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Footer">
      <style:paragraph-properties fo:text-align="end" style:justify-single-word="false"/>
    </style:style>
    <style:style style:name="P2" style:family="paragraph" style:parent-style-name="Footnote">
      <style:text-properties fo:language="eo" fo:country="none"/>
    </style:style>
    <style:style style:name="P3" style:family="paragraph" style:parent-style-name="Heading_20_1">
      <style:text-properties fo:language="eo" fo:country="none" officeooo:paragraph-rsid="001bb963"/>
    </style:style>
    <style:style style:name="P4" style:family="paragraph" style:parent-style-name="Heading_20_2">
      <style:text-properties fo:language="eo" fo:country="none" officeooo:paragraph-rsid="001bb963"/>
    </style:style>
    <style:style style:name="P5" style:family="paragraph" style:parent-style-name="Heading_20_3">
      <style:text-properties fo:language="eo" fo:country="none" officeooo:paragraph-rsid="001bb963"/>
    </style:style>
    <style:style style:name="P6" style:family="paragraph" style:parent-style-name="Text_20_body">
      <style:text-properties fo:language="eo" fo:country="none" officeooo:paragraph-rsid="001bb963"/>
    </style:style>
    <style:style style:name="P7" style:family="paragraph" style:parent-style-name="Text_20_body">
      <style:paragraph-properties fo:margin-top="0cm" fo:margin-bottom="0cm" style:contextual-spacing="false"/>
      <style:text-properties fo:language="eo" fo:country="none" officeooo:paragraph-rsid="001bb963"/>
    </style:style>
    <style:style style:name="P8" style:family="paragraph" style:parent-style-name="Heading_20_1">
      <style:paragraph-properties fo:break-before="page"/>
      <style:text-properties fo:language="eo" fo:country="none" officeooo:paragraph-rsid="001bb963"/>
    </style:style>
    <style:style style:name="P9" style:family="paragraph" style:parent-style-name="Text_20_body">
      <style:paragraph-properties fo:margin-left="4.001cm" fo:margin-right="0cm" fo:margin-top="0cm" fo:margin-bottom="0cm" style:contextual-spacing="false" fo:text-align="start" style:justify-single-word="false" fo:text-indent="0cm" style:auto-text-indent="false"/>
      <style:text-properties fo:language="eo" fo:country="none" officeooo:paragraph-rsid="001bb963"/>
    </style:style>
    <style:style style:name="P10" style:family="paragraph" style:parent-style-name="Text_20_body">
      <style:paragraph-properties fo:margin-left="2.499cm" fo:margin-right="0cm" fo:text-align="start" style:justify-single-word="false" fo:text-indent="0cm" style:auto-text-indent="false"/>
      <style:text-properties fo:language="eo" fo:country="none" officeooo:paragraph-rsid="001bb963"/>
    </style:style>
    <style:style style:name="P11" style:family="paragraph" style:parent-style-name="Text_20_body">
      <loext:graphic-properties draw:fill-hatch-name="hatch"/>
      <style:paragraph-properties fo:margin-left="4.001cm" fo:margin-right="0cm" fo:margin-top="0cm" fo:margin-bottom="0cm" style:contextual-spacing="false" fo:line-height="100%" fo:text-align="start" style:justify-single-word="false" fo:text-indent="0cm" style:auto-text-indent="false"/>
      <style:text-properties fo:language="eo" fo:country="none" officeooo:paragraph-rsid="001bb963"/>
    </style:style>
    <style:style style:name="P12" style:family="paragraph" style:parent-style-name="Text_20_body">
      <loext:graphic-properties draw:fill-hatch-name="hatch"/>
      <style:paragraph-properties fo:margin-left="1.482cm" fo:margin-right="0cm" fo:margin-top="0cm" fo:margin-bottom="0cm" style:contextual-spacing="false" fo:line-height="100%" fo:text-align="start" style:justify-single-word="false" fo:text-indent="0cm" style:auto-text-indent="false"/>
      <style:text-properties fo:language="eo" fo:country="none" officeooo:paragraph-rsid="001bb963"/>
    </style:style>
    <style:style style:name="P13" style:family="paragraph" style:parent-style-name="Text_20_body">
      <loext:graphic-properties draw:fill-hatch-name="hatch"/>
      <style:paragraph-properties fo:margin-left="2.223cm" fo:margin-right="0cm" fo:margin-top="0cm" fo:margin-bottom="0cm" style:contextual-spacing="false" fo:line-height="100%" fo:text-align="start" style:justify-single-word="false" fo:text-indent="0cm" style:auto-text-indent="false"/>
      <style:text-properties fo:language="eo" fo:country="none" officeooo:paragraph-rsid="001bb963"/>
    </style:style>
    <style:style style:name="P14" style:family="paragraph" style:parent-style-name="Text_20_body">
      <loext:graphic-properties draw:fill-hatch-name="hatch"/>
      <style:paragraph-properties fo:margin-left="4.001cm" fo:margin-right="0cm" fo:margin-top="0cm" fo:margin-bottom="0cm" style:contextual-spacing="false" fo:line-height="100%" fo:text-align="justify" style:justify-single-word="false" fo:text-indent="0cm" style:auto-text-indent="false"/>
      <style:text-properties fo:language="eo" fo:country="none" officeooo:paragraph-rsid="001bb963"/>
    </style:style>
    <style:style style:name="P15" style:family="paragraph" style:parent-style-name="Text_20_body">
      <loext:graphic-properties draw:fill-hatch-name="hatch"/>
      <style:paragraph-properties fo:margin-left="2.223cm" fo:margin-right="0cm" fo:margin-top="0cm" fo:margin-bottom="0cm" style:contextual-spacing="false" fo:line-height="100%" fo:text-align="justify" style:justify-single-word="false" fo:text-indent="0cm" style:auto-text-indent="false"/>
      <style:text-properties fo:language="eo" fo:country="none" officeooo:paragraph-rsid="001bb963"/>
    </style:style>
    <style:style style:name="P16" style:family="paragraph" style:parent-style-name="Text_20_body">
      <style:paragraph-properties fo:margin-left="4.001cm" fo:margin-right="0cm" fo:text-align="end" style:justify-single-word="false" fo:text-indent="0cm" style:auto-text-indent="false"/>
      <style:text-properties fo:language="eo" fo:country="none" officeooo:paragraph-rsid="001bb963"/>
    </style:style>
    <style:style style:name="P17" style:family="paragraph" style:parent-style-name="Text_20_body">
      <style:paragraph-properties fo:margin-left="4.001cm" fo:margin-right="0cm" fo:margin-top="0cm" fo:margin-bottom="0cm" style:contextual-spacing="false" fo:text-align="end" style:justify-single-word="false" fo:text-indent="0cm" style:auto-text-indent="false"/>
      <style:text-properties fo:language="eo" fo:country="none" officeooo:paragraph-rsid="001bb963"/>
    </style:style>
    <style:style style:name="P18" style:family="paragraph" style:parent-style-name="Text_20_body">
      <style:paragraph-properties fo:margin-top="0cm" fo:margin-bottom="0cm" style:contextual-spacing="false" fo:text-align="end" style:justify-single-word="false"/>
      <style:text-properties fo:language="eo" fo:country="none" officeooo:paragraph-rsid="001bb963"/>
    </style:style>
    <style:style style:name="P19" style:family="paragraph" style:parent-style-name="Text_20_body">
      <style:paragraph-properties fo:text-align="justify" style:justify-single-word="false"/>
      <style:text-properties fo:language="eo" fo:country="none" officeooo:paragraph-rsid="001bb963"/>
    </style:style>
    <style:style style:name="P20" style:family="paragraph" style:parent-style-name="Subtitle">
      <style:text-properties officeooo:paragraph-rsid="001d692b"/>
    </style:style>
    <style:style style:name="P21" style:family="paragraph" style:parent-style-name="Title">
      <style:text-properties officeooo:paragraph-rsid="001d692b"/>
    </style:style>
    <style:style style:name="P22" style:family="paragraph" style:parent-style-name="Text_20_body">
      <style:paragraph-properties fo:margin-left="4.001cm" fo:margin-right="0cm" fo:margin-top="0cm" fo:margin-bottom="0cm" style:contextual-spacing="false" fo:text-align="start" style:justify-single-word="false" fo:text-indent="0cm" style:auto-text-indent="false"/>
      <style:text-properties fo:font-size="16pt" fo:language="eo" fo:country="none" fo:font-style="italic" fo:font-weight="normal" officeooo:rsid="001f09d8" officeooo:paragraph-rsid="001d692b" style:font-size-asian="16pt" style:font-style-asian="italic" style:font-weight-asian="normal" style:font-size-complex="16pt" style:font-style-complex="italic" style:font-weight-complex="normal"/>
    </style:style>
    <style:style style:name="P23" style:family="paragraph" style:parent-style-name="Text_20_body">
      <style:paragraph-properties fo:text-align="center" style:justify-single-word="false"/>
      <style:text-properties fo:font-size="26pt" officeooo:rsid="00140eb1" officeooo:paragraph-rsid="001d692b" style:font-size-asian="26pt" style:font-size-complex="26pt"/>
    </style:style>
    <style:style style:name="P24" style:family="paragraph" style:parent-style-name="Text_20_body">
      <style:paragraph-properties fo:text-align="center" style:justify-single-word="false"/>
      <style:text-properties officeooo:paragraph-rsid="001d692b"/>
    </style:style>
    <style:style style:name="P25" style:family="paragraph" style:parent-style-name="Contents_20_1">
      <style:paragraph-properties>
        <style:tab-stops>
          <style:tab-stop style:position="10.8cm" style:type="right" style:leader-style="dotted" style:leader-text="."/>
        </style:tab-stops>
      </style:paragraph-properties>
    </style:style>
    <style:style style:name="P26" style:family="paragraph" style:parent-style-name="Contents_20_2">
      <style:paragraph-properties>
        <style:tab-stops>
          <style:tab-stop style:position="10.301cm" style:type="right" style:leader-style="dotted" style:leader-text="."/>
        </style:tab-stops>
      </style:paragraph-properties>
    </style:style>
    <style:style style:name="P27" style:family="paragraph" style:parent-style-name="Contents_20_3">
      <style:paragraph-properties>
        <style:tab-stops>
          <style:tab-stop style:position="9.8cm" style:type="right" style:leader-style="dotted" style:leader-text="."/>
        </style:tab-stops>
      </style:paragraph-properties>
    </style:style>
    <style:style style:name="P28" style:family="paragraph" style:parent-style-name="Contents_20_Heading" style:master-page-name="First_20_Page">
      <style:paragraph-properties style:page-number="auto"/>
    </style:style>
    <style:style style:name="P29" style:family="paragraph" style:parent-style-name="Text_20_body" style:master-page-name="Standard">
      <style:paragraph-properties style:page-number="auto"/>
      <style:text-properties officeooo:paragraph-rsid="001d692b"/>
    </style:style>
    <style:style style:name="P30" style:family="paragraph" style:parent-style-name="Text_20_body" style:master-page-name="First_20_Page">
      <style:paragraph-properties style:page-number="auto"/>
      <style:text-properties fo:font-size="16pt" fo:font-style="italic" fo:font-weight="normal" officeooo:rsid="001f09d8" officeooo:paragraph-rsid="00270fd9" style:font-size-asian="16pt" style:font-style-asian="italic" style:font-weight-asian="normal" style:font-size-complex="16pt" style:font-style-complex="italic" style:font-weight-complex="normal"/>
    </style:style>
    <style:style style:name="P31" style:family="paragraph" style:parent-style-name="Text_20_body">
      <style:text-properties fo:font-size="16pt" fo:font-style="italic" fo:font-weight="normal" officeooo:rsid="001f09d8" officeooo:paragraph-rsid="00270fd9" style:font-size-asian="16pt" style:font-style-asian="italic" style:font-weight-asian="normal" style:font-size-complex="16pt" style:font-style-complex="italic" style:font-weight-complex="normal"/>
    </style:style>
    <style:style style:name="T1" style:family="text">
      <style:text-properties fo:font-size="18pt"/>
    </style:style>
    <style:style style:name="T2" style:family="text">
      <style:text-properties fo:font-size="18pt" style:font-size-asian="18pt" style:font-size-complex="18pt"/>
    </style:style>
    <style:style style:name="T3" style:family="text">
      <style:text-properties fo:font-style="italic"/>
    </style:style>
    <style:style style:name="T4" style:family="text">
      <style:text-properties fo:font-size="26pt" style:font-size-asian="26pt" style:font-size-complex="26pt"/>
    </style:style>
    <style:style style:name="T5" style:family="text">
      <style:text-properties fo:font-size="26pt" officeooo:rsid="00140eb1" style:font-size-asian="26pt" style:font-size-complex="26pt"/>
    </style:style>
    <style:style style:name="T6" style:family="text">
      <style:text-properties fo:font-size="26pt" officeooo:rsid="001d692b" style:font-size-asian="26pt" style:font-size-complex="26pt"/>
    </style:style>
    <style:style style:name="T7" style:family="text">
      <style:text-properties fo:font-size="16pt" fo:font-style="italic" fo:font-weight="normal" officeooo:rsid="001f09d8" style:font-size-asian="16pt" style:font-style-asian="italic" style:font-weight-asian="normal" style:font-size-complex="16pt" style:font-style-complex="italic" style:font-weight-complex="normal"/>
    </style:style>
    <style:style style:name="T8" style:family="text">
      <style:text-properties style:font-name="Liberation Serif" fo:font-size="36pt" style:font-size-asian="36pt" style:font-size-complex="36pt"/>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text:span text:style-name="T2">Jurij German</text:span><text:line-break/><text:line-break/></text:p>
      <text:p text:style-name="P21"><text:line-break/><text:span text:style-name="T8">Rusio juna</text:span></text:p>
      <text:p text:style-name="P20"><text:span text:style-name="T4"><text:line-break/></text:span><text:span text:style-name="T5">Parto </text:span><text:span text:style-name="T6">kvara</text:span></text:p>
      <text:p text:style-name="P23"/>
      <text:p text:style-name="P24"><text:span text:style-name="T4"><text:line-break/></text:span><text:span text:style-name="T7">El la rusa tradukis<text:line-break/><text:line-break/>Jurij Finkel</text:span></text:p>
      <text:p text:style-name="P22"/>
      <text:p text:style-name="P30"/>
      <text:table-of-content text:style-name="Sect1" text:name="Оглавление1">
        <text:table-of-content-source text:outline-level="10">
          <text:index-title-template text:style-name="Contents_20_Heading">Enhavtabelo</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Оглавление1_Head">
            <text:p text:style-name="P28">Enhavtabelo</text:p>
          </text:index-title>
          <text:p text:style-name="P25"><text:a xlink:type="simple" xlink:href="#__RefHeading___Toc10634_3798596000" text:style-name="Index_20_Link" text:visited-style-name="Index_20_Link">Parto kvara. Standardo de kvar maroj<text:tab/>7</text:a></text:p>
          <text:p text:style-name="P26"><text:a xlink:type="simple" xlink:href="#__RefHeading___Toc10636_3798596000" text:style-name="Index_20_Link" text:visited-style-name="Index_20_Link">Ĉapitro unua<text:tab/>8</text:a></text:p>
          <text:p text:style-name="P27"><text:a xlink:type="simple" xlink:href="#__RefHeading___Toc10638_3798596000" text:style-name="Index_20_Link" text:visited-style-name="Index_20_Link">1. Kun raporto al Moskvo<text:tab/>8</text:a></text:p>
          <text:p text:style-name="P27"><text:a xlink:type="simple" xlink:href="#__RefHeading___Toc10640_3798596000" text:style-name="Index_20_Link" text:visited-style-name="Index_20_Link">2. Ne trovis la rudriston...<text:tab/>24</text:a></text:p>
          <text:p text:style-name="P27"><text:a xlink:type="simple" xlink:href="#__RefHeading___Toc10642_3798596000" text:style-name="Index_20_Link" text:visited-style-name="Index_20_Link">3. Loftus, Ripley kaj Swenberg<text:tab/>27</text:a></text:p>
          <text:p text:style-name="P27"><text:a xlink:type="simple" xlink:href="#__RefHeading___Toc10644_3798596000" text:style-name="Index_20_Link" text:visited-style-name="Index_20_Link">4. Remezov kaj Noble<text:tab/>32</text:a></text:p>
          <text:p text:style-name="P27"><text:a xlink:type="simple" xlink:href="#__RefHeading___Toc10646_3798596000" text:style-name="Index_20_Link" text:visited-style-name="Index_20_Link">5. La vojevodo ree en Arĥangelsko<text:tab/>43</text:a></text:p>
          <text:p text:style-name="P26"><text:a xlink:type="simple" xlink:href="#__RefHeading___Toc10648_3798596000" text:style-name="Index_20_Link" text:visited-style-name="Index_20_Link">Ĉapitro dua<text:tab/>49</text:a></text:p>
          <text:p text:style-name="P27"><text:a xlink:type="simple" xlink:href="#__RefHeading___Toc10650_3798596000" text:style-name="Index_20_Link" text:visited-style-name="Index_20_Link">1. Vian spadon, kapitan-komodoro!<text:tab/>49</text:a></text:p>
          <text:p text:style-name="P27"><text:a xlink:type="simple" xlink:href="#__RefHeading___Toc10652_3798596000" text:style-name="Index_20_Link" text:visited-style-name="Index_20_Link">2. Ĝisatendis favoron!<text:tab/>54</text:a></text:p>
          <text:p text:style-name="P27"><text:a xlink:type="simple" xlink:href="#__RefHeading___Toc10654_3798596000" text:style-name="Index_20_Link" text:visited-style-name="Index_20_Link">3. Remezov<text:tab/>62</text:a></text:p>
          <text:p text:style-name="P27"><text:a xlink:type="simple" xlink:href="#__RefHeading___Toc10656_3798596000" text:style-name="Index_20_Link" text:visited-style-name="Index_20_Link">4. Timas la vojevodo<text:tab/>70</text:a></text:p>
          <text:p text:style-name="P26"><text:a xlink:type="simple" xlink:href="#__RefHeading___Toc10658_3798596000" text:style-name="Index_20_Link" text:visited-style-name="Index_20_Link">Ĉapitro tria<text:tab/>79</text:a></text:p>
          <text:p text:style-name="P27"><text:a xlink:type="simple" xlink:href="#__RefHeading___Toc10660_3798596000" text:style-name="Index_20_Link" text:visited-style-name="Index_20_Link">1. Por la vero kaj justo<text:tab/>79</text:a></text:p>
          <text:p text:style-name="P27"><text:a xlink:type="simple" xlink:href="#__RefHeading___Toc10662_3798596000" text:style-name="Index_20_Link" text:visited-style-name="Index_20_Link">2. Sen ordo, sen tempo...<text:tab/>93</text:a></text:p>
          <text:p text:style-name="P27"><text:a xlink:type="simple" xlink:href="#__RefHeading___Toc10664_3798596000" text:style-name="Index_20_Link" text:visited-style-name="Index_20_Link">3. Besto<text:tab/>103</text:a></text:p>
          <text:p text:style-name="P27"><text:a xlink:type="simple" xlink:href="#__RefHeading___Toc10666_3798596000" text:style-name="Index_20_Link" text:visited-style-name="Index_20_Link">4. Ĵuro<text:tab/>112</text:a></text:p>
          <text:p text:style-name="P27"><text:a xlink:type="simple" xlink:href="#__RefHeading___Toc10668_3798596000" text:style-name="Index_20_Link" text:visited-style-name="Index_20_Link">5. En Voroneĵo<text:tab/>118</text:a></text:p>
          <text:p text:style-name="P26"><text:a xlink:type="simple" xlink:href="#__RefHeading___Toc10670_3798596000" text:style-name="Index_20_Link" text:visited-style-name="Index_20_Link">Ĉapitro kvara<text:tab/>133</text:a></text:p>
          <text:p text:style-name="P27"><text:a xlink:type="simple" xlink:href="#__RefHeading___Toc10672_3798596000" text:style-name="Index_20_Link" text:visited-style-name="Index_20_Link">1. Estas malfacile al solulo!<text:tab/>133</text:a></text:p>
          <text:p text:style-name="P27"><text:a xlink:type="simple" xlink:href="#__RefHeading___Toc10674_3798596000" text:style-name="Index_20_Link" text:visited-style-name="Index_20_Link">2. Tempas iri hejmen!<text:tab/>143</text:a></text:p>
          <text:p text:style-name="P27"><text:a xlink:type="simple" xlink:href="#__RefHeading___Toc10676_3798596000" text:style-name="Index_20_Link" text:visited-style-name="Index_20_Link">3. La spado de Atanazio Petroviĉ<text:tab/>150</text:a></text:p>
          <text:p text:style-name="P27"><text:a xlink:type="simple" xlink:href="#__RefHeading___Toc10678_3798596000" text:style-name="Index_20_Link" text:visited-style-name="Index_20_Link">4. Hejme<text:tab/>158</text:a></text:p>
          <text:p text:style-name="P27"><text:a xlink:type="simple" xlink:href="#__RefHeading___Toc10680_3798596000" text:style-name="Index_20_Link" text:visited-style-name="Index_20_Link">5. Kiel alie fari?<text:tab/>170</text:a></text:p>
          <text:p text:style-name="P26"><text:a xlink:type="simple" xlink:href="#__RefHeading___Toc10682_3798596000" text:style-name="Index_20_Link" text:visited-style-name="Index_20_Link">Ĉapitro kvina<text:tab/>188</text:a></text:p>
          <text:p text:style-name="P27"><text:a xlink:type="simple" xlink:href="#__RefHeading___Toc10684_3798596000" text:style-name="Index_20_Link" text:visited-style-name="Index_20_Link">1. Bonan renkontiĝon, Silvestro Petroviĉ!<text:tab/>188</text:a></text:p>
          <text:p text:style-name="P27"><text:a xlink:type="simple" xlink:href="#__RefHeading___Toc10686_3798596000" text:style-name="Index_20_Link" text:visited-style-name="Index_20_Link">2. Vojevodo Rĵevskij<text:tab/>197</text:a></text:p>
          <text:p text:style-name="P27"><text:a xlink:type="simple" xlink:href="#__RefHeading___Toc10688_3798596000" text:style-name="Index_20_Link" text:visited-style-name="Index_20_Link">3. Mallibereja vivo<text:tab/>212</text:a></text:p>
          <text:p text:style-name="P27"><text:a xlink:type="simple" xlink:href="#__RefHeading___Toc10690_3798596000" text:style-name="Index_20_Link" text:visited-style-name="Index_20_Link">4. Sintakso kaj prozodio<text:tab/>219</text:a></text:p>
          <text:p text:style-name="P26"><text:a xlink:type="simple" xlink:href="#__RefHeading___Toc10692_3798596000" text:style-name="Index_20_Link" text:visited-style-name="Index_20_Link">Ĉapitro sesa<text:tab/>227</text:a></text:p>
          <text:p text:style-name="P27"><text:a xlink:type="simple" xlink:href="#__RefHeading___Toc10694_3798596000" text:style-name="Index_20_Link" text:visited-style-name="Index_20_Link">1. Sub aresto<text:tab/>227</text:a></text:p>
          <text:p text:style-name="P27"><text:a xlink:type="simple" xlink:href="#__RefHeading___Toc10696_3798596000" text:style-name="Index_20_Link" text:visited-style-name="Index_20_Link">2. Nek malvarma, nek varmega<text:tab/>230</text:a></text:p>
          <text:p text:style-name="P27"><text:soft-page-break/><text:a xlink:type="simple" xlink:href="#__RefHeading___Toc10698_3798596000" text:style-name="Index_20_Link" text:visited-style-name="Index_20_Link">3. Kaftano kaj festeno<text:tab/>238</text:a></text:p>
          <text:p text:style-name="P27"><text:a xlink:type="simple" xlink:href="#__RefHeading___Toc10700_3798596000" text:style-name="Index_20_Link" text:visited-style-name="Index_20_Link">4. Denove en la vojevoda domo<text:tab/>250</text:a></text:p>
          <text:p text:style-name="P27"><text:a xlink:type="simple" xlink:href="#__RefHeading___Toc10702_3798596000" text:style-name="Index_20_Link" text:visited-style-name="Index_20_Link">5. Militiro estos!<text:tab/>272</text:a></text:p>
          <text:p text:style-name="P27"><text:a xlink:type="simple" xlink:href="#__RefHeading___Toc10704_3798596000" text:style-name="Index_20_Link" text:visited-style-name="Index_20_Link">6. Ni laboris bone!<text:tab/>284</text:a></text:p>
          <text:p text:style-name="P26"><text:a xlink:type="simple" xlink:href="#__RefHeading___Toc10706_3798596000" text:style-name="Index_20_Link" text:visited-style-name="Index_20_Link">Ĉapitro sepa<text:tab/>288</text:a></text:p>
          <text:p text:style-name="P27"><text:a xlink:type="simple" xlink:href="#__RefHeading___Toc10708_3798596000" text:style-name="Index_20_Link" text:visited-style-name="Index_20_Link">1. Nerompebla decido<text:tab/>288</text:a></text:p>
          <text:p text:style-name="P27"><text:a xlink:type="simple" xlink:href="#__RefHeading___Toc10710_3798596000" text:style-name="Index_20_Link" text:visited-style-name="Index_20_Link">2. Carido Aleksio<text:tab/>301</text:a></text:p>
          <text:p text:style-name="P27"><text:a xlink:type="simple" xlink:href="#__RefHeading___Toc10712_3798596000" text:style-name="Index_20_Link" text:visited-style-name="Index_20_Link">3. Al pilgrimado!<text:tab/>306</text:a></text:p>
          <text:p text:style-name="P26"><text:a xlink:type="simple" xlink:href="#__RefHeading___Toc10714_3798596000" text:style-name="Index_20_Link" text:visited-style-name="Index_20_Link">Ĉapitro oka<text:tab/>314</text:a></text:p>
          <text:p text:style-name="P27"><text:a xlink:type="simple" xlink:href="#__RefHeading___Toc10716_3798596000" text:style-name="Index_20_Link" text:visited-style-name="Index_20_Link">1. En la Solovkia klostro<text:tab/>314</text:a></text:p>
          <text:p text:style-name="P27"><text:a xlink:type="simple" xlink:href="#__RefHeading___Toc10718_3798596000" text:style-name="Index_20_Link" text:visited-style-name="Index_20_Link">2. En libera momento<text:tab/>326</text:a></text:p>
          <text:p text:style-name="P27"><text:a xlink:type="simple" xlink:href="#__RefHeading___Toc10720_3798596000" text:style-name="Index_20_Link" text:visited-style-name="Index_20_Link">3. La cara vojo<text:tab/>334</text:a></text:p>
          <text:p text:style-name="P27"><text:a xlink:type="simple" xlink:href="#__RefHeading___Toc10722_3798596000" text:style-name="Index_20_Link" text:visited-style-name="Index_20_Link">4. Tempas kutimiĝi<text:tab/>348</text:a></text:p>
          <text:p text:style-name="P26"><text:a xlink:type="simple" xlink:href="#__RefHeading___Toc10724_3798596000" text:style-name="Index_20_Link" text:visited-style-name="Index_20_Link">Ĉapitro naŭa<text:tab/>355</text:a></text:p>
          <text:p text:style-name="P27"><text:a xlink:type="simple" xlink:href="#__RefHeading___Toc10726_3798596000" text:style-name="Index_20_Link" text:visited-style-name="Index_20_Link">1. Oreŝko<text:tab/>355</text:a></text:p>
          <text:p text:style-name="P27"><text:a xlink:type="simple" xlink:href="#__RefHeading___Toc10728_3798596000" text:style-name="Index_20_Link" text:visited-style-name="Index_20_Link">2. Sub la muroj de Noteburgo<text:tab/>360</text:a></text:p>
          <text:p text:style-name="P27"><text:a xlink:type="simple" xlink:href="#__RefHeading___Toc10730_3798596000" text:style-name="Index_20_Link" text:visited-style-name="Index_20_Link">3. Subleŭtenanto de la ŝipa floto<text:tab/>369</text:a></text:p>
          <text:p text:style-name="P27"><text:a xlink:type="simple" xlink:href="#__RefHeading___Toc10732_3798596000" text:style-name="Index_20_Link" text:visited-style-name="Index_20_Link">4. Disronĝita la Nukseto!<text:tab/>389</text:a></text:p>
          <text:p text:style-name="P27"><text:a xlink:type="simple" xlink:href="#__RefHeading___Toc10734_3798596000" text:style-name="Index_20_Link" text:visited-style-name="Index_20_Link">5. Poste<text:tab/>400</text:a></text:p>
          <text:p text:style-name="P26"><text:a xlink:type="simple" xlink:href="#__RefHeading___Toc10736_3798596000" text:style-name="Index_20_Link" text:visited-style-name="Index_20_Link">Ĉapitro deka<text:tab/>416</text:a></text:p>
          <text:p text:style-name="P27"><text:a xlink:type="simple" xlink:href="#__RefHeading___Toc10738_3798596000" text:style-name="Index_20_Link" text:visited-style-name="Index_20_Link">1. Vento de la Balta maro<text:tab/>416</text:a></text:p>
          <text:p text:style-name="P27"><text:a xlink:type="simple" xlink:href="#__RefHeading___Toc10740_3798596000" text:style-name="Index_20_Link" text:visited-style-name="Index_20_Link">2. Ĉe Nienŝanco<text:tab/>427</text:a></text:p>
          <text:p text:style-name="P27"><text:a xlink:type="simple" xlink:href="#__RefHeading___Toc10742_3798596000" text:style-name="Index_20_Link" text:visited-style-name="Index_20_Link">3. «Astrild» kaj «Gedan»<text:tab/>435</text:a></text:p>
          <text:p text:style-name="P27"><text:a xlink:type="simple" xlink:href="#__RefHeading___Toc10744_3798596000" text:style-name="Index_20_Link" text:visited-style-name="Index_20_Link">4. Fortreso sur la Lepora insulo<text:tab/>444</text:a></text:p>
          <text:p text:style-name="P26"><text:a xlink:type="simple" xlink:href="#__RefHeading___Toc10746_3798596000" text:style-name="Index_20_Link" text:visited-style-name="Index_20_Link">Ĉapitro dek unua<text:tab/>453</text:a></text:p>
          <text:p text:style-name="P27"><text:a xlink:type="simple" xlink:href="#__RefHeading___Toc10748_3798596000" text:style-name="Index_20_Link" text:visited-style-name="Index_20_Link">1. Flota markadeto<text:tab/>453</text:a></text:p>
          <text:p text:style-name="P27"><text:a xlink:type="simple" xlink:href="#__RefHeading___Toc10750_3798596000" text:style-name="Index_20_Link" text:visited-style-name="Index_20_Link">2. Nova nomumiĝo<text:tab/>471</text:a></text:p>
          <text:p text:style-name="P27"><text:a xlink:type="simple" xlink:href="#__RefHeading___Toc10752_3798596000" text:style-name="Index_20_Link" text:visited-style-name="Index_20_Link">3. Asembleo<text:tab/>477</text:a></text:p>
          <text:p text:style-name="P27"><text:a xlink:type="simple" xlink:href="#__RefHeading___Toc10754_3798596000" text:style-name="Index_20_Link" text:visited-style-name="Index_20_Link">4. Hanguto<text:tab/>504</text:a></text:p>
          <text:p text:style-name="P27"><text:a xlink:type="simple" xlink:href="#__RefHeading___Toc10756_3798596000" text:style-name="Index_20_Link" text:visited-style-name="Index_20_Link">5. Survoje hejmen<text:tab/>523</text:a></text:p>
          <text:p text:style-name="P25"><text:a xlink:type="simple" xlink:href="#__RefHeading___Toc10758_3798596000" text:style-name="Index_20_Link" text:visited-style-name="Index_20_Link">Epilogo<text:tab/>537</text:a></text:p>
        </text:index-body>
      </text:table-of-content>
      <text:p text:style-name="P31"/>
      <text:p text:style-name="P30"/>
      <text:p text:style-name="P30"/>
      <text:h text:style-name="P8" text:outline-level="1"><text:bookmark-start text:name="__RefHeading___Toc10634_3798596000"/><text:span text:style-name="T1">Parto kvara<text:line-break/><text:line-break/></text:span>Standardo de kvar maroj<text:bookmark-end text:name="__RefHeading___Toc10634_3798596000"/></text:h>
      <text:p text:style-name="P9"/>
      <text:p text:style-name="P11">Ĉielo estas nun tegmento,<text:line-break/>Kaj ŝipo iĝis mia hejm'... </text:p>
      <text:p text:style-name="P16"><text:span text:style-name="T3">Lermontov</text:span> </text:p>
      <text:h text:style-name="P4" text:outline-level="2"><text:bookmark-start text:name="__RefHeading___Toc10636_3798596000"/>Ĉapitro unua<text:bookmark-end text:name="__RefHeading___Toc10636_3798596000"/></text:h>
      <text:p text:style-name="P9"/>
      <text:p text:style-name="P14">La caro ne vidas pro palisaro. </text:p>
      <text:p text:style-name="P17"><text:span text:style-name="T3">Proverbo</text:span> </text:p>
      <text:p text:style-name="P9"/>
      <text:p text:style-name="P14">La afero iros kiel kancelariano skribos. </text:p>
      <text:p text:style-name="P16"><text:span text:style-name="T3">Popoldiro</text:span> </text:p>
      <text:h text:style-name="P5" text:outline-level="3"><text:bookmark-start text:name="__RefHeading___Toc10638_3798596000"/>1. Kun raporto al Moskvo<text:bookmark-end text:name="__RefHeading___Toc10638_3798596000"/></text:h>
      <text:p text:style-name="P19">En la domo de Rezen Silvestro Petroviĉ ordonis doni al si inkon, plumon kaj paperon kaj eksidis al tablo — skribi leteron al la caro, sed tuj kiam li zorge skribis la caran titolon, venis la inĝeniero kaj diris, ke estas nova, bona sciigo. Post Rezen videblis ĝuste tiu akranaza serĝento de suboficiro Ĥodiĉenkov, kiu antaŭ nelonge petis de la kapitan-komodoro la kupran kanoneton por la soldatoj, starantaj sur la limposteno. </text:p>
      <text:p text:style-name="P19">— Kia bona sciigo? — per elturmentita voĉo demandis Ievlev. </text:p>
      <text:p text:style-name="P19">La serĝento paŝis antaŭen, rakontis, ke sveda rajdista taĉmento antaŭ nelonge atakis la Konduŝan limpostenon, por trabati sin al Oloneco. Sed suboficiro Ĥodiĉenkov al tiu latronaĵo estis preta, dormadis dum la tuta nuna tempo nur per unu okulo, la popolo sur la limposteno estas ne simpla, la svedojn ili batis firme. El mil homoj vivaj foriris ne pli ol tricent, la ceteraj estas enterigitaj apud rulŝtonego nomata Sorĉisto. Ili enterigadis dum du tagoj, da armilaro akiris multe: kaj fusilojn, kaj spadojn, kaj kanonojn. </text:p>
      <text:p text:style-name="P19"><text:soft-page-break/>— Kaj la vian, sinjoro kapitan-komodoro, ni sendifekte liveris reen! — finis la serĝento. </text:p>
      <text:p text:style-name="P19">Ievlev gratulis la serĝenton kun la viktorio kaj, ordoninte lin trinkigi kaj manĝigi sate, revenis al la letero. Unue li pensis detale priskribi la tutan bildon de la batalo, sed subite eksentis tian malfortecon, ke preskaŭ falis de la benko: en la oreloj subite alte ekkantis flutetoj, antaŭ la okuloj kun neeltenebla zumado traflugis multegaj muŝoj, la plumo elfalis el la fingroj... </text:p>
      <text:p text:style-name="P19">— Mi trinkus! — petis Ievlev. </text:p>
      <text:p text:style-name="P19">Jegorĉjo donis akvon en kruĉeto, Silvestro Petroviĉ lipis, fermis la okulojn, strikte kaj severe ordonis al si: «Skribu tuj. Poste estos pli malbone!» </text:p>
      <text:p text:style-name="P19">Kaj mallonge, sen ajna troa vorto, li skribis al la caro, ke la svedoj estas frakasitaj plene, la ŝipoj estas kaptitaj, al Arĥangelsko ne plu minacas danĝero. En la tuta letero estis sep linioj. </text:p>
      <text:p text:style-name="P19">— Ĉu mi veturu? — demandis Jegorĉjo. </text:p>
      <text:p text:style-name="P19">— Vi, amiko, — viŝante la ŝvitan vizaĝon kaj suferante pro turmentanta doloro en la vundita kruro, respondis Ievlev. — Ni iru al Maria Nikitiŝna, ŝi ankaŭ monon donos — la vojo ne estas proksima. Se vi faligos ĉevalon — aĉetu alian, flugu kiel sago. Prenu en la citadela korto riparitan svedan kuglegon — vi veturigos al la caro suveniron... </text:p>
      <text:p text:style-name="P19">Li ankoraŭ trinkis akvon, koncentrante la pensojn, maltrankvilante forgesi la ĉefan. Jegorĉjo atendis silente. </text:p>
      <text:p text:style-name="P19"><text:soft-page-break/>— Ankoraŭ jen: survoje en Ĥolmogoro unuavice vizitu eminencon Atanazion. La maljunulo estas febla, probable en atendo elturmentiĝis. Al li ĉion rakontu detale, li ĝoju. Eble, ankaŭ la vojevodon vizitu. En ĉi bonaj horoj pri la antaŭa malhonoro rememori ne indas. Tio pasis — kaj kun Dio! </text:p>
      <text:p text:style-name="P19">— Kia malhonoro? — demandis Jegorĉjo. </text:p>
      <text:p text:style-name="P19">Ievlev ĵetis al li severan rigardon, ne respondis. </text:p>
      <text:p text:style-name="P19">— Ĉu kiel la princo ektimis? — rememoris Pustovojtov. — Ĉu pri tio? </text:p>
      <text:p text:style-name="P19">— Tio estas afero ne de via kapo! — abrupte diris Ievlev. — Post la eminenco vi hastu al vojevodo princo Aleksio Petroviĉ. Lin ĉirkaŭiri al ni estas nekonvene. Kun tuta respekto bojaron Prozorovskij-on pri la granda viktorio gratulu. Se li deziros, li ankaŭ mem al la Siro skribu — laŭ la rango. Sed ĉu vi aŭskultas min? </text:p>
      <text:p text:style-name="P19">— Mi aŭskultas! — morne respondis Jegorĉjo. </text:p>
      <text:p text:style-name="P19">Li prenis la sigelitan per vakso leteron, envolvis en tukon. Silvestro Petroviĉ balancis la kapon: </text:p>
      <text:p text:style-name="P19">— Sed kiel vi estas malpura, Jegoro. Kaj malpura, kaj ŝirita tuta... </text:p>
      <text:p text:style-name="P19">— Tio estas pulva fulgo! — per ofendita voĉo diris Jegorĉjo. — Kaj kaftanon alian mi ne havas, kiu sur mi estas — estas la plej bona... </text:p>
      <text:p text:style-name="P19">— Ĉio mia ja forbrulis! — diris Ievlev kaj ordonis al Rezen doni al Jegorĉjo ion por ŝanĝi veston. La inĝeniero elprenis el <text:soft-page-break/>la kofro belan kaftanon, mallongan pantalonon, bonkvalitan mantelon. </text:p>
      <text:p text:style-name="P19">Jegorĉjo eliris el la domo de Rezen, pririgardis la mantelon, venis al Maria Nikitiŝna por la mono, ekpaŝis al la albordiĝejo. Juna matroso metis en lian velboaton riparitan svedan kuglegon. La velboato debordiĝis de la fortreso. La koro de Jegorĉjo batis puŝe, forte, al li estis varmege, li deziris rakonti al ĉiuj, ke li jam hodiaŭ veturas en Moskvon al Siro mem Petro Aleksejeviĉ — veturigas raporton pri la viktorio super la svedoj. Sed paroli li ne rajtis... </text:p>
      <text:p text:style-name="P19">Arĥangelsko renkontis Jegorĉjon per gaja sonorilado, — en sonorilejoj restis nur malgrandaj sonoriloj, ili sonoris alte, pro tiu sonoro al lia koro iĝis tute bone. Ĉie — en stratoj kaj stratetoj, sur la Resurekta kajo, apud la Komerca korto — tumultis metiistoj, ankoraŭ kun tranĉiloj, kun arkebuzoj, kun muskedoj — iris ripozi. Laŭ Dvino per remiloj unu post alia moviĝadis velboatoj kaj barkoj de tiuj ĉasistoj, kiuj sidis en embuskoj, aranĝitaj de forpasinta Krikov. La ĉasistojn renkontadis la edzinoj kun pirogoj, kun stofoj, kisadis la edzojn, riverencadis al ili. Kaj apud kanonoj bruis blankharaj knaboj, frapadis la tubojn, penadis levi pezajn skovelojn, timigadis: </text:p>
      <text:p text:style-name="P19">— Jen mi pafos! </text:p>
      <text:p text:style-name="P19">Ĉevalon Jegorĉjo prenis el la ĉevalejo de la Sepurba domo, eksidis en la selon, alligis al ĝi la kuglegon, alrajdis la barieron. La gardistoj, rekoninte Pustovojtov-on, demandis, por kia <text:soft-page-break/>neceso li forveturas el la urbo. Ĉi tie Jegorĉjo ne eltenis, diris kvazaŭ senintence: </text:p>
      <text:p text:style-name="P19">— Al Moskvo — de la kapitan-komodoro kun raporto al la Siro pri la viktorio. </text:p>
      <text:p text:style-name="P19">La pli aĝa gardisto demetis la ĉapon. </text:p>
      <text:p text:style-name="P19">— Nu, donu Dio! Eble, rekompencos vin la caro-patro. En la antikvaj tempoj tiel okazadis: kiu bonan sciigon alveturigas — al tiu estas rekompenco, kaj kiu ion pli malbonan, tiun oni povis aresti... </text:p>
      <text:p text:style-name="P19">Aliaj gardistoj ekridis: </text:p>
      <text:p text:style-name="P19">— Aresti? Tro, frato, milde: tiam oni pli severe faras... </text:p>
      <text:p text:style-name="P19">— Ja sendube la kapon for... </text:p>
      <text:p text:style-name="P19">— Kaj sur palison... </text:p>
      <text:p text:style-name="P19">La maljunulo suspiris: </text:p>
      <text:p text:style-name="P19">— Tio estas vero: apud la caro — apud la morto. Provu, divenu! Nu, tamen por Jegorĉjo la afero estas senduba. Ankoraŭ okazas, demandas la caro — kion vi pro via bona sciigo bezonas. Tiam, Jegoro, tuj respondi hastu. Se vi prokrastos — sen rekompenco restos. Ĉu vi scias, kion peti? </text:p>
      <text:p text:style-name="P19">— Mi scias! — firme respondis Jegoro. </text:p>
      <text:p text:style-name="P19">— Vi duonon de la regno petu! — diris el malproksime blonda gardisto. — Duonon de la regno, kaj al ĝi caridinon aldone... </text:p>
      <text:p text:style-name="P19"><text:soft-page-break/>— Ŝerculoj! — eldiris la maljunulo. — Ne caridinon li bezonas, sed bovinon kaj ŝafojn en la korton. La domo ja tute, mi pensas, kadukiĝis... </text:p>
      <text:p text:style-name="P19">La gardistoj kun rido levis la stangon, Jegoro elveturis el Arĥangelsko. Kaj tuj en sia imago li ekvidis sin ne en densa ĉedvina pinarbaro, sed en Moskvo, en la caraj ĉambroj. Jen iras al li renkonten Siro Petro Aleksejeviĉ, legas la raporton, kisas Jegoron kaj demandas, per kio lin rekompenci. Kaj Jegoro respondas: </text:p>
      <text:p text:style-name="P19">— Metu min, sinjoro bombardisto, en la navigistan lernejon, kiu estas en la Suĥareva turo. Mi lernos kun tuta penemo kaj diligenteco kaj iĝos estro de granda kvindekkanona ŝipo. </text:p>
      <text:p text:style-name="P19">Batas tamburoj, trumpetas klarionoj, kaj Jegorĉjo sur ĉevalo enveturas en la navigistan lernejon... Grandegaj pinoj staras en la navigista lernejo, ne aŭdeblas homaj voĉoj, ne videblas lernantoj... Aĥ, jen kio! Tio estas ne la lernejo. Tio estas la pinaro, — ne ĝisveturis Jegorĉjo la navigistan lernejon. Ekdormis en la vojo pro laco. Sed ne gravas, li ĝisveturos. Nepre ĝisveturos... </text:p>
      <text:p text:style-name="P19">Ĉe tagiĝo Jegorĉjo atingis Ĥolmogoron. La bieno de mastro Atanazio mirigis lin per nevidita senhomeco: kvazaŭ formortis diversaj servoj, super la episkopa kuirejo ne videblis fumo, sur la korto ne tumultis, kiel ĉiam, subdiakonoj, monaĥejaj panistoj, brandistoj, fiŝistoj, kaligrafoj, arĝentistoj, kandelistoj, dikaj episkopaj kantoroj... </text:p>
      <text:p text:style-name="P19">— Kio ĉe vi okazis? — demandis Jegorĉjo palan, kun mallevitaj okuloj, serviston. </text:p>
      <text:p text:style-name="P19"><text:soft-page-break/>— Ke ni senhomiĝis? </text:p>
      <text:p text:style-name="P19">— Neniu videblas ja... </text:p>
      <text:p text:style-name="P19">— La mastro ĉiujn al Arĥangelsko sendis — svedajn militistojn bati. Li mem, per siaj manoj lancojn disdonadis, halebardojn, sabrojn, muskedojn, mem ĉi tie ekzercojn en la korto aranĝis. Kiel centestro super ili iris nia sakristiano patro Makario... </text:p>
      <text:p text:style-name="P19">Jegorĉjo deziris ridi, sed retenis sin, ne montris tion, nur viŝis la buŝon per la polmo. La servisto per rapidaj paŝoj iris en la ĉambrojn, revenis, diris: </text:p>
      <text:p text:style-name="P19">— Atendas vin la mastro! </text:p>
      <text:p text:style-name="P19">Atanazio staris en sia dormoĉambro, apogante sin per la maldika mano al la litpiedo. Li estis en longa blanka subĉemizo, kun noktoĉapo sur la grizaj haroj, maldika, nerekoneble ŝanĝiĝinta dum tiuj ĉi tagoj. </text:p>
      <text:p text:style-name="P19">— Nu? — kriis li. — Kial vi silentas? Ĉu la lango forsekiĝis? </text:p>
      <text:p text:style-name="P19">— Viktorio! — per plena, profunda voĉo proklamis Jegorĉjo. — Plene frakasita estas la svedo. Finita la latrono! </text:p>
      <text:p text:style-name="P19">La mastro plorsingultis, volis ion diri kaj ne sukcesis. Longe daŭris la silento. Jegorĉjo pensis, ke Atanazio malleviĝos nun sur la genuojn kaj komencos preĝi, sed la maljunulo, anstataŭ preĝo, subite riverencis kaj diris: </text:p>
      <text:p text:style-name="P19"><text:soft-page-break/>— Dankon al vi, nepo. Nun eĉ morti iĝos pli trankvile. Malsanas mi — maljuneco min venkis, antaŭ nelonge intencis mi veturi al vi en la citadelon, sed fortoj mankis. </text:p>
      <text:p text:style-name="P19">Kaj li komencis demandi pri detaloj de la batalo, kaj tiel inteligente, ke Jegorĉjo miris — eblis pensi, ke la mastro en antaŭaj tempoj militis. Kaj kiam Jegorĉjo, kun deco, konforma al la loko kaj al la rango de Atanazio, rakontis, ke svedoj estis batitaj en granda kvanto kaj iliaj korpoj ĝis nun flosas sur Dvino, Atanazio sen ajna humileco en la voĉo sakris: </text:p>
      <text:p text:style-name="P19">— Nu do tiele ilin kaj tiele! Ĉu ni vokis ilin al Arĥangelsko, lupajn idojn? </text:p>
      <text:p text:style-name="P19">Iom poste li demandis: </text:p>
      <text:p text:style-name="P19">— Ĉu la vojevodon vi sciigis pri la viktorio? </text:p>
      <text:p text:style-name="P19">— Mi tuj al li iros! — respondis Jegorĉjo. </text:p>
      <text:p text:style-name="P19">— Saĝe! Ne necesas nun kun li kvereli. Li estas malutilema, hundaĉo, multajn fiaĵojn kapablas fari, firman manon sur la pinto mem li havas. Gardu vin de li, infanoj, de la blasfemulo damnita, kalumnianto, denuncisto... </text:p>
      <text:p text:style-name="P19">Jegorĉjo kun mirego ĵetis rigardon al Atanazio — kion li diras pri la princo-vojevodo. Tiu, kvazaŭ diveninte la pensojn de Jegorĉjo, klarigis: </text:p>
      <text:p text:style-name="P19">— Timas mi, infano, bonkorecon de la kapitan-komodoro. Li estas flamiĝema kaj bonkora nekonvene. Nun kun la granda viktorio li al la malbona pasinteco svingos la manon, sed ĉi serpentoj, mi pensas, ne forgesos, per la dentoj ili ĝis nun <text:soft-page-break/>grincas. Eksidis, kanajloj, ĉi tie en Ĥolmogoro — kaj ĉiuj tri kancelarianoj, kaj la dumaano, anatemulo, kaj la latrona vojevodo mem, ankoraŭ kun iu fuĝinta oficiro. Prozorovskij, oni diras, dum tago kaj nokto brandon drinkas, ĝis deliraj vizioj. En ĉi nokto li nudpieda kaj nudkorpa sur la korto ĵetiĝadis, malhonoro por tuta najbaraĵo. Por tio mi pri tio rakontas, ke vi gardu vin en lia domo... </text:p>
      <text:p text:style-name="P19">— Sed kiel do gardi min? — perplekse demandis Jegorĉjo. </text:p>
      <text:p text:style-name="P19">— Estu pli humila, riverencu pli malalte, la kolo ne rompiĝos... Nu, iru, nepo, iru, infano, laciĝis mi, kuŝiĝos. Iru kun Dio... </text:p>
      <text:p text:style-name="P19">Li benis Jegorĉjon, kuŝiĝis. Jegorĉjo eliris. La servisto akompanis lin ĝis la barilpordeto, flustris funebre: </text:p>
      <text:p text:style-name="P19">— Tute malfortas nia avo. Ho, Dio! </text:p>
      <text:p text:style-name="P19">Ĉe la domo de la vojevodo plu estis pasumantaj la gardistoj, destinitaj de Silvestro Petroviĉ. La kvindekestro impetis renkonten al Jegorĉjo, tiu, sidante en la selo, mallonge rakontis pri la venko super la svedoj. La soldatoj amasiĝis ĉirkaŭ Jegorĉjo, avide demandadis, li respondadis kun detaloj, kiel surgrundiĝis la flagŝipo «Krono», kiel en ties pobon batis la fregato, kiel eliris la brulŝipoj, kiel per ŝipatako oni kaptis la jaĥton. La kvindekestro demandis: </text:p>
      <text:p text:style-name="P19">— Eble, ni al Arĥangelsko iru? Kion ni plu faru ĉi tie? La vojevodon, mi pensas, neniu nun ofendos, finita estas la svedo. </text:p>
      <text:p text:style-name="P19">— Ĉu plu malsanas la princo? — demandis Jegorĉjo. </text:p>
      <text:p text:style-name="P19"><text:soft-page-break/>— Drinkuliĝis tute! — ridante, respondis la kvindekestro. — Antaŭ nelonge sur la tegmenton grimpis — kokerikis. Eĉ rigardi al tio estas hontinde... </text:p>
      <text:p text:style-name="P19">— Do, iru! — diris Jegorĉjo. — Kaj vere ĉi tie ne plu estas kion fari. La sekvantaro vojevoda estas ĉe li: kiu lin tuŝos? </text:p>
      <text:p text:style-name="P19">Li deĉevaliĝis, frapis per la rajdovipo al la pordego. </text:p>
      <text:p text:style-name="P19">Sur la perono de la bojara domo Jegorĉjo preskaŭ kunpuŝiĝis kun Meĥonoŝin. Tiu retropaŝis en la vestiblon. Jegorĉjo paliĝis, pli firme kunpremis en la mano la vipon, dise diris: </text:p>
      <text:p text:style-name="P19">— Jen kie vi estas, sinjoro leŭtenanto. </text:p>
      <text:p text:style-name="P19">— Sed kie mi estu? — same paliĝinte, demandis Meĥonoŝin. </text:p>
      <text:p text:style-name="P19">— Ĉu vi vere ne scias? </text:p>
      <text:p text:style-name="P19">— Mi ne scias, instruu! Forgesis mi iel... </text:p>
      <text:p text:style-name="P19">— Jam, kiam oni pendumi kondukos — vi rememoros! </text:p>
      <text:p text:style-name="P19">— Ĉu min pendumi? </text:p>
      <text:p text:style-name="P19">Jegorĉjo, ne respondante, eniris en la vestiblon, ordoneme malfermis la pordon. Renkonten, mole paŝante, ĵetiĝis kancelariano Gusev, flustris, elspirante ajlon: </text:p>
      <text:p text:style-name="P19">— Dormas ankoraŭ la princo-vojevodo! Malforta... Tiom grandaj estas malsanoj... </text:p>
      <text:p text:style-name="P19">— Veku! — ordonis Jegorĉjo. — Mankas al mi tempo. </text:p>
      <text:p text:style-name="P19">— Neniel estas permesite! — riverencante ripetadis la kancelariano. — Li estas severa, rapide punema... </text:p>
      <text:p text:style-name="P19"><text:soft-page-break/>— Atendi mi ne povas! — diris Jegorĉjo. — Mi veturas al Moskvo kun raporto al la Siro... </text:p>
      <text:p text:style-name="P19">La kancelariano ektimis, ekkuris sur knarantaj plankotabuloj — al la vojevodo. Jegorĉjo eksidis sur benkon, enpensiĝis. Tra la ĉambro per larĝaj paŝoj, kvazaŭ ne rimarkante Jegorĉjon, trairis Meĥonoŝin. Frapis unu pordo, poste alia. Desupre, de la ŝtuparo al Jegorĉjo rigardis la maljunaj fraŭlinoj-princidinoj, malaprobante, ke li ne riverencas, ne demandas pri la sano. Princido Borĉjo aliris pli proksime, metis la manojn post la dorson, interesiĝis: </text:p>
      <text:p text:style-name="P19">— Ĉu vere viktorio estas? </text:p>
      <text:p text:style-name="P19">— Kaj kiel tio vin koncernas? — bruske demandis Jegorĉjo. </text:p>
      <text:p text:style-name="P19">— Tiel, ke mi estas vojevoda filo! — brustoŝvelis la princido. </text:p>
      <text:p text:style-name="P19">— Blato vi estas subforna, sed ne vojevoda filo! — respondis Pustovojtov. — Hontu demandi. </text:p>
      <text:p text:style-name="P19">La maljunaj fraŭlinoj ekflustris, riproĉante Jegorĉjon, ke tiu ne scias <text:span text:style-name="T3">chevalier</text:span>-econ, ne estas instruita pri <text:span text:style-name="T3">plaisir</text:span>, certe, same kiel la ceteraj Ievlev-aj, estas filo de tolaĵlavistino. Jegorĉjo sidis, rigardante flanken, frapetante la kruron per la vipo. </text:p>
      <text:p text:style-name="P19">En la domo ĉiam aŭdeblis moviĝado, kuradis servistoj, portadis al la vojevodo maceritan oksikokon, peklakvon, raspitan krenon, bieron por refreŝiĝi post drinko. Desupre fojfoje aŭdiĝadis minaca graŭlado, admonanta voĉo de Meĥonoŝin. Post la dorso de Jegorĉjo knaradis pordoj, <text:soft-page-break/>plankotabuloj, interpalpebrumadis la hejmanoj. Ŝajnis, ke la tuta bojara servistaro interkonsentas pri io. Al Jegorĉjo tedis, li diris al maljuna nanino: </text:p>
      <text:p text:style-name="P19">— Vi, oldulino, saltu pli rapide, kiom mi povas atendi? </text:p>
      <text:p text:style-name="P19">La nanino ŝrikis per vira voĉo, transkapiĝis, malaperis en krepusko de la vojevoda polva domo. Tuj venis dumaano Larionov, sen riverenco, severe, kvazaŭ arestiton, kondukis Jegorĉjon laŭ ŝtupoj supren en la ĉambron. La vojevodo sidis retrokliniĝinte en fotelo, lia vizaĝo estis griza, ŝvela, la okuloj apenaŭ rigardis, la frunto estis ligita per tuko kun raspita kreno. Dumaano Larionov eksidis sur benkon, ekfiksrigardis Jegorĉjon per la akraj okuletoj, komencis balanci la piedon en mola marokena boteto. Post la dorso de la vojevodo estis mordetanta la lipojn leŭtenanto Meĥonoŝin. Pli malproksime estis interflustrantaj la kancelarianoj. Jegorĉjo riverencis al Prozorovskij, transdiris, kio estis ordonita de Silvestro Petroviĉ. La vojevodo per malcerta voĉo, malbone movante la langon, demandis: </text:p>
      <text:p text:style-name="P19">— Ĉu Ievlev via kaj kaj Krikov estas kompanoj? </text:p>
      <text:p text:style-name="P19">— Kiel — kompanoj? — ne komprenis Jegoro. </text:p>
      <text:p text:style-name="P19">— Ĉu de la sama speco? </text:p>
      <text:p text:style-name="P19">Meĥonoŝin plu lekadis kaj mordetadis siajn lipojn, aŭskultis, kaŝante rigardon. Larionov balancadis la piedon, rigardis malkonfide, kvazaŭ prepariĝante al io. </text:p>
      <text:p text:style-name="P19">— Rjabov kaj Krikov estas kompanoj, — daŭrigis la vojevodo, — tion mi scias. Krikov kun la kapitan-komodoro, <text:soft-page-break/>probable, same ribeligajn foliojn legadis, per unu sama gudro ŝmiritaj latronoj, unu saman kovardan aferon entreprenis... </text:p>
      <text:p text:style-name="P19">Jegorĉjo, streĉiĝinte, paliĝinte, interrompis la vojevodon: </text:p>
      <text:p text:style-name="P19">— Ĉi insultajn vortojn, princo-vojevodo, por mi aŭdi estas neelteneble. Mi por afero al Moskvo estas sendita kaj devas esti tie sen ajna prokrasto... </text:p>
      <text:p text:style-name="P19">— Ĉu vi? </text:p>
      <text:p text:style-name="P19">— Mi, princo-vojevodo! </text:p>
      <text:p text:style-name="P19">— Sed vi estas de kia deveno? </text:p>
      <text:p text:style-name="P19">Jegoro, kuntirinte la brovojn, antaŭsentante malfeliĉon, respondis, ke lia deveno estas simpla. Tiam per alta voĉo, kvazaŭ legante libron, la dumaano diris, ke ne konvenas al li, malnoblulo, kampula filo veturi por stari antaŭ la helaj caraj okuloj. Veturos al Moskvo alia homo, de nobela deveno, kaj al Jegorĉjo estas ordonite de la vojevodo sidi ĉi tie, en Ĥolmogoro. Jegorĉjo flamiĝis, kriis, ke al li estis ordonite iri de la kapitan-komodoro mem. Tiam antaŭen eliris Meĥonoŝin, mallarĝigis la okulojn: </text:p>
      <text:p text:style-name="P19">— Donu la leteron! </text:p>
      <text:p text:style-name="P19">— Ĉu al vi? </text:p>
      <text:p text:style-name="P19">— Al mi! </text:p>
      <text:p text:style-name="P19">— Sed kiu vi estas ĉi tie? </text:p>
      <text:p text:style-name="P19">— Tiu, ke por vi mia ordono estas leĝo! </text:p>
      <text:p text:style-name="P19"><text:soft-page-break/>La vojevodo ion muĝis, same etendis la manon por la letero... Jegorĉjo, malbone komprenante, tremegante pro furiozo, elkuris en la korton — al la ĉeval-alligejo. </text:p>
      <text:p text:style-name="P19">Lia nigra virĉevalo ĉi tie ne estis. </text:p>
      <text:p text:style-name="P19">Iuj servistoj en manteloj, grasaj, fortikaj, hirtaj, estis ludantaj ĵetkubojn apud la ĉeval-alligejo. Insultante, Jegorĉjo demandis, kie estas lia stalono, kien la ŝtelistoj forkondukis la virĉevalon, por kio faras malbone? La servistoj, interridante, ne respondis. Tiam li kaptis la plej fortikan je la kolumo, skuis, starigis antaŭ si, sed tuj de malantaŭe oni batis lin sub la genuojn, kaj li falis dorsaltere — en la amason de la servistoj. Kelkaj servistoj surfalis lian bruston, aliaj la piedojn. Li perdis la konscion. </text:p>
      <text:p text:style-name="P19">— Pli facile, pli facile! — diris Meĥonoŝin. — Ĝismorte ja ne necesas. Prenu, ĵetu lin en la kavon, kie Longinov enuas, duope por ili estos pli gaje. </text:p>
      <text:p text:style-name="P19">La servistoj prenis Jegorĉjon je la piedoj kaj la manoj, ekportis en la ĝardenon; tie sub kverko estis fosita kavo kun kovrilo el feraj strioj. Apud la kavo Jegorĉjon oni metis sur la teron. Meĥonoŝin kliniĝis super li, serĉis en liaj poŝoj, trovis la leteron de Silvestro Petroviĉ al la caro kaj revenis al la vojevodo. Prozorovskij estis staranta ĉe la fenestro, oĥadis, forblovadis de biero ŝaŭmon, trinkis per etaj glutoj. </text:p>
      <text:p text:style-name="P19">— Nun por ni revena vojo ne estas, princo! — diris Meĥonoŝin. — Se ni komencis la aferon, necesas sen timo ĝis la fino fari... </text:p>
      <text:p text:style-name="P19"><text:soft-page-break/>— Ne estu nur malfeliĉo! — alpremante per la mano la tukon al la frunto, oĥis Prozorovskij. — Tro kuraĝe ni komencis, pereos ni, leŭtenanto... </text:p>
      <text:p text:style-name="P19">— Pli malbone ne estos! — grave prononcis Meĥonoŝin. — Kaj se ni kun saĝo faros — nenio malkovriĝos. Mi mem veturos al Moskvo, ĉion al la granda Siro rakontos pri vi unuavice. Ni mem pri ni pensu, aliaj ja ne helpos. </text:p>
      <text:p text:style-name="P19">Prozorovskij sidiĝis sur la benkon, eklamentis: </text:p>
      <text:p text:style-name="P19">— Kapo mia turniĝas, ĉio rondiras, je Dio, la mondo min timigas... </text:p>
      <text:p text:style-name="P19">— Drinki nun necesas malpli! — firme diris Larionov. — Ne ŝercan aferon ni entreprenis, pensu nemalmulte pri tiu afero, princo... Regimentoj iras desupre, — eble, tiuj regimentoj ankoraŭ servos al vi. Ili malfruis por kontraŭ la svedo batali — tio por vi, princo, estas profita. Kaj ĉesu oĥi, alie mi eĉ ne parolos plu, kvazaŭ al surdulo... </text:p>
      <text:p text:style-name="P19">Prozorovskij ektimis, kaptis la dumaanon je la mano: </text:p>
      <text:p text:style-name="P19">— Vi min ne forlasu. Mi laŭ vi, laŭ vi, kara! Ĉion mi faros, kion vi al mi konsilos. Ne koleru, kara. Eksidu kun mi. Mi drinkus vodkon gdanskan nur iomete, por la kapon purigi. Ĝi doloras, krevas... </text:p>
      <text:p text:style-name="P19">Meĥonoŝin laŭte, kvazaŭ mastro en la domo, vokis serviston, tiu alportis vodkon, la leŭtenanto mem verŝis por la vojevodo. La princo refreŝiĝis, ordonis legi la leteron de Ievlev al la caro. En la letero ne estis eĉ vorto kaj pri Meĥonoŝin, kaj pri la vojevodo, kaj pri Larionov. </text:p>
      <text:p text:style-name="P19"><text:soft-page-break/>— Eble, estas kaŝe skribite? — demandis Prozorovskij. — Ekzistas tia inko, nenio videblas, sed se varmigi sur kandelo — aperos vortoj. Tio estas sekreta skribo, mi scias, aŭdis. Varmigu sur flamo... </text:p>
      <text:p text:style-name="P19">Larionov varmigis super kandelo, sekretaj leteroj ne aperis. La vojevodo mem prenis la paperon, turnis, flaris, — plu ne kredis, ke en la letero ne estas denunco pri li. Kaptinte sian kapon, Prozorovskij kriegis: </text:p>
      <text:p text:style-name="P19">— Por kio ni tiel faris? Li pri mi eĉ ne skribas malbonon! Nun ni pereos, — la kurieron ni ligis, por kio tiel stulte... </text:p>
      <text:p text:style-name="P19">Kriegante, insultante, li ekfrapis per la pugno kontraŭ Meĥonoŝin kaj Larionov. La dumaano leviĝis de la loko, ĉitis al li, kiel al hundo: </text:p>
      <text:p text:style-name="P19">— Ĉit! Por tuta Ĥolmogoro bruon vi levis! Ĉu ne estas skribite pri ni en la letero? Sed la kuriero ĉion per vortoj transdirus, ĝuste por tio li estis sendita, ĉu ne povas vi kompreni, vojevodo? Ĉesu kluki! Ĉi tie estas afero ruza, pensi necesas, kiel tiun Ievlev-on rebati... </text:p>
      <text:p text:style-name="P19">— Ja mi same... Kiel? </text:p>
      <text:p text:style-name="P19">— Silentu. Aŭskultu, kion mi diros. Ĉu mi al vi pri Krikov kaj pri ĉi Silvestro vane diris antaŭ nelonge? Necesas Ievlev-on firme al ĉi ŝtatkrimulo alligi, — estas bone, ke tiu mortis kaj ne povas paroli. Necesas, ke ili ambaŭ iĝu por la Siro mortaj malamikoj. Vi insistu pri tio firme — li vin kredos, ekde Azovo mem kredas, vi por li estas fidela servanto, bona sklavo, kaj pri Silvestro kion li scias? Al Ievlev necesas morte bati. Jegoron, la <text:soft-page-break/>kurieron, ni kaptis — bone! Li estas juna: kiam lin Pozdjunin sur pendigilo levos — ĉion, kion ni bezonas, li diros. Al la Siro tiujn torturajn foliojn kun kuriero ni sendos. Kaj dume ni mem skribos, kion Krikov depoziciis, ne gravas, kio estis, la mortinto al ni ne malhelpos. Vi, princo-vojevodo, sidu kviete, silentu, mi kaj sinjoro leŭtenanto ĉion kiel necesas faros, estos bone... Eksidu, leŭtenanto, klopoda tempo al ni venis, ni konversaciu, per kio komenci... </text:p>
      <text:p text:style-name="P19">Meĥonoŝin eksidis, verŝis por si vodkon, eltrinkis. Dumaano Larionov parolis per glata, firma voĉo. La princo aŭskultis lin silente, palpebrumante, krucosignadis sin, suspiradis... </text:p>
      <text:h text:style-name="P5" text:outline-level="3"><text:bookmark-start text:name="__RefHeading___Toc10640_3798596000"/>2. Ne trovis la rudriston...<text:bookmark-end text:name="__RefHeading___Toc10640_3798596000"/></text:h>
      <text:p text:style-name="P19">Laborantoj de la Marka insulo garde depuŝis la boaton de la malkruta bordo. Silentulo kaj alia nekonata kampulo ekpremis la remilojn, la ŝipeto kun la korpo de Demĉjo kviete ekiris laŭ kalma, glata Dvino. </text:p>
      <text:p text:style-name="P19">Taisja korektis la mortotukon, per kiu estis kovrita Demĉjo, rigardis al lia severa vizaĝo. Silentulo nelaŭte demandis: </text:p>
      <text:p text:style-name="P19">— Ĉu edzo estis por vi Ivano Sabateiĉ? </text:p>
      <text:p text:style-name="P19">— Edzo. </text:p>
      <text:p text:style-name="P19">— Konis mi lin. Ni kune ŝipojn en Solombalo konstruis. </text:p>
      <text:p text:style-name="P19">— Antaŭ longe tio estis. </text:p>
      <text:p text:style-name="P19">— Antaŭ longe. Spertis ni tie suferojn. Kaj li, forpasinta Metrio, kun ni laboris. Kiom da jaroj pasis, sed mi plu memoras... </text:p>
      <text:p text:style-name="P19"><text:soft-page-break/>Forte preminte la remilojn, Silentulo el sub la severaj vilaj brovoj ekrigardis al Taisja kaj diris obtuze: </text:p>
      <text:p text:style-name="P19">— Eble, eĉ estas pli bone por Metrio, ke li mortis. </text:p>
      <text:p text:style-name="P19">— Pli bone? — miris Taisja. </text:p>
      <text:p text:style-name="P19">— Sed ĉu vi pensas — paciĝos la vojevodo kun tio, ke rudristo via kaj interpretisto Goroĵanin la urbon savis, kiam li, vojevodo-princo, en Ĥolmogoro kaŝiĝis? </text:p>
      <text:p text:style-name="P19">Taisja ne respondis. </text:p>
      <text:p text:style-name="P19">— Vidu, kiel! — diris Silentulo. — Kaj vi eĉ ne havas kion diri. Mi antaŭ nelonge kun miaj homoj vian edzon sur la bordo serĉis kaj ĉiam pensis: nu, troviĝos li, kiel tiam ni agu? Ni ja scias: intencas la vojevodo malbonon, sidigis ĉe si en Ĥolmogoro kaŝe sub gardon rudriston Longinov-on, kaj tiun Longinov-on veturigis al li leŭtenanto Meĥonoŝin, judaso! Kaj la edzino de Longinov, Eŭtimia, eltrovema ino, al sia edzo sin trabatis, kaj li al ŝi rakontis, por kio ili lin tenas: la kancelariano skribas laŭ liaj vortoj, kiel Rjabov-on Ivanon filon de Sabateo kaj interpretiston Metrion Goroĵanin-on sur la sveda milita ŝipo Longinov vidis kaj kiel ili fuĝi de la ŝipo ne deziris... </text:p>
      <text:p text:style-name="P19">— Ho, Dio! — teruriĝis Taisja. </text:p>
      <text:p text:style-name="P19">— Jene, ho Dio! Nur al Dio esperu, li helpos... Atendu! </text:p>
      <text:p text:style-name="P19">Kaj li rakontis: </text:p>
      <text:p text:style-name="P19">— Antaŭ nelonge ĵetiĝis sur nian Markan insulon svedoj kun muskedoj, kun fusiloj, kun sabroj, multopaj, koleraj — veraj rabiaj lupoj! Kaj kion ni havas? Pugnon kaj hakilon! Kiuj ni <text:soft-page-break/>estas? Ni estas fuĝintoj, elŝiritaj naztruoj, hakitaj fingroj, nin oni eĉ ne opinias homoj. Sed se ne estus ni — tiuj latronoj kaptus la kanonojn, la kanonistoj kontraŭ ili neniel eltenus! Ni ne lasis! Longe batalis — hakis la svedojn. Nun la viroj sur la insulo diras: ni ne foriros, por ni estos favoro, la kapitan-komodoro forliberigos nin pro nia verŝita sango, ni estos liberaj homoj, pardonitaj. Mi respondas: «Viroj, viroj, kia al vi povas esti favoro, vi estas fuĝintaj servutuloj, vi de via bojaro foriris, vin la princo serĉas, kion atendi nun? Vian aferon vi faris, la svedojn hakis. Dum estas bruo kaj festo, por ni estas ĝusta tempo en arbarojn iri. Kaj ankoraŭ: muskedojn de la svedoj ni prenis, fusilojn, kuglojn, pulvon, — ni havas, kun kio foriri!» Ne, ne kredas ili min. Sidas, atendas, favoron ili deziras... </text:p>
      <text:p text:style-name="P19">Li grincis per la dentoj, diris kun kolero: </text:p>
      <text:p text:style-name="P19">— Ili ĝisatendos, kiam la vojevodo soldatojn alpelos — nin en malliberejon preni. Ni scias, kiel tio okazas. Ne la unuan fojon ni favoron atendas... </text:p>
      <text:p text:style-name="P19">De la fortresa pordego, ekvidinte la boaton, ekkuris gvatantoj. Ĥagajo Pustovojtov starigis matrosojn, ili levis muskedojn en saluta prezento. En la fortresa preĝejeto morne batis la sonorilo. La boato grincis per la flanko je la albordiĝejo, ĝin oni altiris per hokstangoj, la homoj sur la bordo komencis krucosigni sin, deĵetis la ĉapojn, aŭdiĝis voĉoj: </text:p>
      <text:p text:style-name="P19">— Metrio-interpretisto... </text:p>
      <text:p text:style-name="P19">— Juna — tute infano... </text:p>
      <text:p text:style-name="P19">— Kaj kun li la rudrista vidvino... </text:p>
      <text:p text:style-name="P19"><text:soft-page-break/>— Lin ja oni ne trovis... </text:p>
      <text:p text:style-name="P19">Ĥagajo Pustovojtov etendis al Taisja la manon, ŝi eliris sur la bordon. Inĝeniero Rezen diris al ŝi: </text:p>
      <text:p text:style-name="P19">— Sinjoro kapitan-komodoro ankoraŭ sendis taĉmentojn, por ke ili serĉu sur la tuta bordo — kaj pli alte kaj pli malalte de la fortreso. Ne indas malesperi. </text:p>
      <text:p text:style-name="P19">Taisja silentis. La ĉerkon kun la korpo de Demĉjo sub sonorado de la sonorilo oni ekportis en la preĝejon, tien, kie oni faradis sepultajn diservojn pri aliaj pereintoj en la batalo. Kiel en sonĝo, pensante pri nenio, komprenante nenion, apenaŭ movante la piedojn, Taisja eniris en la fortresan pordegon, staris iom sur la placo, ree ekiris al la domo de Rezen... </text:p>
      <text:h text:style-name="P5" text:outline-level="3"><text:bookmark-start text:name="__RefHeading___Toc10642_3798596000"/>3. Loftus, Ripley kaj Swenberg<text:bookmark-end text:name="__RefHeading___Toc10642_3798596000"/></text:h>
      <text:p text:style-name="P19">Apud la perono, kunmetinte la manojn post la dorso, estis pasumanta ebrieta ruĝmuzela, kun flava longa amaso da haroj, kanona majstro Ripley. Finfine el la domo eliris Loftus. Ripley laŭte demandis: </text:p>
      <text:p text:style-name="P19">— Kia estas la stato de la malsanulo? </text:p>
      <text:p text:style-name="P19">— Por mia bedaŭro, li estas tre malbona! — diris Loftus. — Liaj vundoj estas mortaj. Sed ni esperu al Dia favoro. </text:p>
      <text:p text:style-name="P19">La kuracisto prenis la kanonan majstron sub la brako, pasis kun li, diris flustre: </text:p>
      <text:p text:style-name="P19">— Mi suspektas, ke ĉi vundito estas ĝuste tiu homo, kiun tiel peneme serĉis en Stokholmo reĝa prokuroro Axel Sparre. </text:p>
      <text:p text:style-name="P19"><text:soft-page-break/>— Ĉu li estas ruso? </text:p>
      <text:p text:style-name="P19">— Sendube. Sed ni devas diri alie... </text:p>
      <text:p text:style-name="P19">Ĉirkaŭrigardante, li ree ekflustris en la orelon de Ripley. La kanonmajstro atente aŭskultis. </text:p>
      <text:p text:style-name="P19">— Sed ĉu li ellasos? — demandis li. </text:p>
      <text:p text:style-name="P19">Loftus ree ekflustris. Ripley haltis, enpensiĝis. </text:p>
      <text:p text:style-name="P19">— Kuraĝa plano! — diris li. </text:p>
      <text:p text:style-name="P19">Duope ili trovis Swenberg-on. </text:p>
      <text:p text:style-name="P19">— Tio estas profita al la vojevodo! — flustris Loftus. — Kio koncernas ĉiaspecajn malagrablajn sekvojn, do ni ne atendos ilin. Kun la negocistaj ŝipoj, kiuj baldaŭ levos la ankrojn, ni forlasos la negastaman Moskvion. Ni havas pri kio ofendiĝi, ĉu vere? </text:p>
      <text:p text:style-name="P19">Ripley respondis kolere: </text:p>
      <text:p text:style-name="P19">— Sed mia mono? Kiu donos al mi mian monon? Mi nemalmulte perlaboris ĉi tie, mi devas ricevi la mian! </text:p>
      <text:p text:style-name="P19">— <text:span text:style-name="T3">Sir</text:span>, vi perlaboris pendumilon, se diri sincere! — diris Loftus. — Mi scias multe pri vi kaj ne konsilas al vi peti tro altan prezon. Vi servis kaj al Svedio kaj al Anglio, sed malpleje al la rusoj. Tamen, la vojevodo volonte kaj plene pagos al vi, se, certe, nia plano sukcesos. </text:p>
      <text:p text:style-name="P19">Ankaŭ Swenberg aprobis la planon de Loftus kaj aldonis de si, ke la interrilatoj de la vojevodo kaj la kapitan-komodoro <text:soft-page-break/>nun estas streĉitaj ekstreme, ĉar, malgraŭ la tuta triumfo de la plena venko, la vojevodo ĝis nun ne venis en la citadelon. </text:p>
      <text:p text:style-name="P19">— Kaj ankaŭ tio estas profita por ni! — diris Loftus. — Necesas agi kiel eble plej rapide... </text:p>
      <text:p text:style-name="P19">Triope ili revenis al la domo de Rezen, kaj la kanonmajstro petis la gardiston voki sur la peronon la kapitan-komodoron. Silvestro Petroviĉ longe ne venadis, poste aperis, kondukata sub la brako de matroso. Lia vizaĝo tute griziĝis, videblis, ke li estas elturmentita. Ekvidinte Ievlev-on, Ripley tuj ekparolis per bonkor-minaca, rulada voĉo. </text:p>
      <text:p text:style-name="P19">— <text:span text:style-name="T3">Sir</text:span>! — diris li. — Certe, ni estas sub via potenco, sed mi dezirus rememorigi al vi, ke la batalo estas finita kaj nenio nun minacas al trankvilo kaj prospero de la belega urbo Arĥangelsko. Vi suspektis nin pri komunikiĝoj kun la kontraŭulo, vi dum longa tempo tenis nin en mallibero, tiu mallibero finiĝis por unu el ni malbone: inĝeniero Georgo Lebanius, la veneciano, mortis pro brulvundoj. Mi esperas, ke vi dividas nian malĝojon. Tio, ke ni estas senkulpaj, estis pruvita per nia konduto dum la batalo: vi mem bonvolis vidi — tamen, tion vidis ankaŭ multaj aliaj, — kiel ni pafadis per kanonoj kontraŭ nia komuna malamiko kaj faris tion ne malpli bone ol viaj kanonistoj... </text:p>
      <text:p text:style-name="P19">— Vi tro longe parolas, <text:span text:style-name="T3">sir</text:span>! — lace interrompis Ievlev. — Kion vi deziras de mi? </text:p>
      <text:p text:style-name="P19">— Ni deziras de vi, — per jam tute aroganta tono respondis Ripley, — ni deziras de vi nur unu aferon: liberigon! Ni ne plu deziras esti ĉi tie viktimoj de viaj absurdaj suspektoj. Donu al <text:soft-page-break/>ni ŝipon, kiu transportos nin en Arĥangelskon, por ke ni povu finfine lavi nin, manĝi kaj eksenti nin tiuj, kiuj esti al ni estas destinite de la Plejalta Dio... </text:p>
      <text:p text:style-name="P19">Ievlev silentis, rigardante jen al la kanonmajstro, jen al Loftus, jen al Swenberg. </text:p>
      <text:p text:style-name="P19">— Do, — finfine diris li en la angla. — Vi ĉion ĉi nemalbone elpensis. Kiam oni aŭskultos vin, tiam vere kompatos. Senkulpaj suferantoj, nek pli, nek malpli. Jen kiaj vi estas, kaj kontraŭ la svedo per kanonoj pafadis, ĉu ne herooj? Bravaj uloj, bone laboris. Sed tamen devos vi dum malgranda tempo ankoraŭ en la citadelo resti. Hodiaŭ mankas tempo, kaj morgaŭ ni parolos detale. </text:p>
      <text:p text:style-name="P19">Li forturniĝis kaj ordonis al la matroso forkonduki sin reen en la domon. </text:p>
      <text:p text:style-name="P19">— Nu? — demandis Ripley. </text:p>
      <text:p text:style-name="P19">— Ni foriros nokte mem! — diris Loftus. — Mi ne pensas, ke tio estos tro malfacila. La venkintoj festas, ili al ni ne multe malhelpos... Tamen, estas ankoraŭ unu maniero... </text:p>
      <text:p text:style-name="P19">Kaj kuracisto Loftus turnis sin al la matroso, staranta sur la perono. </text:p>
      <text:p text:style-name="P19">— Jen kio, kara mia amiko! — diris li afable. — Ĵus, kiel vi mem aŭdis, sinjoro kapitan-komodoro estis tiel bonkora, ke permesis al ni preni lian barkon, por atingi la urbon. Li parolis en la angla, vi, probable, ne komprenis? Kuru al la homoj, kiuj deĵoras sur la barko, kaj transdonu al ili la vortojn de sinjoro kapitan-komodoro. </text:p>
      <text:p text:style-name="P19"><text:soft-page-break/>La matroso pensis kaj revenis en la domon. Ripley insultis. </text:p>
      <text:p text:style-name="P19">— Vi estas kreteno, Loftus! — diris li. — Tuj ni pereos... </text:p>
      <text:p text:style-name="P19">En la ĉambro Silvestro Petroviĉ sidis senmove, kliniĝinte super la homo en ruĝa kaftano. Tiu estis rakontanta ion al li duonvoĉe. La kapitan-komodoro aŭskultis atente. </text:p>
      <text:p text:style-name="P19">La matroso tusis. </text:p>
      <text:p text:style-name="P19">Silvestro Petroviĉ turniĝis al li. </text:p>
      <text:p text:style-name="P19">— Pri barko via oni tie parolas, sinjoro kapitan-komodoro, por la urbon atingi, — diris la matroso. — Kvazaŭ vi ordonis... </text:p>
      <text:p text:style-name="P19">— Nu, se mi ordonis — do donu la barkon! — pensante pri alio, respondis Ievlev, — kial dekfoje pri la samo paroli... </text:p>
      <text:p text:style-name="P19">La matroso eliris. </text:p>
      <text:p text:style-name="P19">— Ĉu ni, mi esperas, povas ekveturi? — per certa baso demandis Ripley. — Kion ordonis sinjoro kapitan-komodoro? </text:p>
      <text:p text:style-name="P19">— Ekveturu! — respondis la matroso. </text:p>
      <text:p text:style-name="P19">— Tiam konduku nin, homo! — ordonis Ripley. — Alie ree necesos zorgigi sinjoron Ievlev-on... </text:p>
      <text:p text:style-name="P19">La matroso kondukis la fremdlandanojn ĝis la gardista budo kaj transdonis en la nomo de la kapitan-komodoro ordonon forliberigi ĉiujn tri sur la velboato de Ievlev en la urbon. Kiam la ŝipeto debordiĝis de la fortreso, Loftus prononcis kun suspiro: </text:p>
      <text:p text:style-name="P19">— Iam necesas riski, tio estas neevitebla! Sed nun ja ni estas sekuraj, kion oni ne povas diri pri sinjoro Ievlev. </text:p>
      <text:p text:style-name="P19"><text:soft-page-break/>— Al li estos malbone! — konfirmis Swenberg. </text:p>
      <text:p text:style-name="P19">— Ni pri tio zorgos! — aldonis kanonmajstro Ripley. — Li longe ne forgesos nin! </text:p>
      <text:p text:style-name="P19">Sur kvietaj Dvinaj akvoj la velboato per remiloj rapide glitis al la urbo. </text:p>
      <text:h text:style-name="P5" text:outline-level="3"><text:bookmark-start text:name="__RefHeading___Toc10644_3798596000"/>4. Remezov kaj Noble<text:bookmark-end text:name="__RefHeading___Toc10644_3798596000"/></text:h>
      <text:p text:style-name="P19">La du pafistaj regimentoj, senditaj laŭ la Moskva ukazo el Jaroslavlo kaj Kostromo, tra Vologdo, al Arĥangelsko laŭ Dvino sur barkoj, malfruis kaj venis al Ĥolmogoro tagon post la frakaso de la svedoj ĉe la Novdvina citadelo. </text:p>
      <text:p text:style-name="P19">Dragona leŭtenanto renkontis la estrojn de ambaŭ regimentoj sur la albordiĝejo kaj, sakrante, kondukis ilin al la vojevodo. Kolonelo Vilhelmo Noble kaj subkolonelo Remezov, timigitaj de la propra malfruiĝo kaj de la severeco de la renkonto, timide eniris en la riĉajn ĉambrojn de princo Prozorovskij kaj, ne eksidante, interrigardante inter si, afable respondadis la pridemandon, aranĝitan de la kolera dragono. Meĥonoŝin, sidaĉante sur benko, faradis demandojn unu post alia: kial ili tiom rampis, kie drinkis, ĉu ne laŭ sveda instigo venis tiel malfrue, por kio staris dum ok tagoj en Ustjugo Granda... </text:p>
      <text:p text:style-name="P19">La kancelarianoj, instaliĝinte ĉe la tablo, estis rapide skribantaj pridemandajn foliojn. </text:p>
      <text:p text:style-name="P19">Vilhelmo Noble unue tenis sin vigle, sed post la demando pri Ustjugo Granda subfalis kaj tiel mensogis, ke korpulenta kaj raŭka subkolonelo Remezov nur grakis, kaj la dragona <text:soft-page-break/>leŭtenanto komencis ridi. Laŭ lia vizaĝo videblis, ke li bone sciis, per kio nome ekmalsanis kolonelo Noble sur la vojo al Arĥangelsko... </text:p>
      <text:p text:style-name="P19">— Nu, sufiĉas! — diris la dragono, finridinte. — Hodiaŭ aŭ morgaŭ la princo-vojevodo skribos al Moskvo kurieran leteron, kaj el tie aperos pri vi decido. Al bona rezulto de ĉi narativo mi esperon ne havas. Nun estas milito, pro simila latronaĵo necesas arkebuzi — ekzekuti per mortpafo... </text:p>
      <text:p text:style-name="P19">La subkolonelo subite ekscitiĝis: </text:p>
      <text:p text:style-name="P19">— Tro rapidas vi, leŭtenanto! Arkebuzi! Viŝu la lakton sur la lipoj, kaj servu kiom mi! </text:p>
      <text:p text:style-name="P19">La dragono leviĝis, same komencis krii. Al la krio servisto larĝe malfermis la pordon, eniris la vojevodo, ekinsultis de la sojlo: </text:p>
      <text:p text:style-name="P19">— Perfido! Kien ajn mi ĵetas rigardon — ĉie estas spionoj, senditoj, perfiduloj, transfuĝuloj. Al vi kiam estis ordonite veni al la loko? Por kio vi en Ustjugo drinkis, sentaŭguloj? Por kio en Ustj-Vago festenis dum tiom da tagoj? Ĉu por ĝustatempe ne veni? Por ke la svedo venku? Por ke nin ĉi tie ĉiujn la svedoj sabru, kaj la urbon bruligu, kaj min, princon, sur fosto pendumu? </text:p>
      <text:p text:style-name="P19">Vilhelmo Noble paliĝis, lian hoknazan, lipharan vizaĝon kovris ŝvitaj gutoj. Remezov palpebrumadis. La afero direktiĝis al malbono. Necesis penti. </text:p>
      <text:p text:style-name="P19">— Princo-vojevodo, ne iras hakilo al kolo humila! — kun malalta riverenco diris subkolonelo Remezov. — Vin ne eblas <text:soft-page-break/>trompi, vi kaj en Ustjugo nin vidis, kaj pri Ustj-Vago scias. Estis tio, necesas konfesi, indulgu. Kulpas ni, sed ne tiom terure — vi mem pli bone ol ni scias, kiel estas per barkoj tian militistaron tiri. La pafistoj tute elturmentiĝis, du ŝipoj dum la vojo dronis, sep bonajn kanonojn ni perdis... </text:p>
      <text:p text:style-name="P19">— Kaj pro la kanonoj vi respondos! — minacis la vojevodo. </text:p>
      <text:p text:style-name="P19">— Pardonu! — ree riverencis Remezov. — Ni servos al vi kiel vi ordonos. Se ie estas perfido — sendu, ni tiujn latronojn ne kompatos, kaptos, nia popolo estas batalema... </text:p>
      <text:p text:style-name="P19">Prozorovskij suspiris, demandis: </text:p>
      <text:p text:style-name="P19">— Sed vi el kiaj Remezov-oj estas? Ĉu ne de bojaro Sabaso Sergejeviĉ parenco? </text:p>
      <text:p text:style-name="P19">— Filo, princo! — diris la subkolonelo. — La pli juna de li... </text:p>
      <text:p text:style-name="P19">La vojevodo bonkoriĝis, turnis la kapon: </text:p>
      <text:p text:style-name="P19">— Fluas, fluas tempo. La pli juna, sed la kapo estas griza... Eksidu, aŭskultu! Eksidu ankaŭ vi, kolonelo. Ne bone ĉe ni ĉi tie estas, ho, ne bone. Ĝuste tial mi koleriĝis, ke mi sola estas jen kun li, la leŭtenanto, malfacile estas al ni, ho, malfacile... </text:p>
      <text:p text:style-name="P19">Vilhelmo Noble, demetinte la piedon, apoginte sin sur la genuo per la mano, prepariĝis aŭskulti. Remezov apogiĝis sur la sabra tenilo. La princo longe silentis, kvazaŭ koncentrante pensojn, poste ekparolis svage, malklare, mistere. Finfine, kvazaŭ ekfidinte en ĉio al la pafistaj estroj, li ekflustris: </text:p>
      <text:p text:style-name="P19">— Perfido, latronaĵo, terura latronaĵo. Kapitan-komodoro Ievlev, tablestro, cara ludsoldato, — estas terure eĉ diri! — <text:soft-page-break/>fordonis sin al la svedoj, servas al ili delonge — ne pro timo, sed konscience. Kontraŭ la cara ukazo li faris malbonan aferon: sendis en la maron, renkonten al la sveda floto, sian homon, metian monaĥejan servanton Rjabov-on Ivaĉjon. Tiu Ivaĉjo, malnobla, pro sveda oro kondukis el la maro la floton laŭ la Dvina ŝanelo al la urbo, por grandan ruinigon fari, kaj la ŝipojn bruligi carajn, kaj la ŝipkonstruejojn bruligi, kaj Arĥangelskon, kaj Ĥolmogoron, kaj Vavĉugon, kaj aliajn ceterajn lokojn... </text:p>
      <text:p text:style-name="P19">Vilhelmo Noble aŭskultis avide, balancadis la kapon. Remezov rigardis al la vojevodo per rondaj okuloj, miradis. </text:p>
      <text:p text:style-name="P19">— Tiu Ivaĉjo dum multaj jaroj ĝis la nuna malfeliĉa tempo estis malaperinta, — estis diranta la vojevodo, — revenis riĉa, de kie? El la sveda tero — jen de kie. Ievlev, judaso, en sian citadelon svedajn senditojn akceptadis kaj tie kun ili kaŝe konversaciis, tie ili ĉe li malaperadis pro nesciata kaŭzo. La plej bonajn fremdlandajn majstrojn, fidelajn carajn servantojn, tiu Ievlev ĉiel senhonorigadis kaj kalumniadis, neniom ilin fidis, arestadis senkulpe, kaj kiam la latronaj ŝipoj atingis la citadelon kaj la batalo okazis, tiu Ievlev preskaŭ la fremdlandanojn pereigis morte, ili apenaŭ ne forbrulis vivaj en la arestejo... </text:p>
      <text:p text:style-name="P19">Kolonelo Noble kolere grakis — li ne ŝatis, kiam moskvianoj malbone traktas fremdlandanojn, — firme kunpremis la nodoplenan pugnon. Remezov, male, aŭdinte pri la fremdlandanoj, iom malvarmiĝis. </text:p>
      <text:p text:style-name="P19">— Kiuj do fremdlandanoj? </text:p>
      <text:p text:style-name="P19"><text:soft-page-break/>— Sed vi silentu, kolonelo, aŭskultu! — ordonis la princo. — Tiuj fremdlandanoj estas homoj fidelaj. Kiam ili el la aresto saviĝis, tiam ne kaŝi sin iris, sed sur la fortresajn remparojn leviĝis kaj komencis per kanonoj al la svedo pafi. Kanona majstro tie estis de angla deveno, li mem kanonojn direktadis kaj mem kanonistojn komandis, kaj pro tio nemalgrandan damaĝon la svedoj ricevis. Kaj multaj rusaj kanonistoj, kaj multaj pafistoj, kaj soldatoj, kaj matrosoj, malgraŭ la perfido, sen domaĝi sin, pereis per martira morto. Kaj la Ievlev-aj homoj, judasoj, ne kaŝante sian senhontecon, kun grandaj honoroj akceptis en la citadelo svedan militiston en ruĝa kaftano, trumpetis al li per trumpetoj, batis tamburojn, kiel eĉ al mi, vojevodo, ili neniam faras. Kun tiu homo latrono Ievlev konversaciis dum longa tempo — ĝis lia, de la svedo, morto mem, kaj la okulojn al li fermis, kaj kandelon en la manojn donis... </text:p>
      <text:p text:style-name="P19">— Se li kandelon laŭ la ortodoksa moro donis, do, eble, tiu homo estis ne svedo? — ekdubis Remezov. </text:p>
      <text:p text:style-name="P19">— Silentu kaj aŭskultu! — kriis la vojevodo. — Fremdlandano, inĝeniero el la Venecia lando, de tiu Ievlev estis torturita morte, forbrulis viva. Fremdlandaj negocistoj, en la Arĥanĝela urbo loĝantaj, laŭ lia latrona ukazo ĉiuj estis arestitaj kaj nur hodiaŭ liberigitaj. Kanonojn sur la negocistaj ŝipoj, komercaj, li, latrono, ordonis preni, pro tio grandan ofendiĝon kontraŭ ni la fremdlandanoj havas, eĉ unu ŝipo ne plu venos komerci... </text:p>
      <text:p text:style-name="P19">Vilhelmo Noble kapjesis: certe, ne venos, kial veni? </text:p>
      <text:p text:style-name="P19"><text:soft-page-break/>— Jen, ne venos! — diris la vojevodo. — Sed homaĉoj, kiuj kaŝajn foliojn legis kaj ribeligajn vortojn diris kontraŭ la vojevodo, kaj kontraŭ la bojaro, kaj kontraŭ la laboro en la ŝipkonstruejoj, kaj kontraŭ la negocistoj, — tiuj homoj de Ievlev estis liberigitaj. Por kio tiel? Por tio, ke ili laŭ ekbrulo intencis al la svedo transiri kaj kune kun la svedo nin tranĉi, kaj kapojn niajn sur palisojn sidigi, kaj rimenojn el ni eltranĉi. Al leŭtenanto, sinjoro Meĥonoŝin, latrono Ievlev mem diris: ni transiru al la svedoj, eliru al ili en la maron renkonten, elveturigu sur kuseno ŝlosilojn de la urbo Arĥanĝela, riverencu per donacoj, estos al ni honoro, estos al ni bono, gajaj ni irados. Ĉu vere mi diras, sinjoro leŭtenanto? </text:p>
      <text:p text:style-name="P19">Meĥonoŝin riverencis: </text:p>
      <text:p text:style-name="P19">— Tiel, princo-vojevodo! </text:p>
      <text:p text:style-name="P19">— Pendos la latronoj en maŝo! — konkludis Prozorovskij, ekstarante. — Al vi, sinjoro kolonelo, kaj al vi, sinjoro subkolonelo, mi ordonas: iri, neniom prokrastante, sur barkoj al la citadelo, meti en ĝi gardojn; latronon Ievlev-on en mia vojevoda nomo kaj laŭ mia ukazo kateni, latronon Ivaĉjon enĉenigi kaj sub gardo liveri en Arĥangelskon, en malliberejon, sub firman gardon. Kun vi iros ĉi leŭtenanto, li estos la komandanto de la fortreso. Jam hodiaŭ aŭ morgaŭ, kiam vi sukcesos kun arestado de la latronoj, skribos mi kurierleteron al lia cara moŝto Petro Aleksejeviĉ, sendos ni la latronojn antaŭ la helajn okulojn de la princo-cezaro, kaj se oni al ni ordonos — ankaŭ ni mem klarigos la aferon, sur fajro la latronoj baldaŭ ekparolos... </text:p>
      <text:p text:style-name="P19"><text:soft-page-break/>La kolonelo rigardis al la vojevodo kun preteco, Remezov sidis, mallevinte la okulojn. </text:p>
      <text:p text:style-name="P19">— Kaj ke vi kun la militistaro malfruis — tio ne estos via merito! — severe, minace aldonis Prozorovskij. — Se vi faros en la citadelo bone — ni forgesos kaj Grandan Ustjugon kaj Ustj-Vagon. Se vi same penos, kiel sur la vojo de Vologdo, — mi sendos ankoraŭ kurierleteron. Tro multe nun niaj malamikoj militistojn subaĉetas, tion en Moskvo oni scias. Iru! </text:p>
      <text:p text:style-name="P19">La pafistaj estroj riverencis, foriris sur siajn barkojn. </text:p>
      <text:p text:style-name="P19">La vojevodo ree eksidis sur la benkon, dismetinte la krurojn, retrokliniĝinte, — korpulenta, morna. Liaj okuloj kuris, li ree komencis timi la entreprenitan aferon. </text:p>
      <text:p text:style-name="P19">— Aŭ li vin, princo, aŭ vi lin! — ekparolis Meĥonoŝin. — La spinon rompi necesas tuj, senprokraste! Se ni perdos tempon — li formanĝos nin kun tripo. Nun mi adoris vin, kiom kuraĝe vi kun ili konversaciis. Ili ektimis kaj obeos vin en ĉio... </text:p>
      <text:p text:style-name="P19">La princo interrompis: </text:p>
      <text:p text:style-name="P19">— La popolaĉo, la popolaĉo malnobla, jen kiun mi timas. Ili babilos ĉion, ĉiuj scias, kiu homo la svedan ŝipon surgrundigis. </text:p>
      <text:p text:style-name="P19">Meĥonoŝin diris kun malestimo: </text:p>
      <text:p text:style-name="P19">— Ĉu popolaĉo? La popolaĉo, princo-vojevodo, sub bastonoj forgesos patron kaj patrinon, ne nur la rudriston. Ni bruligos faskojn, levos sur pendigilon, glatumos per fajro, kuros tra la urbo Dia timo — ili tuj eksilentos. Kaj se ni timos — ni pereos. Se ni timos, princo, kaj veturos la petksribo pri vi <text:soft-page-break/>al Moskvo, tiam oni trenos en la Preobraĵenskan kancelarion, al la princo-cezaro mem... </text:p>
      <text:p text:style-name="P19">Prozorovskij malkviete moviĝis sur la benko, svingis la manojn: </text:p>
      <text:p text:style-name="P19">— Pu, pu, rigidiĝu via lango. </text:p>
      <text:p text:style-name="P19">— Preni la latronojn necesas, — diris Meĥonoŝin, — ĉiujn ĝis la lasta. Sur la Marka insulo estas latronoj kunpelitaj, fuĝintaj servutuloj, ŝiritaj nazotruoj, hakitaj fingroj. Mi ilin per razio kaptis en arbaroj, sed latrono Krikov persvadis Silvestron meti tiujn kanajlojn sur la insulon. Ĉiujn necesas sub gardon en arestejon, de ili, probable, ankaŭ la petskribo estas pri vi, pri nia vojevodo... </text:p>
      <text:p text:style-name="P19">Li surtiris la ganton, admiris sian manon, reĝustigis sur la kokso la spadon. Prozorovskij estis snufanta, palpebrumanta, nenion kuraĝante respondi. </text:p>
      <text:p text:style-name="P19">— Mi tuj finus tiujn latronojn sur la Marka! — proponis Meĥonoŝin. </text:p>
      <text:p text:style-name="P19">— Ĉu ili estas multaj? — demandis la vojevodo. </text:p>
      <text:p text:style-name="P19">— Nemalmulte. </text:p>
      <text:p text:style-name="P19">— Vi unue Ievlev-on prenu, poste — la fuĝintojn. Mi timas bruon, leŭtenanto... Ĉu la rudristo ne troviĝis, Rjabov? </text:p>
      <text:p text:style-name="P19">— Mi ne aŭdis... </text:p>
      <text:p text:style-name="P19">— Nu, iru, iru, faru... </text:p>
      <text:p text:style-name="P19">Meĥonoŝin foriris. </text:p>
      <text:p text:style-name="P19"><text:soft-page-break/>Prozorovskij, sulkinte la frunton, pensadis siajn maltrankvilajn pensojn. Mallaŭte paŝante sur la piedpintoj, nerimarkeble aperis kancelariano Gusev, diris, ke kanona majstro angla fremdlandano Reger Ripley postulas monon pro la cara servo, kiel estis interkonsentite. La princo ordonis pagi. </text:p>
      <text:p text:style-name="P19">— Ĉu plene? — demandis la kancelariano. </text:p>
      <text:p text:style-name="P19">— Plene! Sed ĉu ili ĉion skribis, kio necesas? </text:p>
      <text:p text:style-name="P19">— Ĉion, princo... </text:p>
      <text:p text:style-name="P19">Post la kancelariano venis princino Eŭdokia, larmokovrita, timigita, komencis demandi, ĉu oni veron diras, ke kvazaŭ la princo ordonis Ievlev-on aresti. La vojevodo montris la dentojn, elmetis la okulojn, kriegis, ke tio ŝin ne koncernas, svingis al la korpulenta princino bastonon. Al la krio de la patro alkuris la maljunaj fraŭlinoj kun la princido — kvietigi la vojevodon. Pro furiozo lia nazo purpuriĝis, la grasaj vangoj skuiĝis, li mem estis komprenanta, ke faras malbone, sed returna vojo jam ne estis. Li kriegis al ĉiuj longe, poste kuŝiĝis ripozi, sed tuj kiam li ekdormetis, li sonĝis tielaĵon, ke prefere li ne kuŝiĝus. La princino preĝis super li por forigi envulton, diris tra larmoj: </text:p>
      <text:p text:style-name="P19">— Eble, al la urbo vi veturu, princo? Atendas oni, verŝajne, vin, vojevodon, tie estas festo, sonoriloj sonoras... </text:p>
      <text:p text:style-name="P19">— Ĉu Meĥonoŝin estas ĉi tie? </text:p>
      <text:p text:style-name="P19">— Ankoraŭ ne. </text:p>
      <text:p text:style-name="P19">— Ĉu la dumaano revenis? </text:p>
      <text:p text:style-name="P19"><text:soft-page-break/>— En la urbo li estas, princo... </text:p>
      <text:p text:style-name="P19">La vojevodo ree senkuraĝiĝis — sen siaj helpantoj li timis ĉion. Kaj ankoraŭ misfortune rekomenciĝis lumbodoloro, la malnova malsano. La princo oĥadis kaj ĝemadis ĝis kiam la kancelarianoj alportis kurierleteron de la dumaano. Tiu skribis, ke Arĥangelsko estas preta renkonti la vojevodon, la ordo estas instalita, gardantoj estas ĉie starigitaj, baldaŭ oni malŝlosos ankaŭ la arestejon, kiun latrono Ievlev ŝlosis per seruro. Dume oni neniel povas trovi ekzekutiston Pozdjunin-on, pro timo li malaperis nesciate kie senspure... </text:p>
      <text:p text:style-name="P19">— Jen, kia malkuraĝulo! — plendis la vojevodo. — Necesas puni... </text:p>
      <text:p text:style-name="P19">Li trinkis vodkon, krakmaĉis peklitan kukumon. Bona animstato estis revenanta al la vojevodo. Li sidis, larĝe dismetinte la krurojn, parolis kun suspiroj: </text:p>
      <text:p text:style-name="P19">— Sen malliberejo, sen arestejo, sen fortika prizono la urbo ne tenos sin. Tion ĉiu scias: kia vojevodeco povas esti sen ekzekutisto... </text:p>
      <text:p text:style-name="P19">La kancelarianoj konsentis: </text:p>
      <text:p text:style-name="P19">— Vere! </text:p>
      <text:p text:style-name="P19">— De antikvaj tempoj tiel estas... </text:p>
      <text:p text:style-name="P19">— Alie ne eblas... </text:p>
      <text:p text:style-name="P19">En la korto kun abruptaj ekkrioj oni estis preparantaj trajnon por la vojevodo — reveni en la urbon por regi, juĝi, instali <text:soft-page-break/>veran ordon. Oni estis jungantaj kaleŝon, kaleŝetojn por la parazitoj, ĉarojn por la servistoj... </text:p>
      <text:p text:style-name="P19">En la pordon enŝoviĝis kancelariano Molokojedov, diris kun malĝojo: </text:p>
      <text:p text:style-name="P19">— Mastro eminenco Atanazio estas tute malbona, princo-vojevodo. Oni diras, ke oni preparis lin por konfespreno kaj eŭĥaristio, sed li ne permesis, — tro frue, diris. Eble, vi vizitu lin? </text:p>
      <text:p text:style-name="P19">— Mankas tempo, mankas! — forsvingis la vojevodo. — Kaj por nenio! Ne tro ni amikis... </text:p>
      <text:p text:style-name="P19">Molokojedov konfuziĝis, ankoraŭ tusis: </text:p>
      <text:p text:style-name="P19">— Sed tamen... </text:p>
      <text:p text:style-name="P19">— Iru! — kriis la princo. — Sen li mi sukcesos! Mankas tempo — kaj fino! </text:p>
      <text:p text:style-name="P19">Sed li tuj ektimis, ŝanĝis la decidon, ordonis doni al si peltmantelon kaj altan ĉapon, apogilon kaj kaleŝon. Distanco ĝis la bieno de Atanazio estis ne pli ol cent klaftoj, sed al la vojevodo ne decis iri perpiede, kaj li traveturis tiun distancon en la kaleŝo. Laŭ la ŝtupoj lin kondukis ĉe la brakoj Gusev kaj Abrosimov. </text:p>
      <text:p text:style-name="P19">La servisto, ekvidinte la vojevodon, ĵetiĝis per ĉiuj fortoj en la dormoĉambron al Atanazio. Tiu responde subite malforte subridis, diris kun ĉagreno: </text:p>
      <text:p text:style-name="P19"><text:soft-page-break/>— Jen! Li venis instrui min morti. La scienco ne estas komplika, mi mem mortos. Ĉiuj instruas — instruistoj! Pelu lin for... </text:p>
      <text:h text:style-name="P5" text:outline-level="3"><text:bookmark-start text:name="__RefHeading___Toc10646_3798596000"/>5. La vojevodo ree en Arĥangelsko<text:bookmark-end text:name="__RefHeading___Toc10646_3798596000"/></text:h>
      <text:p text:style-name="P19">Antaŭ vespero la trajno de la vojevodo enveturis en Arĥangelskon. </text:p>
      <text:p text:style-name="P19">Ekvidinte la kaleŝon de la princo kaj lian surĉevalan gardistaron, ekvidinte postiljonojn, hajdukojn, kondukistojn, karakolantajn rajdistojn, metiistoj subridadis, interparoladis, knaboj, ne timante skurĝojn, fajfadis per fingroj, ululadis. La princino, sidante apud la vojevodo, tute subfalis pro timo, la maljunaj fraŭlinoj princidinoj, afektante en la eksterlanda maniero, prononcadis nekompreneblajn vortojn: </text:p>
      <text:p text:style-name="P19">— Aĥ, aĥ, kiaj krudaj muĵikoj, kiel ili renkontas sian dignitarion... </text:p>
      <text:p text:style-name="P19">— Aĥ, aĥ, nenia komplimenteco! </text:p>
      <text:p text:style-name="P19">— <text:span text:style-name="T3">Mein lieber Vater</text:span>, ne atendu de ĉi kampuloj Temison... </text:p>
      <text:p text:style-name="P19">La princo silentis, snufadis, rigardis al la soldatoj kaj laboruloj, kiuj estis forigantaj baraĵojn kaj barierojn de la bordoj de Dvino, al kanonistoj, kiuj estis trote forveturigantaj de la batallokoj kanonojn, mallongajn mortirojn, kolubropafilojn, surmetadis sur ĉarojn korbojn kun kuglegoj, kun sonoro ĵetadis stangojn, skovelojn, ŝargenigilojn, ŝtopileltirilojn... </text:p>
      <text:p text:style-name="P19"><text:soft-page-break/>La urbo ne plu estis prepariĝanta por batalo kontraŭ malamiko, la urbo ĉesis esti fortreso. Ĉe plene malfermitaj barieroj gardantoj estis manĝantaj sian kaĉon, gvatantoj sur ĉevaloj ne plu staris ĉe la enveturejo. Gaje intersonoradis restintaj sur sonorilejoj kaj sur preĝejaj kampaniloj malgrandaj sonoriloj; sur la stratojn, sur la bazaran placon, sur la bordojn de Dvino estis elirantaj majstroj, metiistoj, ŝipistoj, fiŝistoj, portistoj, akaparistoj. Popolo ridis, jen tie, jen ĉi tie homoj komencadis kanton, virinoj ĉe anguloj komercis per bakita fiŝo, laŭtvoĉe laŭdante sian varon, bulkistinoj vendadis buterbulkojn. Matrosoj ne vice, sed dise promenadis sur stratoj en siaj cejanbluaj senmanikaj jakoj, en ĉapoj, metitaj sur unu orelon, — tio estis matrosoj, jam paŝintaj sur ferdekojn de kaptitaj ŝipoj. Histriono kun urso gajigadis homamason apud la Komerca korto, iradis, frapante per la kalkanumoj, sur tabula planko, kie ĵus staris longtuba kanono. </text:p>
      <text:p text:style-name="P19">Subite la kaleŝo haltis. </text:p>
      <text:p text:style-name="P19">La hajdukoj kun skurĝoj komencis premi la popolon, sed la homamaso kuniĝis tiel dense kaj per tia insultado renkontis la vojevodajn servantojn, ke tiuj tuj senkuraĝiĝis kaj movis sin malantaŭen. </text:p>
      <text:p text:style-name="P19">— Kio estas tie? — demandis la princo. </text:p>
      <text:p text:style-name="P19">— Histriono kun urso, — respondis princino Eŭdokia. — Aĥ, aĥ, kiom amuza... </text:p>
      <text:p text:style-name="P19">— Deŝoviĝu, bovinaĉo! — ordonis la vojevodo. </text:p>
      <text:p text:style-name="P19"><text:soft-page-break/>La princino subite preskaŭ svenis, eksvingis la manojn, la princidinoj komencis el flakoneto flari fremdlandan flarsalon, la princido ekridis, larĝe malferminte la buŝon. La princo-vojevodo komence ne komprenis, poste ruĝegiĝis pro terura ofendo: sur la urso estis alta bojara ĉapo, farita el ŝelo, — saman, nur el pelto, nur la vojevodo rajtis porti en la tuta Ĉedvina regiono. Kaj la histriono tiutempe estis amuzanta malnoblajn homojn, kvazaŭ ne rimarkante la trajnon de la princo, kiu haltis ĝuste antaŭ la podio mem, kie nun estis tintiganta siajn sonoriletojn la dresita urso. </text:p>
      <text:p text:style-name="P19">— Liberigu la vojon! — raŭkis la princo al hajduko. </text:p>
      <text:p text:style-name="P19">La hajduko svingis la skurĝon, sed tuj apud li fajfis ŝtono, la popolo ekululis, ankoraŭ unu ŝtono batis la kaleŝon. Kaj la histriono estis krianta: </text:p>
      <text:p text:style-name="P19">— Nu, Miĥaelo Ursido, montru, kiel la vojevodo de la svedo fuĝas... </text:p>
      <text:p text:style-name="P19">La urso, tenante sian ventron, roris, kankroiris, skuis la kapon, montris, ke li timas, kaptante per la manego sian mastron, trenis post si — fuĝi... </text:p>
      <text:p text:style-name="P19">— Kaj nun, Miĉjo, montru ĉi vojevodon, kiel li subaĉetaĵojn prenas! — per raŭketa voĉo kriis la histriono. — Montru, Miĉjo... </text:p>
      <text:p text:style-name="P19">La urso, rorante, ekiris antaŭen... </text:p>
      <text:p text:style-name="P19">La princo tute freneziĝis, kriegis en la fenestron de la kaleŝo: </text:p>
      <text:p text:style-name="P19">— Per skurĝoj lin! Sub areston, tuj... </text:p>
      <text:p text:style-name="P19"><text:soft-page-break/>Kaj li furioziĝis eĉ pli: la sekvantaranoj same ridis, ridaĉis, de malproksime rigardante al la histriono kaj lia urso en alta ĉapo, sed ekvidinte la torditan, purpuran pro furiozo vizaĝon de la princo, la hajdukoj tuj ĉesis ridi, galopigis la ĉevalojn, ekfajfis, batis la homamason per skurĝoj. La popolo kun krio, kaŝante la kapojn de la batoj, retiriĝis, la ĉevaloj tretis la homojn, baŭmis, ĵetante ŝaŭmon. La podio kun la histriono malfermiĝis — la urso estis pace staranta antaŭ la princa sekvantaro, flaris la aeron, liplekis. La histriono glatumis lin, dirante per blankaj lipoj: </text:p>
      <text:p text:style-name="P19">— Ne timu, Miĥaelo... Ne timu... </text:p>
      <text:p text:style-name="P19">Kaj en tio, kiajn rigardojn ĵetadis la histriono al la armitaj rajdistoj, estis io tiom fiera kaj sentima, kolera kaj moka, ke la princo forturniĝis kaj ne plu rigardis tien. Kaj, elgrimpante el la kaleŝo en sia korto, diris al renkontanta dumaano Larionov: </text:p>
      <text:p text:style-name="P19">— Bonan ordon vi instalis, hundinido! Bone vi akceptis vian vojevodon... Nu, atendu, ni ankoraŭ parolos... </text:p>
      <text:p text:style-name="P19">Kaj ordonis: </text:p>
      <text:p text:style-name="P19">— La histrionon bati per bastonoj senkompate, ĝismorte, jam hodiaŭ! La urson levi sur pikstangon! Al la hajdukoj kaj ĉiuj ceteraj, kiuj ridaĉis, vidante malhonoradon al sia bojaro, — po kvindek knutaj batoj al ĉiu... </text:p>
      <text:p text:style-name="P19">Larionov riverencis, la kancelarianoj kun timo interrigardis. </text:p>
      <text:p text:style-name="P19">Poste venis Larionov, diris per sia firma voĉo, ke la histriono mortis, kaj la ursan felon li, la dumaano, ordonis prilabori por la vojevodaj ĉambroj. </text:p>
      <text:p text:style-name="P19"><text:soft-page-break/>Dum la tuta nokto la vojevodo ne povis ekdormi — atendis novaĵojn el la fortreso. En longa ĝis la genuoj, kolora silka ĉemizo, anhelante pro sufoka aero, ferminte ĉiujn ŝutrojn, viŝante ŝviton per viŝtuko, li iradis sur knarantaj plankaj tabuloj, piedbatadis per siaj marokenaj tataraj pantofloj dormemajn ronronantajn katojn, vokadis gardistojn, demandadis per humida pro timo voĉo, ĉu estas kviete en la urbo. La gardistoj ne sciis, la vojevodo minacadis: </text:p>
      <text:p text:style-name="P19">— Gardu diligente, mi vin senfeligos! </text:p>
      <text:p text:style-name="P19">Antaŭ la mateno, ne senvestiĝinte, li ekdormetis sur benko, kaj ree, kiel antaŭe en Ĥolmogoro, li sonĝis malbonon: nigran akvon, kaj oni ĵetas lin tien, en la akvon, li deziras fuĝi, sed la piedoj ne iras... </text:p>
      <text:p text:style-name="P19">La vojevodon vekis kancelariano Abrosimov, raportis, ke fremdlandanoj atendas vojevodan favoron — adiaŭi, iliaj ŝipoj foriras hodiaŭ en la maron. Kancelariano Gusev tenis sur pleto ŝipajn paspermesilojn, ĉiuj estis skribitaj sur multekosta Aleksandria papero, kaj ĉiu havis kopion en Latino. La vojevodo, ŝvita pro la malbona sonĝo, hirta, akceptis la ŝipestrojn afable, al ĉiu ŝipestro li donis la paspermesilon, diris, ke nun al la ekscesoj de la kapitan-komodoro estas metita fino. Konsulo Martus riverencis, respondis, ke li estas feliĉa aŭdi la bonan informon. Prozorovskij invitis la ŝipestrojn nepre esti ĉe foiro en la sekvanta jaro. Servisto alportis vinon malvazion. Kanonmajstro Ripley tostis vivuon al vojevodo princo Prozorovskij — klera kaj grandanima grandsinjoro. La fremdlandanoj kriis «vivu!». Konsulo Martus tostis alian vivuon — al princo Prozorovskij, la venkinto de la svedoj. La <text:soft-page-break/>gastoj ree kriis «vivu!» La princo, gajiĝinte, ordonis al la gastoj sidiĝi al la tablo. Kanonmajstro Ripley sidis maldekstre de la vojevodo, parolis kun simpatio: </text:p>
      <text:p text:style-name="P19">— Ni ĉiuj, kleraj eŭropanoj, komprenas, kiel al via moŝto estas malfacile havi aferon kun barbaroj, similaj al Ievlev. Sed niaj leteroj, en kiuj estas detale priskribitaj suferoj, trafintaj nin en Moskvio, sendube atingos la manojn de la granda Siro. La glora Siro ploros pri nia sorto kaj severe punos la kulpulojn... </text:p>
      <text:p text:style-name="P19">Post horo la vojevodo de sur la perono de sia domo vidis, kiel sur la negocaj ŝipoj la ŝipanoj komencis levi la velojn, prepariĝante al eliro en la maron. </text:p>
      <text:p text:style-name="P19">Reveninte en la ĉambron, Prozorovskij vokis la kancelarianojn, ordonis al ili laŭtlegi ĉion, kion skribis la fremdlandanoj. La kancelarianoj legadis, tradukadis, interpretadis la skribitan. La vojevodo aŭskultis kaj kapjesadis — bone skribis la fremdlandanoj, kiel necesas skribis, nun al la spitema Ievlev estos fino... </text:p>
      <text:p text:style-name="P19">Sed en la koro plu sidis maltrankvilo: el la fortreso Meĥonoŝin ankoraŭ ne revenis. </text:p>
      <text:h text:style-name="P4" text:outline-level="2"><text:bookmark-start text:name="__RefHeading___Toc10648_3798596000"/>Ĉapitro dua<text:bookmark-end text:name="__RefHeading___Toc10648_3798596000"/></text:h>
      <text:p text:style-name="P9"/>
      <text:p text:style-name="P15">Ĉiujn oficirojn sen juĝo ne aresti, krom perfidaj aferoj. </text:p>
      <text:p text:style-name="P17"><text:span text:style-name="T3">Petro I</text:span> </text:p>
      <text:p text:style-name="P9"/>
      <text:p text:style-name="P12">Kaj vi pulvon ne malŝparu, kaj pafaĵojn vi ne rompu:<text:line-break/>Min neniam kuglo tuŝos, nek kuglego trafos min.</text:p>
      <text:p text:style-name="P16"><text:span text:style-name="T3">Kanto</text:span> </text:p>
      <text:h text:style-name="P5" text:outline-level="3"><text:bookmark-start text:name="__RefHeading___Toc10650_3798596000"/>1. Vian spadon, kapitan-komodoro!<text:bookmark-end text:name="__RefHeading___Toc10650_3798596000"/></text:h>
      <text:p text:style-name="P19">Sur la fortresa tombejo oni pafis per muskedoj, fusiloj kaj arkebuzoj — tri salvojn en la aeron super la tombo. Semisadov kaj Ĥagajo Pustovojtov estis korektantaj la krucojn sur la tomboj de Demĉjo kaj Jakobo. La homoj jam foriris, de la maro blovis malvarmeta vento, super la freŝaj tombomontetoj de laboristoj, kanonistoj, soldatoj kaj pafistoj ankoraŭ preĝis, mallaŭte plorante, edzinoj, patrinoj, fratinoj. Ĉe unu tombomonteto staris sur la genuoj matroso, tenis sur la manoj suĉinfanon — la filon, per la polmo zorge transŝutadis al la monteto nigran Dvinan teron. Super tiu tombeto de la matrosa edzino Justina oni same pafis per fusiloj kaj muskedoj... </text:p>
      <text:p text:style-name="P19">Subite el la fortresa pordeto, larĝe paŝante, aperis Rezen, aliris al Ievlev, diris haste en la germana: </text:p>
      <text:p text:style-name="P19">— Kara amiko, ĉi tie estas dragono Meĥonoŝin kaj kun li du pafistaj estroj — ambaŭ treege gravmienaj kaj nealireblaj. Sur barkoj estas multegaj pafistoj — el Vologdo. Ili okupas <text:soft-page-break/>gardpostenojn, komandas ĉion kaj postulas vin. Ili ankaŭ serĉas la piloton... </text:p>
      <text:p text:style-name="P19">Silvestro Petroviĉ elprenis la pipon el la buŝo, deziris ion demandi, sed ne sukcesis. La fera pordeto kun grinco malfermiĝis, en la tombejon eniris la leŭtenanto, post li — maldika kiel stango, hoknaza, kun hirtaj lipharoj kolonelo Noble, kiel tria — subkolonelo Remezov, nealta, korpulenta. Malantaŭe iris soldatoj kun nudaj sabroj, fremdaj, ne lokaj. </text:p>
      <text:p text:style-name="P19">Ievlev, apogante sin sur lambastono, leviĝis, ŝovis la pipon en la poŝon, atendis. Meĥonoŝin aliris tute proksime. Silvestro Petroviĉ ekrigardis en liajn okulojn, ĵetantajn rigardojn ĉiudirekten. Ĥagajo Pustovojtov kaj Semisadov, ne fininte sian laboron, same aliris. </text:p>
      <text:p text:style-name="P19">— Ĉu vi estas eksa kapitan-komodoro Ievlev? — demandis Meĥonoŝin per obtuza voĉo. </text:p>
      <text:p text:style-name="P19">— Kaj ĉi vi ne konas min? </text:p>
      <text:p text:style-name="P19">La leŭtenanto por momento konfuziĝis. </text:p>
      <text:p text:style-name="P19">— Mi estas kapitan-komodoro Ievlev, kaj ne eksa, sed nuna kaj estonta, kaj ne vi, fuĝinta de via militista devo, ne vi, forgesinta la militistan ĵuron, kun mi parolu! — paliĝante pro kolero, diris Silvestro Petroviĉ. </text:p>
      <text:p text:style-name="P19">Meĥonoŝin, turniĝinte al la pafistoj, kriis: </text:p>
      <text:p text:style-name="P19">— Kvindekestro, forprenu de ĉi latrono la spadon! </text:p>
      <text:p text:style-name="P19">Fortika pafisto aliris al Ievlev, per peza mano prenis la portepeon. Ievlev ŝiris sin, la lambastono elglitis el sub lia <text:soft-page-break/>kubuto. Perdinte ekvilibron, Ievlev paŝis per la malsana kruro kaj, raŭkinte pro doloro, falis. Ĥagajo kaj Semisadov ĵetiĝis al li, kaptis sur la brakojn. Rezen forpuŝis Meĥonoŝin-on flanken, nudigis la spadon. De la tombomontetoj, ne komprenante, kio okazis, kuris virinoj, soldatoj, matrosoj... </text:p>
      <text:p text:style-name="P19">— Nu! — kriis Rezen al Meĥonoŝin. — Elprenu vian spadon, diablo prenu! </text:p>
      <text:p text:style-name="P19">Meĥonoŝin retropaŝis, antaŭen eliris kolonelo Noble. </text:p>
      <text:p text:style-name="P19">— Ne necesas troa sango! — diris li kun fremda akĉento. — Nun ne eblas helpi. Nun necesas plenumi ordonon. </text:p>
      <text:p text:style-name="P19">Li nerimarkeble palpebrumis al siaj pafistoj, ili iris post la dorson de Rezen, surfalis lin de malantaŭe, elbatis la spadon el liaj manoj. Semisadov, depuŝiĝinte per la lignaĵo, impetis al la pafistoj, post li ĵetiĝis en batalon Ĥagajo, sed ilin ambaŭ oni tuj kaptis. Meĥonoŝin, starante malproksime, ree ordonis: </text:p>
      <text:p text:style-name="P19">— Kvindekestro, deprenu de ĉi latrono la spadon. Ĉu vi min ne aŭdis? </text:p>
      <text:p text:style-name="P19">Ievlev, sidante sur ies tombo, estis mallaŭte ĝemanta, ŝvito ruliĝis sur lia terure paliĝinta vizaĝo. Subkolonelo Remezov diris al li mallaŭte: </text:p>
      <text:p text:style-name="P19">— Sinjoro kapitan-komodoro, enmanigu al mi vian spadon. </text:p>
      <text:p text:style-name="P19">Ievlev levis la elturmentitajn okulojn al Remezov, subite ekfidis lin, per tremantaj fingroj malfermis bukon sur la portepeo, kisis la tenilon de la spado, etendis ĝin al la <text:soft-page-break/>subkolonelo. Tiu same gardeme akceptis ĝin, parolante plu nelaŭte, amike: </text:p>
      <text:p text:style-name="P19">— Mi petas — obeu nun al ĉio. De la vojevodo estis levita denunco, la tempo juĝos, homoj helpos. El rezisto tamen nun ne povas rezulti io bona... </text:p>
      <text:p text:style-name="P19">Kaj, flankeniginte per la mano la pafistojn, alirintajn al Ievlev, por kateni lin per ĉenoj, Remezov potence ordonis: </text:p>
      <text:p text:style-name="P19">— La kapitan-komodoro estas malsana, kaj ĉenojn sur lin meti ne eblas! Donu brankardon! </text:p>
      <text:p text:style-name="P19">Oni alportis brankardon. Jegoro Rezen, elŝirante sin el la manoj de la pafistoj, sakradis en la rusa kaj en la germana. </text:p>
      <text:p text:style-name="P19">Ĉirkaŭe sur la tombejo bruis homamaso, el la pordeto estis irantaj Vologdaj pafistoj, la fortresa popolo, nenion komprenantaj kanonistoj, matrosoj, soldatoj. Iu lanĉis vorton «perfido», ĝi estis transdonata el buŝo al buŝo. Meĥonoŝin, priserĉante fortresajn tenejojn, eniris en la domon de Rezen, demandis, kie estas la rudristo; ĉie li diradis, ke Ievlev transiris al la svedoj kaj nun lin atendas malhonora ekzekuto. Homoj ne kredis, interrigardadis. Unu fiŝisto diris, ke perfido ne povis esti, lin Meĥonoŝin tuj batis per vipo al la vizaĝo tiel, ke tuj ŝprucis sango. Rudriston Rjabov-on oni ne trovis, ĉiuj unuvoĉe diris, ke li dronis. Tra la fortresa placo, kie bruis la popolo, kvar pafistoj silente portis la brankardon. Ievlev kuŝis, ferminte la okulojn. Semisadov, frapante per la lignaĵo, paŝis apude, glutante larmojn, submetadis sub la vunditan kruron de Silvestro Petroviĉ fojnon, por ke estu pli mole. Apud la velboato Ievlev diris al la ferdekestro: </text:p>
      <text:p text:style-name="P19"><text:soft-page-break/>— Nu, Semisadov, ĉu vi ne pensis, ke vi min post ĉi batalo tiel akompanos? </text:p>
      <text:p text:style-name="P19">La ferdekestro nur grincis per la dentoj. </text:p>
      <text:p text:style-name="P19">Meĥonoŝin kaj kolonelo Noble restis en la citadelo — instali ordon. Sur la velboato Remezov eksidis ĉe la brankardo, kovris Ievlev-on per mantelo. Matroso demandis: </text:p>
      <text:p text:style-name="P19">— Sinjoro kapitan-komodoro, ĉu la vimplon hisi? </text:p>
      <text:p text:style-name="P19">— Kian vimplon? — interesiĝis Remezov. </text:p>
      <text:p text:style-name="P19">— Vimplon ni laŭ la mara regularo levas, signifantan: «La supera mara estro estas ĉi tie»... </text:p>
      <text:p text:style-name="P19">Remezov demandis kolere: </text:p>
      <text:p text:style-name="P19">— Kaj kie do estas la supera mara estro? </text:p>
      <text:p text:style-name="P19">— Do... jen li... — perplekse respondis la matroso. — Sur la velboato estas sinjoro kapitan-komodoro... </text:p>
      <text:p text:style-name="P19">— Do, levu, se li estas sur la velboato! — diris Remezov. — Levu! </text:p>
      <text:p text:style-name="P19">La matroso lerte survolvis sur la manon la hisilon, tiris. La vimplo leviĝis sur la maston, gaje malvolviĝis, ekflirtis sub Dvina vento. Silvestro Petroviĉ kuŝis silente, rigardis en la palan, apenaŭ bluetan ĉielon. Tie oblikve, kun krioj ŝvebis mevoj, supre malrapide naĝis lanugaj nuboj. </text:p>
      <text:p text:style-name="P19">— Ĉu vi havas edzinon, sinjoro kapitan-komodoro? — demandis Remezov. </text:p>
      <text:p text:style-name="P19">— Havas. </text:p>
      <text:p text:style-name="P19"><text:soft-page-break/>— Kaj infanojn havas? </text:p>
      <text:p text:style-name="P19">— Du filinojn. </text:p>
      <text:p text:style-name="P19">Remezov suspiris, balancis la kapon. </text:p>
      <text:p text:style-name="P19">— Kial vi suspiras? </text:p>
      <text:p text:style-name="P19">— Tial mi suspiras, ke mi timas — estos longa afero. Ĉu Petro Aleksejeviĉ konas vin? </text:p>
      <text:p text:style-name="P19">— Konas iomete, — ne tuj respondis Ievlev. </text:p>
      <text:p text:style-name="P19">— Ĉu favoras? </text:p>
      <text:p text:style-name="P19">— Favoras caro, sed malfavoras servistaro. Ĉu vi aŭdis tian diron? Kaj ankoraŭ oni diras en Rusujo — caraj favoroj tra bojara kribrilo iras... </text:p>
      <text:p text:style-name="P19">Li silentis iom, neatendite subridis, prononcis nekompreneblajn por Remezov vortojn: </text:p>
      <text:p text:style-name="P19">— Bedaŭras mi, ke mortis sinjoro Krikov, pereis en honesta batalo. Ridus li nun ĝissate, rigardante min. Krevus, mi pensas, pro rido. Ĉio laŭ li okazis! </text:p>
      <text:h text:style-name="P5" text:outline-level="3"><text:bookmark-start text:name="__RefHeading___Toc10652_3798596000"/>2. Ĝisatendis favoron!<text:bookmark-end text:name="__RefHeading___Toc10652_3798596000"/></text:h>
      <text:p text:style-name="P19">Pri tio, ke Ievlev estis arestita, sur la Marka insulo oni eksciis preskaŭ tuj. Eksciis oni ankaŭ tion, ke leŭtenanto Meĥonoŝin iĝis estro kaj serĉis en la fortreso rudriston Rjabov-on, kiun li same intencis preni en malliberejon. </text:p>
      <text:p text:style-name="P19">Silentulo, eksciinte pri ĉiuj ĉi eventoj, kolere grakis, pli dense envolvis sin en truitan peltmanteleton, diris al la viroj: </text:p>
      <text:p text:style-name="P19"><text:soft-page-break/>— Nun vi ĝisatendis! Diris mi al vi, stultuloj, foriri necesas! Ne, ni favoron ĝisatendos. Nun vi certe ĝisatendos! Hodiaŭ aŭ morgaŭ oni nin ĉiujn prenos, ĉiujn en malliberejon pelos, ĉion pri ni rememoros... </text:p>
      <text:p text:style-name="P19">La viroj ne respondis. En silento aŭdeblis, kiel en la fortreso tamburoj batas vespersignalon, kiel ludas tie klarionoj: la nova komandanto faris ekzercadon. </text:p>
      <text:p text:style-name="P19">Silentulo febrotremis, li deziris preni ŝvitbanon, trinki lakton, dormi en domo. Sur la insulo ĉiam estis humide. Pro malvarmaj kaj humidaj Dvinaj nebuloj, pro konstantaj en tiu ĉi somero pluvoj, pro la arbara lupa vivo doloris la ostoj. Envolvinte sin en sian ŝiritan kaj trabruligitan peltmantelon, li senmove trasidis ĝis krepusko, poste sidiĝis en boateton, veturis en nemalproksiman vilaĝeton — eble, tie, kie oni hejtas banejon, oni enlasos la senhejman homon. </text:p>
      <text:p text:style-name="P19">La vilaĝeto estis malriĉa, griza. Silentulo rigardis al fumoj, rememoris, ke hodiaŭ estas sabato<text:bookmark text:name="xnoto-4-02-2-1"/><text:note text:id="ftn1" text:note-class="footnote"><text:note-citation>1</text:note-citation><text:note-body><text:p text:style-name="P2">Sabato tradicie en Rusio estis tago por bano. Multaj fumoj montris, ke multaj banejoj estis hejtataj <text:span text:style-name="T3">(trad.)</text:span>.</text:p></text:note-body></text:note>. Malgaja dvinano, tuta en faltoj, grizbarba, neparolema, sen eĉ unu vorto enlasis la fremdulon al si por ŝvitbani. La banejo estis varmega, da akvo estis multe. Lavinte sin, Silentulo eniris en la domon — trinki lakton. Blondaj nepoj de la neparolema mastro ĉirkaŭis la gaston. Li karesis iliajn kapojn, kun doloro rememoris siajn pli junajn gefratojn, forlasitajn de li al la volo de la sorto. La infanoj pepadis, li respondadis al ili, ridetante per sincera, bonkora rideto. La avo sidis sur benko malproksime, per ŝufadeno kudris truiĝintan boton. El la korto, de najbarino <text:soft-page-break/>venis la maljuna avino, riverencis al la gasto, rakontis, ke la batito nun fartas pli bone, li trinkis kvason kaj manĝis kaĉeton. Silentulo streĉiĝis, poste demandis, kia batito? </text:p>
      <text:p text:style-name="P19">— Ja ĉu negocisto, kiu lin scias! Kaftano sur li estas tro riĉa! — diris la maljunulino. — Kiel tiam la batalo fariĝis, lin tie oni vundis, Dvinan akvon li ĝissate glutis, al nia najbaro alrampis. Ni pensis, ke li mortis, sed li — jen kia estas viro — reviviĝis, foriri deziras... </text:p>
      <text:p text:style-name="P19">La okuloj de Silentulo ekbrilis, li leviĝis, ekhastis serĉi la malsanulon. La maljunulino ordonis al la infanoj akompani la gaston, ili ekkuris antaŭ li per gaja kompanio. Kun batanta koro eniris Silentulo en malaltan fulgokovritan domon. En ŝranketo super kuvo estis brulanta kena torĉo, ĝia timida flamo prilumis la vizaĝon de Rjabov, kuŝanta sur benko. Liaj piedoj estis kovritaj per malnova ŝaffelo, sub la kapo estis granda kuseno, la okuloj rigardis kun bonkora moko. </text:p>
      <text:p text:style-name="P19">— Eble, vi jam entombigis min? — demandis li. — Sed mi ree estas viva! Rakontu, ĉu jam entombigis aŭ ankoraŭ atendas? Ĝuste nun mi kuŝas kaj kalkulas, kiam ĉio tio estis? Ĉu hieraŭ aŭ pli frue? </text:p>
      <text:p text:style-name="P19">Silentulo eksidis sur la benkon, intencis respondi, sed ne sukcesis — ekploris. Rjabov plu rigardis al li per senmova rigardo, poste ree demandis: </text:p>
      <text:p text:style-name="P19">— Ĉu Metrio viva revenis? </text:p>
      <text:p text:style-name="P19">— Mortis Metrio, — mallaŭte respondis Silentulo. </text:p>
      <text:p text:style-name="P19">— Mortis... — ripetis la rudristo. </text:p>
      <text:p text:style-name="P19"><text:soft-page-break/>— Ĉe ni sur la Marka insulo li mortis! — diris Silentulo. — Li tuta batita estis. Sed vi kiel ĉi tien trafis? </text:p>
      <text:p text:style-name="P19">Rjabov longe ne respondadis, poste ekparolis per malforta voĉo: </text:p>
      <text:p text:style-name="P19">— Nun mi eĉ ne povas rememori! Frostiĝis mi en la akvo, vundita. Sur la bordon mi eliĝis jam preskaŭ sen konscio. Salikoj tie estis, ia densaĵo kiel marĉeto. Do mi ekrampis. Hundoj, mi aŭdis, bojis, je fumo odoris, mi ĉiam rampis... </text:p>
      <text:p text:style-name="P19">Li fermis la okulojn, laciĝis. La infanoj, venintaj kun Silentulo, interrigardadis, puŝadis unu la alian. Unu knabo — pli aĝa, ĉirkaŭ dek jarojn — diris: </text:p>
      <text:p text:style-name="P19">— Emilĉjo la bovinon tiam pelis, Emilĉjo mem vidis... </text:p>
      <text:p text:style-name="P19">Emilĉjo, kaŝiĝinte post aliaj geknaboj, diris el tie base: </text:p>
      <text:p text:style-name="P19">— Mi vidis — li kuŝas en sangego, kaj ĉio. </text:p>
      <text:p text:style-name="P19">— Kaj kie li kuŝis? </text:p>
      <text:p text:style-name="P19">— Kie? Apud la palisaro li kuŝis... </text:p>
      <text:p text:style-name="P19">— Nun jam nemalbone! — diris la mastrino, blankvizaĝa pomorino. — Nun ĉio estas — dankon al Dio, sed komence ni pensis — mortinto. Eĉ ne spiris... </text:p>
      <text:p text:style-name="P19">Ŝi ŝanĝis la kentorĉon, demandis Silentulon kaŝe: </text:p>
      <text:p text:style-name="P19">— Kia homo li estas? La kaftano ja estas tre riĉa, brokaĵa, tian eĉ la vojevodo en labortago ne surmetas... </text:p>
      <text:p text:style-name="P19">Rjabov aŭdis; ne malfermante la okulojn, diris: </text:p>
      <text:p text:style-name="P19"><text:soft-page-break/>— Kio por mi estas vojevodo, kiam mi mem estas fiŝisto! </text:p>
      <text:p text:style-name="P19">La mastrino vokis Silentulon per la fingro, flustris en lian orelon: </text:p>
      <text:p text:style-name="P19">— Kaj kio estas tiu gasto, mi ne scias, kion pensi. Mia edzo tiam komencis malvesti lin, vidas — monujo. Da moneroj oraj estis nekalkuleble... </text:p>
      <text:p text:style-name="P19">...Jam antaŭ longe revenis la mastro, antaŭ longe foriris la najbaraj infanoj, antaŭ longe la juna mastrino kuŝiĝis dormi sur la fornon — Silentulo plu sidis ĉe Rjabov, ne decidiĝante diri al li pri la sorto de Silvestro Petroviĉ. Ili parolis pri alio — pri la batalo, pri tio, kiel pereis Krikov, kiel la svedoj elŝipiĝis sur la Marka insulo, kiel komencis kapitulaci svedaj ŝipoj, kiel eksplodis «Krono». Finfine, jam longe post la noktomezo, Silentulo decidiĝis — rakontis ĉion. </text:p>
      <text:p text:style-name="P19">— Jen kiel! — ne mirinte, penseme prononcis Rjabov. — Kontraŭ la kapitan-komodoro mem ili la manon levis. Kuraĝa estas la vojevodo, kuraĝa, nenion eblas diri... Kaj vere, Paŭlo Stefanoviĉ, estas lia potenco... </text:p>
      <text:p text:style-name="P19">— Vere, ke lia, dum ni estas ŝafoj. Kaj vin, fiŝisto, oni kaptos kaj en malliberejon sidigos, se vi kun ni ne foriros... </text:p>
      <text:p text:style-name="P19">— Vere... </text:p>
      <text:p text:style-name="P19">— Kaj se oni vin arestos — viva vi ne revenos, ne... </text:p>
      <text:p text:style-name="P19">— Pro kio do oni arestos? </text:p>
      <text:p text:style-name="P19">— Ŝajne pro perfido... </text:p>
      <text:p text:style-name="P19">Rjabov subridis, lia vizaĝo iĝis malbonkora. </text:p>
      <text:p text:style-name="P19"><text:soft-page-break/>— Pro perfido? Kaj la kapitan-komodoron pro perfido? </text:p>
      <text:p text:style-name="P19">— Certe! Atendu, rudristo, aŭskultu, kion mi diros: ni ĉiuj foriri devas. Ni foriros en la tajgon, mi tieajn vojojn konas. Samojedojn ni trovos bonajn, ne pereos. Kaj post paso de tempo ni iros al Volgo, en stepojn. Ne la ĉi-tiean vojevodon, alian, sed senhaŭtigos. Vi estas tute malforta, eĉ guto da sango en la vizaĝo ne estas, por kio vi en la malliberejon iru, mortigos oni vin tie, mi scias. Por vi alia, ol kun ni, vojo ne estas. Mi la miajn jam hodiaŭ forkondukos. Obstinas la viroj, favoron atendas, sed ne ĝisatendos. Ni foriros trans la barilon, al via edzino sendos sciigon, ke vi vivas, kaj dume prepariĝu. Ĉevalojn ni aĉetos, forrajdos... </text:p>
      <text:p text:style-name="P19">La rudristo, ne respondante, ree fermis la okulojn. Silentulo leviĝis, ekiris al la Dvina bordo, al sia boateto. La nokto estis varma, nebula, malhela. Sur la insulo neniu dormis, sed lignofajron oni ne bruligis, sidis en kavo, dense alpremiĝinte unu al la alia, aŭskultis Teodozon Forĝiston, kiu ĵus venis el la urbo. </text:p>
      <text:p text:style-name="P19">— Pri kio estas parolo? — demandis Silentulo. </text:p>
      <text:p text:style-name="P19">— Preni nin oni hodiaŭ intencas! — per kolera, laca voĉo respondis Teodozo. — Mi ĝuste scias. De fidela homo, de soldato, kiu staris kiel gvatanto sur la Kanona korto. Rememoris sinjoro Meĥonoŝin, kiel kaptadis vin en arbaroj... </text:p>
      <text:p text:style-name="P19">— Ni ne lasos nin preni! — dentomontris Silentulo. — Muskedojn ni havas, fusilojn, pulvon. Kiel ŝafoj ni ne iros... </text:p>
      <text:p text:style-name="P19"><text:soft-page-break/>La viroj ekparolis tuj, ekdisputis, iuj deziris foriri jam nun, aliaj estis por akcepti la batalon kaj kvitiĝi pro siaj ofendoj. Teodozo Forĝisto diris, ke la monstrojn necesas instrui, por ke ili ne plu kaptu proprajn homojn. </text:p>
      <text:p text:style-name="P19">Ĝis la matenruĝo en la kavon ili kuntrenis la tutan armilaron, kaptitan de la svedoj. Forĝisto, grumble insultante, pririgardis la fusilojn, muskedojn, montris al nesciantoj, kiel necesas ŝargi, kiel celi, kiel pafi. Matene gvatanto ekvidis sur Dvino du barkojn kun soldatoj. La militistoj estis multaj, sub la suno briletis tubo de kanono. La barkoj estis irantaj al la Marka insulo. </text:p>
      <text:p text:style-name="P19">— Jen ĝi, favoro! — diris Silentulo. — Ĝisatendis! </text:p>
      <text:p text:style-name="P19">Kaj ordonis de la insulo foriri sen batalo. </text:p>
      <text:p text:style-name="P19">La viroj obeis, komencis transpasi la riveron al la vilaĝeto. La barkoj iris malrapide, ilin deŝovadis la fluo, la soldatoj remis mallerte, ne en la loka maniero. La lasta sur la insulo restis Teodozo Forĝisto. Li amare ĉirkaŭrigardis la murojn de la Novdvina citadelo, de kiuj pafadis liaj kanonoj, rigardis al la pobo de la sveda flagŝipo, kiu plu staris super la akvo, rigardis tien, kie li instalis la vinĉon kaj la ĉenon por gardo kontraŭ la svedo, kaj, tenante en la manoj muskedon, komencis ree fiksrigardi la antaŭan barkon. Liaj okuloj mallarĝiĝis, li longe serĉis per rigardo kaj finfine ekvidis dumaanon Larionov-on, kiu, metinte la piedon en danda boto sur la malaltan randon de la barko, estis ion diranta al alta kaj maldika kolonelo-fremdulo. </text:p>
      <text:p text:style-name="P19"><text:soft-page-break/>— Vidu, li montras! — flustre diris Forĝisto al la grandorela hundido, restinta kun li sur la insulo. — Vidu, kion li faras. Ne fremdlandano, propra, rusa dumaano... </text:p>
      <text:p text:style-name="P19">Nehaste li kunpremis la muskedon per la polmoj kaj komencis malrapide levi la tubon de la brilanta, kuranta akvo ĉiam pli alten, al la barko kaj ankoraŭ pli alten — laŭ la kaftano de dumaano Larionov. La dumaano estis vestita hodiaŭ same, kiel en tiu nokto, kiam li komandis la torturiston kaj la senterulojn en la arestejo, — en la sama griza kamizolo kaj malbutonita ruĝflava fremdlanda kaftano. Sur la kamizolo estis surkudritaj butonetoj — arĝentaj kaj oraj intermite. Ĝuste laŭ tiuj butonetoj movis Forĝisto la muskedon ĝis la momento de pafo. La grandorela hundido pro neatenditeco bojis, la dumaano svingis la manojn kaj falis dorsen en la barkon — malviva. Tie oni ekrapidis, la barko kliniĝis, la soldatoj komencis krii, ŝargante siajn blunderbuzojn. Sed Teodozo ne atendis kaj per rapidaj paŝoj ekiris al la transpasejo. Post li, timigite palpebrumante, ekkuris la hundo. </text:p>
      <text:p text:style-name="P19">— Ĉu estis vi, kiu pafis? — demandis Silentulo, kiam Forĝisto atingis la siajn. </text:p>
      <text:p text:style-name="P19">— Mi. </text:p>
      <text:p text:style-name="P19">— Kaj kio al vi estis ordonita? Ĉu pafi? </text:p>
      <text:p text:style-name="P19">Forĝisto respondis nenion. Silentulo intencis insulti, sed fiksrigardis Teodozon, pensis kaj prononcis pace: </text:p>
      <text:p text:style-name="P19"><text:soft-page-break/>— Evidente, ankaŭ vin tio finfine atingis. Jen kiel okazas. Do, kio, nun kun vi eblas ankaŭ en arbarojn iri aŭ pli malproksimen — predon ĉasi. </text:p>
      <text:p text:style-name="P19">En la sama tago la viroj sub gvido de Silentulo kaŝiĝis en sovaĝa ĉedvina arbaro. Kun si sur ĉaro ili forveturigis ankoraŭ tute malfortan rudriston Rjabov-on. </text:p>
      <text:p text:style-name="P6"/>
      <text:h text:style-name="P5" text:outline-level="3"><text:bookmark-start text:name="__RefHeading___Toc10654_3798596000"/>3. Remezov<text:bookmark-end text:name="__RefHeading___Toc10654_3798596000"/></text:h>
      <text:p text:style-name="P19">En la arestejo subkolonelo Remezov vokis gardistojn, restis kun ili vid-al-vide, longe rigardis al ili, pleniĝante de kolero, poste kuspis la manikon kaj, turninte en la aero la grandegan ruĝan harkovritan pugnon, tondre kriis: </text:p>
      <text:p text:style-name="P19">— Ĉu vi vidis? Se eĉ unu haro falos de lia kapo... </text:p>
      <text:p text:style-name="P19">La gardistoj ekriverencis, ekĵuris per Dio, ekbatis sin al la brusto. </text:p>
      <text:p text:style-name="P19">— Ĉi kapitan-komodoro estas ŝtata krimulo! — ree ekparolis Remezov. — Se al li io okazos — de vi oni eĉ cindron ne trovos... </text:p>
      <text:p text:style-name="P19">La gardistoj ree ekriverencis. </text:p>
      <text:p text:style-name="P19">Remezov pelis la gardistojn for, enpensiĝis, poste laŭ putraj, glitaj ŝtupoj malleviĝis malsupren, en la malhelan kameron, kie sur fojno kuŝis Silvestro Petroviĉ. </text:p>
      <text:p text:style-name="P19">— Ĉu monon vi ne bezonas? — per severa voĉo demandis la subkolonelo. </text:p>
      <text:p text:style-name="P19"><text:soft-page-break/>— Ne bezonas! — respondis Ievlev. </text:p>
      <text:p text:style-name="P19">Remezov eksidis sur la benkon, petis: </text:p>
      <text:p text:style-name="P19">— Rakontu, kapitan-komodoro, ĉion kiel estas. Mi ĉi tie ne restos, kaŝe rajdos al Moskvo, mi la veron devas scii... </text:p>
      <text:p text:style-name="P19">Silvestro Petroviĉ rakontis ĉion kun detaloj. Remezov elaŭskultis atente. </text:p>
      <text:p text:style-name="P19">— Se estos io, kapitan-komodoro, tenu vin firme. Kio estis dirita, tion repreni ne eblas. Se vi cedos — skribos oni pri vi mensogon, kie tiam serĉi veron? </text:p>
      <text:p text:style-name="P19">Ievlev silentis. </text:p>
      <text:p text:style-name="P19">— Ankoraŭ estas malfeliĉo, ke via rudristo dronis! — diris Remezov. — Kial vi silentas? </text:p>
      <text:p text:style-name="P19">— Tial mi silentas, — mallaŭte, per trankvila voĉo respondis Silvestro Petroviĉ, — tial, sinjoro subkolonelo, mi silentas, ke mi pensas: la svedon ni frakasis, la ŝipojn por la rusia floto nombre dek tri ni konservis, la popolo en Arĥangelsko ne estis damaĝita, orfoj, kaj edzinoj, kaj maljunulinoj por ni al Dio preĝas. Do, malfeliĉo ja ne estas. Al Apraksin en Moskvo unue rakontu: la ŝipoj estas sendifektaj, kaj ankoraŭ svedaj estas kaptitaj, li kalkulu — kun profito ni militis... </text:p>
      <text:p text:style-name="P19">La korpulenta subkolonelo malgaje subridis: </text:p>
      <text:p text:style-name="P19">— Ja vi, kiel mi vidas, estas strangulo, sinjoro kapitan-komodoro. Nu, Dio juĝu vin... </text:p>
      <text:p text:style-name="P19">Li leviĝis, en mallumo palptrovis la manon de Ievlev, karese premis: </text:p>
      <text:p text:style-name="P19"><text:soft-page-break/>— Adiaŭ! Vian edzinon mi vizitos, ankaŭ la filinojn. En Moskvo vi nomis familion de Ĥilkov-oj? </text:p>
      <text:p text:style-name="P19">— De Ĥilkov-oj. Ankaŭ de Izmajlov... </text:p>
      <text:p text:style-name="P19">Remezov eliris el la arestejo, dum irado timigis la gardistojn per globigitaj okuloj, ĉirkaŭrigardis, enseliĝis... </text:p>
      <text:p text:style-name="P19">Sur la strato, retenante la ĉevalon, Remezov demandis preterirantan junan virinon: </text:p>
      <text:p text:style-name="P19">— Kara, kie estas al Ĥolmogoro vojo? </text:p>
      <text:p text:style-name="P19">La junulino almontris, la subkolonelo skurĝis la virĉevalon, ekrajdis al la ĉefepiskopo Vaga kaj Ĥolmogora — por konsilo, kiel petis Silvestro Petroviĉ. </text:p>
      <text:p text:style-name="P19">La eminenco akceptis Remezov-on en la dormoĉambro — li estis grave malsana, — nenion sciis pri la incidento kun Ievlev. Ne aŭskultante Remezov-on, li ĝoje ekparolis: </text:p>
      <text:p text:style-name="P19">— Frakasis, frakasis ni la damnitan svedon, la unuan fojon plene frakasis, jen ĝojo, jen miraklo... </text:p>
      <text:p text:style-name="P19">La okuloj de Atanazio en krepusko de la dormoĉambro lumis, kiel ĉe junulo, li plu ĝojis, laŭ la vortoj de Jegorĉjo rakontadis al Remezov tiel, kvazaŭ mem vidis, kiel la antaŭa ŝipo estis surgrundigita, kiel akorde ekparolis la kanonoj de la fortreso kaj la Marka insulo, kiel la svedoj estis kaptitaj sur la insulo kaj kiel rusaj flagoj estis levitaj sur la kaptitaj svedaj ŝipoj. La subkolonelo aŭskultis, silente kapjesadis. </text:p>
      <text:p text:style-name="P19">— Sed kial vi ne estas gaja? — demandis la eminenco. </text:p>
      <text:p text:style-name="P19"><text:soft-page-break/>Remezov suspiris, rakontis, kiel antaŭ nelonge estis arestita Ievlev. Atanazio leviĝis sur la kubuto, kriis: </text:p>
      <text:p text:style-name="P19">— Mensogas vi! Ĉion mensogas! Ne povas tio esti... </text:p>
      <text:p text:style-name="P19">La subkolonelo ne respondis eĉ vorton. La eminenco por longe enpensiĝis, poste diris: </text:p>
      <text:p text:style-name="P19">— Malbone! </text:p>
      <text:p text:style-name="P19">Kaj ripetis: </text:p>
      <text:p text:style-name="P19">— Malbone, frato, malbone! </text:p>
      <text:p text:style-name="P19">Li eksidis sur sia grandega, luksa lito — sekiĝinta, maljuna, en noktoĉapo sur la hirta kapo; senhelpe ĉirkaŭrigardante, plendis: </text:p>
      <text:p text:style-name="P19">— Kion povas fari vero kontraŭ malvero? Jen vi jam estas grizhara, sed ĉu multe vi vidis, ke la vero estus pli forta, ol malvero? En malliberejon trafi, sub areston, al torturistaj manegoj — estas facile, rapide, sed eliri, ho, infano, ho kiel malfacilas el ĝi, damnita, elŝiriĝi. Kion fari? Al kiu iri por favoro? Kiu ne timos al Petro Aleksejeviĉ mem vorton diri? Ĉu vi? Kian vorton vi, stulta, elparolos, se vi mem estas de la pafistaj regimentoj, vi mem estas de tiu serpenta gento, kiu faris la ribelon? Ĉu oni kredos al vi kontraŭ bojaro princo Prozorovskij? Jen malfeliĉo, ke Ievlev Silvestro Petroviĉ kun forpasinta sinjoro Krikov estis en amikeco, kaj ĉi Krikov fare de la vojevodo estas deklarita ribelulo. Haltu, silentu, ne parolu, lasu min pensi, cerbumi... </text:p>
      <text:p text:style-name="P19"><text:soft-page-break/>La servisto alportis al la gasto vespermanĝon, la eminenco glutetadis malvazion, rigardis per kaviĝintaj okuloj al flagranta en angulo lucerno, meditis. Poste, fleksante la maldikajn fingrojn de la nodoplenaj manoj, komencis kalkuli, kio estas malbona: </text:p>
      <text:p text:style-name="P19">— Unue, amiko, estas malbona tio, ke fremdlandanoj estas enmiksitaj en ĉi afero. Fremdlandanon en Rusujo oni nun favoras, kaj tiel fariĝis, ke ju pli li, kanajlo, friponas, des plian fidon oni al li donas. Dua malbono estas — princo Prozorovskij estas en granda favoro de la Siro ekde la Azova ribelo mem. Ankoraŭ estas malbono — la sveda militisto en ruĝa kaftano. Tiu afero ankaŭ por mi mem estas malklara. Kvara malfeliĉo — la rudristo ne estas viva. La kvina — vi kun viaj pafistoj malfruiĝis, por Prozorovskij profite. Kaj la plej supera malbono estas, ke ĉio, kara amiko, estas sciate de kies manoj faro, sed estas malklara, kaj tordita, kaj implikita. Kiel ni nun la veron trovu? </text:p>
      <text:p text:style-name="P19">Atanazio ree eksilentis, pensante. La subkolonelo sidis, mallevinte la kapon, alpreminte la polmojn al la genuoj, kuntirante la grizajn brovojn. </text:p>
      <text:p text:style-name="P19">— Kaj la plej malbona el ĉio, — mallaŭte, konfide aldonis Atanazio, — la plej malbona estas, ke ne ĉiuj komprenas la nunan tempon kiel necesas — kaj per la koro kaj per la menso. Ne ĉiuj deziras pripensi, laŭ kiu vojo Rusujo ekiris. Ili nur vidas, ke estas malkvieto kaj renversado, ke ne laŭ la ava maniero, laŭdire, ni vivas. Ĵetas vantuloj vortojn per malsaĝaj buŝoj: se iu lando ŝanĝas sian moron, tiu nelonge staras; la barbojn oni bedaŭras, la kaftanojn longajn, siajn ŝtelajn <text:soft-page-break/>profitojn. Ankaŭ al Petro Aleksejeviĉ estas malfacile. Estas multe da perfido, ŝtelado, korupto, flatado, kalumnio, malicaĵoj. Kiel ĉi tie eltrovi — kiu estas blanka, kiu estas nigra? </text:p>
      <text:p text:style-name="P19">Ili rezonadis longe. </text:p>
      <text:p text:style-name="P19">Antaŭ la nokto la eminenco ordonis doni al si plumojn, inkon, paperon plej bonan — skribi leteron al la Siro. La servisto metis apud Atanazio skatolon por skribo, kandelingojn kun kandeloj, sukeran akvon. Remezov, por ne malhelpi, eliris sur la peronon. Sonore, sed malforte, interrompante unu la alian per nelaŭtaj triloj kaj gaja krakado, kantis en la ĉefepiskopa ĝardeno najtingaloj. La subkolonelo rimarkis: </text:p>
      <text:p text:style-name="P19">— Jen, kiel malfrue nun ili kantas... </text:p>
      <text:p text:style-name="P19">La juna servoknabo, turninte al Remezov la palan vizaĝon, diris kun rideto: </text:p>
      <text:p text:style-name="P19">— Tio, sinjoro, estas ne najtingaloj. Tio estas niaj birdoj, nomataj blugorĝuloj. Najtingalon blugorĝulo ne atingas, sed por ni taŭgas, por ni estas plaĉe ankaŭ ĝin aŭskulti. Najtingalo ja trans Sviron<text:bookmark text:name="xnoto-4-02-3-1"/><text:note text:id="ftn2" text:note-class="footnote"><text:note-citation>2</text:note-citation><text:note-body><text:p text:style-name="P2">Sviro — rivero inter la Onega kaj Ladoga lagoj. <text:span text:style-name="T3">(trad.)</text:span></text:p></text:note-body></text:note> ne flugas — kion ĝi ĉe ni en malvarmo faru, sed blugorĝulo ĉe ni ĉiam per sia kantado konsolas... </text:p>
      <text:p text:style-name="P19">— Jen, blugorĝulo! — diris, aŭskultante la klakadon, la subkolonelo. </text:p>
      <text:p text:style-name="P19">— Vere, blugorĝulo... </text:p>
      <text:p text:style-name="P19"><text:soft-page-break/>— Kaj vere, kiel nia najtingalo ĝi penas trili. Jen kiel alte prenas! Ĉu? </text:p>
      <text:p text:style-name="P19">— Penas, sed malsukcesas. Tamen ne najtingalo! </text:p>
      <text:p text:style-name="P19">Ĉe mateniĝo Remezov ree enseliĝis. Ankoraŭ pli laŭte, pli sonore kantis blugorĝuloj en malhelaj grupoj de arboj de la ĉefepiskopa rosa ĝardeno. Atanazio, starante sur la perono — malgranda, kurbigita de la malsano, — tusis, diris: </text:p>
      <text:p text:style-name="P19">— Kiam Vologdon vi preteros, penu, subkolonelo, se nokte — kun homoj veturi. Vi estas korpulenta, riĉe aspektas, via ĉevalo estas bona, la selo garnita, la sabro en arĝento, kaj sur la vojo petolas bojaridoj, forte petolas. Kiam iri al la cara servo, ili forestas — pro tio nomiĝas «foruloj», — sed kiam en arbaro rabi — tuj iras. Damnitaj vojevodoj de ili koruptaĵon prenas, timas kapti, iuj eĉ simple kun tiuj arbaraj bojaroj akiron dividas. Kaj kion diri pri arbaro — en urbo Jaroslavlo mem preter ili iri ne eblas, ĉie ili vagas, savu Dio... Nu, veturu, amiko. </text:p>
      <text:p text:style-name="P19">La virĉevalo, snufante, ĵetante antaŭen la maldikajn bonrasajn krurojn, facile eliris ekster la pordegon. Remezov reĝustigis sin en la selo, enspiris plenbruste puran matenan aeron, de holmeto ĉirkaŭrigardis larĝajn, en malpeza nebulo herbejojn, kvietan Dvinon, la rozkoloran ĉielon. </text:p>
      <text:p text:style-name="P19">Dum la tuta longa vojo ĝis Vologdo la subkolonelo rememoradis Ievlev-on kaj kun ĉiu horo firmiĝadis en la penso, ke Ievlev estas kuraĝa kaj honesta militisto kaj ke li, Remezov, sukcesos dispeli la kalumnion kaj denuncon de Prozorovskij. </text:p>
      <text:p text:style-name="P19"><text:soft-page-break/>Noktante en gastejoj, li dormis nemulte, ne drinkis vodkon, pensadis, kaj ju pli proksima estis Moskvo, des pli li kredis je bona fino de sia malfacila afero. </text:p>
      <text:p text:style-name="P19">Trairinte Jaroslavlon, Remezov, ne atendante kunvojaĝantojn, kiuj ne estis jam dum pli ol tagnokto, ŝarginte la pistolojn, decidis veturi sola. La mastro de la gastejo longe kaj kun signifo en la voĉo persvadadis la subkolonelon nokti, sed li obstinis kaj, gaje adiaŭinte, tuŝis la ĉevalon per la spronoj. </text:p>
      <text:p text:style-name="P19">La nokto estis malluma, humida, senstela. </text:p>
      <text:p text:style-name="P19">Remezov veturis rapide, kantetadis aŭditan dum la vojo kanton, kalkuladis, kiom ankoraŭ restis da veturado. </text:p>
      <text:p text:style-name="P19">En arbaro, en kaveto, la ĉevalo subite stumblis per la antaŭaj kruroj, falis. En la sama momento streĉita ŝnuro tranĉis Remezov-on al la vizaĝo. Li estis elĵetita el la selo, batiĝis per la nuko al ĉevoja arbostumpo kaj mortis tuj. Homoj en bondrapaj kaftanoj, strikte zonitaj, kun tranĉiloj kaj pistoloj, disŝiris lian vojan mantelon, detranĉis la monujon, demetis la multekostan zonon, la sabron. </text:p>
      <text:p text:style-name="P19">— Sur la ĉevalo sakojn rigardu, — potence ordonis juna voĉo. — La vera trezoro, verŝajne, estas tie... </text:p>
      <text:p text:style-name="P19">— Vi, princido, havas la monujojn! — respondis voĉo de la vojo. — Alia ne estas... </text:p>
      <text:p text:style-name="P19">La princido plu serĉis sur la korpo de Remezov ankoraŭ ion, trovis falditan kaj sigelitan leteron, turnis ĝin, ŝiris kaj forĵetis. Lian amuleton kaj lian oran kruceton li metis en la poŝon, kriis: </text:p>
      <text:p text:style-name="P19"><text:soft-page-break/>— La ĉevalon do mortpafu, diabloj ŝiritaj. Suferas la ĉevalo... </text:p>
      <text:p text:style-name="P19">Sur la vojo, sub pluvo, oni ekridis: </text:p>
      <text:p text:style-name="P19">— Ĉevalon li kompatas. Jen, bonkora iĝis. Eble, ankaŭ la subkolonelon vi kompatas? </text:p>
      <text:p text:style-name="P19">Preninte la korpulentan Remezov-on ĉe la manoj kaj la piedoj, la servutuloj kaj servistoj portis lin tra la arbaro al ravino, balancigis kaj ĵetis la korpon malsupren. </text:p>
      <text:p text:style-name="P19">— Tiel ili eĉ la propran patron murdos! — nelaŭte diris maljuna servisto. — Sia sian tranĉas... </text:p>
      <text:p text:style-name="P19">— Sed por vi kia malĝojo? — demandis alia servisto, pli juna. — Ĉu vin tio zorgigas? Ili voru unu la alian, ĉiel malpli sur nia kolo sidos. </text:p>
      <text:p text:style-name="P19">Sur la vojo en monotona bruo de pluvo obtuze krakis pistola pafo — la kompatema princido mortpafis la ĉevalon. </text:p>
      <text:p text:style-name="P6"/>
      <text:h text:style-name="P5" text:outline-level="3"><text:bookmark-start text:name="__RefHeading___Toc10656_3798596000"/>4. Timas la vojevodo<text:bookmark-end text:name="__RefHeading___Toc10656_3798596000"/></text:h>
      <text:p text:style-name="P19">Antaŭ longa vojo la vojevodo longe instruis Meĥonoŝin-on, kiel konduti en Moskvo kun la Siro kaj aliaj potenculoj, al kiu riverenci en la germana kvartalo — Kukujo, kiun pridonaci en kancelarioj. La leŭtenanto mordadis la lipojn, rigardis en la muron, preter la princo — maltrankvilis. En la korto en densiĝanta krepusko balancadis la kapojn ĉevaloj, tintigadis sonoriletojn, la maljunaj fraŭlinoj princidinoj estis ordonantaj <text:soft-page-break/>al la servistoj meti por la leŭtenanto en la kaleŝon manĝon por vojaĝo. </text:p>
      <text:p text:style-name="P19">Servosoldato donis al Meĥonoŝin mantelon, servisto de la vojevodo aliris pli proksime kun pleto — drinki antaŭ la foriro. La princo mem verŝis grandan kalikon, princino Eŭdokia alportis ĝin per siaj manoj. Meĥonoŝin renversis la vodkon en la malfermitan buŝon, el la polmo almanĝis maceritan vakcinion. La princino eklamentis: </text:p>
      <text:p text:style-name="P19">— Por kio vi nin forlasas, fileto, turmentiĝos la princo en klopodoj, kiel al li estos sen vi kun liaj malsanoj... </text:p>
      <text:p text:style-name="P19">— Ĉit, stultulino! — stamfis Prozorovskij. — Iru for de ĉi tie, ne necesas... </text:p>
      <text:p text:style-name="P19">La princino, plorlamentante, foriris, la vojevodo plu instrukciis: </text:p>
      <text:p text:style-name="P19">— Pri Ievlev, se li mem ne demandos, silentu. Se demandos, rakontu kun malgajo — tiel, diru, kaj tiel, la vojevodo-princo ne kredas, kredi estas terure. Sed pro suspekto ni prenis sub areston. Kaj la suspekto estas, ke estis li proksima amiko de via, Siro, latrono kaj malica krimulo Krikov... ĝuste ĉi tie pri la pafistoj menciu, kaj ruze: ke estis iuj fiaj venintoj en Arĥangelsko, ribeluloj kaj instigantoj el Azovo, latronoj. Pri tiu antaŭlonga krimo sur Dvino-rivero rememoru, pri la murdita homo. Kaj viajn okulojn malsupren turnu ĉiam, kvazaŭ timas vi lin, patron-caron, kolerigi. Por li la pafistaj aferoj fariĝis osto en la gorĝo, li pro tio tuj koleriĝos. Ankoraŭ la pridemandan folion de Longinov, kaj kion la fremdlandanoj pri Ievlev skribis — al li mem en la manojn donu. Kaj ne hastu, — ĉu vi <text:soft-page-break/>komprenas, por ke ĉi damnita Silvestro pro paso de tempo ĉi tie en la malliberejo sub aresto mortu. Li estas malforta, vundita, eble gangreno okazos, ĉi tie ni lin entombigos... </text:p>
      <text:p text:style-name="P19">Meĥonoŝin severe interrompis: </text:p>
      <text:p text:style-name="P19">— Staranta akvo muelradon ne movas, princo-vojevodo. Mallibero povas esti malsama. Se vi ektimos, pereos ni. Faru racie, li putru vive, hundaĉo. Alŝutu al li, diablo, en kaĉon aŭ en supon venenon, — kaj adiaŭ. Amikojn li havas en Moskvo — kaj Menŝikov kaj Apraksin, kaj aliaj famaj viroj por li viva kiel muro staros, sed se li mortis — nenion ili faros. Pri tio pensi necesas... </text:p>
      <text:p text:style-name="P19">La princo akompanis Meĥonoŝin-on ĝis la kaleŝo, krucosignis lin trifoje, kisis. La maljunaj fraŭlinoj princidinoj staris apude, kaŭriĝis riverence laŭ la nova modo, petis ne forgesi ilian deziron: alveturigi el Moskvo friziston, por ke tiu konstruu hararanĝojn kaj metu muŝojn. Meĥonoŝin promesis. La kaleŝo ekveturis, knarante, balanciĝante; eksonoris la vojaj sonoriletoj... </text:p>
      <text:p text:style-name="P19">Kaj en la sama nokto, kiam forveturis Meĥonoŝin, ĉio ekiris pene-svene, dise-mise: tuj kiam la princo kuŝiĝis dormi, venis kancelariano Abrosimov kun terura sciigo — la fuĝintaj rabistoj, kiuj loĝis sur la Marka insulo, ne lasis sin kapti al la pafistoj, foriris en arbarojn, multaj kun armiloj, prenitaj de svedoj, kaj kiam estis aranĝita persekuto, tiam ili komencis pafadon kontraŭ la pafistoj kaj dumaanon Larionov-on mortigis malice. Tamen, Larionov-on ili mortigis ankoraŭ antaŭ la <text:soft-page-break/>komenco de ĉi persekuto, sed la kvindekestron kaj ankoraŭ kelkajn pafistojn ili mortpafis ĉe arbara rando... </text:p>
      <text:p text:style-name="P19">La dumaanon oni enportis en la princajn ĉambrojn, kuŝigis sur bastomaton, sur la plankon, sub la ikonojn, ligis al li la makzelon per tuko, sakristiano komencis legi libron-psalmaron. </text:p>
      <text:p text:style-name="P19">— Por kio ĉi tien do, por kio al mi? — per ploranta voĉo kriis la vojevodo. — Vi portu lin en la preĝejon, ŝtipkapuloj... </text:p>
      <text:p text:style-name="P19">— En la preĝejon la popolaĉo ne permesas! — kun suspiro respondis Abrosimov. — Ili minacas lin el tie elĵeti... </text:p>
      <text:p text:style-name="P19">Kaj li ree ekparolis, ke la fuĝintaj rabistoj estis la iniciatintoj de ĉiuj malfeliĉoj, ili ankaŭ la kaŝan petskribon pri la princo skribis, kaj kvankam foriris la rabistoj en arbarojn, sed en la urbo ili havas proprajn homojn, tiuj homoj en Arĥangelsko ribeligajn vortojn lanĉas kaj ĉiel minacas, ke venĝitaj estos al la vojevodo liaj maljustaĵoj, koruptaĵoj, subpremoj, ankoraŭ bruligos ili lian palacon, surmetos la kapon sur palison kaj post li la familion ekstermos... </text:p>
      <text:p text:style-name="P19">— Ho Dio, kaj mankas konsilantoj, mi estas solsola! — ekkriegis la vojevodo. — Larionov estas murdita, la leŭtenanto al Moskvo veturas... </text:p>
      <text:p text:style-name="P19">Globigante la okulojn, li eksidis sur benko, ordonis voki al si Vilhelmon Noble-on kaj Remezov-on. La fremdlandano venis tuj, sed Remezov-on oni nenie sukcesis trovi — lin kvazaŭ la tero englutis. </text:p>
      <text:p text:style-name="P19">— Kaj lin, kaj lin oni murdis, — ekbalbutis la princo, — sentas mia koro, oni murdis la subkolonelon... </text:p>
      <text:p text:style-name="P19"><text:soft-page-break/>En timo li ordonis voki la malfavoratan nun pafistan estron Simonon Borisoviĉ-on. Tiu venis ne sola, sed en akompano de morna Ĥagajo Pustovojtov. Nek la pafista estro, nek Ĥagajo deziris eksidi, staris foste ĉe la pordo. Vilhelmo Noble ĵetadis al ili timajn rigardojn, silentis. La vojevodo ekturbulis, ekparolis kaĵole, ke estas malfeliĉo, ĉio estas malbona, granda krimo estis farita, la fidela cara servanto dumaano Larionov estis malice murdita, la fuĝintaj servutuloj kaj malnobluloj foriris en arbarojn, tiel eblas atendi ribelon... Ĉi Larionov, nun forpasinta... </text:p>
      <text:p text:style-name="P19">— Laŭmerite oni lin murdis! — per obtuza baso sentime interrompis la vojevodon Ĥagajo Pustovojtov. — Ne iru, rufa muzelo, laborulojn aresti. Ili kontraŭ la svedaj trupoj batalis brave, ili la baterion sur la Marka insulo savis, kaj ilin — en malliberejon? </text:p>
      <text:p text:style-name="P19">Prozorovskij eksplodis pro la arogantaĵo de Ĥagajo Pustovojtov, komencis krii, sed al li paŝis Simono Borisoviĉ, grincis per la dentoj, ekparolis per mallaŭta pro kolero voĉo: </text:p>
      <text:p text:style-name="P19">— Ĉu freneziĝis vi, princo? Kion vi faras? Kiun vi arestas? Sinjoron Ievlev-on kapitan-komodoron vi enprizonigis? Se estus la savinto de la urbo rudristo Rjabov viva, ĉu vi ankaŭ lin kaptus? Pro kio honestan homon, kuraĝan junulon Pustovojtov-on Jegoron vi en subteraĵo tenas? Ĉu pro tio, ke li per ŝipatako svedan ŝipon kaptis kaj sur tiu fregato la rusian flagon levis? Ho, princo-vojevodo, ni ĉiuj mortos, grandan pekon vi sur vian animon prenis. Ŝlosiĝis vi trans via palisaro — kaj tion ne scias, kion en la urbo la popolo diras! Ĉio mise nun iras, ĉio dise, ĉio al malbono. Ĉu vi pensas, ke ne scias homoj, kiu ĉe la <text:soft-page-break/>vojevodo estas la dekstra brako? Ĉu ili ne scias pri dragona leŭtenanto Meĥonoŝin? Ĉu vi pensas, ili forgesis, kiel ĉi judaso, sian militistaron forlasinte, de la batalo fuĝis? Rekonsciiĝu, princo! Tuj liberigu el la prizono Silvestron Petroviĉ-on, Pustovojtov-on Jegoron, fiŝiston Longinov-on... </text:p>
      <text:p text:style-name="P19">La vojevodo batis per la pugno la tabloplaton, kriis alte, ŝrike: </text:p>
      <text:p text:style-name="P19">— Leŭtenanto Meĥonoŝin por vi estas judaso, kaj latrono Ievlev estas venkinto de la svedo? Tro rapida vi estas, sinjoro pafista estro, rapida kaj kuraĝa, tamen kuraĝa kie ne necesas! Pensis mi — prudentiĝis Simono Borisoviĉ, malvarmiĝis en frosto, divenis, kiu estas latrono, kaj kiu pri la urbo zorgas. Sed ne, kia vi estis, tia vi restis — insultanto, obstinulo. Do, nenion eblas fari, eble! Eksigos mi vin de via servo. Sinjoro Noble ekde la nuna nokto estu la pafista estro, al li latronoj, kaj spionoj, kaj veraj judasoj ne estas amikoj, nek kamaradoj, nek fratoj... </text:p>
      <text:p text:style-name="P19">Simono Borisoviĉ fiere levis la kapon: </text:p>
      <text:p text:style-name="P19">— Ne de vi mi estis enpostenigita, ne vi min forpelu. </text:p>
      <text:p text:style-name="P19">— Mensogas vi! — moke kriis Prozorovskij. — Mensogas! Vi estas estro de pafistoj, kaj ĉiuj vi por la Siro estas latronoj kaj ofendintoj, ĉiujn vin malfavoras Petro Aleksejeviĉ, ĉiuj vi por li estas maliculoj. Ne vane oni diras: ĉiu pafisto estas kiel dento. Ne kompatos oni vin en Moskvo, kaj mi al tio helpos... </text:p>
      <text:p text:style-name="P19">Ĥagajo Pustovojtov diris kun angoro: </text:p>
      <text:p text:style-name="P19">— Ni foriru, Simono Borisoviĉ, kion ni faru ĉi tie... </text:p>
      <text:p text:style-name="P19"><text:soft-page-break/>La pafista estro turniĝis al Ĥagajo, ne riverencinte al la vojevodo, peze paŝante, ekiris al la pordo... </text:p>
      <text:p text:style-name="P19">Vilhelmo Noble sidis sur la benko, ĉiam silentis, rigardis al la vojevodo per nekomprenebla rigardo, maĉis la pinton de la longaj lipharoj. </text:p>
      <text:p text:style-name="P19">— Remezov kie estas via? — demandis la vojevodo. </text:p>
      <text:p text:style-name="P19">La fremdlandano ŝultrolevis. </text:p>
      <text:p text:style-name="P19">— Eble, ankaŭ lin oni murdis? </text:p>
      <text:p text:style-name="P19">Noble ree ŝultrolevis. </text:p>
      <text:p text:style-name="P19">— Parolu! — ordonis Prozorovskij. — Kial vi silentas? Vi ekde nun estas la pafista estro, mia konsilanto, helpanto fervora, defendanto. Do konsilu, — mi ja sola estas, solsola. Meĥonoŝin leŭtenanto al Moskvo veturas, — kion mi faru nun? </text:p>
      <text:p text:style-name="P19">— Mi faros ĉion, kion vi al mi ordonos! — respondis finfine Vilhelmo Noble. — Mi estas militisto. Sed mi en viaj aferoj nenion komprenas kaj nenion deziras kompreni. Mi nur servas ĉi tie. Viaj kancelarianoj skribu al mi viajn ordonojn sur papero, jes, jes, sur papero. Kaj tie sur folio estu via subskribo. Tiam mi faros. Sed sen folio kun via subskribo — mi nenion povas, ĉar mi havas familion kaj responsas pri ĝi antaŭ la Plejalta. Tiel. </text:p>
      <text:p text:style-name="P19">— Jen kia vi estas! — diris Prozorovskij. </text:p>
      <text:p text:style-name="P19">— Jes, tia! — prononcis Noble. — Nur tia, kaj ne alia. </text:p>
      <text:p text:style-name="P19">— Ruza ansero! </text:p>
      <text:p text:style-name="P19"><text:soft-page-break/>— Mi estas maljuna ansero! — diris Vilhelmo Noble. — Mi servis al multaj regnestroj, kaj nun mi saĝiĝis. Estu papero... </text:p>
      <text:p text:style-name="P19">Li eksilentis. Prozorovskij snufis, ne sciante, kiel agi. Trans la pordo estis interflustrantaj la maljunaj fraŭlinoj princidinoj, oĥanta maltrankviligita de la noktaj gastoj princino Eŭdokia. La princo ree ion ektimis, liaj manoj subite ektremis, la koro ekdoloris. En la korto subite ŝajnis fremdaj voĉoj, li fiksaŭskultis, — ne, la voĉoj estis de propruloj, estis babilantaj la ĉevalistoj... </text:p>
      <text:p text:style-name="P19">Subite malfermiĝis la pordo, venis kancelariano Abrosimov, alportis malbonajn sciigojn: apud la arestejo, malgraŭ la malfrua horo, amasiĝas metiistoj, matrosoj, soldatoj — krias, insultas la vojevodon, la kancelarianojn. Al la torturisto Pozdjunin oni trabatis la kapon per ŝtono, al la senteruloj-helpantoj same batis la flankojn. Virinoj trovis iun fremdan ĉefpopon, tiu sentime faris por Silvestro kaj por la mortigita rudristo Ivano diservon en la preĝejo de Sankta Paraskeva. Virinoj kaj soldatoj, matrosoj kaj portistoj tiel ĉirkaŭis la preĝejeton, ke en ĝin ne eblas trapuŝiĝi. Kaj la rajdistojn ne eblas kunpeli, ili timas pro malfrua tempo eliri sur la straton. </text:p>
      <text:p text:style-name="P19">La vojevodo elaŭskultis, ordonis al Vilhelmo Noble elirigi siajn pafistojn. </text:p>
      <text:p text:style-name="P19">— Paperon! — per griza voĉo respondis Noble. </text:p>
      <text:p text:style-name="P19">Prozorovskij diktis al la kancelariano la paperon. La nova pafista estro, movante la lipharojn, legis la vojevodan ordonon, gardeme kaŝis en la brustan poŝon, surmetis la gantojn. La vojevodo ordonis doni al si peltmantelon, ĉapon, sabron. Lia <text:soft-page-break/>vizaĝo iĝis tute grizbruna, kiam li ĵetis rigardon, elirante, al la akriĝinta blanka nazo de la dumaano... </text:p>
      <text:p text:style-name="P19">Eksidante sur ĉevalon, li ordonis al la servistoj gardi la domon kiel propran okulon, neniun enlasi sub minaco de morto, neniu dormu, eĉ duone. </text:p>
      <text:p text:style-name="P19">Malantaŭe, tintante per la armiloj, interinsultante, sonorigante piedingojn, estis enseliĝantaj pafistoj, ĉasistoj, la eskorto de la princo-vojevodo. </text:p>
      <text:p text:style-name="P19">Elveturante el la pordego, Prozorovskij ankoraŭ ne sciis, kion li faros, pensoj neniel povis kuniĝi en lia kapo, la koro batis ofte, kiel ĉe pasero, la timo ne ĉesis, sed kune kun la timo li jam sentis alfluon de tiu kuraĝo, kiu estas tiel karaktera por malkuraĝuloj, kiam temas pri ilia propra vivo. </text:p>
      <text:p text:style-name="P19">Post ne pli ol horo Vilhelmo Noble starigis sur la stratoj barierojn, ĉe kiuj estis ordonite deĵori al gardantaj pafistoj el la novaj regimentoj. Tra la silentiĝinta urbo Prozorovskij sendis raziojn — kapti vagabondojn, trampojn, fuĝintajn servutulojn, treni ilin en la arestejon. Ĉe la palisaro apud la malliberejo estis starigitaj rajdistoj kun lancoj kaj ŝargitaj muskedoj. La kuraĝan ĉefpopon, kiu servis por Silvestro en la preĝejo de Sankta Paraskeva, oni kaptis kaj ĵetis en la kavon. Du fiŝistajn edzinojn, kiuj nomis la princon per insulta vorto, oni trenis por puno al Pozdjunin. La kanonojn, kiuj staris antaŭe por gardo kontraŭ la sveda latrono, la princo-vojevodo ordonis turni al la vojoj, kondukantaj al Arĥangelsko, ŝargi per mitrajlo, pafi por ajna gardo — senkompate. </text:p>
      <text:p text:style-name="P19">La urbo silentiĝis, kaŝiĝis. Ĉie estingiĝis fajroj. </text:p>
      <text:h text:style-name="P4" text:outline-level="2"><text:bookmark-start text:name="__RefHeading___Toc10658_3798596000"/>Ĉapitro tria<text:bookmark-end text:name="__RefHeading___Toc10658_3798596000"/></text:h>
      <text:p text:style-name="P9"/>
      <text:p text:style-name="P14">Du brulaĵoj eĉ en kampo fumas, sed unu eĉ en forno estingiĝas. </text:p>
      <text:p text:style-name="P16"><text:span text:style-name="T3">Proverbo</text:span> </text:p>
      <text:h text:style-name="P5" text:outline-level="3"><text:bookmark-start text:name="__RefHeading___Toc10660_3798596000"/>1. Por la vero kaj justo<text:bookmark-end text:name="__RefHeading___Toc10660_3798596000"/></text:h>
      <text:p text:style-name="P19">Mateniĝis. </text:p>
      <text:p text:style-name="P19">Dormeme, enue, raŭkete intervokadis virkokoj en Moskvaj stratetoj. Noktaj gardistoj, foriginte la barierojn, estis forirantaj dormi. Sonorilistoj, surĵetinte ŝiritajn peltmantelojn, kuntiriĝante pro aŭtuna malvarma humido, insultante sub vento, atendis sur kampaniloj, kiam batos la sonorilturo Ivano la Granda, kaj dume jam treniĝis al bazaroj, tondrante sur pavimo, knarante per neŝmiritaj aksoj, ĉartrajnoj kun vivaĵoj, kun salviando, kun fiŝo, kun apudmoskva ĉasaĵo, kun mortigitaj anseroj, kun brulligno. Komerckortanoj, firme fermante post si pordetojn, fervore krucosignante sin al la kupra, basa, longa sonoro, iris komerci, tavernistoj estis malfermantaj carajn drinkejojn, tabakisto — sian novmanieran butikon, virinoj kun patkukoj, kun pirogoj, kun ajlaj bulkoj laŭdadis sian varon, kovritan per grasmakulitaj ĉifonoj. Tombistoj sur bastomatoj portis korpojn de homoj, murditaj nokte de rabistoj, al la kruciĝejo ĉe Sankta Barbara por identigo fare de la parencoj. Gardistoj trenis iun korpulentan, grizharan, sen ĉapo, — li estis amare adiaŭanta al kurantaj post li virinoj. Preterpasanta viro kun malica ĝojo diris: </text:p>
      <text:p text:style-name="P19"><text:soft-page-break/>— Jen, kaptiĝis. Prenis oni finfine la Dian sklavon... </text:p>
      <text:p text:style-name="P19">— Ĉu rabisto? — demandis Silentulo. </text:p>
      <text:p text:style-name="P19">— Kial rabisto? Bojara filo. Li nun jam kvindekjariĝis, sed ĝis hodiaŭ estis kalkulata «forestanta», skribata kiel juna bojarido. Do, jen nun oni lin ektrenis. Nun li servu... </text:p>
      <text:p text:style-name="P19">Moskvo estis vekiĝanta. </text:p>
      <text:p text:style-name="P19">Dum irado manĝetante, kuris laborantoj trans Neglinkon, al la Kanona korto, trans Moskvo-riveron, al la Voroneĵa vojo — al metiejoj, al fandejoj, lignaĵejoj, teksejoj. Popoj kun deca kantado ekportis sur la manoj, sur tukoj, miraklan ikonon al biendomo de ekmalsaninta bojaro. Ĉevala militistaro per senfina torento, vico post vico estis movanta sin sur la strato, la soldatoj morne rigardis el sub larĝaj randoj de ĉapeloj, la oficiroj kaŝadis la mentonojn en skarpojn, tralasante antaŭ si la kavalerion, komandadis novmaniere, per nekompreneblaj vortoj. Post la kavalerio veturis novaj kanonoj, kanonistoj en la ĉaroj saltetadis sur benkoj, — tian kaj Silentulo, kaj Teodozo Forĝisto ankoraŭ ne vidis. </text:p>
      <text:p text:style-name="P19">— Ĉu vi vidas, kiaj estas kanonoj? — demandis Forĝisto. </text:p>
      <text:p text:style-name="P19">— Grandaj! — diris Silentulo. </text:p>
      <text:p text:style-name="P19">Forĝisto akompanis la artilerion per lacigita rigardo, alpremiĝis al barilo, fermis la okulojn. Silentulo maltrankvile ĉirkaŭrigardis — ili ne kaptiĝu antaŭ la fino mem de la vojo, tiris Teodozon je la maniko de la kaftano, diris nelaŭte: </text:p>
      <text:p text:style-name="P19"><text:soft-page-break/>— Ni iru, Teodoĉjo! Ja estas proksime! Aŭ — jen drinkejo, eble pro glaseto iĝos pli facile... </text:p>
      <text:p text:style-name="P19">— Iru ĝi al diablo! — insultis Forĝisto. </text:p>
      <text:p text:style-name="P19">Lia vizaĝo tute griziĝis, la haŭto iĝis seka, kvazaŭ ĉe malvivulo, nur la pupiloj restis antaŭaj — brulis kiel braĝoj. Sur la tuta vojo al Moskvo — en arbaro kaj en gastejoj, en garbejoj kaj sur forno de bonkora kampulo — Forĝisto longe malfacile tusadis, neniam povis bone varmiĝi, manĝis malmulte, sen deziro. Ju pli proksime estis al Moskvo, des pli malfortiĝadis Teodozo, kaj en la lastaj tagoj Silentulo jam tute prepariĝis al tio, ke li entombigos la amikon apud vojo. Sed Forĝisto plu iris kaj iris, laŭte tusadis, kraĉadis kaj ne plendis, kvazaŭ estus sana, nur ĉiam esprimadis antaŭtimon: </text:p>
      <text:p text:style-name="P19">— Ni ne kaptiĝu ĉe la bariero. Jen kian vojon ni trapasis, kio, se oni kaptos nin. Vi estas fuĝulo, mi estas por la vojevodo la unua malamiko. Oni katenos nin, kaj fino. Pereis nia petskribo... </text:p>
      <text:p text:style-name="P19">Kaj kun timo en la okuloj li kaptadis la bruston, — tie estis enkudrita la valorega papero. </text:p>
      <text:p text:style-name="P19">— Ni trairos! — konsoladis Silentulo. </text:p>
      <text:p text:style-name="P19">La barieron ili ĉirkaŭiris, longe erarvagis inter apudurbaj domoj, legomĝardenoj, bariloj. Tiu lasta nokto multe kostis al Teodozo, li tute malfortiĝis, la kruroj tremis, glueca ŝvito de tempo al tempo aperadis sur la frunto, tuso disŝiradis la kavan bruston. </text:p>
      <text:p text:style-name="P19"><text:soft-page-break/>— Ĉu pirogon vi maĉos? — demandis Silentulo. — Bonaj pirogoj, kun viando... </text:p>
      <text:p text:style-name="P19">— Ne... </text:p>
      <text:p text:style-name="P19">— Eble, en preĝejon ni eniru, tie estas pli varme... </text:p>
      <text:p text:style-name="P19">— Iru vi for kun viaj preĝejoj... </text:p>
      <text:p text:style-name="P19">Finfine ili ekiris pluen. Silentulo demandadis pri la vojoj, pasantoj indikadis malsame. La domon de Poluektov ambaŭ vojaĝantoj atingis tute senfortaj. Silentulo longe frapadis al la pordego, neniu respondadis, eĉ hundoj ne bojis trans la alta barilo, kovrita de musko. Teodozo sidis sur trabo — spiris ofte, raŭke. </text:p>
      <text:p text:style-name="P19">La pordegon malfermis la maljuna servisto Pafnutjiĉ, el sub la polmo, per larmantaj okuloj ekrigardis al Silentulo, demandis, kiun li bezonas. </text:p>
      <text:p text:style-name="P19">— Riverencon al vi de Taisja Antipovna! — respondis Silentulo. </text:p>
      <text:p text:style-name="P19">— Kiu Taisja Antipovna? </text:p>
      <text:p text:style-name="P19">— Ja tiu virino bona, ĉe kiu loĝas nun la edzino de kapitan-komodoro Ievlev — Maria Nikitiŝna. </text:p>
      <text:p text:style-name="P19">— Ĉu kun la riverenco vi venis el Arĥangelsko? </text:p>
      <text:p text:style-name="P19">— Kun afero ni venis, kaj ĉar Moskvo por ni estas urbo nekonata, do decidis ni, avĉjo, de vi konsilon peti... </text:p>
      <text:p text:style-name="P19">— Kion mi povas konsili! — suspiris la avo. — Vidu, maljunas mi, kiel putra arbostumpo, apenaŭ la piedojn trenas. <text:soft-page-break/>Kaj afero via, karuloj, estas, ho, malfacila. Rodiono Kiriloviĉ, la adopta patro de Maria Nikitiŝna, ĉiam pri tiu afero cerbumadis, sed mortis, ne ĝisatendinte ĝian bonan finon... </text:p>
      <text:p text:style-name="P19">Forĝisto plu tusis. Sub grizaj nuboj, malalte rampantaj super Moskvo, estis stride krianta kornikaro. La maljuna pordegisto suspiradis, kun kompato rigardis al la vojaĝantoj: ili estis tro elturmentitaj, ĉifonaj, ronĝitaj de malsato kaj malvarmo. </text:p>
      <text:p text:style-name="P19">— Kia do estas via afero? — demandis Pafnutjiĉ. </text:p>
      <text:p text:style-name="P19">— La caron-patron ni serĉas. </text:p>
      <text:p text:style-name="P19">— Kaj li vin, certe, atendas. Por kio do vi lin serĉas? </text:p>
      <text:p text:style-name="P19">— Por la vero kaj justo, avo. Enlasu nin ripozi. Malsanas mia kunulo, kaj ankaŭ mi laciĝis. Ni ne havas alian lokon por iri. Se ni restos tiel sen loĝejo en Moskvo — oni tuj kaptos nin, tiam ni pereos... </text:p>
      <text:p text:style-name="P19">La maljunulo pensis iom, enlasis. Hirta kato, miaŭante, renkontis la gastojn. La maljunulo starigis sur breĉetitan tablon poton da senvianda brasiksupo, metis lignajn kulerojn, tranĉis panon. Silentulo, ne krucosigninte la frunton, eksidis manĝi, Teodozo rifuzis la manĝon, kuŝiĝis sur benkon, forturniĝis al la muro. </text:p>
      <text:p text:style-name="P19">— Ne tro grasa estas via supo, avĉjo! — diris Silentulo. </text:p>
      <text:p text:style-name="P19">— Kun akvo mi ĝin kuiris, — subridante, respondis Pafnutjiĉ. </text:p>
      <text:p text:style-name="P19">Manĝinte, Silentulo same kuŝiĝis ripozi, kaj vespere, kiam la maljunulo bruligis kopekan kandelon, la vojaĝantoj konfidis al <text:soft-page-break/>la avo tion, kion konfidis al neniu: rakontis pri la petskribo pri vojevodo Prozorovskij. </text:p>
      <text:p text:style-name="P19">La maljunulo aŭskultis, glatumante sian hirtan katon, la kato estis trankvile ronronanta. Silentulo parolis, Forĝisto, tusante, sugestadis al li. Tra la malnova domo de forpasinta Rodiono Kiriloviĉ estis pasanta kolera aŭtuna vento, knaris per deŝiriĝinta ŝutro, hurlis en fornaj tuboj, — sed ĉi tie, en la pordega dometo, estis varme, kviete, odoris je bakita pano, je vakso. </text:p>
      <text:p text:style-name="P19">Elaŭskultinte ilin, la maljunulo diris: </text:p>
      <text:p text:style-name="P19">— Por vi ĉi tie ĉio estas nova, sed mi la vivon travivis, mi scias. Juston oni ne tuj trovas. Tiun juston homoj eble ekde la naskiĝo ĝis la morta horo ĉiam atendas, ne povas ĝisatendi... </text:p>
      <text:p text:style-name="P19">— Ni ne atendas! — interrompis Silentulo. — Ni por ĝi iras... </text:p>
      <text:p text:style-name="P19">— La senco estas sama, ĉu atendi, ĉu iri. Rodiono Kiriloviĉ, forpasinta, same sur la loko ne sidis. Kaj ĉe Apraksin li estis, kaj Menŝikov-on Aleksandron Daniloviĉ-on vizitis, kaj Golovin-on mem atingis. Ĉiuj pro la malfeliĉo kompatas, ĉiuj anime helpi deziras, sed kiel — tion neniu scias. Atendu, ili diras, Rodiono Kiriloviĉ, — kun tempo ni solvos. Kun tempo! Kaj venis de vi el Arĥangelsko oficiro — mi forgesis, kia estas lia nomo, — diras homoj, oron ne avaris kaj pro tio, aŭ pro io alia grandan forton akiris... </text:p>
      <text:p text:style-name="P19">— Ĉu Meĥonoŝin? — demandis Silentulo. </text:p>
      <text:p text:style-name="P19"><text:soft-page-break/>— Ŝajne tiel, Meĥonoŝin. Tre favorata. Kaj bienon oni al li donacis, pro lia fervoro al la cara servo, kaj servutulojn multajn, kaj terojn kaj arbarojn... Oro — ĝi multon faras... </text:p>
      <text:p text:style-name="P19">Forĝisto interrigardis kun Silentulo, diris raŭke: </text:p>
      <text:p text:style-name="P19">— Oro! Kio pri oro? Ni ankaŭ oron havas, ne malriĉaj... </text:p>
      <text:p text:style-name="P19">— Ĉu vi? </text:p>
      <text:p text:style-name="P19">— Ni, avĉjo. </text:p>
      <text:p text:style-name="P19">La maljunulo kun dubo balancis la kapon. </text:p>
      <text:p text:style-name="P19">— Vi al ni direkton almontru! — petis Silentulo. — Vi al ni homon kun kapo donu, kaj ni repagos... Oficiston ruzan, kancelarianon spertan, ni ne nur dankos, ni pagos konvene... </text:p>
      <text:p text:style-name="P19">Kaj, koleriĝinte, li elprenis profunde kaŝitan monujon, dense plenigitan per oraj moneroj. </text:p>
      <text:p text:style-name="P19">— Jen! Rigardu! Ĉi tie da ĉervoncoj estas pli ol kvar centoj... </text:p>
      <text:p text:style-name="P19">Pafnutjiĉ eksvingis la manojn, ekpalpebrumis, kvazaŭ blindigita, ekmiris — kun tia riĉo, sed mem estas malsataj, la botoj de Silentulo estas trivitaj, Forĝisto estas en bastoŝuoj. </text:p>
      <text:p text:style-name="P19">— Ne nia mono! — severe diris Teodozo. — Por la afero estas mono! De tiu mono la vivo dependas de bona homo... </text:p>
      <text:p text:style-name="P19">— Kaj ĉu vi mem malbonuloj estas? — same koleriĝis la avo. — Jen vi atingis, ke preskaŭ mortis! Kun kapo la aferon fari necesas... </text:p>
      <text:p text:style-name="P19">Iom poste, antaŭ nokto, li surmetis peltan ĉapon, prenis en la manojn bastonon kaj ekiris al ruza kancelariano, al kiu li <text:soft-page-break/>plurfoje iradis laŭ komisioj de forpasinta Poluektov. Al tiu kancelariano estis decidite la monon ne montri, sed doni unu ĉervoncon pro konsilo. Ankoraŭ malgrandan parton da arĝento ili elspezis por regalo — por ke la kancelariano sidu bone kaj revenu hejmen per gajaj piedoj. </text:p>
      <text:p text:style-name="P19">La kancelariano estis ruza, akranaza, globokuleta, tuta kovrita de blanka kokideca lanugo. Sur lia kolo pendis sur rimeneto inkujo, ŝtopita per ĉifono, en saketo estis pintigitaj plumoj, tranĉileto, stampopapero. Drinkis li multe, manĝis same — ne eblis kompreni, kiel ĉio ĉi lokiĝis en li, kaj ĉe tio li estis magra tiom, ke la kaftano pendis sur liaj ŝultroj. </text:p>
      <text:p text:style-name="P19">Post vodko kaj galantino li retrokliniĝis al la muro, klinis flanken la maldikan kolon, prepariĝis aŭskulti. Teodozo dekudris la volvaĵon, en kiu estis la petskribo, zorge malvolvis la folion, donis al la kancelariano. Tiu, klakante per la lango, suspirante, tralegis, levis al Forĝisto la globajn palajn okuletojn, demandis — en kio do estas obstaklo, se la petskribo estas skribita kaj per sango subskriboj sub ĝi estas parafitaj? Forĝisto respondis, ke la obstaklo estas en tio, kiel doni ĉi petskribon en la carajn manojn. </text:p>
      <text:p text:style-name="P19">— Jen, kiel doni! — subridis la kancelariano. </text:p>
      <text:p text:style-name="P19">— Ĝuste pro tio ni al vi riverencas! — diris Forĝisto. — Instruu, estu por ni kiel patro. </text:p>
      <text:p text:style-name="P19">— La Siro ja eĉ en Moskvo nun ne estas. </text:p>
      <text:p text:style-name="P19">— Kion do ni faru? </text:p>
      <text:p text:style-name="P19">— Ĝustan homon serĉu! </text:p>
      <text:p text:style-name="P19"><text:soft-page-break/>— Kie do lin trovi? </text:p>
      <text:p text:style-name="P19">— Jen, kie trovi! — ree subridis la kancelariano. — En tio nur eraru — kaj vi pereos, per malbona morto mortos. Mi pensas, via vojevodo, princo Prozorovskij, ne avaros oron pro ĉi folio. Tion oni en ajna kancelario scias. Kaptos skribisto la petskribon, kaj rajdos al vojevodo Prozorovskij... Pensi necesas, poste fari... </text:p>
      <text:p text:style-name="P19">Silentulo elprenis el la poŝo ormoneron, metis sur la tablon antaŭ la kancelariano. Tiu provis la moneron per la dento, miris, ke ĝi estas sveda, demandis, de kie ĝi estis prenita. </text:p>
      <text:p text:style-name="P19">— Ĝuste de la svedo prenita! — enigme respondis Silentulo. — Pri ĉi monero eblus eĉ fabelon rakonti, sed mankas tempo nun... </text:p>
      <text:p text:style-name="P19">— Sed vi rakontu! — petis la kancelariano. </text:p>
      <text:p text:style-name="P19">— Ĉu rakonti, Teodozo? </text:p>
      <text:p text:style-name="P19">— Rakontu! — respondis Forĝisto. — Eble, la kancelariano pli favora iĝos al nia afero... </text:p>
      <text:p text:style-name="P19">Ne hastante, per obtuza voĉo Silentulo rakontis al la kancelariano la historion pri la heroaĵo de Rjabov kaj pri la savo de urbo Arĥangelsko kontraŭ la sveda invado. La kancelariano aŭskultis, kapjesante, liaj okuloj ekbrulis, la lipoj ektremis, la kokida lanugo sur la vizaĝo ekskuiĝis. Snufante, li ĵetis la moneron reen sur la tablon, diris per mildiĝinta voĉo: </text:p>
      <text:p text:style-name="P19">— Ankaŭ mi, fratoj, estas rusa homo, ne prenos mi tiun orfan monon. Li sian vivon ne timis fordoni por amikoj siaj, <text:soft-page-break/>kaj ĉu mi pagon prenu de lia amara malfeliĉo? La hommanĝantoj sufokiĝu pro avido, sed mi ne bezonas, mi povas sen tio min nutri... </text:p>
      <text:p text:style-name="P19">Kaj li ree komencis demandi: kie nun estas rudristo Rjabov, ĉu ne mortis ankoraŭ en mallibero sinjoro kapitan-komodoro Ievlev, kiel estis skribata la petskribo, ĉu plu same furiozas la princo-vojevodo. Silentulo kaj Forĝisto respondadis interrompante unu la alian, la globokula kancelariano aŭskultis penseme, sulkiĝadis, cerbumadis. Estis videble, ke li deziras helpi, serĉas, sed ne scias, kiel. Leviĝinte, li diris firme: </text:p>
      <text:p text:style-name="P19">— Atendu. Morgaŭ mi venos. En Moskvo ne vagu, nun oni fuĝintojn forte kaptas, vi pereos pro nenio. Mi ekscios, per kio helpi, kiun el bonaj caraj amikoj kie trovi... </text:p>
      <text:p text:style-name="P19">Dum la tuta longa aŭtuna nokto deliris kaj amare plendadis en deliro Teodozo Forĝisto: jen li arde disputadis kun la Dio kaj riproĉadis lin per la Sankta Skribo, jen demandadis, kiel la homo vivu, jen blasfemadis kaj minacadis sian malican malamikon morthaki per hakilo. Kaj terure estis aŭdi fragmentajn, raŭkajn, kolerajn kaj funebrajn vortojn en obskuro de la senfina nokto... </text:p>
      <text:p text:style-name="P19">Matene Teodozo, ne leviĝante de la benko, pririgardante la nigriĝintajn polmojn, mallaŭte rakontis al avo Pafnutjiĉ, kiel li ekmalsanis: sveda kuglego dum la batalo batis al fortresa remparo, defalis briko, la kanono ekrampis malsupren kaj falus de la muro, se li ne kroĉiĝus al la afusto per ĉiuj fortoj. Dum alkuris aliaj kanonistoj, dum ili submetis platojn, dum levis per <text:soft-page-break/>trabo, — li ĉiam tenis la afuston. Ekde tiu tago li komencis tusi sange. </text:p>
      <text:p text:style-name="P19">— Okazas! — diris Pafnutjiĉ. — Ŝiris vi, karulo, la ĉefan vejnon. Nun preĝi necesas... </text:p>
      <text:p text:style-name="P19">Forĝisto brilis per la okuloj, demandis la maljunulon: </text:p>
      <text:p text:style-name="P19">— Al kiu preĝi, avo? </text:p>
      <text:p text:style-name="P19">La maljunulo ektimis, ekpalpebrumis per la duonblindaj okuletoj: </text:p>
      <text:p text:style-name="P19">— Kial vi? Kiel vi parolas... </text:p>
      <text:p text:style-name="P19">Silentulo, kudrante la truiĝintan boton, paceme diris: </text:p>
      <text:p text:style-name="P19">— Lasu, Teodozo, ne bruu. Kaj ekmalsanis vi, fraĉjo, multe pli frue. Jam kiam ni la ĉenon metis sur la Marka insulo — vi ĉiam tusadis. Ne gravas, kun tempo vi ekspiros. Ni nian aferon faros, foriros al Volgo, tie estas varme, la suno jen kiel brilas! Kumison vi trinkados, de ĝi granda utilo al homo okazas... </text:p>
      <text:p text:style-name="P19">Teodozo silentis, hele rigardante antaŭ si, kvazaŭ vidis varmegan tagon super Volgo, la spegulon de la rivero, kvazaŭ varmiĝis sub la favora suno. </text:p>
      <text:p text:style-name="P19">— Niaj viroj, eble, jam tie promenas... — diris Silentulo. </text:p>
      <text:p text:style-name="P19">— Kiaj viaj? </text:p>
      <text:p text:style-name="P19">Silentulo, ruze kaj mallonge subridinte, respondis: </text:p>
      <text:p text:style-name="P19">— Niaj, avĉjo! Kiuj sur ĉeno sidi ne deziras. Diversaj viroj... </text:p>
      <text:p text:style-name="P19">— Ĉu fuĝintoj? </text:p>
      <text:p text:style-name="P19"><text:soft-page-break/>— Nomu fuĝintoj... </text:p>
      <text:p text:style-name="P19">— Kaj vi tio... — timeme diris la maljunulo, — vi pli kviete! </text:p>
      <text:p text:style-name="P19">— Kaj ni jam eĉ tiel pli kviete! </text:p>
      <text:p text:style-name="P19">Antaŭ frua krepusko venis, anhelante, la kancelariano, hastante, tenante la kapon klinita flanken, glutante vortojn, rapide rakontis ĉion, kion li sukcesis ekscii en kancelarioj: Menŝikov Aleksandro Daniloviĉ estas ĉu en Novgorodo, ĉu en Pskovo, serĉi lin estas malfacile — hodiaŭ li tien rajdis, kaj morgaŭ en alian lokon. Apraksin Teodoro Matejeviĉ estis antaŭhieraŭ en Moskvo... </text:p>
      <text:p text:style-name="P19">— Estis, estis, certe, — konfirmis la avo, — estis preterveture, sed tamen trovis tempon — venis ankaŭ ĉi tien... </text:p>
      <text:p text:style-name="P19">— Ĉi tien? — miris la kancelariano. </text:p>
      <text:p text:style-name="P19">— Kaj kio! Ĉe ni eĉ Petro Aleksejeviĉ mem estadis, ne abomenis nian panon kaj salon. Librojn kelkajn al li, al la Siro, Rodiono Kiriloviĉ donadis. Kaj Apraksin al Ievlev Silvestro Petroviĉ estas bona amiko, kiel frato. Li venis, demandis, kiel sinjoro Poluektov mem mortis, rigardis la librojn kaj foliojn de la forpasinto, ordonis al mi kun tuta severeco: konservu, avo, kiel propran okulon ĉi riĉaĵojn. Nu kaj kio por mi? Ĝuste tio estas mia servo... </text:p>
      <text:p text:style-name="P19">— Ĉu vi al li pri Ievlev nenion diris? — demandis Teodozo. </text:p>
      <text:p text:style-name="P19">— Ne kuraĝis, patro mia. La afero estas delikata. Li povus brui kontraŭ mi. Malfavoro cara estas malbeno malica, kaj mia <text:soft-page-break/>afero estas serva... Juĝu mem — eĉ Rodiono Kiriloviĉ nenion fari povis, — kion do mi faru? Eble, ankaŭ la vidvino penas... </text:p>
      <text:p text:style-name="P19">— Kia tia vidvino? </text:p>
      <text:p text:style-name="P19">— Ja Maria Nikitiŝna! Kiu homo estas en malliberejon kaptita — tiu estas kiel mortinto. Torturas oni nun forte, ne eblas elteni... </text:p>
      <text:p text:style-name="P19">— Maljuna vi estas, avo, sed saĝon ne akiris! — kolere diris Teodozo. — Torturo! Scias ni, vidis... </text:p>
      <text:p text:style-name="P19">— Nu, nu! — timeme petis la maljunulo. — Por kio ĉi vortoj... </text:p>
      <text:p text:style-name="P19">La kancelariano interrompis signife: </text:p>
      <text:p text:style-name="P19">— Jen pensas mi, homoj miaj bonaj, pensas kaj elpensis: vivas en Moskvo nur unusola homo plej forta, al la caro mem proksima, al li la petskribon doni estas kiel al Petro Aleksejeviĉ mem... </text:p>
      <text:p text:style-name="P19">— Ni devas al la caro! — morne eldiris Silentulo. — Ni al la caro iras, ne alie. </text:p>
      <text:p text:style-name="P19">— Jen kia vi estas! Ne alie, ol al la caro? Ne estas simple, barbulo, nun al la caro trafi. Celu malpli alte. Kaj malpli alte, sed pli proksime... </text:p>
      <text:p text:style-name="P19">— Kiu do estas tiu via — malpli alte, sed pli proksime? </text:p>
      <text:p text:style-name="P19">— Atendu, ne urĝu, tro terura estas lia sankta nomo, — sen krucosigno ne eblas eldiri. En lian pordegon al li neniu venas. La Siro mem sian kariolon sur la strato, apud la domo, lasas. En kaleŝo eĉ apude ne eksidas, kaj ĉiam kontraŭ, kaj vokas li <text:soft-page-break/>lin, oni diras, besto. Eksidi antaŭ ĉi famega viro eĉ ne penu, kiu ajn vi estu, kia ajn persono: grafo aŭ princo aŭ iu alia kavaliro. Antaŭ ol al li riverenci — necesas kalikon da pipra vodko eltrinki, kaj donas tiun vodkon neniu alia, ol kolera urso. Se ne eltrinkos vi la kalikon — la urso punos... </text:p>
      <text:p text:style-name="P19">— Ĉu Romodanovskij? — morne divenis Silentulo. </text:p>
      <text:p text:style-name="P19">— Ĝuste li, princo-cezaro Teodoro Jurijeviĉ... </text:p>
      <text:p text:style-name="P19">— Ĉu koruptaĵojn li prenas? </text:p>
      <text:p text:style-name="P19">— Neniam. </text:p>
      <text:p text:style-name="P19">— Ĉu la petskribon al la caro li liveros? </text:p>
      <text:p text:style-name="P19">— Kiel li deziros. Se li kredos — liveros, ne kredos — vin mem pendumos. La Siro pro lia honesteco en ĉio al li kredas. Eble, iam malfavoras, sed poste pardonas... </text:p>
      <text:p text:style-name="P19">— Do... Ni nur eniru... — prononcis Silentulo. </text:p>
      <text:p text:style-name="P19">Pafnutjiĉ eksvingis la malfortajn maljunulajn manojn: </text:p>
      <text:p text:style-name="P19">— Ho, karulo, eĉ ne pensu, patro! Pereigos li la homojn, kaj fino, li estas feroca besto, torturanto, kiom da sango li verŝis... </text:p>
      <text:p text:style-name="P19">— Atendu, avo, ne bruu vane! — ordonis Silentulo kaj, turniĝinte al la kancelariano, komencis demandi, kiel eblas trafi antaŭ la okulojn de ĉi princo-cezaro. </text:p>
      <text:p text:style-name="P19">La kancelariano diris, ke ne ekzistas tia seruro, kiun ora ŝlosilo ne malfermus. La cezaro mem estas honesta, sed ĉirkaŭ li diversaj homoj sin nutras, aliron trovi eblas. Teodoro <text:soft-page-break/>Jurijeviĉ estas pia: se ŝajnigi sin pilgrimo kaj doni al ĉi besto iajn de sanktaj lokoj donacojn, eble li elaŭskultos la aferon... </text:p>
      <text:p text:style-name="P19">— Ne iru, Stefanoviĉ, por nenio! — kriis de sur la benko Teodozo. — La petskribon li ŝiros, tretos, — kion ni tiam faros? </text:p>
      <text:p text:style-name="P19">— Kaj mi, Teodoĉjo, sen la petskribo. La petskribo ĉe vi restos. </text:p>
      <text:p text:style-name="P19">— Sed ne eliros vi de li viva! Li ekzekutos! </text:p>
      <text:p text:style-name="P19">— Ĉu min? — kun malbonkora subrido diris Silentulo. — Ne, fratoj! Ne naskiĝis ankoraŭ tiu homo, kies sorto estas fini min. Mi estas sorĉita... </text:p>
      <text:p text:style-name="P19">Kaj li komencis dekalkuli al la kancelariano oron, necesan por subaĉeto de homoj, kiuj gardas la princon-cezaron kontraŭ petantoj. </text:p>
      <text:h text:style-name="P5" text:outline-level="3"><text:bookmark-start text:name="__RefHeading___Toc10662_3798596000"/>2. Sen ordo, sen tempo...<text:bookmark-end text:name="__RefHeading___Toc10662_3798596000"/></text:h>
      <text:p text:style-name="P19">Vekiĝinte ĉe mateniĝo kaj sentante sin ne satdorminta kaj laca post la longa vojo el Pskovo, Petro ordonis voki la barbiron kaj sendis por Romodanovskij. Apude, en la najbara ĉambro, malgraŭ la frua horo, jam amasiĝis homoj, malklara zumado de voĉoj atingis la caran dormoĉambron, kie la barbiro, akrigante la razilon je la rozkolora polmo, per egalaj movoj estis ĝispure razanta la rondajn vangojn kaj la mentonon kun kaveto. </text:p>
      <text:p text:style-name="P19"><text:soft-page-break/>— Pli, pli pure! — ordonis Petro. — Jen, apud la orelo vi lasis. Kaj ne malrapidu, kiel maljunulino, mankas nun libera tempo... </text:p>
      <text:p text:style-name="P19">— Kio koncernas la nerazitan flokon apud la orelo, — en la germana respondis la barbiro, — do via sanktoleita moŝto ne ĝenu vin per maltrankvilo. Tiu loko ĉe vi estas iom iritita kaj estos razita per nur unusola tuŝo de mia razilo antaŭ la fino mem de la proceduro. Kaj kio koncernas la vortojn de via sanktoleita moŝto pri tio, ke mi malrapidas, kiel maljunulino, do kion fari? Mi estas ne juna, Siro, mi estas en tiu aĝo, kiam mi havas nenion por fieri antaŭ la malforta sekso, sed razi Siron estas grandega respondeco, kaj, certe, mi ne povas permesi al mi hasti, per kio ajn al mi minacu malrapidemo. Kaj, fine, via lasta rimarko pri manko de libera tempo. Sed ĉu vi ĝin havis iam, ĉi liberan tempon, Siro? </text:p>
      <text:p text:style-name="P19">— Vi babilas kaj babilas! — diris Petro. — Nu kial vi babilas? Iru for, al mi tedis. Ne bezonas mi viajn kompresojn, iru, iru... </text:p>
      <text:p text:style-name="P19">La servosoldato donis al li kaftanon, li strikte zonis sin, ordonis: </text:p>
      <text:p text:style-name="P19">— Voku, kiu tie la unua venis. Kaj manĝon ordonu doni ĉi tien, malsatiĝis mi dum la vojo... </text:p>
      <text:p text:style-name="P19">Eniris Jaguĵinskij<text:bookmark text:name="xnoto-4-03-2-1"/><text:note text:id="ftn3" text:note-class="footnote"><text:note-citation>3</text:note-citation><text:note-body><text:p text:style-name="P2">Paŭlo Ivanoviĉ Jaguĵinskij (1683–1736) — rusa ŝtata aganto, diplomato, kunaganto de Petro I, la unua en la rusia historio ĝenerala prokuroro (1722–1726, 1730–1735).</text:p></text:note-body></text:note>, riverencis: </text:p>
      <text:p text:style-name="P19">— Bonan... </text:p>
      <text:p text:style-name="P19"><text:soft-page-break/>— Al vi mem tian bonon! — bruske respondis Petro. — Diabloj, sentaŭguloj. Ne vin mi vokis. Kiu tie atendas... </text:p>
      <text:p text:style-name="P19">Jaguĵinskij, ofendiĝinte, kunpremis la lipojn: </text:p>
      <text:p text:style-name="P19">— Mi, Siro, pro aferoj senprokrastaj sidas ekde la nokto. </text:p>
      <text:p text:style-name="P19">— Nu? </text:p>
      <text:p text:style-name="P19">— Iuj pastroj monaĥejaj tre multaj skribas al via cara moŝto... </text:p>
      <text:p text:style-name="P19">— Kaj en Pskovon ili skribis! — ne eksidante kaj rigardante al Jaguĵinskij per siaj konveksaj, mokaj okuloj, diris Petro. — Ne eblas spiri pro ili. Se iuj ankoraŭ skribos — minacu per bastonbatado. Kaj ripetu al ili, diabloj, ke servistojn en monaĥejoj kaj laborantojn ili lasu nur en la plej malgranda kvanto, kie estos superfluaj — ni punos. Ankoraŭ skribu, ke monaĥejoj neniujn terenojn nek vilaĝojn arogu aĉeti sub granda minaco. Kaj la Novgorodan prioron ordonu jam hodiaŭ en mia nomo degradi al monaĥo... </text:p>
      <text:p text:style-name="P19">Jaguĵinskij rapide skribis sur ardeztabulo. </text:p>
      <text:p text:style-name="P19">— Mi al li jam antaŭ longe ordonis — ĉiujn muelilojn, transpasejojn, pontojn, neuzatajn terpecojn, fiŝejojn doni sub tributo al dezirantoj, hieraŭ komerciston Novgorodan en la vojo mi renkontis — ne donas oni, li diras, sub tributo. Sed ni tributajn enspezojn nun ekstreme bezonas. Kaj ĉi prioron senigi je rango. Post plugilo li iru, teron skrapu... </text:p>
      <text:p text:style-name="P19"><text:soft-page-break/>La servosoldato alportis nefinrostitan pro hasto kokinon. Petro starante disŝiris ĝin, komencis ronĝi per la firmaj dentoj, kriis: </text:p>
      <text:p text:style-name="P19">— Kaj pano kie estas, Snegirjov? </text:p>
      <text:p text:style-name="P19">Kaj, ne kolerante, bonanime grumblis: </text:p>
      <text:p text:style-name="P19">— Ĉiuj tute la kapojn perdis, en la cara palaco eĉ manĝi bone ne eblas. </text:p>
      <text:p text:style-name="P19">— Ne kutimiĝis ili, Siro, — diris Jaguĵinskij. — Kie oni vidis tion: ne en manĝohalo, sen ajna ordo, sen tempo... </text:p>
      <text:p text:style-name="P19">Kondukata sub la brakoj de du preobraĵenskanoj, eniris Romodanovskij, ĝistere riverencis, anhelante eksidis sur la benkon. Petro, kvazaŭ ne rimarkante lin, ankoraŭ dum pli ol horo aŭskultis Jaguĵinskij-on, diktadis ukazojn, jen pri elfarado de ĉapeloj el kastora lanugo kaj pri tio, ke ĉi lanugon oni ne plu veturigu trans la maron, jen pri sendo al Moskvo el Siberiaj urboj de vivaj zibeloj kaj de magneta ŝtono, jen pri tio, ke necesas brullignon segi, sed ne haki per hakilo. Post Jaguĵinskij estis ordonite voki iun fremdlandan mariston kaj navigiston kun familinomo Botsis, venintan por servi en Rusio. Pri Botsis Romodanovskij diris kun suspiro: </text:p>
      <text:p text:style-name="P19">— Ĉi mariston mi fidas, Petro Aleksejeviĉ, ne tutkore. Li venis al ni sen ajnaj kontraktoj, monon tute ne postulis, pri via cara soldo ne interesiĝis. Por kio do ni al li necesas? </text:p>
      <text:p text:style-name="P19">Petro strabis al la princo-cezaro, konsilis per malbonkora voĉo: </text:p>
      <text:p text:style-name="P19"><text:soft-page-break/>— Kaj vi lin, Teodoro Jurijeviĉ, torturu iomete! Ĉu? </text:p>
      <text:p text:style-name="P19">Kaj minacis: </text:p>
      <text:p text:style-name="P19">— Nu, atendu, besto! Mi parolos hodiaŭ! Vi en Arĥangelsko... </text:p>
      <text:p text:style-name="P19">La pordo malfermiĝis, per firmaj paŝoj, ne riverencante, glate portante sian komenciĝantan dikiĝi korpon, eniris komodoro Botsis kun tradukisto el la Ambasada kancelario. Alirinte al Petro, li ĵetis al li rapidan kaj severan rigardon kaj nur tiam riverencis. Sur li estis mallonga uniforma kaftano, brodita arĝente, sub la kaftano estis kamizolo el maldika bovledo, ĉe la kokso estis Toleda malnova spado sen portepeo, en ringo. </text:p>
      <text:p text:style-name="P19">— Botsis? — demandis Petro. Li ĉiam ĝeniĝadis, komencante konversacion, ĝeniĝis ankaŭ nun, sed por nelonge. Abrupte movinte la vangon, li ordonis al la tradukisto ekscii, kio venigis sinjoron komodoron en Rusion. </text:p>
      <text:p text:style-name="P19">Botsis atente elaŭskultis la tradukiston, pensis, ekparolis nehaste, per malalta, trankvila voĉo. La tradukisto balancis la kapon: </text:p>
      <text:p text:style-name="P19">— Komodoro Botsis aŭdis en fora Dalmatio pri tio, ke ĉi tie komenciĝis konstruado de floto. Lin altiris penso esti utila ĉe komenco de granda afero, kiam ankoraŭ... </text:p>
      <text:p text:style-name="P19">Li komencis serĉi vortojn, Petro helpis: </text:p>
      <text:p text:style-name="P19">— Mi komprenas la germanan. </text:p>
      <text:p text:style-name="P19">— Kiam ankoraŭ ne estas faritaj nekorekteblaj agoj... </text:p>
      <text:p text:style-name="P19"><text:soft-page-break/>— Stultaĵoj — li diris, sed ne agoj! — ridetis Petro. — Poste, li volis diri, al nenio eblos helpi, sed en la komenco eblas komenci bone. Ĉu tiel? Do, la komodoro rezonis prave. Kie sinjoro Botsis servis antaŭe? </text:p>
      <text:p text:style-name="P19">— En la Venecia floto. Komandis galerojn. </text:p>
      <text:p text:style-name="P19">Petro enpensiĝis. Lia akra rigardo falis sur la manon de Botsis, sur nigran, fermitan, senornaman fingroringon. Li demandis: </text:p>
      <text:p text:style-name="P19">— Por kio estas tio? </text:p>
      <text:p text:style-name="P19">Botsis rigardis al sia fingroringo, respondis nehaste: </text:p>
      <text:p text:style-name="P19">— Ĉi ringo, via sanktoleita moŝto, signifas eternan por mi funebron. </text:p>
      <text:p text:style-name="P19">— Pri kiu? </text:p>
      <text:p text:style-name="P19">— Tio havas signifon nur por mi sola. </text:p>
      <text:p text:style-name="P19">La caro abrupte movis la vangon, — tiel al li respondadis malmultaj. Sed Botsis rigardis sen ajna aroganteco, lia rigardo estis honesta, malfermita. Petro Aleksejeviĉ ree vokis Jaguĵinskij-on — ordonis skribi ukazon pri destino de komodoro Botsis al konstruado de galera floto. Kiam la dalmato ekiris al la pordo, Petro vokis lin, miris: </text:p>
      <text:p text:style-name="P19">— Kial do vi pri la cara soldo ne demandas? </text:p>
      <text:p text:style-name="P19">— Mi venis ne por jaro, ne por du, — respondis Botsis. — Mi venis, via sanktoleita moŝto, por eterna servo. Mi servos — poste ni vidos... </text:p>
      <text:p text:style-name="P19"><text:soft-page-break/>Kaj, riverencinte, li foriris kun sia tradukisto, kaj Petro fermis post li la pordon per riglilo, eksidis sur la benkon, turniĝis al Romodanovskij. Tiu sidis senmove, kvazaŭ ŝtipo, suĉis lipharojn, viŝadis ŝviton per silka, brodita per folioj kaj vinberujoj poŝtuko. </text:p>
      <text:p text:style-name="P19">— Kion vi tie, hundo, faris? — demandis Petro. — Por kio vi heroojn en malliberejan kavon enfosis? </text:p>
      <text:p text:style-name="P19">La princo-cezaro elblovis la lipharojn el la buŝo, kun peno turnis la senkolan kapon, respondis per glata alta voĉo: </text:p>
      <text:p text:style-name="P19">— Por kio? Ja por tio, Petro Aleksejeviĉ, ke ĉi herooj estas tute ne herooj, sed malicaj por vi malamikoj. Kiuj ankaŭ ĝis nun estas torturataj — la latronoj de Azovo, — ili por tiuj latronoj pafistaj estas la unuaj amikoj. Herooj! Kapitano Krikov estis por la Arĥangelskaj pafistoj la gvidanto, ili ribeligajn foliojn legadis, insultajn vortojn pri via cara persono diradis, ili... </text:p>
      <text:p text:style-name="P19">— Ja tio estas iu Krikov! — kriis Petro. — Sed Ievlev-on kial vi aligis? </text:p>
      <text:p text:style-name="P19">— Sed vi atendu, patro, ne kriu! — per sia certa, mallaŭta voĉo interrompis la caron la princo-cezaro. — Krii ne estas aferon fari, kaj mi estis jam timigita, ne ektimos. Kiam vi en la pasintaj jaroj el trans la maro venis, kiu estis kulpa pri la pafista ribelo? Ĉu ne mi? Kaj mi konfesis, diris: haku mian kapon per la cara mano, prenu la toporon, mi kulpas, Siro. Vi min al la lipoj kisis... </text:p>
      <text:p text:style-name="P19"><text:soft-page-break/>Romodanovskij per la fingro demetis larmon de la okulo, silentis iom. Silentis ankaŭ Petro, ĵetante strabajn rigardojn al la princo-cezaro. </text:p>
      <text:p text:style-name="P19">— La pafistoj ree kapojn siajn serpentajn levas, ree siblas, per siaj langoj celas. Por kio, Siro? Por, seniginte vin je la vivo, Rusujon turni al la revena vojo. Nu, la Moskva ribelo estis antaŭ longe, ni firme pro ĝi homojn batis, sed la Azovo? La Azovo ja ne estas finita! De la Azovo fadenoj — maldikaj, sed estas, tra la tuta patrino-Rusujo kuras. Kaj ankoraŭ komploto pafista malkovriĝis sub regado de via fidela servanto — princo Prozorovskij. La urbo estas riĉa, da fremda popolo estas multe, svedaj militistoj venis, por ĉi afero eblas kuiri fortan kaĉon, kaj kiam ĉi kaĉo prepariĝos — estos malfrue. Ĝi Moskvon atingos. Ĉu vere mi diras, Petro Aleksejeviĉ? </text:p>
      <text:p text:style-name="P19">Petro silentis, penante bruligi sian pipon. La tabako estis humida, la tindro bruletis malbone. </text:p>
      <text:p text:style-name="P19">— La afero estas malklara, amara, terura, Siro! — ree ekparolis Romodanovskij. — Kaj ĉu vi pensas, ke por mi estas ĝojo vin per ĉi sciigoj malgajigi? Mi preferus kviete la restaĵon de la vivo pasigi kaj por vi ĝojon post ĝojo aldonadi, sed ne aflikti vin per ĉi amaraj sciigoj. Mi, Siro, serioze kun tuta atento la venintan de Arĥangelsko bravan vian servanton leŭtenanton Meĥonoŝin-on elaŭskultis, mi ne unu kaj ne du fojojn kun li konversaciis, ĉiujn detalojn esploris, mi foliojn legis kelkajn kaj flanke pri vojevodo princo Prozorovskij eksciis. Fidela li estas al vi, kiel ankaŭ en Azovo estis fidela, kiel ankaŭ forpasinta Lefort estis al vi fidela. Kaj li bone faris, ke ĉi insidantojn li en malliberejon metis... </text:p>
      <text:p text:style-name="P19"><text:soft-page-break/>La pipo finfine ekbrulis, Petro tuta kovriĝis per fumo, silentis. Romodanovskij plu parolis per sia alta, glata voĉo, rakontadis pri la komploto en Arĥangelsko, pri ribelintaj sur insulo kampuloj, pri tio, kiel estis murdita fidela cara servanto — dumaano Larionov, pri tio, kiel foriris la kampuloj rabi en forajn arbarojn, kiel tiujn kampulojn almetis al la laboro siatempe Silveĉjo Ievlev — latrono kaj ŝtatkrimulo. Oni kvazaŭ aŭdis, ke tiuj arbaraj rabistoj, ekscesante sur vojoj, murdis la caran oficiron sinjoron Remezov-on, ke... </text:p>
      <text:p text:style-name="P19">— Pri Remezov vi mensogas! — interrompis Petro. — Remezov-on ne ili murdis, sed la nevo de princo Ĉerkasskij, kiun vi neniel povas kapti... </text:p>
      <text:p text:style-name="P19">— Ili! — obstine ripetis Romodanovskij. — Ili eĉ Moskvon atingos, de ili ĉion eblas atendi. Ili fidelajn al vi homojn — bojarojn, kaj princojn, kaj vojevodojn ĉiujn ekstermos... </text:p>
      <text:p text:style-name="P19">— Ja bojaroj kaj princoj — kiun trovi pli fidelan! — kriis Petro. — Ekzemple Ĥovanskij-oj kaj Miloslavskij-oj<text:bookmark text:name="xnoto-4-03-2-2"/><text:note text:id="ftn4" text:note-class="footnote"><text:note-citation>4</text:note-citation><text:note-body><text:p text:style-name="P2">Gvidantoj de la pafista ribelo de 1682. <text:span text:style-name="T3">(trad.)</text:span></text:p></text:note-body></text:note>. Mi ja memoras... </text:p>
      <text:p text:style-name="P19">Princo-cezaro silentis, suspiris. </text:p>
      <text:p text:style-name="P19">— Mi ne kredus pri Ievlev, se ne Prozorovskij! — diris Petro. — Sed tamen, ke Aleksio Petroviĉ estas fidela homo, tio estas vero. Se la Azovaj malnobluloj kaj servutuloj en Arĥangelsko leviĝus — Silvestro la unua kontraŭ ili irus, vere... </text:p>
      <text:p text:style-name="P19"><text:soft-page-break/>Romodanovskij silentis; per brilantaj, ŝvelaj okuletoj li rigardis al Petro, aŭskultis, kiel tiu, abrupte movante la vangon, laŭte jen asertas senkulpecon de Ievlev, jen subite dubas, rememorante iujn malnovajn vortojn, diritajn de Silvestro Petroviĉ ĉu sur la Perejaslavla lago, ĉu en Preobraĵenskoje... Li aŭskultadis kaj jesadis al la caro: </text:p>
      <text:p text:style-name="P19">— Tiel, tiel, Petro Aleksejeviĉ, tiel, karega, tiel, suno mia. Ne simpla estas tiu afero, ne, ne simpla. Kaj nun la tempoj estas malfacilaj, vi mem diras — antaŭ grandaj aferoj ni staras, multon ni atendas, kun ne elsarkitaj radikoj pafistaj — kiel tiujn aferojn fari? Se malordo komenciĝis, turniĝo fariĝis... </text:p>
      <text:p text:style-name="P19">— Sed Silvestro ja! — ree suferante kaj ne kredante kriis Petro. — Silvestro! Al mi antaŭ nelonge Menŝikov diris kaj Golovin — ambaŭ samvoĉe, ke iu ajn povus, sed ne Ievlev... Jen kio, vi, Teodoro Jurijeviĉ, sendu al Arĥangelsko iun homon pli inteligentan. Li mem pridemandu — kun saĝo. Aŭ, eble, ĉi tien lin alveturigi? Ĉi tie paroli? </text:p>
      <text:p text:style-name="P19">— Sed por kio ĉi tien, Petro Aleksejeviĉ? Tie estas homoj, tie ili scias pli bone. Kaj pri la homo, do kio, pri la homo ni pensos. Ĝis oni ilin ĉiujn kaptos, ne tuj tio fariĝos. Ja la ribelo estis preparata. Terura afero. Ja la dumaanon... </text:p>
      <text:p text:style-name="P19">Petro svingis la manojn, dentomontris: </text:p>
      <text:p text:style-name="P19">— Mi aŭdis, scias. Nu, iru, laboru, iru. Iel vi tute bestosimila iĝis, princo! Ĉu vinon vi multe drinkas? La muzelo ŝvelis, tuta estas blua... </text:p>
      <text:p text:style-name="P19">Kun peno leviĝinte, la princo-cezaro respondis humile: </text:p>
      <text:p text:style-name="P19"><text:soft-page-break/>— Vinon mi eĉ ne vidas. Laboroj estas multaj, Petro Aleksejeviĉ, kaj ĉe tiuj laboroj mi estas sola. Ĉiuj aliaj aŭ tempon ne havas, aŭ estas tro kompatemaj. Sed mi... </text:p>
      <text:p text:style-name="P19">Li ree viŝis larmon, aliris por kisi la manon. Petro la manon retiris: </text:p>
      <text:p text:style-name="P19">— Nu-nu, iru, iru. </text:p>
      <text:p text:style-name="P19">Kaj, silentinte iom, aldonis: </text:p>
      <text:p text:style-name="P19">— Nur unu bona afero en vi estas — ne monavida. La unusola. Ne monavida kaj ŝajne fidela. Ŝajne... </text:p>
      <text:p text:style-name="P19">Kiam la princo-cezaro estis jam en la pordo, li demandis: </text:p>
      <text:p text:style-name="P19">— Atanazio kion skribas? Li ja scias! Sen li ne eblas, ĉu vi aŭdas? </text:p>
      <text:p text:style-name="P19">— Mi aŭdas, Siro! — kun peno riverencante, respondis Romodanovskij. — Kiel mi povas ne aŭdi! </text:p>
      <text:p text:style-name="P19">Petro vokis la servosoldaton, kolere ordonis jungi la kariolon. </text:p>
      <text:p text:style-name="P6"/>
      <text:h text:style-name="P5" text:outline-level="3"><text:bookmark-start text:name="__RefHeading___Toc10664_3798596000"/>3. Besto<text:bookmark-end text:name="__RefHeading___Toc10664_3798596000"/></text:h>
      <text:p text:style-name="P19">Al la plenpotenca cara proksimulo Silentulo trafis en la tria tago post la konversacio kun la kancelariano kaj en la korto renkontis Meĥonoŝin-on, kiu per rapidaj paŝoj estis iranta al barilpordeto. La leŭtenanto estis ion fajfetanta kaj estis en tia bona humoro, ke eĉ ne rimarkis la grizbarban kampulon, alpremiĝintan al alta palisbarilo. </text:p>
      <text:p text:style-name="P19"><text:soft-page-break/>«Malbone, — pensis Silentulo, — tute malbone!» </text:p>
      <text:p text:style-name="P19">Tamen li ne foriris, sed restis atendi kaj traatendis de la tagmezo ĝis krepusko. Antaŭ la vespero mem vigla junulo eliris al li apud la akcesora perono kaj demandis: </text:p>
      <text:p text:style-name="P19">— Por kio la princo necesas? </text:p>
      <text:p text:style-name="P19">— Tion, frato, mi al li mem rakontos. </text:p>
      <text:p text:style-name="P19">— Jen kiel... </text:p>
      <text:p text:style-name="P19">— Ja tiel. </text:p>
      <text:p text:style-name="P19">— Kaj se tiel, do iru, malnoblulo, for de la korto, kaj al Dio preĝu, ke revenis viva el ĉi tie. </text:p>
      <text:p text:style-name="P19">Silentulo afliktiĝis, ke malsukcesas tiom kara afero, kaj, penante paroli pli miele, rakontis: </text:p>
      <text:p text:style-name="P19">— Eksciinte pri granda pieco de la princo-cezaro, dezirus mi, sklavo malinda, al ĉi Teodoro Jurijeviĉ en liajn proprajn manojn donaci hazarde trafintan al mi kandelon Carurban<text:bookmark text:name="xnoto-4-03-3-1"/><text:note text:id="ftn5" text:note-class="footnote"><text:note-citation>5</text:note-citation><text:note-body><text:p text:style-name="P2">Carurbo — antikva rusa nomo de Konstantinopolo <text:span text:style-name="T3">(trad.)</text:span></text:p></text:note-body></text:note>, fiolon da sablo de rivero Jordano, kaj ankoraŭ spliton de la Abrahama kverko... </text:p>
      <text:p text:style-name="P19">La junulo klakis per la lango, balanciĝis de la kalkanumo sur la piedpinton kaj ordonis sekvi lin. Silentulo ekiris, memorfiksante, por ajna okazo, la vojon. Unue la junulo leviĝis sur galerion, poste ekpaŝis laŭ ŝtuparo malsupren. En malhelo ili trairis multajn silentajn ĉambrojn, kie antaŭ ikonoj flagris lucernoj; poste ili eniris en malaltan, blindan vestiblon kun volba plafono. Fenestroj ĉi tie estis ŝirmitaj per dornaj feraj <text:soft-page-break/>rustaj kradoj, en la muroj Silentulo rimarkis ferajn ringojn kun ĉenoj, la benkoj estis priskrapitaj, kaj odoris, kvazaŭ en sovaĝa arbaro, je besto. Malklara lumo estis apenaŭ rampanta en la malgrandajn glimajn vazistasojn, baldaŭ ankaŭ ĝi estingiĝis, la vespero finbrulis. Estis sufoke, tre sensone kaj iom horore. </text:p>
      <text:p text:style-name="P19">— Kiam la princa ĉefservisto eniros — tiam al li vi donos viajn donacojn, — kun stranga subrido diris la junulo. — Li vin pro tio eĉ per brando regalos, vi ne ĝeniĝu, drinku... </text:p>
      <text:p text:style-name="P19">— Mi preferus al la princo mem en la manojn... </text:p>
      <text:p text:style-name="P19">— Ne nia volo. La ĉefservisto, eble, faros. Atendu... </text:p>
      <text:p text:style-name="P19">Silentulo eksidis sur benkon, ankoraŭ ĉirkaŭrigardis. Antaŭ negranda ikonostazo, antaŭ malnove pentritaj ikonoj milde lumis lucerno. En anguloj de la vestiblo en kandelingoj kraketadis novaj, evidente ĵus ekbruligitaj kandeloj. </text:p>
      <text:p text:style-name="P19">Kun peza ŝmaca humida sono malfermiĝis subite malalta, ferita pordo. Silentulo fiksrigardis, tremeris, ekstaris, alpremiĝis al la muro. Anstataŭ la princo, kiun li atendis, en krepusko, flarante, tenante la grandegan, grandfruntan kapon klinita iomete flanken, briletante per saĝaj kaj malfidemaj etaj okuloj, el profunda truo estis eliranta bruna, en feltiĝinta lano, maljuna, granda kaj forta urso. </text:p>
      <text:p text:style-name="P19">Obtuze grumblante, ĵetante sian altan postaĵon, ĝi tute eniris en la vestiblon, enspiris la aeron kaj ekfiksrigardis al la homo. Post la dorso de Silentulo, el trans la dorna fero oni vokis la urson. Lamante kaj fiksflarante, per molaj anasaj paŝoj ĝi ekiris <text:soft-page-break/>al la voko kaj, ekstarinte sur la malantaŭaj piedoj, prenis pleton, sur kiu estis stofo da brando, kaliko kaj bulko. </text:p>
      <text:p text:style-name="P19">— Vi lin pridonacu! — aŭdiĝis el trans la fera krado trankvila moka voĉo. — Li akceptos! </text:p>
      <text:p text:style-name="P19">Silentulo pensis dum momento, respondis kun ruzeco: </text:p>
      <text:p text:style-name="P19">— La konsekritan kandelon Carurban, la sablon de rivero Jordano, la spliton de la kverko Abrahama ĉi besto ricevos de mi, kiam mi mortos. Ĉi sakrilegion vi, sklavoj de la piega princo, sen lia scio faras, kaj vi respondos pro tio antaŭ Teodoro Jurijeviĉ, same kiel antaŭ la caro-patro... </text:p>
      <text:p text:style-name="P19">El trans la krado oni mallonge fajfis, la urso, ŝanceliĝante kaj flarante, ekiris al Silentulo. Silentulo ne retiriĝis, sed pli firme apogis sin per la dorso al la muro, elprenis tranĉilon, kiun li ĉiam kunhavis, kaj, tenante ĝin sur la alto de la brusto per la pinto antaŭen, prepariĝis atendi tiun lastan momenton, kiam necesos bati — trafe kaj nur unu fojon, ĉar longe batali kontraŭ tia matura besto estas nepenseble. </text:p>
      <text:p text:style-name="P19">— Forprenu la tranĉilon! — aŭdiĝis la sama trankvila moka voĉo. </text:p>
      <text:p text:style-name="P19">— Forigu la beston! — respondis Silentulo. </text:p>
      <text:p text:style-name="P19">La urso aliris kaj ankoraŭ flaris, poste subite ridinte riverencis. </text:p>
      <text:p text:style-name="P19">— Trinku la kalikon! — diris oni el trans la krado. </text:p>
      <text:p text:style-name="P19">— Je kies sano? </text:p>
      <text:p text:style-name="P19">— Je la sano de princo-cezaro bojaro Romodanovskij. </text:p>
      <text:p text:style-name="P19"><text:soft-page-break/>— Do mi trinkos! </text:p>
      <text:p text:style-name="P19">Tenante plu la tranĉilon en la dekstra mano, Silentulo verŝis per la maldekstra el la stofa botelo en la kalikon ĝis la rando, eltrinkis per grandaj glutoj kaj almanĝis per la bulko. La brando estis simpla, kun granda kvanto de pipro. Almanĝinte, Silentulo rapide ĉifis la bulkon, subite neatendite ŝovis en la malfermitan varmege spirantan faŭkon de la urso. La besto komencis maĉi, sed la bulko algluiĝis al la palato, kaj la urso ekŝmacis. Ĝi estis tiel proksima de Silentulo, ke tiu vidis pajlajn tigojn en ĝia feltiĝinta lano sur la brusto kaj sentis odoron de sanga viando, kiu estis eliranta el la roz-blua faŭko de la besto... </text:p>
      <text:p text:style-name="P19">— Donu do al li tion, kion vi alportis por la princo! — ordonis la trankvila voĉo el trans la krado. </text:p>
      <text:p text:style-name="P19">— Mi ne donos! </text:p>
      <text:p text:style-name="P19">— Tiam li mem, kara, prenos, sed kun via vivo! </text:p>
      <text:p text:style-name="P19">Kaj strida fajfo — akuta kaj mallonga — subite aŭdiĝis en la malalta, sufoka vestiblo. Silentulo tuj kaptis de la pleto la kalikon, en kiu estis nefintrinkita pipra brando, verŝis tiun brandon en la sangajn okulojn de la urso kaj, ĝisatendinte, kiam la besto, ronkante kaj etendiĝante supren, levis super li sian fortegan ungohavan manegon, batis svinge per la tranĉilo en la brunan lanan bruston, turnis la klingon kaj, sentante sur sia vizaĝo varmegan sangon, desaltis flanken — rigardi, kiel kankroiras, rorante kaj raŭkante antaŭ la morto, tio, kiu estis destinita por lia murdo. </text:p>
      <text:p text:style-name="P19"><text:soft-page-break/>La urso falegis, batiĝinte per la grandega kapo al la benko, konvulsio trairis ĝian korpegon, fluo de malhela sango verŝiĝis sur la plankon, kaj kun kompatinda ĝemo la besto kadavriĝis. En la vestiblo ree estiĝis silento. Silentulo viŝis la manojn, prenis el la sino la pakon kun la donaco, suspiris. </text:p>
      <text:p text:style-name="P19">Ne tuj malfermiĝis la dorna krado. Snufante, metante grizan hartufon sur la orelon, eliris dika, korpulenta bojaro, batis per la piedpinto la mortintan urson, demandis abrupte: </text:p>
      <text:p text:style-name="P19">— Por kio vi mian urson mortigis, sklavo? Ĉu min vi per la tranĉilo celis? Oni venadas, portas donacojn, ni scias, — parolis li, el sub la frunto fiksrigardante Silentulon, — kaj ĉiu havas aŭ tranĉilon, aŭ maŝon, aŭ venenon... </text:p>
      <text:p text:style-name="P19">La grizaj lipharoj pendis super liaj ruĝaj, malsekaj lipoj, la okuloj rigardis malbrile, malklare, la dikvanga vizaĝo estis kovrita de ŝvito. Kaj el pordoj unu post alia aperadis helpantoj — fortikaj viroj el la princa servistaro... </text:p>
      <text:p text:style-name="P19">— La urson mortigis, kun tranĉilo venis, por kio tiel? </text:p>
      <text:p text:style-name="P19">Kun angoro aŭskultis liajn malbrilajn vortojn Silentulo. Por kio venis li ĉi tien? Li venis, por plendi pri teruraj maljustaĵoj kaj subpremado de Prozorovskij, por diri vorton por Rjabov kaj Ievlev, venis por la vero kaj justo — kaj jen oni ĉasas lin per urso, kaj se li mortigis la urson, tiam respondos pro tio per sia vivo! Jen al vi justo! </text:p>
      <text:p text:style-name="P19">— Parolu! </text:p>
      <text:p text:style-name="P19">Silentulo ankaŭ nun nenion diris — nur ekrigardis al la princo-cezaro. Tiu abrupte tiris la ŝultrojn, forturniĝis. Kaj tuj <text:soft-page-break/>kontraŭ lin ekiris la servistoj de Romodanovskij. Li povis ankoraŭ defendi sin, la tranĉilo estis en lia mano, sed tia terura, tia amara angoro kunpremis lian koron, ke li tute moliĝis, sidiĝis sur la benkon kaj lasis ligi sin per rimenoj... </text:p>
      <text:p text:style-name="P19">En la kvieta korto, sub grandaj, malvarmaj steloj, oni batis lin. Li ne sentis. Poste oni ĵetis lin en ian kelon, poste sur ĉaro, nokte, ekveturigis ien malproksimen, probable por morto. Sed en strateto trans forbrulintaj domoj la ĉaro subite haltis, al li oni donis trinki, levis, surmetis popan sutanon. Stumblante, malbone komprenante, li ekiris post maljunulino, kiu klarigadis al noktaj gardantoj, ke ŝi kondukas ne rabiston, sed pastron — konfespreni mortanton. La gardantoj ridadis: </text:p>
      <text:p text:style-name="P19">— Jen kia bona popo! Evidente, de bona regalo vi lin kondukas... </text:p>
      <text:p text:style-name="P19">La maljunulino kraĉadis, plendadis, ke sobran popon en ĉi tempo trovi neniel eblas. </text:p>
      <text:p text:style-name="P19">Ĉe mateniĝo, ĉe kokokrioj, en la horo, kiam kun grinco kaj knaro malfermiĝas la feraj klapoj de la pordego de Sankta Floro en Kremlo, la maljunulino kondukis Silentulon en la korton de forpasinta Poluektov. Ĉi tie oni atendis lin kun manĝo, kun vodko, kun hejtita banejo. Teodozo, rigardante al la amiko, viŝante subite verŝiĝintajn el la okuloj abundajn, etajn larmojn, diris: </text:p>
      <text:p text:style-name="P19">— Jen, Stefanoviĉ... Mi diris ja... Sed vi neniam aŭskultas... </text:p>
      <text:p text:style-name="P19">Silentulo ne respondis, rigardis antaŭ sin per angora rigardo. La kancelariano ĝojis, fanfaronis per sia lerto kaj ruzeco, ke li <text:soft-page-break/>de Romodanovskij mem el la manegoj lin eltiris. Silentulo diris al Teodozo: </text:p>
      <text:p text:style-name="P19">— Malbona estas nia afero: Meĥonoŝin-on mem — la fian leŭtenanton mi tie vidis, li iris gaja. Ja li ĉi tie konsilos... </text:p>
      <text:p text:style-name="P19">Pafnutjiĉ ĝemis: </text:p>
      <text:p text:style-name="P19">— Ĉio sen rezulto. La oron vi preskaŭ finis, — ho, Dio, kiom multe da mono, sed por kio... </text:p>
      <text:p text:style-name="P19">Post la bano ili faris konsiliĝon kaj decidis laŭ konsilo de la kancelariano iri al Voroneĵo: tie estas Apraksin, li, eble, akceptos la petskribon, kaj se akceptos, tiam estos tiu petksribo en la manoj de Petro Aleksejeviĉ. </text:p>
      <text:p text:style-name="P19">— Ĉu estos? — kun morna kolero demandis Silentulo. </text:p>
      <text:p text:style-name="P19">— Do tiam por kio iri? — kriis Teodozo. — Prefere ĉi tie mortaĉi... </text:p>
      <text:p text:style-name="P19">— Nu, do ni iru! Nur ne havas mi nun tranĉilon, kaj sen tranĉilo iri por justo estas timinde... </text:p>
      <text:p text:style-name="P19">Pafnutjiĉ aĉetis kontraŭ negranda prezo bonan mallongan ponardon, Paŭlo Stefanoviĉ dum duono de tago akrigadis ĝin sur ŝtono en ŝedo. Ankoraŭ post unu tago la kancelariano, por ke ne interkaptu Silentulon kun Teodozo sur la vojo gardantoj, faris al ili folion kun subskribo kaj kun pendanta nigra vaksosigelo. En la folio estis skribite, ke ili estas komercistoj de la Drapa cento, veturas al Voroneĵo pro sia komerca kaj negoca neceso. </text:p>
      <text:p text:style-name="P19">— Kio estas negoca? — demandis Teodozo. </text:p>
      <text:p text:style-name="P19"><text:soft-page-break/>— Ja kiu ĝin scias! — respondis la kancelariano. — Estas ordonite tiel skribi, kaj ni skribas. Negoca — signifas negoca... </text:p>
      <text:p text:style-name="P19">Teodozo prenis el la manoj de la kancelariano la paperon, rigardis tra ĝi al lumo, balancis la kapon: </text:p>
      <text:p text:style-name="P19">— Ruza laboraĵo! Ĉu vi mem faris? </text:p>
      <text:p text:style-name="P19">— Ja kiu alia? </text:p>
      <text:p text:style-name="P19">— Vi bone penis. Pro komerca kaj negoca. Jen... </text:p>
      <text:p text:style-name="P19">La kancelariano drinkis pro siaj penoj glaseton da vodko, almanĝis brasikon, diris, ke devus la vojaĝantoj vesti sin, alie eĉ kun ajna «negoco» oni ilin kaptos. Pafnutjiĉ, pensinte, diris, ke en la domo de Poluektov restis iuj vestaĵoj, la forpasinto, verŝajne, neniom malaprobos, se li tiujn vestaĵojn donos por la dioplaĉa afero al Forĝisto kaj Silentulo. Iel-tiel, ĉio ĉi estas por utilo de Silvestro Petroviĉ... </text:p>
      <text:p text:style-name="P19">— En propra ĉareto veturi necesas! — renversinte ankoraŭ glaseton, konsilis la kancelariano. — Eblas aĉeti nemultekoste. Kaj perpiede kun ĉi papero ne taŭgas. </text:p>
      <text:p text:style-name="P19">Silentulo kaj Teodozo interrigardis: da mono restis tute malmulte. </text:p>
      <text:p text:style-name="P19">— Li prave diras! — diris la avo. — Dum vi perpiede iros, Teodoro Matejeviĉ forveturos. Nun ja oni longe sur unu loko ne sidas... Por kiu estos bone, se vi lin ne atingos? </text:p>
      <text:p text:style-name="P19">En la sama vespero la vojaĝantoj elmarĉandis paron da falvaj ĉevaloj, belan ĉareton, sub kovrilon metis fojnon kaj, vestinte sin en malnovaj, bondrapaj kaftanoj de la forpasinta <text:soft-page-break/>bojardumaano, ĉe malvarmeta matenruĝo elveturis el la pordego de la korto de Poluektov. Pafnutjiĉ, plorsingultante kaj kuntiriĝante en matena malvarmo, riverencis post la ĉareto kaj diris al la kancelariano, kiu estis almanĝanta la adiaŭan glaseton per bulko: </text:p>
      <text:p text:style-name="P19">— Ho, kancelariano, kiom ankoraŭ da malfeliĉo ili travivos, kiom da suferoj. Kaj ĉu ĝisveturos Teodoĉjo Voroneĵon? Malforta lin nun estas, malsana... </text:p>
      <text:p text:style-name="P19">— Tio estas vero... </text:p>
      <text:p text:style-name="P19">— Ne ĝisvivos li la aferon! </text:p>
      <text:p text:style-name="P19">— Estas vero, ke ne ĝisvivos. Nu, tamen Silentulo ĝisvivos. Tiun nenia forto rompos. Unuvorte — viro nefleksebla... </text:p>
      <text:p text:style-name="P6"/>
      <text:h text:style-name="P5" text:outline-level="3"><text:bookmark-start text:name="__RefHeading___Toc10666_3798596000"/>4. Ĵuro<text:bookmark-end text:name="__RefHeading___Toc10666_3798596000"/></text:h>
      <text:p text:style-name="P19">Ili veturis laŭ granda vojo al Serpuĥovo -Tulo, Jeleco — Voroneĵo, hastis, por trovi Apraksin-on sur la loko, dormadis malmulte, pli zorgante pri la ĉevaloj, ol pri si mem. Forĝisto estis multe pli malpacienca, ol Silentulo, urĝadis senĉese kaj ĉiam malĝojis, ke ili ne sukcesas... </text:p>
      <text:p text:style-name="P19">En mateniĝoj jam estadis fortaj aŭtunaj matenaj frostoj, voja koto kraketadis sub la feritaj radoj de la ĉareto, sed poste pro sunaj radioj iĝadis varme. Silentulo, pririgardante kvietajn aŭtunajn kampojn kaj holmojn, malriĉajn vilaĝojn, solecajn ĉevojajn domojn, rekonadis la gepatrajn lokojn, malgaje rakontadis al Teodozo pri la antaŭ longe pasintaj jaroj, pri tio, <text:soft-page-break/>kiel vivis li ĉi tie sian teruran mizeran vivon de servutulo, kiel oni batis lin per bastonoj sur la korto de bojaro Zubov, kiel, levinte tranĉilon kontraŭ sia princo, li foriris en arbarojn kaj en vintra tempo vivis tie, kiel lupo... </text:p>
      <text:p text:style-name="P19">Teodozo aŭskultadis distrite, rigardis antaŭ si al la vojo per febraj okuloj, por longe enpensiĝadis kaj, kiam Silentulo vokadis lin, kvazaŭ timiĝadis, tremeradis. De tempo al tempo li ĉiam fartis pli malbone. Li por longe ne povis enspiri, kaj tiam lia griza, konsumita de la malsano vizaĝo bluiĝadis, la fingroj tordiĝadis, li faladis en la ĉareton aŭ petadis halti kaj kuŝadis sur malvarma humida tero. El lia brusto eliĝadis raŭkoj kaj stertoroj intermite kun insultoj al si mem. Kaj Silentulo staradis super Teodozo, larĝe dismetinte la piedojn, rigardadis al li per malhela trista rigardo kaj konsoladis mallerte: </text:p>
      <text:p text:style-name="P19">— Vi atendu... De Voroneĵo mi kun vi al Nigra Krutaĵo<text:bookmark text:name="xnoto-4-03-4-1"/><text:note text:id="ftn6" text:note-class="footnote"><text:note-citation>6</text:note-citation><text:note-body><text:p text:style-name="P2">Nigra Krutaĵo (Чёрный Яр) — vilaĝo (iam urbeto) kun fortreso apud Astraĥano; dum la ribelo de Razin la fortreso estis kaptita de la ribelantoj en 1670–1671 <text:span text:style-name="T3">(trad.)</text:span>.</text:p></text:note-body></text:note> iros, al Volgo-patrino. Tie niaj viroj atendas, ni ripozos iomete. Kaj el tie al Astraĥano. Mi tie kaj amikojn havas, kaj domon ni trovos. Vi varmiĝos, ĉu vi aŭdas, Teodozo... Atendu! </text:p>
      <text:p text:style-name="P19">Nemalproksime de Jeleco Silentulo ne eltenis, petis turni la ĉareton de la granda vojo flanken. Per obtuza pro emocio voĉo li klarigis: </text:p>
      <text:p text:style-name="P19">— Vilaĝeto tie estas — Kortoj. Mi nur duonokule rigardos, kaj ni veturos pluen. Eble, vivas ankoraŭ la patrino kaj la patro, la fratino, la frato... </text:p>
      <text:p text:style-name="P19"><text:soft-page-break/>Teodozo respondis kun timo: </text:p>
      <text:p text:style-name="P19">— Gardu vin, ne kaptiĝu. Se ekscios iu... </text:p>
      <text:p text:style-name="P19">— Mi iros malfrue, nokte. </text:p>
      <text:p text:style-name="P19">— Kiu bezonas, eĉ nokte vidas... </text:p>
      <text:p text:style-name="P19">— Tranĉilon mi kunhavas. </text:p>
      <text:p text:style-name="P19">La ĉareton ili starigis en arbareto, la ĉevalojn maljungis, ligis al ili la krurojn, Silentulo foriris. Forĝisto kuŝis senmove, rigardis en la nigran, stelkovriĝintan ĉielon, konversaciis kun Dio, amare riproĉadis lin pro maljustaĵoj, kiuj estas sur la tero, pro homaj malfeliĉoj, pro teruraj plagoj. Sombre, kun kolero kriadis gufo, maltrankvile ronkadis la timigitaj de io ĉevaloj. Flagradis sennombraj, foraj, malvarmaj aŭtunaj steloj, — Teodozo parolis kun ili, kiel kun Dio, insultadis ilin, ke jen ili rigardas, sed nenion vidas, ĉu justo aŭ maljusto — por ili estas egale... </text:p>
      <text:p text:style-name="P19">Ĝene daŭris la longa nokto. Nur antaŭ mateniĝo revenis Silentulo. Teodozo demandis lin, ĉu vidis li la siajn. Silentulo respondis, ke ne vidis, ne sukcesis. </text:p>
      <text:p text:style-name="P19">— Ĉu ili estas vivaj? </text:p>
      <text:p text:style-name="P19">— Bruligis ĉiujn bojaro Zubov jam en tiuj antaŭaj tempoj! — jungante la timonĉevalon, respondis Silentulo. — Bruligis la domon kaj miajn gepatrojn bruligis vive, kaj la fratinon, kaj la fraton... </text:p>
      <text:p text:style-name="P19">— Ĉu vive? </text:p>
      <text:p text:style-name="P19">— Vive! </text:p>
      <text:p text:style-name="P19"><text:soft-page-break/>— Ĉiujn? </text:p>
      <text:p text:style-name="P19">— Ĉiujn tute! </text:p>
      <text:p text:style-name="P19">— Sed pro kio? </text:p>
      <text:p text:style-name="P19">— Pro mi, pro tio, ke mi tranĉilon levis kontraŭ la bojaro kaj de lia kolero foriris al Volgo... </text:p>
      <text:p text:style-name="P19">Tage Forĝisto vidis, kiel malvolvis Silentulo puran ĉifonon, en kiu estis kolektita manpleno da tero, kiel li ree ligis nodon kaj kaŝis la ĉifonon ĉe la brusto. Plu Silentulo ne rememoradis kaj ne rakontadis, rigardis same, kiel Teodozo, antaŭ si al la vojo, kuntirinte la brovojn, firme kunpreminte la lipojn. </text:p>
      <text:p text:style-name="P19">Nemalproksime de vilaĝeto Usmanjo Teodozo ordonis al Silentulo halti kaj petis sterni drelikaĵon sur holmeto apud la vojo. Silentulo kun perplekso ekrigardis al la kamarado, diris, ke en la vilaĝeto estos pli oportune ripozi. </text:p>
      <text:p text:style-name="P19">— Ne, — severe prononcis Teodozo, — alveturis mi, amiko. Sternu — mi mortos. </text:p>
      <text:p text:style-name="P19">Silentulo sternis. Estis serena, kvieta, varma tago. El la vilaĝeto aŭdiĝis sonorilado, Silentulo rememoris, ke hodiaŭ estas dimanĉo. </text:p>
      <text:p text:style-name="P19">— Oni sonorigas! — per obtuza voĉo prononcis Teodozo. — Al li oni sonorigas, ke li sciu: Forĝisto iras, pri ĉio demandos... Kaj mi demandos. </text:p>
      <text:p text:style-name="P19">Li fermis la okulojn, ripozante, poste ordonis al Silentulo elpreni el lia boto ormonerojn, kaŝitajn tie, kaj preni la monon <text:soft-page-break/>al si. Silentulo, ne disputante, transmetis la monujon, eksidis apud Teodozo sur la drelikaĵon, glatumis lian maldikan ŝultron. </text:p>
      <text:p text:style-name="P19">— Baldaŭ! — promesis Forĝisto. </text:p>
      <text:p text:style-name="P19">— Kuŝu, kuŝu! </text:p>
      <text:p text:style-name="P19">— Jam nun mi ne ekstaros kaj ne kuros! — subridis Teodozo. — Ĝisveturis mi la lokon. Kiel tie en la dokumento pri ni estas dirite... </text:p>
      <text:p text:style-name="P19">Li longe rememoradis, poste kun gaja graveco prononcis: </text:p>
      <text:p text:style-name="P19">— Por komerca kaj negoca neceso... </text:p>
      <text:p text:style-name="P19">Kaj subite, levetinte sin sur la kubutoj, per alia voĉo severe ordonis: </text:p>
      <text:p text:style-name="P19">— Per la forbrulintaj patro kaj patrino viaj, Stefanoviĉ, per la frato kaj fratino, per ĉiuj orfoj kaj vidvinoj, per ĉiuj malfeliĉoj kaj larmoj, kiujn vi scias, — ĵuru al mi nun, ke ne rezignos la aferon, kiu estis de ni komencita, fordonos la petskribon, per sango subskribitan, timos nek torturon, nek morton mem... Vi estas sola nun, al solulo estas multe pli malfacile... </text:p>
      <text:p text:style-name="P19">Silentulo aŭskultis, rigardis en la malforte brilantajn okulojn de Forĝisto. </text:p>
      <text:p text:style-name="P19">— Parolu! — kun maltrankvilo petis tiu. </text:p>
      <text:p text:style-name="P19">— Mi faros ĉion kiel necesas! — firme respondis Silentulo. — Vi estu certa... </text:p>
      <text:p text:style-name="P19">— La petskribo ja estas sur mi. </text:p>
      <text:p text:style-name="P19">— Mi scias. </text:p>
      <text:p text:style-name="P19"><text:soft-page-break/>— Prenu, dum mi estas viva... </text:p>
      <text:p text:style-name="P19">Silentulo malbutonis la kaftanon sur Teodozo, per tranĉilo tranĉis dikajn fadenojn. Teodozo, kvazaŭ trankviliĝinte, kuŝiĝis sur la dorson, ree komencis rigardi al la ĉielo kun kurantaj en ĝi malpezaj blankaj nubetoj. </text:p>
      <text:p text:style-name="P19">— Ĉe ni nun, eble, estas frostoj! — diris li subite. </text:p>
      <text:p text:style-name="P19">— Kie ĉe ni? </text:p>
      <text:p text:style-name="P19">— En la Arĥanĝela urbo. </text:p>
      <text:p text:style-name="P19">— Probable tiel... </text:p>
      <text:p text:style-name="P19">— Se mi nun oksikokon acidan povus manĝi... </text:p>
      <text:p text:style-name="P19">Li humile suspiris. </text:p>
      <text:p text:style-name="P19">— Vi enterigos min ĉi tie, apud la vojo. Ja tiel estas pli gaje: homoj veturas, iuj kantojn kantas, iuj pri siaj aferoj konversacias. Kaj sur tombejo... kuŝi kun mortintoj... </text:p>
      <text:p text:style-name="P19">— Mi enterigos. </text:p>
      <text:p text:style-name="P19">— Estas ĝene por vi, mi pensas, sidi kun mi. Vi en la vilaĝeton iru, rigardu, kiel tie estas, kaj mi dume sukcesos... </text:p>
      <text:p text:style-name="P19">Sed Silentulo nenien iris, sidis ĉe Teodozo, ĝis li senkonsciiĝis antaŭ morto. Samloke, riverencinte al la mortinto kaj kisinte lian malvarmiĝantan frunton, li elfosis per prenita de preterveturanta kampulo fosilo tombon, ĉi tien alveturigis al li ĉarpentisto el la proksima vilaĝeto nefarbitan ĉerkon, ĉi tien en espero pri profito venis ankaŭ popo kun sakristiano. Antaŭ vespero, en venta krepusko, sub malaltaj grizaj nuboj Silentulo <text:soft-page-break/>mallevis la ĉerkon en la tombon, staris ĉe la nealta holmeto, kaj iom poste en la vilaĝeto Usmanjo, en drinkejo, drinkis rememore al la ĵus forpasinta Teodozo glaseton da vodko. Por ne perdi valoran tempon, dum tuta tiu nokto li veturis sen halto... </text:p>
      <text:p text:style-name="P6"/>
      <text:h text:style-name="P5" text:outline-level="3"><text:bookmark-start text:name="__RefHeading___Toc10668_3798596000"/>5. En Voroneĵo<text:bookmark-end text:name="__RefHeading___Toc10668_3798596000"/></text:h>
      <text:p text:style-name="P19">Veninte en la urbon, Silentulo dum du tagoj persiste serĉis alirojn al Apraksin kaj, malgraŭ ĉiuj penoj, ne sukcesis trovi. Ĉi-tieaj novuloj — alpelitaj de vojevodoj laŭ la cara ukazo lignosegistoj, fusilaj, kirasaj, kanonaj majstroj, pulvistoj, kalfatristoj, ĉarpentistoj kaj lignaĵistoj — nenion bone sciis, kaj se iu sciis, tiam timis diri troan vorton. Ŝipkonstruaj laborantoj al obstinaj pridemandoj de Silentulo nur neadis kaj ŝultrolevadis: de Teodoro Matejeviĉ ili eĉ la vizaĝon ne vidis, nenion pri li scias, ĉu ni, kotuloj, povas rigardi supren, pro tio, eble, oni punos. </text:p>
      <text:p text:style-name="P19">Paŝante en la mirinda pro sia multhomeco Voroneĵo, en ĝiaj kvartaloj, en la tera, kaverna urbo, kie mizeris la laboruloj, Silentulo koleris: «Jen kia popolo! Kiom multas ili ĉi tie — eĉ per vicoj eblas meti, tamen homo ne videblas». </text:p>
      <text:p text:style-name="P19">En angoro li eliris al la rivero, rigardis ŝipojn, konstruitajn de la alpelitaj laborantoj: ŝipoj estis multaj, ili staris linie, kvazaŭ parade. Malalta vireto kun bonkoraj infane bluaj okuletoj, kun lina barbeto, en kuspita sur la vejnecaj kruroj pantalono, kun plezuro en la voĉo parolis: </text:p>
      <text:p text:style-name="P19"><text:soft-page-break/>— Vidu, jen tiu — longbarko nomiĝas, de princo Ĉerkasskij konstruita. Kaj post ĝi «Tamburo» — de bojaro Ŝeremetev. Jen «Pesilo» — de tablestro Saltikov, ankoraŭ «Forto», kaj «Malfermita pordego», kaj «Floro de milito» — de princo Trojekurov... </text:p>
      <text:p text:style-name="P19">— Ĉu de Trojekurov? — demandis Silentulo. </text:p>
      <text:p text:style-name="P19">— De li... </text:p>
      <text:p text:style-name="P19">— Ĉu li konstruis? </text:p>
      <text:p text:style-name="P19">— Certe! — haste konsentis la vireto. — Lia kompanio... </text:p>
      <text:p text:style-name="P19">— Kompanio, kompanio! — kun kolero en la voĉo mokimitis la humilan vireton Silentulo. — Lia kompanio! Kampuloj la dorsojn fleksas, kampuloj mortas, sangas, sed li — kompanio! </text:p>
      <text:p text:style-name="P19">La vireto ekpalpebrumis konfuze, Silentulo ekiris flanken, kuntirinte la flokajn brovojn, severe rigardante antaŭ si al tedaj vicoj de terkabanoj, en kiuj loĝis la konstruantoj de la cara ŝipa floto. El sufokaj truoj sentiĝis peza, humida odoro, infana ploro, maljunula tusado, ebria insultado. Samtie en kaldronoj estis kuirata mizera manĝo, ĉi tie oni manĝadis, ripozadis, dormadis, laciĝinte de la bagna, superforta laboro. El ĉi tie oni ankaŭ fuĝadis en forajn arbarojn, en translagan nordan landon, en malproksiman varmegan stepon... </text:p>
      <text:p text:style-name="P19">Pasante tra la urba placo, Silentulo ekvidis ekzekuton: ĉirkaŭ dek du nejunaj viroj staris, tenante sin je la apogilo de la kancelaria domo; apud ili estis lace pasumanta la ekzekutisto, movante la akrajn skapolon sub ŝvitkovrita pro laboro ĉemizo, <text:soft-page-break/>batadis kun retiro per vergaj bastonoj al sangantaj, bluaj, ŝvelintaj suroj de la viroj. Unu — grandega, grizbarba, kun kaviĝintaj okuloj kaj ŝvita vizaĝo — rimarkiĝis al Silentulo per speciala esprimo de ia funebra kaj kolera pacienco... </text:p>
      <text:p text:style-name="P19">— Pro kio oni ilin? — demandis Silentulo maljunulon, starantan apogiĝinte al bastono apud la preĝejo. </text:p>
      <text:p text:style-name="P19">— Ili estas starostoj, patro. Fuĝas ilia popolo de la ŝipkonstruado, kaj nun oni ankoraŭ riveron Voroneĵon kaj Donon entreprenis purigi, por estu pli profunde por la ŝipoj. La homoj do tute ekfuĝis. Nu, kaj ili respondecas... </text:p>
      <text:p text:style-name="P19">Du maljunulinoj kun lignaj laktositeloj alportis al la suferantoj lakton. La ekzekutisto eksidis flanke, la starostoj trinkis el la laktositelo avide, la maljunulinoj krucosignadis la martirojn, viŝadis iliajn ŝvitajn vizaĝojn. </text:p>
      <text:p text:style-name="P19">Pli poste, vespere, en la cara drinkejo sub ŝafa kranio Silentulo aŭskultis rezoneman ŝipmajstron, venintan el fora Kolo, nehastan, kun malrapida parolo. La majstro rakontis, kiel malfacile estas konstrui ĉi tie en Voroneĵo ŝipojn. Bienuloj sendas en la kompanion maljunulojn, kaj iam knabojn de ok aŭ naŭ jaroj, nomante ilin laborantaj animoj. Maljunuloj tute ne povas labori, mortas tuj. Fremdlandanoj, same kiel en Arĥangelsko, kiam tie estis konstruataj ŝipoj, plej ofte nenion scias pri la ŝipa afero, sed nur insultas kaj skribas al sinjoro Apraksin denuncojn unu pri la alia; holandanoj ne deziras obei danon, dano grincas per la dentoj al italo, la popolo pro ĉi afero suferas tiom, ke ne eblas rakonti. Estis admiralejano Protasjev <text:soft-page-break/>— homo kun kapo, sed nun li estas arestita kune kun vojevodo Polonskij, mensogis pri li fremdlandanoj nesciate kion... </text:p>
      <text:p text:style-name="P19">— De tiuj bonon ne atendu! — diris Silentulo. </text:p>
      <text:p text:style-name="P19">La ŝipmajstro, regalita per vino, finfine montris al Silentulo, kie loĝas Teodoro Matejeviĉ Apraksin. Sed tuj kiam Silentulo eniris en la barilpordeton, li ekvidis Tadeĉjon Miroŝnikov-on — la ĉefintendanton ĉe princo Zubov. Tadeĉjo estis la sama, kiel antaŭ dudek jaroj: grandmuzela kaj obeza, kun grandegaj balanciĝantaj manoj. Sur lia konscienco kuŝis pluraj dekoj da vergitaj ĝismorte servutuloj de la princo, sed Silentulo retenis sin, por ne iri al certa pereo. Preskaŭ tutan tiun nokton li ne fermis la okulojn — ĉiam konjektadis, por kiaj aferoj Miroŝnikov estis en la korto de Apraksin kaj ĉu longe li ankoraŭ estos tie. </text:p>
      <text:p text:style-name="P19">En la sekva tago li ree ekvidis Tadeĉjon, kaj okazis tiu renkontiĝo tiel, ke ankaŭ Miroŝnikov lin rimarkis, eĉ vokis, sed Silentulo foriris ne returniĝante, kaj la intendanto ne penis atingi lin, — decidis, probable, ke misrekonis. </text:p>
      <text:p text:style-name="P19">Tiel venis ĵaŭdo. Matene de tiu tago skribisto de la ŝipkonstruejo konfirmis, ke Teodoro Matejeviĉ nepre forveturos morgaŭ, vendrede. Necesis decidiĝi, kaj Silentulo decidiĝis. </text:p>
      <text:p text:style-name="P19">En krepusko li eniris en la korton de la domo, en kiu loĝis Apraksin, kaj leviĝis sur la nealtan peronon. En la vestiblo malforte lumis glima lampo, odoris je acida brasiksupo, sur ŝafaj peltjakoj, faligitaj amase, estis dormetanta deĵoranta <text:soft-page-break/>soldato. El trans la pordo aŭdiĝis bruo, laŭtaj voĉoj de disputantoj, brava kanto. </text:p>
      <text:p text:style-name="P19">— Kiun vi bezonas? — demandis la soldato. </text:p>
      <text:p text:style-name="P19">— Apraksin-on Teodoron Matejeviĉ-on pro cara afero! — klare respondis Silentulo. — Ĉu li estas ĉi tie? </text:p>
      <text:p text:style-name="P19">La soldato demetis de hoko malhelan lampon, ekrigardis al Silentulo. </text:p>
      <text:p text:style-name="P19">— Ĉu komercisto? </text:p>
      <text:p text:style-name="P19">— De la Drapa cento. </text:p>
      <text:p text:style-name="P19">— Trairu! </text:p>
      <text:p text:style-name="P19">Silentulo eniris. </text:p>
      <text:p text:style-name="P19">Rekte kontraŭ la pordo, apogiĝante per la pugnoj al larĝa benko, retroklininte la kapon, estis ridanta pri io dika, rozkolorvanga, ĝis nun ankoraŭ buklohava bojaro Zubov. Kelkaj kandeloj, enŝovitaj en kolojn de stofaj boteloj, estis prilumantaj lian brilantan mentonon, la orbroditan kaftanon, glasetojn, botelojn, telerojn sur la tablo, ruĝajn pro vino kaj sufokeco vizaĝojn de aliaj festenantoj. </text:p>
      <text:p text:style-name="P19">— Je Dio, mi tro drinkos! — ridante, estis diranta Zubov. — Ne povas mi tiom drinki! Kaj la aĝo jam ne estas konvena, kaj la afero ankoraŭ ne estas farita, — la arbaro ne estas vendita... </text:p>
      <text:p text:style-name="P19">— Vi vendos, princo! </text:p>
      <text:p text:style-name="P19">— Vian arbaron ne eblas ne vendi! </text:p>
      <text:p text:style-name="P19">— Drinku! </text:p>
      <text:p text:style-name="P19"><text:soft-page-break/>— Sufiĉas, vere, sufiĉas! — plu ridis Zubov. — Hodiaŭ jam sen tio estas multege drinkite. Kaj kien hasti — ja ne al nupto... </text:p>
      <text:p text:style-name="P19">Silentulo staris senmove: kontraŭ tiu ĉi homo pro ties multaj maljustaĵoj levis li tranĉilon en la pasintaj jaroj. De li, de Zubov, foriris li en arbarojn. Zubov en siaj ĉasterenoj ĉassekvis lin per hundoj, kiel beston. Zubov vive forbruligis la tutan familion de Silentulo, de li, de la princo, fuĝis Silentulo al Volgo, de Volgo — al la fora libera nordo. Kaj jen hodiaŭ la sorto kunvenigis ilin — okazis renkontiĝo. </text:p>
      <text:p text:style-name="P19">Per malrapida movo ŝovis Silentulo la manon en la sinon, kunpremis la ponardon, sed tuj rekonsciiĝis: kio ajn okazu, li devas atingi Apraksin-on, ne povas li pro sia afero pereigi la petskribon, subskribitan per sango. Necesas humiliĝi, kvietigi sian koron. </text:p>
      <text:p text:style-name="P19">— Kiun vi bezonas? — kriis al Silentulo homo, sidanta apud Zubov. </text:p>
      <text:p text:style-name="P19">Zubov same ĵetis rigardon al Silentulo, por momento liaj larĝaj brovoj leviĝis, kvazaŭ li rekonis sian fuĝintan servutulon, sed al li oni alportis glason, kaj li formovis la okulojn. </text:p>
      <text:p text:style-name="P19">«Ĉu li rekonis aŭ ne rekonis? — pensis Silentulo. — Ĉu rememoris aŭ ne rememoris?» </text:p>
      <text:p text:style-name="P19">Kaj per solidaj paŝoj li pasis preter la brua festeno en la malproksiman ĉambron, kie en lumo de kandeloj, demetinte la kaftanon, pensante super desegnaĵo, kun cirkelo en la manoj staris Teodoro Matejeviĉ Apraksin, tamen ne tia, kia li estis <text:soft-page-break/>antaŭ multaj jaroj en Arĥangelsko, kiam li venadis al la Solombala ŝipkonstruejo, sed alia: kun profundaj kalvaĵoj sur la alta frunto, kun sakoj sub la ruĝaj okuloj, kun mallevitaj ŝultroj. </text:p>
      <text:p text:style-name="P19">Ne tuj li ekrigardis al Silentulo per sia laca rigardo. Kaj kiam ekrigardis, tiam kvazaŭ ne ekvidis, plu flustris por si ciferojn, kaj liaj blankaj fingroj estis ludantaj per la cirkelo. </text:p>
      <text:p text:style-name="P19">— Kiu vi estas? — demandis li finfine. — Estis ordonite neniun enlasi ĉi tien, tutegale vi ĉiuj venas de mateno ĝis nokto. Kion vi bezonas? </text:p>
      <text:p text:style-name="P19">— Legu, Teodoro Matejeviĉ! Kaj jam nun legu — sinjoron Ievlev-on koncernas, — insiste diris Silentulo kaj metis la petskribon sur la ŝipan desegnaĵon antaŭ Teodoro Matejeviĉ. — Legu kaj rigardu — subskribita per sango. </text:p>
      <text:p text:style-name="P19">Apraksin ĵetis la cirkelon, eksidis, etendis la manon al pipo, sed ne atingis, — lia mano ekpendis super la tablo. Longe, malrapide, vorton post vorto li legadis kaj relegadis la rakonton pri suferoj kaj torturoj, pri eltrudoj kaj perfortoj, pri pendigilo kaj knuto, pri ĉio, kion faradis vojevodo Prozorovskij dum tiuj jaroj, kiam li regis la Nordon. Li legis pri tio, kiel per forto kaj mensogo devigis li neobeemajn dvinanojn skribi al la caro la paperon, legis kun streĉita atento, pensis, kaj sur lia pala vizaĝo aperadis ruĝaj makuloj de kolero. Sed strange: al Silentulo subite ŝajnis, ke ne nur koleras Teodoro Matejeviĉ, sed samtempe antaŭ kontentas, kvazaŭ li atendis tian paperon kaj nun kaŝe ĝojis, ke ĝi estas en liaj manoj. </text:p>
      <text:p text:style-name="P19">— Kiu skribis ĉi folion? — demandis li poste. </text:p>
      <text:p text:style-name="P19"><text:soft-page-break/>— Multaj dvinanoj. </text:p>
      <text:p text:style-name="P19">— Ĉu ne Krikov kapitano? </text:p>
      <text:p text:style-name="P19">— Ne Krikov! — post paŭzo respondis Silentulo. </text:p>
      <text:p text:style-name="P19">Kaj ree al li ŝajnis, ke pri lia respondo Apraksin estas kontenta. </text:p>
      <text:p text:style-name="P19">— Ĉu vi ĝuste scias, ke ne Krikov? </text:p>
      <text:p text:style-name="P19">— Mi scias, ke ne li. </text:p>
      <text:p text:style-name="P19">— Mensogas vi! </text:p>
      <text:p text:style-name="P19">— Mensogi mi ne estis instruita! </text:p>
      <text:p text:style-name="P19">Iliaj rigardoj renkontiĝis, ili ambaŭ eksilentis. Kaj sciante, ke li agas saĝe kaj ĝuste, Silentulo prononcis: </text:p>
      <text:p text:style-name="P19">— Ĉi petskribo, se en la manojn de la Siro trafos, multe povas faciligi la sorton de nia kapitan-komodoro Silvestro Petroviĉ Ievlev... </text:p>
      <text:p text:style-name="P19">— Kaj vi kiel al li rilatas? — demandis Apraksin. </text:p>
      <text:p text:style-name="P19">— Ja tiel mi al li rilatas, ke sub li ni la svedajn militistojn en Dvino batis, li el la fortreso, ni el la insulo. Ĉu pri elŝipiĝo de la svedoj vi aŭdis? Kiel sur la insulo tiuj svedoj estis batitaj de iuj kampuloj? Ĉu aŭdis? Jen en tiu tempo ni ekkonis Ievlev-on Silvestron Petroviĉ-on... </text:p>
      <text:p text:style-name="P19">— Kion oni en Arĥangelsko parolas? Pro kiaj pekoj li estis ĵetita en malliberejon? </text:p>
      <text:p text:style-name="P19"><text:soft-page-break/>— Kaj li estis kaptita kaj Rjabovon-rudriston oni serĉas ne pro pekoj, sed pro praveco... </text:p>
      <text:p text:style-name="P19">— Ĉu ĝuste tiel ĉiuj parolas? </text:p>
      <text:p text:style-name="P19">— Ĉiuj, sed ĉu estas utilo? Fremdlandanoj, oni diras, pri li skribis mensogon, kvazaŭ li svedan militiston kun honoroj en la citadelo akceptis; li mem kvazaŭ estas perfidulo kaj la rudriston por perfida afero li sendis al la svedoj sur la ŝipojn... </text:p>
      <text:p text:style-name="P19">— Ĉu estas tiaj, kiuj kredas tion? </text:p>
      <text:p text:style-name="P19">— Tiajn mi ne konas. </text:p>
      <text:p text:style-name="P19">Ili ree silentis. Teodoro Matejeviĉ subite demandis: </text:p>
      <text:p text:style-name="P19">— Vi mem ja kiu estas? </text:p>
      <text:p text:style-name="P19">— Sed tio por vi ne necesas, Teodoro Matejeviĉ! — respondis Silentulo. — Se mi diros mian nomon — estos nek malpli, nek pli bone. Preteriranta homo mi estas, kaj fino. </text:p>
      <text:p text:style-name="P19">— Ĉu fuĝulo? </text:p>
      <text:p text:style-name="P19">— Nu, fuĝulo! </text:p>
      <text:p text:style-name="P19">— De kiu fuĝulo? </text:p>
      <text:p text:style-name="P19">— Fuĝulo mi estas de sinjoro Zubov, kiu en via manĝoĉambro vinon drinkas. De li mi estas fuĝulo. </text:p>
      <text:p text:style-name="P19">— Kaj ĉu vi vidis lin, kiam al mi iris? </text:p>
      <text:p text:style-name="P19">— Vidis, Teodoro Matejeviĉ. </text:p>
      <text:p text:style-name="P19">— Sed tamen iris? </text:p>
      <text:p text:style-name="P19"><text:soft-page-break/>— Iris. </text:p>
      <text:p text:style-name="P19">— Eble, li vin eĉ ne memoras? </text:p>
      <text:p text:style-name="P19">— Se li ne memoras, liaj homoj memoras. </text:p>
      <text:p text:style-name="P19">— Por kio do vi iris? </text:p>
      <text:p text:style-name="P19">— La petskribon mi portis. Ne miaj larmoj, ne mia sango. Mi portis — kaj ĝisportis. </text:p>
      <text:p text:style-name="P19">— Kaj poste kio estos? </text:p>
      <text:p text:style-name="P19">— Poste ni vidos... </text:p>
      <text:p text:style-name="P19">Teodoro Matejeviĉ kun intereso ankoraŭ ekrigardis al Silentulo, demandis: </text:p>
      <text:p text:style-name="P19">— Ĉu ne maristo? </text:p>
      <text:p text:style-name="P19">— Ŝajne ne. </text:p>
      <text:p text:style-name="P19">— Bedaŭrinde! </text:p>
      <text:p text:style-name="P19">Li vokis homon, ordonis al li elkonduki Silentulon el la domo. </text:p>
      <text:p text:style-name="P19">— Se en la manĝoĉambro oni haltigos ĉi negociston, diru: al li mankas tempo. Ĉu vi komprenis? </text:p>
      <text:p text:style-name="P19">La soldato diris, ke komprenis, sed Paŭlo Stefanoviĉ vidis laŭ liaj okuloj, ke li eĉ ne supozas, pri kio temas... </text:p>
      <text:p text:style-name="P19">La festeno en la manĝoĉambro iĝis eĉ pli gaja: du bienulidoj estis dancantaj sub korna muziko, oficiroj, lokaj nobeloj, fremdlandaj ŝipmajstroj aplaŭdis, piedfrapis, ululis. Zubov staris ĉe la pordo, trinketante medon el kaliko, sen palpebrumi <text:soft-page-break/>rigardis al Silentulo. Paŭlo Stefanoviĉ haltis, sed la akompananta soldato neforte puŝis lian dorson, dirinte: </text:p>
      <text:p text:style-name="P19">— Iru, iru, sinjoro komercisto, iru pli vigle... </text:p>
      <text:p text:style-name="P19">Post la dorso de la princo en griza tabaka fumo staris senmove, kvazaŭ malvivaj, liaj homoj, servistoj en frambokoloraj strikte zonitaj kaftanoj — fortikaj, sataj. Kaj Tadeĉjo ne estis — li atendis en la korto... </text:p>
      <text:p text:style-name="P19">— He, la komerciston tralasu! — diris la soldato post la dorso de Silentulo, — nu, rapide. Mankas tempo al sinjoro negocisto... </text:p>
      <text:p text:style-name="P19">La princo, ĵetinte oblikvan rigardon, iom flankeniĝis, la soldato diris post Silentulo, ke jen la tuta afero, kaj tuj Paŭlo Stefanoviĉ ekvidis Miroŝnikov-on, kiu estis kankroiranta antaŭ li en la korto. De ĉiuj flankoj al li estis moviĝantaj homoj de Zubov, lunaj rebriloj saltis sur iliaj vizaĝoj, kaj la ponardo, kiun li tenis en la mano, nun ne povis helpi al li. </text:p>
      <text:p text:style-name="P19">Li ŝoviĝis malantaŭen — kaj al la barilo, lin oni tuj atingis kaj faligis. Preskaŭ en la sama momento la princa servistaro kovris lin per drelikaĵo, por ke li iomete sufokiĝu, kaj komencis bati lin per la botoj. Poste oni ĵetis lin sur ĉaron kaj ekveturigis ĝis morgaŭ en la Voroneĵan bienon de la princo. Tie estas kaj propra malliberejo, kaj kelo kun pendigilo, kaj ekzekutisto por servutuloj... </text:p>
      <text:p text:style-name="P19">En malfrua nokto Silentulo rekonsciiĝis, trinkis el ĉerpilo akvon, komencis pensi, kiel helpi al sia embaraso. Kaj subite rememoris — kie estas la ormoneroj de Rjabov? </text:p>
      <text:p text:style-name="P19"><text:soft-page-break/>La ormoneroj troviĝis en la botoj, la princa servistaro lin ne senbotigis. </text:p>
      <text:p text:style-name="P19">Trinkinte ankoraŭ akvon kaj restariginte la spiradon, Silentulo alrampis la pordon kaj vokis la gardanton. </text:p>
      <text:p text:style-name="P19">— Kion al vi? — demandis kruda voĉo. </text:p>
      <text:p text:style-name="P19">— Eniru! — petis Silentulo. </text:p>
      <text:p text:style-name="P19">— Kion vi elpensis! — diris la gardanto. — Eniri! Ruza vi estas! Ne estas ordonite al ni. </text:p>
      <text:p text:style-name="P19">— Ĉu Serĉjo? — ruze demandis Silentulo. </text:p>
      <text:p text:style-name="P19">— Serĉjo antaŭ longe estis anstataŭita. </text:p>
      <text:p text:style-name="P19">— Kaj vi kiel nomiĝas? Ĉu Luĉjo? — konjektis Silentulo. </text:p>
      <text:p text:style-name="P19">— Simĉjo mi estas... </text:p>
      <text:p text:style-name="P19">— Ĉu el Gordejevka? </text:p>
      <text:p text:style-name="P19">— Ne... El Partenovka... </text:p>
      <text:p text:style-name="P19">— El Partenovka, Simĉjo! — ĝoje, flustre diris Silentulo. — Parenco, je Dio parenco! Ja vi, probable, estas baptofilo de mia avo... Aŭskultu! Mi oron havas. Multe! Liberigu min, mi fordonos... </text:p>
      <text:p text:style-name="P19">Simĉjo subridis, estis aŭdeble, kiel li gratas sin trans la krada pordo. </text:p>
      <text:p text:style-name="P19">— Oro?.. </text:p>
      <text:p text:style-name="P19">— Je Dio, oro! — pli laŭte, pli kuraĝe ekparolis Silentulo. — Se vi ne liberigos — tutegale la mono trafos al la princo. Sed la <text:soft-page-break/>mono estas multa, kun ĝi vi faros kion ajn. Ĉu vi havas edzinon? </text:p>
      <text:p text:style-name="P19">— Ne, ne havas... </text:p>
      <text:p text:style-name="P19">— Kaj tute bone. Kun mi kozaki vi iros. Nur rigardu... </text:p>
      <text:p text:style-name="P19">Li ŝovis tra la krado moneron, la gardanto prenis ĝin, miris: </text:p>
      <text:p text:style-name="P19">— Kaj vere, oro... </text:p>
      <text:p text:style-name="P19">— Pensu, Simĉjo. Kiam mateniĝos — estos malfrue... </text:p>
      <text:p text:style-name="P19">Simĉjo pensis, diris kun suspiro: </text:p>
      <text:p text:style-name="P19">— Mi ne sola estas. Ĉe la pordego ankoraŭ gardanto staras, sur la strato gardisto iradas. Pereos ni ĉiuj... </text:p>
      <text:p text:style-name="P19">— Da oro estas multe! — diris Silentulo. — Vi min aŭskultu, Simono, aŭskultu kion mi diros... Ĉevalojn necesas ankoraŭ ŝteli. Sur ĉevaloj ni foriros! Al Volgo! Aŭskultu, amiko, mi tie homojn havas — virojn fervolajn. Kaj se vi vendos min — tutegale la oron la princo ricevos. Vi kliniĝu pli malalte, aŭskultu, kion mi diros... Mi havas plenan monujon da oro. Iru, veku Serĉjon, aliajn knabojn — por ĉiuj sufiĉos... </text:p>
      <text:p text:style-name="P19">Ankoraŭ ne mateniĝis, kiam Simĉjo, mem ne spirante pro timo, malŝlosis la pordon de la malliberejo. La gardanton ĉe la pordego Silentulo batis per rompostango, tiu falis sen krii, kvazaŭ sako kun lano. Simono tiutempe estis elkondukanta el la ĉevalejo ĉevalojn. La gardisto trans la palisaro estis frapanta per klakilo, krianta: «aŭskultu!» Lin same li devis batsvenigi. Kaj por kio kompati ilin, bojarajn servilulojn-gardistojn? </text:p>
      <text:p text:style-name="P19"><text:soft-page-break/>Tage la fuĝintoj jam estis en sekura distanco de Voroneĵo, veturis ne hastante. Silentulo demandadis, kie kaŝiĝas fuĝuloj, kiel trovi ilin. Simono nenion sciis bone. </text:p>
      <text:p text:style-name="P19">La tago estis suna, sed malvarma, la grandega diafana blua ĉielo pendis super la stepo. Silentulo, kun peno movante la ŝvelintajn lipojn, parolis: </text:p>
      <text:p text:style-name="P19">— Kompanioj! Kiaj tiaj kompanioj? Ŝipojn, vidu, bojaroj konstruas! Certe, bojaroj! Alpelis ili popolon por morti, jen kia fortego — kampuloj. Ni rampas antaŭ ili. Sed sen ni kio estos? Nek pano, nek ligno! Ni timas, pro tio malbonon toleras. Se ni kunvenus pli multe, tiam ili timu nin, tiam la bojaroj al ni riverencus, tiam ankaŭ la caro pri ni la veron ekscius. Princojn, kaj bojarojn, kaj vojevodojn pendumi, la caron demandi: kiel ni vivos? Eble tiam ni ekvivus juste, kiel necesas... </text:p>
      <text:p text:style-name="P19">Simĉjo estis maĉanta panpinton, ĵetadis timemajn rigardojn al la ŝvelinta pro batoj vizaĝo de Silentulo, aŭskultis lian firman, severan parolon, respondadis nedifinite: </text:p>
      <text:p text:style-name="P19">— Tio estas vero, certe... Se kun saĝo fari... </text:p>
      <text:p text:style-name="P19">Silentulo subite kuntiris la brovojn, ordonis: </text:p>
      <text:p text:style-name="P19">— Veturu post mi! Abomene por mi estas paroli kun vi! Kaĵoluloj vi estas bojaraj, veraj serviluloj... </text:p>
      <text:p text:style-name="P19">...En la sama tempo Teodoro Matejeviĉ Apraksin estis montranta al Teodoro Aleksejeviĉ Golovin la petskribon, subskribitan per sango de dvinanoj, kaj, kvazaŭ pensante voĉe, parolis: </text:p>
      <text:p text:style-name="P19"><text:soft-page-break/>— En proksimaj tagoj estos la Siro ĉi tie, mi donos al li ĉi petskribon, sed ĉu estos utilo? Okazas, ke li eĉ ne legas, demandas nur, pri kiu? Nu, pri la princo, pri Aleksio Petroviĉ, estu li damnita. </text:p>
      <text:p text:style-name="P19">Teodoro Aleksejeviĉ kuntiradis la brovojn, skuadis la kapon, suspiradis: </text:p>
      <text:p text:style-name="P19">— Ĉi tie sentimeco necesas, Teĉjo. Ĉi tie ne eblas artifiki. Vere — gutoj traboras ŝtonon... De ĉiuj flankoj — vi, mi, Menŝikov, ĉiu po malmulte... </text:p>
      <text:p text:style-name="P19">— Ni po malmulte, sed Romodanovskij po multe. </text:p>
      <text:p text:style-name="P19">Golovin subridis: </text:p>
      <text:p text:style-name="P19">— Ĉiuj ni estas en la manegoj de ĉi diablo. Kion li deziros — tion li konsilos. Per la pafistoj li ĉiam timigas... </text:p>
      <text:p text:style-name="P19">Poste Apraksin diris: </text:p>
      <text:p text:style-name="P19">— Eksciis mi ĝuste: tri fremdlandanoj pri li, Silvestro, denuncon skribis. Ĝuste per ĉi denunco komencis insidi princo Aleksio Petroviĉ. Li eligis fadenon, aperis araneaĵo! Dio Plejsankta, kiom da larmoj la fremdlandanoj el la popolo elbatis, kiom da sango per volo de ĉi dungitoj estis verŝita, alia Volgo povus flui. Kiel ĉi maljustecon ripari? </text:p>
      <text:p text:style-name="P19">Golovin subridis: </text:p>
      <text:p text:style-name="P19">— Per pacienco, Teĉjo, per nenio alia, krom per pacienco. Per pacienco kaj persisto... </text:p>
      <text:h text:style-name="P4" text:outline-level="2"><text:bookmark-start text:name="__RefHeading___Toc10670_3798596000"/>Ĉapitro kvara<text:bookmark-end text:name="__RefHeading___Toc10670_3798596000"/></text:h>
      <text:p text:style-name="P9"/>
      <text:p text:style-name="P11">En val' ebena sur holmet',<text:line-break/>Sub vasta la ĉiel',<text:line-break/>Fortika kreskas alta kverk'<text:line-break/>En sia flora bel'...</text:p>
      <text:p text:style-name="P16"><text:span text:style-name="T3">Merzljakov</text:span><text:bookmark text:name="xnoto-4-04-1-1"/><text:span text:style-name="T3"><text:note text:id="ftn7" text:note-class="footnote"><text:note-citation>7</text:note-citation><text:note-body><text:p text:style-name="P2">Komenco de vaste konata popolkanto laŭ poemo de A. F. Merzljakov (1810), en kiu temas pri soleco de la kverko, kiu kreskas tute sola en la valo. <text:span text:style-name="T3">(trad.)</text:span></text:p></text:note-body></text:note></text:span> </text:p>
      <text:h text:style-name="P5" text:outline-level="3"><text:bookmark-start text:name="__RefHeading___Toc10672_3798596000"/>1. Estas malfacile al solulo!<text:bookmark-end text:name="__RefHeading___Toc10672_3798596000"/></text:h>
      <text:p text:style-name="P19">Poste ili sidis en la ĉumo apud fajro kaj silente manĝis rostitan boacaĵon. Tute maljuniĝinta Pajga, sulka, kun maldensa griza barbeto, rigardis al Rjabov per bonkoraj simplanimaj okuloj, elektadis por li plej bonajn pecojn de viando, etendadis sur pinto de tranĉilo. Same agis ankaŭ la plej aĝa filo de Pajga — Sermik, same grizhara, dikmalalta, larĝaŝultra. Rjabov maĉis malrapide, en liaj verdaj okuloj reflektiĝadis flamo de la fajrejo, li pensis siajn malgajajn pensojn. </text:p>
      <text:p text:style-name="P19">— Bone via <text:span text:style-name="T3">inka</text:span>-edzino! — diris Pajga, konsolante la rudriston. — Ĉio tute bone en urbo. <text:span text:style-name="T3">Inka</text:span> bone, filo bone... </text:p>
      <text:p text:style-name="P19">Rjabov silentis. Sermik lerte detranĉis pecon da viando, gustumis — ĉu mola, etendis al Rjabov. </text:p>
      <text:p text:style-name="P19">— Sata mi estas, amiko! — diris rudristo. — Jen, sata! </text:p>
      <text:p text:style-name="P19"><text:soft-page-break/>Sermik afliktiĝis, ankoraŭ mordis la pecon, ree etendis al Rjabov. Pajga ordonis al la filo mem manĝi tiun pecon. Por Rjabov li detranĉis alian. </text:p>
      <text:p text:style-name="P19">— Nu, kia popolo! — diris Rjabov. — Mi diras — mi estas plenŝtopita! </text:p>
      <text:p text:style-name="P19">Desupre ekblovis vento, fumo tuj plenigis la tutan ĉumon, la rudristo kliniĝis pli malalte, por ke la fumo ne mordu la okulojn. Pajga ĉirkaŭlekis la manojn, la tranĉilon. Sermik sidis ruĝa pro sateco, ridetis. La rudristo plu pensis, kuntirante la brovojn. </text:p>
      <text:p text:style-name="P19">— Tempas por mi iri, jen kio! — diris li. </text:p>
      <text:p text:style-name="P19">Pajga kaj Sermik ne komprenis. </text:p>
      <text:p text:style-name="P19">— Prepariĝi iri hejmen tempas! — penseme ripetis la rudristo. </text:p>
      <text:p text:style-name="P19">Nun Pajga komprenis kaj koleriĝis. Li ĉiam koleris, kiam la rudristo parolis pri la hejmo. Por kio al li necesas la urbo? Oni alveturigis lin el la urbo tute vunditan, sed li ree tien intencas. </text:p>
      <text:p text:style-name="P19">— Nun bone iĝis! — diris Pajga, pufigante la vangojn kaj montrante per la tuta vizaĝo, kiel dikiĝis Rjabov. — Nun sana iĝis! </text:p>
      <text:p text:style-name="P19">Kaj li ankoraŭ ŝveligis la vangojn. </text:p>
      <text:p text:style-name="P19">Sermik, rigardante al la patro, ekridis, montrante nigrajn maldensajn dentojn. </text:p>
      <text:p text:style-name="P19">— Multe boaco necese! — diris Pajga. — Sango necese de boaco. Tiam vi tute grasa estos, sana. Tiam bone... </text:p>
      <text:p text:style-name="P19"><text:soft-page-break/>— For ĝin, la sangon, — ŝerce grimacante, respondis Rjabov. — Naŭzas ĝi... </text:p>
      <text:p text:style-name="P19">— Sango bone! — kolere diris Pajga. — Tute morta estis, plene morta, kiam venis. Nun kia iĝis! </text:p>
      <text:p text:style-name="P19">Sermik same koleriĝis — ili ambaŭ koleris, kiam Rjabov ne deziris manĝi freŝan boacan koron aŭ trinki varman boacan sangon. Kaj al Rjabov estis gaje inciteti ilin. Ili koleris kaj ofendiĝadis rapide, kiel infanoj, kaj kiel infanoj ĝojis, kiam Rjabov obeis ilin. </text:p>
      <text:p text:style-name="P19">— Ne morta mi estis! — incitante, diris li. — Kion vi elpensis! Morta! Mi bona estis. Grasa... Viva mi estis, sed ne morta! </text:p>
      <text:p text:style-name="P19">— Viva? — kriis Pajga. </text:p>
      <text:p text:style-name="P19">— Ts-ts-ts! — ŝmacis Sermik. — Tute morta estis. Nenio parolis — jen tiel. </text:p>
      <text:p text:style-name="P19">Kaj li montris, kian vizaĝon havis Rjabov, kiam oni alveturigis lin en la tundron kaj enportis en la ĉumon. Rjabov ekridis. Sermik same ekridis. En mallumo ekridis la <text:span text:style-name="T3">inka</text:span> — edzino de Sermik, ŝi estis lulanta infanon kaj ne rajtis sidi kun la viroj ĉe la fajro. </text:p>
      <text:p text:style-name="P19">— Mi loĝis sufiĉe — do, tempas foriri! — diris Rjabov. — Vi mem diras — mi grasa iĝis. Baldaŭ mi nun prepariĝos, en proksimaj tagoj... </text:p>
      <text:p text:style-name="P19">— Morgaŭ neĝo estos — ni ĉasi iros! — diris Pajga. </text:p>
      <text:p text:style-name="P19"><text:soft-page-break/>En tiu tempo trans la muroj de la ĉumo aŭdiĝis laŭta kolera hunda bojado. Rjabov fiksaŭskultis kaj rapide leviĝis sur la piedojn. Pajga same rapide ekstaris. Ĉiuj ili estis atendantaj el la urbo la malpli aĝan filon de Pajga, sed la hundoj ne bojus tiel kolere al Teneko. </text:p>
      <text:p text:style-name="P19">— Iru, iru! — diris Pajga, puŝante Rjabov-on en la alian duonon de la ĉumo, en <text:span text:style-name="T3">sinikuj</text:span>-on, kie staris idoloj-dietoj kaj pendis kristana ikono. — Iru, iru tuj, Ivano! </text:p>
      <text:p text:style-name="P19">La hundoj nun bojis tute proksime, kaj jam iĝis aŭdeblaj voĉoj de samojedoj, kiuj kondukis la gastojn al la ĉumo de Pajga. </text:p>
      <text:p text:style-name="P19">La <text:span text:style-name="T3">sinikuj</text:span> — sankta loko de la ĉumo, garnita per boacaj feloj, estis malhela. Rjabov kuŝiĝis tie sur boacan liton, fiksaŭskultis. Okaze de apero de soldatoj de la vojevodo li povis foriri — la stango estis antaŭ longe segita, sufiĉis nur refaldi boacajn felojn, kaj tuj — libero. Kien iri — li same sciis. La tuta popolo de samojedoj estis ĉi tie lia amiko. Sed foriri nun li ne deziris, li dum kelkaj tagoj senĉese ĉasadis en tundro kaj laciĝis... </text:p>
      <text:p text:style-name="P19">La gastoj tiutempe jam estis enirantaj, pli ĝuste — enrampantaj en la ĉumon. Laŭ la voĉoj ili estis tri kaj, kiel ŝajnis komence al Rjabov, ĉiuj — nekonataj. Unu parolis en la rusa, ĝemadis kaj plendis al la samojedoj pri malfacila vojo, la du aliaj estis interparolantaj en fremda lingvo, kaj la rudristo rekonis iliajn voĉojn — unuokula akaparisto Chantré kaj lia servisto Franz. Jen kien nun trafis la negocistoj: ili, evidente, ree disvolviĝis, venis por ili libera vivo... </text:p>
      <text:p text:style-name="P19"><text:soft-page-break/>La fremdlandanoj ne rekonus Rjabov-on, tiel li kovriĝis per barbo kaj ŝanĝiĝis dum la tempo de vivo en la tundro, sed kiu estis la tria — ruso, li ne sciis kaj tial restis trans la kurteno el boaca felo. Kaj la gastoj estis brue detirantaj de si varmajn vestaĵojn, plendis, ke en la tundro estas frosto, kaj afable salutadis samojedojn, kiuj iom post iom plenigadis la vastan ĉumon de gastama Pajga. </text:p>
      <text:p text:style-name="P19">Malgraŭ tio, ke estis jam nokto, Sermik, akriginte la tranĉilon, kuris buĉi boacon, kaj lia <text:span text:style-name="T3">inka</text:span> komencis raboti sur tabulo frostiĝintan fiŝon. Kaj la vojaĝantoj tiutempe estis flate parolantaj pri tio, ke ili de aliaj samojedoj multe aŭdis, kia ĉasisto kaj bestokaptisto estas Pajga, kiel li riĉas je blankaj vulpoj kaj kiaj bonaj kaj respektemaj estas liaj filoj. Pajga ridis responde kaj diradis sian ŝatatan «bone». </text:p>
      <text:p text:style-name="P19">Sermik alportis vaporantan hepaton de boaco, varmegan freŝan koron. La gastoj eksidis ĉirkaŭ la fajro, aliaj samojedoj el la nomadejo envieme staris post la dorsoj de la venintoj. Rjabov iomete refaldis la boacan felton, atente fiksrigardis: la unuokula Chantré kaj lia servisto sidis al li dorse, la ruso estis nekonata. En la mano la rusa komercisto tenis grandan kupran flaskon kun vodko — li estis respondanta per regalo al regalo. </text:p>
      <text:p text:style-name="P19">La rudristo ĉesis rigardi, forturniĝis kun ĉagreno: ili ree drinkigos la samojedojn, tiuj ree kontraŭ groŝoj fordonos ĉion, kion ili ĉasis, ree ili, malebriiĝinte, kun nebulaj kapoj, vergos siajn dietojn, insultos la kristanan ikonon, minacos kaj al siaj ŝtipoj kaj al la rusa dio, ke ili neniam plu donos al ili eĉ peceton da boaca viando... Kaj la tempo estas vintra, necesas <text:soft-page-break/>kaj salo, kaj novaj kaptiloj, kaj la retoj triviĝis, kaj pulvo ne malhelpus por ĉasado. </text:p>
      <text:p text:style-name="P19">Kuŝinte iomete, li eksidis, tiris sin, fiksaŭskultis. Pajga jam estis postulanta plian vodkon, la <text:span text:style-name="T3">inka</text:span> estis elprenanta vulpajn felojn, la maljunulo minacis aĉeti tutan vodkon, kiun havas la komercistoj. Aliaj samojedoj same kuris por feloj. «Ne indus, eble, elrampi», — pensis la rudristo kaj subridis, sciante, ke li ne retenos sin, elrampos. </text:p>
      <text:p text:style-name="P19">La gastoj ne miris, ekvidinte ruson: ĉu malmultaj homoj vagas en la tundro. Pajga ekĝojis, ekkriis per la neobeanta lango: </text:p>
      <text:p text:style-name="P19">— Ivano, eksidu, drinku, Ivano! </text:p>
      <text:p text:style-name="P19">La rudristo eksidis apud la maljunulo, trankvile fiksrigardis la vulpan, kovritan de lanecaj haroj vizaĝon de la rusa komercisto, liajn rigardantajn ĉiuflanken malebriajn okuletojn. Chantré sur sia tranĉilo estis rostanta en la flamo viandajn pecetojn, trinkis propran vodkon el propra arĝenta glaseto. Lia servisto Franz estis ŝiranta per la dentoj boacaĵon, ŝmacanta, graso gutis sur liajn genuojn... </text:p>
      <text:p text:style-name="P19">— Do, bonan festenon! — diris Rjabov trankvile. </text:p>
      <text:p text:style-name="P19">— Eksidu kun ni! — respondis la komercisto dece, invitante samkonfesianon drinki. </text:p>
      <text:p text:style-name="P19">— Ja mi jam eksidis! — subridis la rudristo. </text:p>
      <text:p text:style-name="P19">La komercisto etendis al li breĉetitan tason, verŝis vodkon. </text:p>
      <text:p text:style-name="P19">— Ĉu vi ĉasas? </text:p>
      <text:p text:style-name="P19"><text:soft-page-break/>— Iomete... </text:p>
      <text:p text:style-name="P19">— Ĉu bona estas ĉaso? </text:p>
      <text:p text:style-name="P19">— Diverse, — respondis Rjabov. </text:p>
      <text:p text:style-name="P19">— Ĉu arĝentaj vulpoj estas? </text:p>
      <text:p text:style-name="P19">— Kial ne esti? Estas... </text:p>
      <text:p text:style-name="P19">— Kaj vi, fraĉjo, drinku. Mi regalas! — neglekte diris la komercisto. </text:p>
      <text:p text:style-name="P19">Rjabov lipis, pensante pri la komercisto per vortoj de kanto: «Loĝas sur alta monto, trans fora ponto, teron ne plugas, sed grenon plukas, monon prenas kaj en monujo tenas». Li subridis, lipis ankoraŭ, deŝovis la tason. </text:p>
      <text:p text:style-name="P19">— Kial vi ridas do? — demandis la komercisto. </text:p>
      <text:p text:style-name="P19">— Kaj ĉu vi malpermesas? </text:p>
      <text:p text:style-name="P19">La komercisto maltrankvile ekpalpebrumis, ne sciante, kion respondi, poste forturniĝis, decidinte ne atenti Rjabov-on. La <text:span text:style-name="T3">inka</text:span> traŝovis sin inter Pajga kaj la edzo, metis sur la genuojn de la maljunulo amason da blankvulpaj feloj. Chantré etendis la longan brakon, komencis, elstariginte la lipojn, blovi al la felo, rigardis per unu okulo la lanon. La samojedoj drinkadis, la flasko estis malpleniĝanta. Pajga fanfaronis, ke li havas multajn blankvulpojn, estas eĉ pli bonaj, multon havas Pajga. Ĉu la maljuna Pajga ne estas la plej bona ĉasisto? Kaj lia filo Sermik? Ne vane Sermik naskiĝis en tiu jaro, kiam estis multaj lupoj. Kaj Teneko? Ĉu iu povas diri, ke Teneko estas malbona ĉasisto? Bone, venos tempo — la maljuna Pajga aĉetos por sia <text:soft-page-break/>malpli aĝa filo bonan fusilon, tiam ĉiuj vidos, kiel li scipovas pafi! Eĉ Granda Ivano, eĉ tiu laŭdas Tenekon. Nur la komercistoj ne avaru vodkon, ili ne veturu al aliaj nomadejoj. Pajga ĉi tie pagos ĉion... </text:p>
      <text:p text:style-name="P19">Chantré palpebrumis al sia Franz, tiu, viŝinte la buŝon per la polmo, ekiris al la sledo — por vodko. </text:p>
      <text:p text:style-name="P19">— Kial vi ne drinkas? — demandis la komercisto Rjabov-on. — Drinku, de vi mi pagon ne postulos, vi, mi pensas, estas kristano... </text:p>
      <text:p text:style-name="P19">— Kion drinki do? — demandis Rjabov. </text:p>
      <text:p text:style-name="P19">— Ja la vodkon... </text:p>
      <text:p text:style-name="P19">Rjabov prenis la deŝovitan tason, elverŝis la vodkon en la flamon de la fajrejo, demandis nelaŭte: </text:p>
      <text:p text:style-name="P19">— Ĉu alian vi ne alveturigis, sinjoro komercisto? Pro ĉi trinkaĵo eĉ morti estas facile. </text:p>
      <text:p text:style-name="P19">La komercisto deziris insulti, sed nur mezuris la rudriston per malestima rigardo. Negocisto Chantré ĉesis maĉi, la samojedoj, ne komprenante, rigardis jen al la komercisto, jen al Rjabov. </text:p>
      <text:p text:style-name="P19">— Sed kiu vi estas, de kie vi aperis por mia malfeliĉo? — per plora voĉo subite demandis la komercisto. — Kia vi estas princo? Sidas morna kiel noktuo, la okulojn globigis, mi lin kristane regalas per bona vodko, sed li... </text:p>
      <text:p text:style-name="P19">— Ne lamentu! — impone diris Rjabov. — Por kio vi bruas? Sidu, komercisto, dece. Kaj kiu mi estas — tio estas afero ne <text:soft-page-break/>via. Nur unu aferon sciu: min la lokaj homoj konas, sed vin kun viaj amikoj ili la unuan fojon vidas. Kion mi ordonos — tio ĉi tie okazos, laŭ mi estos, sed ne laŭ vi. Se vi venis komerci — komercu, sed per via aĉaĵo ne drinkigu. </text:p>
      <text:p text:style-name="P19">Chantré akceptis la flaskon el la manoj de sia servisto, kun favora rideto mem verŝis al la samojedoj. Rjabov severe prononcis: </text:p>
      <text:p text:style-name="P19">— Ne plu! </text:p>
      <text:p text:style-name="P19">Kaj eliris el la fuma ĉumo eksteren. </text:p>
      <text:p text:style-name="P19">En la nigra malvarma aŭtuna ĉielo, kvazaŭ super maro, estis hele brulantaj kaj ŝanĝbrilantaj, flagrante per foraj fajroj, grandaj steloj, kaj Rjabov subite eksentis premon en la koro, al li ŝajnis, ke neniam plu li aŭdos la egalmezuran kaj potencan spiron de la oceano, ne ekvidos plu la maron, kiel vidas ĝin ŝipano en fora navigado, ŝajnis, ke por eterne li estas kondamnita kaŝiĝi, kiel latrono, aŭ en tajgo ĉe bonkoraj samojedoj, aŭ en subtera kelo ĉe avinjo Eŭdoĥa, aŭ ie ankoraŭ... </text:p>
      <text:p text:style-name="P19">Pro kio? </text:p>
      <text:p text:style-name="P19">Ĉu lia korpo ne estas trabatita per koleraj svedaj kugloj, aŭ li en sia vivo forprenas ies panon, aŭ orfaj larmoj ie verŝiĝas pro lia maljusto? </text:p>
      <text:p text:style-name="P19">Peze paŝante per sia balancanta, kroĉa, mara irmaniero, li ĉirkaŭiris la ĉumon, eksidis sur la komercistan sledon, enpensiĝis, gratante la kolon al akraorela hundo, alpremiĝinta <text:soft-page-break/>al lia piedo. La hundo dolĉe suspiradis. El mallumo aliris du aliaj, ekstaris flanke, atendante, kiam ankaŭ ili estos gratataj... </text:p>
      <text:p text:style-name="P19">— Ĉu mi dungiĝis al vi grati? — demandis Rjabov. </text:p>
      <text:p text:style-name="P19">El la ĉumo elrampis Franz kun la flasko en la mano, aliris al la sledo. Rjabov sidis senmove, gratis la kolon al la hundo. Alia hundo, kiu staris flanke, graŭlis al Franz. </text:p>
      <text:p text:style-name="P19">— Sufiĉas al vi vodkon drinkaĉi! — kolere prononcis Rjabov. — Iru for! Diru: malpermesite! </text:p>
      <text:p text:style-name="P19">Franz demandis kun minaco: </text:p>
      <text:p text:style-name="P19">— Kio estas? </text:p>
      <text:p text:style-name="P19">— Iru for! — leviĝante de la sledo, diris Rjabov. — Iru! </text:p>
      <text:p text:style-name="P19">Franz transmetis la flaskon el la dekstra mano en la maldekstran, per la dekstra komencis palpserĉi tranĉilon. Rjabov batis la serviston al la pojno kun tia forto, ke la tranĉilo falis. La servisto singarde kankroiris al la ĉumo. Nun ĉiuj tri hundoj estis kolere graŭlantaj. La rudristo prenis la tranĉilon, malhele brilintan sub la piedoj, metis ĝin sur bareleton, alligitan al la sledo, revenis al la ĉumo. Pensis iomete — ekiris reen al la sledo. La hundoj rigardis, atendis. Li diris al ili, subridante: </text:p>
      <text:p text:style-name="P19">— Jen, vidu, kion mi faros. </text:p>
      <text:p text:style-name="P19">Li batis per la tenilo de la tranĉilo al la ŝtopilo, turnis la bareleton flanken; la vodko, gluglante, ekverŝiĝis sur la teron. La hundoj aliris por flari, Rjabov demandis serioze: </text:p>
      <text:p text:style-name="P19"><text:soft-page-break/>— Ne plaĉas? Ĉu? Al vi ne plaĉas, stultuloj, sed mi hodiaŭ drinkus. Ho, drinkus! Kvankam ĝi estas aĉaĵo kaj veneno, sed drinkus. Ĉe ni oni kiel diras? Malfeliĉon manĝo ne forpelas, sed drinko povas... </text:p>
      <text:p text:style-name="P19">La vodko estis elverŝiĝanta malrapide, tiam li levis la bareleton per la manoj, klinis. El la ĉumo elrampis Pajga, kriis: </text:p>
      <text:p text:style-name="P19">— Ivano, Ivano, malbone faras, Ivano! </text:p>
      <text:p text:style-name="P19">— Ĝuste bone! — plu kun subrido respondis Rjabov. — Iru, avo, iru! Por la vodko mi pagos, ne gravas, ili min ne trompos, mi de ĝi, damnita, koston scias... </text:p>
      <text:p text:style-name="P6"/>
      <text:h text:style-name="P5" text:outline-level="3"><text:bookmark-start text:name="__RefHeading___Toc10674_3798596000"/>2. Tempas iri hejmen!<text:bookmark-end text:name="__RefHeading___Toc10674_3798596000"/></text:h>
      <text:p text:style-name="P19">Noktinte en la ĉumo de Pajga, la komercisto severe ordonis al Rjabov pagi pro la elverŝita bareleto. La rudristo pagis — ne multe kaj ne malmulte, ĝuste laŭmezure. La samojedoj bruis ĉirkaŭe, ofendiĝante, ke gasto pagas al gasto, sed kontraŭdiri neniu kuraĝis. Kiam tute mateniĝis, Chantré komencis marĉandon: li interŝanĝadis drapajn pecojn, plumbon, tranĉilojn, kudrilojn, pulvon — por bestaj feloj. La samojedoj — malebriaj, instruitaj de la rudristo, — petis altan prezon, bonajn felojn kaŝis, interŝanĝadis tion, kio estas pli malbona. La fremdlandano pro kolero mordadis la maldikajn lipojn, la komercisto batadis sian bruston per la pugno, ĵuradis per Dio, ŝanĝadis la varon, kaj kiam la marĉando estis venanta al la fino, Rjabov ordonis al Pajga porti vulpojn plej bonajn, ĵeti antaŭ la komercantoj felojn de blankvulpoj — ĉion, kion ili kaŝis ĝis <text:soft-page-break/>tempo. La unu okulo de Chantré humidiĝis ĉe vido de karaj feloj, Franz elprenis el longa kesto fusilon, Pajga per tremantaj manoj tuŝis la fuston, la tubon, glatumis la fusilon, kvazaŭ vivan homon. Chantré postulis ankoraŭ vulpojn. Rjabov palpebrumis al la maljunulo — aldonu, sed ne po multe. </text:p>
      <text:p text:style-name="P19">Pajga metis felon, Chantré ektiris la fusilon al si. </text:p>
      <text:p text:style-name="P19">Pajga metis ankoraŭ unu felon. </text:p>
      <text:p text:style-name="P19">Chantré ellasis la fusilon el la manoj. </text:p>
      <text:p text:style-name="P19">Rjabov prenis pecon da plumbo, saketon da pulvo — metis al Pajga. </text:p>
      <text:p text:style-name="P19">Chantré kriis: </text:p>
      <text:p text:style-name="P19">— Ĉu li estas princo ĉe vi, tiu Ivano? </text:p>
      <text:p text:style-name="P19">La samojedoj ne komprenis. Rjabov, fumante pipon, estis komandanta la marĉandon, kvazaŭ vere estus samojeda princo. </text:p>
      <text:p text:style-name="P19">Fininte la negocon, la komercistoj forveturis. La samojedoj ree eksidis ĉe fajro en la ĉumo de Pajga; balancante la kapojn, ili pririgardadis la aĉetaĵojn, miradis pri si, kiel saĝe ĉio hodiaŭ estis farita, — la komercistoj vizitis, sed malfeliĉo ne estas, neniu ploras, neniu ŝiras sur si vestaĵojn, neniu sur la tero rampas ebria. La rudristo manĝis rabotitan viandon, per ruzaj okuloj fiksrigardadis la vizaĝojn de grizharaj samojedaj maljunuloj, pensis: «Infanoj, vere, infanoj! Ĝuste kiel naivaj knaboj...» </text:p>
      <text:p text:style-name="P19"><text:soft-page-break/>Poste el la urbo revenis Teneko — la malpli aĝa filo de Pajga, alportis novaĵojn de Semisadov kaj Taisja. La novaĵoj estis mallongaj: </text:p>
      <text:p text:style-name="P19">— Malbone. Sidi ĉumo necese. Urbo veni ne necese... </text:p>
      <text:p text:style-name="P19">Kaj jen ĉiuj novaĵoj. </text:p>
      <text:p text:style-name="P19">Rjabov, kuntirinte la brovojn, foriris trans la boacan kurtenon, kuŝiĝis sur la dorson... Malbone! Malbone — signifas, ke Silvestron Petroviĉ-on oni ne liberigis el la prizono kaj liberigi ne intencas. Malbone signifas, ke la monstro-vojevodo plu potencas, ke la korpulenta subkolonelo en Moskvo al nenio helpis. Metinte la fortikajn manojn sub la kapon, mallarĝigante la verdajn kun fajreroj okulojn, li kuŝis senmove, pensis: Ievlev — vundita, elturmentita de sia kripleco, estas sola en la prizono, en malhela, humida, malvarma kamero. Certe, estas maldolĉe al li sola, malsana, ne sciante, kiam estas tago, kaj kiam nokto, atendi turmentantojn, torturistojn, ekzekutistojn. </text:p>
      <text:p text:style-name="P19">Maljuna Pajga kelkfoje enrigardadis trans la boacan kurtenon: Rjabov kuŝis senmove, rigardis per malplenaj okuloj. Pajga flustris kun la filoj, riproĉis Tenekon pro tio, ke li afliktis per siaj novaĵoj la karan gaston. Teneko, tute absorbita de la nova fusilo, ne aŭdis la patron. </text:p>
      <text:p text:style-name="P19">Vespere Rjabov eksidis sur sian ĉiaman lokon ĉe la fajro, diris, ke morgaŭ matene li foriras. La samojedoj maltrankviliĝis, Pajga kriis: </text:p>
      <text:p text:style-name="P19">— Malbone, Ivano, malbone! </text:p>
      <text:p text:style-name="P19"><text:soft-page-break/>— Bone, avo! — respondis la rudristo. </text:p>
      <text:p text:style-name="P19">Tiam la samojedoj komencis konsiliĝi inter si, — eble, ili ofendis Grandan Ivanon? Ili bruis longe. Rjabov suĉadis sian pipon, silentis, rigardis al la fajro, kiel ĉiam en vesperoj. Super la flamo, sur ligna krado en fumo estis fumsekigata boacaĵo, la <text:span text:style-name="T3">inka</text:span> — edzino de Sermik — estis lerte kudranta per boacaj tendenoj, ĉio estis kiel antaŭe kaj samtempe — alie. Rjabov estis forironta... </text:p>
      <text:p text:style-name="P19">Ili sciis, ke li neniam ŝanĝas siajn decidojn, kaj ne disputis kun li, sed nur petis resti kaj esti kun ili ĉiam — morgaŭ, kaj ankoraŭ morgaŭ, kaj ankoraŭ, ĉar ĉe ili estas bone, libere, vaste, kaj en la urbo estas «tro polve». Rjabov silentis ridetante, kaj la samojedoj rakontadis al li, kiel ili konstruos por li ĉumon kaj donos novajn <text:span text:style-name="T3">njuk</text:span>-ojn — boacajn litojn, por ke la ĉumo estu varma, kaj elhakos por li <text:span text:style-name="T3">um</text:span>-ojn — stangojn, por ke la ĉumo estu alta, kiel ili donacos al li boacojn multe-multe kaj hundojn donacos, por ke tiuj kunpelu boacan gregon, kaj sledon donacos, por ke li havu sur kio veturi en alian lokon... </text:p>
      <text:p text:style-name="P19">Ridetante, li aŭskultis, kiel ili laŭdas al li sian mizeran vivon, kiun li jam bone konis, kiel ili rakontas pri profundaj lagoj, kie estas tiom da fiŝo, ke ĝin eblas elkapti nek morgaŭ, nek ankoraŭ morgaŭ, nek poste, kiel ili fanfaronas pri bero kamemoro, pri birdoj en la tundro, pri rapida, facila iro de sledoj sur neĝa krusto, pri gastamo de sia popolo. </text:p>
      <text:p text:style-name="P19"><text:soft-page-break/>Ili parolis longe, interrompante unu la alian, kaj iliaj vizaĝoj iĝadis ĉiam pli malgajaj kaj malĝojaj laŭmezure, kiel li rifuzadis resti. </text:p>
      <text:p text:style-name="P19">Nokte, dum la rudristo dormis, Pajga veturis por <text:span text:style-name="T3">tadibej</text:span> — sorĉisto, kiu devis sorĉi Rjabov-on kaj sugestii al li, ke li restu en la tundro. La rudristo malfermis la okulojn, kiam la sorĉisto staris super li en sia tufa ĉapo el gula felo, kun tintiloj, alkudritaj sur kudrolinioj de la boaca ĉemizo, kun stanaj platetoj sur la dorso kaj la ŝultroj. La sorĉisto sen palpebrumoj rigardis al Rjabov per akraj okuletoj, kaj la rudristo same rigardis al li sen palpebrumi, kvazaŭ dirante per la rigardo: </text:p>
      <text:p text:style-name="P19">«Ja mi vin, friponon, trae vidas...» </text:p>
      <text:p text:style-name="P19">— Bone, Ivano, bone estos! — per maltrankvila flustro el trans la ŝultro de la sorĉisto diris Pajga. — Bone! </text:p>
      <text:p text:style-name="P19">La sorĉisto batis per sekigita lepora piedeto al sia kribrilo, tegita per boacida ledo, kaŭriĝis, ŝrikis, ekturniĝis, ree leviĝis. La samojedoj timigite ekrampis for el la ĉumo, Pajga sidis kaŭre, en liaj infanaj okuletoj estis esprimo de teruro... </text:p>
      <text:p text:style-name="P19">— Ĉu li demonojn el mi elpelas? — demandis Rjabov. </text:p>
      <text:p text:style-name="P19">La sorĉisto plu turniĝis. Lia tamburo krakadis, sur la vizaĝo de la <text:span text:style-name="T3">tadibej</text:span> aperis ŝvito. Abomene grimacante, li saltadis en la ĉumo, hurladis, sibladis kiel serpento. Al Rjabov tedis, li eksidis sur la feloj, glatigis la harojn, diris severe: </text:p>
      <text:p text:style-name="P19">— Sufiĉas. Ĉu vi aŭdas? Sufiĉas, mi diras... </text:p>
      <text:p text:style-name="P19"><text:soft-page-break/>La <text:span text:style-name="T3">tadibej</text:span> haltis, la rudristo elprenis el la monujo moneron, etendis al la sorĉisto: </text:p>
      <text:p text:style-name="P19">— Jen al vi pro la laboro. </text:p>
      <text:p text:style-name="P19">La sorĉisto ĵetis la moneron sur la polmo, kaŝis ĝin sub la vangon, same eksidis. Rjabov prenis el liaj manoj la kribrilon, la leporan piedeton, rigardis la platetojn sur la ĉemizo, buntajn drapaĵojn, alkudritajn al la manikoj, ursajn ostojn sur la ĉapo, diris penseme: </text:p>
      <text:p text:style-name="P19">— Por ĉiu estas sia ilaro. Por fiŝisto unu, por ĉasisto alia, por popo tria, por sorĉisto same sia... Vere, nutri sin ĉiuj bezonas... </text:p>
      <text:p text:style-name="P19">Dum la nokto falis abunda neĝo. Pajga, kompatige alpremante la manojn al la ventro, ĉiam persvadadis resti, promesadis bonan ĉasadon, timigadis per la urbo, ke oni ree tie pelos labori kaj ne nutros, sed nur knutos, kaj la rudristo ree iĝos «tute morta». </text:p>
      <text:p text:style-name="P19">Akompani lin eliris la tuta nomadejo. </text:p>
      <text:p text:style-name="P19">Ĉiu kondukis por li boacon — por la <text:span text:style-name="T3">inka</text:span>-edzino, por la filo, por Rjabov mem, por bona amiko, por festeno, kiun li faros, kiam revenos. Rjabov rifuzadis, la samojedoj ofendiĝadis. Tiam li komencis donaci responde — tranĉilon, pulvon, plumbon, zonon, pugnogantojn. La samojedoj, pasiiĝinte, ankoraŭ alpelis boacojn, ekportis felojn, boacidajn ĉapojn, boacfelan ĉemizon, kapuĉan peltmantelon. Rjabov, deŝirinte de la kapo la ĉapon, surpaŝis ĝin per la boto: li same pasiiĝis — se donaci al bonaj homoj, do donaci: li demetis de la ŝultro la solan, kion li havis, — fusilon, etendis ĝin al Pajga. Pajga ne <text:soft-page-break/>prenis, forsvingis. Tiam la rudristo komencis deĵeti de la sledo vulpajn felojn. Pajga levadis, ŝovadis reen en la sledon. Ĉiuj kriegis, ĉies vizaĝoj estis ŝvitaj, ĉies okuloj brilis. </text:p>
      <text:p text:style-name="P19">Finfine la plej aĝa filo de Pajga — Sermik svingis pelstangon, ĵetiĝis kure en la sledon, kriis gorĝe, tire: </text:p>
      <text:p text:style-name="P19">— Ole-le-le-o! </text:p>
      <text:p text:style-name="P19">Rjabov same falis en la malpezan sledon, la boacoj ekkuris, tuj rapidiĝante; malantaŭe la samojedoj, iĝante ĉiam malpli grandaj, svingadis la manojn, ĉapojn, kriis adiaŭajn vortojn, kaj unu el ili longe tremis en la frosta vigliga aero: </text:p>
      <text:p text:style-name="P19">— Bone-e-e! </text:p>
      <text:p text:style-name="P19">Rjabov pli dense envolvis sin en la lanugan, tre varman boacan ĉemizon, reĝustigis la kapuĉan peltmantelon, kuŝiĝis pli oportune en la sledo. Ankoraŭ longe vidiĝis nigraj fumoj super ĉumoj, poste ankaŭ ili malaperis. Senfina, fajreranta sub sunaj radioj tundro sterniĝis en senlime vastaj spacoj ĉirkaŭe. </text:p>
      <text:p text:style-name="P19">Rjabov fermis la okulojn, ekdormetis. </text:p>
      <text:p text:style-name="P19">Kaj Sermik ekkantis kanton. </text:p>
      <text:p text:style-name="P19">Li kantis longe: rakontadis al la boacoj, al la tundro, al la ĉielo, al la neĝoj — kian bonan gaston li akompanas. Tio estas granda honoro — akompani tian gaston, kiel Ivano. Li estas multe pli forta ol la plej matura urso kaj multe pli bonkora ol la plej bonkora idolo. La samojedoj tre bedaŭras, ke de ili forveturas tia bona amiko. La maljuna Pajga ploras. Antaŭ longe mortus Pajga, se ne helpus Ivano. Li mortus antaŭ multaj <text:soft-page-break/>jaroj, kiam sur lin oni surĵetis maŝon kaj ektrenis en la urbon. Li pereus tie. Sed Granda Ivano defendadis la maljunan Pajga-n, kompatis lin kaj al neniu permesadis bati lin. Malprave forveturas Granda Ivano. Kiel restos sen li la samojedoj? Malbone al ili estos nun. Granda Ivano ĉiam konsilas ĝuste, ne ofendas maljunulojn, karesas infanojn, li povus longe vivi en la tundro, sed li subite prepariĝis kaj nun forveturas. Oni murdos lin en la urbo. Ivano estas saĝa homo, sed faras stultaĵojn, kiel malgranda infano. Adiaŭ, Ivano, nenio vin nun atendas, krom morto. Devos viaj amikoj rompi en la muro de tiu domo, kie vi mortos, truon kaj elporti vin, mortintan, al la tombejo. Tie oni metos en la ĉerkon vian tason, kuleron, pelstangon, por estu per kio peli boacojn en la transmondo, kaj super la tombo oni disrompos sledon kaj kovros per ĝi la tombomonteton. Ne, Ivano, probable vi estas ne tiom saĝa, se vi veturas morti. Estas malbone morti! Por kio morti? Jen kiel gaje kuras boacoj, kiel ludas neĝo sub sunaj radioj, kiom estas da ĉiaj spuroj bestaj sur freŝa neĝo, kiom multe da donacoj vi havas, rusa Granda Ivano. Ne devas vi morti... </text:p>
      <text:h text:style-name="P5" text:outline-level="3"><text:bookmark-start text:name="__RefHeading___Toc10676_3798596000"/>3. La spado de Atanazio Petroviĉ<text:bookmark-end text:name="__RefHeading___Toc10676_3798596000"/></text:h>
      <text:p text:style-name="P19">Antaŭ nokto frosto iĝis forta. </text:p>
      <text:p text:style-name="P19">Solovkiaj monaĥoj, levinte la sutanojn, kuradis en Arĥangelsko — serĉis bonan rudriston, por ke li urĝe elkonduku el Dvino grandajn monaĥejajn barkojn kaj velboatojn, venintajn en la urbon por faruno kaj grio. </text:p>
      <text:p text:style-name="P19">Rudristo ne troviĝis. Unu foriris al Ĥolmogoro, alia dungiĝis haki arbojn kaj nur hieraŭ foriris kun la brigado, tria <text:soft-page-break/>ekmalsanis, kvara dronis dum la batalo — falis de brulanta brulŝipo, kvina malaperis nesciate kien. </text:p>
      <text:p text:style-name="P19">Semisadov sur lambastono, saltante en la ĉambro, diris al la Solovkiaj maristoj: </text:p>
      <text:p text:style-name="P19">— Mi foriri ne povas, mi en la citadelo estas kiel ferdekestro. Nia estro nun, savu Dio, estas tre severa. Li knutigos ĝismorte, tiajn hundojn apenaŭ eblas trovi. Kaj al vi, honestaj patroj, kompatante vian embarason, mi konsilos: iru al Muskoj, loĝas tie vidvino de rudristo Rjabov Taisja Antipovna. Riverencu al ŝi, eble, ŝi vin kompatos, elkondukos viajn ŝipetojn... </text:p>
      <text:p text:style-name="P19">La monaĥoj dankis, leviĝis por foriri, poste subite maltrankviliĝis: </text:p>
      <text:p text:style-name="P19">— Sed ĉu vi ŝercas, ferdekestro? Ĉu inon kiel rudriston? </text:p>
      <text:p text:style-name="P19">— Ni havas da faruno tritika, eble, tri mil pudojn... </text:p>
      <text:p text:style-name="P19">— Avenon... </text:p>
      <text:p text:style-name="P19">— Panicon... </text:p>
      <text:p text:style-name="P19">— Da fagopiro ni havas kiom da sakoj! </text:p>
      <text:p text:style-name="P19">— Vi al ni viron nomu, por kio inon? </text:p>
      <text:p text:style-name="P19">Semisadov kolere respondis: </text:p>
      <text:p text:style-name="P19">— Ŝi ekde la infaneco en la maron iradas, sed vi — viron! Ŝi en la pasinta jaro kiom da ŝipoj laŭ la Dvina ŝanelo elkondukis. Iru, patroj, ne havas mi tempon por kun vi pasigi... </text:p>
      <text:p text:style-name="P19"><text:soft-page-break/>La monaĥoj ankoraŭ iom ĵetiĝis en la urbo, demandis, kiu estas tiu virino — Taisja, la rudrista edzino. Al ili oni respondis, ke Taisja Antipovna estas virino de bona vivo, lerta manfaristino, pro sia vidveco multajn artojn scias, kaj lastatempe ŝi mem komencis rudri, kaj maraj laborantoj ŝin nur laŭdas. Ŝi iradas ne nur laŭ la Dvina ŝanelo, sed ankaŭ en la maron, la kompason ŝi scias, ne timema, afabla, kiom oni donos — tiom ŝi prenos, kaj ankoraŭ dankon diros. </text:p>
      <text:p text:style-name="P19">— De kie do la ino havas tiajn sciojn? — demandis monaĥo Simeono. </text:p>
      <text:p text:style-name="P19">— Ŝi iradis kun bonaj rudristoj, lernis... Kaj ŝia edzo estis, eble, la plej bona ĉe ni rudristo — Rjabov Ivano Sabateiĉ. </text:p>
      <text:p text:style-name="P19">— Ĉu tiu, kiu la svedon surgrundigis? </text:p>
      <text:p text:style-name="P19">— Tiu, patro, ĝuste tiu... </text:p>
      <text:p text:style-name="P19">La monaĥoj ankoraŭ konsiliĝis inter si: ne indas atendi, Dvino glaciiĝos — tiam fino, restis la monaĥejo sen faruno kaj grio. Kaj ankaŭ pilgrimantoj fuĝos — estas malvarme sidi sur barkoj kaj velboatoj. Eĉ sen tio ili, kompatindaj, jam lamentas... </text:p>
      <text:p text:style-name="P19">Taisja akceptis Simeonon kun deca ĝentileco, tuj prepariĝis, eliris al li en botoj, en peltjako, en varmaj pugnogantoj. Ĉe la albordiĝejoj, kie staris la monaĥejaj ŝipoj kun kupraj krucoj sur la mastoj, ŝi kolektis ĉiujn monaĥojn-ŝipanojn, diris, sub kiaj veloj iri, kiel observi la antaŭan barkon. La monaĥoj skuadis la barbojn, kapjesadis. Ĉe mateniĝo vento iĝis freŝa, la Dvina <text:soft-page-break/>akvo kovris per glacio la flankojn kaj la ferdekojn de la Solovkia ŝiparo. </text:p>
      <text:p text:style-name="P19">— Jen ĝi — la citadelo! — diris monaĥo Simeono, deŝirante pendoglaciojn de la barbo. — Ĝuste ĉi tie la batalo estis. Jen ĝi — la ŝipo sveda, kiun via edzo surgrundigis... </text:p>
      <text:p text:style-name="P19">Taisja silentis. </text:p>
      <text:p text:style-name="P19">— Granda heroaĵo! — kun suspiro prononcis Simeono. — Granda! Por tia inda afero eĉ morti estas bono. Vivu la memoro pri li eterne... </text:p>
      <text:p text:style-name="P19">Simeono fervore krucosignis sin, Taisja rigardis flanken — al la eksteraj remparoj, al la turoj de la fortreso, — rememoradis tiun malfacilan tagon. Poste kun tuta forto ŝi ekpremis la rudron, ĉirkaŭirante la malprofundaĵon kaj la alte leviĝintan pobon de la sveda ŝipo «Krono». Tie, sub malvarma vento, estis ion prilaborantaj matrosoj, aŭdiĝis frapado de hakiloj kaj krakado de deŝirataj tabuloj. Al Taisja ŝajnis, ke oni vokis ŝin kaj iu svingas al ŝi ĉapon. Ŝi kondukis la Solovkian barkon tute proksime de la malprofundaĵo kaj aŭdis konatan voĉon: </text:p>
      <text:p text:style-name="P19">— Taisja Antipovna-a! Venu al la ska-ansoj! </text:p>
      <text:p text:style-name="P19">«Jegorĉjo! — kun ektimo rekonis ŝi. — Jegorĉjo Pustovojtov! Sed de kie li aperis? Ĉu el la malliberejo? Kiam?» Kaj ŝi tuj decidis, ke ŝi eraris, ke Jegorĉjo ĉi tie neniel povas esti, — li suferas, kompatinda, en la arestejo. </text:p>
      <text:p text:style-name="P19">— Ĉu konato? — demandis Simeono. </text:p>
      <text:p text:style-name="P19"><text:soft-page-break/>— Kiu scias! — eviteme respondis Taisja. </text:p>
      <text:p text:style-name="P19">La monaĥo foriris en la kajuton varmiĝi, Taisja ankoraŭ foje retrorigardis al la fortreso. Malantaŭe, sub ĉiuj veloj, bele, rapide estis iranta la Solovkia ŝiparo, sunaj radioj ludis sur la kupraj krucoj. </text:p>
      <text:p text:style-name="P19">Apud la forbrulintaj skansoj Taisja petis surakvigi por ŝi malgrandan boateton. Simeono, iomete drinkinta vodkon por bona vojo, kontenta, ke la barkoj jam hodiaŭ estos en la maro, deligis monujon, ŝutis sur ŝian polmon arĝenton, dankis: </text:p>
      <text:p text:style-name="P19">— Nu, Taisja Antipovna, helpis vi nin, Dio vin savu. Nutru vin, kara, kaj ĉi monero estas por via fileto por kukoj. </text:p>
      <text:p text:style-name="P19">En la skansoj ĉiuj doganistoj estis nekonataj, loĝis en terkabanoj, la forbrulintaj kazernoj nigris sub freŝa neĝo. Mornan lipharan soldaton Taisja demandis, ĉu ne ŝajnis al ŝi hodiaŭ sinjoro Jegoro Pustovojtov. </text:p>
      <text:p text:style-name="P19">La soldato miris: </text:p>
      <text:p text:style-name="P19">— Kial ŝajnis? Li hodiaŭ matene ĉi tie estis, nun li estas estro super ni — anstataŭ Krikov Atanazio Petroviĉ forpasinta... </text:p>
      <text:p text:style-name="P19">— Ĉu li revenos ĉi tien? </text:p>
      <text:p text:style-name="P19">— Certe revenos. Jen terkabanon por li la soldatoj faras. Atendu, manĝu kun ni kaĉon, verŝajne vi laciĝis rudri... </text:p>
      <text:p text:style-name="P19">Taisja malleviĝis en terkabanon al la doganistoj, eksidis al forneto, komencis varmigi la manojn. Baldaŭ venis soldato <text:soft-page-break/>Smirnoj, riverencis, elprenis el la sino malgrandan kanoneton, metis ĝin sur la tablon: </text:p>
      <text:p text:style-name="P19">— En cindro sur la incendiejo hieraŭ troviĝis. Prenu, Taisja Antipovna, por via fileto de forpasinta Atanazio Petroviĉ ĝi estis farita. Lia amo, lia zorgo... </text:p>
      <text:p text:style-name="P19">Ŝi prenis el la manoj de Smirnoj la nigriĝintan pezan kanoneton, elspiris sur la kupron, komencis frotpurigi per la maniko. La tubo de la ludila kanoneto ekbrilis ne tuj, sed ŝi frotpurigadis persiste, per gardaj, monotonaj movoj, kaj la kupro komence heliĝis, kaj poste ekbrilis, kiel varmega braĝo. </text:p>
      <text:p text:style-name="P19">— Vidu, kia! — diris Smirnoj. — Kiel fajro brulas! </text:p>
      <text:p text:style-name="P19">Sidante en la terkabano ĉe la forneto, Taisja dormetis, kiam venis Jegorĉjo. Li estis ne sola — kun matrosoj, maldikiĝinta, frostiĝinta, malsata. Taisja ne tuj rekonis Pustovojtov-on, — tiel ŝanĝis lin la mallibero. </text:p>
      <text:p text:style-name="P19">— Ja mi tuj el la arestejo al Muskoj iris al vi, Taisja Antipovna, — rapide parolis li, — kaj vi ĵus al la barkoj ekiris. Mi kuris al la albordiĝejo — la monaĥoj la velojn levas. Mi kriis, kriis, ne aŭdis vi... Silvestro Petroviĉ estas sana, tenas sin. Oni liberigis min, pro kio, mi ne scias, haste, kaj tuj al la skansoj ordonis veturi — kiel dogana leŭtenanto... </text:p>
      <text:p text:style-name="P19">— Maldikiĝis vi, Jegorĉjo... </text:p>
      <text:p text:style-name="P19">— Ne mirinde! — subridis Pustovojtov. </text:p>
      <text:p text:style-name="P19"><text:soft-page-break/>Kaj, kunpreminte la lipojn, li komencis malvolvi la volvaĵon, kiun li alportis kun si. Smirnoj metis kandelon pli proksime. Jegorĉjo estis malvolvanta garde, senhaste. </text:p>
      <text:p text:style-name="P19">— Kio estas tio? — demandis Taisja. </text:p>
      <text:p text:style-name="P19">— Spado! — diris Jegorĉjo. — De Atanazio Petroviĉ la spado. Mi en la pasintaj tempoj ĝin por li aĉetis, li ĝin kisis, kiam estis promociita al kapitano. Kaj nun troviĝis ĝi sur sveda ŝipo. Kaj jen literoj estas gravuritaj sur ĝi, forpasinta Prokopjev faris — vidu: Atanazio Krikov... Jen sorto! </text:p>
      <text:p text:style-name="P19">Li levis la kandelon pli alte, montris la literojn. </text:p>
      <text:p text:style-name="P19">— Neniom difektiĝis. Ĝi estis premfiksita forte inter tabuloj. Rustaĵon ni forpurigos, en preĝejo pendigos. Indus en la citadelo, sed hundaĉo Meĥonoŝin, certe, ne enlasos... </text:p>
      <text:p text:style-name="P19">Vespere la spado brilis kiel nova. Jegorĉjo envolvis ĝin en pecon de pura tolo. Al la terkabano, knarante sur freŝa neĝo, alveturis sledo. Jegoro kovris la krurojn de Taisja per peltjako, mem eksidis apude, ekparolis konsole: </text:p>
      <text:p text:style-name="P19">— Kaj min oni liberigis, kaj Longinov-on. Kio okazis — mi ne scias. Ĥagajo diras — en Moskvo oni eksciis, nun la vojevodo nelonge vivos. La kancelarianoj vojevodaj estas tute timigitaj, babilas stultaĵojn. Nelonge nun Ivano Sabateiĉ atendos, baldaŭ li revenos el sia tundro. </text:p>
      <text:p text:style-name="P19">— Li jam elturmentiĝis en atendo! — diris Taisja. </text:p>
      <text:p text:style-name="P19">Ili veturis longe, la glitiloj iam skrapis nudan teron, la unua sleda vojo estis ankoraŭ malbona, frosta vento vipadis la <text:soft-page-break/>vizaĝon de Taisja, ŝiaj manoj glaciiĝis. Jegorĉjo dufoje dum la vojo enkuradis en drinkejojn, varmigadis sin per vodko... </text:p>
      <text:p text:style-name="P19">La popo de la preĝejo de Sankta Paraskeva estis ankoraŭ ellitiĝanta, kiam Taisja kun Jegorĉjo frapis al lia oblikviĝinta putra domo. Aŭdinte la frapadon, la popa edzino ekbruligis fajron, la popo eliris kolera, nesatdorminta, neniel povis kompreni, kion oni deziras de li. </text:p>
      <text:p text:style-name="P19">— Kapitano Krikov la svedan latronon la unua renkontis, — diris Jegorĉjo, — kaj mem la unuan batalon akceptis. Ĝuste en tiu batalo li pereis glore. Ĉi spado de li devas en preĝejo esti, tia estas por ĝi loko... </text:p>
      <text:p text:style-name="P19">— Laŭ bono necesas fari, patro! — petis Taisja. </text:p>
      <text:p text:style-name="P19">— Se laŭ bono, do en la templon de la citadelo vi ĝin portu! — respondis la popo. — Tio estas ne mia afero. Jen, venis antaŭaŭrore, frapas, pendigu ilian spadon. Ja tio ne estas ikono... </text:p>
      <text:p text:style-name="P19">Jegorĉjo paliĝis, kriis: </text:p>
      <text:p text:style-name="P19">— Vi, blinmanĝanto — mezuron sciu por babili per via lango! Ne ikono! Ĉu vi la Arĥangelskan popolon ne konas? Morgaŭ venos al vi metiistoj, kaj portistoj, kaj fiŝistoj, vi mem al ili ĝistere riverencos, por ke ili ĉi spadon en vian altaron donu. </text:p>
      <text:p text:style-name="P19">— Ne riverencos! </text:p>
      <text:p text:style-name="P19">— Nu kaj diablo vin prenu, hundo vi estas, sed ne popo! </text:p>
      <text:p text:style-name="P19"><text:soft-page-break/>La popo ekinsultis, eksvingis al Jegorĉjo la manojn, tiu, elirinte kun Taisja, diris: </text:p>
      <text:p text:style-name="P19">— Ne gravas, Taisja Antipovna! Morgaŭ ni portos la spadon en la citadelon, ili malfermos la pordegon, ne kuraĝos, hundoj, rompi la sanktan aferon. </text:p>
      <text:p text:style-name="P19">Kaj li aldonis kun suspiro: </text:p>
      <text:p text:style-name="P19">— Se estus sana eminenco Atanazio, li timigus ilin, longharulojn, ke ili longe memorus... </text:p>
      <text:h text:style-name="P5" text:outline-level="3"><text:bookmark-start text:name="__RefHeading___Toc10678_3798596000"/>4. Hejme<text:bookmark-end text:name="__RefHeading___Toc10678_3798596000"/></text:h>
      <text:p text:style-name="P19">Rjabov sidis ĉe la tablo, retrokliniĝinte sur la benko, senhaste drinkis vodkon. La avino jam ŝanĝis unu stofan botelon, kun timeto ĵetadis rigardojn al Ivano Sabateiĉ, ke li ne almanĝas. Li ne ebriiĝadis, nur liaj okuloj iĝadis pli helaj, kvazaŭ pli akrevidaj, kaj la vizaĝo iĝadis pro vodko pli severa. Maria Nikitiŝna sen larmoj, rekte rigardante antaŭ si, estis rakontanta, kiel antaŭ nelonge estis ĉi tie kancelarianoj Abrosimov kaj Gusev, ĉiujn elpelis for el la domo, komencis ŝin demandi pri Silvestro Petroviĉ, ĉu ofte vizitadis Ievlev-on forpasinta Krikov, kion ili kune faradis, pri kio parolis, ĉu menciis ili carajn malicajn malamikojn — Miloslavskij-ojn, kaj Ĥovanskij-ojn, kaj aliajn ceterajn... </text:p>
      <text:p text:style-name="P19">— Nu? </text:p>
      <text:p text:style-name="P19">— Certe, ne menciis, mi diris. Kaj ili ree pri la samo. Unu jen ĉi tie sur la benko sidis, kaj per la okulegoj min boris, kaj la alia malantaŭe, ĉiam krietis... </text:p>
      <text:p text:style-name="P19"><text:soft-page-break/>— Forpelus vi ilin kiel hundojn, Maria Nikitiŝna! </text:p>
      <text:p text:style-name="P19">— Ili per malliberejo timigadis, Ivano Sabateiĉ. Ni, li diris, vin, malgraŭ tio ke vi estas bojara filino, en feraĵojn katenos, kaj sur pendigilon levos, tie vi kukuos laŭ ni, bone. Kaj ili ĉiam demandadis pri iu sveda homo, kiu en la citadelo estis kun honoroj akceptita. Kaj mi ja scias, al mi Silvestro Petroviĉ jam en tiu tempo rakontis, ke tio estis ruso, Jakobo lia nomo estis, nia, de la ortodoksa kredo... Ili ne kredis. Insultadis ili min per fiaj vortoj... </text:p>
      <text:p text:style-name="P19">Ŝi firme viŝis la vizaĝon per la polmoj, movis la ŝultron. </text:p>
      <text:p text:style-name="P19">— Kaj kion fari, mi ne scias, kion pensi. Jegorĉjon oni liberigis, Longinov-on same, sed Silvestro Petroviĉ plu suferas, kaj neniu scias, kiam finiĝos liaj turmentoj. </text:p>
      <text:p text:style-name="P19">— Pri kio ili tie kun Jegoro parolis? — demandis Rjabov. </text:p>
      <text:p text:style-name="P19">— Pri la samo! Ĉu amikis forpasinta Krikov kaj Silvestro Petroviĉ. </text:p>
      <text:p text:style-name="P19">— Kaj li kion diris? </text:p>
      <text:p text:style-name="P19">— La veron diris: amikis. Kaj konversaciis longe, kaj duope estadis. Do, ili ambaŭ estas militistoj, ne indis mensogi... </text:p>
      <text:p text:style-name="P19">La rudristo atente fiksrigardis al Maria Nikitiŝna, verŝis por si vodkon, malrapide filtris ĝin tra la dentoj, poste eldiris: </text:p>
      <text:p text:style-name="P19">— Kaj pro kio vi, Maria Nikitiŝna, pensas, ke al tiuj kancelarianoj-rabobirdoj ni la veron diru? Nenion ili de ni aŭdu, eĉ ne unu vorton. Silentu kaj silentu, kaj ankoraŭ silentu. Kaj se silenti vi ne povas — diru nur: ne scias mi, ne aŭdis, ne <text:soft-page-break/>vidis. Tiele... Ĉi kancelariano al vi nur malbonon deziras, pro via malbono al li estas bone. Do ne donu al li eĉ grajnon, eĉ se li krevus antaŭ viaj okuloj... </text:p>
      <text:p text:style-name="P19">— Mi ja... kiel pli bone deziris, Ivano Sabateiĉ... </text:p>
      <text:p text:style-name="P19">— Al diablo ilin, ĉi kancelarianojn! — diris Rjabov. — Poste memoru, kion mi diris. Mi ĉion vidis, Maria Nikitiŝna, mi estas muso saĝa, min oni ne trompos per fromaĝo... </text:p>
      <text:p text:style-name="P19">Li enpensiĝis por nelonge, poste demandis: </text:p>
      <text:p text:style-name="P19">— Teodozo Forĝisto ĉi tien ĉu ne venis? </text:p>
      <text:p text:style-name="P19">— Probable, venis! — respondis la avino. — Sed ĝuste mi ne memoras, Ivaĉjo. Multaj ja homoj al ni venas — ne kalkuleble, ni ne solaj vivas. Kaj al ni, kaj al Maria Nikitiŝna... </text:p>
      <text:p text:style-name="P19">La rudristo ekrigardis al Ievleva, ŝi kapjesis: </text:p>
      <text:p text:style-name="P19">— Vere, multaj venas. El Moskvo kelkaj homoj. Strange iel. Iu venas, sidas, de kiu li venis — ne diras, poste subite iun ŝuldon redonas — kvazaŭ delonge al Silvestro Petroviĉ ŝuldas. Kiu estas li mem — silentas, poste, forirante, esperigas. Kaj ne rekte, sed kun singardo... </text:p>
      <text:p text:style-name="P19">— Kaj ĉu multaj estis tiaj? </text:p>
      <text:p text:style-name="P19">— Do jen — ni plu vivas, kaj monon havas... </text:p>
      <text:p text:style-name="P19">Rjabov subridis, hele ekrigardis al Maria Nikitiŝna, demandis: </text:p>
      <text:p text:style-name="P19">— Do, ne ekzistas la mondo sen bonuloj? </text:p>
      <text:p text:style-name="P19">— Rezultas tiel. Malfavoron ili evitas, sed sian aferon faras... </text:p>
      <text:p text:style-name="P19"><text:soft-page-break/>Li ŝtopis per tabako la pipon, premis la tabakon per la fingro, ekfumis. Maria Nikitiŝna estis nelaŭte rakontanta, kiel ŝi travivis tiun tempon, kiel ŝi pereus sen Taisja kaj sen avino Eŭdoĥa, sen Ivaĉjo... </text:p>
      <text:p text:style-name="P19">— Ne pereus! — diris la avino. — Kial kalumnii pri si. </text:p>
      <text:p text:style-name="P19">Ŝi returniĝis kaj prononcis edife: </text:p>
      <text:p text:style-name="P19">— Kvankam vi, patrino Maria Nikitiŝna, estas de nobela deveno, sed nobela orgojlo en vi ne estas eĉ je groŝo. Virino kaj virino, kiel aliaj kelkaj niaj dvinaninoj. Laboron vi ne neglektas, vane larmojn ne verŝas, infanoj viaj estas prizorgitaj, hieraŭ eĉ brullignon vi fendis... </text:p>
      <text:p text:style-name="P19">— Ne mi fendis — Ivaĉjo! — ridetis Maria Nikitiŝna. — Li ne permesis! </text:p>
      <text:p text:style-name="P19">— Ĉu same viro? — demandis Rjabov. </text:p>
      <text:p text:style-name="P19">— Kaj kio? — diris avinjo Eŭdoĥa. — Ĉu ne viro? Ne solaj ni virinoj kaj knabinoj en la domo loĝas, ĉe ni estas knabo. Antaŭ nelonge la knabinoj — Venjo kaj Irenjo — muson ektimis, li tiun muson per balailo pelis. Viro! </text:p>
      <text:p text:style-name="P19">— Ĉu ne timis li la beston muson? </text:p>
      <text:p text:style-name="P19">— Li ne estas senkuraĝa... </text:p>
      <text:p text:style-name="P19">La rudristo findrinkis vodkon, tiris sin, eliris eksteren. Jam tute mateniĝis. Ventomontrilo sur la tegmento de la domo estis plende knaranta, en la subetaĝo kriis virkoko. Estis frosto. El la banejo iris fumo, tempis porti akvon. Avinjo Eŭdoĥa same eliris sur la peronon, diris, tremerante en malvarmo: </text:p>
      <text:p text:style-name="P19"><text:soft-page-break/>— Kaj kio do en la mondo fariĝas, Ivaĉjo? Kiam oni lin liberigos, Silvestron Petroviĉ-on? Ĉio ŝajne estas en ordo, sed ne dormas ŝi. Ne dormas kaj ne dormas. Kiam mi nokte vekiĝas — vi mem scias, mia dormo estas maljunulina, malprofunda, — kiam mi la okulojn malfermas — ŝi rigardas. Kaj estas malhele, sed mi sentas — ŝi rigardas. Rigardas kaj rigardas... </text:p>
      <text:p text:style-name="P19">Rjabov ne respondis, ordonis: </text:p>
      <text:p text:style-name="P19">— Ivaĉjon veku, avinjo, mi kun li ĉiam ŝatas ŝvitbani. Li ankoraŭ ne scias, ke mi hejmen revenis. Kaj samojedon Sermik-on veku, li dormis sufiĉe. Li al sia nomadejo rakontu, kiel lin granda Ivano per vaporo kaj sapo lavis, ili aĥos... </text:p>
      <text:p text:style-name="P19">Ivaĉjo elkuris sur la peronon, ankoraŭ ne plene malferminte la kungluiĝintajn dormajn okulojn, aĥis, ekvidinte la patron, ridinde ŝrikis pro la boacoj, kiuj, kvazaŭ en tundro, estis promenantaj sur la fortikaj hufetoj en la korto. </text:p>
      <text:p text:style-name="P19">Duope kun la filo la rudristo longe klopodis kun Sermik, ĝis li permesis, ke oni deŝiru de li ĉiujn liajn vestaĵojn. Avinjo Eŭdoĥa, albalaante profundan neĝamason en la korto, balancadis la kapon, aŭskultis la gajan bruon en la banejo, ridetadis: </text:p>
      <text:p text:style-name="P19">— Nu, diabloj, pardonu Dio, vere diabloj! Por malliberejo li sin ŝvitbanas, sed kion faras... </text:p>
      <text:p text:style-name="P19">Kaj batadis al la baneja muro per la tenilo de la balailo: </text:p>
      <text:p text:style-name="P19">— Frenezuloj! La banejon vi rompos! </text:p>
      <text:p text:style-name="P19"><text:soft-page-break/>Tie ree per lepora voĉo kriis Sermik. Base respondis, persvadante, Rjabov. La pordo skuiĝis, poste ree ĉio kvietiĝis. Rjabov estis diranta al Sermik: </text:p>
      <text:p text:style-name="P19">— Ja kial vi obstinas, knabo! Jen kia viro vi naskiĝis, sed banejon timas. Kiom da ursoj vi venkis, la unua ĉasisto en la tundro, sed akvo kun sapo por vi estas timo. En banejo sin lavi estas malbonon kaj mizeron forlavi, belon kaj bonon allavi... </text:p>
      <text:p text:style-name="P19">Ivaĉjo saltadis supre, sur la kuŝbreto, de tie kriadis: </text:p>
      <text:p text:style-name="P19">— Paĉjo, li al ni rigardos — kaj mem komencos laviĝi. Paĉjo, je Dio tiel! </text:p>
      <text:p text:style-name="P19">Sermik — nuda, muskola, kolera — insultadis: </text:p>
      <text:p text:style-name="P19">— Morta mi estos pro bano, kial vi malbone faras? </text:p>
      <text:p text:style-name="P19">Rjabov ĉerpis per ligna sitelo bolakvon, enverŝis en tinon kun malvarma akvo, petole ŝprucigis al Sermik. Sermik saltis, ekkriis, post la patro ŝprucigis Ivaĉjo, poste ankoraŭ foje Rjabov. Sermik ĉesis ŝriki — ekridetis, rigardante al Rjabov kaj Ivaĉjo, frotis ĉifonon per sapo, disŝmiris sapan ŝaŭmon sur la brusto kaj la larĝaj ŝultroj. </text:p>
      <text:p text:style-name="P19">— Kiel, frato, ĉu bone? — demandis Rjabov. </text:p>
      <text:p text:style-name="P19">— Bone, bone! — respondis Sermik. — Se mi ne estos morta — tiam tute bone... </text:p>
      <text:p text:style-name="P19">Ili lavadis sin kaj ŝvitbanis longe. </text:p>
      <text:p text:style-name="P19">Kiam ili estis ripozantaj, sidante triope sur la kuŝbreto, Ivaĉjo demandis mallaŭte: </text:p>
      <text:p text:style-name="P19"><text:soft-page-break/>— Paĉjo, kaj ĉu tio estas vero, ke vi latronan ŝipon surgrundigis antaŭ kanonoj? </text:p>
      <text:p text:style-name="P19">Rjabov ekĝeniĝis; glatumante la filon sur la malseka, en etaj bukloj kapo, respondis: </text:p>
      <text:p text:style-name="P19">— Ne gravas tio... </text:p>
      <text:p text:style-name="P19">Ivaĉjo levis al la patro la okulojn, demandis obstine: </text:p>
      <text:p text:style-name="P19">— Do ĉu surgrundigis aŭ ne? </text:p>
      <text:p text:style-name="P19">— Necesis, tial surgrundigis, fileto... </text:p>
      <text:p text:style-name="P19">Ivaĉjo kapjesis kontenta, poste ankoraŭ demandis, pririgardante cikatrojn sur la dorso, sur la ŝultroj de la patro: </text:p>
      <text:p text:style-name="P19">— Ĉu pro tio estas la vundoj, paĉjo? </text:p>
      <text:p text:style-name="P19">— Pro tio, infano... </text:p>
      <text:p text:style-name="P19">— Do, honestaj vundoj, paĉjo? </text:p>
      <text:p text:style-name="P19">— Honestaj, Ivaĉjo! — komprenante, ridetante, respondis la rudristo. </text:p>
      <text:p text:style-name="P19">Sermik same movis la fingron laŭ la cikatroj, klakis per la lango, balancis la kapon: </text:p>
      <text:p text:style-name="P19">— Ĉu urso? </text:p>
      <text:p text:style-name="P19">— Urso, urso, frato! — plu ridetante, respondis Rjabov. — Sveda urso... </text:p>
      <text:p text:style-name="P19">Ne findirinte, li subite ululis per kobolda voĉo, puŝis per la kapo la pordeton, ĝi defalis eksteren en la frostan tagon. Rjabov elĵetiĝis en la neĝamason, albalaitan de avinjo Eŭdoĥa. <text:soft-page-break/>Ivaĉjo, ŝrikante, ĵetiĝis post la patro. Ambaŭ, kvazaŭ turboj, ekturniĝis en la loza neĝo, leviĝis, ekkuris reen en la banejon, en la plej varmegan bruligantan vaporon; Sermik rigardis al iliaj ruĝegaj korpoj per globiĝintaj okuloj, klakadis per la lango... </text:p>
      <text:p text:style-name="P19">Post la bano, langvoraj, ili trinkis kun gastoj kvason, kun Timoteo Koĉnev, kun Ivano Kononoviĉ, kun ferdekestro Semisadov. Ili parolis pri la ŝipoj, savitaj kontraŭ la svedo. Nun la floto staris en Solombalo. Samloke estis rigataj ankaŭ aliaj ŝipoj. Ivano Kononoviĉ plendis, ke nun sen Ievlev laboroj iras malrapide, la fremdlandaj majstroj tute nenion faras, la vojevodo en ŝipkonstruado nenion komprenas, kaj oni aŭdas, ke la caro ĝis somero intencas esti en Arĥangelsko... </text:p>
      <text:p text:style-name="P19">— Do, konservis ni la ŝipojn? — morne demandis Rjabov. </text:p>
      <text:p text:style-name="P19">— Konservis! — diris Ivano Kononoviĉ, kaj liaj okuloj post la okulvitroj ekbrulis. — Ho, ŝipoj! Se vi vidus, rudristo! Grandaj, bonaj, por oceana iro... </text:p>
      <text:p text:style-name="P19">— Ni konstruis, kaj ni konservis! — same morne rimarkis Rjabov. </text:p>
      <text:p text:style-name="P19">Ferdekestro Semisadov per singarda voĉo rakontis novaĵon, ke li antaŭ nelonge aŭdis: veturas en Arĥangelskon nova vojevodo — tablestro Bazilo Andrejeviĉ Rĵevskij, kaj pri la princo kvazaŭ oni nenion scias. Ĉu estos li ĉi tie sen posteno, ĉu li veturos nutri sin en aliajn lokojn. </text:p>
      <text:p text:style-name="P19">Rjabov aŭskultis indiferente, al la novaĵoj ne ĝojis. </text:p>
      <text:p text:style-name="P19"><text:soft-page-break/>— Eble, estos pli facile iomete al la popolo! — diris Semisadov. </text:p>
      <text:p text:style-name="P19">— Pro ili estos pli facile, atendu! — respondis Rjabov. — Tiu estas tablestro, ĉi tiu — princo. Popo popon riproĉas — nur per fingro minacas... </text:p>
      <text:p text:style-name="P19">— Nu, mi esperas, — diris Koĉnev. — Mallongigos oni, eble, la voston al Prozorovskij... </text:p>
      <text:p text:style-name="P19">— Sed povas esti, io vere Moskvon atingis? — demandis Semisadov. </text:p>
      <text:p text:style-name="P19">La rudristo ne tuj respondis, rigardis al flamo en la forno. La avinjo ĉe la fenestro estis faranta paston por pirogoj, suspiranta: </text:p>
      <text:p text:style-name="P19">— Necesas paston fermentigi, sed ĝojo ne estas, — ne leviĝos la pirogoj, ho ve... </text:p>
      <text:p text:style-name="P19">Ĉe la pordego, kie blovis malvarmo de la korto, estis dormetanta Sermik, trans la muro estis pri io disputantaj la filinoj de Ievlev. Ivaĉjo staris apud la patro, rigardis al li kun atento, aŭskultis, kiel tiu parolas: </text:p>
      <text:p text:style-name="P19">— Moskvon atingis, certe... En akvo, fratoj miaj, estas niksoj, en tero — vermoj, en Krimeo — tataroj, en marĉo — ranoj, en urbo — ĉikanoj. Iru en balenan ventron, tie faru fenestron kaj vintre restu, nenien plu iri eblas... </text:p>
      <text:p text:style-name="P19">La ŝipaj majstroj kaj la ferdekestro ridis. Ivaĉjo demandis: </text:p>
      <text:p text:style-name="P19">— Ĉu tio estas fabelo tia, paĉjo? </text:p>
      <text:p text:style-name="P19">— Ne fabelo — realaĵo! — respondis Ivano Kononoviĉ. </text:p>
      <text:p text:style-name="P19"><text:soft-page-break/>Ili ankoraŭ iom sidis, parolis. Semisadov diris: </text:p>
      <text:p text:style-name="P19">— Nesingarde vi tamen, Ivano Sabateiĉ, en la urbon ja venis. Ne okazu malbono... </text:p>
      <text:p text:style-name="P19">La rudristo ĵetis rapidan rigardon al la ferdekestro. </text:p>
      <text:p text:style-name="P19">— Kia malbono? Mi mem en la malliberejon iros, al la arestejo. Kiom eblas kaŝiĝi? Kaj li, la kapitan-komodoro, kion atendu bonan, kiam la rudristo fuĝis? </text:p>
      <text:p text:style-name="P19">— Ĉu vi malsaĝiĝis? — demandis Semisadov. </text:p>
      <text:p text:style-name="P19">— Mi estas pli saĝa, ol vi! — respondis Rjabov. — Li tie estas senforta, liaj vundoj doloras, sola, kaj ankoraŭ pro mi respondas. Ne, mi al ili, hundoj, mem respondos. Bonon necesas memori, kaj ĉu ne Silvestro Petroviĉ en tiuj malnovaj jaroj la paperon por mi elpetis de la caro, ke la monaĥoj min en sia subteraĵo ne putrigu? Kaj ankaŭ vi, mi pensas, memoras, kiel ni kun soldatoj en la monaĥejon venis, liberigis la fiŝistojn kun Metrio forpasinta. Li ankaŭ al Taisja mia multe helpis, kiam mi sur Grumanto vintris, li ankaŭ por Ivaĉjo mia estas baptopatro... Ne, frato, hontas mi tiel vivi. </text:p>
      <text:p text:style-name="P19">Ivano Kononoviĉ suspiris: </text:p>
      <text:p text:style-name="P19">— Honte, tamen sate... </text:p>
      <text:p text:style-name="P19">Semisadov interrompis: </text:p>
      <text:p text:style-name="P19">— Tio estas vero, ke homo li estas nemalbona, kaj kiam la batalo estis — de lia kapo la afero estis solvata. Li kaj la fortreson konstruis, kaj la kanonojn gisis, kaj... </text:p>
      <text:p text:style-name="P19">— Vere, li. </text:p>
      <text:p text:style-name="P19"><text:soft-page-break/>— Tio ne estos malbona, eble! — konsentis Semisadov. — Devas ĉio al bono fariĝi. Al vi, Ivano Sabateiĉ, ĉio ajn okazadis, tamen vi plu estas viva. Kaj en la maro, kaj sur Grumanto, kaj sur la sveda ŝipo. Nu, ankaŭ nun vi viva revenos. Eble, pro tio, ke vi vivas laŭ justo... </text:p>
      <text:p text:style-name="P19">Rjabov ekridis, respondis ruze per anekdoto: </text:p>
      <text:p text:style-name="P19">— Kiel tiu virino, kiu gastinon regaladis, sed, ektiminte, diras: finmanĝu, baptanino, la naŭan flanon, tutegale mi de la edzo estos batita... </text:p>
      <text:p text:style-name="P19">La ŝvela pordo kun bruo malfermiĝis, eniris Taisja, per timigita voĉo demandis de la sojlo: </text:p>
      <text:p text:style-name="P19">— Ĉu venis? </text:p>
      <text:p text:style-name="P19">— Venis! — leviĝante renkonten al la edzino, respondis Rjabov. — Sufiĉas en tundro sidi. </text:p>
      <text:p text:style-name="P19">Kiel ĉiam publike, li parolis kun ŝi mallonge, per abruptaj vortoj, sed liaj okuloj rigardis arde kaj atente, same, kiel antaŭ multaj jaroj, kiam li dungiĝis kiel ĉasisto al ŝia patro. Kaj same, kiel tiam, ŝi kvazaŭ malfortiĝis pro tiu rigardo. </text:p>
      <text:p text:style-name="P19">— Vivus vi kviete en la tundro, — mallaŭte diris ŝi. — Jen, dank' al Dio, kia vi sana iĝis... Kion vi ĉi tie faru? </text:p>
      <text:p text:style-name="P19">— Eĉ kapro, oni diras, estas okupita, — ridetante, respondis la rudristo. — Ankaŭ ĝi havas sian klopodon: necesas ĉevalojn al trinkejo akompani... </text:p>
      <text:p text:style-name="P19">— Kaptos oni vin, Ivaĉjo... </text:p>
      <text:p text:style-name="P19">— Sed mi ne lasos! Mi mem la unua tien iros. </text:p>
      <text:p text:style-name="P19"><text:soft-page-break/>Taisja sciis, ke li ne ŝercas, same, kiel komprenis, — li venis en la urbon nur por mem iri al la arestejo... Sed ĉio ĉi estis tiel terura, ke ŝi ne deziris kredi, kaj ŝi nun nur forsvingis kaj silente komencis detiri la ledajn fiŝistajn pugnogantojn, malvolvi la kaptukon, demetis la piedvestojn. Ŝi eĉ ridetis, sed larmoj malgraŭ ŝia volo fluis sur la vangoj, kaj la ŝultroj komencis skuiĝi pro ploro. </text:p>
      <text:p text:style-name="P19">— Do kial vi, Tainjo? — konfuziĝante pro la vido de la ploranta edzino, demandis Rjabov. — Ĉu laciĝis vi?.. </text:p>
      <text:p text:style-name="P19">— Ne laciĝis, — ploregante kaj ne sciante, kion respondi, parolis ŝi, — ne laciĝis mi, sed... ankoraŭ malfeliĉo, Ivaĉjo: de sinjoro Krikov la spadon oni trovis, de Atanazio Petroviĉ... Veturigis ni tiun spadon en la preĝejon, — ne prenis la patro... Ĉiuj timas, la vojevodon timas. Eĉ la popo timas, sed pro kio? Per kio li, la forpasinto, pekis? Pro kio oni la spadon en la preĝejon ne prenas? </text:p>
      <text:p text:style-name="P19">Taisja, plorsingultante, fermis la buŝon per la polmo, en la domo estiĝis plena silento. Poste Semisadov diris kun obtuza minaco en la voĉo: </text:p>
      <text:p text:style-name="P19">— Ne gravas, ni ne timos! Ne timemaj ni estas! Ni faros, kiel necesas! Morto ne estas ludo, kaj kiel Atanazio Petroviĉ akceptis la morton — donu Dio al ĉiu militisto. Estos lia spado en preĝejo, kaj ne en la Paraskeva, sed en nia, la fortresa. Kun honoro ni tiun lian gloran spadon enportos, kaj neniu nian vojon baros, kaj se iu baros — ni lin forigos. Ĉu prave mi diras, Ivano Sabateiĉ? </text:p>
      <text:p text:style-name="P19">— Prave! — firme kaj trankvile respondis Rjabov. </text:p>
      <text:h text:style-name="P5" text:outline-level="3"><text:bookmark-start text:name="__RefHeading___Toc10680_3798596000"/><text:soft-page-break/>5. Kiel alie fari?<text:bookmark-end text:name="__RefHeading___Toc10680_3798596000"/></text:h>
      <text:p text:style-name="P19">La novaĵo pri la trovita spado de la heroa kapitano Krikov, origina dvinano kaj bona homo, fulme ĉirkaŭflugis la tutan urbon Arĥangelskon. Tiuj, kiuj amikis kun Atanazio Petroviĉ, kiuj konis lin proksime, multe zorgis pri tio, kaj per drastaj vortoj insultadis la arĥangelskanoj tiun raban popon, kiu aŭdacis rifuzi akcepti en la preĝejon la armilon de la pereinta kapitano. </text:p>
      <text:p text:style-name="P19">Pafista kolonelo Vilhelmo Noble raportis pri ekscitiĝo de la popolo en la urbo al princo Prozorovskij. Tiu kolere snufis, tamen kontraŭagi ne kuraĝis, nur diris: </text:p>
      <text:p text:style-name="P19">— Estus bone malgrandigi al ili, diabloj, fervoron, sed kiel tion fari? Jen kio, kolonelo... vi, tio! En la fortreson ne indas la spadon treni, sed estas ĉi tie apud la Komerca korto kapelo nome de la Tuko Nehomfarita<text:bookmark text:name="xnoto-4-04-5-1"/><text:note text:id="ftn8" text:note-class="footnote"><text:note-citation>8</text:note-citation><text:note-body><text:p text:style-name="P2">La Tuko de Edessa, «ne farita de la homaj manoj», estis tolaĵo kun la vizaĝo de Jesuo, opiniata aperinta per miraklo; ĝi estis konservata en Konstantinopolo kaj malaperis dum la kvara krucmilito. (Iuj opinias, ke ĝi povas esti la sama Mortotuko, kiu estas nun konservata en Torino). Laŭ ĝi estis faritaj ĉiuj postaj bildoj de Kristo sur ikonoj. Ĝi estas kultata de la Ortodokskristana eklezio. <text:span text:style-name="T3">(trad.)</text:span></text:p></text:note-body></text:note>, tie oni lian spadaĉon pendigu. Ne por ĉiam, sed nur por tempo. Tutegale ĉi Krikov estas transfuĝinto — li al la svedoj en kaptitecon foriris, ĝuste tiel mi al Moskvo skribis... </text:p>
      <text:p text:style-name="P19">Vilhelmo Noble kun miro levis la brovojn: la vojevodo en la lastaj tagoj komencis diri tiajn absurdaĵojn, ke eĉ la al ĉio kutimiĝintaj kancelarianoj nur interpalpebrumadis. </text:p>
      <text:p text:style-name="P19"><text:soft-page-break/>— Sed la loĝantoj, ĉiuj lokaj metiistoj kaj aliaj plebanoj dezirus vidi la spadon ĝuste en la fortresa preĝejo! — prononcis la kolonelo. </text:p>
      <text:p text:style-name="P19">— Ne indas! </text:p>
      <text:p text:style-name="P19">— Ili bruos! </text:p>
      <text:p text:style-name="P19">— Kiel ordonite faru! — prononcis, ne aŭskultante, Prozorovskij. </text:p>
      <text:p text:style-name="P19">La kolonelo parolis. La vojevodo, apoginte per la manoj la ŝvelintan, nekomprenantan vizaĝon, rigardis al la murtapiŝo, sur kiu estis pendigita riĉa armilaro. «Ho, mia Dio, li ree estas tute ebria!» — pensis Noble, riverencis kaj foriris. </text:p>
      <text:p text:style-name="P19">Post la konversacio kun la kolonelo la vojevodo okupiĝis kun la kancelarianoj. Kancelariano Abrosimov dismetis antaŭ la princo pridemandajn foliojn kaj rakontis, kio hieraŭ estis farata en la arestejo: kiu estis torturata facile, kiu duan fojon, kiu forte de torturo «konsternita» estis, kaj kiu ne eltenis — ellasis la animon. </text:p>
      <text:p text:style-name="P19">— Kio pri Pustovojtov? — demandis la vojevodo. </text:p>
      <text:p text:style-name="P19">— Liberigita, kiel de vi, patro princo, estis ordonite. Ke forte amikis inter si Krikov kaj via maliculo Ievlev — ĉio ĉi laŭ liaj vortoj estis skribita, kaj kion plian ni bezonas? </text:p>
      <text:p text:style-name="P19">— Kiu la petskribon al Moskvo veturigis? — demandis la vojevodo. </text:p>
      <text:p text:style-name="P19">Kaj kriis per furioza, freneza voĉo: </text:p>
      <text:p text:style-name="P19"><text:soft-page-break/>— Mi ekstermos ĉiujn, ekscios la veron, maliculoj kontraŭ mi, murdistoj, herodanoj! Kie estas tiuj latronoj, kial ne torturitaj, pro kio ne kaptitaj? Kiu fidelan mian dumaanon Larionov-on mortpafis? Kun muskedoj, kun fusiloj al Volgo ili foriris por rabi, malicaj malamikoj de la caro, sed por vi tio estas nenio? Kien vi rigardis, hundoj? Kie estas malamiko mia, kampulo Forĝisto? </text:p>
      <text:p text:style-name="P19">La kancelarianoj, konfuziĝinte, balbutis galimation, la vojevodo ŝovadis la grasan pugnon al iliaj vizaĝoj, piedfrapadis; ardiĝinte, li tiris Molokojedov-on je la barbo, ektrenis por torturo. Tiu ŝrikis per porkida voĉo, la princo forĵetis lin, falis sur la benkon. Abrosimov, etendante la kolon, flustris: </text:p>
      <text:p text:style-name="P19">— Ne alie, ol de Maria Nikitiŝna estas la tuta malbono, ne alie, ol de ŝi. Ŝi sidas en la domo de Rjabov — fiera, pala, eĉ guto da sango en la vizaĝo ne estas, sed plu al ni kiel al favaj hundoj rilatas. Sentima sorĉistino! Kaj de ŝi homoj en Moskvo estadis, kaj al ŝi iuj vizitantoj venadis — tio estas certe sciate, princo-vojevodo. En hela tago ili timas, sed kiam estas pli malhele — ili tuj tien, al Muskoj. </text:p>
      <text:p text:style-name="P19">— De kiu estis la venintoj? </text:p>
      <text:p text:style-name="P19">— Tio ne estas enketita. Eble, ĝuste de sinjoro Apraksin mem — malica via malamiko, eble, de Golovin Teodoro Aleksejeviĉ, eble, de Menŝikov... Antaŭ nelonge en la bazaro oni diris: kvazaŭ estis ĉi tie kaŝe iu homo, nomis sin inspektisto, pri vi arogante demandis, kaj kiam oni intencis ligi liajn manojn, li malaperis senspure... </text:p>
      <text:p text:style-name="P19"><text:soft-page-break/>— Ne kaptis lin, herodoj! — ŝrikis la princo. </text:p>
      <text:p text:style-name="P19">— Tute ne! — diris el malproksime, nelaŭte, sed kun aroganteco en la voĉo, la batita Molokojedov. — Tute ne tiel, princo! Ĉi inspektisto havis paperon kun sigelo kaj subskribo... </text:p>
      <text:p text:style-name="P19">— Kies subskribo? </text:p>
      <text:p text:style-name="P19">— Jen, kies! De Apraksin mem. Malkvietigas li tie kaj en Moskvo kaj en Voroneĵo, ĉion kontraŭ la princo-cezaro faras, kroĉiĝis per la dentegoj tiel, ke ne eblas deŝiri. </text:p>
      <text:p text:style-name="P19">La vojevodo leviĝis, piedbatis ekkurintan for de li katon, ekiris el angulo en angulon. La kancelarianoj staris time ĉe la pordo, li kvazaŭ forgesis ilin, kaj ili foriris sen ajna ordono. </text:p>
      <text:p text:style-name="P19">Pli poste alveturis Meĥonoŝin, maltrankvila, kolera. Ĉirkaŭlekante la maldikajn lipojn, li demandis, ĉu estas vero, ke Rĵevskij jam estas sur vojo el Moskvo al Arĥangelsko. Al la princo malfortiĝis la kruroj, li malfermis la buŝon, longe ne povis eldiri eĉ vorton, poste flustre demandis: </text:p>
      <text:p text:style-name="P19">— En Moskvo do, en Moskvo kion oni al vi diris? Ĉu pri tio temis? Oni favoris, pridonacis, sed nun subite... </text:p>
      <text:p text:style-name="P19">— Evidente, oni ion novan eksciis! — diris Meĥonoŝin. — La princo-cezaro tiel, sed aliaj alie. Tro vi simpla estas, Aleksio Petroviĉ, tro malforta estas via kapo. Ĉi tie pensi necesas... </text:p>
      <text:p text:style-name="P19">— Sed kiel pensi, se Rĵevskij veturas? </text:p>
      <text:p text:style-name="P19">— Li veturas senhaste. Al li ankaŭ en Vologdo aferoj estas komisiitaj. </text:p>
      <text:p text:style-name="P19"><text:soft-page-break/>Kaj, tordante la vizaĝon pro malamo al la vojevodo, Meĥonoŝin ekparolis pri tio, ke pri la malfeliĉo neniu kulpas, krom la princo mem: antaŭ longe necesis fini kun Ievlev, mortintoj ne babilas, li mortis en malliberejo — kaj ne estas demandoj. Malfeliĉon havas nedecidemaj, malfortaj, tiuj, kiuj neniun aferon ĝis la fino povas fari. La latrono kapitan-komodoro, se post la batalo tenus pli firme la fremdlandanojn, eble ne enkaĉiĝus, kiel nun. Kaj eĉ pli bone por li estus mortigi en la fortreso kaj Ripley-on, kaj Swenberg-on, kaj Loftus-on. Verŝajne, nun li pro ĉagreno la fingrojn ronĝas... </text:p>
      <text:p text:style-name="P19">— Do vi instruu, kion mi faru? — ekbalbutis la princo. — Kiel mi vivu do, ho Dio favora... </text:p>
      <text:p text:style-name="P19">— Kiel? </text:p>
      <text:p text:style-name="P19">Meĥonoŝin kliniĝis al la vizaĝo mem de la vojevodo: </text:p>
      <text:p text:style-name="P19">— Ja tiel, ke unue fini kun Ievlev! Nokte kun fidelaj homoj strangoli lin en la subteraĵo, — kiu ekscios, pro kio li mortis? </text:p>
      <text:p text:style-name="P19">— Kie do tiujn homojn preni? </text:p>
      <text:p text:style-name="P19">— Se ili forte necesos — vi trovos. Antaŭ longe vi devus tion fari, jam en tiu tempo, kiam mi en Moskvo estis, pulvoron alŝuti, aŭ per maŝo strangoli, aŭ per hakilo en malhela horo al la kapo. Kaj Jegoron kun Longinov vi vane liberigis, ne necesis... </text:p>
      <text:p text:style-name="P19">— Por vi estas facile diri, kiam la letero de Apraksin estis ne al vi, sed al mi... </text:p>
      <text:p text:style-name="P19"><text:soft-page-break/>— Kaj vi transsendus tiun leteron al Romodanovskij: diru al mi, patro princo-cezaro, kiun mi aŭskultu... Kaj kun ruzo, por ankaŭ sur Teodoron Matejeviĉ-on pli nigran ombron ĵeti. Sinjoro Romodanovskij sola kontraŭ ili ĉiuj staras, sola al neniu kredas, sola sian penson pensas. Li vian epistolon, princo-vojevodo, eble ĝis tempo tenus, kaj kiam super Apraksin ia nubo pendos — la letero taŭgus. Vizitadis mi lin, mi scias, kion la princo-cezaro deziras. Kaptas vi ĉi tie en Arĥangelsko kontraŭcarajn latronojn, kiel en Azovo faradis, batas ilin senkompate por plezuro de la cara moŝto, hakas la radikojn, sed tiuj radikoj malproksime etendiĝis — kaj al Ĥovanskij-oj, kaj al Miloslavskij-oj, kaj ankoraŭ al nesciate kiu. Mi mem pri tio al la princo-cezaro diris en Moskvo. Kaj la iniciatintoj de la tuta afero ĉi tie estas du: la unua — Krikov, lin pri ĉio kulpigi eblas, li ne respondos. Diru, ke la pafista ribelo en Moskvo same ne sen li okazis. Se Jegoron oni levus sur pendigilon, li ankaŭ pri Ievlev samon dirus. Silvestro nun estas malforta — post dua, post tria torturo mortus... </text:p>
      <text:p text:style-name="P19">Meĥonoŝin pensis iom, aldonis: </text:p>
      <text:p text:style-name="P19">— Ne, nun, verŝajne, estas malfrue, princo. Vi jam ne venkos. Timema vi estas. Vi mem ĉion pereigis. Kaj la kampulojn, kiujn mi kunpelis tiam, ne indis liberigi, en torturo ili multon dirus... </text:p>
      <text:p text:style-name="P19">— Sed ĉu mi... Ho Dio... Ili per sia volo, ili mem foriris... </text:p>
      <text:p text:style-name="P19">— Por tio vi estas vojevodo, ke ne per ilia volo ĉio fariĝu, sed per via, Aleksio Petroviĉ. Nun, anstataŭ tordiĝi en via <text:soft-page-break/>malliberejo — ili estas liberaj. La dumaanon murdis, foriris rabi, bruligas bienojn... </text:p>
      <text:p text:style-name="P19">— Kion fari do? — per tremanta voĉo demandis Prozorovskij. — Ĉu ni pereos nun? </text:p>
      <text:p text:style-name="P19">— Kiuj ne finfaras — tiuj pereu! — senkompate respondis Meĥonoŝin. — En tio timo ne konvenas. Aŭ tiel, aŭ ĉi tiel. Aŭ vi kapon hakos, aŭ al vi oni hakos. Kaj pro kio haki — estas. Kaj vere li, la caro, longe silentas, paciencas, atendas. Estis fidela por li servanto princo Prozorovskij. Sed se ĉio malkovriĝos... </text:p>
      <text:p text:style-name="P19">La vojevodo tute malkuraĝiĝis, ekpetegis: </text:p>
      <text:p text:style-name="P19">— Leŭtenanto, kara! Sola mi estas, estas neniu konsilanto, ordonu, kion fari, ĉio laŭ vi estos: per kiuj homoj Ievlev-on fini, kiun kapti. Instruu, kara, ne lasu min en amara horo, savu... </text:p>
      <text:p text:style-name="P19">La leŭtenanto, oscedetante, kvazaŭ li mem tion ne bezonis, komencis diri, kiel necesas fari plu. Prozorovskij aŭskultis, flate kapjesadis, dankadis... </text:p>
      <text:p text:style-name="P19">Al la pordo oni frapis, venis Molokojedov, alportis leteron. La princo deŝiris sigelon, Meĥonoŝin akceptis el liaj tremantaj manoj la paperon, legis unue mense, poste per impertinenta, senhonta voĉo laŭte. La letero estis tute mallonga: ke veturas al Arĥangelsko kiel vojevodo por Dvino princo Bazilo Rĵevskij, kaj princo Prozorovskij pro multaj liaj servoj kaj pro maljunaj jaroj kaj fortaj malsanoj loĝu ekde nun kie li deziros — ĉu en sia bieno, ĉu en Arĥangelsko, ĉu en Ĥolmogoro... </text:p>
      <text:p text:style-name="P19"><text:soft-page-break/>— Vidu, kiel! — flustre eldiris Prozorovskij. </text:p>
      <text:p text:style-name="P19">— Jen tiel, — subridis Meĥonoŝin. — Evidente, atingis la petskribo... </text:p>
      <text:p text:style-name="P19">— Kial do evidente? — demandis la vojevodo. — Estas dirite: pro multaj servoj kaj pro maljunaj jaroj kaj fortaj malsanoj. Se ĝi atingus — ĉu tiel estus? </text:p>
      <text:p text:style-name="P19">— Atingis, atingis la petskribo, patro! — enmiksiĝis Molokojedov, kaj lia vizaĝo jam esprimis nenian respekton al princo-vojevodo Prozorovskij. — Forigis oni vin, Aleksio Petroviĉ, de la nutriĝo — tio estas unue, kaj poste, probable, estos juĝo, denuncojn oni legos, homojn pridemandos. Oj, malbone estas al vi, patro, malbone, princo, tute malbone... </text:p>
      <text:p text:style-name="P19">Kaj sen permeso, sen riverenco Molokojedov ekiris al la pordo — distrumpeti en la urbo, ke al la vojevodeco de Prozorovskij venis fino, rakonti pri li verojn kaj malverojn, suspiri, balanci riproĉe la kapon kaj plendi, kiel malfacile estis sub li plenumi la caran servon... </text:p>
      <text:p text:style-name="P19">— Vi... kien? — laŭ la malnova kutimo kriis la princo, sed tuj rekonsciiĝis kaj svingis la manojn: — Iru, iru! Iru jam... </text:p>
      <text:p text:style-name="P19">Sed Molokojedov ankoraŭ staris iom kun ridetaĉo, palpebrumis, kaj, same ne riverencinte, foriris por ĉiam el la vojevoda domo. </text:p>
      <text:p text:style-name="P19">— Kion do ni nun faros? — demandis Prozorovskij per tute timida, kulpa voĉo Meĥonoŝin-on. — Kion nun fari, leŭtenanto? Eble vere por eviti pekon iri en la bienon, kaj trasidi tie kvietege la minacon. Kion vi diros? </text:p>
      <text:p text:style-name="P19"><text:soft-page-break/>— En la bienon? — kun malbona subrido prononcis Meĥonoŝin. </text:p>
      <text:p text:style-name="P19">— Tien. Kvietege. </text:p>
      <text:p text:style-name="P19">— Kaj el tie oni prenos! — diris Meĥonoŝin. — Apraksin havas longan brakon. Se ne hodiaŭ, do morgaŭ, sed tamen prenos. Nepre prenos... Ja ne estas urĝe. Pri viaj aferoj ne ĉiuj scias, kaj, verŝajne, oni ankaŭ memoras viajn meritojn en Azovo. Alie oni tuj en lazo vin ektrenus, ĉar, princo, faris vi ĉi tie aferojn, misis grave... </text:p>
      <text:p text:style-name="P19">Prozorovskij raŭkis ion malklaran, sidis molaĉa, rigardis per malplenaj okuloj. Meĥonoŝin leviĝis, diris, ke venos poste, kaj tiam ili decidos, kion fari; senhaste, fajfetante, li ekiris al kancelariano — ricevi caran salajron por ĉiuj servantoj de la Novdvina citadelo. La mono estis multa, ili kalkulis longe, Meĥonoŝin ne unu kaj ne du fojojn ĉion rekalkuladis dekomence. Por vigleco la leŭtenanto ordonis alporti duonstofon da vodko. </text:p>
      <text:p text:style-name="P19">— Kiel estas la vojevodo? — demandis la kancelariano. </text:p>
      <text:p text:style-name="P19">— Malbone! — respondis Meĥonoŝin. — Respondecigos oni lin, severe respondecigos. </text:p>
      <text:p text:style-name="P19">— Ja neeviteble... </text:p>
      <text:p text:style-name="P19">La kalkulitan monon la kancelariano serveme enŝutis en ledan sakon, ekiris akompani la leŭtenanton ĝis la perono, Meĥonoŝin alligis la sakon al la selo, kaptis per la piedo la piedingon, ne retrorigardante elrajdis ekster la pordegon. </text:p>
      <text:p text:style-name="P19"><text:soft-page-break/>Ĉi tie lin atendis du soldatoj — akompani la monon. Li diris al ili, ke monon hodiaŭ ricevi li ne sukcesis, pririgardis per distrita rigardo la straton, ĉirkaŭveturis la Komercan korton kaj, frapinte per la tenilo de la skurĝo al la drinkejo de Magrulo, ordonis elporti la plej bonan vodkon. Magrulo elportis. </text:p>
      <text:p text:style-name="P19">— Jen, kaptu! — diris Meĥonoŝin kaj ĵetis al la drinkejmastro oran moneron. </text:p>
      <text:p text:style-name="P19">Magrulo kaptis la moneron, riverencis. </text:p>
      <text:p text:style-name="P19">Meĥonoŝin, ne glutante, elverŝis en sian gorĝon la vodkon, almanĝis per pankrusteto kaj forte kunpremis per la spronoj la flankojn de la ĉevalo. La virĉevalo tuj ekgalopis al la Ĥolmogora vojo. </text:p>
      <text:p text:style-name="P19">Magrulo akompanis la oficiron per rigardo, revenis en la drinkejon, diris al du matrosoj el la citadelo, kiuj estis ludantaj ĵetkubojn pri fingrofrapoj: </text:p>
      <text:p text:style-name="P19">— Via leŭtenanto mem venis. Malavara! Ŝajne riĉiĝis! </text:p>
      <text:p text:style-name="P19">— Domon al li je ses tabuloj<text:bookmark text:name="xnoto-4-04-5-2"/><text:note text:id="ftn9" text:note-class="footnote"><text:note-citation>9</text:note-citation><text:note-body><text:p text:style-name="P2">T. e. ĉerkon <text:span text:style-name="T3">(trad.)</text:span></text:p></text:note-body></text:note>! — respondis unu el la matrosoj. — Hundaĉo li estas, sed ne leŭtenanto... </text:p>
      <text:p text:style-name="P19">La alia aldonis: </text:p>
      <text:p text:style-name="P19">— Bonaj homoj ne vivas, mortas, sed tia fiulo — ĉu vi vidas? Per gajaj piedoj iras... </text:p>
      <text:p text:style-name="P19">La pordo knaris, eniris ankoraŭ ĉirkaŭ dek matrosoj; Magrulo verŝis al ili vodkon po malgranda glaseto, ĵetis en <text:soft-page-break/>bovlon salitan fiŝon. Ili eltrinkis ne sidiĝante; la supera — larĝŝultra, ruĝvanga — ordonis: </text:p>
      <text:p text:style-name="P19">— Ni iru rapide! Post la liturgia servo oni tuj la spadon elportos! </text:p>
      <text:p text:style-name="P19">Magrulo divenis: </text:p>
      <text:p text:style-name="P19">— Ĉu de Atanazio Petroviĉ? </text:p>
      <text:p text:style-name="P19">Li vokis la diklipan helpanton — gardi la drinkejon, surmetis vulpan peltmantelon, ĉapon, pugnogantojn. Laŭ la strato estis haste iranta popolo: pafistoj en buntaj kaftanoj, subŝtofitaj per tondita ŝafa pelto, matrosoj en siaj malmolaj senvarmaj jakoj, metiistoj, fiŝistoj, fiŝistaj edzinoj, ĉasistoj, doganaj soldatoj. </text:p>
      <text:p text:style-name="P19">Ĥagajo Pustovojtov kolumne kondukis siajn matrosojn, la dogansoldatojn komandis Jegorĉjo, sur ĉevaloj rajdis la dragonoj. En la mallarĝa Trabata strato la popolo subite haltis, la vojon baris la pafistoj de kolonelo Vilhelmo Noble. Sidante en alta selo, grandnaza, grizblua pro malvarmo, li kriis, ke trairo al la rivero ne estas, ke la spadon estas ordonite porti en la kapelon de la Tuko Nehomfarita, ke en la fortreso teni ĝin estas nekonvene. Iu malalta, larĝŝultra ŝarĝisto kun malamo en raŭka voĉo kriis: </text:p>
      <text:p text:style-name="P19">— Vi viajn fremdlandanojn instruu, ni mem scias, kion ni faru! </text:p>
      <text:p text:style-name="P19">Kupristoj, panistoj, kvasistoj, aliaj metiistoj tuj ekbruis, ekinsultis: </text:p>
      <text:p text:style-name="P19">— Forrajdu de la vojo! </text:p>
      <text:p text:style-name="P19"><text:soft-page-break/>— Ni respekte petas! </text:p>
      <text:p text:style-name="P19">— Amikoj, premu! </text:p>
      <text:p text:style-name="P19">— Je la brido lin prenu, je la brido! </text:p>
      <text:p text:style-name="P19">La bunta virĉevalo de la kolonelo retropaŝis, la pafistoj, subridante, komencis turni siajn ĉevalojn en la flankan strateton. Noble-on oni alpremis al alta palisbarilo, la popolo traŝiriĝis, ekiris per rapidaj paŝoj. La spadon sur pura, brodita de la manoj de Taisja kuseno portis doganisto Smirnoj, dekstre alia soldato portis la doganan vimplon. Post la urba bariero tamburistoj akorde elbatis paradan marŝon. Sur la neĝo hele, vintre blindige lumis la suno, de piceoj, de betuloj estis falantaj brilantaj neĝeroj. Rjabov iris apud Ivaĉjo, laŭvice prenadis sur la brakojn la rapide laciĝantajn filinojn de Ievlev. La popolo rigardis al li, ĉiam pli laŭte interparoladis homoj: jen iras la rudristo Rjabov, tiu, kiu surgrundigis la malamikan ŝipon, tiu, kiu kvazaŭ estis mortigita. Loĝantoj turniĝadis al li — grandega, larĝŝultra, hele rigardanta antaŭ si, rekonadis Ivaĉjon, rememoradis tiun tagon, la viktorion, tondradon de kanonoj, fajfadon de kuglegoj, la svedajn standardojn sur la ŝtonoj de la fortresa placo. </text:p>
      <text:p text:style-name="P19">Post Smirnoj la spadon portis Jegorĉjo Pustovojtov, poste kanonisto — maljuna, grizhara. Pri li oni rakontis, ke li per sia kanono debatis svedan poban flagon. Ju pli malproksime laŭ la bordo de Dvino moviĝis la procesio, des pli da homoj aliĝadis al ĝi. Dvinaj fiŝistoj, zonante sin dum kurado, kuratingadis la popolon, kuris edzinoj, infanoj. </text:p>
      <text:p text:style-name="P19"><text:soft-page-break/>Jam krepuskis, kiam la popolo atingis la pramon. Dvino jam preskaŭ tute glaciiĝis, la pramo tute kovriĝis per glacio, iam haltadis. Sur la eksteraj remparoj de la fortreso la malfavorata pafista estro Simono Borisoviĉ ordonis bruligi peĉajn torĉojn, la fortresaj kanonistoj staris ĉe la kanonoj kun bruligitaj meĉoj — prepariĝis al kanona pafsaluto. En la larĝe malfermita pordego de la fortreso staris matrosoj kun nudaj sabroj, la fortresaj tamburoj batis «renkonton». Ĉi tie por mallonga tempo fariĝis konfuzo: Ĥagajo Pustovojtov per forto eltrenis antaŭen Rjabov-on, donis al li la kusenon, sur kiu malhele briletis la spado de la forpasinta Atanazio Petroviĉ. </text:p>
      <text:p text:style-name="P19">La rudristo deĵetis la ĉapon, malvarma vento distaŭzis liajn orajn kun grizo harojn. Al li estis varmege, la ŝafan peltjakon li malbutonis, lia fortika brusto estis egalmezure leviĝanta. La tamburoj batis ne eksilentante. Kiam la procesio trairis la pordegon, sur la remparoj ekkantis klarionoj, solene eksonoris la sonorilo sur la fortresa preĝejo. Tute kadukiĝinta fortresa popeto Johano en la preĝeja pordo akceptis la kusenon, kisis la tenilon de la spado, ekportis pendigi ĝin sub la ikonoj. </text:p>
      <text:p text:style-name="P19">Semisadov, starante sur la preĝeja perono, levis kaj mallevis torĉon. </text:p>
      <text:p text:style-name="P19">La kanonistoj sur la remparoj ŝovis la meĉojn en la fuzeojn, fortega tondro skuis la murojn de la fortreso, en la preĝejo ekbalanciĝis fajretoj de kandeloj. La kanonistoj pafis trifoje, trifoje pulva flamo prilumis Dvinon, la glaciiĝintan pobon de «Krono», betulojn sur la Marka insulo. </text:p>
      <text:p text:style-name="P19">Kiam ĉio finiĝis, Semisadov demandis Rjabov-on: </text:p>
      <text:p text:style-name="P19"><text:soft-page-break/>— Nu? Ĉu ni bone faris? Meĥonoŝin-on, dank' al Dio, ien la diablo forportis, alie li ne permesus kaj per kanonoj pafi, kaj la spadon en la preĝejo pendigi. </text:p>
      <text:p text:style-name="P19">La rudristo respondis: </text:p>
      <text:p text:style-name="P19">— Vi faris bone, nun necesas drinki rememore. Mi al Magrulo jam hieraŭ ordonis atendi gastojn. </text:p>
      <text:p text:style-name="P19">En malfrua vespero Magrulo, riverencante, estis renkontanta amikojn de forpasinta Atanazio Petroviĉ. Sur la tablo jam estis metita tablotuko, trans septo maljunulino estis bakanta blinojn, — neniom taŭgas funebra festeno sen blinoj. Renkontante homojn, la tavernisto diradis afable: </text:p>
      <text:p text:style-name="P19">— Ni rememoru ĉiuj, kaj riĉa kaj malriĉa. La de sinjoro kapitano memoron ne respekti — al la diablo la animon vendi. </text:p>
      <text:p text:style-name="P19">La gastoj subridadis: </text:p>
      <text:p text:style-name="P19">— Vi ĝin jam antaŭ longe vendis. </text:p>
      <text:p text:style-name="P19">— Vi kun la diablo jam antaŭ longe interfratiĝis! </text:p>
      <text:p text:style-name="P19">— Kion ni manĝos — ni pagos, via regalo estas konata. </text:p>
      <text:p text:style-name="P19">La unua rememoris Atanazion Petroviĉ-on helpanto de la kanona majstro Forĝisto, viro kun fulgokovrita vizaĝo kaj atenta rigardo de saĝaj brunaj okuloj. Li levis kruĉeton, diris severe: </text:p>
      <text:p text:style-name="P19">— Do, Atanazio Petroviĉ, amiko bona! Ni servos ankaŭ en la transmondo al la bojaroj: ili en kaldronoj bolos, kaj ni brulŝtipojn metos. </text:p>
      <text:p text:style-name="P19"><text:soft-page-break/>Rjabov kaj Semisadov interrigardis: la vortoj estis strangaj. Sed la helpanto de Teodozo Forĝisto parolis tiel, kvazaŭ sciis ion pri Atanazio Petroviĉ, kion aliaj ne sciis. Li unuglute eltrinkis sian vodkon, kuntiris la malhelajn brovojn, enpensiĝis. Magrulo alportis al li bovlon da blinoj. Ĥagajo Pustovojtov ankoraŭ disverŝis vodkon al kruĉetoj. Oni rememoradis senhaste, ĉiu parolis, kiel li memoris Krikov-on, kia li estis homo, parolis kaj pri granda kaj pri malgranda, kaj pri gaja kaj pri malgaja. Ĉasisto, maljunulo Kuskov, ridetante, rememoris, kiel Atanazio spuris beston, kiel ĉasis urson. Dogansoldato Smirnoj rakontis, kiel sinjoro kapitan-leŭtenanto instruis doganistojn serĉi kontrabandajn varojn, por ke ne plu eksterlandaj ŝipestroj priŝtelu la caran fiskon. Kaj ĉiuj subite kvazaŭ aŭdis la ruze mokan voĉon de Krikov, ĉiuj, kun ĝojo kaj fiero pri sia kampulo-dvinano, rememoris lian simplan aspekton, la gajan, oblikvan rigardon, la kuraĝan kaj saĝan obstinon en la dogana malfacila laboro. </text:p>
      <text:p text:style-name="P19">Post Smirnoj parolis Rjabov, parolis obtuze, malrapide, kaj kvazaŭ alia Atanazio Petroviĉ aperis en la festeno: tiu, kiu, amare ofendita de maljustaj koruptuloj kaj potenculoj, ne cedis al la amara ofendo, sed ankoraŭ trovis en si fortojn honeste servi kiel kaporalo; tiu, kiu helpis en mizero al orfoj kaj ne nur per bona konsilo, sed ankaŭ per faro; tiu, kiu, iĝinte oficiro, ne forgesis siajn fratojn — kampulojn-fiŝistojn, ne forgesis soldatojn, ne forgesis, el kies li estas karno kaj el kies sango; tiu, kiu kaj en bona kaj en malbona tempo — ĉiam estis ekvilibra, kvieta, amika; tiu, kiu amis aŭdi kanton, amis festenon, laŭtan ardan konversacion... </text:p>
      <text:p text:style-name="P19"><text:soft-page-break/>Kiam la homoj estis disirantaj, la helpanto de kanonmajstro Forĝisto, subridante, demandis Rjabov-on: </text:p>
      <text:p text:style-name="P19">— Ĉu ne komprenis vi, rudristo, kion mi tiam pri kaldronoj kaj bojaroj diris? </text:p>
      <text:p text:style-name="P19">— Nun, ŝajne, komprenis! — respondis Rjabov. </text:p>
      <text:p text:style-name="P19">— Ĉu vere komprenis? </text:p>
      <text:p text:style-name="P19">— Komprenis, amiko. Kaj mi al vi tiel diros: forpasinta Atanazio Petroviĉ per tio estis bona, ke ne bruis multe. Li sciis la proverbon, kiel oni ĉe ni diras: mallaŭte esprimu — bojaroj proksime. </text:p>
      <text:p text:style-name="P19">Jam fariĝis nokto, kiam Rjabov venis hejmen. Ivaĉjo, laciĝinte dum la tago, disĵetinte la manojn kaj piedojn, dormis sur la larĝa benko. Taisja leviĝis renkonten al la edzo, brakumis lin, almetiĝis al la larĝa brusto. </text:p>
      <text:p text:style-name="P19">— Ĉu vi preparis? — mallaŭte demandis li. </text:p>
      <text:p text:style-name="P19">Taisja senvorte kapmontris noditan paketon, kuŝantan sur la benko ĉe la forno. Ŝi ne ploris, nur ŝia vizaĝo estis tre pala. </text:p>
      <text:p text:style-name="P19">— Ĉu al vi frostas? — demandis la rudristo. </text:p>
      <text:p text:style-name="P19">— Ŝajne, frostas! — kaŝinte la vizaĝon sur lia brusto, respondis ŝi. </text:p>
      <text:p text:style-name="P19">Li silentis, ne sciante, kiel kvietigi ŝiajn suferojn, karese glatumante ŝian tremerantan ŝultron... </text:p>
      <text:p text:style-name="P19">— Ĉu estas malvarme ekstere? — demandis Taisja. </text:p>
      <text:p text:style-name="P19">— Frosto! </text:p>
      <text:p text:style-name="P19"><text:soft-page-break/>Ivaĉjo suspiris en dormo, ŝmacis per la lipoj, ekmoviĝis sur la benko. </text:p>
      <text:p text:style-name="P19">Rjabov turnis la kapon al li, pli forte brakumis la edzinon. </text:p>
      <text:p text:style-name="P19">— Ne timu, kara! — diris li mallaŭte. — Kiel alie fari? Ĉu estus bone alie? </text:p>
      <text:p text:style-name="P19">Ŝi ne respondis. </text:p>
      <text:p text:style-name="P19">— Ĉu ne iri? — tute mallaŭte, kvazaŭ elprovante ŝin, demandis la rudristo. — Ĉu fuĝi? </text:p>
      <text:p text:style-name="P19">Taisja silentis. </text:p>
      <text:p text:style-name="P19">— Vidu, kiel! — kun suspiro diris la rudristo. — Necesas, kara, iri. Laŭ la konscienco, alie la vivo ne estos vivo. Kiel do alie? Ivano elkreskos, riproĉos: vi, diros, kial ne bone tiam faris? Kial Ievlev-on kapitan-komodoron forlasis en malfeliĉo? Kiel mi tiam finu mian vivon? Kaj al Maria Nikitiŝna, malfeliĉa, promesis mi. La vorto ja estas dirita... </text:p>
      <text:p text:style-name="P19">Taisja retroklinis la kapon, avide ekrigardis en liajn verdajn okulojn, diris kun ĝemo: </text:p>
      <text:p text:style-name="P19">— Kiom do eblas tiel, Ivaĉjo? Senfortiĝis mi, Ivaĉjo, elturmentiĝis tuta. La kapo malklariĝas, ne plu povas mi. </text:p>
      <text:p text:style-name="P19">Li silentis, rigardis al ŝi desupre kun malgaja tenereco, kvazaŭ vere estis kulpa. Kaj ŝi parolis, sufokiĝante pro larmoj, riproĉante lin pri tio, ke la plej malfacilan, la plej teruran li ĉiam prenas sur siajn ŝultrojn, ĉiam faras mem: kaj en la monaĥejo li iris kontraŭ la frataro la unua, kaj kiam la ŝipojn en la ŝipkonstruejo li konstruis — al neniu riverencis, kaj sur <text:soft-page-break/>Grumanto al li estis pli malbone, ol al la aliaj, kaj la ŝipon svedan li entreprenis surgrundigi, kaj en la malliberejon li nun iras por kruelaj suferoj... </text:p>
      <text:p text:style-name="P19">— Nia filo sen patro kreskas, Ivaĉjo! — ploregante diris ŝi. — Mi ĉiam estas sola, vidvino ĉe viva edzo... </text:p>
      <text:p text:style-name="P19">— Do — ĉu mi restu? — severe demandis Rjabov. </text:p>
      <text:p text:style-name="P19">Ŝi ne respondis — subite kvietiĝinte, rigardante al li kun timo. Larmoj plu ruliĝis sur ŝiaj vangoj, sed ŝi ne plu ploris, atendis, mordinte la lipon. </text:p>
      <text:p text:style-name="P19">— Jen, ne povas mi resti! — al si mem respondis li kaj prenis la paketon de la benko. </text:p>
      <text:p text:style-name="P19">Taisja impetis al li, ŝirmis per si la pordon. </text:p>
      <text:p text:style-name="P19">— Ĉesu, Tainjo! — kun severa tenereco diris li, flankenigante ŝin de la vojo. — Ĉesu, kara. Atendu. Ni ankoraŭ revidiĝos... </text:p>
      <text:p text:style-name="P19">Kaj li fermis post si la pordon. </text:p>
      <text:p text:style-name="P19">Taisja ekkriis, ŝiaj manoj lasis la pordofoston, je kiu ŝi tenis sin, la kruroj fleksiĝis. En silento ŝi klare aŭdis liajn firmajn nehastajn paŝojn sur knaranta neĝo, aŭdis, kiel li malfermis la barilpordeton. Poste ĉio silentiĝis. </text:p>
      <text:p text:style-name="P6"/>
      <text:h text:style-name="P4" text:outline-level="2"><text:bookmark-start text:name="__RefHeading___Toc10682_3798596000"/>Ĉapitro kvina<text:bookmark-end text:name="__RefHeading___Toc10682_3798596000"/></text:h>
      <text:p text:style-name="P9"/>
      <text:p text:style-name="P9">Prizono min nur honorigas,<text:line-break/>Suferas mi pro prava far';<text:line-break/>Kaj ĉu mi hontu pri l' ĉenar',<text:line-break/>Se por Patrujo ĝi min ligas.</text:p>
      <text:p text:style-name="P16"><text:span text:style-name="T3">Rilejev</text:span> </text:p>
      <text:h text:style-name="P5" text:outline-level="3"><text:bookmark-start text:name="__RefHeading___Toc10684_3798596000"/>1. Bonan renkontiĝon, Silvestro Petroviĉ!<text:bookmark-end text:name="__RefHeading___Toc10684_3798596000"/></text:h>
      <text:p text:style-name="P19">Sur knaranta frosta neĝo, svingante la pakon, senhaste, tra stratetoj li eliris al Dvino kaj haltis por longe. La ronda malvarma luno estis prilumanta per sia malafabla lumo englaciiĝantajn ŝipojn — ĝuste tiujn dek tri ŝipojn, kiuj restis sendifektaj post la sveda invado. Semisadov kondukis ilin por vintrado al la urbo, kaj nun Rjabov kun ĝojo kaj fiero rekonis konatajn konturojn, mastojn, jardojn, buspritojn. Jen «Paŭlo», kiun li kondukis tiam antaŭ la fremdlandaj ŝipoj. Jen alia ŝipo, sur kiu ili iradis en la maron kaj saviĝis en la Unaj kornoj. Jen ŝipo, kiu estis konstruita en Solombalo. Jen ankoraŭ «Sankta profetaĵo». Jen «Apostoloj»... </text:p>
      <text:p text:style-name="P19">Mallarĝiginte la okulojn, suĉante mallongan pipon, kraĉante amaran salivon, li rigardis al la ŝipoj, al fajretoj, kiuj kuradis tie, aŭskultis etendajn sonojn de malnova pomora kanto, kiun kantis matrosoj, kaj, mirante, balancadis la kapon: estis strange, ke sur tiaj grandaj, por oceana iro, ŝipoj rusaj matrosoj kantas rusajn kantojn, estis nekutime vidi rusajn multtonelajn militajn ŝipojn — la rusan floton! </text:p>
      <text:p text:style-name="P19"><text:soft-page-break/>«Kaj kio? Ankaŭ mi mem tiujn ŝipojn konstruadis! — pensis Rjabov. — Mi, kaj ankoraŭ Ivano Kononoviĉ, kaj Silentulo malaperinta, kaj samojedo Pajga, kaj Timoteo, — ĉu malmultaj ni estis. Konstruadis, kaj jen — elkonstruis. Nun jam nenion eblas diri, nun estas floto». </text:p>
      <text:p text:style-name="P19">Li rememoris la svedajn militajn ŝipojn kaj «Kronon», kiun li surgrundigis kaj sur kiu oni mortigis Demĉjon; li suspiris, bedaŭris, ke Demĉjo ne vidos, kiel printempe, en plenan akvon ekiris la ŝipoj en la maron. </text:p>
      <text:p text:style-name="P19">«Ne bruligis! — trankvile pensis Rjabov, aŭskultante la vastan liberan motivon, venantan de la granda ŝipo, — ne bruligis la svedaj latronoj! Jen, estis proksime, sed ne fariĝis. Kaj Semisadov kun Ievlev bone elpensis tiam forkonduki la floton. Se min la svedoj, kiel Metrion, mortigus, eble sukcesus ili, damnitaj, en la urbon penetri. Tiam ili, latronoj, forbruligus la ŝipojn...» </text:p>
      <text:p text:style-name="P19">Li ankoraŭ staris iom, bedaŭrante pri la floto, kiun oni povus forbruligi, — multe ĝi kostis, pro ĝi mortis tiom da popolo. Poste li streĉis la zonon sur la peltjako kaj, kvazaŭ hastante por afero, ekiris laŭlonge de Dvino, preter la ŝipoj — al la arestejo. </text:p>
      <text:p text:style-name="P19">Ĉi tie, malgraŭ la malfrua tempo, la rudristo trovis ian malklaran maltrankvilon kaj eĉ tumulton. Kancelariano Gusev, ekvidinte Rjabov-on, formovis de li siajn ŝvelintajn okuletojn kaj ŝajnigis, ke ne rimarkis la rudriston. Alia kancelariano, Abrosimov, ŝovante pugnojn al la vizaĝo de maljuna dragono, kriis al li, ke se la persono ne troviĝos, tiam post la dragono eĉ spuro ne restos. Samtie en angulo, kolere globigante la okulojn, <text:soft-page-break/>estis larĝe skribanta en lumo de torditaj kandeloj pafista kolonelo Noble. Knarema nigra pordo de tempo al tempo frapadis, enlasante kaj ellasante matrosojn, rajdistojn, pafistojn kaj dragonojn; sub fenestreto, fermita per feraj stangoj kun dornoj, ofte aŭdiĝadis ĉevala piedfrapado, henado, raŭka insultado de frostiĝintaj homoj. </text:p>
      <text:p text:style-name="P19">Rjabov eksidis sur benkon, metis apud si la pakon, atendis. Poste demandis: </text:p>
      <text:p text:style-name="P19">— Ĉu mi hejmen iru, aŭ kiel? </text:p>
      <text:p text:style-name="P19">La kancelariano ne aŭdis la demandon. Apud la rudristo sur la benko estis ŝanĝanta botojn rajdisto kun gajaj viglaj okuloj. La rudristo demandis lin flustre: </text:p>
      <text:p text:style-name="P19">— Ĉu ili ĉi tie ĉiuj freneziĝis? </text:p>
      <text:p text:style-name="P19">La rajdisto levis la boton, korektis la krurumon, diris nedifinite: </text:p>
      <text:p text:style-name="P19">— Ne mirinde! </text:p>
      <text:p text:style-name="P19">— Kiun ili serĉas do? </text:p>
      <text:p text:style-name="P19">— La komandanto fuĝis de la fortreso — sinjoro Meĥonoŝin. Kaj la tutan monon forportis... </text:p>
      <text:p text:style-name="P19">Rjabov fajfis, en liaj okuloj ekbrulis gajaj fajretoj. </text:p>
      <text:p text:style-name="P19">— Ĉu multe da mono? </text:p>
      <text:p text:style-name="P19">— Mi ne kalkulis, sed oni diras, ke multe. La cara salajro, pago por la kontraktintoj. Eble, por vi kaj mi tiu mono por la tuta vivo sufiĉus... Nun serĉu la venton sur la kampo. Li havas <text:soft-page-break/>bonan ĉevalon, li mem estas lerta, oron li nun havas... Kaj tio ankoraŭ ne estas ĉio, sed nur komenco... </text:p>
      <text:p text:style-name="P19">— Kaj kio estas la fino? </text:p>
      <text:p text:style-name="P19">— Nova vojevodo venas. Rĵevskij — tablestro. </text:p>
      <text:p text:style-name="P19">— Kaj la nia? </text:p>
      <text:p text:style-name="P19">— Ŝajne tute malsanas. Kiam pri Meĥonoŝin li eksciis — tuj falis. Eĉ ne kriis. </text:p>
      <text:p text:style-name="P19">— Ĉu mortis? </text:p>
      <text:p text:style-name="P19">— Kial mortis? Vivas. La langon perdis. Muĝas ŝajne kaj nur per fingro al si vokas. Komunion li akceptis. </text:p>
      <text:p text:style-name="P19">Rjabov balancis la kapon: </text:p>
      <text:p text:style-name="P19">— Jen kio... </text:p>
      <text:p text:style-name="P19">La rajdisto ŝanĝis sian piedveston, piedfrapis la plankon per la botoj, diris gaje: </text:p>
      <text:p text:style-name="P19">— Tiel estas pli bone, ja tute frostiĝis la piedoj. Oni ree sendas — serĉi. </text:p>
      <text:p text:style-name="P19">Li foriris, Rjabov leviĝis de la benko, aliris al kancelariano Gusev. Tiu levis al li la ŝvelintajn okuletojn, kvazaŭ rememorante, kiu homo estas antaŭ li. Abrosimov, forturniĝinte, estis penseme maĉanta pirogon. </text:p>
      <text:p text:style-name="P19">— Kiel do estos? — demandis la rudristo. </text:p>
      <text:p text:style-name="P19">— Kio kiel estos? </text:p>
      <text:p text:style-name="P19"><text:soft-page-break/>— Ja tio! — kun moko respondis Rjabov. — Jen estas mi. Aŭdis, ke oni serĉis min. Mi venis. Konduku kien necesas, alie — mi la vojon hejmen ne forgesis... </text:p>
      <text:p text:style-name="P19">— Vi al mi ne indiku! — diris Gusev. </text:p>
      <text:p text:style-name="P19">Kaj li ekflustris kun Abrosimov. Kolonelo Noble plu skribis, same globigante la okulojn. Al la arestejo ankoraŭ alveturis dragonoj, ree frapis la pordo. Post malgranda tempo venis du gardistoj, en la mano de unu estis glima lanterno. Gusev kapmontris la rudriston. Silente ili elkondukis lin en la vestiblon, ekkondukis laŭ ŝtupoj malsupren. El mallumo spiris malvarmo kaj ŝimo, kiel en la subteraĵo de la Nikola-Korela monaĥejo. Rjabov paŝis malrapide, palpserĉante per la piedo kurbajn ŝtupojn. Unu gardisto puŝis lin al la dorso, kriis: </text:p>
      <text:p text:style-name="P19">— Vigle, ĉifonulo! </text:p>
      <text:p text:style-name="P19">Rjabov turniĝis, kaptis la gardiston je la kolumo, alpremis al ŝtona muro, — tiu tuj ekraŭkis. La alia, turniĝante en la mallarĝa trairejo, penis bati Rjabov-on per halebardo al la kapo — ne sukcesis, ne povis turniĝi. </text:p>
      <text:p text:style-name="P19">— Vi memoros ĉifonulon! — kun furiozo diris Rjabov. — Vi por eterne min memoros... </text:p>
      <text:p text:style-name="P19">Kaj li ekiris pluen. </text:p>
      <text:p text:style-name="P19">Sube estis ankoraŭ vestiblo kun fera krada pordo. Ŝlosisto en ŝirita peltjako estis trinkanta el ligna bovlo senkreman bluan lakton. La gardistoj, timigitaj, ekstaris malproksime. </text:p>
      <text:p text:style-name="P19"><text:soft-page-break/>— Kiu estas? — demandis la ŝlosisto per maljunula lispa voĉo. </text:p>
      <text:p text:style-name="P19">— Kaj ĉu por vi ne estas tutegale? — respondis Rjabov. </text:p>
      <text:p text:style-name="P19">La maljunulo fiksrigardis, aĥis: </text:p>
      <text:p text:style-name="P19">— Ivano Sabateiĉ! Ho Dio ĉiopova, prenis vin tamen la antikristoj... </text:p>
      <text:p text:style-name="P19">Rjabov silentis, ne rekonante. Poste rememoris — ili fiŝis iam kune. </text:p>
      <text:p text:style-name="P19">— Trovis vi por vi lokon, avo, por maljuneco. </text:p>
      <text:p text:style-name="P19">La ŝlosisto svingis la manon, eklamentis: </text:p>
      <text:p text:style-name="P19">— Sola mi estas, Ivano Sabateiĉ, unusola en la mondo. Manĝi-trinki ja necesas... Oj, malfeliĉo... Kiam vi min en tiu misfortuna jaro el la akvo elprenis, kiam mi restis sen la filo, kiam iĝis mizera... Kaj la kruroj ja doloras, la manoj tordiĝas, kaj da havaĵo entute estas nur hundino kaj katino... </text:p>
      <text:p text:style-name="P19">Rjabov plu rigardis al la maljunulo, poste diris malmilde: </text:p>
      <text:p text:style-name="P19">— Kial, avo, paroli. Se mi scius — ne elprenus el la akvo. Konduku kien necesas. </text:p>
      <text:p text:style-name="P19">La maljunulo ekbruis per la seruro, petis mallaŭte: </text:p>
      <text:p text:style-name="P19">— Pardonu pro Dio, Ivano Sabateiĉ. Mi servos rekompence. </text:p>
      <text:p text:style-name="P19">— Do Dion petu! — diris Rjabov. — Por li estas pli oportune vin ĉiujn pardoni. </text:p>
      <text:p text:style-name="P19">— Mi servos, Ivano Sabateiĉ... </text:p>
      <text:p text:style-name="P19"><text:soft-page-break/>— Vi servos ankaŭ sen pardono. </text:p>
      <text:p text:style-name="P19">La maljunulo entiris la kalvan kapon en la ŝultrojn, malfermis la pezan pordon. Rjabov eniris, pririgardis la murojn, sur kiuj rampis akvo, ŝimon en anguloj, putrintajn trabojn. Fiksaŭskultis: en la malliberejo estis silento, kiel en tombo. </text:p>
      <text:p text:style-name="P19">— Ievlev kie estas — Silvestro Petroviĉ? — demandis la rudristo. </text:p>
      <text:p text:style-name="P19">— Jen — la kamero. </text:p>
      <text:p text:style-name="P19">— Ĉu vi lin ĉi tie tenas — malsanan? </text:p>
      <text:p text:style-name="P19">— Tamen estas pli seke. Kaj forno estas — ni hejtas. </text:p>
      <text:p text:style-name="P19">— Al li min konduku! </text:p>
      <text:p text:style-name="P19">— Malbona li estas. Nelonge vivos. </text:p>
      <text:p text:style-name="P19">— Malfermu do. </text:p>
      <text:p text:style-name="P19">La maljunulo ree ekbruis per la ŝlosiloj. La rudristo eniris la unua. La maljunulo malantaŭe levis super la kapo argilan poton, en kiu estis fulganta meĉo. Rjabov tuj ekvidis Ievlev-on: li sidis kontraŭ la pordo ĉe la muro, alpremiĝinte per la flanko al la forno. </text:p>
      <text:p text:style-name="P19">— Venis! — per malforta, sed ĝoja voĉo diris Silvestro Petroviĉ. — Mi sciis, ke vi venos. </text:p>
      <text:p text:style-name="P19">— Mi venis! — respondis la rudristo. — Mi venis, Silvestro Petroviĉ. Donacon al vi alportis. Saluton! </text:p>
      <text:p text:style-name="P19"><text:soft-page-break/>— Saluton! — plu ĝoje diris Ievlev. — Saluton, se vi ne ŝercas, je ĉiuj kvar ventoj. Ĉu mi ĝuste diras? Ĉu ne forgesis mi ankoraŭ en la malliberejo, kiel vi, pomoroj, salutas? </text:p>
      <text:p text:style-name="P19">— Ne forgesis! — eksidante apud Ievlev kaj malnodante la pakon, diris Rjabov. — Tio estas afero simpla. Ricevu, sinjoro kapitan-komodoro, regalojn. Unue — tabakon, bonan. Fajroŝtonon, kaj fajrilon, kaj tindron. Mi la regalon por vi en mia maniero kolektis, kiel por Grumanto, kvazaŭ por vintrado: kio tie necesas, tio ankaŭ en malliberejo necesas. Jen pocioj, por ke ni ambaŭ ne ekskorbutu. Ŝmiraĵon avinjo Eŭdoĥa sendis, ni vin kuracos. Plue. Jen pipo — prifumita, bona. Nun de via edzino akceptu... </text:p>
      <text:p text:style-name="P19">Li parolis, kaj kvazaŭ eĉ ne rigardis al Ievlev, dum dismetadis sur la lignotabula lito la regalojn. Silvestro Petroviĉ ekregis sin: rapide viŝis la malsekajn okulojn, komencis spiri pli glate, pli trankvile, ree ekridetis. </text:p>
      <text:p text:style-name="P19">La lumilon Rjabov ordonis ne forporti. La ŝlosisto penis disputi, ke ne estas ordonite, sed la rudristo ĵetis al li tian rigardon, ke tiu riverencis kaj foriris. </text:p>
      <text:p text:style-name="P19">— Kaj estas humide! — post la maljunulo kriis Rjabov. — Hejtu, olda pekulo! </text:p>
      <text:p text:style-name="P19">Poste ili ambaŭ ekfumis la pipojn. </text:p>
      <text:p text:style-name="P19">— Nu, kio do! — eldiris la rudristo, pririgardante la murojn de la kamero. — Ne gravas. Sur Grumanto ja multe pli malbone estis. Hodiaŭ ni ripozos, kaj ekde frua mateno ni <text:soft-page-break/>okupiĝos pri afero — vi ne rekonos, Silvestro Petroviĉ, kia palaco ĉi tie estos... </text:p>
      <text:p text:style-name="P19">Ievlev silentis. Liaj bluaj okuloj hele brilis en duonmallumo. </text:p>
      <text:p text:style-name="P19">— Ni bone ekvivos! — estis diranta Rjabov. — Kaj dume aŭskultu, mi al vi novaĵojn rakontos. </text:p>
      <text:p text:style-name="P19">Kaj li komencis rakonti pri princo Prozorovskij, pri fuĝinta leŭtenanto Meĥonoŝin kaj pri nova vojevodo Rĵevskij, kiu baldaŭ devis veni al Arĥangelsko. </text:p>
      <text:p text:style-name="P19">— Unu Rĵevskij-on mi konis en pasintaj jaroj, — penseme prononcis Ievlev, elaŭskultinte la rakonton de la rudristo. — Bazilo estis lia nomo. Ĝuste li, verŝajne, estas... </text:p>
      <text:p text:style-name="P19">— Kia viro? </text:p>
      <text:p text:style-name="P19">Silvestro Petroviĉ respondis kun malplezuro: </text:p>
      <text:p text:style-name="P19">— Princo Rĵevskij estas homo prudenta, ne agas senpripense, singardema, estas vojevodo ne unuan jaron... </text:p>
      <text:p text:style-name="P19">— Ĉu bojaro? </text:p>
      <text:p text:style-name="P19">— De bona deveno... </text:p>
      <text:p text:style-name="P19">— Mi pensas, ne pli bona, ol la nuna? </text:p>
      <text:p text:style-name="P19">— Vojevodo per cara ukazo estas enpostenigata! — preskaŭ kun kolero abrupte respondis Ievlev. — Ne nia estas afero pri li paroli... </text:p>
      <text:p text:style-name="P19">— Oj, nia! — malgaje subridinte, diris Rjabov. — Nia, Silvestro Petroviĉ. Ili nin enpelis pro nenio en malliberejon, kaj juĝu ilin ne ni. Ne, sinjoro kapitan-komodoro, ni! </text:p>
      <text:p text:style-name="P19"><text:soft-page-break/>— Ni vivos — ni vidos! — morne prononcis Ievlev. </text:p>
      <text:p text:style-name="P19">— Tio estas alia afero: antaŭ tempo la kapon rompi ne indas. Ni, Silvestro Petroviĉ, manĝu iom, kaj dormi kuŝiĝu ĝis la mateno. Hodiaŭ mi havis klopodan tagon... </text:p>
      <text:p text:style-name="P19">Li sternis sur la tabullito puran tukon, lerte tranĉis fumaĵitan boacaĵon; ruze palpebruminte, eltiris el la boto botelon da vodko, etendis al Ievlev, tiu, retroklininte la kapon, glutis. Rjabov diris karese: </text:p>
      <text:p text:style-name="P19">— Bonan renkontiĝon, Silvestro Petroviĉ. Estu, kiel oni ĉe ni diras, — en la sekva jaro, kaj en la sama tempo, kaj kun la sama amiko, kaj ankoraŭ kun kuko. </text:p>
      <text:p text:style-name="P19">Li drinkis, turnis la kapon, miris: </text:p>
      <text:p text:style-name="P19">— Vidu, kiel ĝi eniras! Kiel birdo! Kvankam nun, post kiam mi el la tundro eliris, malebria mi ŝajne eĉ minuton ne estis... </text:p>
      <text:p text:style-name="P19">Kaj li aldonis malgaje: </text:p>
      <text:p text:style-name="P19">— Malbone, sed kion fari? Devas ja homo ripozi? </text:p>
      <text:h text:style-name="P5" text:outline-level="3"><text:bookmark-start text:name="__RefHeading___Toc10686_3798596000"/>2. Vojevodo Rĵevskij<text:bookmark-end text:name="__RefHeading___Toc10686_3798596000"/></text:h>
      <text:p text:style-name="P19">Kaj ekiris unu post alia malliberejaj, similaj unu al la alia tagoj... </text:p>
      <text:p text:style-name="P19">Ie tie, supre, kie lumis la suno kaj tago diferencis de nokto, kaj vespero de mateno, — kancelarianoj Gusev kaj Abrosimov zorgis pri tio, ke ĉi tie, malsupre, en la humida kamero, pli baldaŭ mortu la du malliberuloj. Ili mortos — kaj fino, ili mortos — tiam sola Prozorovskij kulpas pri ĉio, ili mortos — <text:soft-page-break/>serĉu tiam la komencojn kaj finojn. Kaj la prizonaj gardistoj, kaj la gardistoj de la arestejo, kaj la kolera ino, kiu kuiris por la malliberuloj manĝon, kaj la senteruloj ĉe torturisto Pozdjunin, kaj Pozdjunin mem — ĉiuj sciis, kion deziras la kancelarianoj, sed timis pereigi la malliberulojn sen rekta ordono pri tio. Kaj la kancelarianoj ne kuraĝis doni tian ordonon sen konsento de vojevodo Prozorovskij, kiu kuŝis senmove, rigardis en la plafonon per malklaraj sensencaj okuloj kaj plende muĝadis. </text:p>
      <text:p text:style-name="P19">Kaj la nova vojevodo Rĵevskij plu ne venadis. </text:p>
      <text:p text:style-name="P19">Kaj la malliberuloj ne mortadis, kaj eĉ pli — malsana Ievlev komencis resaniĝi. </text:p>
      <text:p text:style-name="P19">La kancelarianoj, konfuziĝinte, insultadis kaj timigadis la gardistojn per kruelaj punoj, sed la gardistoj nun ne tiel timis la kancelarianojn, kiel antaŭe, kaj plie aŭskultis Jegoron Rezen-on, kiu vizitadis iliajn domojn kune kun la unukrura ferdekestro. Rezen estis malavara je regaloj kaj ofte ripetadis, ke venos caro Petro, kaj tiam ĉiuj ekscios, kiaj homoj estas la kapitan-komodoro kaj rudristo Rjabov. Kaj la ferdekestro kolere subridadis kaj promesadis al tiuj, kiuj estos kruelaj al la malliberuloj, tian punon, ke frostotremo trakuradis la dorsojn de la gardistoj. Krome, multaj sciis pri la heroaĵo de Rjabov dum la sveda invado, sciis ankaŭ pri tio, ke li mem venis en la malliberejon, por ne lasi en malfeliĉo Ievlev-on. Kaj ju pli longe, des pli multe da indulgoj estis farataj al la du malliberuloj, kaj la kancelarianoj jam penis rimarki nenion kaj eĉ ne demandadis, ĉu vivaj estas Rjabov kun Ievlev aŭ mortis. </text:p>
      <text:p text:style-name="P19"><text:soft-page-break/>Tagoj iris unu post alia — monotonaj, sen ŝanĝoj — ĝis la Kandelofesto<text:bookmark text:name="xnoto-4-05-2-1"/><text:note text:id="ftn10" text:note-class="footnote"><text:note-citation>10</text:note-citation><text:note-body><text:p text:style-name="P2">La 2-an de februaro laŭ la Julia kalendaro, en la 18-a jarcento respondis al la 13-a de februaro laŭ la Gregoria kalendaro <text:span text:style-name="T3">(trad.)</text:span>.</text:p></text:note-body></text:note> mem, kiam venis finfine la nova vojevodo. Onidiroj pri li estis negajaj. En la malliberejo tuj iĝis sciate, ke vojevodo Rĵevskij estas malfidema, parolas malmulte, respondojn al rektaj demandoj evitas, alveturigis al la ŝipkonstruejoj multajn fremdlandajn ŝipmajstrojn kaj sian tempon pasigas kun ili. Koĉnev-on kaj Ivanon Kononoviĉ-on li de la laboro forpelis, eĉ ne konversaciinte kun ili. Kun inĝeniero Jegoro Rezen Rĵevskij tuj forte kverelis kaj ne plu enlasas viziti. Diris oni ankaŭ — kaj tio estis la plej mirinda kaj malagrabla por la malliberuloj, — ke princo Bazilo jam kelkajn fojojn vizitis malsanan Prozorovskij-on, konsoladis lin, ke kalumnioj dispolviĝos kaj lia fidela servo al la Siro estos rekompencita, ke li mem, Rĵevskij, venis ĉi tien provizore, por tempo, kaj poste Aleksio Petroviĉ mem plu honeste kaj saĝe regos la Ĉedvinan regionon. Kaj li, princo Bazilo, forveturos al antaŭ longe promesita al li vojevodeco multe pli varma — al nutriĝo en Astraĥanon... </text:p>
      <text:p text:style-name="P19">Aŭskultante la malgajajn novaĵojn, Rjabov morne subridadis: </text:p>
      <text:p text:style-name="P19">— Jen vero! Mano kun ganto ĉiam amikas. Ne, Silvestro Petroviĉ, mi tiel rezonas: devas ni el ĉi tie kaŝe foriri. Tiun juston plu atendante, per la kapoj ni pagos... </text:p>
      <text:p text:style-name="P19">Ievlev koleris: </text:p>
      <text:p text:style-name="P19"><text:soft-page-break/>— Ne stultumu! Mi de la cara juĝo ne fuĝos! Kaj ĉu decas al mi, kapitan-komodoro, kiel latrono kaŝe fuĝi... </text:p>
      <text:p text:style-name="P19">En la tago de sankta martiro Blazio<text:bookmark text:name="xnoto-4-05-2-2"/><text:note text:id="ftn11" text:note-class="footnote"><text:note-citation>11</text:note-citation><text:note-body><text:p text:style-name="P2">La 11-an de februaro laŭ la Julia kalendaro, en la 18-a jarcento — la 22-an de februaro laŭ la Gregoria <text:span text:style-name="T3">(trad.)</text:span>.</text:p></text:note-body></text:note> malfrue nokte la ŝlosisto vekis Ievlev-on kaj Rjabov-on kaj per tremanta flustro diris al ili, ke Rĵevskij tuj estos en la arestejo por konversacio kun ili. La kancelarianoj jam venis kaj atendas. Silvestro Petroviĉ, apogante sin sur lambastono, kun peno leviĝis laŭ la krutaj glitaj ŝtupoj kaj tute konsumita malleviĝis sur benkon. La rudristo, ne atendante de la nova vojevodo-bojaro ion bonan, morne staris ĉe la forno. </text:p>
      <text:p text:style-name="P19">Ili atendis longe. </text:p>
      <text:p text:style-name="P19">Finfine la frostiĝinta pordo malfermiĝis, la gardistoj levis halebardojn. Rĵevskij, en mallonga jako el tanita ŝaffelo, larĝe paŝante, eniris en la domon, per malvarmuma voĉo de la sojlo demandis Ievlev-on: </text:p>
      <text:p text:style-name="P19">— Kial vi sidaĉas? Ĉu al asembleo oni vin invitis? </text:p>
      <text:p text:style-name="P19">Ievlev, ne ekstarante, respondis: </text:p>
      <text:p text:style-name="P19">— Ĉu vi ne rekonis min, Bazilo Andrejeviĉ? </text:p>
      <text:p text:style-name="P19">La vojevodo, penante ne renkonti rigardon de Ievlev, subridinte per sola buŝo, paŭzis, poste klare prononcis: </text:p>
      <text:p text:style-name="P19">— Jen kien vi celas? Ne, hodiaŭ mi ne rekonas. Kaj ne por tio nin la Siro kiel vojevodoj enpostenigas, ke ni, fidelaj liaj servantoj, iujn aliajn, forgesintajn sian honoron, kiel malnovajn amikojn rekonu... </text:p>
      <text:p text:style-name="P19"><text:soft-page-break/>— Amikoj ja mi kaj vi, princo, ne estis, tion vi mensogis! — nelaŭte, sed forte prononcis Ievlev. — Kaj koncerne la honoron, do se vi, ne atendinte juĝon, al mi ankoraŭ foje tion diros — mi la lambastonon ne domaĝos, kripligos vin! Je mia flota rango min ankoraŭ neniu senigis, pri tio memoru... </text:p>
      <text:p text:style-name="P19">Princo Bazilo ree subridis kun aspekto de homo, kiu multe scias, kriis: </text:p>
      <text:p text:style-name="P19">— Kiu estas tie! Fajron! </text:p>
      <text:p text:style-name="P19">Gusev, tremante pro la ricevita honoro, donis kandelon. Rĵevskij ekfumis pipon; eligante fumon, li komencis foliumi paperojn. Singarde spiris ĉe la sojlo la gardistoj, la kancelarianoj senmove staris post la dorso de la vojevodo. Ievlev pensis, mallevinte la kapon. Rjabov, mallarĝiginte la okulojn, rigardis flanken — pro fiero, por ke la nova vojevodo ne pensu, ke ĉi tie oni lin tre timas kaj atendas de li decidon. Rĵevskij legis longe, de tempo al tempo almontrante per la fingro al folio, incitite demandadis la kancelarianojn: </text:p>
      <text:p text:style-name="P19">— Kio estas ĉi tie? Pri kio? Tuj diru, al mi mankas tempo... </text:p>
      <text:p text:style-name="P19">La kancelarianoj, rigidiĝintaj pro timo, konfuzis, diradis absurdaĵojn, interrompadis unu la alian. Paperoj pri la afero de Ievlev estis tre multaj — la kancelarianoj manĝis sian panon ne sen laboro, kaj tio, kion ili diradis al la vojevodo, estis tiom absurda kaj sensenca, tiom senmezure stulta, ke Rjabov laŭte kun angoro suspiris. </text:p>
      <text:p text:style-name="P19">Rĵevskij levis sian rigardon al li, la rudristo kun trankvila kolero ekrigardis al la princo. </text:p>
      <text:p text:style-name="P19"><text:soft-page-break/>— Aliru! — ordonis Rĵevskij. </text:p>
      <text:p text:style-name="P19">La rudristo aliris je paŝo pli proksime. </text:p>
      <text:p text:style-name="P19">— Ĉu estas vi Rjabov Ivaĉjo? — demandis Rĵevskij orgojle. </text:p>
      <text:p text:style-name="P19">— Estas mi Rjabov, tamen ne Ivaĉjo, sed Ivano Sabateiĉ! — kolere kaj morne respondis la rudristo. — Ivaĉjo oni min nomadis antaŭ dudek jaroj, aŭ eĉ pli. Nun eĉ drinkuloj, fordrinkintaj ĉion en drinkejo, eĉ tiuj tiel ne nomas... </text:p>
      <text:p text:style-name="P19">— Jen, kia! — retrokliniĝinte sur la benko, diris la vojevodo. </text:p>
      <text:p text:style-name="P19">— Tia, kia estas! </text:p>
      <text:p text:style-name="P19">— Ĉu rudristo? </text:p>
      <text:p text:style-name="P19">— Estis rudristo, iĝis malliberulo. </text:p>
      <text:p text:style-name="P19">— Ankoraŭ mortinto pro viaj bonaj aferoj vi iĝos! — promesis Rĵevskij. — Atendas ja vin maŝo! </text:p>
      <text:p text:style-name="P19">— Tion ankaŭ vi, vojevodo, ne evitos! — kun la sama trankvila kaj glata kolero diris Rjabov. — Morto ankaŭ vin forprenos. Pocion kontraŭ tombo eĉ por princoj oni ne eltrovis... </text:p>
      <text:p text:style-name="P19">La kancelarianoj oĥis pro la terura arogantaĵo, la gardistoj metis la halebardojn en la angulon, prepariĝante tordi la brakojn de la rudristo, sed Rĵevskij kvazaŭ tute nenion rimarkis, nur apenaŭ paliĝis. En la domo ree estiĝis silento. Silvestro Petroviĉ levis la kapon, ekrigardis al la larĝa dorso, al la larĝaj fieraj ŝultroj de Rjabov: la rudristo staris senmove, firme... </text:p>
      <text:p text:style-name="P19"><text:soft-page-break/>— Ne kvieta vi, kiel mi vidas, naskiĝis! — rimarkis Rĵevskij. </text:p>
      <text:p text:style-name="P19">— Rusujo — ne karasujo, perĉoj pli multas! </text:p>
      <text:p text:style-name="P19">— Ĉu vi vin opinias perĉo? </text:p>
      <text:p text:style-name="P19">— Kial perĉo? Mi estas homo! </text:p>
      <text:p text:style-name="P19">Princo Bazilo eksidis rekte, apogiĝis per la manoj al la tablo. Li sentis sin ĝene antaŭ tiu sentima kampulo, li ĉiam iel ne povis diveni — ĉu li ridetu orgojle, ĉu li simple ordonu bati per bastonoj la rudriston, ĉu li ekstaru kaj batu lin al la dentoj. Per obtuza voĉo li demandis: </text:p>
      <text:p text:style-name="P19">— Ĉu vi tiel la tutan vivon travivis, kiel perĉo? </text:p>
      <text:p text:style-name="P19">— Ne travivis, travivos! </text:p>
      <text:p text:style-name="P19">— Ne laŭ rango vi paŝas, tro larĝe... </text:p>
      <text:p text:style-name="P19">— Gruo kamplimojn ne scias, tra ili paŝas! </text:p>
      <text:p text:style-name="P19">Rĵevskij pensis iom, turnante la lipharojn, demandis kun malestimo: </text:p>
      <text:p text:style-name="P19">— Kiel do vin, jenan gruon, la svedoj subaĉetis? </text:p>
      <text:p text:style-name="P19">Rjabov sufokiĝis, liaj manoj spasme kunpremiĝis en pugnojn, sed la gardistoj de malantaŭe surfalis lin. Gusev batis sub la genuojn, la rudristo glitis, falis dorsen. Dum lin tenis la gardistoj kun la kancelarianoj, el trans la septo elkuris por helpo soldatoj kun la senteruloj de Pozdjunin. </text:p>
      <text:p text:style-name="P19">— Forigu lin el ĉi tie! — laŭte, pli laŭte, ol decus al vojevodo, diris Rĵevskij. — For! </text:p>
      <text:p text:style-name="P19"><text:soft-page-break/>La rudriston oni eltrenis. Rĵevskij longe sidis silente, poste ordonis foriri al ĉiuj, krom Ievlev, mem riglis la pordon, ekparolis, penante esti pli trankvila: </text:p>
      <text:p text:style-name="P19">— Vi antaŭ nelonge demandis — ĉu mi vin ne rekonas, Ievlev? Do, mi rekonis, kiel mi povas ne rekoni, memoras mi kaj la lagon kaj aliajn niajn diversajn okazojn... </text:p>
      <text:p text:style-name="P19">— Pri okazoj vi estas kapabla, princo! En tiu juna aĝo vi denuncadis, kaj nun, vidu, en malliberejojn homojn tiras... </text:p>
      <text:p text:style-name="P19">Rĵevskij lace forsvingis: </text:p>
      <text:p text:style-name="P19">— Lasu, Silvestro! Kial babili bagatelojn. Estis, multo estis, sed iĝis tiel, ke mi estas multe pli prava ol vi ĉiuj nun, post paso de tempo. Mem juĝu, kia popolo estas en la cara servo: unu estas ŝtelisto, alia por li helpanto, tria koruptulo, kvara spiono, kvina kaj koruptulo, kaj ŝtelisto, kaj spiono. Mi ekde la juna aĝo al neniu fidis, ĉiujn suspektadis, al neniu estis amiko. Kaj prave mi faris, prave... </text:p>
      <text:p text:style-name="P19">— Ja pli prave ne eblas! </text:p>
      <text:p text:style-name="P19">— Atendu, kial vane kvereli. Vi nun estas malliberulo, mi — vojevodo. Se okazus, ke vi estus sur mia loko, ĉu vi min kisus? </text:p>
      <text:p text:style-name="P19">— Ne, princo Bazilo, sed ankaŭ Prozorovskij-on kun konsoloj mi ne vizitadus... </text:p>
      <text:p text:style-name="P19">Rĵevskij ĵetis rapidan, akran rigardon al Ievlev, nenature subridis: </text:p>
      <text:p text:style-name="P19">— Kaj pri tio vi ĉi tie scias? </text:p>
      <text:p text:style-name="P19">Silvestro Petroviĉ kapjesis: </text:p>
      <text:p text:style-name="P19"><text:soft-page-break/>— Kaj pri tio ni scias. </text:p>
      <text:p text:style-name="P19">La vojevodo kuntiris la brovojn, silentis iom, demandis, foliumante la paperojn: </text:p>
      <text:p text:style-name="P19">— Ĉu estis sendita de vi petskribo al Voroneĵo, por Apraksin, Ievlev? </text:p>
      <text:p text:style-name="P19">— De mi? — miris Silvestro Petroviĉ. — Kia petskribo? </text:p>
      <text:p text:style-name="P19">— Ĉu vi vere ne scias? Kvazaŭ ne vi sendis tien fuĝintan servutulon de princo Zubov! </text:p>
      <text:p text:style-name="P19">Ievlev rigardis kun tia neŝajniga miro, ke Rĵevskij nur ŝultrolevis kaj ekparolis pli simple, ne kiel juĝisto, sed kiel konversacianto: </text:p>
      <text:p text:style-name="P19">— Ĉi servutulo en la pasinta tempo levis la manon kontraŭ sia bojaro, poste al Volgo foriris, serĉi akiron, kiel ili, latronoj, pri la rabado diras. De Volgo ŝajne li ĉi tien, al Dvino, venis, kaj kiam lin nun en Voroneĵo Zubov ordonis kapti, li duan fojon de li fuĝis, kaj ankoraŭ murdon faris kaj unu servutulon kun si en la stepon forkondukis. Ĉi fuĝulon, alnomatan Silentulo, ĉi tie oni konas, li ankaŭ ĉi tie malklarigadis akvon, al ribelo instigis kaj firme amikis kun la malica malamiko de la Siro kapitano Krikov... </text:p>
      <text:p text:style-name="P19">— Krikov! — ekkriis Ievlev. </text:p>
      <text:p text:style-name="P19">— Do, lin vi konas, ja mi pensis, ke ankaŭ pri ĉi homo vi miros. </text:p>
      <text:p text:style-name="P19">— Krikov Atanazio Petroviĉ pereis glore, kaj lia honesta nomo... </text:p>
      <text:p text:style-name="P19"><text:soft-page-break/>Rĵevskij malsimpatie sulkiĝis: </text:p>
      <text:p text:style-name="P19">— Sufiĉas, Ievlev! Via Krikov kun tiu sama Silentulo ribeligajn foliojn legadis, kiujn ankaŭ vi konas. Kial vane mensogi! Ĉu ne scias vi, kiaj sekretaj konversacioj en la domo de Krikov okazadis? Aŭ vi ne havis okazon tie sidi? Jen Jegoro Pustovojtov depozicias, ke pri multo vi kun Krikov inter kvar okuloj parolis, — pri kio? Ĉu eĉ unu fojon Azovo ne estis menciita, kie princo Prozorovskij ŝtatajn malamikojn kaptadis? Ĉu pri tio, ke de Prozorovskij servutulojn lokaj latronoj kiel rabobirdo kokinojn mortigas, ne konversaciis vi? Ĉu ne pensis vi, Ievlev, eĉ unu fojon, ke via fama Krikov estas latrono, de nia Siro perfidulo, ke... </text:p>
      <text:p text:style-name="P19">— Princo Bazilo! — severe interrompis la vojevodon Silvestro Petroviĉ. — Vi pensu, kion vi deziras, sed por mi ĉi vortojn aŭskulti estas abomene. Se vi por afero min ĉi tien vokis, do diru la aferon. Ĉu vi vere mem kredas tion, pri kio vi nun diras? Ĉu la ebria ŝtelisto, nenifarulo kaj stultulo, monstro Prozorovskij tiel vin trompis? Vi la veron serĉu... </text:p>
      <text:p text:style-name="P19">— Veron? — kriis subite Rĵevskij. — Veron? Sed kie ĝi estas, la vero? Jen pri vi kiom estas skribite — monto, ĉu vi vidas? Kaj en la angla, kaj en la germana, kaj en la Venecia! Kie ĝi estas, la vero, en kiu folio? Kiel via rudristo mi diros: mi estas homo. Mi kredus al vi, sed en la folioj estas skribite — ne kredu! Mi liberigus vin el ĉi malliberejo, sed ankaŭ mia propra kapo, mi pensas, estas kara, min oni demandos, kaj nun en Rusio ne per vorto oni demandas, pli ofte per pendigilo, kaj rado, kaj per ekzekuta ŝtipo. Ĉie oni malsamon flustras. El <text:soft-page-break/>Moskvo oni homojn sendas, ke kvazaŭ Prozorovskij pri nenio kulpas, estas kalumniita, kaj eksigita nur provizore... </text:p>
      <text:p text:style-name="P19">Silvestro Petroviĉ levis rigardon, demandis bruske: </text:p>
      <text:p text:style-name="P19">— Por kio ĉi lamenta konversacio? Por ke mi, aŭskultante vin, ekploru pri viaj malfeliĉoj? Ne, mi ne ploros! Mi vin, amiko kara, ekde Perejaslavlo memoras, kia vi estas saĝulo! La veron li ne povas trovi. Sed ĉu vi ĝin serĉas? Por kio ne trovis vi la plej unua devo mian historion malĝojan esplori, kiam vi ĉi tien venis? Ĉu tiel estas pli trankvile? Por ke iel alie, hazarde, la fortuno ne turniĝu. Por ne erari antaŭ la Siro? Vi ankoraŭ ekmalsanu, alie oni vin tutegale demandos... </text:p>
      <text:p text:style-name="P19">Rĵevskij frapis per la polmo al la tablo, kriis: </text:p>
      <text:p text:style-name="P19">— Silentu! </text:p>
      <text:p text:style-name="P19">— Kaj se mi silentu, tiam ankaŭ vi ne plendu pri via sorto, — abrupte diris Ievlev. — Plu eĉ ne indas paroli... </text:p>
      <text:p text:style-name="P19">Rĵevskij revenis al la tablo, ree komencis foliumi la paperojn, kvazaŭ ĝuste en ili estis la vero. En la estiĝinta silento iĝis aŭdeble, kiel trans la pordo kvazaŭ longe starintaj ĉevaloj paŝas surloke la gardistoj, kiel ekstere, trans la glimaj, kradaj fenestroj oni kriadas «atentu!». En la frosta nokta aero frapadis klakiloj, sur la sonorilejo de la preĝejo de Sankta Paraskeva oni sonorigadis horojn. Malrapide estis pasanta la nokto, Rĵevskij plu legadis. Antaŭ mateno Ievlev ĵetis rigardon al la princo, pensis: «Malforta homo! Tute malforta! Timas li eĉ pensi, des pli fari». </text:p>
      <text:p text:style-name="P19">— Kiu estas Ripley? — demandis la vojevodo. </text:p>
      <text:p text:style-name="P19"><text:soft-page-break/>— Spiono kaj kaŝobservisto! — abrupte respondis Ievlev. </text:p>
      <text:p text:style-name="P19">— Loftus kiu estas? </text:p>
      <text:p text:style-name="P19">— De la sveda reĝo Karolo spiono! </text:p>
      <text:p text:style-name="P19">— Georgo Lebanius? </text:p>
      <text:p text:style-name="P19">— De Loftus la dekstra brako. </text:p>
      <text:p text:style-name="P19">Rĵevskij retrokliniĝis sur la benko, rideris, interesiĝis: </text:p>
      <text:p text:style-name="P19">— Tiele eĉ forpasinta Lefort... </text:p>
      <text:p text:style-name="P19">— Poste oni vidos, — morne interrompis Ievlev. — Nepoj ekscios... </text:p>
      <text:p text:style-name="P19">— Kion, tamen, ili ekscios? — streĉiĝinte, demandis la vojevodo. </text:p>
      <text:p text:style-name="P19">Silvestro Petroviĉ komencis rakonti pri Azovo, kiel Lefort faris sapeon sub skansoj, pro kio pereis pli ol tricent homoj, sed tuj komprenis, ke pri tio paroli ne indas, kaj svingis la manon, abrupte interrompinte sin... </text:p>
      <text:p text:style-name="P19">— Same ankaŭ la ribeluloj pafistoj en Moskvo babilis, — seke diris la vojevodo. — Vere tiel: herezulo Fraĉjo Lefort. Ne koleru, Ievlev, sed ĉio ĉi — de via Krikov, — ĝuste diras princo Prozorovskij... </text:p>
      <text:p text:style-name="P19">— Prozorovskij-on vi ekuzis! — amare subridis Silvestro Petroviĉ. — Certe, ĝisatendos mi la veron... </text:p>
      <text:p text:style-name="P19">La vojevodo foliumis ankoraŭ, oscedis, tiris sin. Trans la glimaj fenestroj estis malrapide rozkoloriĝanta frosta aŭroro. </text:p>
      <text:p text:style-name="P19"><text:soft-page-break/>— Ĉi tie per unu fojo ne eblas solvi! — diris li, kunmetante la foliojn. — Ĉi tie, Ievlev, ne unu kaj ne du tagoj necesas. Kaj ankoraŭ mi pensas: ne rajtas mi pri ĉi afero decidi... </text:p>
      <text:p text:style-name="P19">— Kiu do rajtas? </text:p>
      <text:p text:style-name="P19">— Decidi pri vi nur sola Siro povas — Petro Aleksejeviĉ... </text:p>
      <text:p text:style-name="P19">— Kaj mi pensis, ke vi! — kun moko en la voĉo prononcis Ievlev. — Ĉiam mi atendis: legos vi la foliojn, kaj liberigos. Sed ne! </text:p>
      <text:p text:style-name="P19">Li kapjesis, leviĝis, ekiris, peze apogiĝante sur la lambastono. Rĵevskij vokis lin: </text:p>
      <text:p text:style-name="P19">— Kun la kruro kio estas? </text:p>
      <text:p text:style-name="P19">— Ja mi, vidu, princo Bazilo, en batalo estis, do tie oni pafadis... </text:p>
      <text:p text:style-name="P19">— Kiel do la rudristo sendifekta eliris? </text:p>
      <text:p text:style-name="P19">Silvestro Petroviĉ returniĝis apud la pordo, sulkiĝante pro doloro en la kruro, diris: </text:p>
      <text:p text:style-name="P19">— Dek sep vundoj estas sur li — tranĉilaj, sabraj, kuglaj. Viva loko mankas. Kaj ne vi pri li ridu, princo Bazilo... </text:p>
      <text:p text:style-name="P19">Lia vizaĝo tordiĝis pro furiozo, per ŝiriĝanta voĉo li kriis: </text:p>
      <text:p text:style-name="P19">— Kuraĝan batalanton, veran kaj glorindan heroon, sur kiaj Rusujo staras, pro kalumnioj de fremdlandanoj kaj de maliculo Prozorovskij, oni malliberigis en prizono, por ĝojo de torturistoj! Ĉu vi ne freneziĝis, Rĵevskij? Tempo pasos, la vero supren leviĝos, ne okazis ankoraŭ en la mondo, ke post paso de <text:soft-page-break/>jaroj la vero perdiĝus, ĉion ekscios la homoj, nu, kaj kiam ekscios — kia vi tiam aspektos? Mi ne al konscienco via alparolas, vi ĝin ne konas, mi — al la ruzeco alparolas. Stulte, stulte, princo Bazilo, vi faras, do, diablo kun vi, kial riverenci al vi, pri kio vin peti... </text:p>
      <text:p text:style-name="P19">Li turniĝis al la pordo; forgesinte pri la riglilo, li tiris la krampon, faligis la lambastonon, kontuzis la kruron kaj kun mallonga ĝemo alpremiĝis al la traba muro de la arestejo. Rĵevskij kaptis lin je la ŝultroj, levis la lambastonon. Silvestro Petroviĉ spiris malglate, malvarma ŝvito ruliĝis sur lia griza vizaĝo. </text:p>
      <text:p text:style-name="P19">Malferminte la pordon, la vojevodo kriis al la kancelarianoj. Gusev kaj Abrosimov eniris kun riverencoj, tute timigitaj, nenion komprenantaj: ili subaŭskultis, kiel malliberulo Ievlev kriis al vojevodo princo Rĵevskij. Princo Bazilo ekparolis severe: </text:p>
      <text:p text:style-name="P19">— Sinjoron Ievlev-on teni en la malliberejo, firme memorante, ke li estas kapitan-komodoro kaj je tiu sia rango de neniu estas senigita. Hodiaŭ al li estos sendita kuracisto, kaj tiu kuracisto venados al li kiel deziros. En manĝo kaj ĉio cetera ĉi malliberuloj rifuzon ne aŭdu. Rudriston Rjabov-on teni kune kun sinjoro kapitan-komodoro, sed tamen, kiel ili mem deziros... </text:p>
      <text:p text:style-name="P19">La kancelarianoj riverencadis unue nur al la vojevodo, poste eĉ pli forte — al Silvestro Petroviĉ. Post la malfermita pordo avide aŭskultis la gardistoj: aperis al la malliberuloj indulgo, — verŝajne, pravis inĝeniero Rezen kaj la unukrura gaja <text:soft-page-break/>ferdekestro. Ho, malfacilas cara servo — kiel scii, kiel diveni, kio morgaŭ okazos. </text:p>
      <text:p text:style-name="P19">Silvestron Petroviĉ-on oni forkondukis, subtenante ĉe la kubutoj, la malliberulo tuj iĝis persono. Rĵevskij ree malleviĝis sur la benkon, kolere komencis foliumi la paperojn. La kancelarianoj snufadis malantaŭ la dorso, prepariĝante klarigi, se demandos la vojevodo, nun jam favore al la kapitan-komodoro. Jam tute tagiĝis, matenaj sunradioj estis penetrantaj en la fenestrojn. Rĵevskij turniĝis al la kancelarianoj, demandis per laca voĉo: </text:p>
      <text:p text:style-name="P19">— Ĉu kulpas Ievlev pri ĉi malicaĵoj kaj avaraĵoj aŭ ne kulpas? </text:p>
      <text:p text:style-name="P19">Kancelariano Gusev alpremis la polmojn al la brusto, ekkriis: </text:p>
      <text:p text:style-name="P19">— Vojevodo-princo, se turni tutan lian aferon tiel, ke ĝi eliru al senkulpeco... </text:p>
      <text:p text:style-name="P19">Kancelariano Abrosimov puŝis sian kamaradon per la akra kubuto, interrompis: </text:p>
      <text:p text:style-name="P19">— Fremdlandanoj, princo, estas tiaj, ke povas nesciate kion skribi, sed nur... </text:p>
      <text:p text:style-name="P19">— Ĉu kulpas li pri perfido? — kriis per furioza voĉo Rĵevskij. — Kulpas aŭ ne? Kial vi staras kiel fostoj? Ĉu vi estas kancelarianoj aŭ ŝlemiloj? </text:p>
      <text:p text:style-name="P19"><text:soft-page-break/>Gusev kaj Abrosimov alpremiĝis al la muro, atendis de la princo batadon. Rĵevskij trairis la domon, ordonis kaŝi la foliojn, surmetis la ĉapon, forirante demandis Abrosimov-on: </text:p>
      <text:p text:style-name="P19">— Nu? Ĉu kulpas aŭ ne? </text:p>
      <text:p text:style-name="P19">Tiu ŝrumpis tuta kaj respondis rapide: </text:p>
      <text:p text:style-name="P19">— Tion ne ni sciu, princo-voejvodo. Tion scias Dio kaj granda Siro. </text:p>
      <text:p text:style-name="P6"/>
      <text:h text:style-name="P5" text:outline-level="3"><text:bookmark-start text:name="__RefHeading___Toc10688_3798596000"/>3. Mallibereja vivo<text:bookmark-end text:name="__RefHeading___Toc10688_3798596000"/></text:h>
      <text:p text:style-name="P19">Kaj morgaŭ, kaj post semajno, kaj post monato vojevodo Bazilo Andrejeviĉ Rĵevskij la arestejon — ĉu pro manko de tempo aŭ pro alia kaŭzo — ne vizitis, kaj pri la malliberuloj oni kvazaŭ denove forgesis. La mallibereja vivo revenis al la rutina vojo, kaj ree ekiris samaj, similaj unu al la alia tagoj... </text:p>
      <text:p text:style-name="P19">La unua en la kamero ordinare vekiĝadis Rjabov; dolĉe kaj longe oscedadis, kun krakado tiradis sin, demandadis Ievlev-on senzorge — kiel tiu dormis. Silvestro Petroviĉ, kiun turmentis sendormeco kaj pezaj pensoj, respondadis kolere, ke dormis li plej malbone... </text:p>
      <text:p text:style-name="P19">— Kiele! — miradis Rjabov. — Kaj por mi — nenio! Venis dormo sen vorto kaj faligis per forto... </text:p>
      <text:p text:style-name="P19">Kuŝante, ili dum ioma tempo konversaciadis en mallumo, Ievlev — kolere, Rjabov — kun sia ĉiama trankvileco kaj bonanimeco. Ekstari Silvestro Petroviĉ ne deziris, sed li sciis la kruelan nepetegeblecon de la rudristo en ĉio, kio koncernis <text:soft-page-break/>malliberejan tagordon, kaj kvankam sendezire, sed tamen leviĝadis, iom post iom komencante senti ion similan al plezuro pro tio, kiel li en ĉio subiĝas al la volo de Rjabov. Kaj tiu jam estis frapanta per la botoj al la pordo, postulante fajron de la ŝlosisto kaj interinsultante kun gardisto, ne komprenanta, por kio la malliberuloj leviĝas antaŭaŭrore. </text:p>
      <text:p text:style-name="P19">Tuj kiam la obeema maljuna, kalva ŝlosisto alportadis lumilon, Rjabov komencadis prepari sian herban salaton, kiu sur Grumanto savis lin de skorbuto. Li alverŝadis al ĝi oleon, haketadis cepon, ajlon, salitan fiŝon kaj metadis la bovlon sur la tablon, ĵetante ruzajn rigardojn al Ievlev, kiu ridinde angoris en atendo de terura matenmanĝo. Ili altrinkadis la salaton per malvarmigita konifera infuzaĵo. </text:p>
      <text:p text:style-name="P19">— Bona estas la diabla salato! — diradis Rjabov, ŝovante lignan breĉetitan kuleron sur la fundon de la bovlo. — Ĝi, Silvestro Petroviĉ, sen kutimo eble al vaporkuirita basto similas, sed kiam oni kutimiĝas — estas bonega! Vi per kvaso ja altrinku, la kvaso estas bona, ŝaŭma, nur ne ebriiĝu... </text:p>
      <text:p text:style-name="P19">Ievlev retenadis sin, por ne insulti, ne frapi per la pugno la tabloplaton. Al la rudristo li penis ne rigardi, manĝis mallevinte la kapon. Sed foje li ne retenis sin, frapis per la polmo la tablon, kriis: </text:p>
      <text:p text:style-name="P19">— Sufiĉas stultumi! Unu kaj samo, ĉiun tagon la samo... </text:p>
      <text:p text:style-name="P19">Rjabov respondis trankvile: </text:p>
      <text:p text:style-name="P19">— Malliberejo, Silvestro Petroviĉ, nenion eblas fari. Ne min mem ja mi gajigas, vin — malsanan, nekutiman. Mi ja estas ne <text:soft-page-break/>vi, inter homoj vivis, la mondon vidis: hakilon sur piedon surmetadis, per tenilo zoniĝadis. Kaj la tablon ne batu — estas malbone... </text:p>
      <text:p text:style-name="P19">Li glatumis per la mano la tablon, klarigis: </text:p>
      <text:p text:style-name="P19">— Avino Eŭdoĥa jam antaŭ longe min instruis: ne batu, Ivaĉjo, al tablo, tablo estas polmo de Dio, de tablo ni panon kaj fiŝon manĝas. Ĉu de Dio aŭ ne — mi ne scias, sed estis dirite bone... </text:p>
      <text:p text:style-name="P19">Ievlev impetis de la loko, kuŝiĝis sur la tabulliton, forturniĝis al la eterne humida muro. Li deziris respondi al la rudristo per io tia, ke li eksilentu por longe, sed vortoj ne aperis, kaj la kolero malaperis. </text:p>
      <text:p text:style-name="P19">Kiam venis tempo tagmanĝi, la rudristo, kvazaŭ nenio okazus, metis sur la tablon bovlon kun supo, tranĉis panon, vokis: </text:p>
      <text:p text:style-name="P19">— Silvestro Petroviĉ, he, Silvestro Petroviĉ... </text:p>
      <text:p text:style-name="P19">Ievlev abrupte eksidis al la tablo, prenis kuleron, ne rigardante al la rudristo, petis: </text:p>
      <text:p text:style-name="P19">— Pardonu, Ivano Sabateiĉ! Pardonu, amiko... Ofendis mi vin hodiaŭ. Ne intencis... </text:p>
      <text:p text:style-name="P19">Rjabov respondis trankvile: </text:p>
      <text:p text:style-name="P19">— Se vi ofendus! La malsano ofendis, kaj ĝin ne eblas riproĉi. </text:p>
      <text:p text:style-name="P19">Post la tagmanĝo en la mallibereja subtera vestiblo subite ekbruis voĉoj, aŭdiĝis laŭta rido, gaja insultado — venis <text:soft-page-break/>inĝeniero Jegoro Rezen kun letereto de la vojevodo, ke oni ne obstaklu lin en vizitado de la malliberuloj. </text:p>
      <text:p text:style-name="P19">— Mi nun estas medicinisto! — diris Rezen. — Kaj kial mi ne estu medicinisto? Mi kuracos viajn animojn, ĉu ne? </text:p>
      <text:p text:style-name="P19">Elprenante el la poŝoj manĝaĵojn, tabakon, kompresojn, ungventojn, dekoktaĵojn, saltante de la rusa al la germana, Rezen rakontis novaĵojn pri vojevodo Rĵevskij, pri la ŝipkonstruejoj, pri la fortreso; poste li subite frapis sin per la polmo al la frunto, ekkriis: </text:p>
      <text:p text:style-name="P19">— Viktorio, kapitan-komodoro, bonega viktorio. Sinjoro Ŝeremetev kun granda armeo ekiris en Livonio al svedo Schlippenbach kaj la dudek naŭan de decembro ĉe bieno Errastfer plene frakasis la svedan armeon. Tri mil svedoj estis mortigitaj, tricent kvindek homoj estis kaptitaj. Feldmarŝalo sinjoro Ŝeremetev per tio siajn aferojn ne finis. Estas kolektata granda armeo — plue bati la svedon. </text:p>
      <text:p text:style-name="P19">Silvestro Petroviĉ, paliĝinte, aŭskultis, tradukis al Rjabov. Tiu per tranĉileto estis rabotanta bastonon, por ripari la triviĝintan lambastonon de Ievlev. Rezen rakontis, kiel Menŝikov veturigis al la venkinto ordenon de Sankta Andreo, caran portreton en briliantoj, ukazon pri promocio al general-feldmarŝalo; rakontis, kiel en Moskvo en tiuj tagoj estis farataj dankaj diservoj, tondris kanonoj, kiel sur la Kremlaj turoj kaj muroj flirtis deprenitaj de la svedoj standardoj. </text:p>
      <text:p text:style-name="P19">— Por iu — sonĝo, por iu — realo, por iu — trezoro, por iu — nenio! — diris Rjabov. — Sed ne gravas, Silvestro Petroviĉ, ne por ni mem ni penis. </text:p>
      <text:p text:style-name="P19"><text:soft-page-break/>Kaj li demandis: </text:p>
      <text:p text:style-name="P19">— Kaj kio estas tiu Sankta Andreo? </text:p>
      <text:p text:style-name="P19">Silvestro Petroviĉ klarigis, kiaj ekzistas ordenoj. Rjabov elaŭskultis sen speciala intereso, eĉ ne diris sian ordinaran «jen kiele!» Poste nur subridis, plendis: </text:p>
      <text:p text:style-name="P19">— Se oni donus tian signon, ke kun ĝi en malliberejon oni ne trenus. Pendas sur vi plateto kaj signifas: «Ĉi viron laŭ ies ajn volo per bastonoj ne bati, sur pendigilon ne levi, la naztruojn per tenajlo ne ŝiri!» </text:p>
      <text:p text:style-name="P19">Rezen komprenis, frapis la rudriston al la ŝultro, oportune eksidinte sur la tabulligno, komencis rakonti plu. Laŭ liaj vortoj estis, ke vojevodo Rĵevskij estas konvinkita pri senkulpeco de Silvestro Petroviĉ kaj Rjabov, sed pro malkuraĝeco silentas kaj esperas, ke la tuta afero solviĝos sen li... </text:p>
      <text:p text:style-name="P19">— Tio estas vero! — kapjesis Ievlev. — Li estas elstara malkuraĝulo... </text:p>
      <text:p text:style-name="P19">La inĝeniero rakontis ankoraŭ, ke la meritoj de Prozorovskij en Azovo, kiel li tie kaptadis ribelulojn, ne estas forgesitaj, kaj nur tial la kapitan-komodoro kaj la rudristo ankoraŭ ne estas liberigitaj. La eksa princo-voejvodo estas opiniata merita grandsinjoro kaj fidela cara servanto — pro tio estas la tuta prokrasto. Sed ĉio iras al bono: antaŭ nelonge, en proksimaj tagoj, Maria-n Nikitiŝna-n vizitis kolonelo Vilhelmo Noble — kun grandega respekto sciigis al ŝi, ke printempe oni atendas en Arĥangelsko iun personon, kaj tiu persono venos nepre. Ĝuste <text:soft-page-break/>ĉi persono decidos la sorton de Prozorovskij, kaj kun li ankaŭ de la malliberuloj, ĉar aparte pri tio eĉ ne estas pri kio pensi. </text:p>
      <text:p text:style-name="P19">Ili silentis iom. Silvestro Petroviĉ penseme alpremadis per la fingro la tabakon en la pipo. Rjabov leviĝis, prenis de li la lambastonon, komencis alfiksi sian bastonon. </text:p>
      <text:p text:style-name="P19">— Printempo, probable, estas ekstere? — demandis Ievlev. </text:p>
      <text:p text:style-name="P19">— Jes, jam estas varme! — respondis Rezen. — Do, kapitan-komodoro, mi kuracu vin... </text:p>
      <text:p text:style-name="P19">Li pririgardis la kruron de Ievlev, balancis la kapon, pansis. Ili ree ekparolis pri la fortreso, pri la ŝipoj, pri la floto. La inĝeniero rakontis, ke estas onidiro, kvazaŭ la svedoj ne forlasis sian ideon bruligi Arĥangelskon kaj intencas veni ĉi tien ree, ke la fortreson estas ordonite tutan vesti per ŝtono, meti ankoraŭ bateriojn, ke en la urbon venas ankoraŭ trupoj. </text:p>
      <text:p text:style-name="P19">Foriris Rezen malfrue, kaj post lia foriro Silvestro Petroviĉ tute malgajiĝis. La rudristo aranĝis la lambastonon, mem provis ĝin — ĉu estas oportuna, paŝis tra la kamero, lamante, el angulo en angulon, diris gaje: </text:p>
      <text:p text:style-name="P19">— Bonas la bastono, kun tia eĉ al vojevodo ne estas hontinde iri. Nu do, Silvestro Petroviĉ, provu... </text:p>
      <text:p text:style-name="P19">Ievlev paŝis kun la lambastono, Rjabov laŭdis: </text:p>
      <text:p text:style-name="P19">— Je Dio, irmaniero via estas nun alia! </text:p>
      <text:p text:style-name="P19">Matene, kiam la avo-ŝlosisto estis hejtanta la fornon en la kamero, Ievlev subite demandis: </text:p>
      <text:p text:style-name="P19"><text:soft-page-break/>— Mi hodiaŭ nokte, Ivano Sabateiĉ, jen kion pensis: de kie vi sur Grumanto brullignon prenis? Jen kiom vi vivis tie, kaj pri malvarmo vi ne plendis. Ĉu tiom da ligno akvo alpelis? </text:p>
      <text:p text:style-name="P19">— Kial ligno, — diris Rjabov. — Ni per ŝtono hejtis. </text:p>
      <text:p text:style-name="P19">— Kia tia ŝtono? </text:p>
      <text:p text:style-name="P19">— Metrio forpasinta trovis. Rojo tie glaciiĝis, li ĝin skrapis ial kaj foje alportis ŝtonon: nigran, perokule kiel glimo. Ni pensis, eble, tiu ŝtono estas fera, eble, el ĝi erco eliros? Kaj ni feron tre multe bezonis. Ni metis ĝin en la fornon por fandi, sed ĝi ekbrulis mem. Kaj tiel arde! </text:p>
      <text:p text:style-name="P19">Ievlev levetiĝis sur la kubuto, demandis: </text:p>
      <text:p text:style-name="P19">— Kaj ĉu multe tie estas da tia ŝtono? </text:p>
      <text:p text:style-name="P19">— Multe. Metrio al rojoj iradis kun bastoneto, ĉiam frapadis. Poste sur felo per kudrilo brodis — kvazaŭ mapon pri la ŝtono. </text:p>
      <text:p text:style-name="P19">— Kie do estas ĉi felo? </text:p>
      <text:p text:style-name="P19">— Ja Dio ĝin scias, Silvestro Petroviĉ... </text:p>
      <text:p text:style-name="P19">Ili ree manĝis la salaton, altrinkante ĝin per konifera infuzaĵo, ankoraŭ parolis pri Grumanto, kiel kaptiĝas en ties lagoj fiŝo salvelino, kiaj tie kreskas betuloj kaj salikoj... </text:p>
      <text:p text:style-name="P19">— Ho, kiel malgrandaj! — rakontis Rjabov. — Duonarŝino, ne pli. Kaj en vento se kuŝiĝi apud tia betulo — ĝi bruas, je Dio bruas. Kiel la vera. Nu, tio estas tia afero, prefere ne aŭskulti. Tuj sopiro prenas... Da birdoj same estas multege. Kiam ili amasiĝas, ondojn ne eblas aŭdi. Jen gavioj, jen aŭkoj, jen urioj. Humila ja estas la birda popolo, senkolera. Tia amasego <text:soft-page-break/>kolektiĝas — ne estas loko por neston fari; ili, kompatindaj, eĉ ovojn metas rekte sur ŝtonojn, senhejmaj... Kaj kiel kuraĝe flugas tiuj gavioj: la flugilojn ĝi kunmetas, kaj plonĝas per la kapo antaŭen, en la maron! Kaj jen elakviĝas kaj la flugilojn disetendas, kiel floro en kampo. Disetendis kaj balanciĝas sur ondo... </text:p>
      <text:p text:style-name="P19">Li gaje ekridis, rememorante la vivon de la «birda popolo», eksidis kaŭre antaŭ la faŭko de la hejtata forno, kun apetito enspiris pipan fumon. </text:p>
      <text:h text:style-name="P5" text:outline-level="3"><text:bookmark-start text:name="__RefHeading___Toc10690_3798596000"/>4. Sintakso kaj prozodio<text:bookmark-end text:name="__RefHeading___Toc10690_3798596000"/></text:h>
      <text:p text:style-name="P19">Iun tagon Ievlev singarde, kun mildeco en la voĉo, demandis: </text:p>
      <text:p text:style-name="P19">— Ivano Sabateiĉ, diru, ĉu vi estas legoscia? </text:p>
      <text:p text:style-name="P19">Rjabov respondis ne tuj: </text:p>
      <text:p text:style-name="P19">— Sed por kio mi ĝin bezonas? </text:p>
      <text:p text:style-name="P19">Silvestro Petroviĉ silentis, sed pli proksime al la vespero, kiam la ŝlosisto alportis plenigitan lumilon, ekparolis rezolute: </text:p>
      <text:p text:style-name="P19">— Jen kio, amiko kara: mi vin en multo obeas, kaj vi por mi ĉi tie estas kvazaŭ superulo. Tio estas vero. Sed en unu afero obeu vi min... </text:p>
      <text:p text:style-name="P19">Rjabov ĉesis eltranĉi per la tranĉileto kuleron, kun miro ekrigardis al Ievlev: </text:p>
      <text:p text:style-name="P19">— Pri kio vi parolas, Silvestro Petroviĉ? </text:p>
      <text:p text:style-name="P19">— Divenu. </text:p>
      <text:p text:style-name="P19"><text:soft-page-break/>La rudristo pensis, ruze mallarĝigis la okulojn, demandis: </text:p>
      <text:p text:style-name="P19">— Pri legoscio via. Estas tro komplike, mi pensas? </text:p>
      <text:p text:style-name="P19">— Sensencaĵo! — diris Ievlev firme. — Anstataŭ ol tiel sidi, ni, frato, lernu... </text:p>
      <text:p text:style-name="P19">Rjabov ŝultrolevis, glatigis la kreskintan en la malliberejo barbon, ekridis, ke por barbulo estas nekonvene legon lerni. Troviĝis libreto. Silvestro Petroviĉ ordonis dilui fulgon en akvo. La ŝlosisto alportis de supre kelkajn anserajn plumojn. Rjabov, sidante ĉe la forno, diligente skuis en flakono la estontan inkon. </text:p>
      <text:p text:style-name="P19">Ili eksidis apude. Silvestro Petroviĉ kun delikata rideto ekrigardis al sia ŝvitiĝinta lernanto. Tiu milde ridetis responde. </text:p>
      <text:p text:style-name="P19">En la lumilo kraketadis graso, de la forno venadis varmo, de la muro en la angulo malrapide, per gutoj, ruliĝadis akvo. En la vestiblo estis interparolantaj la gardistoj. </text:p>
      <text:p text:style-name="P19">Per sensonaj paŝoj estis iranta la printempa nokto. </text:p>
      <text:p text:style-name="P19">Rjabov, snufante, kvazaŭ pro troa malfacileco de laboro, estis ete desegnanta literojn. Liaj grandaj manoj ne povis regi la paperfolion, ĝi ĉifiĝadis, ŝiriĝadis, la diluita fulgo ofte surverŝadis la skribitan. La rudristo insultadis flustre, en la marista maniero, kiel dum ŝtormo. </text:p>
      <text:p text:style-name="P19">— Sufiĉas por hodiaŭ! — diris Silvestro Petroviĉ. </text:p>
      <text:p text:style-name="P19">La rudristo skribis ankoraŭ literon, leviĝis, unuglute eltrinkis ĉerpilon da akvo. Post kelkaj tagoj li sciis jam multajn literojn, por li iĝis pli facile venki la skribadon — la plumon li ne <text:soft-page-break/>kunpremadis en la fingroj, la diluitan fulgon ne verŝadis, da akvo trinkis malpli... </text:p>
      <text:p text:style-name="P19">— Hodiaŭ ni havos gramatikon! — prononcis Silvestro Petroviĉ kaj demandis: — Kio estas gramatiko? </text:p>
      <text:p text:style-name="P19">Rjabov rigardis sen palpebrumi, kun miro. </text:p>
      <text:p text:style-name="P19">— Gramatiko estas certa arto bona, kaj paroli kaj skribi instruanta. Kiaj estas partoj de gramatiko? Partoj de gramatiko estas... </text:p>
      <text:p text:style-name="P19">Silvestro Petroviĉ levis la fingron: </text:p>
      <text:p text:style-name="P19">— Ripetu: ortografio. </text:p>
      <text:p text:style-name="P19">— Ortografio! — kun peno ripetis la rudristo. </text:p>
      <text:p text:style-name="P19">— Etimologio. </text:p>
      <text:p text:style-name="P19">— Etimologio... </text:p>
      <text:p text:style-name="P19">— Sintakso. </text:p>
      <text:p text:style-name="P19">— Sintakso... </text:p>
      <text:p text:style-name="P19">— Prozodio. </text:p>
      <text:p text:style-name="P19">La rudristo silentis, liaj okuloj ridis. </text:p>
      <text:p text:style-name="P19">— Nu! — diris Ievlev. — Kial vi silentas? Prozodio... </text:p>
      <text:p text:style-name="P19">— Do iru ĝi for, — diris Rjabov, — tiu prozodio. Kion mi kun ĝi faros? </text:p>
      <text:p text:style-name="P19"><text:soft-page-break/>Ili ree skribadis literojn, vortojn; finfine la rudristo desegnis sian nomon — Ivano Rjabov. Ievlev ordonis legi. Rjabov legis kaj miris. </text:p>
      <text:p text:style-name="P19">— Prozodio! — grumblis li, desegnante literetojn. — Ĝi ne estas prozodio. Kiu estas princo aŭ bojaro, por tiu ankaŭ prozodio taŭgos, sed por ni eĉ sen ĝi estas naŭze. Rjabov Ivano — tio estas bona, sed prozodion ni, Silvestro Petroviĉ, tute ne bezonas... </text:p>
      <text:p text:style-name="P19">Ievlev ne disputis. Atingos ili ankaŭ prozodion, kaj verbojn, kaj verbajn voĉojn. Ĉion ili atingos kun tempo. </text:p>
      <text:p text:style-name="P19">En tiu nokto Silvestro Petroviĉ longe ne dormis — pensis: floto, maristoj, navigistoj, ŝipestroj... Kiel instrui ilin pri tiuj nekompreneblaj prozodioj? Kial ne en la rusa, ne per simplaj vortoj estas rakontita tio, kion bezonas scii miloj da homoj? </text:p>
      <text:p text:style-name="P19">Kaj en krepusko de la humida kamero vidiĝis al li la vizaĝo de la rudristo, la moka brilo de la verdaj okuloj, aŭdiĝis la diritaj hodiaŭ vortoj: «Kiu estas princo aŭ bojaro, por tiu ankaŭ prozodio taŭgos, sed por ni eĉ sen ĝi estas naŭze!» </text:p>
      <text:p text:style-name="P19">Li ridetis, ekdormante: «Por iu — sonĝo, por iu — realo, por iu — trezoro, por iu — nenio!» Jen kiel parolas ili, sed ĉi tie — prozodio... </text:p>
      <text:p text:style-name="P19">Matene, frue Silvestro Petroviĉ prenis en la manon la plumon, desegnis la terglobon, la polusojn, la gradreton, ekparolis kiel eble plej simple. Rjabov aŭskultis atente, kapjesadis; estis videble, ke li ĉion komprenas kaj ke al li estas interese. </text:p>
      <text:p text:style-name="P19"><text:soft-page-break/>— Ĉi rondo nomiĝas ekvatoro aŭ egaligilo! — diris Ievlev. — Ĉu vi vidas, kie ĝi iras? Kaj ĝi dividas per si la tutan globon teran je du duonsferoj... </text:p>
      <text:p text:style-name="P19">Post tagmanĝo ili ree okupiĝis pri geografio. Silvestro Petroviĉ malrapide klarigadis, kiel memorfiksis laŭ la lernolibro: </text:p>
      <text:p text:style-name="P19">— Staton de teroj, se iu diligente deziras kompreni, tiam devas li scii gradojn de longitudo kaj latitudo. Latitudon, Ivano Sabateiĉ, kalkulas ni ĝis la alto de la poluso aŭ de la akso de la mondo, de la egaligilo al nordo kaj al sudo po naŭdek gradoj. Longitudon ni kalkulas de la meridiano, trairanta monton sur insulo Tenerifo, al oriento, dividante la rondon teran je tricent sesdek partoj, gradoj nomataj... </text:p>
      <text:p text:style-name="P19">— Lerte! — diris Rjabov. </text:p>
      <text:p text:style-name="P19">Kaj, elŝovinte la pinton de la lango, li mem komencis desegni la gradreton. </text:p>
      <text:p text:style-name="P19">Vespere, fumante pipojn, ili rezonis pri la svedoj, kiel ili venos duan fojon. Rjabov longe aŭskultis sen interrompi, poste demandis: </text:p>
      <text:p text:style-name="P19">— Kaj nian propran floton, sinjoro kapitan-komodoro, ĉu ni longe kaŝos? Aŭtune, kiam iris mi en la arestejon al vi, mi rigardis. Ne malbonaj ŝipoj, taŭgaj. Kaj kanonoj staras. Eliri renkonten al ili, kaj ekbatali vere? </text:p>
      <text:p text:style-name="P19">Silvestro Petroviĉ respondis per demando: </text:p>
      <text:p text:style-name="P19">— Ĉu ni venkos? </text:p>
      <text:p text:style-name="P19"><text:soft-page-break/>— Se al nia popolo oni pli da fido donus, tiam ankoraŭ ne tion kun ĝi fari eblus! Mi ja scias... Prave oni diras: kio por malbonulo estas ĝis la oreloj, tio por bravulo estas ĝis la genuoj... </text:p>
      <text:p text:style-name="P19">Ievlev amare ridetis: </text:p>
      <text:p text:style-name="P19">— Ni rezonas, sed mem estas en malliberejo. Ĉu multe oni nin demandos, kiam la afero komenciĝos... </text:p>
      <text:p text:style-name="P19">Ili kuŝiĝis dormi malfrue kaj longe ne ekdormadis. Ievlev, kuŝante sur la dorso, per mallaŭta voĉo rakontadis malnovajn historiojn pri la granda vojo de la varengoj al la grekoj, pri la akva vojo inter la Nigra kaj la Balta maroj<text:bookmark text:name="xnoto-4-05-4-1"/><text:note text:id="ftn12" text:note-class="footnote"><text:note-citation>12</text:note-citation><text:note-body><text:p text:style-name="P2">Komerca akva (mara kaj rivera) vojo de la Balta maro tra la Orienta Eŭropo al Bizancio en 10–13 jarcentoj <text:span text:style-name="T3">(trad.)</text:span></text:p></text:note-body></text:note>. Rjabov aŭskultis, rigardante al la nigra malalta plafono. En la krepusko per malrapida vico estis pasantaj antaŭ la rigardo de la rudristo Askoldo kaj Diro, timigita Bizancia imperiestro Miĥaelo, ambasadoroj de imperiestro Bazilo, kun riĉaj donacoj elirintaj renkonten al la rusoj, la armitaj kompanioj de Olego, navigantaj mare, la ŝildo sur la pordego de Carurbo<text:bookmark text:name="xnoto-4-05-4-2"/><text:note text:id="ftn13" text:note-class="footnote"><text:note-citation>13</text:note-citation><text:note-body><text:p text:style-name="P2">Askoldo kaj Diro — princoj de Kievo en la 9-a jarcento, regis kune, militis kontraŭ Bizancio, dum ilia regado okazis la unua militiro al Carurbo (Konstantinopolo) en la jaro 860. Imperiestro Miĥaelo tiam regis Bizancion. Imperiestro Bazilo, reginta post Miĥaelo, sendis ambasadorojn al Rusujo, por ke la rusoj akceptu kristanismon. Laŭ iuj fontoj, Askoldo kaj Diro konvertiĝis al kristanismo; sed Rusujo entute iĝis kristana poste. Olego — reganto de Novgorodo, ekde la jaro 882 princo de Kievo (laŭ kronikoj, li mortigis Askoldon kaj Diron). Laŭ legendoj, en la jaro 907 li militiris al Carurbo; kiel signon de sia venko, li alnajlis sian ŝildon al la pordego de Carurbo. <text:span text:style-name="T3">(trad.)</text:span></text:p></text:note-body></text:note>... </text:p>
      <text:p text:style-name="P19"><text:soft-page-break/>— Vi atendu! — subite diris Rjabov. — Kie do estas ĝi, via Balta maro? </text:p>
      <text:p text:style-name="P19">Silvestro Petroviĉ leviĝis, kliniĝinte super la tablo, desegnis mapon — la Nigran kaj la Baltan marojn. La rudristo varme spiris al lia nuko. </text:p>
      <text:p text:style-name="P19">— Kaj en Italion niaj ŝipoj iradis! — diris Ievlev. — Vidu — jen ilia vojo estis. Nun aŭskultu pri Svjatoslavo. Li havis kaj bulgarajn militistojn, kaj hungarajn. </text:p>
      <text:p text:style-name="P19">Post Svjatoslavo kaj liaj militiroj ili denove revenis al la Balta maro. Silvestro Petroviĉ rakontis pri Granda Novgorodo kaj ties ŝipoj, pri tio, kiel Novgorodaj taĉmentoj en antikvaj tempoj navigadis sur la Ladoga lago, kiel iradis al Svedio, al Danio, kiel havis sian Komercan korton sur insulo Gotlando en urbo Visby, kiel svedoj antaŭ sescent jaroj atakis rusajn ŝipojn en la Balta maro, kiel dana reĝo Sveno IV kaptis ĉe la muroj de Ŝlesvigo trajnon de rusaj ŝipoj kaj ĉiujn rusajn varojn disdonis kiel soldon al sia militistaro... </text:p>
      <text:p text:style-name="P19">— Do kio rezultas? — demandis Rjabov, almontrante per la fingro la desegnaĵon sur la tablo. — Rezultas, ke ankaŭ Nevo estas nia? </text:p>
      <text:p text:style-name="P19">— Ja kies, se ne nia? — arde respondis Ievlev. — Vidu, kiel la novgorodanoj iradis. Jen ilia vojo. Ĝuste ili gardis Nevon kiel propran okulon. Kaj tiuj ĉiam al la Neva buŝo rigardis — kiel fermi ĝin por ni. Ĉiuj ĉi tien rabi venadis, ho Dio, ne eblas kalkuli. Antaŭ duonmilo da jaroj reĝo sveda Sverker kaj lia episkopo Jeskil sur sesdek ŝipoj ekiris en la Baltan maron por rabado; tri Novgorodaj ŝipoj ilin frakasis. Eriko sveda Ladogon <text:soft-page-break/>sieĝis, la popolo mem la domojn forbruligis kaj en la fortreso ŝlosiĝis kun urbestro Neĵata. Ili venkis la svedojn. En somero de la 1240-a jaro papo Gregorio alvokis al krucmilitiro al Rusujo, kaj svedoj venis en Nevon per multegaj ŝipoj. Princo Aleksandro Jaroslaviĉ la Neva tiel ilin frakasis, ke ili du ŝipojn da mortintaj nur plej nobelaj personoj veturigis malantaŭen... </text:p>
      <text:p text:style-name="P19">Ili parolis ĝis aŭroro, rememoradis Ivanon la Teruran, Viŝneveckij-on, Adaŝev-on, antikvajn marajn militirojn. Ievlev detale, kiel sciis mem, rakontadis pri la uzurpintoj, pri internaj malpacoj, pri malamikoj kaj fremdlandaj aliancanoj, kiuj per ruzo kaj forto forprenadis la Baltan bordon disde Rusio, pri tio, kiel restis por Rusujo la sola eliro al maro, kiel caro Petro konkeris Azovon kaj por kio li tion faris. </text:p>
      <text:p text:style-name="P19">Ili ekdormis, kiam la gardistoj en la vestiblo jam leviĝis sur la piedojn. </text:p>
      <text:p text:style-name="P6"/>
      <text:h text:style-name="P4" text:outline-level="2"><text:bookmark-start text:name="__RefHeading___Toc10692_3798596000"/>Ĉapitro sesa<text:bookmark-end text:name="__RefHeading___Toc10692_3798596000"/></text:h>
      <text:p text:style-name="P9"/>
      <text:p text:style-name="P11">Batalis ni firme — fieraj pri l' avoj,<text:line-break/>La idoj, similaj al ni en la glor',<text:line-break/>Pendigos kirasojn kun ŝildoj kaj glavoj<text:line-break/>En avaj palacoj por plua memor'.</text:p>
      <text:p text:style-name="P16"><text:span text:style-name="T3">Jazikov</text:span> </text:p>
      <text:h text:style-name="P5" text:outline-level="3"><text:bookmark-start text:name="__RefHeading___Toc10694_3798596000"/>1. Sub aresto<text:bookmark-end text:name="__RefHeading___Toc10694_3798596000"/></text:h>
      <text:p text:style-name="P19">Pasis printempaj, varmaj pluvoj, tondris super Arĥangelsko la unua en la nuna jaro fulmotondro, sed en la vivo de la malliberuloj nenio ŝanĝiĝis: same ili matenmanĝadis la damnitan salaton, same ilin vizitadis la «medicinisto» Jegoro Rezen, kiel povis kuracadis la vundojn de Silvestro Petroviĉ, samajn longajn, senfinajn konversaciojn faradis en vesperoj la rudristo kaj la kapitan-komodoro. </text:p>
      <text:p text:style-name="P19">Sen novaĵoj Rezen ne venadis: foje li rakontis, ke li vidis ĉe Maria Nikitiŝna iun venintan el Moskvo homon, ĉi homo estas proksima al la ŝtata konsilio, el tie li eksciis, kvazaŭ la svedoj ree intencas almiliti Arĥangelskon kaj preparas por tiu celo grandajn fortojn — multajn ŝipojn, kanonojn, matrosojn, kaj ree serĉas piloton. </text:p>
      <text:p text:style-name="P19">— Ĉu vere? — ne kredis Ievlev, sed enpensiĝis por longe. </text:p>
      <text:p text:style-name="P19">Iom poste Jegoro rakontis, ke ĉe Vologdo, en arbaro, rajdistoj kaptis leŭtenanton Meĥonoŝin-on kune kun liaj arbaraj rabistoj-nobeloj, nun oni veturigas lin en Arĥangelskon, baldaŭ estos li ĉi tie, en la malliberejo. Kaj kun vojevodo Prozorovskij okazis <text:soft-page-break/>eventoj enigmaj: ĉe tuta lia malsaneco li ne mortis, kiel oni atendis, sed resaniĝis, ĉesis muĝi kaj eĉ intencis fuĝi, sed ne sukcesis, princo Rĵevskij la eksan vojevodon kaptis kaj metis sub fortan areston en sia domo... </text:p>
      <text:p text:style-name="P19">— Kial do en la domo, sed ne en la malliberejo? — demandis Ievlev. </text:p>
      <text:p text:style-name="P19">— Kiu scias! — ŝultrolevis Rezen. — Princo Rĵevskij nenion deziras fari plene. Li faras iom, iomete. Li estas tre singarda, ĉi princo. Tamen el ĉio okazinta eblas fari kelkajn konkludojn... </text:p>
      <text:p text:style-name="P19">— Kial diveni! — diris Ievlev. — Ni jam sufiĉe divenadis, sategas ni je divenoj. Ni prefere, inĝeniero, pri la afero parolu... </text:p>
      <text:p text:style-name="P19">Kaj ili komencis diskuti preparadon de la Arĥangelskaj trupoj kaj de la citadelo al estonta batalo kontraŭ tiu sveda flotego, kiu estis atendata plej baldaŭ. </text:p>
      <text:p text:style-name="P19">Sidante duope ĉe la ŝanceliĝema tablo, Rezen kaj la kapitan-komodoro longe disputadis inter si, desegnadis novajn remparojn, eskarpojn, kornicojn, lokigadis baraĵojn, per krucetoj markadis lokojn de sekuraj pulvejoj, tiaj, ke ili ne brulu, kiel okazis en la pasinta batalo. Ili alie metadis bateriojn sur la bordoj de Dvino, kalkuladis forton de pafado, novmaniere distribuadis kanonojn kaj kanonistojn, rememorante, kiel kiu sukcesis en la milita laboro en la pasinta arda batalo. Ili parolis, certe, ankaŭ pri ŝipoj, kiuj devos eliri en la maron, por kunpuŝiĝi kun la malamika floto en malproksimaj apudaĵoj de la urbo... </text:p>
      <text:p text:style-name="P19"><text:soft-page-break/>Rjabov, instalinte sin proksime de la disputantoj, ion faradis, ian etan laboron — riparadis al Ievlev truiĝintan boton, metadis flikaĵon sur sian kaftanon, silentadis kaj ĵetadis rigardojn al la inĝeniero kaj Silvestro Petroviĉ per bonkore mokaj okuloj. </text:p>
      <text:p text:style-name="P19">— Kial vi ridas do? — demandis foje Ievlev. </text:p>
      <text:p text:style-name="P19">— Ja estas tre gaje vidi, kiel vi en malliberejo, sub aresto sidante, kontraŭ la malamiko militas... </text:p>
      <text:p text:style-name="P19">— Tio ne estas milito, tio estas ankoraŭ nur dispozicio! — kun konfuza subrido respondis Ievlev. — Pro angoro oni kion ajn komencas fari... </text:p>
      <text:p text:style-name="P19">Li deŝovis de si paperfolion kaj por longe morne enpensiĝis, kaj la rudristo bedaŭris, ke per sia ŝerco li afliktis la kapitan-komodoron. </text:p>
      <text:p text:style-name="P19">Meĥonoŝin kun liaj homoj vere estis alveturigita kaj enŝlosita en kameron apud Silvestro Petroviĉ kaj Rjabov. En la unua tago li kun siaj rabistoj — nobelidoj — bruis kaj batadis la pordon; poste, kiam la gardistoj, humiligante la leŭtenanton, rompis al li la ripon, li kvietiĝis, sed ne por longe. Tiam la gardistoj ekiris humiligi duan fojon... </text:p>
      <text:p text:style-name="P19">— Ho Dio, damnitaj bestoj! — kun ĝemo diris Silvestro Petroviĉ. — Ili ja murdos lin... </text:p>
      <text:p text:style-name="P19">La leŭtenanto ne plu aŭdiĝis entute. </text:p>
      <text:p text:style-name="P19">En la sama semajno rajdistoj transportis en la malliberejon eksan vojevodon princon Prozorovskij-on. En lian kameron oni altrenis amboson kaj martelon; peze paŝante, venis la prizona <text:soft-page-break/>forĝisto. Estis aŭdeble, kiel li nitas sur la bojaro piedajn kaj manajn katenojn, kiel plorĝemas la iam ĉiopova vojevodo, kiel moke krias al li kaj insultas la samaj kancelarianoj, kiuj en la proksima pasinteco timiĝis nur pro unu rigardo de bojaro Aleksio Petroviĉ. </text:p>
      <text:p text:style-name="P19">La avo-ŝlosisto diris al Rjabov, ke la vojevodon estas ordonite teni en granda severeco kaj nutri nur per pano kaj akvo, ke oni atendas por li ĉian malbonon kaj grandan malhonoron... </text:p>
      <text:p text:style-name="P19">Pri ĉiuj ĉi eventoj la rudristo kaj la kapitan-komodoro nur interrigardadis. </text:p>
      <text:h text:style-name="P5" text:outline-level="3"><text:bookmark-start text:name="__RefHeading___Toc10696_3798596000"/>2. Nek malvarma, nek varmega <text:bookmark-end text:name="__RefHeading___Toc10696_3798596000"/></text:h>
      <text:p text:style-name="P19">Matene al Ĥolmogoro sur riĉa barko, ornamita per tapiŝoj, venis laŭ Dvino vojevodo Rĵevskij. En la hodiaŭa nokto rajda kuriero alveturigis caran ukazon — renkonti sen ajna pompo, trupojn ne elirigi, per kanonoj ne pafi. La vojevodo konversaciis kun la kuriero, ordonis al la pafistaj regimentoj, senditaj por renkonto, tuj moviĝi al Arĥangelsko, kaj mem iris al Atanazio peti benon. </text:p>
      <text:p text:style-name="P19">La maljunulo sidis sur la perono, varmiĝante sub la suno — en skufio, en rufiĝinta subsutano. Antaŭ li sur la malantaŭaj piedoj sidis hundido, per humilaj, dolĉaj okuletoj rigardis al la ĉefepiskopo, tiu estis karese riproĉanta ĝin: </text:p>
      <text:p text:style-name="P19">— Tute vi, hundo, iĝis kapricema. Ĉu tio estas pensebla, ke hundo panon ne manĝas? Hieraŭ de kaĉo vi forturniĝis. Kaj la kaĉo estas dolĉa, kun mielo. Mi, eminenco, ĉi kaĉon ne sen <text:soft-page-break/>plezuro gustumas, dum vi — hundo senrasa, sentaŭga, ne ellernis eĉ boji, sed de la kaĉo la nazon forturnas... </text:p>
      <text:p text:style-name="P19">Vojevodo Rĵevskij staris silente, aŭskultis la konversacion de la eminenco kun la hundido, ne kredis, ke Atanazio ne vidas la gravan gaston. Finfine Atanazio levis la kapon, mallarĝiginte la okulojn demandis: </text:p>
      <text:p text:style-name="P19">— Ĉu princo Bazilo Andrejeviĉ? </text:p>
      <text:p text:style-name="P19">Rĵevskij humile riverencis. La okuloj de Atanazio brileris per malbonkora lumo, longe li silente rigardis al la vojevodo. Tiu aliris al la mano, la eminenco ne benis, ne proponis eksidi, ne demandis pri sano. Ĉiam fiksrigardis. Kaj la hundido rigardis al Rĵevskij iel ruze, poste alpremis la muzelon al la tero kaj malforte, alte bojetis. </text:p>
      <text:p text:style-name="P19">— Iru, iru! — ordonis Atanazio al la hundo. — Iru for! </text:p>
      <text:p text:style-name="P19">La hundido ne obeis, ankoraŭ saltis, ree alpremiĝis al la tero per la antaŭaj piedoj, ekbojis mallerte. La servoknabo prenis ĝin sur la manojn, forportis. </text:p>
      <text:p text:style-name="P19">— Do jen kia vi estas, vojevodo, — nelaŭte prononcis Atanazio. — Ne komprenas mi — ĉu juna aŭ maljuna... </text:p>
      <text:p text:style-name="P19">— Ŝajne ne maljuna, — duonŝerce respondis Rĵevskij. — Kaj la juneco, eminenco, — same pro aferoj, kaj zorgoj, kaj pensoj — rapide malaperis... </text:p>
      <text:p text:style-name="P19">— Prozorovskij estas multe pli maljuna ol vi. </text:p>
      <text:p text:style-name="P19">— Ĉirkaŭ duoble. </text:p>
      <text:p text:style-name="P19">— Kaj ĉu Ievlev Silvestro Petroviĉ estas pli juna? </text:p>
      <text:p text:style-name="P19"><text:soft-page-break/>— Samaĝa. </text:p>
      <text:p text:style-name="P19">— Tiel, tiel! — la eminenco balancis la kapon. — Tiel. Ĉu ambaŭ en la malliberejo sidas? Kaj Prozorovskij kaj Ievlev? Kaj la rudristo same? Kaj Meĥonoŝin kun ili? </text:p>
      <text:p text:style-name="P19">Rĵevskij silentis, ne komprenante, kion celas Atanazio. </text:p>
      <text:p text:style-name="P19">— Ĉu vi ne scias, kiu pravas, kaj kiu kulpas? Ne komprenis? </text:p>
      <text:p text:style-name="P19">— Ne mi juĝu, — modeste respondis la vojevodo. — Kiu pravas, kaj kiu kulpas — tion scias Dio kaj la granda Siro. </text:p>
      <text:p text:style-name="P19">— Kaj vi ne scias? — altvoĉe, kun raŭko demandis Atanazio. — Vi, Ievlev-on Silvestron de la junaĝo memorante, ne komprenis — ĉu li estas spiono kaj perfidulo, aŭ heroo, pri kiu Rusujo fieri devas? Ne esploris vi, kiu estas Prozorovskij? Pri Rjabov — la plej glorinda rudristo — ne trovis tempon la veron ekscii? </text:p>
      <text:p text:style-name="P19">Rĵevskij suspiris, ridetis ĝentile: </text:p>
      <text:p text:style-name="P19">— Ne tiel ĉio ĉi estas simpla, eminenco. Malklara afero, malfacila, dum longa tempo pensadis mi pri ĝi, kaj ne mi decidu... </text:p>
      <text:p text:style-name="P19">— Tiel estas pli trankvile — ne vi decidu. Ĉu la Sanktan Skribon vi konas? </text:p>
      <text:p text:style-name="P19">— Kristano mi estas! — iom ofendite respondis la vojevodo. </text:p>
      <text:p text:style-name="P19">— Ĉu vi memoras pri tiuj, kiuj estas nek malvarmaj, nek varmegaj? Ĉu ne ilin la Sinjoro promesis elsputi el sia buŝo? Ho gento hipokrita, kion fari kun tiaj, kiel vi, se la Sinjoro dume nur promesas, kaj vi eĉ ne timas? Por kio vi estis sendita <text:soft-page-break/>ĉi tien? Por malimpliki ĉi implikaĵon! Kaj vi malimplikis, vi scias ĉion, vi ne stulta al la mondo naskiĝis, sed vi rezonas interne, ke vi ne hastu, ke Romodanovskij estas unuflanke, kaj Apraksin — aliflanke, ke necesas scii, laŭ kies ordono fari, ke vi havas nur unu kapon. Ĉu mi ĝuste diras? </text:p>
      <text:p text:style-name="P19">Rĵevskij ridetis pale, silentis: la damnita popo estas saĝa, kiel serpento, legis en la koro, batis svinge, trafe. Kaj ne endis kontraŭdiri al li, li des pli koleriĝos, kaj Petro Aleksejeviĉ al li kredas. Kaj, aŭskultante la malmildan voĉon de Atanazio, liajn krudajn kampulajn vortojn, li pensis — ĉu li liberigu tuj, senprokraste, momente el la prizono la kapitan-komodoron kun la rudristo, aŭ tio estos malbone antaŭ la veno mem de la caro? </text:p>
      <text:p text:style-name="P19">— Rabistoj tagaj, bestoj malbenindaj, kion vi faras? — demandadis Atanazio. — La edzinon de la glora heroo Ievlev la rabobirdoj kancelarianoj timigas per malliberejo, timigas, ke orfigos la infanojn, ke tute mizerigos. Por kio? Por ke pri sia edzo ŝi depoziciu false, por ke la patron de siaj infanoj ŝi fordonu al pendigilo, por komplezon fari al iuj avaruloj kaj koruptuloj, al iuj poltronoj, perdintaj bravecon sian kaj kuraĝon! Kaj ĉu estis iam vi, nek malvarma, nek varmega, tia, kiel ceteraj veraj homoj rusaj estas? Kial vi rigardas? Ĉu vi pensas, malforta estas Atanazio, staras ĉe la rando de la tombo, ne faligos li min? Sed mi faligos! Mi nur tiun horon atendas en ĉi mondo. Tera estas homo Atanazio, kvankam en aspekto funebra. Estas peko, sed neniu min kaj vin aŭdos: en la hodiaŭa nokto mi ne dormis, ĉiam vidis, kiel mi vin antaŭ la Siro per insultaj kaj senhonorigaj vortoj skoldos, kiel ekkaĵolos vi, vojevodo, ekturniĝos, kaj mi al vi la gorĝon ŝiros! Ne timinda <text:soft-page-break/>estas Prozorovskij — timinda estas Rĵevskij. Prozorovskij kun tempo sur pendigilo estos, kaj vi, serpento, bonstate vian teran vojon povas fini — en gloro kaj honoro. Do ne donos mi al vi tion. Ĉiun vian spiron mi el ĉi tie, el Ĥolmogoro, de Arĥangelsko aŭdis, ĉiun vian penson fian kaj malkuraĝan vidis. Iru for! Ne decas al mi ne voki vin al la tablo — vi estas vojevodo, mi estas humila kliriko, — sed la sango en mi ne estas tia. Ĵetos mi la lambastonon al vi ĉe homoj — estos pli malbone! Iru en vian restadejon, kaj prepariĝu al la caro paroli. Mi ja delonge scias, kion mi diros... </text:p>
      <text:p text:style-name="P19">Rĵevskij tamen riverencis, humile suspiris, foriris. La monaĥo-servisto alportis en kaliko kuracilon — balzamon, senditan de Apraksin el Moskvo. Atanazio, grimacante, glutis, reĝustigis sur la kapo la skufion, ordonis doni al si «tiun damnitan hundon». La hundo kuŝis sur la dorso, la maljunulo gratadis al li la rozkoloran ventreton, demandadis: </text:p>
      <text:p text:style-name="P19">— Kaj de kie vi tia malbela naskiĝis? Kaj kiuj estas viaj patro kaj patrino? Kaj kiu estas tiu stulta hundo, al kiu la ĉefepiskopo la ventron gratas? </text:p>
      <text:p text:style-name="P19">Poste samloke sub la suno li dormetis iomete, pli poste, kiam de Dvino alkuris monaĥoj — li prenis la lambastonon, kaj, malforte paŝante, tute kaduka, sed kun severa brilo en la pupiloj, ekiris al la albordiĝejo — renkonti la caron. Krom Rĵevskij, ĉi tie estis neniu. Sur brilantaj akvoj de la larĝa rivero estis malrapide kaj gravaspekte per remiloj moviĝanta barko sub la cara standardo. Petro sen kaftano sidis sur la rando, rivera vento estis plenblovanta lian blankan tolan ĉemizon kun ronda holanda kolumo. Pro suno kaj vento lia vizaĝo estis <text:soft-page-break/>malhela, deskvamiĝis haŭto sur la nazo, hele brilis la blankaj, egalaj dentoj. Desaltinte sur tabulojn de la albordiĝejo, li per rapidaj paŝoj aliris al Atanazio, fiksrigardis lin, sulkiĝis: </text:p>
      <text:p text:style-name="P19">— Kiel vi maljuniĝis, patro! Kial tiel? Ĉu vi malsanas? </text:p>
      <text:p text:style-name="P19">Li odoris je ŝvito, peĉo, kanabaj ŝnuroj. Atanazio silentis, pririgardante la caron, ĉirkaŭe bruis la sekvantaranoj — saltadis de la barko sur subfleksiĝantajn humidajn tabulojn de la albordiĝejo, elĵetadis bareletojn, kestojn, korbojn. Remistoj kun peno trenis pezan Golovin-on, li ridis, ke ili faligos lin en la akvon. </text:p>
      <text:p text:style-name="P19">— Kaj ankaŭ vi, Siro, nun ne estas juna! — prononcis Atanazio. — Jen, hargrizo aperis... </text:p>
      <text:p text:style-name="P19">Li subite plorsingultis, sed retenis sin kaj diris nur: </text:p>
      <text:p text:style-name="P19">— Ĝisatendis mi vin. </text:p>
      <text:p text:style-name="P19">Li malalte riverencis, petis: </text:p>
      <text:p text:style-name="P19">— Honoru, Siro, gustumi mian panon kaj salon. Mi ĉiujn petas, krom sinjoro princo-vojevodo Rĵevskij. Li ĉe mia tablo ne sidos! </text:p>
      <text:p text:style-name="P19">Rĵevskij terure paliĝis, Petro demandis obtuze: </text:p>
      <text:p text:style-name="P19">— Ĉu vi stultumas, oldulo? </text:p>
      <text:p text:style-name="P19">— Eĉ se tiel! — trankvile kaj eĉ majeste respondis Atanazio. — Nemulte ja restis stultumi, vi mem vidas, la pasinteco forpasis, ne plu mi ŝiros barbojn... </text:p>
      <text:p text:style-name="P19"><text:soft-page-break/>Petro ŝultrolevis, ekiris antaŭen. Aleksandro Daniloviĉ Menŝikov, surmetante dum irado kaftanon, tiris rigidiĝintan Rĵevskij-on je la maniko, demandis: </text:p>
      <text:p text:style-name="P19">— Kio, Baĉjo? Ĉu vi sufiĉe hipokritis? Avertis mi vin, hundinidon, faru kun Ievlev bone. Vi ĉiam serĉis, kiel Teodoron Jurijeviĉ-on kaĵoli, ĉiam serĉis, kiel por ĉiuj komplezi. Do jen vi komplezis... </text:p>
      <text:p text:style-name="P19">Kaj, atinginte Apraksin-on, li gaje interesiĝis: </text:p>
      <text:p text:style-name="P19">— Ĉu Silvestron do oni liberigis? </text:p>
      <text:p text:style-name="P19">Teodoro Matejeviĉ rapide ĵetis rigardon al Menŝikov, respondis: </text:p>
      <text:p text:style-name="P19">— Oni diras, ke li fartas malbone, kaj plu estas en malliberejo. Pli rapide necesus, ja vere eĉ minuto kostas multe... </text:p>
      <text:p text:style-name="P19">Jam subiris la suno, kiam Petro eliris el la bieno de la ĉefepiskopo. Li estis sola, sen ĉapo, en malbutonita kaftano, fumis pipon. Apud la pordego kun nekovritaj kapoj estis atendantaj la caron ferdekestro Semisadov, Jegoro kaj Ĥagajo Pustovojtov-oj, kaj maljuna Simono Borisoviĉ. </text:p>
      <text:p text:style-name="P19">— Nu? — nelaŭte, base demandis Petro. </text:p>
      <text:p text:style-name="P19">Kaj kriis: </text:p>
      <text:p text:style-name="P19">— Mi scias, ĉion scias! Sufiĉas! </text:p>
      <text:p text:style-name="P19">Poste ordonis: </text:p>
      <text:p text:style-name="P19">— Voku ĉi tien Rĵevskij-on! </text:p>
      <text:p text:style-name="P19"><text:soft-page-break/>En densa mallumo de la senluna, senstela vespero la monaĥoj, servantaj al Atanazio, ekkuris serĉi la vojevodon. Petro sidis sur benko ĉe la pordego, silente snufadis per dolĉe odoranta forta tabako, aŭskultadis ebriiĝintan Jozefon Baĵenin-on, kiu fanfaronis pri tio, kiel rapide kaj en precizaj proporcioj li konstruis nun fregaton. Estis tre varme, kviete, ie bruis tondro, delonge estis prepariĝanta fulmotondro, sed ĝi neniel povis veni. El la pordego eliris Menŝikov, ŝanceliĝante diris: </text:p>
      <text:p text:style-name="P19">— Nu, manĝigis nin la avo sate, jes, manĝigis. Vi, <text:span text:style-name="T3">Min Her</text:span><text:bookmark text:name="xnoto-4-06-2-1"/><text:span text:style-name="T3"><text:note text:id="ftn14" text:note-class="footnote"><text:note-citation>14</text:note-citation><text:note-body><text:p text:style-name="P2">De nederlanda «Mijn Heer» — «Mia Sinjoro»: populara alparolo en la proksima rondo de Petro. <text:span text:style-name="T3">(trad.)</text:span></text:p></text:note-body></text:note></text:span>, fiŝon ne manĝas, sed lia fiŝo estas — o ho... </text:p>
      <text:p text:style-name="P19">Petro ne respondis. Menŝikov ankoraŭ paŝis antaŭen, ekridis: </text:p>
      <text:p text:style-name="P19">— Nenio videblas tute. <text:span text:style-name="T3">Min Her</text:span>, eble, mi jam mortis, ĉu? Eble, al mi ĉio ŝajnis? </text:p>
      <text:p text:style-name="P19">— Hungara vino ĉiam tiel batas! — de la benko diris Petro. — Iru al la voĉo, eksidu. </text:p>
      <text:p text:style-name="P19">Aleksandro Daniloviĉ eksidis, dolĉe oscedis, ree ekridis: </text:p>
      <text:p text:style-name="P19">— Jen avo, kia avo! Kiel li pri Baĉjo Rĵevskij diris. Kaj draŝas, kaj draŝas! Mi tiel pensas — peli necesas Rĵevskij-on kiel hundon... </text:p>
      <text:p text:style-name="P19">— Ĉu vi pensas? — morne demandis Petro. </text:p>
      <text:p text:style-name="P19">— Kaj kio, <text:span text:style-name="T3">Min Her</text:span>, kial ne peli? Vi en Voroneĵo, kaj en Moskvo, kaj ankoraŭ kiam ni al Pskovo veturis, ĉiam min skoldis, ke mi por Silvestro parolas. Sed rezultas — mi estis prava. Kaj Teodoro Matejeviĉ... </text:p>
      <text:p text:style-name="P19"><text:soft-page-break/>— Sufiĉas babili! — interrompis Petro. </text:p>
      <text:p text:style-name="P19">Kaj li ree komencis konversacii kun Baĵenin. </text:p>
      <text:p text:style-name="P19">Kiam oni trovis Rĵevskij-on kaj kondukis lin al Petro, tiu vokis lin en la domon de Atanazio, ŝlosis sin kun li en malproksima kvieta ĉelo kaj, ne eksidante, demandis: </text:p>
      <text:p text:style-name="P19">— Vi por kio ĉi tien estis sendita? </text:p>
      <text:p text:style-name="P19">— Princo-cezaro Teodoro Jurijeviĉ... </text:p>
      <text:p text:style-name="P19">Petro kunpremis la dentojn, svingis la manon, batis la vojevodon per la grandega pugno al la vizaĝo. Tiu ŝanceliĝis, Petro kaptis lin je la kolumo de la kaftano, batis al la muro, globigante la okulojn ĵetis sur la plankon, piedbatis... </text:p>
      <text:p text:style-name="P19">Poste, retrovinte spiradon, ordonis: </text:p>
      <text:p text:style-name="P19">— Iru for kaj eĉ spuron ne lasu. Mi revenos al Moskvo, tie mi ankoraŭ pridemandos. Sed nun iru for de ĉi tie... Kanajlo... </text:p>
      <text:p text:style-name="P19">Kaj li ordonis al Baĵenin prepariĝi veturi al la ŝipkonstruejo — rigardi la fregaton. </text:p>
      <text:p text:style-name="P6"/>
      <text:h text:style-name="P5" text:outline-level="3"><text:bookmark-start text:name="__RefHeading___Toc10698_3798596000"/>3. Kaftano kaj festeno<text:bookmark-end text:name="__RefHeading___Toc10698_3798596000"/></text:h>
      <text:p text:style-name="P19">En Pentekosto<text:bookmark text:name="xnoto-4-06-3-1"/><text:note text:id="ftn15" text:note-class="footnote"><text:note-citation>15</text:note-citation><text:note-body><text:p text:style-name="P2">En la jaro 1702 — la 26-an de majo laŭ la Julia kalendaro, la 6-an de junio laŭ la Gregoria kalendaro <text:span text:style-name="T3">(trad.)</text:span>.</text:p></text:note-body></text:note>, nelonge antaŭ la tagmanĝa tempo malfermiĝis pordo, kun riverencoj, timigita eniris kancelariano Abrosimov, lispante, deklaris: </text:p>
      <text:p text:style-name="P19"><text:soft-page-break/>— Gratulon pro saviĝo, sinjoro kapitan-komodoro! La Siro baldaŭ en Ĥolmogoron alvenos. La vojevodo tien sin direktis — renkonti. Kaj vi, Silvestro Petroviĉ, kaj vi, Ivano Sabateiĉ, ne juĝu tro severe! Nia afero estas obei, vi mem scias, kio desupre estas ordonita, tio de ni estas plenumita. Kaj ĉu mi ne penis fari bone... </text:p>
      <text:p text:style-name="P19">La ŝlosisto purigis la kameron, la kancelariano ordonis alporti betulajn branĉojn, freŝan kvason. </text:p>
      <text:p text:style-name="P19">Kun la samaj novaĵoj alkuris Jegoro Rezen: oni diras, ke la Siro iras sur barko laŭ Dvino, kun li estas Menŝikov, Apraksin, Golovin, poste sekvas carido Aleksio kaj multaj trupoj. Oni aŭdis, ke la Siro pri la Arĥangelskaj aferoj estas kolera kaj ke li konversacios kun Atanazio, kaj pri kio — neniu scias. </text:p>
      <text:p text:style-name="P19">— Ne scias obstino, kiel sonas tamburino! — kun subrido diris Rjabov. — Neniu scias! Ĉu vi kun ni matenmanĝos, sinjoro inĝeniero? </text:p>
      <text:p text:style-name="P19">— Ho, la salato nun ne necesas! — ekkriis la «medicinisto». — Tute baldaŭ hejmen! Jes, hodiaŭ, morgaŭ... </text:p>
      <text:p text:style-name="P19">— Kiam ni revenos, tiam ni diros — ni hejmen venis! — diris la rudristo. — Sed nun ne malaperu vane la manĝaĵo! </text:p>
      <text:p text:style-name="P19">Kaj, kuntirinte la brovojn, li eksidis al la salato, kiel al malfacila laboro. Sed ĝi en tiu ĉi mateno tute ne iris en la gorĝon. Apude ekhurlis, ŝajnigante sin freneza, leŭtenanto Meĥonoŝin; ŝrikis, skrapante la pordon kaj elpetegante almenaŭ aĉan popeton — konfesi la pekojn, bojaro Prozorovskij, insultis la gardistoj. Rjabov, maĉante la salaton, nur balancis la kapon: </text:p>
      <text:p text:style-name="P19"><text:soft-page-break/>— Jen kiel! Ne vane oni diras: kiu vivi ne scipovis, tiu ankaŭ morti ne ellernos. Honto, je Dio... </text:p>
      <text:p text:style-name="P19">— Eble, li antaŭ siajn okulojn vokos, en la palacon, — iom poste supozis Ievlev. </text:p>
      <text:p text:style-name="P19">— Ĉu vokos? — dubis la rudristo. </text:p>
      <text:p text:style-name="P19">— Kiel ne voki? Se li mem ĉi tien ne venis — li vokos. </text:p>
      <text:p text:style-name="P19">— Ankaŭ anseron oni trenas al nupto, tamen por supo! — kun kolera subrido diris Rjabov. </text:p>
      <text:p text:style-name="P19">Ili silentis longe. </text:p>
      <text:p text:style-name="P19">Ree eniris kancelariano Abrosimov, jam ne riverencante; ordonis al la forĝisto kateni per ĉenoj ambaŭ malliberulojn — kaj Rjabov-on kaj Silvestron Petroviĉ-on. La rudristo ekinsultis. Abrosimov per laŭta voĉo vokis la gardistojn, ambaŭ malliberulojn ili tordis, faligis sur la teron, ĉenon en la muran ringon traigis Abrosimov mem. La kvason kaj la betulajn branĉojn oni forigis. </text:p>
      <text:p text:style-name="P19">Pro rigida fera ringo al Silvestro Petroviĉ malfermiĝis la vundo, abunde verŝiĝis sango. La rudristo, disŝirinte per la dentoj la ĉemizon, penis stringi al li la kruron super la vundo, sed sango plu fluis. Estis videble, ke Ievlev malfortiĝas, ke fortoj forlasas lin. Konsolante Silvestron Petroviĉ-on kaj mem neniom kredante siajn vortojn, Rjabov diradis: </text:p>
      <text:p text:style-name="P19">— Mankas al li tempo, sinjoro kapitan-komodoro. Vi ne afliktiĝu! Ĝuste pro tio ili nin katenis, ke li ne tuj ĉi tien ekiris. Lia afero estas cara — kien li deziras, tien li sin direktas. Nu, <text:soft-page-break/>kaj la serviluloj — ili, kiel ĉiuj scias, ĉiam restas servilaj — ektimis, ke estis tro afablaj al ni, kaj en alian flankon turniĝis. Lasu, Silvestro Petroviĉ... </text:p>
      <text:p text:style-name="P19">Dum la nokto Ievlev tute malfortiĝis: ankoraŭ unu vundo malfermiĝis sur la kruro. Rjabov, ĝis la mateno ne fermante la okulojn, penis tiel detiri la katenan braceleton, ke la fero ne penetru en la randojn de la vundo, sed Silvestro Petroviĉ ĵetiĝadis, la katenoj elglitadis el la manoj de la rudristo. Antaŭ mateniĝo, tute elturmentiĝinte, Rjabov diris al la ŝlosisto: </text:p>
      <text:p text:style-name="P19">— Jen kio, maljunulo! Mi vin en la antaŭa tempo el akvo elprenis — servu nun al mi: kuracisto necesas. Vi mem vidas — sinjoro Ievlev tute malbone fartas, ne povas mi reteni la sangon. Se li mortos — de vi la caro demandos, vi respondos, kaj lia parolo estas mallonga, vi mem pri tio scias... </text:p>
      <text:p text:style-name="P19">La ŝlosisto timigite eksvingis la manojn, lispis: </text:p>
      <text:p text:style-name="P19">— Ivano Sabateiĉ, hodiaŭ tio neniel eblas. Rajdistoj ĉirkaŭ la malliberejo staras, — eĉ muso ne trairos! La kancelarianoj kvazaŭ freneziĝis: antaŭ nelonge al mi per knuto minacis, caran koleron jen kiel timas. Indulgu, ne petu, kiom da mia vivo restis, nuraj larmoj... </text:p>
      <text:p text:style-name="P19">Kaj li foriris, riglinte la kameron kaj dufoje turninte ŝlosilon en la seruro. </text:p>
      <text:p text:style-name="P19">Rjabov eksidis en angulo, kunpremis la dentojn. </text:p>
      <text:p text:style-name="P19">Silvestro Petroviĉ tiel elturmentiĝis, ke eĉ la manon ne plu povis movi — tute malfortiĝis. Nun li deliris. La rudristo fiksaŭskultis lian klaran flustron, mallongajn ekkriojn kaj — <text:soft-page-break/>komprenis: Ievlev komandas batalon. Tio, kion ne faris li en la vivo, estis fariĝanta nun en lia inflama cerbo: li viziis ŝipojn kaj al li ŝajnis, ke li kondukas en batalon rusan eskadron. La sekaj lipoj de Ievlev klare prononcadis vortojn de komandoj, apenaŭ aŭdeble li laŭdadis siajn kanonistojn, ŝipatakajn soldatojn kaj aglojn-matrosojn, kiuj grandan viktorion faris super la latrona malamiko. </text:p>
      <text:p text:style-name="P19">Obtuze tintante per la katenoj, la rudristo aliris al la tabullito, malleviĝis antaŭ Ievlev sur la genuojn, malalte klinis la kapon. Apude sur la planko staris kruĉo kun akvo; Rjabov trempadis en akvo ĉifonon, malsekigadis per ĝi la sekiĝintajn lipojn de Silvestro Petroviĉ. Tiel pasis vespero, venis varma nokto. </text:p>
      <text:p text:style-name="P19">Estis tute malfrue, jam kriis duaj virkokoj, kiam sur la ŝtuparo aŭdiĝis peza bruo de botoj kaj flava flamo de dense fulgantaj peĉaj torĉoj prilumis la humidajn volbojn de la kamero, la nigran pajlon, sur kiu senmove etendiĝis Ievlev, la kliniĝintan super sia kapitan-komodoro rudriston. </text:p>
      <text:p text:style-name="P19">Caro Petro en verda Preobraĵenska kaftano, sen kapvesto, altega, aliris dense al la tabullito, demandis ordone: </text:p>
      <text:p text:style-name="P19">— Ĉu li ekmalsanis? </text:p>
      <text:p text:style-name="P19">— Li mortas! — respondis la rudristo, rigardante al Ievlev. </text:p>
      <text:p text:style-name="P19">La caro kliniĝis al Silvestro Petroviĉ, prenis lian manon, vokis kuraciston. La truoj de la mallonga nazo de Petro tremis, la pupiloj de la globaj okuloj brilis kolere kaj hele, la buŝo sub la malmolaj vilaj lipharoj estis firme kunpremita. La kuracisto flankenigis la rudriston, soldatoj kun torĉoj aliris pli proksime. </text:p>
      <text:p text:style-name="P19"><text:soft-page-break/>Rjabov ekstaris de sur la genuoj, ekrigardis al la okuloj de Petro. </text:p>
      <text:p text:style-name="P19">Ili longe rigardis unu al la alia, ambaŭ grandegaj, je kapo pli altaj ol ĉiuj sekvantoj, kaj subite la vizaĝo de Petro — sunbruna, kruda pro vento, severa — kvazaŭ nerimarkeble tremeris kaj por mallonga momento mildiĝis. Li je la ŝultroj altiris Rjabov-on al si, kaj, nenion dirante, kun mira kaj nevidita karesa esprimo de la okuloj, trifoje, pikinte per la malmolaj lipharoj, kisis al la lipoj; poste, kvazaŭ ekhontinte pro tiu sia ago, sed plu firme tenante la rudriston je la ŝultro, turnis sin al Ievlev, super kiu estis klopodanta la fremdlanda kuracisto. </text:p>
      <text:p text:style-name="P19">— <text:span text:style-name="T3">Was</text:span>?<text:bookmark text:name="xnoto-4-06-3-2"/><text:note text:id="ftn16" text:note-class="footnote"><text:note-citation>16</text:note-citation><text:note-body><text:p text:style-name="P2">Kio? (en la germana) <text:span text:style-name="T3">(trad.)</text:span>.</text:p></text:note-body></text:note> — bruske demandis lin Petro. </text:p>
      <text:p text:style-name="P19">Tiu trankvilige ekbalancis la kapon. </text:p>
      <text:p text:style-name="P19">La timigita kaj pro tio mallerta prizona forĝisto per ĉizilo estis malfermanta la ĉenon, fulgis kaj krakadis la torĉoj; maljuniĝinta, kun ŝvelaĵoj sub la okuloj Apraksin estis diligente diluanta en kruĉeto konjakon kun akvo. Petro, plu tenante Rjabov-on je la ŝultro, kun maltrankvilo fiksrigardis al la vizaĝo de Ievlev. Plu farante per la muskolaj, nudaj, harkovritaj manoj sian laboron, la kuracisto rapide, severe, en la germana estis klariganta, ke, tute probable, kapitan-komodoro mortos, ĉar sango forlasis multajn ujojn, kvankam, tamen, malesperi ankoraŭ estas tro frue. </text:p>
      <text:p text:style-name="P19">— Jen ankoraŭ — ĉeno! — kriis Petro al la forĝisto. — Sur la rudristo! </text:p>
      <text:p text:style-name="P19"><text:soft-page-break/>Tiu, timante la caron, la sekvantaron, la fulgantajn torĉojn, aliris al Rjabov, metis la ĉizilon, batis per la martelo. La ĉizilo kun grinco deglitis. </text:p>
      <text:p text:style-name="P19">— Ne tiel vi faras! — kolere diris Petro. — Rekte metu, sed ne flanke, majstro! Kaj batu kun retiro! </text:p>
      <text:p text:style-name="P19">La forĝisto mordis la lipon, batis ankoraŭ foje, la nito elsaltis. Petro mem deŝiris de la rudristo la ĉenojn kaj rapide, per la grandaj, en skrapvundoj, fingroj komencis malbutoni sur si la Preobraĵenskan kaftanon. Unu korna butono neniel povis malbutoniĝi, li tiris, deŝiris. Sekvantaranoj ĵetiĝis helpi, Petro kolere movis la ŝultron: </text:p>
      <text:p text:style-name="P19">— Mi mem! Ne malhelpu! </text:p>
      <text:p text:style-name="P19">— Vi mem, <text:span text:style-name="T3">Min Her</text:span>, ĉiujn butonojn deŝiros! — grumble diris Menŝikov. — Atendu, ne hastu... </text:p>
      <text:p text:style-name="P19">Li malfermis sur Petro la bukojn de la zono, dekroĉis la spadon de la portepeo. La caro deĵetis de la ŝultroj la kaftanon, etendis, ĉifinte, al Rjabov. Tiu, ne komprenante, ne prenis. De ĉiuj flankoj la sekvantaranoj sufloris: </text:p>
      <text:p text:style-name="P19">— Al vi la kaftano, al vi, laŭ la moro! </text:p>
      <text:p text:style-name="P19">— Prenu, kampulo, la caro de sia ŝultro per kaftano regalas! </text:p>
      <text:p text:style-name="P19">— Prenu, surmetu... </text:p>
      <text:p text:style-name="P19">Rjabov prenis la kaftanon, iu flanke siblis: </text:p>
      <text:p text:style-name="P19">— Ekstaru sur la genuojn, kisu la fingrojn carajn, falu, riverencu... </text:p>
      <text:p text:style-name="P19"><text:soft-page-break/>— Monon! — ordonis Petro. </text:p>
      <text:p text:style-name="P19">— Ĉi tie estas mono, <text:span text:style-name="T3">Min Her</text:span>! — de malantaŭe diris Menŝikov kaj donis monujon. </text:p>
      <text:p text:style-name="P19">Petro elŝutis ormonerojn sur la polmon, pensis dum malgranda tempo, poste etendis ĉion al Rjabov. La sekvantaranoj interflustris: ĉi-foje la Siro neniom avaris, ne ŝparis, kontraŭ la kutimo, oron. La rudristo prenis la monon, larĝe ridetis, diris al Petro: </text:p>
      <text:p text:style-name="P19">— Kaj pro la ormoneroj dankon, Siro! Maldikiĝis mi iom pro ŝtata nutrado, nun, eble, mi ripozos. </text:p>
      <text:p text:style-name="P19">La caro, ne aŭskultante, levinte la kapon, diris dise, laŭte, klare: </text:p>
      <text:p text:style-name="P19">— Gratifikas ni vin, rudristo Rjabov Ivano filo de Sabateo, per nomo de la unua piloto kaj unua matroso de nia Rusia ŝipa floto, kaj de impostoj, tributoj, devoj kaj aliaj ceteraj depagoj estos vi kaj via genero por eterne liberaj... </text:p>
      <text:p text:style-name="P19">Li returniĝis, kun subita furiozo en la voĉo ordonis al sekvantaranoj: </text:p>
      <text:p text:style-name="P19">— Skribu, alie, okaze, vi forgesos! </text:p>
      <text:p text:style-name="P19">Rjabov garde, por ne ŝiri ĉe la ŝultroj, estis surmetanta la kaftanon. Lia vizaĝo nun estis same pala, kiel de Ievlev, sur la frunto aperis ŝvito. Sekvantaranoj rigardis al li kun afablaj ridetoj, unu dikventrulo komencis helpi butoni. </text:p>
      <text:p text:style-name="P19">— Mi mem sukcesos, ne infano! — depaŝinte de la sekvantarano, diris la rudristo. </text:p>
      <text:p text:style-name="P19"><text:soft-page-break/>Li riverencis al la caro per ĝiszona riverenco, senhaste rektigis la larĝajn ŝultrojn, trankvile ekrigardis en la brunajn, fajrerantajn okulojn de Petro, demandis: </text:p>
      <text:p text:style-name="P19">— Ĉu panon kaj salon gustumi vi venos al mi, Siro? </text:p>
      <text:p text:style-name="P19">Petro subridis: </text:p>
      <text:p text:style-name="P19">— Ĉu vi min solan invitas aŭ kun la tuta kompanio? </text:p>
      <text:p text:style-name="P19">Rjabov malrapide ĉirkaŭrigardis la sekvantaron, kvazaŭ kalkulante mense, poste diris: </text:p>
      <text:p text:style-name="P19">— Nu, eblas! Ili eniros, mi pensas, la domo ne krevos... </text:p>
      <text:p text:style-name="P19">Kaj post paŭzo aldonis: </text:p>
      <text:p text:style-name="P19">— Kaj se ne eniros, ni eksteren eliros. Ĉe ni tio estas en la moro — en libera aero festenon primeti... </text:p>
      <text:p text:style-name="P19">Venis soldatoj kun brankardo, garde kuŝigis sur ĝin Ievlev-on. En la vestiblo estis senĉesa bruego — tie per pioĉoj kaj hakiloj oni rompadis la mallarĝan pordon, detruante malnovajn brikojn, per rompostangoj deŝiradis feron, por traporti Silvestron Petroviĉ-on. La kuracisto ekiris post la kapitan-komodoro. Petro eksidis sur la tabulliton, etendis la longajn krurojn, apogis unu manon al la flanko, la alian — al la genuo, abrupte ordonis: </text:p>
      <text:p text:style-name="P19">— Prozorovskij-on ĉi tien kaj ekzekutiston! </text:p>
      <text:p text:style-name="P19">Li ekrigardis al Rjabov: </text:p>
      <text:p text:style-name="P19">— Kaj vi, piloto, iru, kaj nin atendu! Ĉu vi sukcesos? Ni tagmanĝi venos! </text:p>
      <text:p text:style-name="P19"><text:soft-page-break/>— Ne la unuan fojon ni gastojn regalos! — subridis Rjabov. — Ja ni estas rusoj, ne fremdlandanoj... </text:p>
      <text:p text:style-name="P19">Petro apenaŭ rimarkeble kuntiris la brovojn, sed Rjabov ne ekvidis tion. Per sia balanca, marista irmaniero li eliris en la vestiblon, per la okuloj trovis la tute rigidiĝintan pro timo maljunan ŝlosiston, ĵetis al li ĉervoncon por ke tiu ne malhonorigu sian maljunecon en la malliberejo. La maljunulo ekriverencis, eklispis. Rjabov leviĝis supren, per plena brusto enspiris freŝan, malvarmetan aeron kaj intencis interŝanĝi kelkajn vortojn kun la gardistoj, kiam subite de malsupre, el la subteraĵo li aŭdis longan, hurlan, teruran krion de Prozorovskij. Svinginte la manon, sufere sulkiĝinte, Rjabov haste eliris el la pordego kaj ekpaŝis al la domo en Muskoj. </text:p>
      <text:p text:style-name="P19">Nemalproksime de la preĝejo de Sankta Paraskeva renkontiĝis al li Semisadov. </text:p>
      <text:p text:style-name="P19">— Estos vi riĉa, mi vin ne rekonis!<text:bookmark text:name="xnoto-4-06-3-3"/><text:note text:id="ftn17" text:note-class="footnote"><text:note-citation>17</text:note-citation><text:note-body><text:p text:style-name="P2">Rusa ŝerca antaŭsigno, ke tiu, kiun oni ne rekonas, iĝos riĉa <text:span text:style-name="T3">(trad.)</text:span>.</text:p></text:note-body></text:note> — diris per trankvila voĉo la ferdekestro. — Saluton, rudristo! Kio ĝi estas sur vi — ĉu kaftano nova? </text:p>
      <text:p text:style-name="P19">— Jen, vidu, vestiĝis mi iomete! — respondis Rjabov. </text:p>
      <text:p text:style-name="P19">— Bona kaftano! — palpante per la krudaj fingroj la drapon, diris Semisadov. — Impona kaftano! Bedaŭrinde, unu butono mankas — deŝiriĝis. Ankaŭ tia butono monon kostas. Ĉu kornaj? </text:p>
      <text:p text:style-name="P19">— Verŝajne, kornaj. </text:p>
      <text:p text:style-name="P19"><text:soft-page-break/>— Mi por vi lignan eltranĉos, kaj per fulgo farbos. Vi alkudros, estos nerimarkeble... </text:p>
      <text:p text:style-name="P19">Li subridis kaj aldonis: </text:p>
      <text:p text:style-name="P19">— Jen kia kaftano! Rigardos mi al vi, rudristo, kaj mem en la malliberejon min petos meti, se tie oni per kaftanoj regalas... </text:p>
      <text:p text:style-name="P19">— Ja tie oni tiel regalas... </text:p>
      <text:p text:style-name="P19">Ili plenigis la pipojn, Semisadov lerte elbatis fajron. </text:p>
      <text:p text:style-name="P19">— Do — ĉu al la hejmo vi iras? Liberigis oni vin? </text:p>
      <text:p text:style-name="P19">— Ja ŝajne dume liberigis! </text:p>
      <text:p text:style-name="P19">— Ĉu la caro? </text:p>
      <text:p text:style-name="P19">— Li, Petro Aleksejeviĉ... </text:p>
      <text:p text:style-name="P19">— Lerte vi elturniĝis! — diris la ferdekestro. — Ruze elturniĝis, rudristo. Ne senkaŭze oni ĉe ni diras: apud la caro — apud la morto. Se vi ne divenos ion — vi pereos. La ĉapo estas ĉi tie, sed la kapo perdiĝis... </text:p>
      <text:p text:style-name="P19">Li ekridis: </text:p>
      <text:p text:style-name="P19">— Ĉu mi prave diras? </text:p>
      <text:p text:style-name="P19">— Ĝi estas vero! — konsentis la rudristo. — Speciale sen bonaj homoj. Aŭdis mi, ke ankaŭ vi al Ĥolmogoro veturis kun iuj aliaj? </text:p>
      <text:p text:style-name="P19">— Okazis, ni veturis. Atanazio, la eminenco, sian serviston por ni sendis. </text:p>
      <text:p text:style-name="P19">— Ĉu vi diris ion al la caro? </text:p>
      <text:p text:style-name="P19"><text:soft-page-break/>— Ne sukcesis! Li ekbruis al ni: scias mi, diras, ĉion mem scias... </text:p>
      <text:p text:style-name="P19">— Kial do li sciis, sed sub aresto tenis? </text:p>
      <text:p text:style-name="P19">— Estas lia, Sabateiĉ, volo. Mi tiel pensas — estas ankoraŭ bone, ke li liberigis... </text:p>
      <text:p text:style-name="P19">— Kaj por kio nin teni necesis? </text:p>
      <text:p text:style-name="P19">— Li, verŝajne, pli bone scias! — kun subrido diris Semisadov. — Mi diras — estas bone, ke li liberigis. Kiel Silvestro Petroviĉ fartas? </text:p>
      <text:p text:style-name="P19">— Ne tre sana. Forportis oni lin. </text:p>
      <text:p text:style-name="P19">— Li reviviĝos! — certe diris Semisadov. — Nun por li estos bone, nun oni lin honorigos. Oni diras, grandan rangon li ricevos. Al kiu estos malbone, Ivano Sabateiĉ, do tio estas Prozorovskij. Kaj al Rĵevskij nun estos ne dolĉa vivo. Pli malbona ne ekzistas. </text:p>
      <text:p text:style-name="P19">— Se vi iĝis popo — servu ankaŭ funebrojn! — respondis Rjabov. — Al ĉiu la sian. </text:p>
      <text:p text:style-name="P19">— Ja por ili estos certa funebro... </text:p>
      <text:p text:style-name="P19">Ili parolis pri la svedoj. Semisadov rakontis, ke kvazaŭ krozis eskadro en la Blanka maro, sed ien foriris. Rjabov demandis: </text:p>
      <text:p text:style-name="P19">— Ĉu hodiaŭ vi ĉi tie estos? </text:p>
      <text:p text:style-name="P19">— Ĉi tie, en Arĥangelsko. </text:p>
      <text:p text:style-name="P19">— Ĉu la vojon al mia domo vi ne forgesis? </text:p>
      <text:p text:style-name="P19"><text:soft-page-break/>— Ŝajne, ne forgesis. </text:p>
      <text:p text:style-name="P19">— Kaj se ne forgesis — venu, festenon ni primetos. La caro per oro regalis, necesas festi... </text:p>
      <text:p text:style-name="P19">— Kaj vere — ne peltmantelon kudri. </text:p>
      <text:p text:style-name="P19">— Vere, ne peltmantelon. Mi jam forgesis, kiel festi kun facila koro. Venu, ferdekestro. </text:p>
      <text:p text:style-name="P19">— Kaj mi venos. Ni gratulos vin, ke vi eliĝis. </text:p>
      <text:p text:style-name="P19">— Min gratulos, aliajn rememoros, iun ankaŭ laŭdos pro fidela amikeco. Aferoj troviĝos. Nu, iros mi, tempas... </text:p>
      <text:p text:style-name="P19">Li ĝis pikdoloro en la koro deziris iri hejmen al Muskoj, sed estis maldece hasti antaŭ la okuloj de Semisadov, ne vira estas afero hasti en sian domon, ne decas al viro kun hargrizo en la barbo salti kiel kapro al sia pordego. Kaj tial li ĝis la angulo mem iris malrapide, anaspaŝe, nur poste ekkuris, peze frapante per la botoj al la sekiĝinta tero. Ĉe sia barilpordeto la rudristo staris iomete — lin ne tenis la piedoj. </text:p>
      <text:p text:style-name="P19">Poste li premis la riglilon, trairis la korton kaj leviĝis sur la peronon. </text:p>
      <text:p text:style-name="P6"/>
      <text:h text:style-name="P5" text:outline-level="3"><text:bookmark-start text:name="__RefHeading___Toc10700_3798596000"/>4. Denove en la vojevoda domo<text:bookmark-end text:name="__RefHeading___Toc10700_3798596000"/></text:h>
      <text:p text:style-name="P19">Strange, kvazaŭ en sonĝo travivis tiun ĉi longan tempon Maria Nikitiŝna. Iam ŝajnis al ŝi, ke ŝi restos tute sola en la mondo, ke ĉiuj forturniĝos de ŝi, malfavorata, ke ne ricevos ŝi <text:soft-page-break/>nun leteron de malnova, bona amikino, ke neniu rememoros pri ŝi, perdita en Muskoj en fora Arĥangelsko. </text:p>
      <text:p text:style-name="P19">Sed okazis alie. </text:p>
      <text:p text:style-name="P19">La unua sendis por ŝi monaĥon-serviston eminenco Atanazio. Ŝi ektimis, sed la pala, humila, kun mallevitaj okuloj novico insiste konsilis al ŝi nepre veturi, kaj ŝi ekveturis. Dum la tuta longa vojo la servisto ne diris al ŝi eĉ unu vorton. Silentis ankaŭ la monaĥoj-remistoj. La tago okazis rare kvieta kaj varma, Dvino kvazaŭ glaciiĝis langvore sub varmegaj sunaj radioj, de la ĉebordaj arbaroj venis densa kaj sufoka odoro de rezino... </text:p>
      <text:p text:style-name="P19">Atanazio renkontis ŝin silente, konsolajn vortojn ne diris, nenion promesis. Sed lia malalta voĉo estis afabla, rigardo el sub la pendantaj brovoj — severa kaj trankvila, en la animo de Maria Nikitiŝna subite iĝis facile, kvazaŭ okazis nenio terura kaj nekorektebla. Kun saĝa subrido aŭskultis li ŝian rakonton pri tio, kiel venadis al ŝi la kancelarianoj, kiel postuladis, ke ŝi kalumniu Silvestron Petroviĉ-on, kiel ili timigadis ŝin per malliberejo kaj fora ekzilo. Poste li subite ordonis: </text:p>
      <text:p text:style-name="P19">— Kiam en proksimaj tempoj vi al mi veturos — la filinojn kunprenu. Ili en la bieno petolu. Ĉe mi, vidu, kaj ĝardeno estas nemalbona, katino naskis — estas katidoj, unu monaĥo — drinkulo, portas pentopunon — lerte fabelojn rakontas, mi lin longe aŭskultas. Kaj ne ploru, infano, ne indas! </text:p>
      <text:p text:style-name="P19">Maria Nikitiŝna viŝis la rapide ekŝutiĝintajn larmojn, sed tuj ekploregis. Atanazio sidis senmove, mallevinte la kapon, poste diris nelaŭte: </text:p>
      <text:p text:style-name="P19"><text:soft-page-break/>— Ho, malfeliĉo! Sed ne gravas, ĝi forpasos. Kaj vi ne estas sola — pri tio memoru. Kaj li ne estas sola — via glora heroo Silvestro Petroviĉ. Sciu — sed ne babilu vane, — multaj homoj en Moskvo pri li memoras kaj ĉion, kio necesas, faras. Estas malfacile al ili — kun singardemo necesas agi, Petro Aleksejeviĉ ŝerci ne ŝatas; se fari haste, eblas fuŝi... Ĉu monon vi havas? </text:p>
      <text:p text:style-name="P19">— Havas, eminenco. </text:p>
      <text:p text:style-name="P19">— Ĉu multe? </text:p>
      <text:p text:style-name="P19">Ŝi ne respondis. Forakompanante ŝin, li ion mallaŭte ordonis al sia servoknabo, al la velboato oni pelis ĉaron kun barelo da butero, kun tineto da mielo, kun sakoj da faruno. Maria Nikitiŝna ektimis, diris, ke ŝi bezonas nenion, li respondis severe: </text:p>
      <text:p text:style-name="P19">— Ne por vi, stulta, por la filinoj — Irenjo kaj Venjo. Post tempo mi sendos por ili kurieron. Kaj ankoraŭ kunprenu la filon de ĉi rudristo... </text:p>
      <text:p text:style-name="P19">Kun la infanoj ŝi loĝis en la ĉefepiskopa bieno semajnon, kune kun ili ŝi aŭskultadis la monaĥon-drinkulon, sur velboato ŝi iradis laŭ Dvino, veturadis en ĉareto admiri de sur holmoj la malrapide fluantan riveron. Samtie oni kuiradis fiŝsupon, Ivaĉjo Rjabov rajdis sur blindeta eksstalono, la knabinoj aĥadis, rigardante al la lerteco de Ivaĉjo... </text:p>
      <text:p text:style-name="P19">Atanazion ŝi preskaŭ ne vidis, li malsanis, estis okupita. Foje ŝi kun miro rekonis en homo, kiu eliris el la ĉambroj de Atanazio, Jegoron Rezen-on. Ŝi vokis lin, sed li ne aŭdis, <text:soft-page-break/>enseliĝis kaj forveturis. Ia kaŝa laboro, konstanta kaj malfacila, estis farata ĉirkaŭ ŝi, kaj ŝi komprenis, ke multaj homoj helpas al Silvestro Petroviĉ kaj Rjabov, pensas pri ili, neniam forgesas ilin... </text:p>
      <text:p text:style-name="P19">Foje en sabata vespero en la domon de Rjabov en Muskoj venis nekonata homo en kaftano el bona dika drapo, kun atenta, fiksa rigardo, vokis Maria-n Nikitiŝna-n, silentis iom, eksidis sur benkon, viŝis la grandan, variolmarkitan vizaĝon per tuko, poste transdonis al ŝi riverencon de Aleksandro Daniloviĉ. Ŝi, ruĝiĝinte, dankis, demandis, kia estas sano de Menŝikov. </text:p>
      <text:p text:style-name="P19">— Nemalbone, li estas sana! — respondis la nekonato. — Ĉu la filinoj estas sanaj? </text:p>
      <text:p text:style-name="P19">— Ankaŭ la filinoj, dankon, estas sanaj. </text:p>
      <text:p text:style-name="P19">— Tio — danke al Dio. Kio pri la vundoj de Silvestro Petroviĉ? </text:p>
      <text:p text:style-name="P19">— Oni rakontas, ne tro bone. Sed tie ja... </text:p>
      <text:p text:style-name="P19">La nekonato interrompis: </text:p>
      <text:p text:style-name="P19">— Ankaŭ tie helpi eblas. Per ora ŝlosilo ajnaj, patrino mia, pordoj malfermiĝas. Nur estu la ŝlosilo! </text:p>
      <text:p text:style-name="P19">Kaj, ĝemetinte, li elprenis el profunda poŝo monujon: </text:p>
      <text:p text:style-name="P19">— Ĝi taŭgos. </text:p>
      <text:p text:style-name="P19">Venadis ankoraŭ homoj: kun bona vorto — de ambasadoro en Danio Izmajlov, kun sendaĵo — de Andreo Andrejeviĉ Vinius, kun saniga eliksiro por Silvestro Petroviĉ — de iu persono, ne dezirinta nomi sin. </text:p>
      <text:p text:style-name="P19"><text:soft-page-break/>Tiel daŭris ĝis kiam subite en griza nokto, en la plej malluma tempo revenis hejmen Ivano Sabateiĉ, kaj post li, ankoraŭ ne sukcesinta rakonti klare, Maria Nikitiŝna ekvidis Menŝikov-on, tute saman, kiel antaŭ multaj jaroj, — gajan, en rubandoj, iomete langvoran. Salutinte ŝin tiel, kvazaŭ ili disiĝis nur hieraŭ, kisinte la filinojn, li ordonis al Maria Nikitiŝna tuj prepariĝi iri al alia loĝejo, merita la familion de la glora heroo kaj subadmiralo de la Rusia floto Ievlev. Kaj en la korto de la domo de Rjabov en tiu aŭrora tempo jam henis kaj mordadis ĉevaloj en Moskvaj jungilaroj, caraj koĉeroj insultadis unu la alian kaj galantegaj ĉambristoj kun paĝioj de Menŝikov, nenion demandante, mem estis pakantaj la havaĵon de Ievlev... </text:p>
      <text:p text:style-name="P19">Maria Nikitiŝna, kun ruĝaj makuloj sur la vangoj, hontante antaŭ la servantoj, nenion ankoraŭ bone komprenanta, vestis la dormemajn filinojn, forgesis adiaŭi la familion de Rjabov, revenis, brakumis Taisja-n, la avinon, Rjabov-on mem, ree aperis sur la perono, demandis Menŝikov-on: </text:p>
      <text:p text:style-name="P19">— Sed kien do veturi, Aleksandro Daniloviĉ? Konfuziĝis mi tuta, nenion komprenas... </text:p>
      <text:p text:style-name="P19">Ŝi tremis pro matena freŝeco, kaj li, ĵetante al ŝi rigardojn per siaj ruzaj okuloj, ĉiam pri io ridetadis kaj silentis. Ŝi subite rememoris pri la monujo da ormoneroj, kiun li sendis, kaj pri la ora ŝlosilo, sed li, subridante, ŝultrolevis: </text:p>
      <text:p text:style-name="P19">— Mi unuafoje aŭdas! Kia monujo? Mi, Maria Nikitiŝna, estas homo malriĉa, rangon havas nur de leŭtenanto, de kie mi havu oron per monujoj. Pro la cara salajro bombardista leŭtenanto ne povas riĉe vivi... </text:p>
      <text:p text:style-name="P19"><text:soft-page-break/>Li helpis al ŝi eksidi en ĉareton, oportune kaj lerte donis al ŝi la filinojn, la muskoloraj sataj ĉevaloj ekkuris glate, antaŭe — kun krio — «he, for!» — impetis famaj Menŝikov-aj kuristoj, la ĉareto mole, kviete ekbalanciĝis sur larĝaj rimenaj risortoj, kaj Maria Nikitiŝna komprenis: ŝia terura malfeliĉo pasis, nun ĉio iros en nova maniero, venis la horo de justo! Kaj kiam la ĉareto turniĝis al la pordego de la eksa vojevodo Prozorovskij, Maria Nikitiŝna sidis kun alte levita kapo, tute alia, ol antaŭ minutoj, ne simila al si en la juneco, kiam ŝi kun Apraksin — feliĉa, bonkora, malpeza — la unuan fojon estis alveturanta al la sama domo, kie atendis ŝin, pensis pri ŝi, ne sciante, ke ŝi venas, juna Silvestro Petroviĉ. Ne, nun en la korton de la vojevoda bieno enveturis tute alia Maria Nikitiŝna... </text:p>
      <text:p text:style-name="P19">Ĉi tie ankoraŭ neniu dormis: fortikaj soldatoj en malbutonitaj Preobraĵenskaj kaftanoj, kun pipoj en la dentoj, kancelarianoj Molokojedov, Gusev kun Abrosimov, ankoraŭ iuj severaj uloj estis eltrenantaj sur la altan skulptitan peronon pakojn, kofrojn, korbojn, kun senkuraĝa plorkrio ĵetiĝadis inter abundo de siaj aĵoj nudkapa, ŝvelinta pro larmoj princino Eŭdokia, paŝadis la akranaza, kvazaŭ batita, kvieta princido, lamentis kaj diradis fremdlandajn plendajn vortojn la vejnecaj princidinoj. Ekvidinte Menŝikov-on, la soldatoj per bajonetoj komencis dispuŝi la familion de la eksa vojevodo, por ke ili ne ŝirmu la vojon, kaj Maria Nikitiŝna nelaŭte diris: </text:p>
      <text:p text:style-name="P19">— Kio do fariĝas, Aleksandro Daniloviĉ? Kien ilin? Pro kio? </text:p>
      <text:p text:style-name="P19">Princino Eŭdokia svinge falis antaŭ Menŝikov sur la genuojn, ekpreĝis laŭte: </text:p>
      <text:p text:style-name="P19"><text:soft-page-break/>— Sinjoro Jesuo Kristo, patro, absolvu, kiel ni sukcesos por tia malproksimo, almenaŭ ĝis morgaŭ, ĝis vespero prokrastu la ekzilon, ne sola mi estas — kun la infanoj... </text:p>
      <text:p text:style-name="P19">La dikaj blankaj manoj de la princino estis kaptantaj la ŝuojn de Menŝikov, ŝi alpremiĝadis per la ŝminkita vizaĝo al liaj piedoj, kaj li malpacience kaj incitite kriis al la soldatoj: </text:p>
      <text:p text:style-name="P19">— Ĉu vi la caran ukazon ne scias? Elĵetu ilin el ĉi tie, diabloj, stultuloj, ŝtipkapuloj! Estas dirite al vi: ĉi domon jam hodiaŭ transdoni al subadmiralo Ievlev kun infanoj kaj hejmanoj... </text:p>
      <text:p text:style-name="P19">La preobraĵenskanoj detrenis la princinon, sed ŝi plu ŝrikis, kaj ŝiajn neelteneblajn kriojn Maria Nikitiŝna ankoraŭ longe aŭdis en la domo, kiam ŝi jam aliĝis al la kapo de la lito, sur kiu estis dormetanta Silvestro Petroviĉ... </text:p>
      <text:p text:style-name="P19">Finfine ektondris radoj de la ĉaroj, forveturigantaj en malproksiman ekzilon la familion de princo Prozorovskij, ekknaris la fermata pordego, kaj poste — en silento — longe kaj facile suspiris Ievlev. Maria Nikitiŝna, starante ĉe la lito sur la genuoj, mallaŭte kaj feliĉe plorante, per etaj kisoj kovradis la kaviĝintan vangon, la maldikan manon, la palan tempion de la edzo. Li ankoraŭ suspiris en dormeto, poste malfermis la okulojn, ĝoje diris: </text:p>
      <text:p text:style-name="P19">— Manjo? Mi kvazaŭ aŭdis, sed ĉiam pensis — mi sonĝas. </text:p>
      <text:p text:style-name="P19">Ŝi ne respondis — rapidaj etaj larmoj estis gutantaj sur lian manon. </text:p>
      <text:p text:style-name="P19">— Lasu, — petis li. — Nun la tuta malfeliĉo estas for... </text:p>
      <text:p text:style-name="P19"><text:soft-page-break/>Kaj subite demandis: </text:p>
      <text:p text:style-name="P19">— Kiu ĉi tie ŝajne ĉiam kriis? Ĉiam kriis kaj ŝrikis, ĉu? </text:p>
      <text:p text:style-name="P19">El la pordo, bruligante la pipon, malmilde respondis Menŝikov: </text:p>
      <text:p text:style-name="P19">— Tio de la maliculo via — Prozorovskij — la familion oni en ekzilon forveturigis. Laŭmerite al tiu kanajlaro! </text:p>
      <text:p text:style-name="P19">— Laŭmerite? — levetiĝante sur la kubuto, demandis Ievlev. — Por ili do kial laŭmerite? Por tiuj stultaj inoj kaj fraŭlinoj, pro kio al ili ekzilo kaj mallibero? </text:p>
      <text:p text:style-name="P19">Menŝikov respondis ne tuj, per morna voĉo: </text:p>
      <text:p text:style-name="P19">— Tiele ni vivas, Silvestro! Ĉi tie ne indas rezoni, nur perturbo en la cerbo povas fariĝi. Tiela estas nia... kutimo! Li vin ne voris kun la familio — nun pagas... </text:p>
      <text:p text:style-name="P19">Kaj, fermante post si la pordon, konsilis: </text:p>
      <text:p text:style-name="P19">— Ne maltrankviligu la kapon. Dormu, sinjoro subadmiralo... </text:p>
      <text:p text:style-name="P19">Sed neniu en tiu stranga mateno povis ekdormi en la grandega vojevoda domo. De tempo al tempo aŭdiĝadis voĉoj el la manĝohalo, venis Apraksin, kun li Golovin, ili postulis tuj Manjon Ievleva-n, postulis rigardi la filinojn — kiaj elkreskis belulinoj, postulis manĝon, drinkon, gajon pro la okazo, de ĉiuj sciata. Apenaŭ Maria Nikitiŝna eliris kun nearanĝitaj haroj, apenaŭ la vojevoda servistaro, timanta la novajn mastrojn, ekportis manĝaĵojn kaj vinojn, en la korto ektondris feritaj radoj de kaleŝo, kaj eminenco Atanazio, malforte movante siajn <text:soft-page-break/>ŝvelintajn krurojn, eniris en la vestiblon. Oni sidigis lin en fotelon, li verŝis por si mem en kalikon malvazion, diris al Ievlev: </text:p>
      <text:p text:style-name="P19">— Ne je via sano, kapitan-komodoro... </text:p>
      <text:p text:style-name="P19">Menŝikov korektis: </text:p>
      <text:p text:style-name="P19">— Subadmiralo, mastro... </text:p>
      <text:p text:style-name="P19">— Por mi tio estas tutegala! Ne je via sano, Silvestro! Je la via oni ankoraŭ ne unu kaj ne du fojojn kalikojn levos... </text:p>
      <text:p text:style-name="P19">Li paŭzis, ĉirkaŭigis ĉiujn per sia fiksa kaj severa rigardo, diris trankvile: </text:p>
      <text:p text:style-name="P19">— Je tio mi ĉi kalikon levas, ke ne finiĝis kaj ne finiĝos sur la rusa tero homoj, kiuj, neniun timante, pro siaj fidelaj amikoj, ne domaĝante sin, diros la plej necesan vorton. Je via sano, Teodoro Matejeviĉ, je via, Aleksandro Daniloviĉ! </text:p>
      <text:p text:style-name="P19">Atanazio lipis la vinon, demandis Menŝikov-on: </text:p>
      <text:p text:style-name="P19">— Kial vi dentomontras, sinjoro leŭtenanto? </text:p>
      <text:p text:style-name="P19">— Ja tial, — kun subrido respondis Menŝikov, — tial mi, mastro, ridas, ke malĝuste vi diras. Mi malkuraĝulo neniam estis, tion vi ĉiuj scias, sed tion ĉi mi timas. Timas, patro, treege timas, kaj ne morton, diablo kun ĝi, ni ĉiuj mortos, sed timon mi timas — mian timon, kiam oni trenos al la princo-cezaro, kaj ekgrincos li per la dentoj, kaj pleniĝos de sango, kaj montros ŝtatan knuton, kaj torturiston Joĉjon, kaj puŝos al la dorso en direkto de la pendigilo. Vi, mastro, el Ĥolmogoro ne vidas, sed ni, proksimuloj, scias, kiele sub torturo homo povas <text:soft-page-break/>esti konsternita. Ne timante! Tute ne, patro! Okazas, mi tuta per ŝvito kovriĝas, ĝis el mi tiun plej necesan vorton mi elpremas. Kaj atendas! Kaj se al vi pro tiu vorto... </text:p>
      <text:p text:style-name="P19">Grafo Teodoro Aleksejeviĉ Golovin ekrigardis al Menŝikov el sub la frunto per siaj etaj, divenemaj, penetre saĝaj okuloj, balancis la kapon: </text:p>
      <text:p text:style-name="P19">— Lasu, Aleksandro Daniloviĉ! Malĝustatempaj estas ĉi paroloj! Farite — kaj dankon al Dio, kaj la pravajn vortojn la eminenco diris! Je via sano mi drinkas! </text:p>
      <text:p text:style-name="P19">Silvestro Petroviĉ, ĝis tiam silentinta en sia fotelo, demandis: </text:p>
      <text:p text:style-name="P19">— Respondu, Teodoro Matejeviĉ: ĉu pensis vi pri mi, ke mi estas perfidulo kaj latrono? Ne ĉiam, ne matene, sed ĉu subite — nokte — ne okazis? Ne venadis en la kapon penso: eble, vere Ievlev estas transfuĝulo — al la svedoj transiris, nin ĉiujn trompis? Ĉu neniam vi tiel pensis? Eĉ ne unu fojon? </text:p>
      <text:p text:style-name="P19">Apraksin kun pigra subrido forsvingis: </text:p>
      <text:p text:style-name="P19">— Sensencaĵon vi diras, sinjoro subadmiralo! </text:p>
      <text:p text:style-name="P19">— Tamen ne sensencaĵon. Sidante en la prizono, dum tagoj kaj noktoj pensadis mi: ĉu vere ili kredas al tiu kalumnio, al la fia denunco kontraŭ mi? Ĉu inter si en Moskvo aŭ en la Voroneĵaj ŝipkonstruejoj oni diras: ne vidis ni, kia estis Silvestro. Ne vidis la serpenton! Kaj ankoraŭ pensadis mi ofte: ĉu vere li mem, kun kiu pasis tuta nia juneco, kun kiu ni la ludajn ŝipojn sur la Perejaslavla lago faradis, kun kiu al Azovo dufoje iradis, kun kiu la Narvan malfeliĉon travivis, ĉu vere li... </text:p>
      <text:p text:style-name="P19"><text:soft-page-break/>Golovin frapis la tablon per la polmo, severe interrompis: </text:p>
      <text:p text:style-name="P19">— Sufiĉas, sinjoro subadmiralo! Pri tiu temo ni ne parolu! Al nenio bona kondukos nin tia konversacio... </text:p>
      <text:p text:style-name="P19">Silvestro Petroviĉ suspiris, eksilentis por longe, poste foriris en la dormoĉambron. Maria Nikitiŝna ekiris post li — li plendis: </text:p>
      <text:p text:style-name="P19">— Malfortas mi, Manjo, ankoraŭ... </text:p>
      <text:p text:style-name="P19">Ŝi eksidis apud li, li prenis ŝian manon, preskaŭ flustre diris: </text:p>
      <text:p text:style-name="P19">— Estas malfacile iel... </text:p>
      <text:p text:style-name="P19">— Sed kio estas malfacila do? — ekkriis ŝi. — Kio, Silveĉjo, kio, se vi nun estas kaj heroo, kaj subadmiralo... </text:p>
      <text:p text:style-name="P19">Li ĵetis al Maria Nikitiŝna ian alian, novan rigardon — eksilentis kaj ne plu plendis al ŝi. </text:p>
      <text:p text:style-name="P19">Poste Teodoro Matejeviĉ, konsolante ŝin, diris: </text:p>
      <text:p text:style-name="P19">— Malfacile al li estas, Manjo, estas pezo sur lia kompatinda animo. Kiel ne kompreni? Subite bolas la honesta sango, ne povas li regi sin. Kaj vere — kiel tio estis? Pro gloro kaj heroaĵo veraj estis ambaŭ prenitaj en malliberejon, en prizonon, sub areston, por torturoj kaj malhonoro — de kiu? Estas terure pensi! Atendu, Manjo, tio kun paso de tempo foriros. Ripozos Silvestro Petroviĉ, degelos la prizona glacio en lia koro. Kaj vi, Manjo, ne afliktiĝu! Aferoj por vi estas nun, vidu, abundaj: la filinoj, la edzo admiralo, la gastoj, la vojevoda bieno, preskaŭ la tuta Ĉedvina lando venas por riverenci. Do en la aferoj forpasos tiu malgaja tempo... </text:p>
      <text:p text:style-name="P19"><text:soft-page-break/>Da klopodoj vere estis multege: en plej malsama tempo subite aperadis Petro, malsata, laca, avide manĝadis, serĉadis, kie dormi en malvarmeto; satdorminte, li ree malaperadis en la ŝipkonstruejoj, en la fortreso, en la Kanona korto. Ĉiuj sekvantaranoj — de la plej altaj ĝis la eta popolo — strebis esti pli proksime al la vojevoda domo: pli ofte necesis trafi antaŭ la okulojn de Petro en penoj, por ke li ne forgesu. Kun Maria Nikitiŝna kaj kun Ievlev Petro Aleksejeviĉ estis speciale afabla, pro tio la vojevodan bienon oni kutimiĝis viziti kun riverencoj. Maria Nikitiŝna kaj koleris, kaj plaĉis al ŝi tio: venadis kaj alveturadis multaj — kaj komercistoj, kaj popoj, kaj prioroj de najbaraj monaĥejoj, kaj iuj flatemaj, elturniĝemaj, tute nekonataj homoj el Ustjugo, Mezeno, Vologdo. En la korto ĉiam ĉeestis la kancelarianoj — ĝuste tiuj, kiuj tute antaŭ nelonge turmentis ŝin kaj torturis per demandoj pri Silvestro Petroviĉ. Foje ŝi plendis pri ili al Menŝikov; tiu subridis, montrante la blankajn kiel akva ŝaŭmo, densajn dentojn, skuis la buklan perukon, diris: </text:p>
      <text:p text:style-name="P19">— Kia vi, Maria Nikitiŝna, estas postulema. Ĉiuj, kara mia, estas ne sen peko. Estis ordonite al ili fari — kaj ili faris, nun alia vento blovas — ili kaĵolas. Laŭ vi, ankaŭ nin ĉiujn per skurĝoj dispeli endus. Homoj estas homoj, kaj pro tio pardonu ilin. </text:p>
      <text:p text:style-name="P19">— Ili estas ŝteluloj, koruptuloj, latronoj! — en eksciteco diris Maria Nikitiŝna. — Tion ĉiuj scias... </text:p>
      <text:p text:style-name="P19">— Sed ĉu vi honestan kancelarianon vidis? — kolerante, demandis Menŝikov. — Se vi konas, nomu, mi lin al Petro <text:soft-page-break/>Aleksejeviĉ montros, — li, eble, tian monstron faros feldmarŝalo... </text:p>
      <text:p text:style-name="P19">Maria Nikitiŝna svingis la manon, foriris. Longe en tiu vespero ŝi iradis el halo en halon, rekonadis ĉambrojn kaj ĉambretojn, vestiblojn kaj ŝtuparojn — ĉiujn tiujn lokojn, en kiuj sonore frapadis la kalkanumoj de ŝiaj botoj en tiuj foraj jaroj, kiam ŝi venis al la edzo en Arĥangelskon unuafoje. Jen ĉi tie, ĝuste en tiu ĉi ĉambro, Silvestro Petroviĉ iam detiris de ŝi peltmantelojn kaj diris, ke ŝi estas envolvita, kiel brasiko. Kaj ĉi tie staris ĉe la tiama vojevodo Apraksin kupra globuso, la planko ĉi tie estis kovrita per blankaj ursaj feloj, ĉi tie ili tagmanĝadis, longe sidante ĉe la tablo. Kiel kviete estis tiam, kiel varme, kiel trankvile en la koro. Fajfas trans la muroj neĝvento, Manjo ekdormetas ĉe la varmega forno, kaj la viroj fumas siajn pipojn kaj parolas pri la aferoj... </text:p>
      <text:p text:style-name="P19">Ŝi iradis tra la vojevoda domo, kaj post ŝi sensone moviĝis la vojevoda servistaro — vartistinoj, nutristinoj, la ĉefservisto, ĉambristinoj, maljuna ŝlosistino, la nano kaj nanino, — ĉiuj estis pretaj, ĉiuj atendis ŝian ordonon, ŝian vorton, ŝian rigardon, kiel ankoraŭ tute antaŭ nelonge atendis rigardon kaj vorton de vojevodo Rĵevskij... </text:p>
      <text:p text:style-name="P19">Ĉiuj ĉi homoj nun timis ŝin, kaj ŝi kaj hontis, kaj abomenis, kaj timis. </text:p>
      <text:p text:style-name="P19">— Nenion mi bezonas! — diris ŝi subite laŭte per voĉo, en kiu aŭdiĝis larmoj. — Iru for, mi vokos, se estos afero... </text:p>
      <text:p text:style-name="P19">Kiam ŝi revenis en la dormoĉambron, Silvestro Petroviĉ senmove kuŝis sur la dorso, per la profunde kaviĝintaj okuloj <text:soft-page-break/>estis malmilde rigardanta antaŭ si, al fajreto de lampo. Ŝi plendis al li, ke ŝi laciĝis, ke estas maltrankvile al ŝi nun en tiu ĉi fremda domo, ke estas malfacile al ŝi pro kaĵolaj rigardoj de la servistaro, ke estus bone reveni al Rjabov-oj en Muskojn. Li kun malgaja rideto riproĉe diris: </text:p>
      <text:p text:style-name="P19">— Sed vi mem eĉ unu fojon tie ne estis. </text:p>
      <text:p text:style-name="P19">— Sed kiam, Silveĉjo... </text:p>
      <text:p text:style-name="P19">— Vi trovus tempon, se vere necesus... </text:p>
      <text:p text:style-name="P19">Maria Nikitiŝna silentis: ŝi trovus tempon — certe, tiel, tamen estis malfacile iri tien nun, de la maltrankvila, sed tia bonstata kaj honora loĝado ĉi tie, en la vojevoda domo. Kaj Silvestro Petroviĉ, kvazaŭ legante ŝiajn pensojn, diris: </text:p>
      <text:p text:style-name="P19">— Ja vere estis dirite: vantaĵo de vantaĵo... </text:p>
      <text:p text:style-name="P19">— Jam morgaŭ mi iros, nepre iros! — ekkriis Maria Nikitiŝna. </text:p>
      <text:p text:style-name="P19">Sed ankaŭ morgaŭ ŝi ne iris, ne iris ankaŭ postmorgaŭ. </text:p>
      <text:p text:style-name="P19">Silvestro Petroviĉ nun longe sidadis sub longbranĉa piceo en la vojevoda ĝardeno, kie oni metis nun por li fotelon, por ne lacigu lin brua kaj konstanta vanta tumulto de la palaco. Ĉi tie, penseme mallarĝigante la okulojn, li foliumadis Neŭtonan verkon pri sferoj, ludadis kun la filinoj, malgaje kaj koncentrite meditadis. El ĉi tie li sendis por Rjabov matroson kaj ĝissate ridis, aŭskultante rakonton de la piloto pri la festeno, primetita por Petro, pri tio, kiel li fordiboĉis la tutan donacitan de la caro monon kaj kiel nur en Solombalo trovis li, Ivano Sabateiĉ, kvin <text:soft-page-break/>kopekojn por refreŝiga drinko. Ili konversaciis longe, la piloto same estis pensema, ĉiam fiksrigardis Ievlev-on, kvazaŭ serĉis en li ion kaj ne povis trovi, poste kun riproĉo balancis la kapon: </text:p>
      <text:p text:style-name="P19">— Kaj vere, sufiĉas jam al vi, Silvestro Petroviĉ! </text:p>
      <text:p text:style-name="P19">— Kio sufiĉas? — komprenante la sencon de la vortoj de Rjabov kaj ĝojante pri tio, ke la rudristo divenas ĉion okazantan en lia animo, demandis Silvestro Petroviĉ. — Pri kio vi parolas? Kio sufiĉas? </text:p>
      <text:p text:style-name="P19">— Mi diras: sufiĉas, — kaj finite! — ripetis la piloto. — Vi scias, troajn vortojn ja babili ne indas! </text:p>
      <text:p text:style-name="P19">Kaj li abrupte ŝanĝis la konversacion, demandinte, ĉu estas kontenta Maria Nikitiŝna pri la vojevoda domo. Ievlev ĵetis rigardon super la ŝultro al la servistaro, kiu impetadis jen en la glacitenejon, jen en la kuirejon, jen en la kelon, al koĉeroj, kiuj kverelis apud siaj kaleŝoj, al la Menŝikov-aj kuristoj, kiuj dormis en malvarmeto apud la palisbarilo, suspiris, diris, ke ŝi estas kontenta, ĉiam intencas iri al Muskoj, sed neniel povas trovi liberan tempon... </text:p>
      <text:p text:style-name="P19">— Nun ŝi havas multajn klopodojn! — konfirmis Rjabov. </text:p>
      <text:p text:style-name="P19">— Ŝi mastrumas... </text:p>
      <text:p text:style-name="P19">— La domego estas nemalbona! </text:p>
      <text:p text:style-name="P19">— Kaj kial Taisja Antipovna nin ne vizitu? — demandis Ievlev. — Ŝi povus veni... </text:p>
      <text:p text:style-name="P19">— Ŝi ne venos! </text:p>
      <text:p text:style-name="P19">— Kial do? </text:p>
      <text:p text:style-name="P19"><text:soft-page-break/>— Sed kiel ŝi venu, sinjoro subadmiralo? Ĉu tra la malantaŭa perono? </text:p>
      <text:p text:style-name="P19">Ievlev kuntiris la brovojn, diris kolere: </text:p>
      <text:p text:style-name="P19">— Por kio do tra la malantaŭa? </text:p>
      <text:p text:style-name="P19">— Sed ja tra la alia, la bojara, la servistaro ne enlasos! — diris Rjabov. — Fiŝista edzino, kaj kun princoj, kun grafoj... </text:p>
      <text:p text:style-name="P19">Li subridis bonanime, aldonis: </text:p>
      <text:p text:style-name="P19">— Tio estus negrava, kaj Dio estu kun ĝi, sed Ivano mia Ivanoviĉ ĉiam intencis al vi gasti veni, al la fraŭlinoj, en la vojevodan domon... </text:p>
      <text:p text:style-name="P19">— Ĉu intencis? Do kio malhelpas? — vigle diris Ievlev. — Vi, frato, Ivano Sabateiĉ, prenu kaj konduku. Do... li venos, vizitos ilin Ivaĉjo, ili ludos... Vi ne dubu... </text:p>
      <text:p text:style-name="P19">Dum Ievlev parolis, la rudristo rigardis al li de supre malsupren — kvazaŭ kun bedaŭro, poste adiaŭis kaj diris rezolute: </text:p>
      <text:p text:style-name="P19">— Ne, mi ne kondukos! Ne povas li tra la malantaŭa perono, ne tia li knabo elkreskis. Alta nun estas via domo, kaj por ni dume ankaŭ en la propra domo ne estas malvaste. Do vi ne koleru, Silvestro Petroviĉ... </text:p>
      <text:p text:style-name="P19">Li foriris senhaste, rigardante al ĉiuj flankoj kun bonkora subrido, per nenio ofendita, tia fiera en la koro, ke Ievlev subite pasie enviis al tiu fortega animo. </text:p>
      <text:p text:style-name="P19">Dum du sinsekvaj tagoj caro Petro venigadis en la vojevodan domon al Maria Nikitiŝna por tagmanĝoj fremdlandanojn — <text:soft-page-break/>malnovajn kaj malbonajn konatojn de Ievlev kun konsulo Martus ĉekape. La tagmanĝoj estis pompaj, longaj, kun tostoj je sano, multaj pladŝanĝoj kaj paroloj. En la globaj or-brunaj okuloj de la caro briladis kaj estingiĝadis fajreroj; li, hirtigante la lipharojn, longe paroladis pri Dio, pri mondaj pekoj kaj pri tio, ke laŭ ekzemplo de patroj kaj avoj li intencas nun plenumi iun antikvan piaĵon: forirante de vantaĵoj, firme decidis li direkti sin al la Solovkiaj insuloj en tiean sanktan klostron, por danki sanktulojn Zosimon kaj Sabation pro savo de urbo Arĥangelsko de la sveda invado. La fremdlandanoj interrigardadis, kapjesadis, laŭdadis la saĝan caran decidon, sed al Silvestro Petroviĉ ĉiam ŝajnis, ke la caro ridas kaj ke nun li jam alie parolas kun fremdlandanoj, ol en tiuj jaroj, kiam ĉiu alveturinta el trans la maro homo ŝajnis jam kaj honesta, kaj lerta, kaj saĝa, kaj fidela al lia cara afero. Kaj drinkis kun fremdlandanoj Petro multe malpli, ol antaŭe — en la juneco, kaj nesingardan vorton de li Ievlev ne aŭdis eĉ unu. La antaŭaj estis la laŭta rido, kaj la subite tikanta vango, kaj la maniero dolore frapi kunparolanton per la polmo al la ŝultro... </text:p>
      <text:p text:style-name="P19">Kaj kiam, tagmanĝinte duan fojon, la fremdlandanoj, kondukataj de konsulo Martus, foriris sur gajaj piedoj, Petro subite diris: </text:p>
      <text:p text:style-name="P19">— Ne disiru, sinjoroj konsilio, ni konversacios inter ni, laciĝis mi hodiaŭ kun ĉi latronoj kaj spionoj... </text:p>
      <text:p text:style-name="P19">La malbutonis la kaftanon, verŝis al ĉiuj en kalikojn hungaran vinon, kiu restis ankoraŭ en la kelo de Prozorovskij, lipis, per milda nekutima voĉo prononcis: </text:p>
      <text:p text:style-name="P19"><text:soft-page-break/>— Rememoros vi min, je Dio, mi ĝuste diras: jam hodiaŭ ili al siaj regantoj per kriptaĵo skribos, ke rusa caro Petro, lia sanktoleita moŝto, por jaro al Solovkio foriris. </text:p>
      <text:p text:style-name="P19">Kaj li ĵetis ruzan rigardon al Apraksin: </text:p>
      <text:p text:style-name="P19">— Kaj kiel vi ĝojas kun Silvestro, ĝojegas! Vi, vi pravas, ĉi-foje vi, sed kion do fari? Ĉu entute sen fremdlandanoj? Laŭ la antikva ekzemplo, ĉu? </text:p>
      <text:p text:style-name="P19">Li metis sian grandegan, en peĉo kaj fulgo, polmon sur la ŝultron de Ievlev, premis kun karesa forto, ekrigardis en la okulojn de Silvestro Petroviĉ kaj tuj kun suspiro forturniĝis al la aliaj. Estis videble, ke lin ion maltrankviligas hodiaŭ kaj li deziras paroli, sed ne scias, kiel komenci konversacion. Poste li ekstaris, paŝis apud la tablo, tusetante diris: </text:p>
      <text:p text:style-name="P19">— Homo honesta kaj racia, trovinta ion malutilan aŭ elpensinta ion utilan, ĉu ne povas diri al mi rekte, sen timo? Kial vi silentas? Aŭ vi ne estas atestantoj de tio? Utilaĵon mi ĝojas aŭdi de ajnulo! «Tirano, tirano» — legis mi antaŭ nelonge pri tio en fremdlanda gazeto! Sed ĉu konas ili ĉiujn miajn cirkonstancojn? Malbondezirantoj miaj eternaj malkontentas pri mi, tio estas vero, sed ĉu mi bezonas laŭdojn de ĉi kanajloj? Malklereco kaj obstino ĉiam batalis kontraŭ mi, kiam mi ekintencis ŝanĝojn enkonduki kaj la morojn korekti. Jen kiuj estas tiranoj, sed ne mi! Kial vi silentas, malkuraĝas? Ĉu mi pligravigas sklavecon? Ĉu ne bridas mi arbitron de obstinuloj, ĉu ne moligas mi malmolajn korojn, ĉu mi agas kruele, instalante ordon inter militistoj kaj civiluloj? Maliculoj <text:soft-page-break/>kalumniu, dum mia konscienco estas pura, kaj malpravajn onidirojn dispelos vento, — ĉu vere, Silvestro? </text:p>
      <text:p text:style-name="P19">Ievlev levis la okulojn al Petro, streĉiĝis kaj respondis ne haste, per egala, nelaŭta voĉo: </text:p>
      <text:p text:style-name="P19">— Al mi, Siro, vian demandon respondi estas malfacile. Mi ĵus el la prizono eliris, kie preskaŭ jaron mi kiel malliberulo ĉiuhore pendigilon atendis, aŭ ankoraŭ iun alian korektadon de moroj. Kaj pensadis mi tiel: por torturo preni militiston, sole pro denunco de maliculo, malamika al la ŝtato, apenaŭ al utilo konduki povas. Hodiaŭ min, morgaŭ Apraksin-on, poste Menŝikov-on, kun li Ŝeremetev-on kaj Repnin-on — por kiu tio utilas? Pendigilo kaj ŝtata knuto... </text:p>
      <text:p text:style-name="P19">— Sufiĉas! — kriis Petro. </text:p>
      <text:p text:style-name="P19">Al li malheliĝis la vizaĝo, tikis la vango, li deziris diri ion ankoraŭ, sed silentis kaj ree komencis iradi apud la muro el angulo en angulon. Tiel li iradis longe en peza silento, kunmetinte la manojn malantaŭ la dorso, ĝibetiĝinte, kiel ĉiam, kiam estis al li malfacile en la vivo. En la manĝohalo iĝis tute sensone. </text:p>
      <text:p text:style-name="P19">Poste, abrupte levinte la kapon, Petro turniĝis kaj forveturis sur sian insulon sola, dormi en la palaco. </text:p>
      <text:p text:style-name="P19">— La danĝero pasis! — mallaŭte diris Menŝikov kaj viŝis per la tablotuko ŝviton de la vizaĝo. — Nu, sinjoro subadmiralo, kian langon vi havas... </text:p>
      <text:p text:style-name="P19">— Ĉu pasis? — demandis Golovin. </text:p>
      <text:p text:style-name="P19"><text:soft-page-break/>— Vere pasis! — ridetante diris Apraksin. — Kaj pasis, kaj por utilo Silvestro siajn vortojn diris. </text:p>
      <text:p text:style-name="P19">Golovin suspiris, balancis la kapon: </text:p>
      <text:p text:style-name="P19">— Dio volu tion! </text:p>
      <text:p text:style-name="P19">Kaj tuj ĉiuj ekparolis, ekbruis; en ĉeesto de Petro hodiaŭ estis kvazaŭ sufoke, kaj sen li ekblovis freŝa vento. </text:p>
      <text:p text:style-name="P19">Aleksandro Daniloviĉ, laŭte superante per la voĉo ĉiujn aliajn, parolis: </text:p>
      <text:p text:style-name="P19">— Antaŭ nelonge li nin demandis — je Dio, mi krucosignas min, ke mi ne mensogas, — kion vi, fraĉjoj, hejme faras? Jen iras vi, li diras, iras vi, Aleksandro Daniloviĉ, hejmen. Kion vi tie faras, hejme? Kiel vi vivas sen laboro? Ĉu sidas kun krucitaj brakoj? Kaj tiam ĉeestis okaze la patro de Ŝein, bojaro, kaj li respondas: «Ĉu malmultas bezonoj, Siro, en la bieno, aferoj troviĝos». Kaj li, Petro Aleksejeviĉ, tiele kun enuo al la bojaro la okulojn movis: «Konas mi, li diras, viajn aferojn — vi ĉiam pri mi klaĉas»... </text:p>
      <text:p text:style-name="P19">Estis io malgaja en tiu rakonto de Menŝikov, kaj eĉ pli amare iĝis en la koro de Silvestro Petroviĉ. Li tute kvietiĝis, mallevis la kapon kaj enpensiĝis, imagante, kiel en tiuj ĉi minutoj Petro, senfine skuante la buklojn kaj dentomontrante, etendas al la servosoldato la piedojn, por ke tiu detiru la botojn, kaj poste kuŝas sur sia mallarĝa, malmola lito, rigardas en mallumon per larĝe malfermitaj, postulantaj respondon okuloj kaj demandas flustre: </text:p>
      <text:p text:style-name="P19">— Kion fari? Kiel fari? Kiel? </text:p>
      <text:p text:style-name="P19"><text:soft-page-break/>Kaj respondo ne estas, nenia respondo. Ho Dio, estas facile juĝi, sed kiel fari tiun laboron, kiun surmetis sur siajn ŝultrojn Petro Aleksejeviĉ? Kiel? </text:p>
      <text:p text:style-name="P19">Matene kun vizito al Silvestro Petroviĉ en la ĝardenon sub la longbranĉan piceon venis konsulo Martus. En elstare elegantaj esprimoj li diris, ke pro sia malbona posedo de la rusa lingvo li nur hodiaŭ eksciis pri la cara gratifiko al la kapitan-komodoro de la subadmirala rango, ke li esprimas al sinjoro Ievlev siajn plej sincerajn gratulojn kaj ĝojas pri tio, ke la fortuno favoris tian elstaran oficiron kaj eligis lin el la abismo de malhonoro, malfeliĉo kaj malgajo, por ĝojigi per la rango, per granda cara salajro kaj per agnosko de la heroeco... </text:p>
      <text:p text:style-name="P19">— Pri kiuj malgajoj kaj malhonoroj kondolencas sinjoro konsulo? — interesiĝis Silvestro Petroviĉ. </text:p>
      <text:p text:style-name="P19">Martus serĉis pli singardajn vortojn kaj klarigis, ke temas pri la meto de la brava sinjoro Ievlev sen ajna lia kulpo por longa tempo en malliberejon. </text:p>
      <text:p text:style-name="P19">Ievlev rekte, sen palpebrumi, rigardis en la vizaĝon de la konsulo per sia peza, malbonkora rigardo. Martus riverencis dufoje. Silvestro Petroviĉ vidis, ke la frunto kaj la nazradiko de la konsulo kovriĝis per etaj gutoj de ŝvito. </text:p>
      <text:p text:style-name="P19">— Kaj plue kion havas diri al mi sinjoro konsulo? — demandis Silvestro Petroviĉ. </text:p>
      <text:p text:style-name="P19">Martus klarigis, ke transmare ekzistas en multaj lokoj kuracaj akvoj, kiuj tre povas helpi al la detruita sanstato de sinjoro subadmiralo. La Siro, lia sanktoleita moŝto, sendube <text:soft-page-break/>forliberigos sian gloran servanton por kuraco, kaj li, konsulo Martus, siaflanke skribos ĉien rekomendajn leterojn. Akvoj, sendube, faros grandan utilon al sinjoro subadmiralo kaj, ĉefe, redonos al li la antaŭan bonan animstaton. </text:p>
      <text:p text:style-name="P19">— Ha, sinjoro konsulo zorgas pri mia bona animstato! — respondis Silvestro Petroviĉ. — Pro tio ni dankas. Kaj kio koncernas vizitadon de Marsaj<text:bookmark text:name="xnoto-4-06-4-1"/><text:note text:id="ftn18" text:note-class="footnote"><text:note-citation>18</text:note-citation><text:note-body><text:p text:style-name="P2">Marsaj akvoj — arkaika nomo de ferohavaj mineralaj akvoj <text:span text:style-name="T3">(trad.)</text:span>.</text:p></text:note-body></text:note> aŭ aliaj akvoj, do nun ni ne havas tempon. La tempo estas tia, ke en ĉiu tago povas neatendite okazi ia latronaĵo, ĉu ne? Do oni devas rigardi per ambaŭ okuloj... </text:p>
      <text:p text:style-name="P19">La konsulo ankoraŭ foje riverencis, tenante la ĉapelon en la mano. Liaj okuloj estis konsternitaj: io eĉ timiga ŝajnis al li en tio, kiel aŭskultis la rusa subadmiralo la vortojn de kompato kaj kondolenco. </text:p>
      <text:p text:style-name="P19">Vespere Silvestro Petroviĉ ne eliris al la tablo. </text:p>
      <text:p text:style-name="P19">Ie malproksime aŭdiĝis gajaj kaj ebrietaj voĉoj de multe laborintaj dum la tago homoj, sed Silvestro Petroviĉ kuŝis sur sia malnova leda kuseno ĉe malfermita fenestro, rigardis al foraj bonaj steloj, suspiradis kun faciliĝo kaj pensis pri tio, ke la glacio en lia animo komencis degeli, ke estas kaj stulte kaj ridinde ofendiĝi en ĉi tera valo de malĝojo, des pli Arĥangelska, des pli sub vojevodo Prozorovskij, ke necesas fari la aferon, kiu tiom senfine abundas, ke eĉ ne estas sciate, kiel komenci. </text:p>
      <text:p text:style-name="P6"/>
      <text:h text:style-name="P5" text:outline-level="3"><text:bookmark-start text:name="__RefHeading___Toc10702_3798596000"/><text:soft-page-break/>5. Militiro estos!<text:bookmark-end text:name="__RefHeading___Toc10702_3798596000"/></text:h>
      <text:p text:style-name="P19">Post kelkaj tagoj Silvestro Petroviĉ frumatene iris al la citadelo kaj pasigis tie en la malnova, kara, gajiganta la animon laboro multajn horojn seninterrompe. Post tagmanĝo ĉi tien venis ankaŭ la caro. Antaŭ la vespera aŭroro Petro sur la placo de la fortreso estis fosanta kavon, por planti betulon, kiun oni alveturigis de la Marka insulo. Estis vento, la betulo, kvazaŭ ĝojante pri tio, ke ĝiaj nudaj radikoj baldaŭ ree iros en grundon, kviete kaj feliĉe murmuris per la folioj. La matrosoj, alveturigintaj la arbon, silente staris ĉirkaŭ Petro Aleksejeviĉ. La caro, saltinte en la kavon, per fortaj movoj elĵetadis el tie per ŝpato grundon. Pro la laboro liaj vangoj ruĝiĝis, la okuloj hele brilis, la ĉemizo sur la flankoj kaj la skapoloj malsekiĝis pro ŝvito. </text:p>
      <text:p text:style-name="P19">Elĵetinte supren la ŝpaton, li etendis la grandan raspan, ne caran manon al Semisadov, apogiĝis per la pinto de la boto al la muro de la kavo kaj ordonis: </text:p>
      <text:p text:style-name="P19">— Tiru, ferdekestro! </text:p>
      <text:p text:style-name="P19">Semisadov ekstaris pli firme, ektiris, sed la ligna kruro glitis, kaj la ferdekestro mem preskaŭ falis malsupren. Petro base ekridegis, ekridis ankaŭ la matrosoj. Semisadov ofendiĝis, diris kolere: </text:p>
      <text:p text:style-name="P19">— Jen, ridas! Tiru, provu, se li mem tiel ŝiris... </text:p>
      <text:p text:style-name="P19">Petro etendis la alian manon, depuŝiĝis, ŝanceliĝante ekstaris sur la randon de la kavo. La Dvina vento distaŭzis liajn harojn, blovplenigis la ĉemizon. La matrosoj lerte levis la arbon, <text:soft-page-break/>ekportis ĝin al la kavo per la radikoj antaŭen. Silvestro Petroviĉ, apogante sin al la lambastono, aliris pli proksime, per la bastono ŝovis radikon, por ke ili ne ŝiru ĝin. Petro ordonis: </text:p>
      <text:p text:style-name="P19">— Deiru, Silvestro, ne malhelpu pro Dio, ili premvundos viajn piedojn, ĉu vi vidas, kiaj ili estas ursoj... </text:p>
      <text:p text:style-name="P19">Kaj, dispuŝinte la matrosojn, li mem prenis en la manojn la blankan trunkon de la arbo, iom tenis ĝin pendanta kaj vertikale mallevis en la kavon. Per ses ŝpatoj, lerte, laŭvice, ili komencis ĵeti nigran, humidan grundon. </text:p>
      <text:p text:style-name="P19">— Por ke ĝi elkresku, kaj de la maro estu videbla por ŝipanoj — la bordo, Rusio, — surmetante la kaftanon, diris Petro. — Ĉu ĝi estos videbla aŭ ne, Silvestro? </text:p>
      <text:p text:style-name="P19">— Estos, Siro, sed ne nun! — penseme respondis Ievlev. — Kiam ĝi elkreskos super la citadelo. Ne baldaŭ, mi pensas! Ni ne vidos... </text:p>
      <text:p text:style-name="P19">— Ni multon ne vidos, — same penseme prononcis Petro. — Rudristo Rjabov kiam la svedan flagŝipon estis surgrundiganta, ne esperis la viktorion mem vidi, sed tamen sian heroaĵon faris... </text:p>
      <text:p text:style-name="P19">Silvestro Petroviĉ subite ridetis. </text:p>
      <text:p text:style-name="P19">— Pri kio vi ridas? — miris Petro. </text:p>
      <text:p text:style-name="P19">— Antaŭ nelonge, kiam ĉi unua piloto vin, Siro, regalis, ŝajne vi, levinte je lia sano kalikon, nomis lian agon inda je Publio Horacio Kokleso<text:bookmark text:name="xnoto-4-06-5-1"/><text:note text:id="ftn19" text:note-class="footnote"><text:note-citation>19</text:note-citation><text:note-body><text:p text:style-name="P2">Publius Horatius Cocles — legenda Romia heroo, kvazaŭ vivinta en la 6-a jarcento a.n.e. kaj defendinta, laŭ Plutarĥo, la fostoponton super Tibero, retenante sola la malamikojn, ĝis liaj kamaradoj rompis la ponton malantaŭ li, post kio li transnaĝis la riveron kaj eliris sur la kontraŭan bordon.</text:p></text:note-body></text:note>... </text:p>
      <text:p text:style-name="P19"><text:soft-page-break/>Petro kapjesis: </text:p>
      <text:p text:style-name="P19">— Nu, nomis... </text:p>
      <text:p text:style-name="P19">— Kaj pri ĉi Publio Kokleso Rjabov estas tute senscia. Kaj la ceteraj dvinanoj ne scias. Tre afliktiĝis la rudristo... </text:p>
      <text:p text:style-name="P19">La caro ekridis: </text:p>
      <text:p text:style-name="P19">— Ĉu li opiniis insulto? </text:p>
      <text:p text:style-name="P19">Ievlev, same ridante, klarigis: </text:p>
      <text:p text:style-name="P19">— Prefere, li diris, vi en nia maniero dirus, sed ne Pupo! Kia tia Pupo? Nun, li diras, infanoj krias: pupo glacia, pupo glacia! </text:p>
      <text:p text:style-name="P19">Petro Aleksejeviĉ laŭte ekridegis: </text:p>
      <text:p text:style-name="P19">— Jam hodiaŭ mi en ĉies ĉeesto klarigos, kio estas tiu Pupo... </text:p>
      <text:p text:style-name="P19">Kaj kriis al Semisadov: </text:p>
      <text:p text:style-name="P19">— Akvon, ferdekestro, ne avaru... </text:p>
      <text:p text:style-name="P19">La betulo sur la placo jam estis bruanta per sia sukoplena helverda foliaro, kvazaŭ staris ĉi tie jam dum jarcento. La caro demandis: </text:p>
      <text:p text:style-name="P19">— Ĉu al vi estas malfacile ĝis la tombejo iri, aŭ vi sukcesos?.. </text:p>
      <text:p text:style-name="P19">Gardistoj malfermis antaŭ Petro kaj Silvestro Petroviĉ la feran pordeton. Ĉi tie, ekster la fortresaj remparoj, vento <text:soft-page-break/>fajfadis pli laŭte, sur Dvino kuris blankaj ŝaŭmaj ondokrestoj. Dum ili iris al la tombejo kaj inter la tomboj, la kapitan-komodoro rakontis: </text:p>
      <text:p text:style-name="P19">— Multo, granda ŝipestro, se ne ĉio, kion eksciadis ni pri la latronaj planoj, estis transdonata al ni de ĉi glora Jakobo. Ne domaĝante sian vivon, la forpasinto faradis por la patrujo, ne pro timo, sed konscience, pli ol homo povas. Kaŝaj leteroj liaj al vi estas konataj: ĉio en ili estis pura vero. Sur la sveda flagŝipo en la lastaj minutoj li impetis defendi nian rudriston, kaj ĉi tie estis vundita morte... </text:p>
      <text:p text:style-name="P19">Petro, atente aŭskultante, eksidis sur benkon apud nealta tombomonteto, kapjesis, por ke Ievlev parolu plu. Silvestro Petroviĉ estis ankoraŭ malforta, lia voĉo rompiĝadis: </text:p>
      <text:p text:style-name="P19">— En amuleto sur la kolo havis ĉi glorinda viro pinĉaĵon da rusa tero; tiel rakontis li al mi en la lastaj horoj de sia vivo. Tiun teron prenis lia patrino. Kaj en Kolivano... </text:p>
      <text:p text:style-name="P19">Silvestro Petroviĉ sufokiĝis, silentis iom. Petro sidis forturniĝinte, tiel, ke Ievlev ne vidu lian vizaĝon. </text:p>
      <text:p text:style-name="P19">— Kaj en Kolivano ĉi amuleton li prenis el la mano de la patrino, kuŝanta sur mortolito. </text:p>
      <text:p text:style-name="P19">Ievlev malbutonis la kaftanon, demetis de la kolo la amuleton sur arĝenta malheliĝinta ĉeneto, etendis ĝin al Petro. Petro longe silentis, poste per mallaŭta voĉo petis: </text:p>
      <text:p text:style-name="P19">— Vi rememoru, kion la forpasinto deziris, ĉion rememoru — lia volo estas sankta... </text:p>
      <text:p text:style-name="P19"><text:soft-page-break/>Silvestro Petroviĉ rakontis pri Ĥilkov. Petro kapjesis: </text:p>
      <text:p text:style-name="P19">— Inda viro. Kion eblas — mi ordonos, oni faros. Kun gardo necesas, por al li mem ne malutili. Frato nia reĝo Karolo nun estas forte kolera, kaj, ni pensas, ankoraŭ pli kolera en baldaŭaj tempoj iĝos. Ĥilkov estas en lia potenco, li elverŝos sian koleron sur lin... </text:p>
      <text:p text:style-name="P19">Li leviĝis de la benko, korektis la krucon sur la tombo de Jakobo, per la bota plandumo alpremis la teron. Ievlev elprenis el la poŝo paperan folion, malfaldis. </text:p>
      <text:p text:style-name="P19">— Kio estas tie? — demandis Petro. </text:p>
      <text:p text:style-name="P19">— Tion Jakobo kun si alveturigis por via moŝto, granda ŝipestro. Mi ne bone komprenis, de kie ĝi estis prenita, la papero estis tute malseka, inko ne ĉie konserviĝis. Sveda reĝo Gustavo-Adolfo ŝajne antaŭ cent jaroj skribis... </text:p>
      <text:p text:style-name="P19">— Legu! — plu alpremante la teron, ordonis Petro. </text:p>
      <text:p text:style-name="P19">— «Keksholmo, Noteburgo, Jamo, Koporjo, Oreŝko, Ivangorodo, — legis Ievlev, — konsistigas ŝlosilojn de Livonio kaj baras la Baltan maron disde Rusio. Se redoni al ĝi Noteburgon aŭ Ivangorodon aŭ ambaŭ urbojn kune, kaj se Rusio konjektus la propran forton, tiam proksimeco de la maro, riveroj kaj lagoj, kiujn ĝi ankoraŭ ne taksis, donus al ĝi eblon, danke al ĝiaj grandegaj rimedoj kaj nemezurebleco de ĝiaj limoj, kovri la Baltan maron per siaj ŝipoj, tiel ke Svedio troviĝus en danĝero...» </text:p>
      <text:p text:style-name="P19">Petro, metinte la manon sur la krucon, aŭskultis, movadis la malhelajn brovojn. Liaj brunaj okuloj estis ridantaj. </text:p>
      <text:p text:style-name="P19"><text:soft-page-break/>— Jen, kapo! — diris li gaje. — Kial do antaŭe vi ne legis ĉi folion? </text:p>
      <text:p text:style-name="P19">— Mi ne havis ĝin en Arĥangelsko. Ĉi tie ĝi estis, en la citadelo, kaj kiam oni min el ĉi tie per la vojevoda ukazo en la malliberejon trenis, tiam la folio ĉi tie restis... </text:p>
      <text:p text:style-name="P19">Petro, ne aŭskultante, interrompis: </text:p>
      <text:p text:style-name="P19">— Multe saĝa estis ĉi Gustavo-Adolfo. Sed Karolo, frato nia, eĉ ne zorgigis sin pensi, pri kio Gustavo-Adolfo antaŭ cent jaroj ĉagreniĝis. </text:p>
      <text:p text:style-name="P19">Silvestro Petroviĉ silente rigardis al Petro. Tiu elprenis el la brusta poŝo pipon kaj tabaksaketon, elbatis fajron, forte enspiris aroman fortan tabakfumon, demandis: </text:p>
      <text:p text:style-name="P19">— Ĉu vi kredas, sinjoro subadmiralo, ke la svedoj en la nuna jaro ree venos en la urbon Arĥangelskon? </text:p>
      <text:p text:style-name="P19">— Mi ne tro kredas, granda ŝipestro. </text:p>
      <text:p text:style-name="P19">— Vi prave ne kredas. Probable, eĉ nun ili pro tiu sia vizito sin gratas, kial do ŝoviĝi. Ne, ne estos ili nun... </text:p>
      <text:p text:style-name="P19">Li silentis iom kaj severe aldonis: </text:p>
      <text:p text:style-name="P19">— Mi havas ekzaktan informon — ne venos al ni la svedoj. </text:p>
      <text:p text:style-name="P19">Ievlev mirege rigardis al Petro. </text:p>
      <text:p text:style-name="P19">— Ĉu vi pensas, por kio do mi ĉi tie tempon pasigas? Por kio en la maron mi eliras, per lorno rigardas, ordonas la svedon atendi? </text:p>
      <text:p text:style-name="P19">Li ekridis, kontenta pro la miro de Silvestro Petroviĉ. </text:p>
      <text:p text:style-name="P19"><text:soft-page-break/>— Ja por tio, sinjoro subadmiralo, ke mi per ĉi ruzaĵo trompas fraton mian Karolon. Li pensu, kvazaŭ ni estas facile trompeblaj. Li ĝoju, ke ni kvazaŭ ĉiujn niajn fortojn ĉi tie tenas, kaj senĉese lian floton al si atendas, en ega maltrankvilo nokte kaj tage vivas. Kaj li same pensu, ke iun intencon nian ni tute forlasis. </text:p>
      <text:p text:style-name="P19">— Kian intencon? </text:p>
      <text:p text:style-name="P19">— Tian, ke en la pasinta vintro intencis ni la fortreson Noteburgon, nian originan Oreŝkon, de frato Karolo preni batale, sed glacio malfrue aperis, ne povis niaj trupoj per sledoj la lokon atingi, kaj ĉi tasko estis prokrastita, kaj nun ni ĉi tie kvazaŭ la svedon atendas en timo... Konfuzi lin necesas... </text:p>
      <text:p text:style-name="P19">Rigardante malproksimen, al Dvino, li ekparolis malrapide: </text:p>
      <text:p text:style-name="P19">— Ni ankoraŭ ĉi tie estos iom, kaj poste al la Solovkiaj insuloj direktos nin por preĝi al sanktaj Zosimo kaj Sabatio. Ĉiuj ŝipoj, kiuj estis ĉi tie konstruitaj, kun ni iros, kaj sur tiuj ŝipoj — da soldatoj kvar mil kaj da matrosoj, kiom ni kolektos, kanonoj bonaj, rezervo pulva. Kaj ankoraŭ iros kun ni du malpezaj fregatoj, kiujn eblus treni sur seka vojo — sur ruliloj kaj glitiloj... </text:p>
      <text:p text:style-name="P19">Silvestro Petroviĉ aĥis, sur lia maldikiĝinta vizaĝo aperis malforta ruĝo. </text:p>
      <text:p text:style-name="P19">— Ĉu vi komprenis? Do spionoj kaj gvatantoj laŭ Dia volo kaj ruzo al frato Karolo skribu, kiel ni en preĝoj estadas kaj en Solovkio laŭ antikva moro faras animsavajn konversaciojn. </text:p>
      <text:p text:style-name="P19"><text:soft-page-break/>Petro ree eksidis apud Ievlev, per la tenilo de la pipo komencis desegni sur la tero de la tombomonteto la estontan vojon de la trupoj: </text:p>
      <text:p text:style-name="P19">— Rigardu kun tuta atento: Solovkio! </text:p>
      <text:p text:style-name="P19">Li desegnis rondeton. </text:p>
      <text:p text:style-name="P19">— De ĉi tie, kiam la blankaj noktoj ĉesos, ni moviĝos al la Njuĥĉa salfarejo — jen ĝi, sur la bordo... </text:p>
      <text:p text:style-name="P19">— Mi scias, Siro. </text:p>
      <text:p text:style-name="P19">— Tien, ĉar vi estas ankoraŭ malsana, estis senditaj ne stultaj kampuloj — Hipato Muĥanov kaj Miĥaelo Ŝĉepotev, kaj por helpo al ili laborantoj de Solovkio, de la Suma insulo kaj de la Kema urbeto, de Vig-lago, kaj ankoraŭ Onegaj, Belozerskaj, Kargopolaj, — ĉiuj kun ĉevaloj. Da ĉaroj pli ol du mil. Tie kun plena sekreteco oni trahakas vojon en arbaro, faras fasĉinojn, pontojn. Estas ordonite neniun laboranton forliberigi, ĝis nia armeo la batalon finos. Vidu plue, kiel ni iros: jen tra la marĉo al la Pul-lago... Ĉu ne forgesis vi nian antaŭlongan konversacion en Moskvo? </text:p>
      <text:p text:style-name="P19">— Ne, Siro, ne forgesis. </text:p>
      <text:p text:style-name="P19">— Jen! Nun venis tempo fari! </text:p>
      <text:p text:style-name="P19">Petro desegnis rektan linion kaj trastrekis ĝin. </text:p>
      <text:p text:style-name="P19">— Jen ĉi lago: ĝi flanke restos, dekstre. De tie al Voĵmosalmo. Ĉi tie ni niajn fregatojn surakvigos, kaj sur akvo laŭ Vig-lago — al rivero Vigo kaj al vilaĝo Talejkino. Riveretoj <text:soft-page-break/>ĉi tie estas — Muroma, Mjagkozerska. Plue tra marĉoj kaj arbaroj — al Poveneco... </text:p>
      <text:p text:style-name="P19">— Kaj denove — Noteburgo! — prononcis Ievlev. </text:p>
      <text:p text:style-name="P19">— Noteburgo! — ripetis Petro. — Delonge tio estis intencita, kaj alie fari ni ne povas, Silvestro. Ni devas esperi al glora viktorio: Noteburgo-Oreŝko — la Balta maro! </text:p>
      <text:p text:style-name="P19">Li akre ekrigardis en la okulojn al Ievlev, diris kun minaco: </text:p>
      <text:p text:style-name="P19">— Eĉ unu animo ne sciu pri tiu entrepreno, kiel pri la tago de sia morto. Krom nia kompanio, neniu pri tio scias. Ĉu vi komprenis? </text:p>
      <text:p text:style-name="P19">— Kaj la ŝipestroj, Siro, kiuj kun vi venis, — Pamburg kaj Varlan? </text:p>
      <text:p text:style-name="P19">Petro longe fiksrigardis al Silvestro Petroviĉ, — estis videble, kiel ekbolas en li incitiĝo. Poste, reteninte sin, li respondis: </text:p>
      <text:p text:style-name="P19">— Pamburg kaj Varlan estas ŝipestroj diligentaj kaj sian militistan devon ne forgesos. </text:p>
      <text:p text:style-name="P19">Li ekstaris, ordonis seke: </text:p>
      <text:p text:style-name="P19">— Ni iru, iĝas malvarmete... </text:p>
      <text:p text:style-name="P19">Li ekiris antaŭen ne retrorigardante, incitite movante la ŝultron. Apud la pordeto li returniĝis, demandis postiĝintan Ievlev-on: </text:p>
      <text:p text:style-name="P19">— Pamburg kaj Varlan! Ĉu ankaŭ ili por vi estas malbonaj? Apraksin-on kaj vin ne eblas kontentigi. Vi silentas, sed faras <text:soft-page-break/>laŭ vi mem. Mi ja memoras, kiel por Krikov vi staris kiel muro kaj turo, ke fremdlandanoj lin molestas, sed Krikov ne estis simpla, Prozorovskij ne ĉion mensogas, io estas vero. </text:p>
      <text:p text:style-name="P19">Kvazaŭ antaŭsentante malkonsenton, Petro paŝis al Ievlev renkonten, hirtigante la lipharojn, nelaŭte, sed kun obtuza, nesuperebla kolero en la voĉo prononcis: </text:p>
      <text:p text:style-name="P19">— Pro tio, ke heroe pereis en honesta batalo kontraŭ la svedo via Krikov, ne ordonis mi lian spadon forigi el la preĝejo. Antaŭ nelonge rigardis mi pridemandajn foliojn — kun kiu li amikis: fuĝuloj de Azovo, ekspopoj — de monaĥo Dij amikoj, ribeluloj, pafistoj — hundinidoj, kiujn ekzekuta ŝtipo atendas, rabistoj, kiuj ĉe Volgo akiraĵon ĉasas... </text:p>
      <text:p text:style-name="P19">Ievlev staris senmove, ne respondante, mallevinte la kapon, apogante sin sur la lambastono. </text:p>
      <text:p text:style-name="P19">— Kvazaŭ al surdulo mi parolas! — diris Petro. — Kial vi silentas? Kion vi pensas? </text:p>
      <text:p text:style-name="P19">Kaj jam sen kolero, sed kun malbonkora moko en la voĉo, li promesis: </text:p>
      <text:p text:style-name="P19">— Se amikiĝus vi pli proksime kun ĉi Krikov, malbone vi, Ievlev, finus. Jen por Tolstoj<text:bookmark text:name="xnoto-4-06-5-2"/><text:note text:id="ftn20" text:note-class="footnote"><text:note-citation>20</text:note-citation><text:note-body><text:p text:style-name="P2">Petro Andrejeviĉ Tolstoj (1645–1729) — rusa ŝtata aganto kaj diplomato. Partoprenis en la pafista ribelo de 1682. Post fiasko de carino Sofia li transiris al la flanko de Petro, tamen tiu longe rilatis al li tre malfideme.</text:p></text:note-body></text:note> la vivo ne estas ĝojo. Li estas saĝa, sed mi ja memoras. Ĉion memoras. Li servas nun fidele, sed mi ja ne estas forgesema. Nu? Kial vi silentas? </text:p>
      <text:p text:style-name="P19"><text:soft-page-break/>— Krikov forpasinta akceptis gloran morton! — kuraĝe rigardante en la globajn okulojn de la caro, respondis Silvestro Petroviĉ. — Mi ne estas juĝanto por li, same kiel ne estas juĝanto por tiuj, kiuj la svedojn venkis sur la Marka insulo. Plie mi nenion scias, pardonu... </text:p>
      <text:p text:style-name="P19">— Dio pardonos! — kun morna subrido, forturniĝante de Ievlev, diris la caro. — Ni iru, ne estas frue, mi pensas! </text:p>
      <text:p text:style-name="P19">Sur la citadela remparo ilin ambaŭ atendis inĝeniero Rezen — montri pafadon per novaj kanonoj. </text:p>
      <text:p text:style-name="P19">— Komencu! — ordonis Petro. </text:p>
      <text:p text:style-name="P19">La kanonoj pafis bone, kuglegoj kun ŝriko flugis super larĝa, plenakva Dvino, kanonistoj en novaj kaftanoj, rapidaj, lertaj, laboris vigle kaj gaje. La caro restis kontenta pri la pafado, laŭdis Rezen-on, ordonis la novajn kanonojn jam hodiaŭ urĝe meti sur ŝipon «Sanktaj Apostoloj». Rezen ne komprenis, por kio; Petro ne klarigis; larĝe paŝante, li ekiris al la kaptita sveda fregato, nomita nun «Fortuno». Sur la pobo kaj la mastoj de la nova ŝipo estis flirtantaj blankaj kun bluo flagoj de Sankta Andreo<text:bookmark text:name="xnoto-4-06-5-3"/><text:note text:id="ftn21" text:note-class="footnote"><text:note-citation>21</text:note-citation><text:note-body><text:p text:style-name="P2">Flago de Sankta Andreo — poba flago de la Rusia floto: blanka tuko kun blua diagonala kruco; laŭ nomo de apostolo Andreo Unuevokita, laŭlegende krucumita sur oblikva kruco <text:span text:style-name="T3">(trad.)</text:span>.</text:p></text:note-body></text:note>. Matrosoj levis sur la ĉefmasto la caran standardon — flagon kun dukapa aglo, kiu en la bekoj havis bildojn de du maroj: la Blanka kaj la Kaspia, en la dekstra piedo — bildon de la Azova maro, la maldekstra piedo estis vaka. </text:p>
      <text:p text:style-name="P19">— Rememoru la hodiaŭan konversacion! — diris la caro al Ievlev, kapmontrinte la standardon. </text:p>
      <text:p text:style-name="P19"><text:soft-page-break/>Ievlev fiksrigardis, komprenis. La caro plu rigardis al la standardo. </text:p>
      <text:p text:style-name="P19">— Ni esperigas nin per feliĉa penso, ke ĉi alegorio baldaŭ estos ŝanĝita. </text:p>
      <text:p text:style-name="P19">Petro leviĝis sur la pobferdekon, kie ĉe la stirrado sub vento estis pasumanta Rjabov, gaje kriis el malproksime: </text:p>
      <text:p text:style-name="P19">— Saluton, rudristo! </text:p>
      <text:p text:style-name="P19">— Saluton, Siro! — trankvile kaj afable respondis Rjabov. </text:p>
      <text:p text:style-name="P19">— Debordiĝu! — ordonis la caro. </text:p>
      <text:p text:style-name="P19">La matrosoj liberigis ŝnuregojn, ekfajfis ferdekstra fajfilo, ekkantis signala klariono. Rjabov movis la stirradon. Topmatrosoj ekkuris sur stajoj — hisi velojn. Petro, krucinte la manojn sur la brusto, per severaj okuloj rigardis al du fremdlandaj negocistaj ŝipoj, rapide kurantaj al Arĥangelsko. Poste, forakompaninte ilin per rigardo, pinĉante la malmolan lipharon, ordonis al Ievlev: </text:p>
      <text:p text:style-name="P19">— Ekde ĉi tago mi ordonas al fremdlandaj ŝipanoj, kiam ili pasas preter la Novdvina citadelo, duonhisi ambaŭ topvelojn ĝis la mezo de la topmasto! </text:p>
      <text:p text:style-name="P19">Li pensis iom kaj aldonis: </text:p>
      <text:p text:style-name="P19">— Por memoro pri la okazinta ĉi tie super la svedoj viktorio! </text:p>
      <text:p text:style-name="P6"/>
      <text:h text:style-name="P5" text:outline-level="3"><text:bookmark-start text:name="__RefHeading___Toc10704_3798596000"/><text:soft-page-break/>6. Ni laboris bone!<text:bookmark-end text:name="__RefHeading___Toc10704_3798596000"/></text:h>
      <text:p text:style-name="P19">— Al Solovkio baldaŭ mi iros preĝi! — diris Petro, starante ĉe la ŝultro de Rjabov. </text:p>
      <text:p text:style-name="P19">La unua piloto singarde silentis. </text:p>
      <text:p text:style-name="P19">— Danki Disinjoron pro la venko super la svedoj, preĝi al sanktaj Zosimo kaj Sabatio... </text:p>
      <text:p text:style-name="P19">Rjabov nenion respondis. </text:p>
      <text:p text:style-name="P19">— Vi iros kiel estro de eskadro kun ni! — per alia, afera voĉo prononcis Petro. </text:p>
      <text:p text:style-name="P19">Ivano Sabateiĉ ĵetis rapidan rigardon al la caro. </text:p>
      <text:p text:style-name="P19">— La eskadro estas nemalgranda, dek tri ŝipoj, kaj kun ili du fregatoj novaj: «Sankta Spirito» — sur ĝi ŝipestro estas Pamburg, kaj «Kuriero» — sur ĝi ŝipestro estas Varlan. </text:p>
      <text:p text:style-name="P19">— Kaj super la eskadro kiu iros kiel admiralo? </text:p>
      <text:p text:style-name="P19">— Apraksin Teodoro Matejeviĉ. </text:p>
      <text:p text:style-name="P19">— Do, eblas! — trankvile rigardante antaŭen, al kovrita per ŝaŭmaj ondetoj Dvino, diris Rjabov. — Matrosojn nun vi, Siro, havas realajn; estis prave farite, ke pomorojn oni prenis sur viajn ŝipojn. La popolo estas kutima, ni ĝiskuros. Ĉu Ievlev Silvestro Petroviĉ kun ni iros? </text:p>
      <text:p text:style-name="P19">— Kun ni. </text:p>
      <text:p text:style-name="P19">— Kaj bone! </text:p>
      <text:p text:style-name="P19"><text:soft-page-break/>La fregato iris rapide. La observisto batadis al kupra sonorilo, por hazarde ne dronigi fiŝistan boateton. Rjabov, mallarĝigante la okulojn, serĉadis konatajn signojn — kapelon, kubuton de la rivero, domon sur holmo. Petro nelaŭte demandis: </text:p>
      <text:p text:style-name="P19">— Ĉu vi timis, kiam la svedan ŝipon kondukis, rudristo? </text:p>
      <text:p text:style-name="P19">— Al la morto, kiel al la suno, per plenaj okuloj rigardi ne eblas, Siro! — respondis Rjabov. — Mi ĉiam pensis: mi ankoraŭ vivos, ne mortos. Ĝuste tiel fariĝis, mi vivas, tamen jen de vi favoraĵo — knaboj sur strato krias: «Pupo glacia, pupo glacia!» </text:p>
      <text:p text:style-name="P19">La caro ekridis, klarigis: </text:p>
      <text:p text:style-name="P19">— Ne pupo glacia, sed Publio Horacio Kokleso, romiano indega. Ĉi romiano unue kun Herminio kaj Larcio, kaj poste sola, defendadis ponton sur rivero Tibero kontraŭ etruskoj, ĝis la ponto malantaŭ li ne estis malkonstruita. Horacio tiam ĵetiĝis en la riveron... Romianoj poste starigis al li monumenton. </text:p>
      <text:p text:style-name="P19">— Jen kiel! — diris Rjabov. — Granda afero... Kaj antaŭ kiom longe tio okazis? </text:p>
      <text:p text:style-name="P19">— Antaŭ ĉirkaŭ mil jaroj, aŭ eĉ pli multe. </text:p>
      <text:p text:style-name="P19">La rudristo fajfis. </text:p>
      <text:p text:style-name="P19">— Ne ektimis do la viro! — diris li poste. — Same, probable, pensis: mi saviĝos... </text:p>
      <text:p text:style-name="P19">De malantaŭe, frapante per la lambastono, al la stirrado aliris Silvestro Petroviĉ, diris, ke la horo estas malfrua, restis tempo <text:soft-page-break/>ĝuste por sukcesi al surakvigo de la ŝipo en la ŝipkonstruejo, tie, probable, oni jam atendas. Malproksime jam brilis pintoj de Arĥangelskaj preĝejoj. </text:p>
      <text:p text:style-name="P19">— Ĉu al la ŝipkonstruejo ni iru? — demandis Rjabov. </text:p>
      <text:p text:style-name="P19">— Turnu al la ŝipkonstruejo! — ordonis Petro. </text:p>
      <text:p text:style-name="P19">Ĥagajo Pustovojtov kriis en paroltubon komandajn vortojn, matrosoj vigle diskuris al siaj lokoj. Estis videbla la Solombala ŝipkonstruejo kaj la staranta apud ĝi ĉe la ankroj milita floto. En matena freŝa vento ŝvebis pobaj flagoj de sankta Andreo, sur la mastoj flirtis vimploj, matrosoj per siteloj priverŝadis la ferdekojn, de la ŝipoj aŭdiĝis kantado de klarionoj, krakado de tamburoj. Al Petro abrupte moviĝis la vango, li fiksrigardis la ŝipojn, puŝis Ievlev-on: </text:p>
      <text:p text:style-name="P19">— Ĉu? Nenio direblas! Eskadro! </text:p>
      <text:p text:style-name="P19">La fregato plenumis la manovron, komencis giri. Ree eksusuris la akvo post la pobo, vento abrupte ekfajfis en ŝnuroj. La ŝipoj de la eskadro estis kvazaŭ kreskantaj antaŭ la okuloj, iĝantaj pli grandaj, pli altaj, pli fortaj. Jam brilis sub la suno kupraj pruaj kaj pobaj kanonoj, jam videblis en malfermitaj paftruoj tuboj de pezaj kanonoj, jam aŭdeblis komandaj vortoj de ŝipestroj, elkurintaj sur la pobferdekojn, por vidi la caran fregaton. </text:p>
      <text:p text:style-name="P19">— Ĉu bonaj ŝipoj? — per raŭka pro emocio voĉo demandis la caro Rjabov-on. </text:p>
      <text:p text:style-name="P19"><text:soft-page-break/>— Ni laboris bone! — respondis la rudristo. — Konstruis. Kaj al la svedo ne lasis bruligi, same laboris. Do jen ĝi estas — la floto! </text:p>
      <text:h text:style-name="P4" text:outline-level="2"><text:bookmark-start text:name="__RefHeading___Toc10706_3798596000"/>Ĉapitro sepa<text:bookmark-end text:name="__RefHeading___Toc10706_3798596000"/></text:h>
      <text:p text:style-name="P9"/>
      <text:p text:style-name="P11">Ne palpebrumu — kaj ne estas timinde! </text:p>
      <text:p text:style-name="P16"><text:span text:style-name="T3">Proverbo</text:span> </text:p>
      <text:h text:style-name="P5" text:outline-level="3"><text:bookmark-start text:name="__RefHeading___Toc10708_3798596000"/>1. Nerompebla decido<text:bookmark-end text:name="__RefHeading___Toc10708_3798596000"/></text:h>
      <text:p text:style-name="P19">Vekiĝinte ĉe la aŭroro, Ivaĉjo Rjabov frotpurigis per la pugnoj la okulojn, dufoje dolĉe oscedis kaj deziris dormi plu, sed subite rememoris sian nerompeblan decidon kaj tuj eksidis sur la benko, ektiminte tion, kion li mem fiksis por si. </text:p>
      <text:p text:style-name="P19">Dum nelonga tempo meditinte kaj tute vekiĝinte, li ĉesis timi. Ĉio planita ree, kiel antaŭtage, imagiĝis al li nekomplika, simpla kaj facile plenumebla afero: necesis nur vesti sin kaj foriri el la korto. La patrino estis profunde dormanta. La patro, probable, foriris al sia floto. La orfoj de avinjo Eŭdoĥa, disetendinte sin, estis snufantaj sur la forno. Ivaĉjo singarde ekrigardis al ili: ili povis fiaskigi la tutan aferon — ili ĉiam sekvadis lin kaj ekploregadis, se li ilin forlasadis. </text:p>
      <text:p text:style-name="P19">Ne, la orfoj dormis profunde. </text:p>
      <text:p text:style-name="P19">Ivaĉjo vestis sin, singarde frapis per nova ferita kalkanumo al la planko, por pli oportune paŝi, ligis sur si zonon kaj, ne perdante tempon por serĉado de kombilo, per la fingroj kombis la buklajn harojn. Ĉar li estis dando kaj estis foriranta el la hejmo por longe, aŭ eble eĉ por ĉiam, li kunprenis ankaŭ kaftanon, antaŭ nelonge rekudritan el la patra. Nun restis nur elpreni el la subfornaĵo kaŝitan tie en la antaŭtago pakon. Tian <text:soft-page-break/>pakon la patrino ordinare kolektadis por la patro, kiam li estis ironta en la maron, saman, prepariĝante al navigado, kolektis por si ankaŭ Ivaĉjo. En la pako estis flanoj — unu mordita, alia tute netuŝita, bakita ovo, salo kaj kukumo, same mordita. </text:p>
      <text:p text:style-name="P19">Penante ne brui, Ivaĉjo eliris kaj tuj sur la perono kunpuŝiĝis kun avinjo Eŭdoĥa, kiu tre miris, ekvidinte la knabon en tia frua tempo, kaj ankoraŭ pli multe miris, rimarkinte, ke en lia mano estas pako, kaj sur la ŝultroj — la nova kaftaneto. </text:p>
      <text:p text:style-name="P19">— Kien do vi, viro, intencas iri? — demandis avinjo Eŭdoĥa. — Ĉu en la preĝejon? </text:p>
      <text:p text:style-name="P19">Ivaĉjo pensis — li neniam respondadis tuj, — kuntiris la brovojn kaj diris, ke ne, ne en la preĝejon li intencas iri. </text:p>
      <text:p text:style-name="P19">— Ne en la preĝejon — tiam kien do? </text:p>
      <text:p text:style-name="P19">— Ja mi iros iomete promeni. Kial mi ne promenu? </text:p>
      <text:p text:style-name="P19">— Promenu, promenu, bona afero! </text:p>
      <text:p text:style-name="P19">Sur la vizaĝo de avinjo Eŭdoĥa aperis zorgoplena esprimo, kaj Ivaĉjo, divenante tion, kion tuj diros la avinjo, kolere palpebrumis. </text:p>
      <text:p text:style-name="P19">— La orfoj, mi pensas, same povus kun vi... </text:p>
      <text:p text:style-name="P19">— Sed por kio ili, nazmukuloj, kun mi! — plende ekparolis Ivaĉjo. — Mi jen kiom elkreskis, sed ili ankoraŭ eĉ iri bone ne povas. Ĉu bona promeno — porti ilin sur la dorso. Je Dio, avinjo, ili estas etaj, ili dormu... </text:p>
      <text:p text:style-name="P19">Avinjo Eŭdoĥa konsentis, kaj Ivaĉjo ĉesis palpebrumi. </text:p>
      <text:p text:style-name="P19"><text:soft-page-break/>— Ĉu la ŝipojn vi rigardos? </text:p>
      <text:p text:style-name="P19">— Kaj la ŝipojn mi rigardos. Ili hodiaŭ en la maron iros, lastan tagon sur Dvino... </text:p>
      <text:p text:style-name="P19">— Iru, rigardu. Kaj la kaftanon portagmanĝan por kio vi surmetis? </text:p>
      <text:p text:style-name="P19">— Kial do mi estu sen kaftano? Ĉiuj estas en kaftanoj, sed mi en ĉemizo? Ĝi estis kudrita — do mi ĝin surmetis. </text:p>
      <text:p text:style-name="P19">— En la pako do kio estas? — demandis la avinjo. </text:p>
      <text:p text:style-name="P19">— Manĝo estas en la pako! — diris Ivaĉjo, per la verdaj okuloj rigardante al la maljunulino demalsupre. </text:p>
      <text:p text:style-name="P19">— Jen, kia viro! — aprobis la avino. — Ankaŭ pri manĝo pensis. Por longe, verŝajne, intencas iri... </text:p>
      <text:p text:style-name="P19">«Por ĉiam!» — deziris respondi Ivaĉjo, ne scipovanta mensogi, sed ĝustatempe mordis sian langon. La avino malligis la pakon, balancis la maljunan tremantan kapon, suspiris: </text:p>
      <text:p text:style-name="P19">— Malmulte estos por vi, knabo, se vi ĝis la vespero ekiras. Vi pri manĝo emas — kiel la patro. Se vin ambaŭ manĝegemo kaptas, por la mastrino estos morto. Kaj la flano estas mordita. Atendu, kara, mi al vi bastokorbeton da kazeo metos kaj freŝan gadon... </text:p>
      <text:p text:style-name="P19">Ivaĉjo eksidis sur la peronon, apogis sin per la pugno, malgajiĝis: «Ne plu estos mi ĉi tie, panjo ploros, avinjo turmentiĝos». Sed li tuj decidis firme: «Ne gravas! Ili ploros kaj ĉesos. Paĉjo estas kun mi, ni ne pereos, ankoraŭ donacojn mi alveturigos post tempopaso». </text:p>
      <text:p text:style-name="P19"><text:soft-page-break/>La avino elportis manĝon, ligis la pakon pli bone, per kombilo kombis al Ivaĉjo la buklojn, ankoraŭ donacis al li groŝon, — kial viro senmone promenu! </text:p>
      <text:p text:style-name="P19">— Kiam vi manĝos — kvason trinku, — diris la avino, — homoj ĝuste diras: sata kokino eĉ lupon jungas. Iru kun Dio, kaj ne petolu kun aliaj knaboj, alie vi hazarde en akvon falos. </text:p>
      <text:p text:style-name="P19">Ivaĉjo, malfermante la barilpordeton, respondis, kiel plenaĝulo: </text:p>
      <text:p text:style-name="P19">— Se mi falos — mi eliros! Ne hakilo, ne dronos. </text:p>
      <text:p text:style-name="P19">La maljunulino balancadis la kapon, miradis: ankoraŭ antaŭ nelonge li estis infaneto, kaj nun estas viro. Flugas, flugas tempo... </text:p>
      <text:p text:style-name="P19">Kaj Ivaĉjo tiutempe estis aliranta la bienon de la vojevodo kaj forturniĝadis, por ke la Ievlev-aj fraŭlinoj — Venjo kaj Irenjo — ne povu pensi, kvazaŭ li ilin multe bezonas. Li ofte nun iradis laŭ tiu vojo, kaj li ĉiam forturnadis sin kaj ne rigardis al la alta palisbarilo, el trans kiu aŭdiĝadis laŭtaj voĉoj de oficiroj, princoj kaj aliaj sekvantaranoj, — la fraŭlinoj pri li eĉ ne rememoru, post tempopaso ili aŭdos tian, ke aĥos, sed estos malfrue, li tutegale al ili ne venos, ne tia li naskiĝis, ke li ofendojn simple pardonu. Ne vokas ili en sian palacon — kaj ne necesas. Por ni ankaŭ en Muskoj ne pluvas, ni ankaŭ mem pirogojn manĝas! </text:p>
      <text:p text:style-name="P19">Iomete rememoradinte sian ofendiĝon, dum la vojo iris apud la vojevoda domo, Ivaĉjo, elirinte al Dvino, tuj revigliĝis: la ŝipa floto, etendiĝinte per granda arko, staris ĉe ankroj <text:soft-page-break/>nemalproksime de la bordo. Velboatoj, barkoj, remboatoj ĉe ĉiuj flankoj aliĝis al la ŝipoj; matrosoj kun krioj entrenadis sur la ferdekojn sakojn, barelojn, korbojn, tiris sur ŝnuregoj grandajn kaj malgrandajn kanonojn, kuglegojn en retoj, pulvon en lignaj kofroj. Malgrandaj boatoj kun ŝipaj oficiroj rapide navedis per remiloj inter la ŝipoj; oficiroj en nigraj trikornaj ĉapeloj, en verdaj Preobraĵenskaj kaftanoj kun roversoj, en blankaj gantoj, kun spadoj, facile surkuradis laŭ ŝtuparoj. Sur iuj ŝipoj oni tiradis, ekzamenante antaŭ la militiro, ŝnuregojn, sur aliaj facile frapadis lignaj marteloj de kalfatristoj, sur triaj kaporaloj kaj ferdekestroj faradis kun matrosoj ekzercojn. Dvino bolis per vivo, kaj al Ivaĉjo estis gaje pensi, ke baldaŭ ankaŭ li estos sur ŝipo kaj plenumos sian nerompeblan decidon. </text:p>
      <text:p text:style-name="P19">Al la kajo ofte aliradis boatetoj kaj gigoj, sed de «Sanktaj Apostoloj», kvazaŭ spite, longe neniu venadis, kaj Ivaĉjo komencis jam pensi, ĉu li atingu la flagŝipon de alia ŝipo, kiam subite al traboj de la albordiĝejo frapis flanko de granda gigo, kaj la rudristo, ekstarinte sur la benkon, kriis: </text:p>
      <text:p text:style-name="P19">— Kiu al «Apostoloj»? Tuj! </text:p>
      <text:p text:style-name="P19">Ivaĉjo aliris pli proksime, diris: </text:p>
      <text:p text:style-name="P19">— Mi al «Apostoloj». </text:p>
      <text:p text:style-name="P19">— Kaj kiu do vi estas? — demandis la matroso, gaje rigardante al Ivaĉjo kaj montrante blankajn dentojn. </text:p>
      <text:p text:style-name="P19">— De Rjabov, rudristo, mi estas filo. </text:p>
      <text:p text:style-name="P19">— De Ivano Sabateiĉ? </text:p>
      <text:p text:style-name="P19"><text:soft-page-break/>— De li. </text:p>
      <text:p text:style-name="P19">— Jen kia vi estas! </text:p>
      <text:p text:style-name="P19">— Ja tia. </text:p>
      <text:p text:style-name="P19">— Kaj kia estas via nomo? </text:p>
      <text:p text:style-name="P19">— Mia nomo estas Ivano. </text:p>
      <text:p text:style-name="P19">— Do, Ivano Ivanoviĉ? </text:p>
      <text:p text:style-name="P19">Ivaĉjo iom konfuziĝis kaj ne respondis. </text:p>
      <text:p text:style-name="P19">— Ĉu al la patro vi iras? — ree demandis la matroso. </text:p>
      <text:p text:style-name="P19">— Al li! </text:p>
      <text:p text:style-name="P19">— Sed ĉu li estas sur «Apostoloj»? </text:p>
      <text:p text:style-name="P19">Alia matroso — remestro — diris, mordante sekalan biskoton: </text:p>
      <text:p text:style-name="P19">— Kie do li estu, Ivano Sabateiĉ? En la eskadro. Eksidu, Ivano Ivanoviĉ, ni transportos. </text:p>
      <text:p text:style-name="P19">Ivaĉjo malleviĝis en la gigon, demandis: </text:p>
      <text:p text:style-name="P19">— Ĉu sur la sidilon? </text:p>
      <text:p text:style-name="P19">— Sidilo, amiko, hejme restis, kaj ĉe ni ĝi nomiĝas flote — benko! — edife diris la remestro, apetite maĉante la biskoton. </text:p>
      <text:p text:style-name="P19">Ivaĉjo iomete ruĝiĝis kaj, ĵetante rigardojn al la matroso kun la biskoto, eksidis kaj malligis sian pakon. Lin, laŭ ĉiuj signoj, kaptis ĝuste tiu manĝegemo, pri kiu antaŭ nelonge parolis avinjo Eŭdoĥa. </text:p>
      <text:p text:style-name="P19"><text:soft-page-break/>— Jen kia estas nia Ivano Ivanoviĉ! — diris tute juna matroso kun kuspita nazo kaj efelidhava vizaĝo. — Antaŭvidema oĉjo. Ĉion lin kunhavas! </text:p>
      <text:p text:style-name="P19">— Ĉi tie por la tuta kompanio sufiĉos manĝeti! — afable proponis Ivaĉjo. — Gustumu... </text:p>
      <text:p text:style-name="P19">Sed la matrosoj ne gustumis la Ivaĉjan provizon, dirinte, ke por ili estas propra nutro de la ŝtato kaj tiu ŝtata nutro estas tute sufiĉa. </text:p>
      <text:p text:style-name="P19">Supre, de la kajo, konata voĉo demandis: </text:p>
      <text:p text:style-name="P19">— Ĉu de «Apostoloj», knaboj? </text:p>
      <text:p text:style-name="P19">Kaj Silvestro Petroviĉ, jam sen lambastono, nur kun promenbastono, saltis en la gigon. </text:p>
      <text:p text:style-name="P19">— Jen kiu estas ĉi tie! — miris li, kaj eksidinte apud Ivaĉjo, prenis per la malmolaj fingroj lian mentonon kun kaveto. — Nu, saluton, baptofilo. Viŝu, fraĉjo, la vizaĝon, ĝi tuta estas en kazeo... </text:p>
      <text:p text:style-name="P19">Ivaĉjo obeeme viŝis sin. </text:p>
      <text:p text:style-name="P19">La gigo debordiĝis de la Resurekta kajo kaj vigle ekiris al la flagŝipo de la eskadro, kiu staris ĉe du ankroj meze de brilanta sub sunaj radioj Dvino. </text:p>
      <text:p text:style-name="P19">— Kial do vi ne venas gasti? — demandis Silvestro Petroviĉ. </text:p>
      <text:p text:style-name="P19">— Ne ni transloĝiĝis! — respondis Ivaĉjo. — Kiuj transloĝiĝis — tiuj devus respekti per veno, laŭ la moro. </text:p>
      <text:p text:style-name="P19">— Kaj de kie vi la moron scias? </text:p>
      <text:p text:style-name="P19"><text:soft-page-break/>— Avinjo diris... </text:p>
      <text:p text:style-name="P19">— Jen, diris. Sed vi estas viro. Vi la fraŭlinojn devus respekti per veno la unua. </text:p>
      <text:p text:style-name="P19">Ivaĉjo pensis, poste respondis nelaŭte: </text:p>
      <text:p text:style-name="P19">— Ne necesas... Ni ne mortos... </text:p>
      <text:p text:style-name="P19">— Ĉu same la avinjo diris? </text:p>
      <text:p text:style-name="P19">— Ne. Paĉjo... </text:p>
      <text:p text:style-name="P19">Li hele, per sia speciala, Rjabov-a maniero rigardis en la okulojn de Silvestro Petroviĉ kaj prononcis klare: </text:p>
      <text:p text:style-name="P19">— Ni eĉ al Dio ĝistere ne riverencas, ni la kolon antaŭ neniu klini kutimas... </text:p>
      <text:p text:style-name="P19">— Ĉu la paĉjo diris? </text:p>
      <text:p text:style-name="P19">— Ne. Panjo instruis. </text:p>
      <text:p text:style-name="P19">— Ĉu pro tio vi ne venas? </text:p>
      <text:p text:style-name="P19">— Laŭ la moro! — firme diris Ivaĉjo. — Kiuj transloĝiĝis, tiuj respektu... </text:p>
      <text:p text:style-name="P19">Silvestro Petroviĉ malgaje suspiris, demandis, kie estas nun la unua piloto. Ivaĉjo ne respondis. Demandis, por kio Ivaĉjo bezonas iri sur la ŝipon, — tiu ree ne respondis. Ievlev atente fiksrigardis la dense ruĝan, spirantan per sano vizaĝon de la knabo, faris ankoraŭ kelkajn ruzajn demandojn kaj momente divenis la Ivaĉjan sekretan kaj nerompeblan decidon. </text:p>
      <text:p text:style-name="P19"><text:soft-page-break/>Laŭ ŝtuparo ili leviĝis kune, mano ĉe mano eniris en grandan admiralan kajuton, ornamitan per koloraj ledoj kaj bronzo. Ĉi tie, super granda mapo, sidis la caro kaj Teodoro Matejeviĉ Apraksin. Ili ambaŭ estis sen kaftanoj: la caro — en blanka ĉemizo, Apraksin — en arĝente brodita kamizolo. Silvestro Petroviĉ sidigis Ivaĉjon malproksime, en fotelon, malfermis antaŭ li gliman fenestron, donis al li en la manojn lornon — rigardi kien li deziros, — kaj ordonis silenti. Ivaĉjo, senĉese kaj kun apetito maĉante el sia pako, komencis rigardi en la mirindan lornon, mallaŭte aĥante ĉe tio pro ravo, kaj Ievlev eksidis proksime al la caro, kliniĝis al li kaj diris, ridetante per siaj helbluaj okuloj: </text:p>
      <text:p text:style-name="P19">— Jen, Siro, maristo de la estonta floto Rusia. Fuĝis el la gepatra hejmo, por foriri kun la floto en la maron. Ruza knabo, sed ankaŭ mi ne estas simplulo... </text:p>
      <text:p text:style-name="P19">La caro ĵetis flankan rigardon al Ivaĉjo, demandis mallonge: </text:p>
      <text:p text:style-name="P19">— Ĉu li? </text:p>
      <text:p text:style-name="P19">— Li. Maĉas kaj en la lornon rigardas. </text:p>
      <text:p text:style-name="P19">— Kies li estas? </text:p>
      <text:p text:style-name="P19">— De Rjabov, rudristo, filo, kaj mia baptofilo. </text:p>
      <text:p text:style-name="P19">Deŝirinte lacan rigardon de la mapo, Apraksin prononcis: </text:p>
      <text:p text:style-name="P19">— Li ne estas sola, Silvestro Petroviĉ. Amasaj estas volontuloj. Soldatojn ni per bastonoj enpelas, sed la lokaj loĝantoj — dvinanoj kaj pomoroj — venas al ŝipoj, petas preni ilin kiel matrosojn. En Pomorio estas lulilo por matrosoj de la <text:soft-page-break/>ŝipa floto. Kaj ili sukcese superas la novan por si kaj malfacilan laboron. Estas iuj, kiuj nur en la antaŭa semajno botojn ricevis, sed nun la ŝipon konas kiel siajn kvin fingrojn. </text:p>
      <text:p text:style-name="P19">Petro penseme diris: </text:p>
      <text:p text:style-name="P19">— Bone! Planas ni en nemalproksimaj tempoj preni de ĉi tie dvinanojn kaj blankmaranojn por nia ŝipa floto ne malpli ol mil homoj, por el ili kernon krei de veraj matrosoj... </text:p>
      <text:p text:style-name="P19">— Ne nur matrosoj, sed ankaŭ oficiroj, Siro! — diris Apraksin. — Senprokraste necesas kelkajn junulojn en la navigistan lernejon sendi. Jen antaŭ nelonge Silvestro Petroviĉ menciis la mortigitan de la svedoj Metrion Goroĵanin-on, kaj tiaj, kiel li, ankaŭ inter vivantoj nun estas nemalmultaj... </text:p>
      <text:p text:style-name="P19">— Skribu pri ili registron! — ordonis Petro. — Urĝe necesas fari, el Arĥangelsko ni jam hodiaŭ sendos. Tempo kostas multe, poste ni ne havos tempon. </text:p>
      <text:p text:style-name="P19">Li verŝis por si kruĉeton da kvaso, eltrinkis unuglute, ordonis voki kajut-vaĉanton. Trans la pordo aŭdiĝis disputantaj voĉoj, timigita flustro, elŝoviĝis ies liphara kapo: </text:p>
      <text:p text:style-name="P19">— Kiun, kiun? </text:p>
      <text:p text:style-name="P19">— Kajut-vaĉanton! — kolerante, ordonis Petro. </text:p>
      <text:p text:style-name="P19">Oni ree ekflustris, ekkuris. Apraksin, kaŝante rideton, kriis: </text:p>
      <text:p text:style-name="P19">— Fileĉjo! </text:p>
      <text:p text:style-name="P19">Tuj eniris junulo en senzona ĉemizo, kun pura rigardo de gajaj okuloj, blondhara, nudpieda. </text:p>
      <text:p text:style-name="P19"><text:soft-page-break/>— Memorfiksu, Fileĉjo, — severe diris Apraksin. — Kajut-vaĉanto estas vi, Fileĉjo. Ĉu vi komprenis? </text:p>
      <text:p text:style-name="P19">— Antaŭ nelonge mi estis asistanto de timermano, asistanto de kanonestro, nun kajut-vaĉanto! — respondis Fileĉjo. — La vortoj ja estas ne niaj, ĉu estas facile... </text:p>
      <text:p text:style-name="P19">Apraksin turniĝis al la caro: </text:p>
      <text:p text:style-name="P19">— Maristoj ili estas — pli bonaj ne troveblas, sed pri fremdaj vortoj estas malfacile. Se oni nomus ilin en nia maniero — servosoldato, ĉarpentisto! </text:p>
      <text:p text:style-name="P19">— Ne stultumu! — ordonis Petro. Kaj ordonis al la kajut-vaĉanto Fileĉjo: — Iru por la carido, ke li ĉi tien al mi venu. </text:p>
      <text:p text:style-name="P19">Fileĉjo, turniĝinte sur la nudaj kalkanoj, forkuris. Petro vokis al si Ivaĉjon. Tiu kun suspiro deŝiriĝis de la lorno, sendezire degrimpis de la fotelo. La caron li ne konis laŭvide, ĉar en tiu tago, kiam ĉe la rudristo estis primetita la festeno, li haladziĝis pro tabako, kiun fumis la gastoj, kaj ĉio konfuziĝis en lia kapo — uniformoj, lipharoj, spadoj, kaftanoj, kamizoloj, pirogoj, kalikoj. Enmemoriĝis nur, kiel Taisja matene diris al la rudristo: </text:p>
      <text:p text:style-name="P19">— Nu, Ivano Sabateiĉ, portu monon almenaŭ kvin kopekojn. Forregaliĝis ni. </text:p>
      <text:p text:style-name="P19">La patro tiam skrapis la nukon, iris trovi kvin kopekojn. </text:p>
      <text:p text:style-name="P19">— Ĉu vi konas min? — demandis Petro, kiam Ivaĉjo, tenante en la mano la lornon, haltis antaŭ li. </text:p>
      <text:p text:style-name="P19">— Ne konas. </text:p>
      <text:p text:style-name="P19"><text:soft-page-break/>— Mi ĉe via patro gastis. </text:p>
      <text:p text:style-name="P19">— Multaj gastis! — diris Ivaĉjo, turnante en la manoj la kupran tubon de la lorno. — Kaj koloneloj gastis, kaj generaloj, kaj ŝipestroj, kaj la caro mem gastis... </text:p>
      <text:p text:style-name="P19">— Pri la caro vi, eble, mensogas? </text:p>
      <text:p text:style-name="P19">— Ne, ne mensogas. </text:p>
      <text:p text:style-name="P19">— Nu, kaj se ne mensogas, tiam pri afero ni parolu. Kiam vi elkreskos granda — kiu vi iĝos? </text:p>
      <text:p text:style-name="P19">— Ĉu mi? </text:p>
      <text:p text:style-name="P19">— Vi. </text:p>
      <text:p text:style-name="P19">— Ja maristo mi iĝos. </text:p>
      <text:p text:style-name="P19">— Ĉu sur ŝipo aŭ vi fiŝkaptos? </text:p>
      <text:p text:style-name="P19">Ivaĉjo metis sub la vangon la lastan pecon de flano, pensis, respondis per fabelo, kiun rakontis avinjo Eŭdoĥa: </text:p>
      <text:p text:style-name="P19">— Kiam mi elkreskos kiel necesas, mi iros al la caro en la blankŝtonan palacon, riverencos en la granda maniero, petos lin, nian patron: «Via cara moŝto, suno hela, ne ordonu ekzekuti, ordonu absolvi, ordonu vorton diri: avo mia Sabateo kiel rudristo en la maron iradis, patro mia Ivano estas en via cara servo, ordonu ankaŭ al mi sur granda ŝipo en oceanon-maron iri...» </text:p>
      <text:p text:style-name="P19">Petro larĝe ridetis, tiris Ivaĉjon al si, kunpremis lin per la genuoj, demandis per plivarmiĝinta voĉo: </text:p>
      <text:p text:style-name="P19">— Kiu instruis vin, fiŝista filo, kiel kun caro paroli? </text:p>
      <text:p text:style-name="P19"><text:soft-page-break/>— Ja avinjo Eŭdoĥa! — finmaĉante la flanon, respondis Ivaĉjo kaj daŭrigis: — Kaj kisos min la cara moŝto, suno hela, en la buŝon dolĉan, kaj donos en miajn manojn sabron akran, bulatan, kaj pridonacos min per trezoro nekalkulebla... </text:p>
      <text:p text:style-name="P19">La caro ekridegis laŭte, firme kunpremante la ŝultrojn de Ivaĉjo, diris: </text:p>
      <text:p text:style-name="P19">— Estos vi maristo, knabo, kresku nur iomete... </text:p>
      <text:p text:style-name="P19">La pordo knaris. Sur la vizaĝo de Petro glitis ombro, li depuŝis de si Ivaĉjon kaj ordonis: </text:p>
      <text:p text:style-name="P19">— Iru jen — kun la carido ludu. Iru sur la pobkastelon aŭ sur la pobferdekon, kanonoj tie estas, ĉio multas — vi promenos... Iru ambaŭ, ludu. </text:p>
      <text:p text:style-name="P19">— Ĉu la lornon mi kunprenu aŭ ĉi tie lasu? — demandis Ivaĉjo, kaj estis videble, ke li ne povas foriri sen la lorno. </text:p>
      <text:p text:style-name="P19">— Prenu, prenu, kun vi prenu! — kun preteco diris Petro. — Kaj la lornon prenu, kaj kio tie ankoraŭ estas. Silvestro Petroviĉ, donu al ili po muskedo, sabrojn donu... </text:p>
      <text:p text:style-name="P19">Al Ivaĉjo pro ravo tute ruĝiĝis la vizaĝo, li turnis sin al la pala knabo, kiu, pendiginte la longajn brakojn, staris apude, puŝis lin per la kubuto, por ke tiu komprenu, kiel bone al ili nun estos, sed la knabo eĉ ne moviĝis. </text:p>
      <text:p text:style-name="P19">Ivaĉjo kaj Aleksio eliris kun Ievlev. Petro longe sidis silente, poste, rigardante en la fenestron, flustre prononcis: </text:p>
      <text:p text:style-name="P19">— Ho Dio ĉiopova, ŝtelis vi mian filon! </text:p>
      <text:p text:style-name="P19">— Kio? — demandis Apraksin, deŝiriĝante de la mapo. </text:p>
      <text:p text:style-name="P19"><text:soft-page-break/>— Vi kalkulu, mezuru! — respondis Petro, pensante pri la sia. — Kalkulu, Teodoro Matejeviĉ, nun ni erari neniel rajtas... </text:p>
      <text:h text:style-name="P5" text:outline-level="3"><text:bookmark-start text:name="__RefHeading___Toc10710_3798596000"/>2. Carido Aleksio<text:bookmark-end text:name="__RefHeading___Toc10710_3798596000"/></text:h>
      <text:p text:style-name="P19">Restinte duope kun Aleksio, pririgardante la pistolon, Ivaĉjo demandis: </text:p>
      <text:p text:style-name="P19">— Aŭskultu, Aleĉjo, kaj kial oni vin moknomas carido? </text:p>
      <text:p text:style-name="P19">— Ĉar mi ja estas carido... </text:p>
      <text:p text:style-name="P19">Ivaĉjo subridis: </text:p>
      <text:p text:style-name="P19">— Mensogu pli bone. Se vi estas carido, tiam mi estas caro. </text:p>
      <text:p text:style-name="P19">Li streĉis la ĉanon de la pistolo, ekcelis al la masto, diris base: </text:p>
      <text:p text:style-name="P19">— Jen mi pafos! </text:p>
      <text:p text:style-name="P19">La ŝipo apenaŭ rimarkeble estis balanciĝanta, Dvino brilis tiel, ke al ĝi estis dolore rigardi. Ĉirkaŭe sur la flagŝipo oni laboris, matrosoj levadis sur pulioj kverkajn kanonajn afustojn, rezervajn jardojn, kunmetitajn kaj ligitajn velojn. Larĝe kaj libere fluis super la rivero kanto, insiste, gaje, intermite frapadis marteloj de kalfatristoj, kun grinco batadis martelegoj de ŝipaj forĝistoj. Al «Sanktaj Apostoloj» de tempo al tempo aliĝadis barkoj, gigoj, velboatoj; ŝajnis, ke por akcepti transportaĵojn jam ne estos loko, sed la senfundaj holdoj plu estis duone malplenaj. Pro hela suna lumo, pro arĝenta brilo de Dvino, pro ĉiuj ĉi vigligaj bruoj de granda kaj akorda laboro Ivaĉjo deziris kuri, grimpi sur ŝtuparoj, salti kaj ĝoji, kiel ĝojas bovido sur sukoplena printempa herbo, sed la knabo, kun kiu al <text:soft-page-break/>li estis ordonite ludi, sidis senmove, enue mallarĝigis la okulojn kaj silentis. </text:p>
      <text:p text:style-name="P19">— Ĉu vi ne iros la ŝipon rigardi? — demandis Ivaĉjo. </text:p>
      <text:p text:style-name="P19">— Sed kion sur ĝi rigardi? </text:p>
      <text:p text:style-name="P19">— Jen, kion vi diras! Kion rigardi! Kanonojn, kiel oni sur ŝnuregoj ion trenas, kuirejon... </text:p>
      <text:p text:style-name="P19">Li ruze ridetis: </text:p>
      <text:p text:style-name="P19">— Eble, tie oni pirogojn bakas, nin regalos... </text:p>
      <text:p text:style-name="P19">Aleksio malmilde ordonis: </text:p>
      <text:p text:style-name="P19">— Sidu ĉi tie. </text:p>
      <text:p text:style-name="P19">— Tiam ni rigardu en la lornon! </text:p>
      <text:p text:style-name="P19">— Ne bezonas mi vian lornon... </text:p>
      <text:p text:style-name="P19">— Ne bezonas? Ĉu la lornon ne bezonas? — miregis Ivaĉjo. — Ja vi nur unu fojon en ĝin rigardu — vi ne deŝiriĝos. Rigardu, kio per ĝi estas videbla... </text:p>
      <text:p text:style-name="P19">— Ne alkroĉiĝu! — ordonis Aleksio. </text:p>
      <text:p text:style-name="P19">— Nu kaj... ankaŭ mi vin ne bezonas! </text:p>
      <text:p text:style-name="P19">Kaj Ivaĉjo mem komencis rigardi en la lornon, hastante satrigardi, ĝis neniu deprenis la mirindan maŝinon. Sed unuope tamen rigardi estis ne tiom interese, kaj Ivaĉjo komencis turniĝi, serĉante pretekston foriri kun la valorega lorno ien malproksimen — al aliaj infanoj. </text:p>
      <text:p text:style-name="P19"><text:soft-page-break/>— Kial vi turniĝas? — demandis Aleksio. — Sidu, kiel mi sidas. </text:p>
      <text:p text:style-name="P19">Al Ivaĉjo fariĝis enua vizaĝo. Ambaŭ sidis sur volvaĵo de ŝnurego apude, rigardis malproksimen. Super Dvino, super malgrandaj boatetoj kaj grandaj ŝipoj kun krioj ĵetiĝadis mevoj. Pretere, laŭ la pobkastelo pasadis iuj korpulentaj, dikventraj bojaroj, malalte, respekte, eĉ kun timo riverencadis al Aleksio. Tiu, rigardante preter ili, ne respondadis, kaj al unu faris aĉan grimacon kaj montris la langon. Alia bojaro — grasa, pufa, kun pendantaj malsekaj lipharoj — aliris kun riverenco pli proksime, kisis al la carido la manon, demandis pri la sano, diris, ke en Moskvo nun estas bone, malsame de ĉi malbenita de Dio Arĥangelsko. La carido ne respondis, la bojaro foriris kun riverencoj kankre. </text:p>
      <text:p text:style-name="P19">— Ĉu vi estas popo? </text:p>
      <text:p text:style-name="P19">— Popo? — miris Aleksio. </text:p>
      <text:p text:style-name="P19">— Kaj se ne popo — por kio do li al via mano almetiĝas? </text:p>
      <text:p text:style-name="P19">Aleksio subridis kun malestimo, nenion respondis. </text:p>
      <text:p text:style-name="P19">— Arĥangelsko al li estas malbona! — ofendite diris Ivaĉjo. — Malbenita de Dio! Jen kia rivero ĉe ni estas, Komerca korto, ŝipoj. Insultis li la urbon, sed pro kio? </text:p>
      <text:p text:style-name="P19">Li pensis iom kaj aldonis: </text:p>
      <text:p text:style-name="P19">— Iros mi for de vi. Prenu vian lornon kaj muskedon. Mi iros... Kial tiele sidi. </text:p>
      <text:p text:style-name="P19"><text:soft-page-break/>— Nu kien vi iros! — kun kolera angoro, turniĝinte al Ivaĉjo per tuta sia longa blanka vizaĝo, demandis Aleksio. — Kion vi bezonas? Ni sidas, kaj bone. Ni ankoraŭ vidos sufiĉe. Estos balanciĝo, maro kun ondoj, knaro, bruo... </text:p>
      <text:p text:style-name="P19">Li skuiĝis, krakis per la fingroj, ĝibetiĝis, kiel maljunulo, ree ekparolis: </text:p>
      <text:p text:style-name="P19">— Krio, bruo, ĉiuj kuras, estas nenia kvieto. Por kio ĝi necesas, maro? Nu, akvo kaj akvo, kiu bezonas — veturu sur maro, sed mi por kio? </text:p>
      <text:p text:style-name="P19">Ivaĉjo per rondaj okuloj rigardis al Aleksio, ne komprenante, pri kio tiu parolas. </text:p>
      <text:p text:style-name="P19">— Dormu, li ordonas, sur la ŝipo, kutimiĝu! Sed kiel dormi ĉi tie, se ĝi skuiĝas, ĉi ŝipo damnita? Skuiĝas kaj balanciĝas... </text:p>
      <text:p text:style-name="P19">La carido plu parolis kaj parolis, kraketante per la fingroj, sed Ivaĉjo ĉesis aŭskulti, komencis observi tion, kiel matrosoj sur pulioj levas sur la ŝipon savboaton. Pro la mallaŭta voĉo de la carido, pro tio, kiel li kraketadis per la fingroj de la blankaj manoj, kiel maljunuline kunpremadis la lipojn, al Ivaĉjo iĝis neelteneble enue. Li leviĝis, por foriri, sed Aleksio subite per la ungoj dolore pinĉis lian kruron kaj ordonis kun ŝriko en la voĉo: </text:p>
      <text:p text:style-name="P19">— Estas dirite — sidu! </text:p>
      <text:p text:style-name="P19">— Sed pro kio vi pinĉas? — koleriĝis Ivaĉjo. — Vi, knabo, kion pri mi pensas? Mi vin tiel pinĉos, ke vi trans la randon falos, nur vezikoj supren iros... </text:p>
      <text:p text:style-name="P19"><text:soft-page-break/>— Se vi pinĉos — tiam al vi oni la kapon forhakos! — respondis Aleksio. </text:p>
      <text:p text:style-name="P19">— Kapon? </text:p>
      <text:p text:style-name="P19">— Plene forhakos! Kaj sur palison surmetos! Pinĉu, provu! </text:p>
      <text:p text:style-name="P19">— Mi ne timos! </text:p>
      <text:p text:style-name="P19">— Sed vi ja ektimis! </text:p>
      <text:p text:style-name="P19">Ivaĉjo ekrigardis kiel kolera bovo, klinis la buklan haron flanken, firme kunpremis la pugnojn. Aleksio staris antaŭ li — alta, kun haroj ĝis la ŝultroj, blankvizaĝa, kolera, — kaj kiu scias, kio okazus poste, se ne aperus tiutempe sur la pobkastelo rudristo Rjabov. Per trankvilaj paŝoj li aliris al la knaboj, metis la manon sur la ŝultron de la filo, turnis Ivaĉjon al si. </text:p>
      <text:p text:style-name="P19">— Iru, infano, hejmen! — ordonis li per glata kaj bonkora voĉo. — Iru, kara. Panjo tie pri vi malĝojas, avinjo Eŭdoĥa ploras... Ni iru, sur la gigon mi vin kondukos, iru, fileto... </text:p>
      <text:p text:style-name="P19">Aleksio abrupte tiris Rjabov-on je la maniko, kriis: </text:p>
      <text:p text:style-name="P19">— Al li estis ordonite esti kun mi, ĉe mia persono! </text:p>
      <text:p text:style-name="P19">— Sed li ja, sinjoro, vin batos... </text:p>
      <text:p text:style-name="P19">— Kaj se batos — oni lin ekzekutos! </text:p>
      <text:p text:style-name="P19">— Por kio do mi tion bezonas? — subridinte, respondis Rjabov kaj ree turnis sin al Ivaĉjo: — Ne, fileto, estu hodiaŭ laŭ mi. Ni iru! </text:p>
      <text:p text:style-name="P19">Aleksio frapis per la piedo, Rjabov kvazaŭ ne rimarkis tion. Senhaste li kondukis la filon al la ŝtuparo kaj, kun kareso <text:soft-page-break/>rigardante en liajn okulojn, plenajn de koleraj larmoj, mallaŭte ekparolis: </text:p>
      <text:p text:style-name="P19">— Lasu, infano, lasu, kara. Vi estas ol li pli bona, pli kuraĝa, pli forta, sed tamen ne vane oni diras, ke eĉ kulo ĉevalon faligos, se lupo helpos. Li estas kulo, sed post li kiom da lupoj! Iru, infaneto, hejmen, kaj ne malĝoju, vi elkreskos iomete — mi iros kun vi en la maron sur granda ŝipo, velojn levos... </text:p>
      <text:p text:style-name="P19">— Sed la decido ja mia, paĉjo, estas nerompebla, — plorante per pize grandaj larmoj, diris Ivaĉjo. </text:p>
      <text:p text:style-name="P19">— Kia decido? </text:p>
      <text:p text:style-name="P19">— Nerompebla — sur ŝipo kun vi iri! </text:p>
      <text:p text:style-name="P19">— Vi iros, karulo, iros! — trankviligis Rjabov. — Se ne hodiaŭ, tiam baldaŭ. Kaj estos vi bona maristo, ne troveblas tiaj maristoj. Kaj nerompebla estas via decido, nerompebla... </text:p>
      <text:p text:style-name="P19">Li malleviĝis kune kun la filo laŭ la ŝtuparo, sidigis lin en la gigon, donis al li tutan kopekon por regaloj kaj longe svingadis la manon, starante ĉe la ŝipa rando. </text:p>
      <text:h text:style-name="P5" text:outline-level="3"><text:bookmark-start text:name="__RefHeading___Toc10712_3798596000"/>3. Al pilgrimado!<text:bookmark-end text:name="__RefHeading___Toc10712_3798596000"/></text:h>
      <text:p text:style-name="P19">Vespere la urbo Arĥangelsko estis elakompananta la caran floton. Al la Dvina bordo en kaleŝo, donacita de Petro, venis Atanazio, sed eliri sur la albordiĝejon pro malforteco li jam ne povis. Al ekirantaj ŝipoj salutadis kanonoj, laŭte kaj solene sonoris sonoriloj. El fremdlandaj komercaj ŝipoj oni atente rigardis al la cara jaĥto per lornoj, Arĥangelskaj fremduloj-negocistoj kun konsulo Martus ĉekape estis interparolantaj: </text:p>
      <text:p text:style-name="P19"><text:soft-page-break/>— Jen lia sanktoleita moŝto — en funebra vesto por preĝado. </text:p>
      <text:p text:style-name="P19">— Al Zosimo kaj Sabatio li ekiras. </text:p>
      <text:p text:style-name="P19">— Tio estas por longe. Rusaj caroj ŝatas preĝi. </text:p>
      <text:p text:style-name="P19">— Sed por kio per tuta floto? </text:p>
      <text:p text:style-name="P19">— Ili diras, ke tiel deziras ilia dio. </text:p>
      <text:p text:style-name="P19">Atanazio lastfoje svingis la manon al la ŝipoj — ili foriradis unu post alia, favora vento estis ŝveliganta la arĝente blankajn velojn. Sed ĉe la Novdvina citadelo la floto ree ĵetis ankrojn. Sub la vualo de malhela aŭgusta nokto oni kaŝe, sen fajroj kaj paroloj, komencis akcepti sur la ŝipojn preobraĵenskanojn, matrosojn, pafistojn, kanonistojn. La homoj leviĝadis laŭ ŝtuparoj per silenta vico, la ŝipanoj kondukadis ilin al la destinitaj lokoj, kie jam estis preparitaj kaldronoj kun buterita kaĉo, bareloj da kvaso, biskotoj sur bastomatoj. </text:p>
      <text:p text:style-name="P19">Sur «Sanktaj Apostoloj» ĉe la ŝtuparo staris Petro Aleksejeviĉ mem kun Ievlev, Apraksin kaj Menŝikov. Preobraĵenskanoj eĉ en malhelo rekonadis la caron, li nelaŭte ŝercadis kun ili. Menŝikov, ne sukcesinta vespermanĝi pro klopodoj, estis ronĝanta per la fortikaj dentoj sekan kringon. Ievlev kaj Apraksin, starante malproksime, estis nelaŭte interparolantaj. Blovis varma favora vento. Grandaj, helaj steloj rigardis de la ĉielo al la eskadro, al velboatoj, de kiuj venadis la homoj, al la remparoj kaj turoj de la fortreso. Odoris je peĉo, fojfoje vento alportadis de la bordoj odorojn de sekaj herboj. Estis aŭdeble, kiel Petro de tempo al tempo demandadis: </text:p>
      <text:p text:style-name="P19"><text:soft-page-break/>— Kies homoj? </text:p>
      <text:p text:style-name="P19">El malhelo oni respondadis: </text:p>
      <text:p text:style-name="P19">— De regimento de princo Meŝĉerskij, Siro. </text:p>
      <text:p text:style-name="P19">— De regimento de princo Volkonskij! </text:p>
      <text:p text:style-name="P19">— De Kropotov, Siro! </text:p>
      <text:p text:style-name="P19">Menŝikov intencis ekfumi pipon, Petro batis lin al la mano: </text:p>
      <text:p text:style-name="P19">— Ĉu vi, kara infano, tute stultiĝis, mi pensas? </text:p>
      <text:p text:style-name="P19">— Mi rigardas — kaj ne kredas! — mallaŭte diris Apraksin al Ievlev. — Vere ni ĝisvivis. Floto. Kaj nemalgranda ŝipa floto. </text:p>
      <text:p text:style-name="P19">Petro el malproksime demandis: </text:p>
      <text:p text:style-name="P19">— Sinjoro admiralo, ĉu ne sufiĉas? Kvarcent animojn ni prenis... </text:p>
      <text:p text:style-name="P19">— Probable, sufiĉas! — respondis Apraksin. </text:p>
      <text:p text:style-name="P19">— Kial sufiĉas? — el ie el mallumo demandis Rjabov. — Ankoraŭ du centojn eblas preni. Ne barko, mi pensas, kaj ne velboato — ŝipo! </text:p>
      <text:p text:style-name="P19">Ferdekestro Semisadov estis kalkulanta: </text:p>
      <text:p text:style-name="P19">— Kvarcent ses, kvarcent sep, kvarcent ok, — ek, knaboj, paŝu pli vigle... </text:p>
      <text:p text:style-name="P19">Ĉe mateniĝo la eskadro trairis la skansojn kaj eliris en la altan maron. </text:p>
      <text:p text:style-name="P19"><text:soft-page-break/>En la admirala kajuto la pafista estro Simono Borisoviĉ, ree nomumita al sia antaŭa posteno, rakontadis al la caro detalojn de la batalo ĉe la muroj de la Novdvina fortreso. Silvestro Petroviĉ sidis forturniĝinte, lia vizaĝo brulis pro emocio. Jegorĉjo Pustovojtov, starante nemalproksime, aldonadis tion, kion ne sciis la pafista estro. Iam diradis siajn rimarkojn ankaŭ Ĥagajo. Petro aŭskultis avide, balancadis la piedon en brilanta altboto, suĉadis antaŭlonge estingiĝintan holandan pipon. Poste li forturniĝis al la fenestro — tie, post la pobo de la kuranta sub ĉiuj veloj flagŝipo, per difinita, bela ordo, tuta en etaj, brilantaj sub la suno ŝprucoj, estis iranta la eskadro — ŝipoj, fregatoj, jaĥtoj. </text:p>
      <text:p text:style-name="P19">— Ni iras per floto! — diris Petro Aleksejeviĉ. — Per mara floto. Iom selformaj ankoraŭ estas niaj ŝipoj, multo en ili estas tute ne perfekta, sed tamen — eskadro. Ne la Azova militiro, alia ĉio estas nun, alia... </text:p>
      <text:p text:style-name="P19">Poste Silvestro Petroviĉ leviĝis sur la pobkastelon, al Rjabov, kiu en blanka krudtola ĉemizo, kun malfermita kolumo, en kaftano, surĵetita sur la ŝultrojn, staris apud la ŝipa kompaso. Ekvidinte Ievlev-on, li larĝe ridetis, diris: </text:p>
      <text:p text:style-name="P19">— Ĉu vi aŭdis, kiel je la subadmiralo oni drinkas? Sur la bordo ankaŭ ni gratulos, Silvestro Petroviĉ. Subadmiralo de la floto Rusia. Granda afero. Festenon necesas por ĉi okazo primeti por kvin tagoj, aŭ eĉ por tuta semajno... Ĝojas mi pri vi, sinjoro Ievlev... </text:p>
      <text:p text:style-name="P19"><text:soft-page-break/>— Vi ĝojas, sed kion vi al la filo instruas, — respondis Silvestro Petroviĉ. — Li miajn fraŭlinojn per veno ne respektis dum kioma tempo... </text:p>
      <text:p text:style-name="P19">Rjabov respondis severe: </text:p>
      <text:p text:style-name="P19">— Prave mi instruas, sinjoro subadmiralo! Kiel mi mem vivis, tiel ankaŭ li vivos. Kaj vi mem scias, kies pravo estas — ĉu mia aŭ de Maria Nikitiŝna... </text:p>
      <text:p text:style-name="P19">Aliris, frapetante per nova betula kruro, Semisadov, gratulis pri la cara favoraĵo — la tuta ŝipanaro aŭdis, kiel Petro drinkis je la sano de subadmiralo Ievlev, gratulis ankaŭ knaboj en brave surmetitaj trikitaj ĉapoj. Krudaj pro vento vizaĝoj kun deskvamiĝanta sur la nazoj haŭto gaje ridetis, fortikaj kalaj peĉitaj manoj premadis la manon de Ievlev. Iu base diris: </text:p>
      <text:p text:style-name="P19">— Vi estu pli severa, Silvestro Petroviĉ, ni estas homoj gajaj. Kaj se la grego estas furioza, la paŝtisto ne estu anĝelo, tion ĉiuj scias... </text:p>
      <text:p text:style-name="P19">La matrosoj ekridis, Ievlev forsvingis, ekiris tra la ŝipo rigardi la ordon. Gaja sala mara vento estis fajfanta en ŝnuroj, la ŝipo balanciĝadis, egalmezure knaradis la korpo de la ŝipo, akre odoris je peĉo, kanabaj ŝnuroj, algoj. Sur la pruferdeko matrosoj estis kantantaj kanton. Ievlev haltis, fiksaŭskultis: </text:p>
      <text:p text:style-name="P10">En la urbo do en la Arĥanĝela,<text:line-break/>Sur patrino, sur rivero Dvino,<text:line-break/>Sur kvieta Solombal-insulo<text:line-break/>Ŝipojn rigis do matroso juna. </text:p>
      <text:p text:style-name="P19"><text:soft-page-break/>«Jen nun eĉ kantoj pri ni estas verkitaj», — pensis Silvestro Petroviĉ. </text:p>
      <text:p text:style-name="P10">En la urbo do en la Arĥanĝela<text:line-break/>Restos mi sen la matroso kara,<text:line-break/>Amo, amo mia, kara amo,<text:line-break/>Junmatroso, ĉap' trikita.<text:line-break/>Ĉap' trikita, spado nigra,<text:line-break/>Okuloj bluaj, blanka velo,<text:line-break/>Kanonoj kupraj, ŝnur' kanaba,<text:line-break/>Junmatroso, ne forgesu min... </text:p>
      <text:p text:style-name="P19">Silvestro Petroviĉ plenŝtopis la pipon per nigra tabako, aliris al pelvo, en kiu estis bruletanta ŝipa meĉo, ekfumis. La matrosoj plu kantis per viglaj voĉoj: </text:p>
      <text:p text:style-name="P10">Do en urbo en la Arĥanĝela,<text:line-break/>Sur patrino, sur rivero Dvino,<text:line-break/>Sur kvieta Solombal-insulo<text:line-break/>Via amo kara larmojn verŝas... </text:p>
      <text:p text:style-name="P19">Iu malantaŭe tuŝis lian kubuton — li returniĝis. Rjabov kun stranga gaj-kolera esprimo de la vizaĝo diris al Silvestro Petroviĉ al la orelo: </text:p>
      <text:p text:style-name="P19">— Mia bubo ja kion faris... </text:p>
      <text:p text:style-name="P19">— Kio? </text:p>
      <text:p text:style-name="P19">— La filo Di-donita, Ivano... </text:p>
      <text:p text:style-name="P19">— Ĉu li estas ĉi tie? — divenis Silvestro Petroviĉ. </text:p>
      <text:p text:style-name="P19"><text:soft-page-break/>— Ĉi tie, diablido. Kaj kiel li surgrimpis — neniu vidis. Kion fari nun? </text:p>
      <text:p text:style-name="P19">Al Silvestro Petroviĉ tremis la lipoj — li ne povis reteni rideton. Ridetis ankaŭ Rjabov, sed la okuloj rigardis maltrankvile. </text:p>
      <text:p text:style-name="P19">— Indus vergi lin senkompate, sed mi ne povas! — diris li. — Mi en la pasinta tempo same al barko kaŝe foriris al la patro, kaj sufiĉis al mi stulteco — pri tio mi al Ivaĉjo rakontis. Nun mi eĉ ne rajtas riproĉi... </text:p>
      <text:p text:style-name="P19">— Kiam al Solovkio ni venos — vi donos la knabon al monaĥoj, ili hejmen lin portos! — konsilis Silvestro Petroviĉ. </text:p>
      <text:p text:style-name="P19">Rjabov kolere grakis: </text:p>
      <text:p text:style-name="P19">— Li ankoraŭ foje foriros! Nerompebla estas lia decido, nun li ĉiel ajn laŭ si faros... </text:p>
      <text:p text:style-name="P19">— Kaj kion li faras nun? </text:p>
      <text:p text:style-name="P19">— Ja kion — nenion! Sidas en la holdo, biskoton ronĝas. </text:p>
      <text:p text:style-name="P19">— Marmalsanon ne havas? </text:p>
      <text:p text:style-name="P19">— Ŝajne ne... </text:p>
      <text:p text:style-name="P19">Silvestro Petroviĉ ree deziris ridi. </text:p>
      <text:p text:style-name="P19">— Ne malĝoju, Ivano Sabateiĉ! — diris li. — Al Taisja Antipovna ni skribos de Solovkio, estos la knabo kun vi. Vi estos ĉe la stirrado, li estos ĉe vi, li kutimiĝu al la mara laboro. Kaj post tempopaso ni sendos lin al Moskvo, en la navigistan lernejon. </text:p>
      <text:p text:style-name="P19"><text:soft-page-break/>Rjabov ekrigardis en la okulojn de Ievlev, mallaŭte diris: </text:p>
      <text:p text:style-name="P19">— Se la afero irus tiel, sed povas ja alie turniĝi. Soldatojn ni kaŝe prenis, por kio? Ne por pilgrimado ja, ĉu, Silvestro Petroviĉ? Fortan kaĉon ni kuiras, mi sentas... Nu, do bone, kial paroli... </text:p>
      <text:p text:style-name="P19">En krepusko Ivaĉjo staris apud la patro ĉe la stirrado. Lia vizaĝo ruĝiĝis pro vento, la okuloj larmis, sed li staris firme, en la patra maniero kaj same, kiel la rudristo, mallarĝigis la verdajn okulojn... </text:p>
      <text:p text:style-name="P19">— Kaj la caridon vi ne timu! — mallaŭte diris Rjabov al la filo. — Li, probable, supren eĉ ne eliros, al la maro eĉ rigardon ne ĵetos. Marmalsanas Aleĉjo. Kaj kiam la maro kvietiĝos — iru al soldatoj en la holdon, ili ne ofendos. </text:p>
      <text:p text:style-name="P19">— Ĉu vespermanĝon oni donos? — interesiĝis Ivaĉjo. </text:p>
      <text:p text:style-name="P19">— Eble, donos! </text:p>
      <text:p text:style-name="P19">— Bone, se donos. Mia ventro kuntiriĝis. </text:p>
      <text:p text:style-name="P19">Vespermanĝis la patro kun la filo el unu bovlo — manĝis brasiksupon, almanĝis biskoton. Apude staris ferdekestro Semisadov, miris: </text:p>
      <text:p text:style-name="P19">— Forta manĝanto estas via knabo. Se al antaŭsignoj kredi — li longe vivos sur maro. Mi en lia aĝo same emis panon manĝi, sed lin mi ne atingos, vian filon... </text:p>
      <text:h text:style-name="P4" text:outline-level="2"><text:bookmark-start text:name="__RefHeading___Toc10714_3798596000"/>Ĉapitro oka<text:bookmark-end text:name="__RefHeading___Toc10714_3798596000"/></text:h>
      <text:p text:style-name="P9"/>
      <text:p text:style-name="P14">Kun amikoj ne estas ĝene, dum solulo eĉ ĉe kaĉo pereos. </text:p>
      <text:p text:style-name="P16"><text:span text:style-name="T3">Proverbo</text:span> </text:p>
      <text:h text:style-name="P5" text:outline-level="3"><text:bookmark-start text:name="__RefHeading___Toc10716_3798596000"/>1. En la Solovkia klostro<text:bookmark-end text:name="__RefHeading___Toc10716_3798596000"/></text:h>
      <text:p text:style-name="P19">La 10-an de aŭgusto la floto ĵetis ankrojn ĉe la Zajca insulo<text:bookmark text:name="xnoto-4-08-1-1"/><text:note text:id="ftn22" text:note-class="footnote"><text:note-citation>22</text:note-citation><text:note-body><text:p text:style-name="P2">Unu el la insuloj de la Solovkia arĥipelago <text:span text:style-name="T3">(trad.)</text:span></text:p></text:note-body></text:note>, Petro kun filo Aleksio, kun grafo Golovin, kun Menŝikov kaj regimentestroj veturis por preĝi en la klostron, super kiu senĉese zumadis sonorilado honore al la cara veno, kaj al Ievlev kaj Apraksin estis ordonite eliri en la maron kaj, dividinte la ŝipojn je du eskadroj, komenci longan ludan batalon. La ŝipojn oni dividadis per lotado, dirante kaj kaptante per la mano bastonon: </text:p>
      <text:p text:style-name="P19">— Unu preno, dua preno, supra posteno, en ĉielo arko, en barko marko, sur muro korniko — nigra maniko, sonorilo — laŭta trilo: ŝipon al mi, ŝipon al vi, al kiu la ŝipo? Mia supro! </text:p>
      <text:p text:style-name="P19">Bojaroj el la sekvantaro, klukante pro timo, ankoraŭ estis sidiĝantaj en gigojn — por iri al la bordo, kaj sur la ŝipoj de ambaŭ eskadroj jam estis komenciĝanta tiu streĉita agado, kiu ĉiam antaŭas grandajn manovrojn kaj batalon. La ŝipoj de Silvestro Petroviĉ hisis bluajn pobflagojn, la eskadro de Apraksin — blankajn. Ievlev en subadmirala uniformo, kun spado, en trikorna ĉapelo estis malrapide pasumanta sur la pobkastelo, Apraksin estis pririgardanta el sia flagŝipo mornajn <text:soft-page-break/>bordojn de insuloj, tumulton sur la ŝipoj de la blua floto, mistere ridetadis kaj suspiradis: kontraŭ Ievlev eĉ lude batali estis malfacile. </text:p>
      <text:p text:style-name="P19">Post la tutnokta diservo la batalo komenciĝis. </text:p>
      <text:p text:style-name="P19">Kanona tondra pafado dum la tuta nokto perturbadis la klostron, malhelpis dormi, malkvietigadis monaĥojn. Fratoj el eksaj militistoj — frato armilisto, frato pulvisto, frato kanonisto longe post la noktomezo staris sur la monaĥeja muro, interinsultadis, vetis, kiu venkos — ĉu la bluaj aŭ la blankaj. Monaĥejaj lancistoj insultadis unu la alian per maldecaj voĉoj, la prioro dispelis ilin al la keloj per la bastono, dirante: </text:p>
      <text:p text:style-name="P19">— Jen, damnitaj batalistoj, komencis militon! </text:p>
      <text:p text:style-name="P19">Matene de la turo de la monaĥejo Petro per lorno pririgardadis manovrojn de la ŝipoj kaj ĝojadis pro ruzaĵoj de ambaŭ admiraloj. La maro hele brilis sub la suno, la ŝipoj moviĝis majeste, kvazaŭ cignoj, bele arĝentis rondaj fumoj de kanonaj pafoj, vento flirtigis grandegajn tukojn de trikoloraj flagoj, — la blua kaj la blanka flotoj sur la mastoj tamen portis la rusajn flagojn. </text:p>
      <text:p text:style-name="P19">— Do, nun eĉ ne estas hontinde en la Balta maro aperi! — nehaste prononcis Teodoro Aleksejeviĉ. — Inde ni konstruis... </text:p>
      <text:p text:style-name="P19">— Stultaĵojn vi babilas, — interrompis Petro. — Malmulte ankoraŭ, ho, malmulte... </text:p>
      <text:p text:style-name="P19">— Oni, <text:span text:style-name="T3">Min Her</text:span>, konstruas tro senhaste, sen penigi sin, — plendis Menŝikov. — Vere mi diras, ili ne urĝiĝas, kaj rapida rezulto ne videblas... </text:p>
      <text:p text:style-name="P19"><text:soft-page-break/>Petro turniĝis al Aleksandro Daniloviĉ, diris kun furiozo: </text:p>
      <text:p text:style-name="P19">— Anstataŭe vi tre bone faras! Por kio, hunda ido, vi ankaŭ nun la monaĥejon priŝtelis? Ĉu al vi monaĥoj dormi malhelpas? Ĉiam al vi, diablo, estas malmulte! Kiom da fortoj mi aplikas, por ĉi monaĥojn laborigi, sed vi al ili senmonecon promesas kaj pro tio koruptaĵojn de ili prenas! Diablo avida, mi vian oron en vian nesatigeblan ventron enŝovos! </text:p>
      <text:p text:style-name="P19">Svinginte, li batis Menŝikov-on per la lorno al la kapo kun tia forto, ke el la framo elsaltis unu vitro kaj, saltetante, ekruliĝis sur la ŝtonoj de la turo. Aleksandro Daniloviĉ kliniĝis, levis la vitron, grumblis: </text:p>
      <text:p text:style-name="P19">— Prenu, <text:span text:style-name="T3">Min Her</text:span> Piter. Se vi perdos — ree mi estos batita! </text:p>
      <text:p text:style-name="P19">Kaj plendis al Golovin: </text:p>
      <text:p text:style-name="P19">— En ĉiu afero estas mia kulpo, kaj kion mi bonan faras — tion neniu vidas... </text:p>
      <text:p text:style-name="P19">— Jen kompatindulo! — kolere subridis Petro kaj ree komencis rigardi al la foraj ŝipoj. </text:p>
      <text:p text:style-name="P19">La tutan tagon li pasigis sur la turo, nur por la tutnokta diservo iris en la katedralon kaj, dispuŝinte monaĥojn en la maldekstra ĥorejo, ekkantis kun ili per malalta, densa baso. Ĉi tie estis malvarme kaj humide, Petro Aleksejeviĉ kuntiriĝadis, poste subite detiris de la kapo de grafo Golovin la perukon, surmetis sur siajn buklojn kaj ree komencis kanti malaltan noton, ridinde malfermante la buŝon. Kaj kalva Golovin strabis al la caro kaj glatumadis per la manoj la frostiĝantan kalvon. En la monaĥeja refektorio kune kun monaĥoj Petro kun la <text:soft-page-break/>sekvantaro vespermanĝis per fiŝa brasiksupo kaj ree ekiris sur la turon, angorante en atendado de sciigoj. Nokte li dormis maltrankvile, ofte ekstaradis, eksidadis sur la fenestrobreton, avide enspiradis maran aeron, demandadis: </text:p>
      <text:p text:style-name="P19">— Daniloviĉ, ĉu vi dormas? </text:p>
      <text:p text:style-name="P19">Tiu, levante la kapon de la leda vojaĝa kuseno, arogante respondis: </text:p>
      <text:p text:style-name="P19">— Vi almenaŭ lasu min la okulojn fermi, <text:span text:style-name="T3">Min Her</text:span>, je Dio jam mia cerbo iras promeni pro ĉi vivo. Tage vi min batas, nokte dormi ne permesas... </text:p>
      <text:p text:style-name="P19">— Nu, dormu, dormu! — kulpe diris base Petro. </text:p>
      <text:p text:style-name="P19">Kaj li iris en la najbaran kelon — paroli kun Golovin. Tiu ne dormis — sidis en silka ĉemizo kun la piedoj sur la benko, gratis la nudan grasan bruston, miris: </text:p>
      <text:p text:style-name="P19">— Ĉu vi ne dormas, Siro? Sed indus! Vi, kara moŝto, estas juna, por vi dormo estas la plej grava afero. Antaŭ nelonge mi rigardis al vi — la okuloj estas ruĝaj, vi mem estas tute angora. Gardi sin necesas... </text:p>
      <text:p text:style-name="P19">Petro suspiris infanece: </text:p>
      <text:p text:style-name="P19">— Mankas dormo, Aleksejeviĉ! Mankas! </text:p>
      <text:p text:style-name="P19">— Do vi blatojn kalkulu, — konsilis, komforte oscedante, Golovin. — Unu blato kaj du blatoj — tri blatoj. Tri blatoj — kaj al ili unu blato — kvar. Kvar kaj ankoraŭ blato — jen al vi kvin. Kun tio vi ekdormos. Mi en via aĝo neniam dekduon atingadis... </text:p>
      <text:p text:style-name="P19"><text:soft-page-break/>La caro subite koleriĝis: </text:p>
      <text:p text:style-name="P19">— Dormi ĉiuj ŝatas. Elpensis diabloj pigraj: veturas en ĉareto en fora vojaĝo — ne dormas. Kaj kiam li al la loko venis — falis dormi. Tiel la tutan Rusion iu plenpova sinjoro tradormos. Nun mi ordonas: dormi en la vojo, kaj kiam vi ĝisveturis — plenumu la aferojn... </text:p>
      <text:p text:style-name="P19">— Sur niaj vojoj ne multe eblas dormi... </text:p>
      <text:p text:style-name="P19">— Sed vi ne timu! — malmilde diris Petro. — Per rimenoj fiksu vin en la kaleŝo, por ne elfali, kaj viajn blatojn kalkulu. Aferoj, Aleksejeviĉ, tro multas ĉe ni, sed ni dormas, kvazaŭ ĉiujn jam faris... </text:p>
      <text:p text:style-name="P19">Li parolis kolere kaj vidis, ke Golovin en krepusko ridetas, tamen ne kun moko, sed kun malgajo kaj kun ia stranga, nekaraktera por li kortuŝiteco. </text:p>
      <text:p text:style-name="P19">— Kio do estas ridinda? — abrupte demandis Petro. </text:p>
      <text:p text:style-name="P19">— Ridinda? — miris Teodoro Aleksejeviĉ. — Tute ne, Siro. Jen mi aŭskultas vin kaj pensas — malfacile estas al vi, ĉu? Malfacile estas tiele noktojn travivi. Noktoj, ja ili estas longaj, ho, longaj... </text:p>
      <text:p text:style-name="P19">Tiel pasis ankoraŭ kvar tagoj. En la kvina en la kelon, kiun estis okupanta Petro, eniris alta, rezolutaspekta, ŝvelinta pro kulaj pikoj oficiro kaj, riverencinte, elprenis el la manikroverso paperon. Per la mano de Ŝĉepotev estis skribitaj nur du vortoj: «Iri eblas». </text:p>
      <text:p text:style-name="P19"><text:soft-page-break/>Petro, feliĉe rigardante al la oficiro, ordonis doni al li kruĉeton da duoble forta vodko. La oficiro staris rekte, etendinte la larĝajn ŝultrojn, lia rigardo lumis per furioza adoro. </text:p>
      <text:p text:style-name="P19">— Ĉi vodkon vi drinku je sukceso de iu konata de ni afero, — per firma juna voĉo prononcis Petro, — kaj trinku ĝis la fundo... </text:p>
      <text:p text:style-name="P19">La oficiro, ne deŝirante la rigardon de Petro, forte alpremante la fingrojn, krucosignis sin kaj unuglute eltrinkis la tutan kruĉeton. Menŝikov donis al li kringon. Li la kringon garde kaŝis ĉe la sino, riverencis iel strange, flanke, kaj komencis fali. Aleksandro Daniloviĉ kun deĵoranta servosoldato kaptis lin. </text:p>
      <text:p text:style-name="P19">— Kun tuta gardo kaj respekto kuŝigi! — ordonis Petro. — Li pri nenio kulpas, dum longa tempo ne dormis, brave plenumis sian devon... </text:p>
      <text:p text:style-name="P19">Kaj li ordonis pafi per la monaĥeja tura kanono trifoje, por ke la floto ĵetu ankrojn. </text:p>
      <text:p text:style-name="P19">Menŝikov ekiris sur la turon. </text:p>
      <text:p text:style-name="P19">Petro kuratingis lin, tiris je la maniko, diris kun ravo en la voĉo: </text:p>
      <text:p text:style-name="P19">— Jam hodiaŭ ni ekiros, ĉu vi aŭdas, Daniloviĉ! </text:p>
      <text:p text:style-name="P19">— Ja mi vidas! — respondis Menŝikov per plu ofendita voĉo. </text:p>
      <text:p text:style-name="P19">Miloj da mevoj ĵetiĝadis super la monaĥejaj muroj, kriadis, faladis vertikale en la akvon. Puŝante unu la alian per la ŝultroj, Petro kaj Menŝikov metis ŝargon en la tubon, ne unu, sed unu <text:soft-page-break/>kaj duonan mezuron da pulvo, longe ŝovadis ŝtopilon per rusta truilo. Magra monaĥo kun longa barbo tenis en la mano bruletantan meĉon. Petro alŝutis pulvon en la fuzeon, la monaĥo-kanonisto demandis: </text:p>
      <text:p text:style-name="P19">— Ĉu vi benas pafi, Siro? </text:p>
      <text:p text:style-name="P19">— Mi benas! — subridis Petro. </text:p>
      <text:p text:style-name="P19">La kanono pafis tri fojojn, la flagŝipo respondis per la konvencia signalo — du pafojn kaj poste ankoraŭ du. La blua floto ekiris al la insulo — preni la caron. </text:p>
      <text:p text:style-name="P19">Adiaŭante, Petro diris al la arĥimandrito: </text:p>
      <text:p text:style-name="P19">— Monaĥojn, patro, eĉ ne unu sur la bordon forliberigu! Tro longajn langojn ili havas, babilos ion, kio ne necesas. Kaj en la katedralo faru diservojn kvazaŭ ĉe mi, kaj se iu ekdubos — kun tiu estu pli severa. Ĉi tie, diru, estas la caro — via monaĥejo, vidu, estas vasta — preĝas li kun asketoj, aŭ sur alian insuleton forveturis. Speciale gardu vin, patro, kontraŭ vantaj babilantoj, tia sola povas multajn pereigi... </text:p>
      <text:p text:style-name="P19">Al la monaĥoj la manon por kiso li ne donis, kriis kolere: </text:p>
      <text:p text:style-name="P19">— Tro frue vi adiaŭas! Mi iras en la maron ĝis la mateno, mi longe ĉe vi estos... </text:p>
      <text:p text:style-name="P19">Post la tutnokta diservo li estis jam sur «Sanktaj Apostoloj», pridemandadis pri detaloj de la luda batalo, ridegis, retroklinante la kapon, mokadis ekscitiĝintajn Apraksin-on kaj Silvestron Petroviĉ-on. Ambaŭ admiraloj tiel sunbruniĝis dum <text:soft-page-break/>ĉi tiuj tagoj en la maro, ke Menŝikov nomis ilin maŭroj. Pamburg, sidante apud Petro, diris al li en la germana flustre: </text:p>
      <text:p text:style-name="P19">— Mi ne trovas vortojn, por esprimi mian plezuron pro servo sub komando de tiom bravaj admiraloj. Ili ankoraŭ ne estas tro spertaj kaj nemalmulte devos lerni en la mara arto, sed Dio dotis ilin per akra menso, kuraĝo, ruzo kaj volforto. </text:p>
      <text:p text:style-name="P19">Varlan kapjesadis per la hirta peruko, trinkis bieron, laŭdadis matrosojn. </text:p>
      <text:p text:style-name="P19">Petro kun malgaja rideto diris subite: </text:p>
      <text:p text:style-name="P19">— Kaj mi sidas kaj rememoras junecon nian — Perejaslavlon, kaj kiel sinjoro Gordon tiam estis dronanta, vivu eterne la memoro pri li, bona estis batalisto... </text:p>
      <text:p text:style-name="P19">Ĉiuj silentis iomete, poste la juneco reviviĝis, rekomenciĝis ridego, ŝercoj... </text:p>
      <text:p text:style-name="P19">...Vespere de la 16-a de aŭgusto la eskadro ĵetis ankrojn antaŭ la Njuĥĉa salfarejo. Parton de la ŝipoj Petro ordonis koncentri ĉe la monto Risludo, parton kondukis al la Varder-monto. Ĉi tie la floton jam atendis admiralo Crøys<text:bookmark text:name="xnoto-4-08-1-2"/><text:note text:id="ftn23" text:note-class="footnote"><text:note-citation>23</text:note-citation><text:note-body><text:p text:style-name="P2">Kornelius Crøys (en la norvega) aŭ Cornelis Cruijs (en la nederlanda), en Rusio ankaŭ nomata Kornelio Ivanoviĉ (1655–1727) — rusa admiralo de norvega deveno, la unua komandanto de la Balta floto <text:span text:style-name="T3">(trad.)</text:span></text:p></text:note-body></text:note>, griza pro febro. Petro interkisiĝis kun li, diris, kapmontrinte al Apraksin kaj Silvestro Petroviĉ: </text:p>
      <text:p text:style-name="P19">— Ili sukcesis, ĝisiris, ĉu, Kornelio Ivanoviĉ? Jen Teodoro, jen Silvestro, kaj kiel ŝipestro sur la eskadro estas Rjabov, rudristo. </text:p>
      <text:p text:style-name="P19"><text:soft-page-break/>Admiralo Crøys malrapide levis rigardon, korektis grandajn ringojn de la peruko, diris per voĉo nelaŭta, sed plena de kaŝita forto: </text:p>
      <text:p text:style-name="P19">— Mi havas esperon, Siro, via sanktoleita moŝto, ke en proksima estonteco, kiam la ĉefaj partoj de la floto estos en la Balta maro, mi sukcesos servi al Rusio kune kun miaj junaj kunfratoj sinjoroj Ievlev kaj Apraksin. Mi esperas ankaŭ, ke multaj malbonaĵoj, bedaŭrinde aŭditaj de mi pri eksterlandanoj, svenos kun tempo... </text:p>
      <text:p text:style-name="P19">— Nu, nu! — ne rigardante al Crøys, diris Petro. — Nu, ne indas. Ĉe ni, Kornelio Ivanoviĉ, al bona homo estas ĉio — kaj honoro, kaj rangoj, ni ne avaros... </text:p>
      <text:p text:style-name="P19">Dum la tuta nokto verŝiĝadis abunda, brua pluvo; ĉe mateniĝo, ne atendante, kiam sekiĝos la tero, oni komencis elŝipigon. Matrosoj, soldatoj, kanonistoj, oficiroj, monaĥejaj servaj kampuloj, trostreĉante sin, kun terura peno eltrenadis el glueca tundra koto pezajn kverkajn afustojn, kanonajn tubojn, barelojn kun faruno, kun salita fiŝo, kun biskotoj, ŝarĝadis sur centojn da ĉaroj, metitaj ĉe la bordo mem, je kiu dispeciĝadis malklara mara akvo. La ĉaroj tuj dronadis ĝis la aksingoj mem, la ĉevaloj stertoris, glitante, faladis en koton. Menŝikov nudpieda (tiele estis pli facile), en kuspita pantalono, per propra mano punadis malsagacajn, neglektemajn, skoldis dekestrojn, poste subite ordonis konstrui lignotabulan pavimon. La elŝipigo estis haltigita, oni metis pastabulojn por ĉaroj, Petro, trostreĉante la gorĝon, malsata, kovrita de vilo, mem instalis ordon, — la afero ekiris pli glate. Ĉevaloj ĉesis fali, ĉaroj ĉesis droni. Nemalproksime de la nova tabula <text:soft-page-break/>albordiĝejo, sur seka holmeto ĉarpentistoj sub gvido de Silvestro Petroviĉ faradis glitilojn kaj rulilojn por tiuj fregatoj, kiuj devis ekiri trene. Petro venis ankaŭ ĉi tien, per mezurilo mezuris rulilon; elmetinte antaŭen la malsupran makzelon, li pensis, poste kapjesis: </text:p>
      <text:p text:style-name="P19">— Do taŭgas! </text:p>
      <text:p text:style-name="P19">Lia grandega figuro en mallonga kaftano, en altbotoj, kun nigraj, pendantaj laŭlonge de la vizaĝo malsekaj haroj, jen aperadis sur ŝipoj apud elŝarĝataj holdoj, jen li iradis al la bordo, starante en gigo, jen, enfalante en koton super la genuoj, mezuradis per stango lokon por elŝipigo de trupoj. Same pasie, sinforgese kaj ĉe tio gaje, kun komplikaj diraĵoj kaj insultoj laboris Aleksandro Daniloviĉ. Renkontiĝante en tiu tago jen sur la bordo, jen sur ŝipoj, ili diris nenion unu al la alia, nur interrigardadis kaj kraĉadis, suĉante siajn pipojn. </text:p>
      <text:p text:style-name="P19">Reveninte nelonge antaŭ tagmanĝo sur la flagŝipon, Petro lavis sin, ŝanĝis la subveston al la seka, vokis la barbiron. Fileĉjo, la kajut-vaĉanto, alportis al li sur pleto verdvitran glaseton da vodko kaj kringon kun karvio; li eltrinkis, frostosenteme, komforte skuis la ŝultrojn kaj eksidis skribi leteron al sia aliancano Aŭgusto II, reĝo pola. </text:p>
      <text:p text:style-name="P19">«Ni nun troviĝas apud la limo malamika, — rapide, per kurbaj, rondaj literoj skribis Petro, — kaj intencas, certe, kun Dia helpo iun entreprenon komenci...» </text:p>
      <text:p text:style-name="P19">La skribita frazo tre plaĉis al li per sia ruzeco, li kun plezuro legis ĝin al saĝa Golovin, elaŭskultis aprobon kaj, farinte friponajn okulojn, komencis skribi plu. En la kajuton, ne <text:soft-page-break/>frapinte, eniris, same ordiĝinta, razita, en brokaĵa kaftano, en ŝuoj kun arĝentaj bukoj, Menŝikov, metis sur la tablon leteron de Ŝĉepotev. </text:p>
      <text:p text:style-name="P19">— Kial vi tiel parade vestiĝis? — demandis Petro, pririgardante Aleksandron Daniloviĉ-on. </text:p>
      <text:p text:style-name="P19">— Tial mi tiel vestiĝis, ke hodiaŭ estas la tago de mia naskiĝo! — abrupte respondis Menŝikov. — Se neniu memoras, do almenaŭ mi ne forgesis... </text:p>
      <text:p text:style-name="P19">— Ĉu? — miris Petro. </text:p>
      <text:p text:style-name="P19">Li kalkulis per la fingroj kaj kapjesis: </text:p>
      <text:p text:style-name="P19">— Li ne mensogas, ĝuste! </text:p>
      <text:p text:style-name="P19">— Jen, ĝuste! </text:p>
      <text:p text:style-name="P19">— Legu la leteron de Ŝĉepotev. </text:p>
      <text:p text:style-name="P19">Menŝikov malsigelis, legis kun peno, silabe: </text:p>
      <text:p text:style-name="P19">«La vojo estas preta, kaj la albordiĝejo same, ankaŭ ĉaroj kaj ŝipoj sur Onego estas kolektitaj multe. Kaj da ĉaroj estas kolektite du mil, kaj ankoraŭ estos aldono, kaj kiom estas da ŝipoj kaj kun kia mezuro, pri tio estis sendita al via moŝto listo kun ĉi letero...» </text:p>
      <text:p text:style-name="P19">— La liston legu! — ordonis Petro, plu skribante la leteron. Menŝikov kunpremis la lipojn, atendis. — Legu la liston! — komandis Petro. </text:p>
      <text:p text:style-name="P19">Aleksandro Daniloviĉ legis. </text:p>
      <text:p text:style-name="P19"><text:soft-page-break/>— De Boriso Petroviĉ ankoraŭ estas letero al vi, <text:span text:style-name="T3">Min Her</text:span>, — diris li, faldante la paperon. — Petas Ŝeremetev sendi al li Apraksin-on por helpo... </text:p>
      <text:p text:style-name="P19">Petro kapjesis: </text:p>
      <text:p text:style-name="P19">— Ŝeremetev vane ne petas. Probable, li vere estas necesa. Ni parolos hodiaŭ, rememorigu... </text:p>
      <text:p text:style-name="P19">— Mi rememorigos. </text:p>
      <text:p text:style-name="P19">Finskribinte al Aŭgusto kaj leginte la tutan leteron al Teodoro Aleksejeviĉ Golovin, kiu jam ekdormetis sur la benko ĉe la muro, Petro komencis leteron al Ŝeremetev. </text:p>
      <text:p text:style-name="P19">«Ni kiom eble forte hastos», — skribis li, kaj plu en nebulaj, sed sendube kompreneblaj por Ŝeremetev esprimoj priskribis la malfacilan itineron de sia armeo. </text:p>
      <text:p text:style-name="P19">— Ĉu kun kuriero? — demandis Menŝikov, sigelante per vakso la duan leteron. </text:p>
      <text:p text:style-name="P19">— Kaj kun tia, ke li viva ne fordonu! </text:p>
      <text:p text:style-name="P19">Li ankoraŭ ekrigardis al Menŝikov, diris karese: </text:p>
      <text:p text:style-name="P19">— Kiam ni finos la aferojn — festos vian feston. Naskiĝon! </text:p>
      <text:p text:style-name="P19">La pordo knaris, en la kajuton eniris la unua piloto Rjabov — malseka plene, kun grandega, ankoraŭ viva salmo en la mano, diris kun subrido: </text:p>
      <text:p text:style-name="P19">— Petro Aleksejeviĉ, mi ĝin kaptis, sed la kuiristo ne prenas, — diras, ne manĝos vi fiŝon... </text:p>
      <text:p text:style-name="P19"><text:soft-page-break/>— Jen Daniloviĉ-on ĝojigu, — respondis Petro, — al li hodiaŭ estas festo. Ordonu al la kuiristo por tagmanĝo friti. </text:p>
      <text:p text:style-name="P19">Rjabov eliris, Petro kriis post li: </text:p>
      <text:p text:style-name="P19">— Vi kial vian knabon kaŝas? Konduku lin al la carido, ja pli gaje estos por ili duope... </text:p>
      <text:p text:style-name="P19">La rudristo ne respondis — kvazaŭ ne aŭdis. </text:p>
      <text:p text:style-name="P19">— Estas malfacile por la carido ludi, — prononcis Menŝikov, — ne tiom sana li estas nun. </text:p>
      <text:p text:style-name="P19">Petro, globigante la okulojn, demandis per malbonkora voĉo: </text:p>
      <text:p text:style-name="P19">— Vi de kie scias — ĉu sana aŭ ne sana? Ĉu vi estas kuracisto? </text:p>
      <text:p text:style-name="P19">Sed tuj mildiĝis kaj ordonis: </text:p>
      <text:p text:style-name="P19">— Iru rigardi, ke la tablo estu bone primetita... </text:p>
      <text:p text:style-name="P6"/>
      <text:h text:style-name="P5" text:outline-level="3"><text:bookmark-start text:name="__RefHeading___Toc10718_3798596000"/>2. En libera momento<text:bookmark-end text:name="__RefHeading___Toc10718_3798596000"/></text:h>
      <text:p text:style-name="P19">Post tagmanĝo, dum kiu oni drinkis je la sano de la glora sinjoro Menŝikov, sur la flagŝipo, en la admirala kajuto, oni por longe eksidis ĉe kruĉetoj da varmigita biero kun konjako kaj kajena pipro. Dense ekfumis pipoj, tuj komenciĝis disputo, ĉiuj trankvile lokiĝintaj ĉi tie komprenis, ke ili ankoraŭ ne baldaŭ sukcesos tiel sidi kaj konversacii, kiel nun pro la naskiĝtago de sinjoro Menŝikov. Kaj Petro estis trankvila, en kvieta, mokeme bonkora animstato pasumadis en la kajuto kaj raŭkete parolis: </text:p>
      <text:p text:style-name="P19"><text:soft-page-break/>— Mi neniom malaprobas alĥemiiston, strebantan transformi metalojn al oro, aŭ meĥanikiston, penantan trovi eternan moviĝon, pro tio, amikoj miaj, ke, serĉante tiom senekzemplajn kaj eksterordinarajn aferojn, ĉi doktuloj subite inventas multajn flankajn, sed tre utilajn aĵojn. Kaj tial, sinjoroj konsilio, ne ŝovu viajn longajn nazojn en okupojn de scienculoj, ne enmiksiĝu per viaj rimarkoj, sed ĉiel stimulu tiajn homojn, ĉar veraj frenezuloj faras malon, nomante ekzercojn de scienculoj deliraĵo. </text:p>
      <text:p text:style-name="P19">— Sed mi ja, <text:span text:style-name="T3">Min Her</text:span>... — komencis Menŝikov. </text:p>
      <text:p text:style-name="P19">— Pri vi estas aparta parolo, monaĥa defendanto! — kun la sama bonanimeco en la voĉo interrompis Petro. — Kion vi antaŭ nelonge pri ili diris, pri monaĥoj, ke ili, vidu, tro premataj estas nun kaj en mizero siajn vivojn trenas. Vi, animo mia, memorfiksu firme: monaĥejajn enspezojn el vilaĝoj uzi endas por dioplaĉaj aferoj kaj por la ŝtato, sed ne por parazitoj. Al maljuna monaĥo en preĝo necesas nutro kaj vesto, sed niaj monaĥoj jen kiel grasiĝis. La pordo al la ĉielo estas kredo, fasto kaj preĝo, kaj mi... </text:p>
      <text:p text:style-name="P19">Li paŭzis, ekrigardis rekte al Menŝikov kaj dise, kun moka forto prononcis: </text:p>
      <text:p text:style-name="P19">— Kaj mi, Aleksandro Daniloviĉ, pardonu pro tio, purigos al la monaĥoj vojon al la paradizo per pano kaj akvo, sed ne per sterledoj kaj vinoj. Kaj ne respondu la paŝtisto al Dio, ke li malbone observis la perdiĝintajn ŝafojn! </text:p>
      <text:p text:style-name="P19">Silvestro Petroviĉ, el malproksime ĵetante rigardojn al la caro, pensis: «Antaŭ nelonge, ankoraŭ en Perejaslavlo, kaj en <text:soft-page-break/>Arĥangelsko, kiam estis surakvigata tie la unua por li jaĥto, estis li tute juna, longbraka, longakrura knabo, sed nun li estas viro multsperta, travivinta jarojn de multlabora vivo». </text:p>
      <text:p text:style-name="P19">Li kliniĝis al Apraksin, diris al li flustre: </text:p>
      <text:p text:style-name="P19">— Kiom rapide pasis tempo post nia juneco, Teodoro Matejeviĉ. Mi rigardas al mi mem, kaj ne povas kredi... </text:p>
      <text:p text:style-name="P19">Apraksin pigre ridetis: </text:p>
      <text:p text:style-name="P19">— Temo la plej bona — konversacii pri tagoj de nerevenigeble forkurinta juneco. Malmulte da utilo, sed tamen tio pensiĝas... </text:p>
      <text:p text:style-name="P19">Li alŝoviĝis al Silvestro Petroviĉ pli proksime, prenis lin ĉe la kubuto, ekparolis mallaŭte: </text:p>
      <text:p text:style-name="P19">— Niajn unuajn laborojn ĉu vi memoras? Perejaslavlon Zaleskan, la venojn al Arĥangelsko, la miron pri tiuj fortoj, kiujn ekvidis ni en dvinanoj-pomoroj; ĉu vi memoras, kiel ni konstruis en Vavĉugo kaj Solombalo ŝipojn? Kiom malfacile estis por ni mem — malspertaj, kiom penige, sed vidu — ni sukcesis... </text:p>
      <text:p text:style-name="P19">— Ne de ni tio estis farita! — korektis Ievlev. — De la popolo. </text:p>
      <text:p text:style-name="P19">— Ankaŭ ni, mi pensas, estas popolo, Silvestro... </text:p>
      <text:p text:style-name="P19">— Por ni estas pli facile. </text:p>
      <text:p text:style-name="P19">— Ial laŭ vi mi ne vidas, ke estas tiel facile! — ridante respondis Apraksin. — Vi apenaŭ la piedojn trenas... Ne, amiko mia bona, eble post tempopaso ankaŭ nin oni rememoros, ne <text:soft-page-break/>vane vi kaj mi panon manĝis. Pensojn viajn mi scias: tre multaj homoj mortas, tre malfacile estas nian aferon fari. Ankaŭ nun — ni eliras al militiro por kuniĝo kun Ŝeremetev kaj Repnin. Ĉu multaj restos vivaj post la militiro? Sed kion fari? Ĉu ne finfari la komencitan? Pensu, sinjoro subadmiralo: ĉu la batalo sur Dvino kaj la savo de la floto nur por si mem estis farita? Ne, tio, kio sub la muroj de la Novdvina citadelo estis komencita, — al la Balta maro iras... </text:p>
      <text:p text:style-name="P19">Ievlev silentis. </text:p>
      <text:p text:style-name="P19">— Proksima estas la horo, kiam ekvidos ni standardon de kvar maroj. Proksima estas la tempo, kiam ni reprenos al ni ĉion nian. Kaj ke estas malfacile, do kiel alie fari? Kiel? </text:p>
      <text:p text:style-name="P19">Petro aliris pli proksime, prenis ambaŭ je la oreloj, kunfrapis per la kapoj, demandis gaje: </text:p>
      <text:p text:style-name="P19">— Pri kio vi flustras? </text:p>
      <text:p text:style-name="P19">— Pri la samo, Siro! — respondis Apraksin. — Pri la nia, kion ni al ni reprenos... </text:p>
      <text:p text:style-name="P19">Petro fiksrigardis Teodoron Matejeviĉ-on, diris, kvazaŭ daŭrigante komencitan penson: </text:p>
      <text:p text:style-name="P19">— La fortuno tra ni kuras: beata estas tiu, kiuj kaptas ĝin je la haroj. Kion Karolo la Dekdua implikis per obstino, tion ni devas malimpliki per saĝo. Kaj ĉar tio nun ne helpas, tiam ni malimplikos per forto kaj armilaro, eble kun Dia helpo ni kaptos la fortunon je la haroj. Tamen, ĉio ĉi estas alegorioj, sed jen estas la afero... </text:p>
      <text:p text:style-name="P19"><text:soft-page-break/>Kaj li denove komencis iradi tra la kajuto el angulo en angulon, snufante per la pipo kaj rezonante: </text:p>
      <text:p text:style-name="P19">— El ĉio ĉi ni konkludas: la svedon bati eblas. Nun ni batas, batalante du kontraŭ unu, baldaŭ ni komencos venki ilin per egala nombro, kvankam eble eĉ ne baldaŭ, sed ĝuste nun ni tiel faras. Jen en julio frakasis ni svedajn ŝiparojn sur la Ĉuda kaj Ladoga lagoj, samtiam Ŝeremetev renversis Schlippenbach-on ĉe bieno Hummelshof. Tutan infanterion svedan li batis, el ses mil apenaŭ kvin centoj saviĝis; ĉiuj kanonoj, ĉiuj standardoj estas ĉe ni. Schlippenbach en granda konfuzo apenaŭ sukcesis fuĝi al Pernovo. Ievlev Silvestro, glora nia subadmiralo, eskadron de frato nia Karolo sub la muroj de la fortreso Novdvina same disbatis plene... </text:p>
      <text:p text:style-name="P19">La pordo de la kajuto larĝe malfermiĝis. En malseka mantelo, en profunde surŝovita trikorna ĉapelo, en kotkovritaj altbotoj eniris nekonata oficiro, serĉis per la okuloj la caron, riverencis en la malnova maniero — malalte, kun peno malbutonis per nefleksiĝantaj fingroj sakon, elprenis leteron. Petro, kuntirinte la brovojn, etendis la manon, ordonis: </text:p>
      <text:p text:style-name="P19">— Fajron! </text:p>
      <text:p text:style-name="P19">Menŝikov prenis de sur la tablo kandelingon, lumis. Petro legis longe, lia buŝo abrupte moviĝis, li forte kunpremis la dentojn, poste diris, glutinte bulon en la gorĝo: </text:p>
      <text:p text:style-name="P19">— Mi gratulas vin, sinjoroj konsilio, pri neatendita feliĉa viktorio: la dektrian de aŭgusto Petro Apraksin plene frakasis armeon de sveda generalo Cronhjort ĉe rivero Iĵoro... Vivu sinjoro Apraksin kaj lia glora taĉmento! </text:p>
      <text:p text:style-name="P19"><text:soft-page-break/>Ĉiuj leviĝis de siaj lokoj, puŝante unu la alian ekiris al la granda tablo, sur kiu estis sternita mapo. Samloke, instaliĝinte sur benko, estis dormanta la oficiro, kiu alportis la bonan sciigon. Laŭ la vizaĝo de la dormanto estis videble, ke li morte laciĝis. Menŝikov kaj Apraksin tenis kandelingojn, rigardis, kiel iris la rusaj trupoj laŭ rivero Nevo ĝis Tosno kaj ĝis la Iĵora tero. La caro per granda, alveturigita ankoraŭ el Nederlando krajono desegnis sur la mapo sagojn. Unu sago tuŝis per la pinto Nienŝancon... </text:p>
      <text:p text:style-name="P19">— Bone li batis! — diris Golovin. </text:p>
      <text:p text:style-name="P19">— Nun ĉi tien ĉiuj rigardu! — ordonis Petro kaj per la krajono strekis kurban linion — tio estis la vojo, laŭ kiu moviĝis kolonelo Tirtov, pelante antaŭ si la svedojn. — Jen kien pelis — en Noteburgon... </text:p>
      <text:p text:style-name="P19">Li strekis grandan rondon. En la rondo estis du fortresoj — Noteburgo en la Ladoga buŝo de Nevo, kaj Nienŝanco — ĉe kuniĝo de Oĥto kun Nevo. Ĉiuj silentis. Ĉio estis tute klara. </text:p>
      <text:p text:style-name="P19">— Ĉe mateniĝo ni ekiras! — diris Petro. — Nun — dormi... </text:p>
      <text:p text:style-name="P19">La admirala kajuto malpleniĝis. Petro blovestingis troajn kandelojn, vokis Apraksin-on, kiu estis foriranta la lasta: </text:p>
      <text:p text:style-name="P19">— Eksidu, Teodoro, sidu iom... </text:p>
      <text:p text:style-name="P19">Apraksin malleviĝis sur la benkon, ekrigardis al Petro. Tiu plu staris super la mapo, pensis, poste ekparolis senhaste: </text:p>
      <text:p text:style-name="P19">— Mi bedaŭras lasi vin foriri, sed mi nenion povas fari. Ŝeremetev petas vin — al li mi ne donas: ŝipojn necesas <text:soft-page-break/>konstrui — multege, kaj por tiuj ŝipoj — konstruejojn. Faru en mia nomo kiel necesas, nenion domaĝu... </text:p>
      <text:p text:style-name="P19">Teodoro Matejeviĉ aŭskultis silente, trankvile rigardis per siaj saĝaj, komprenemaj okuloj en la okulojn de Petro. </text:p>
      <text:p text:style-name="P19">— Nenion domaĝu! — ripetis Petro. — Nun oni babilas: popolo mortas... Oni babilu, ĉiuj estas mortemaj. Sed en la Balta maro ni estos mastroj, ĉar sen ĝi kiom multe ni spertas perdojn kaj malprofitojn, kaj komercas malbonege. Ŝipoj necesas, floto, Balta floto... </text:p>
      <text:p text:style-name="P19">— Kiam vi ordonos veturi, Siro? </text:p>
      <text:p text:style-name="P19">— Jam hodiaŭ veturu! </text:p>
      <text:p text:style-name="P19">— Mi veturos. </text:p>
      <text:p text:style-name="P19">Li mallonge suspiris, la caro tiris lin je la maniko, konsolis: </text:p>
      <text:p text:style-name="P19">— Restos ankaŭ por vi milito. Longe ankoraŭ, Teodoro Matejeviĉ, ne morgaŭ ni finos, ne por unu tago estas laboro. Vi ne ĉagreniĝu! </text:p>
      <text:p text:style-name="P19">— Ja mi ne... </text:p>
      <text:p text:style-name="P19">— Vi ĉe mi estas admiralejestro, por vi estas multe pli malfacile, batali ja estas pli simple, ol konstrui... </text:p>
      <text:p text:style-name="P19">Akompaninte Apraksin-on ĝis la pordo, li vokis Menŝikov-on kaj eksidis al la tablo. Daniloviĉ venis oscedante, en noktaj peltaj pantofloj, dormema... </text:p>
      <text:p text:style-name="P19">— Mi jam kuŝiĝis dormi... </text:p>
      <text:p text:style-name="P19">— Ja vi la vian ne perdas. Mi pensas, vi jam satdormis? </text:p>
      <text:p text:style-name="P19"><text:soft-page-break/>Daniloviĉ oscedis, frotis la vangojn per la polmoj, grakis, tiris sin: </text:p>
      <text:p text:style-name="P19">— Vi nin elturmentis, patro, <text:span text:style-name="T3">Min Her</text:span>, mankas fortoj... </text:p>
      <text:p text:style-name="P19">— Ne eblas vin elturmenti, tiaj vi naskiĝis. Ordonu, kara infano Aleksaĉjo, bati tamburojn, ludi al klarionistoj, fari al la tuta armeo grandan alarmon. Dum ili prepariĝos — venos mateno. Ne scipovas ni ankoraŭ rapide, militiste prepariĝi, ne ellernis. Iru, Aleksaĉjo, komencu! </text:p>
      <text:p text:style-name="P19">Aleksandro Daniloviĉ ankoraŭ gratis sin, longe oscedis, foriris, sed preskaŭ tuj en egala bruo de pluvo, en aŭtuna Blankmara humido kaj nebulo — ekkantis klarionoj sur ŝipoj, ekbatis tamburoj sur la bordo, kie en tendoj estis tremantaj kaj frostiĝantaj dum dormo soldatoj. Sur la ŝipoj de la eskadro ekbrulis konvenciaj fajroj. La tuta tendaro ekmoviĝis, ekknaris neŝmiritaj aksoj de ĉaroj, ekhenis ĉevaloj, ekbrulis torĉoj. Petro rigardis en la fenestron, mirante kaj ĝojante pri Menŝikov: li scipovas fari aferon, rapidas kiel fulmo, aglo! </text:p>
      <text:p text:style-name="P19">Sub sonoj de klarionoj, sub tambura rulado li eksidis finskribi la leteron al Ŝeremetev: </text:p>
      <text:p text:style-name="P19">«Bonvolu, via moŝto, senprokraste veni mem urĝe al ni en Ladogon: tre necesas, kaj sen tio alie esti ne povas; pri la cetero, kiel pri aldonaj trupoj, tiel pri artilerianoj, bonvolu aranĝi laŭ via dispono, por ĉi donitan de Dio tempon ne perdi...» </text:p>
      <text:p text:style-name="P19">Plu skribante, li vokis la kajut-vaĉanton, por ke tiu voku al li la edukiston de la carido — germanon Neugebauer-on. La <text:soft-page-break/>edukisto venis tuj, en nokta mantelo, en vata noktoĉapo, riverencis ĉe la pordo. </text:p>
      <text:p text:style-name="P19">Petro estis skribanta, snufante. Neugebauer longe atendis, poste tusis. Petro turniĝis, abrupte en la germana demandis, kiel fartas la carido. </text:p>
      <text:p text:style-name="P19">— Lia princa moŝto ploras, — respondis la germano. </text:p>
      <text:p text:style-name="P19">— Pro kio do? </text:p>
      <text:p text:style-name="P19">La germano ŝultrolevis. </text:p>
      <text:p text:style-name="P19">— Vesti la caridon kaj prepariĝi al vojaĝo! — ordonis Petro. — Kaj sen prokrastoj! </text:p>
      <text:p text:style-name="P19">Neugebauer ree ŝultrolevis. </text:p>
      <text:p text:style-name="P19">— Iru! </text:p>
      <text:p text:style-name="P19">La germano foriris kankre, riverencante. Petro sigelis la leteron al Ŝeremetev, surmetis mantelon, eliris sur la pobferdekon — observi moviĝon de la trupoj. </text:p>
      <text:h text:style-name="P5" text:outline-level="3"><text:bookmark-start text:name="__RefHeading___Toc10720_3798596000"/>3. La cara vojo<text:bookmark-end text:name="__RefHeading___Toc10720_3798596000"/></text:h>
      <text:p text:style-name="P19">Jam mateniĝis. </text:p>
      <text:p text:style-name="P19">Grandegaj amasoj de soldatoj, matrosoj, fusilistoj, kanonistoj iris tra la vilaĝo en malklara lumo de venanta tago, sub pluvo. De tempo al tempo ĉaroj fiksiĝadis en kavoj, fajfadis knutoj, en la amaso aŭdiĝadis: «ku-u-une, ĉiuj prenu!» Unu ĉaro trairadis, kaj tuj fiksiĝadis alia, ree aŭdiĝadis insultado, kaj homoj ĉiam iradis, iradis, iradis laŭ la mallarĝa strateto de Njuĥĉo, neniam vidinta tian abundon de homoj. </text:p>
      <text:p text:style-name="P19"><text:soft-page-break/>Kaj sur altaĵo, sur sekaĵo estis strange vidi du fregatojn, «Kurieron» kaj «Sanktan Spiriton», kiuj kvankam malrapide, sed tamen moviĝadis, kvazaŭ naĝis inter miloj da homoj, trenantaj ŝnuregojn, submetantaj rulilojn kaj glitilojn. </text:p>
      <text:p text:style-name="P19">Petro krucosignis sin, suspiris, ne retrorigardante al la sekvantaro, silente malleviĝis laŭ la ŝtuparo, por atingi la armeon. Maljunulinoj kaj maljunuloj, infanoj kaj junaj virinoj — Njuĥĉaj malnovritanoj rigardis ne sen timo al la rapide paŝanta sur glueca koto nigrahara, kun pipo en la dentoj caro de la tuta Granda kaj Malgranda kaj Blanka Rusujo<text:bookmark text:name="xnoto-4-08-3-1"/><text:note text:id="ftn24" text:note-class="footnote"><text:note-citation>24</text:note-citation><text:note-body><text:p text:style-name="P2">Parto de la oficiala titolo de la monarĥo de Rusujo ekde la 17-a jarcento. Malgranda Rusujo — nuna Ukrajnio, Blanka Rusujo — nuna Belorusio, kies nomo fakte litere signifas ĝuste tion: «blanka Rusio» <text:span text:style-name="T3">(trad.)</text:span></text:p></text:note-body></text:note>. Li iris ne rigardante sub la piedojn, glitante, morna kaj zorgigita, iomete elstariginte antaŭen unu ŝultron laŭ sia maniero, svingante la longajn brakojn, kaj post li hastis kajut-vaĉanto Fileĉjo kun cara ferita kofreto, barbiro, gravmiena, malrapide pensanta kuiristo Velten, deĵoranta servosoldato Snegirev, fremdlanda kuracisto... </text:p>
      <text:p text:style-name="P19">Maljunulo, akompanante la caron per rigardo, krucosignadis sin, balancadis la kapon, malnovrita popo de Njuĥĉo Hermilo balbutis: </text:p>
      <text:p text:style-name="P19">— Kien ilin, herezulojn razmuzelajn, hundaspektajn, la diablo pelas? Ho, malfeliĉo, malfeliĉo! Certe, por detrui niajn monaĥejetojn kaŝitajn, sed ili ne trovos, dronos en marĉegoj, estos ili englutitaj, pereos la diabloj, maliculoj, nikonanoj damnitaj, pipfumantoj... Pu, for, sonĝo... </text:p>
      <text:p text:style-name="P19"><text:soft-page-break/>Kaj vere, kvazaŭ sonĝo malaperis la cara armeo, kvazaŭ halucino — kovriĝis per flava Blankmara humida pluvnebulo. Kaj en la antikva vilaĝeto Njuĥĉo ĉio restis kiel antaŭe, nur malĝustatempe komencis interkrii virkokoj, kaj freneza vilaĝano Teofilakto, kovrinte per la polmoj la kalvan kapon, ululetis ĉe la vilaĝa rando: </text:p>
      <text:p text:style-name="P19">— Aj, ve al mi, aj, patro-patrino, fratoj-fratinoj... </text:p>
      <text:p text:style-name="P19">Kaj kadukaj maljunuloj, apogante sin al bastonoj, plu rigardis postsekve al la pipfumanta caro, balancadis la kapojn, interflustradis: </text:p>
      <text:p text:style-name="P19">— Vere — la Antikrista veno! </text:p>
      <text:p text:style-name="P19">— Pu, dispeciĝu! </text:p>
      <text:p text:style-name="P19">— Pro niaj pekoj nin punas la Sinjoro! </text:p>
      <text:p text:style-name="P19">Kiam ili eliris el la vilaĝo, Menŝikov diris al Petro: </text:p>
      <text:p text:style-name="P19">— Satglutos ni malfeliĉon, <text:span text:style-name="T3">Min Her</text:span> Piter! </text:p>
      <text:p text:style-name="P19">Petro respondis morne: </text:p>
      <text:p text:style-name="P19">— Kaj mi pri tio eĉ ne sciis. Ĉu vere satglutos? </text:p>
      <text:p text:style-name="P19">Kaj, svinginte la manon en direkto de la fregatoj, kiuj estis knarantaj kaj ululantaj sur glitiloj, li malmilde prononcis: </text:p>
      <text:p text:style-name="P19">— En nian propran maron, kvazaŭ latronoj, niajn ŝipojn laŭ seka vojo ni tiras. Nu, atendu, frato nia Karolo, ne tiom longe ni lernos, en proksima tempo instruato iĝos instruito... </text:p>
      <text:p text:style-name="P19">Aleksandro Daniloviĉ ekkraĉis trans la ŝultron: </text:p>
      <text:p text:style-name="P19"><text:soft-page-break/>— Pu, pu, pu, ja ne ŝatas mia koro, <text:span text:style-name="T3">Min Her</text:span>, kiam vi tiele rezonas kaj kalkulas. Kial anticipi, ĉio estas en la Dia mano! </text:p>
      <text:p text:style-name="P19">Tage la militistaro trairis ankoraŭ vilaĝeton je deko da kortoj, Sanktan monton kaj Sanktan lagon. Marĉo tute likviĝis pro seninterrompa pluvo, grunda vojo tute kotiĝis, laboro de kvin mil kampuloj, alpelitaj por konstruado de la cara vojo, malaperis ĉi tie vane. Preobraĵenskanoj, irintaj ĉe la kapo de la kolumno, haltis; kampuloj el Solovkia, Kargopola, Oloneca, Belozerska bienoj ĝiszone en putra marĉa akvo estis farantaj foskavojn, forigadis akvon, surmetadis novajn fasĉinojn. Bombardista serĝento Miĥaelo Ŝĉepotev diris al Petro: </text:p>
      <text:p text:style-name="P19">— Pli ol duonon de via vojo, Siro, marĉoj kovras. Kaj marĉo, diablo ĝin prenu, estas likva. Kiom da popolo ni enterigis dum konstruado — ne eblas kalkuli. Moskitoj pikas, malseko, humido, malvarmo. Mi tuta per furunkoj kovriĝis, pensis: tempas ankaŭ por mi, lacigis min la vojo... </text:p>
      <text:p text:style-name="P19">Petro sidis sur faligita putra arbo, mezurante per cirkelo mapon, ronĝis la buŝaĵon de la pipo. </text:p>
      <text:p text:style-name="P19">— Ĝuste tiel rezultas! — diris Ievlev. — La serĝento ĝuste kalkulis: de Vardegoro ĝis Voĵmosalmo estas cent dek naŭ verstoj, el ili sesdek ses estas kovritaj per tabuloj. Kaj por la Poveneca distrikto prenu ankoraŭ sesdek... </text:p>
      <text:p text:style-name="P19">— Nur la fasĉinojn pliajn pluvoj ne difektu, — diris Petro. — Pluvas senĉese... </text:p>
      <text:p text:style-name="P19">— Kaj ke pluvas — estas malbone, sed la plej malbona estas tio, ke kampuloj fuĝas, — suspiris la bombardista serĝento. — <text:soft-page-break/>Kaj sincere dirante, Siro, tio estas mortkondamnita popolo. Viva el ĉi tie laboranto ne eliros... </text:p>
      <text:p text:style-name="P19">Kuriero sur ŝvita ĉevalaĉo, alrajdinta el vilaĝeto Perma, rakontis, ke pluen iri eblas, fasĉinoj kuŝas firme, akvo ne leviĝas. Tien, al Pul-lago, estis kondukitaj pli ol du mil homoj, sed pro malbona gardo pli ol cent foriris. Sed necesus fari defluigajn fosaĵojn, gardi sin, ĉiu paro da laboraj manoj estas valora... </text:p>
      <text:p text:style-name="P19">— Timigos ni la kampulojn! — promesis Petro. </text:p>
      <text:p text:style-name="P19">Kaj ordonis por minaco kaj averto tuj mortekzekuti per pendumo du fuĝintajn laborulojn, kiuj estis kaptitaj ĉe la kordono — ili penis foriri de la marĉa bagno. </text:p>
      <text:p text:style-name="P19">En malvarma humido, sub pluvo obtuze batis tamburoj. La kampulojn oni ektrenis al kanabaj maŝoj. Petro staris proksime, observis el sub la frunto per peza rigardo trankvile, kiel la kampulojn haste konfesprenas kaj komunias la kampa popo, kiel pendumas la armea ekzekutisto. Post plenumo de la ekzekuto li movis la ŝultron, diris al Menŝikov: </text:p>
      <text:p text:style-name="P19">— Jen, kara infano Aleksaĉjo, tiele! Ankaŭ proprulon mi ordonos pendumi, se li malbone faros. Por ni revena vojo ne ekzistas. Ĉu vi komprenis? </text:p>
      <text:p text:style-name="P19">Menŝikov, kuntirinte la brovojn, ne respondis. </text:p>
      <text:p text:style-name="P19">En tagmezo regimentaj klarionoj ekhurlis alarmon: iri pluen. La laborulojn oni pendumis ruze, ĉiuj trupoj nun devis iri preter la du longaj kadavroj kun malhelaj, grandaj, raspaj manoj de laboristoj. La unuaj, kiel ĉiam, ekiris la <text:soft-page-break/>preobraĵenskanoj — paŝante po kvar en vico, strabis al la mortuloj. Post la preobraĵenskanoj ekiris regimentoj de gvardio de Meŝĉerskij, Kropotov, Volkonskij, post la soldatoj trene ruliĝis la fregatoj, poste bruis sur fasĉinoj ĉaroj kun rezervaj traboj por pontoj, kun tabuloj, kun najloj. Pasante preter la pendumitoj, kaj soldatoj, kaj matrosoj, kaj oficiroj krucosignadis sin rapide, kaŝe flustradis: </text:p>
      <text:p text:style-name="P19">— Vi ellasas Vian servanton en paco... </text:p>
      <text:p text:style-name="P19">Kaj suspiradis mallonge. </text:p>
      <text:p text:style-name="P19">Sur ĉiu versto de la bagna vojo staris gardoj — senripoze riparadis fasĉinojn, defluigadis akvon, submetadis ŝtipojn sub la vojon. Sub la fregatoj krakadis kaj fleksiĝadis tabuloj. Kvazaŭ spite, senĉese bruis egala pluvo, la nuba ĉielo promesis nenion bonan. Jam en la dudeka versto ĉevaloj, enjungitaj al la ŝipoj, komencis fali. Ilin oni mortpafadis, kampuloj-gardantoj fortrenadis ilin de la vojo de la armeo, tuj senfeligadis, kuiradis apud siaj branĉkabanoj supon, avide manĝis ĝin varmega. </text:p>
      <text:p text:style-name="P19">Tiel venis humida krepusko de la unua tago de la militiro. </text:p>
      <text:p text:style-name="P19">Petro eĉ unu fojon ne eksidis en sian kariolon, peze paŝadis apud la fregato «Kuriero», iam mem submetadis rulilojn, faradis tion pli bone, ol aliaj. Al ĉiu fregato estis enjungitaj po cent ĉevaloj, sed ili ne estis sukcesantaj, oni devis enjungi po cent dek, cent dudek, cent tridek. </text:p>
      <text:p text:style-name="P19">Kiam tute malheliĝis, klarionoj ekkantis signalon «ripozo». Pasinte dudek sep verstojn, la armeo faris noktan bivakon en arbaro post Ostruĉjo. Por Petro Aleksejeviĉ oni metis por <text:soft-page-break/>noktado kabaneton, similan al tiuj, kiujn konstruas por si vintrumantoj; soldatoj grimpis sur arbojn, kiu havis ŝancon — falis sur podiojn, kiajn faras por si ursoĉasantoj, aliaj dormetis ĉe lignofajroj... </text:p>
      <text:p text:style-name="P19">Kaj malproksime malantaŭe, apud la pasita tretita, rompita vojo, jam surverŝata de malklaraj marĉaj akvoj, sub susurado de pluvo, senmove pendis la du laboruloj. El obskuro, de malsupre al ili avide rigardis favaj lupoj, iliaj okuloj malbone brilis en densa mallumo de aŭtuna nokto. Poste unu — adolta, kun kavaj flankoj, kun elstarantaj ripoj — levis la akran muzelon kaj ekhurlis. La hurlo transdoniĝis pluen, laŭ marĉoj, laŭ densejo, al la bivako de la trupoj. Ivaĉjo maltrankvile ekmoviĝis, Rjabov glatumis la vangon de la filo, diris nelaŭte: </text:p>
      <text:p text:style-name="P19">— Dormu, infaneto! Lupoj hurlas, sed vi ja ne timos... </text:p>
      <text:p text:style-name="P19">— Mi ne timos, — per dorma voĉo respondis la knabo. </text:p>
      <text:p text:style-name="P19">— Ili estas malproksime. Tiom malproksime, ke eĉ ne indas timi. Dormu, knabo! </text:p>
      <text:p text:style-name="P19">En la dua tagnokto de la vojo ekmalsanis pli ol cento da homoj, en la tria tricent dudek, poste malsanulojn oni ĉesis kalkuli. Soldatoj, matrosoj, oficiroj, laboruloj restadis morti en arbaro — po dek, po dudek homoj. Al ili oni lasadis biskotojn, farunon, sekan fiŝon, lasadis ankaŭ armilojn — por defendiĝi kontraŭ bestoj, dum estos fortoj. </text:p>
      <text:p text:style-name="P19">Petro maldikiĝis, aspektis malbone, lin turmentis febro, sed la globaj okuloj plu rigardis kun morna firmeco. Kaj la longaj <text:soft-page-break/>kruroj en grandegaj, kun trivitaj kalkanumoj altbotoj same plu paŝadis apud la fregato. </text:p>
      <text:p text:style-name="P19">Carido Aleksio kun sia nazparolanta germano veturadis en Berlina kaleŝo, el tie fojfoje aŭdiĝadis liaj kapricaj krioj kaj longa plorado. La caro neniam demandadis, kio estas al la knabo, nur malŝate mienis. Silvestro Petroviĉ, Menŝikov kaj Golovin trotis sur malaltaj, sed fortikaj kaj eltenemaj tataraj ĉevaletoj. </text:p>
      <text:p text:style-name="P19">La unua piloto kun la filo penis iri en la ariero de la kolumno — estis malagrable pensi, ke Ivaĉjo, se li trafos antaŭ la okulojn, estos denove postulata al la carido. Ivaĉjo paŝadis brave, ne ploretis, sed en dormo, en bivakoj, ploris kaj plendis, ke «doloras la piedoj». La rudristo frotadis al la filo la piedojn per vodko, kaj kun aŭroro Ivaĉjo ree elpaŝadis malfacilajn verstojn de la cara vojo. </text:p>
      <text:p text:style-name="P19">La ŝipaj majstroj Koĉnev kaj Ivano Kononoviĉ estis akompanantaj la fregatojn. La movado de la ŝipoj estis la plej malfacila afero en la militiro. De tempo al tempo necesis elpensi, kiel treni la fregatojn supren, kiel transpasigi ilin trans marĉojn, kiel fari, ke ili ne fiksiĝu sur ŝtonoj. Ĉevaloj faladis unu post alia, novajn trovi oni ne sukcesis. Elturmentitaj, malfortiĝintaj, maldikiĝintaj homoj anstataŭadis ĉevalojn, enjungiĝadis per centoj, caro Petro per rompita voĉo kriadis: </text:p>
      <text:p text:style-name="P19">— Ku-une prenu! Akor-de prenu! Faru, trenu! </text:p>
      <text:p text:style-name="P19">Laŭ tamburado la tuta kolumno devis iri por helpo al la fregatoj. La tamburo batadis multfoje dum tago, «Sankta <text:soft-page-break/>Spirito» kaj «Kuriero» ree ekmoviĝadis, knaradis sur ruliloj, sur fasĉinoj, sur tabuloj... </text:p>
      <text:p text:style-name="P19">Pamburg la tutan vojon iris perpiede, fumadis pipon, drinkadis pipran vodkon el flasko, diradis al Silvestro Petroviĉ: </text:p>
      <text:p text:style-name="P19">— Tio ne povas esti, sed tio estas! Ĉi tie iri ne eblas, sed vi iras! Per ĉi vojo atingi la celon ne eblas, sed vi ĝin atingos! Ho-ho, mi dezirus ĝisvivi la finon de via militiro, por rigardi al komenco de mirinda kaj glorinda tempo, kiu nepre malfermiĝos... </text:p>
      <text:p text:style-name="P19">Ievlev lace subridadis. </text:p>
      <text:p text:style-name="P19">Laŭmezure de malproksimiĝo de la bordo de la Blanka maro la vojo iĝadis pli seka kaj pli arbara. Sed plu malfacilaj estis transpasoj de riveroj. Ĉeloj, sur kiuj estis metitaj pontoj, ne eltenadis la pezon de la fregatoj, komencadis subfali traboj, tabuloj. La armeo haltadis, laboruloj refaradis la ponton. Oni transpasadis larĝajn trafluejojn ankaŭ sur flosoj... </text:p>
      <text:p text:style-name="P19">Riveretoj Ĉiĵma, Ostreĉje, Imeleksa, Klaza, Perma, Rezka restis malantaŭe, en la kvina tago de la vojo oni komencis transpasi sur flosoj riveron Vigon — larĝan je ducent kvindek klaftoj, kaj poste antaŭ vespero la armeo ekvidis belegan lagon, tutan en etaj, mirindaj insuletoj, brilantan sub radioj de la aŭtuna, nevarmiganta suno. </text:p>
      <text:p text:style-name="P19">Ĉi tie Petro kunvokis konsilion: kiel iri — ĉu ĉirkaŭire aŭ konstrui flosantan ponton. Timoteo Koĉnev, tute ŝvelinta pro kulaj pikoj, per malvarmuma, neaŭdebla voĉo diris, ke necesas fari flosantan ponton. Ivano Kononoviĉ kun Rjabov kaj <text:soft-page-break/>inĝeniero Jegoro Rezen ekiris en boateto fari mezurojn; Rezen skribadis ciferojn sur papero, Ivano Kononoviĉ mezuradis, Rjabov remadis per du kurbaj remiloj. </text:p>
      <text:p text:style-name="P19">Dum tago oni konstruis la ponton. Kanonoj, ĉaroj kun kuglegoj, kun pulvo, trupoj — ekmoviĝis tra la lago. </text:p>
      <text:p text:style-name="P19">— Ni jam longe iras! — diris Ivaĉjo al la patro. — Indus jam ĝisiri... </text:p>
      <text:p text:style-name="P19">— Vin ja oni ne tro vokis, — respondis la rudristo. — Vi mem trudiĝis. </text:p>
      <text:p text:style-name="P19">— La plandumo, vidu, deŝiriĝis! — plendis Ivaĉjo. — Dum noktumo indus meti novan. </text:p>
      <text:p text:style-name="P19">— Jen al vi estos plandumo, kiam vi hejmen revenos! — promesis la rudristo. — Falos vi al la piedoj de la patrino, malobeanto... Vidu, kiel vi maldikiĝis, solaj ostoj de knabo restis... </text:p>
      <text:p text:style-name="P19">Kiam ili estis leviĝantaj de la ponto sur krutan bordon, Ivaĉjon vokis Silvestro Petroviĉ: </text:p>
      <text:p text:style-name="P19">— He, baptofilo, eksidu kun mi sur la ĉevalon, ni veturos duope, eble estos pli gaje! </text:p>
      <text:p text:style-name="P19">— Mi pensas, sen tio mi ĝisiros, ne mortos! — respondis Ivaĉjo. </text:p>
      <text:p text:style-name="P19">Sed li ne eltenis la tenton, eksidis sur la ĉevaltukon, ĵetitan antaŭ la selo. Silvestro Petroviĉ reĝustigis sur la knabo ĉapon, suspiris: </text:p>
      <text:p text:style-name="P19">— Kiom vi malpura estas, knabo! </text:p>
      <text:p text:style-name="P19"><text:soft-page-break/>— Ni ĝisiros — laviĝos... </text:p>
      <text:p text:style-name="P19">— Kaj la kolo en ulceroj... vidu — vi tuta kovriĝis... </text:p>
      <text:p text:style-name="P19">— Kuloj — konata afero... </text:p>
      <text:p text:style-name="P19">— Hejme sur forno, mi pensas, estus pli bone... Vi dormus kiom dezirus, kaj poste brasiksupon manĝus, kaj sub la sorpujojn irus ludi. Eble, ankaŭ la fraŭlinoj vin vizitus... </text:p>
      <text:p text:style-name="P19">Ivaĉjo severe silentis. </text:p>
      <text:p text:style-name="P19">Kun ĉiu tago oni iris ĉiam pli rapide, nun jam sciante, kiel superi malfeliĉojn, kiuj en la komenco de la vojo ŝajnis nekorekteblaj. El amaso de la armeo — gvardianoj, matrosoj, kanonistoj, el ĉaristoj-kampuloj, el laboruloj, akompanantaj la armeon, — nerimarkeble, iom post iom distingiĝis lertuloj, ruzuloj, kiuj estis pli eltrovemaj, inteligentaj, kiuj konis la vojon. Ilin fojfoje kunvokadis Petro, ili ĉiuj kriadis unu al la alia, kverelis, — ĉi tie, ŝajne, ĉiuj estis egalaj: soldatoj kaj oficiroj, kampuloj kaj bojaroj. Petro nomadis ilin ĝentile, kun ruzeco en la voĉo «sinjoroj konsilio» kaj pro aroganteco ne ofendiĝadis, kvankam kelkfoje batis speciale obstinajn konsilianojn. </text:p>
      <text:p text:style-name="P19">Kiam ili transpasis krutan, malfacilan Maselan intermonton kaj ekiris malsupren, iĝis pli facile. La homoj gajiĝis. Aleksandro Daniloviĉ Menŝikov subite, kvazaŭ simpla soldato, la unua komencis kanton. Lia voĉo estis varma, kortuŝanta, soldatoj ĝoje kunkantis, vento vaste disportis sur la altaĵo, super la rusaj standardoj, super la regimentoj, super la fregatoj kaj ĉaroj fierajn demandajn versojn de la kanto: </text:p>
      <text:p text:style-name="P10"><text:soft-page-break/>Jen pri nia do pri vivo sankt-Rusuja:<text:line-break/>Do pro kio ĉe ni komenciĝis nia vasta mond'?<text:line-break/>Do pro kio ruĝa estas nia varma sun'?<text:line-break/>Do pro kio estas juna nia hela lun'?<text:line-break/>Do pro kio oftaj estas niaj steloj?<text:line-break/>Do pro kio noktoj niaj estas nigraj?<text:line-break/>Do pro kio havas ni aŭrorojn en matenoj?<text:line-break/>Do pro kio havas ni ventojn fortajn? </text:p>
      <text:p text:style-name="P19">— Kio estas tiu kanto? — demandis Pamburg de Ievlev. </text:p>
      <text:p text:style-name="P19">Silvestro Petroviĉ ekridis: </text:p>
      <text:p text:style-name="P19">— La kanto estas spirita, sed ili kantas ĝin en sia maniero, en la soldata. </text:p>
      <text:p text:style-name="P19">Pamburg balancis la grandan kapon, diris kun gaja miro: </text:p>
      <text:p text:style-name="P19">— Diablo prenu vin, kia vi estas popolo! </text:p>
      <text:p text:style-name="P19">Ievlev sur sia ruana virĉevalo rajdis al la kapo de la kolumno, Pamburg prenis ŝipestron Varlan-on sub la brako, palpebrumis al li, promesis: </text:p>
      <text:p text:style-name="P19">— Mi donas vorton de honesta homo pri tio, ke ili prenos Noteburgon kaj eliros al la Balta maro. Kaj ĉu vi scias? Ili farus tion ankaŭ sen ni, jen kio estas la plej malgaja. </text:p>
      <text:p text:style-name="P19">— Kaj eble, povas esti, eĉ sen sia caro Petro, — diris Varlan, — se vi deziras scii... </text:p>
      <text:p text:style-name="P19">Je tago da vojo ĝis Poveneco la kolumnon renkontis Jegorĉjo Pustovojtov, sendita antaŭen, diris al Petro, ke boatoj sur la lago estas pretaj, ke oni buĉas brutaron — viando estos sufiĉa <text:soft-page-break/>por la armeo, ke banejoj estas hejtataj ĉiuloke. Al Ivaĉjo Jegorĉjo alveturigis en la dusako freŝajn sekalajn flanojn, kazeon kaj frititan virkokon. </text:p>
      <text:p text:style-name="P19">Ivaĉjo komencis manĝi, poste subite ektimis: </text:p>
      <text:p text:style-name="P19">— Se mi tromanĝos — la piedoj ne iros. Jam kiam mi ĝisiros, manĝos. Ĉu mi pravas, paĉjo? </text:p>
      <text:p text:style-name="P19">— Ĉu vi laciĝis? — demandis Jegorĉjo. </text:p>
      <text:p text:style-name="P19">— Ne gravas, mi kutimiĝas. </text:p>
      <text:p text:style-name="P19">Li levis al Jegorĉjo la maldikiĝintan, en fluaĵoj de koto, en ulceroj vizaĝon, palpebrumis, fanfaronis: </text:p>
      <text:p text:style-name="P19">— Kiom da homoj dum la vojo falis, sed mi iras — superas... </text:p>
      <text:p text:style-name="P19">— Vi, oni scias, estas viro eltenema! — diris Jegorĉjo. </text:p>
      <text:p text:style-name="P19">— Eltenema aŭ ne, sed mi ne falis. Kaj sur ĉaroj preskaŭ ne veturis. Nur eble kun Silvestro Petroviĉ... </text:p>
      <text:p text:style-name="P19">Ĉe vespera aŭroro de la 27-a de aŭgusto la kapo de la kolumno eniris en Povenecon. La plej malfacila parto de la vojo estis trairita. Soldatoj kaj matrosoj, demetante la ĉapojn, krucosignadis sin, viŝadis ŝvitajn vizaĝojn, interŝanĝadis ŝercojn. Tamburistoj po ses homoj en vico batis paradan marŝon, blankkapaj knaboj-povenecanoj en ekstazo kankroiris antaŭ la armeo. Kantis matrosaj ŝipaj klarionoj. Petro, sidante en selo, per la okuloj kalkulis sian armeon: ĝi iĝis duoble malpli granda, ol tiu, kiu eliris el Njuĥĉo. </text:p>
      <text:p text:style-name="P19"><text:soft-page-break/>Matene, ĉe aŭroro, Petro kun Ievlev, Pamburg kaj Varlan komandis mallevon de la fregatoj en akvojn de la Onega lago. Estis vento, super plaŭdanta ebenaĵo de Onego malrapide naĝis plumbe nigraj nuboj. Timoteo Koĉnev, tute ĉifona, en peĉo kaj fulgo, per raŭka, suferanta voĉo kriadis al matrosoj: </text:p>
      <text:p text:style-name="P19">— Malpli abrupte faru, malpli abrupte, kanajloj! Nun akorde prenu; akorde... </text:p>
      <text:p text:style-name="P19">Soldatoj surboatiĝadis. Al la bordo laŭ nove metita vojo rampis kanonoj, ĉaroj kun kuglegoj, kun pulvo. Fumis lignofajroj, sur kiuj estis kuirata kaĉo. Komandantoj kolektadis siajn homojn, nomvokadis antaŭ surŝipigo, distribuadis, kiu remos, kiu levos velojn, kiu sidos ĉe rudro. La homoj gajiĝis, serĝentoj insultadis senkolere, por ordo. Ŝĉepotev diris al Golovin: </text:p>
      <text:p text:style-name="P19">— Nun la popolo tiel rezonas: nun ni vivos, ne mortos tuj. Kaj vere, Teodoro Aleksejeviĉ, tian vojon trairi eĉ en sonĝo oni ne povus vidi... </text:p>
      <text:p text:style-name="P19">Golovin subridis: </text:p>
      <text:p text:style-name="P19">— Kia sonĝo! Vidu — vi maldikiĝis duoble, la pantalono ne tenas sin... </text:p>
      <text:p text:style-name="P19">Ivaĉjo kun la patro venis al la akvo el banejo, varmiĝintaj, sataj, la knabo miris: </text:p>
      <text:p text:style-name="P19">— Granda lago ja! Kiel maro. Kaj la rando ne videblas... </text:p>
      <text:p text:style-name="P19">— Vi vidos baldaŭ... </text:p>
      <text:p text:style-name="P19"><text:soft-page-break/>— Onega! — penseme diris Ivaĉjo kaj subite rapide ekkaŭris. </text:p>
      <text:p text:style-name="P19">— Kial vi? — demandis Rjabov. </text:p>
      <text:p text:style-name="P19">— Ja jen la caro rigardas! Li ree ordonos kun Aleĉjo sia ludi! Li min eĉ tutan per oro kovru — mi ne iros... </text:p>
      <text:p text:style-name="P6"/>
      <text:h text:style-name="P5" text:outline-level="3"><text:bookmark-start text:name="__RefHeading___Toc10722_3798596000"/>4. Tempas kutimiĝi<text:bookmark-end text:name="__RefHeading___Toc10722_3798596000"/></text:h>
      <text:p text:style-name="P19">Sur «Sankta Spirito» jam estis hejtata la kuirejo. Carido Aleksio, krakante per la fingroj, skuante la kapon, iradis tra la kajuto, plendadis al la edukisto-germano: </text:p>
      <text:p text:style-name="P19">— Al mi doloras la ventro. Kaj ĉi tie, en la brusto, same estas pikdoloro. Li ordonu al mi veturi en Moskvon. Alie mi mortos. </text:p>
      <text:p text:style-name="P19">Neugebauer ŝultrolevis. </text:p>
      <text:p text:style-name="P19">— Stultulo! — kriis la carido. — Stultulo! Vi povas nur ŝultrolevi! Stultulo! </text:p>
      <text:p text:style-name="P19">La cara kuiristo Velten estis primetanta la tablon, metadis manĝilarojn. La fregato estis balanciĝanta, knaranta sur laga ondo, la teleroj moviĝis sur la tablo. La carido plu krakadis per la fingroj, poste falis sur la plankon, komencis frapi per la piedoj, krii: </text:p>
      <text:p text:style-name="P19">— En Moskvon, en Moskvon, ho-o-o! </text:p>
      <text:p text:style-name="P19">Neugebauer kliniĝis al Aleksio, tiu batis lin per la genuo al la brusto, ekŝrikis ankoraŭ pli laŭte. Tiutempe Petro eniris en la <text:soft-page-break/>kajuton, haltis ĉe la pordo, klininte la kapon, silente atendis, ĝis ĉesis ŝriki Aleksio. En la estiĝinta silento per malbonkora voĉo la caro ordonis: </text:p>
      <text:p text:style-name="P19">— Se vere estas malsana la carido — iru! </text:p>
      <text:p text:style-name="P19">Aleksio sidiĝis sur la planko, mallerte, apogante sin per la manoj, turniĝis sur la flankon, ekstaris. Petro rigardis al li el malproksime, kiel al fremdulo. </text:p>
      <text:p text:style-name="P19">Kiam la pordo post Aleksio fermiĝis, Petro suspiris, kriis al Velten doni tagmanĝon. Li manĝis, ne rimarkante, kio estis donita, samloke, apud teleroj, skribis leteron al reĝo Aŭgusto: «Ni nun en militiro apud malamika limo troviĝas kaj kun Dia helpo ne atendas esti sen laboro...» </text:p>
      <text:p text:style-name="P19">Eniris Menŝikov, Petro diris al li kolere: </text:p>
      <text:p text:style-name="P19">— Vi ordonos atendi vin por tagmanĝo, ĉu? </text:p>
      <text:p text:style-name="P19">— Sed mi ne povas disŝiriĝi! — respondis Aleksandro Daniloviĉ. — Kiom da aferoj estas hodiaŭ... </text:p>
      <text:p text:style-name="P19">— Ĉu ili sukcesas? — plu skribante, demandis la caro. </text:p>
      <text:p text:style-name="P19">— Iel-tiel, iom post iom. </text:p>
      <text:p text:style-name="P19">Li eksidis, verŝis por si glaseton da vodko, eltrinkis, almanĝis. Petro Aleksejeviĉ finskribis la leteron, Menŝikov rakontis: </text:p>
      <text:p text:style-name="P19">— Gratulon al vi pro neatendita ĝojo, bombardisto. Kuriero alrajdis, hodiaŭ kolonelo Tirtov ĉe Keksholmo plene frakasis eskadron de Nummers... </text:p>
      <text:p text:style-name="P19"><text:soft-page-break/>Petro malfermis la buŝon, iom poste kriis: </text:p>
      <text:p text:style-name="P19">— Mensogas vi! </text:p>
      <text:p text:style-name="P19">— Ĉu mi ĵuru per Dio? </text:p>
      <text:p text:style-name="P19">— Kie estas la kuriero? </text:p>
      <text:p text:style-name="P19">— Ja tie, kie ĉiuj ili, diabloj buntaj: falis dormi. La ŝipoj de Tirtov kunkroĉiĝis por ŝipatako kun velŝipoj, du svedajn ŝipojn ili bruligis, du kaptis. La svedoj, ne ĝisatendinte helpon, foriris el Ladogo. </text:p>
      <text:p text:style-name="P19">Menŝikov prenis per la manoj pecon de ŝafa flanko, komencis ĉirkaŭmanĝi. </text:p>
      <text:p text:style-name="P19">— Plu diru! — kriis Petro. — Kio poste estis? </text:p>
      <text:p text:style-name="P19">— Viktorio estis. Tempas, Siro, kutimiĝi! — ŝmacante, respondis Aleksandro Daniloviĉ. — Ĉirkaŭ tricent svedoj pereis, kvin ŝipojn ili perdis... Mi bedaŭras pri Tirtov — mortigis lin la diabloj per mitrajlo... Ne gravas — ni kvitiĝos, ĉion rememoros. Por mi Tirtov forpasinta estis bona amiko, mi pro li la animon elskuos el ili... </text:p>
      <text:p text:style-name="P19">Li viŝis la manojn, leviĝis: </text:p>
      <text:p text:style-name="P19">— Prepariĝi al ekiro, ĉu? Jam ne estas frue. Mi ordonos velojn levi, kiel vi diros? </text:p>
      <text:p text:style-name="P19">— Batu alarmon! </text:p>
      <text:p text:style-name="P19">Menŝikov eliris, tamburoj ekbatis «militiron». </text:p>
      <text:p text:style-name="P19">Antaŭ vespera aŭroro finfine ekblovis favora vento. </text:p>
      <text:p text:style-name="P19"><text:soft-page-break/>Petro estis sur la bordo, akompanante la caridon. Aleksio staris apud la kaleŝo, klininte la kapon, alpreminte la brakojn per la kubutoj al la flankoj, tre pala. Liaj lipoj tremeradis — li estis tuj ekploronta. </text:p>
      <text:p text:style-name="P19">— Vi devas riverenci al via patro, lia sanktoleita moŝto! — dolĉe diris Neugebauer. </text:p>
      <text:p text:style-name="P19">— Vi, Aleĉjo... — komencis Petro kaj eksilentis. </text:p>
      <text:p text:style-name="P19">La carido rapide levis al la patro la grandajn, profundajn, timoplenajn okulojn kaj ree mallevis. </text:p>
      <text:p text:style-name="P19">Petro Aleksejeviĉ paŝis al la filo, prenis lin je la ŝultroj per siaj fortaj, grandaj polmoj, kliniĝis kaj maloportune alpremis la knabon al si. Tiu ekspiris mallonge, plorsingultis, alpremiĝis al la patro, odoranta je peĉo, tabako. Petro karese kaj forte kisis la filon al la pala vango, taŭzis la molajn harojn kaj ekparolis, kliniĝinte, mallaŭte, tiel, ke neniu aŭdu: </text:p>
      <text:p text:style-name="P19">— Vi, Aleĉjo... ne gravas, atendos, pli elkreskos, tiam ekiros kun mi en militiron. Nun por vi estas malfacile, malforta vi estas ĉe mi, mi pensas, estas ĝene. Sed kun tempopaso... </text:p>
      <text:p text:style-name="P19">Aleksio plorsingultis, ekploris, Petro de li depaŝis, diris al Neugebauer: </text:p>
      <text:p text:style-name="P19">— Kial li ĉe vi ĉiam ploras... Prenu... Veturu... </text:p>
      <text:p text:style-name="P19">Kaj, ne retroturniĝante plu al la kaleŝo, li ekiris al «Sankta Spirito», kie razita ĝis bluo Pamburg, starante sur la pobkastelo, en la kripligita rusa lingvo estis krianta konvenajn por vera maristo piprajn vortojn... </text:p>
      <text:p text:style-name="P19"><text:soft-page-break/>— Ĉu ni debordiĝu, <text:span text:style-name="T3">Min Her</text:span>? — demandis Menŝikov. </text:p>
      <text:p text:style-name="P19">— Kun Dio! — respondis Petro. </text:p>
      <text:p text:style-name="P19">Kaj, turninte la dorson al la bordo, sur kiu, pene moviĝante en sablo, trenis sin la Berlina kaleŝo, Petro per atenta kaj morna rigardo komencis pririgardi laborantajn sur la fregato matrosojn, la vastan, larĝan lagon, rapide kurantajn nubojn. Post la fregatoj ekiris aro de boatoj sub tolaj kaj bastaj veloj, tie aŭdiĝis kantoj, iuj gajaj elkrioj, krakado de tamburo... </text:p>
      <text:p text:style-name="P19">Sed malproksime foriri ili ne sukcesis. </text:p>
      <text:p text:style-name="P19">Vento malfortiĝis antaŭ nokto, poste ŝanĝis la direkton. Apud la Turna insulo Petro ordonis reveni por noktumo en Povenecon. Soldatoj kaj matrosoj bruligadis sur la bordo lignofajrojn, drinkis ian rekrementovinon, rakontadis fabelojn. Petro, sola, neaŭdeble alsidiĝadis al homoj, pinĉante la lipharojn, fumante pipon, mienis severe. La homoj, rimarkinte la caron, eksilentadis, Petro iris pluen, kolere kaj amare komprenante, ke oni timas lin. Post li — nemalproksime — kiel ombro vagis Menŝikov, iam persvadadis iri dormi, poste ree malaperadis en mallumo. </text:p>
      <text:p text:style-name="P19">Sur la fregato en la salono sidis Pamburg, Varlan kaj Crøys, trinkis nigran kafon el malgrandaj ŝtonaj tasoj, fumis pipojn, vigle babilis. Kiam Petro revenis, ili leviĝis, interŝanĝis rigardojn, komencis retroiri al la pordo. </text:p>
      <text:p text:style-name="P19">— Kien? — demandis la caro. </text:p>
      <text:p text:style-name="P19">— Ŝajne, tempas dormi, — respondis Kornelio Ivanoviĉ. — Ni supozas, ke via cara moŝto... </text:p>
      <text:p text:style-name="P19"><text:soft-page-break/>— Mi mem elpelos, kiam deziros! — kriis Petro. — Mem! Mem! </text:p>
      <text:p text:style-name="P19">Lia voĉo rompiĝis, li batis per la pugnego la tablon, ordonis foriraĉi al diablo kaj longe sidis sola, sensence rigardante al flamo de kandelo kaj fiksaŭskultante knaradon de la fregato ĉe la albordiĝejo... </text:p>
      <text:p text:style-name="P19">Kaj matene sur la pobkastelo li estis morne trankvila, rigardis malproksimen, enspiradis per la tuta brusto malvarman kaj humidan aeron de Onego kaj silentis, koncentrite ion pripensante. </text:p>
      <text:p text:style-name="P19">Kiam la ŝipoj iris sur Sviro, Petro ofte ordonadis halti, eliradis sur la bordon, per grandaj paŝoj iradis en ĉebordaj arbaroj, vizitadis vilaĝetojn, parolis kun kampuloj. Plej multan tempon li pasigis en kverkaj arbaretoj — kun Ievlev kaj ŝipmajstroj Ivano Kononoviĉ kaj Koĉnev. Li mem mezuradis trunkojn, kalkuladis arbojn, pripensadis rimedojn, per kiuj oni gardu la porŝipajn altarbarojn kontraŭ ŝteluloj-forhakantoj. Revenante en boato al la fregato, li diris al Silvestro Petroviĉ: </text:p>
      <text:p text:style-name="P19">— Mi ordonos por ĉiuj kvin verstoj pendumilojn starigi, tiam, mi opinias, ili pensos, antaŭ ol preni hakilon. Kaj la ŝtelistojn strangolitajn oni ne demetu, ĝis kornikoj disbekos ĉi kadavraĵon. Ili balanciĝos por timo... </text:p>
      <text:p text:style-name="P19">Ievlev kun la ŝipmajstroj silentis. Blovis aŭtuna vento, pelis grizan ondon sur Sviro. Bruis senfinaj, en flaviĝanta foliaro, densaj arbaroj. Kampulo en kruda kanabtola ĉemizo, kalva, en bastoŝuoj, staris sur la bordo, mire rigardis al la cara ŝiparo — al la ŝipoj, boatoj, barkoj... </text:p>
      <text:p text:style-name="P19"><text:soft-page-break/>Sur la flagŝipa fregato oni pafis per la prua kanono — iri pluen. Petro foriris en sian kajuton, Ivano Kononoviĉ suspiris, diris al Ievlev nelaŭte: </text:p>
      <text:p text:style-name="P19">— Kial do, kara Silvestro Petroviĉ, ni ĉiam per pendumiloj timigas? Nu, hakis kampulo pro nescio kverkon, sed kverko estas kverko, dum homo ja estas Dia animo? Ho Dio, kiom ni pendumos, kiom hakos kaj torturos... </text:p>
      <text:p text:style-name="P19">Rivera vento eligis el liaj okuloj maljunulan larmon, li formetis ĝin per la fingro, miris: </text:p>
      <text:p text:style-name="P19">— Jen, por kvin verstoj pendumilon. Ho, multe... </text:p>
      <text:p text:style-name="P19">Silvestro Petroviĉ silentis: li ellernis nun silenti por longe, persiste, morne kaj trankvile... </text:p>
      <text:h text:style-name="P4" text:outline-level="2"><text:bookmark-start text:name="__RefHeading___Toc10724_3798596000"/>Ĉapitro naŭa<text:bookmark-end text:name="__RefHeading___Toc10724_3798596000"/></text:h>
      <text:p text:style-name="P9"/>
      <text:p text:style-name="P14">Montru per faroj, ke vi estas ruso. </text:p>
      <text:p text:style-name="P17"><text:span text:style-name="T3">Suvorov</text:span><text:bookmark text:name="xnoto-4-09-1-1"/><text:span text:style-name="T3"><text:note text:id="ftn25" text:note-class="footnote"><text:note-citation>25</text:note-citation><text:note-body><text:p text:style-name="P2">Aleksandro Suvorov (1729–1800) — elstara rusa militestro, fondinto de la rusa milita teorio, granda stratego kaj taktikisto. Dum sia vivo ne malvenkis en eĉ unu batalo. Li kreis progreseman sistemon de edukado de militistaro, laŭ kiu la homo estas la decida faktoro de venko, li strebis veki en soldatoj amon al la Patrujo kaj instrui ilin agi kuraĝe kaj iniciateme. Li estis aŭtoro de traktaĵo «Scienco venki», estas konataj multaj liaj aforismaj frazoj pri la milita arto (kiel la citita) <text:span text:style-name="T3">(trad.)</text:span></text:p></text:note-body></text:note></text:span> </text:p>
      <text:p text:style-name="P9"/>
      <text:p text:style-name="P11">Spiriton tiun putran vi ekstermu, Di', <text:line-break/>De senenhava, sklava, blinda imitado...</text:p>
      <text:p text:style-name="P16"><text:span text:style-name="T3">Gribojedov</text:span><text:bookmark text:name="xnoto-4-09-1-2"/><text:span text:style-name="T3"><text:note text:id="ftn26" text:note-class="footnote"><text:note-citation>26</text:note-citation><text:note-body><text:p text:style-name="P2">Aleksandro Gribojedov (1795–1829) — rusa verkisto kaj diplomato, plej fama pro sia versa satira komedio «Malĝojo pro saĝo» (la titolo tradukeblas ankaŭ kiel «La malfeliĉo esti tro sprita»), kiu ne perdis sian aktualecon kaj ĝis nun estas ofte ludata en teatroj kaj instruata en lernejoj; multaj aforismaj frazoj el tiu teatraĵo fakte proverbiĝis. Li estis murdita en Teherano (Persio) en la rusia ambasadejo fare de ribelintaj religiaj fanatikuloj <text:span text:style-name="T3">(trad.)</text:span></text:p></text:note-body></text:note></text:span> </text:p>
      <text:h text:style-name="P5" text:outline-level="3"><text:bookmark-start text:name="__RefHeading___Toc10726_3798596000"/>1. Oreŝko<text:bookmark-end text:name="__RefHeading___Toc10726_3798596000"/></text:h>
      <text:p text:style-name="P19">En monato septembro la armeoj de Petro, Ŝeremetev kaj Repnin komencis koncentriĝi sur kalkoŝtonaj bordoj de Nazjo — mallonga rivereto, enfluanta en la Ladogan lagon. La trupoj alvenadis malrapide, malgraŭ tio, ke ili faradis dum tagnokto tridekverstajn pasojn. Vojoj, kotigitaj de aŭtunaj pluvoj, estis malfacile traireblaj, la homoj laciĝis, kanonoj fiksiĝadis en koto. </text:p>
      <text:p text:style-name="P19"><text:soft-page-break/>Finfine estis kunvokita milita konsilio, post kiu la trupoj faris rapidan pason al fortreso Noteburgo. </text:p>
      <text:p text:style-name="P19">Sub malalte naĝantaj malhelaj nuboj oblikvaj radioj de punca antaŭvespera suno prilumis akrapintajn plumbajn tegmentojn de fortresaj konstruaĵoj, grizajn naŭklaftajn murojn kun dentoj, turojn ĉe la anguloj de la fortreso, la malvarmajn akvojn de Nevo. </text:p>
      <text:p text:style-name="P19">Soldatoj, fosante tranĉeojn kaj redutojn, altrenante kanonojn, alportante kuglegojn, malgaje interparoladis: </text:p>
      <text:p text:style-name="P19">— Kiaj turoj, vidu. Je dek du klaftoj altaj — ne malpli. </text:p>
      <text:p text:style-name="P19">— Por ili el tie ni ĉiuj videblas kiel sur la manplato... </text:p>
      <text:p text:style-name="P19">— Kiam ili komencos per peĉo priverŝi — ni gratos nin... </text:p>
      <text:p text:style-name="P19">— Kaj la ŝtono estas firma! Novigis ili sian fortikaĵon. Ili nin, certe, regalos... </text:p>
      <text:p text:style-name="P19">— Unu vorto — Nukseto<text:bookmark text:name="xnoto-4-09-1-3"/><text:note text:id="ftn27" text:note-class="footnote"><text:note-citation>27</text:note-citation><text:note-body><text:p text:style-name="P2">La rusa nomo Oreŝko (Орешек) signifas «nukseto», kaj figurasence «malmolaĵo». La fortreso estis fondita en 1323 de novgorodanoj, de 1612 ĝis 1702 apartenis al Svedio sub nomo Nöteborg <text:span text:style-name="T3">(trad.)</text:span></text:p></text:note-body></text:note>! Provu, dismordu! </text:p>
      <text:p text:style-name="P19">— Ĝemos ni ĉi tie... </text:p>
      <text:p text:style-name="P19">— Kaj kiel ĝin, diablon, preni? Ni ŝajne eĉ tiajn sturmajn ŝtuparojn ne havas — tiom longajn... </text:p>
      <text:p text:style-name="P19">En la tendo de Petro same estis malgaje: ĉasistoj el preobraĵenskanoj skoltis, ke la dekstra bordo de Nevo estas tre fortikigita, trafi tien flanke de la lago estas nepenseble — oni dronos en marĉoj kaj pereos tute. Iĝis sciate ankaŭ, ke en la <text:soft-page-break/>fortreso estas sufiĉe da provianto por longa sieĝo, ke tie estas multe da bone trejnitaj artileriistoj, sufiĉe da pulvo, kuglegoj, muskedoj, fusiloj kaj da ĉia cetera milita rezervo. Pri la estro de Noteburgo oni sciis, ke li estas forte kolera kontraŭ la rusoj, kuraĝa, ĵuris la flagon ne mallevi ĝislaste kaj pri tio skribis al reĝo Karolo XII... </text:p>
      <text:p text:style-name="P19">Petro aŭskultis la skoltojn, kunpreminte la manplatojn per la genuoj, klininte la kapon. General-feldmarŝalo Boriso Petroviĉ Ŝeremetev, sen peruko, kun tuberplena kalva kapo, en varma, subŝtofita per pelto kamizolo, estis distrita, aŭskultis la ĉasistojn ne tro atente, turnadis sur la fingro multekostan ringon kun brilianto. Princo Repnin, rondvizaĝa, ruĝvanga, estis manĝanta per ligna kulero acidlakton, apetite almanĝadis biskoton. </text:p>
      <text:p text:style-name="P19">Kiam la preobraĵenskanoj, ricevinte po dek kopekoj pro la sciigoj, foriris, Petro leviĝis de la benko, demandis Ŝeremetev-on: </text:p>
      <text:p text:style-name="P19">— Ĉu malbone, Boriso Petroviĉ? Eble, ne disronĝos ni ĉi Nukseton? </text:p>
      <text:p text:style-name="P19">La feldmarŝalo ekrigardis al Petro per la ŝvelaj okuloj, pensis iom, poste respondis trankvile, tute certe: </text:p>
      <text:p text:style-name="P19">— Kial ne disronĝos, Siro? Ni sukcesos. </text:p>
      <text:p text:style-name="P19">Petro kolere rememorigis: </text:p>
      <text:p text:style-name="P19">— Vi ankaŭ ĉe Narvo minacis sukcesi, tamen grandegan konfuzon ni ricevis... </text:p>
      <text:p text:style-name="P19"><text:soft-page-break/>Boriso Petroviĉ ne deŝirante la okulojn rigardis al Petro. </text:p>
      <text:p text:style-name="P19">— Kial vi gapas? </text:p>
      <text:p text:style-name="P19">Ŝeremetev ree komencis turni la fingroringon. Malgaja rideto tuŝis lian grandan buŝon, li suspiris, balancis la kapon. </text:p>
      <text:p text:style-name="P19">— Diru! — ordonis Petro. </text:p>
      <text:p text:style-name="P19">— Kaj mi diros! — respondis Ŝeremetev severe. — Kial ne diri? Mi al vi, Siro, ĉiam ĉion diras, ne kaŝas... </text:p>
      <text:p text:style-name="P19">Li silentis iom, koncentrante pensojn, poste ekparolis per sia raŭketa, agrabla, milda voĉo: </text:p>
      <text:p text:style-name="P19">— Vi, Siro, bonvolis al mi Narvon rememorigi. Do, mi memoras. Amara estis la tago, pli amaran mi en mia vivo ne spertis. Kaj malgloron tiun mi sur la mortolito rememoros. Sed ankoraŭ mi memoras kaj memoros, kiel en la konsilio kaj antaŭ viaj caraj okuloj kaj antaŭ aliaj generaloj mi, kontraŭe al la perfidulo, serpento, spiono duko de Croy, mian dispozicion deklaris: bloki la urbon per malgranda parto de la armeo, kaj kun la tuta pli granda armeo iri kontraŭ frato via reĝo Karolo kaj fari al li batalon, en kiu ĉiuj niaj trupoj kuniĝus. Sed mia dispozicio, Siro, ne estis aprobita, vi min bonvolis al la nazo frapi kaj diri: «Mensogas vi hodiaŭ, Boriso Petroviĉ, al la tiom sperta en militarto kavaliro duko kontraŭas». Kaj nun ankaŭ vi mem, Siro, scias, kiu pravis — ĉu mi aŭ la brava kavaliro de Croy. Do ne riproĉu min pro tio, en kio ne estas mia kulpo... Kaj nun ni ĉi tie feliĉe estas sen spionoj kaj perfiduloj, vi, kaj mi, kaj Nikito Ivanoviĉ princo Repnin. Kaj ne senhonorigos ni la nomon rusan, reprenos nian antikvan Oreŝkon sub vian <text:soft-page-break/>regadon, kiam necesos — eĉ la vivon ne domaĝos... Ĉu estos malfacile? Ni laboros, ni nun ne devas kutimiĝi al laboro, ni estas viaj lernintoj, kaj viaj manoj estas en kaloj kaj vi mem en Rusujo estas la unua laborulo... Ĉu mi ĝuste diras, Nikito Ivanoviĉ? </text:p>
      <text:p text:style-name="P19">Repnin respondis elmalproksime: </text:p>
      <text:p text:style-name="P19">— Ĝuste, sinjoro general-feldmarŝalo, tiel, vere... </text:p>
      <text:p text:style-name="P19">Petro elprenis el la poŝo grandan ruĝan fulardon, laŭte, trumpete mungis sin, viŝis la vizaĝon. Kaj kiam kunvenis la konsilio kaj la generaloj, koloneloj, kapitanoj eksidis sur benkojn, Petro estis firma, trankvila kaj parolis kun sia ordinara malmildeco: </text:p>
      <text:p text:style-name="P19">— La svedon ni komencis dank' al Dio bati. Batis ĉi orgojlajn armeojn en Liflando nia plej inda sinjoro feldmarŝalo Ŝeremetev. La frato de la estro de la fortreso Noteburgo, Schlippenbach, de nia rusia armilaro fuĝis al Sangico — dudek verstojn for de la batalo, forgesinte ĉion. La sama Schlippenbach de Hummelshof al Pernovo fuĝis. Mi tial pri tio ĉi nun rememorigas, ke ni staras sub la muroj de la fortreso Noteburgo kaj nepre devas ĉi fortreson preni kaj Nevon per tio en ties Ladoga buŝo purigi. Kiu havas iajn opiniojn pri la afero? </text:p>
      <text:p text:style-name="P19">Opinioj estis multaj. </text:p>
      <text:p text:style-name="P19">Petro aŭskultis atente, interŝanĝadis rigardojn kun Ŝeremetev, Repnin, Ievlev, kapjesadis. La homoj parolis racie, tio estis batalspertaj, multe militintaj oficiroj. </text:p>
      <text:p text:style-name="P19"><text:soft-page-break/>La konsilio finiĝis longe post la noktomezo. Petro kun pipo eliris el la tendo, fiksaŭskultis la kvietiĝintan, ekdormintan tendaron. Poste prononcis nelaŭte: </text:p>
      <text:p text:style-name="P19">— Ĉi viroj per fideleco kaj meritoj estas eternaj en Rusio monumentoj! </text:p>
      <text:p text:style-name="P19">— Kiuj? — vigle, el aŭtuna malvarma mallumo, demandis Menŝikov. </text:p>
      <text:p text:style-name="P19">— Ja certe ne vi, kara Saĉjo! — kun subrido respondis Petro. — Kia el vi estas monumento? </text:p>
      <text:p text:style-name="P19">Aleksandro Daniloviĉ ofendiĝis, foriris en tendon. Petro karese vokis lin, ankoraŭ fumis, ekiris dormi. </text:p>
      <text:p text:style-name="P6"/>
      <text:h text:style-name="P5" text:outline-level="3"><text:bookmark-start text:name="__RefHeading___Toc10728_3798596000"/>2. Sub la muroj de Noteburgo<text:bookmark-end text:name="__RefHeading___Toc10728_3798596000"/></text:h>
      <text:p text:style-name="P19">La aŭtuno okazis frua, severa, estis oftaj malvarmaj pluvoj kun malseka neĝo, de Ladogo fajfadis trapenetra vento. </text:p>
      <text:p text:style-name="P19">Homoj frostiĝadis, malsekiĝadis, malsanadis, mortadis. Mortintojn oni apenaŭ sukcesadis enterigi, sur la kruta Ladoga bordo rapide kreskis tombejo... </text:p>
      <text:p text:style-name="P19">Super bivakoj bruadis per flugiloj, makabre grakante, kornikoj, nokte en arbaroj hurladis luparoj. </text:p>
      <text:p text:style-name="P19">Silvestro Petroviĉ kun du mil matrosoj kaj laboruloj laboris ĉe Ladogo, ekipadis barkojn, kiuj devis detranĉi eliron de la svedoj al la maro. Por tio arbohakistoj trahakis de la lago al Nevo zonon, laŭ kiu oni trene movadis batalŝipojn. Grandegaj <text:soft-page-break/>novaj, fortikaj barkoj sur Ladogo estis ekipataj por batalo, ĉarpentistoj metadis tabulajn podiojn sur pruo kaj pobo de ĉiu ŝipo, starigadis ŝildojn por pafantoj, armilistoj kaj kanonistoj skribadis per gudro sur la podioj numerojn de alveturigitaj kanonoj. Batalpretaj ŝipoj, provizitaj ankoraŭ per sturmaj ŝtuparoj, estis eltrenataj per vinĉoj sur la bordon, poste homoj kaj ĉevaloj enjungiĝadis en kanabajn rimenojn kaj trenadis la barkojn al Nevo. Laboro iris tage kaj nokte, Petro Aleksejeviĉ ne forlasadis la trahakitan zonon — mem submetadis rulilojn sub barkojn, mem observadis transportadon de kanonoj, mem rigardis armilaron kaj pulvajn rezervojn. </text:p>
      <text:p text:style-name="P19">Tuj kiam Silvestro Petroviĉ komencis surakvigi siajn ŝipojn en Nevo, la svedoj elskoltis la rusojn kaj sub ŝirmo de densa aŭtuna mallumo sendis el la fortreso kelkajn boatojn, armitajn per kanonoj, por pafi per mitrajlo. Kun ŝriko flugis arda fero, fojfoje aŭdiĝadis krio, ĝemo — pereinta soldato, matroso aŭ laborulo faladis en akvon. En mallumo tute proksime interparoladis svedoj, aŭdeblis plaŭdado de remiloj, svedaj komandaj vortoj. </text:p>
      <text:p text:style-name="P19">Menŝikov kaŝe altrenis al la bordo de Nevo kelkajn kanonojn, la plej spertaj kanonistoj longe direktadis la tubojn, poste pafis per kuglegoj. </text:p>
      <text:p text:style-name="P19">La svedoj ekbruis, iu unu ŝrikis per alta, strida voĉo. </text:p>
      <text:p text:style-name="P19">— Jen kia! — kun malica ĝojo diris Aleksandro Daniloviĉ. — Ne plaĉas al li... He, ankoraŭ, knaboj, kukon al ili, diabloj! </text:p>
      <text:p text:style-name="P19">La svedoj foriris. </text:p>
      <text:p text:style-name="P19"><text:soft-page-break/>En la sama nokto kaŝe al Silvestro Petroviĉ per neiritaj marĉaj padoj venis tri Ladogaj fiŝistoj. Ievlev akceptis la venintojn en sia tendo, fiksrigardis iliajn vizaĝojn, kovritajn de barboj, demandis, kiuj homoj ili estas. </text:p>
      <text:p text:style-name="P19">— Ni estas homoj rusaj, — diris tiu, kiu estis pli aĝa, — sed ni sidas dum ioma tempo sub la svedo. En tio ni ne kulpas — kaj patroj niaj sidis kaj avoj. Nun ni aŭdis ion, — nia vilaĝo estas malgranda, kvar dek tri kortojn, la komunumo kunvenis, ordonis iri riverenci laŭ la malnova moro... </text:p>
      <text:p text:style-name="P19">La fiŝisto tuŝis per la mano la terplankon de la tendo, malfleksiĝis, rekte kaj akre ekrigardis en la okulojn de la subadmiralo de la rusa milita floto. </text:p>
      <text:p text:style-name="P19">— Oreŝkon vi atakos? </text:p>
      <text:p text:style-name="P19">— Atakos! — firme respondis Ievlev. </text:p>
      <text:p text:style-name="P19">— Bona afero. Ĉu la akvon ĉi-tiean vi konas? </text:p>
      <text:p text:style-name="P19">— Ekkonos kun tempo. </text:p>
      <text:p text:style-name="P19">— Kaj ni jam nun konas. Kaj la riveron Nevon ni konas laŭ tuta ĝia iro. Eble, tio estos utila. Ankoraŭ ni konas la fortreseton Nienŝancon. Ni iradas tien akve, preskaŭ ĝis la golfo, por komercaj aferoj. Vilaĝeton Ustj-Oĥton ni konas, urbeton komercan, nomatan Nieno. Ankaŭ rivereton Ohajoki, Ĉernavkon, bienojn Kiskina kaj Wehary, Eikie kaj Macura, ankoraŭ la Picean kaj Betulan insulojn<text:bookmark text:name="xnoto-4-09-2-1"/><text:note text:id="ftn28" text:note-class="footnote"><text:note-citation>28</text:note-citation><text:note-body><text:p text:style-name="P2">Rivero Ohajoki — nun en la rusa nomiĝas Oĥto (Охта), de finna vorto «ohto» — urso. Ustj-Oĥto — en la rusa signifas «la buŝo de Oĥto». Nieno (svede Nyen) — urbo ĉe kuniĝo de Oĥto kaj Nevo. La Picea kaj Betula insuloj en la finna nomiĝis Koivusaari kaj Kuusisaari. Ĉio ĉi nun troviĝas en Sankt-Peterburgo. <text:span text:style-name="T3">(trad.)</text:span></text:p></text:note-body></text:note>... </text:p>
      <text:p text:style-name="P19"><text:soft-page-break/>— Atendu, patro, — petis Ievlev. — Eksidu, kaj ni detale konversacios. Kia do estas via nomo? </text:p>
      <text:p text:style-name="P19">La nomo de la maljuna fiŝisto estis Onufrio filo de Petro Ĥudolejev. La du aliaj nomis sin Stefano kaj Simono. Sen ceremonioj ili eksidis sur bastomatojn, akceptis kruĉetojn kun varmega miela sbiteno. Poste en la tendon venis Rjabov — same eksidis por aŭskulti. Venis ankaŭ Menŝikov. La fiŝistoj detale rakontis necesajn aferojn — pri sveda defendo de la mara buŝo de Nevo, pri tio, kia homo estas sveda majoro Konau, kaj la fortresa komandanto Johan, kaj konsiliano Frisius, kaj kiaj estas kanonoj tie, kaj kiom da soldatoj, kanonistoj, oficiroj. Laŭ vortoj de maljuna Ĥudolejev rezultis, ke majoro Konau estas la ĉefa estro de la fortreso Nienŝanco, granda ŝatanto de ĉasado, kaj kiel ĉaspelantojn tenas multajn rusajn kampulojn, tiuj kampuloj ĉiujn svedajn aferojn scias kaj nemalgrandan utilon povas doni al la rusa flanko. </text:p>
      <text:p text:style-name="P19">Ievlev kapjesis: </text:p>
      <text:p text:style-name="P19">— Tio estas saĝa. Serĉu ilin, Onufrio Petroviĉ. </text:p>
      <text:p text:style-name="P19">Ankoraŭ Ĥudolejev rakontis, ke en Nieno en mallibero suferas du rusoj, iliaj nomoj estas nekonataj, unu — cara servanto — kvazaŭ iris mare al sia lando, sed estis interkaptita de svedaj militaj maristoj, la alia estas servosoldato de la unua, antaŭ du semajnoj penis fuĝi, sed malsukcese — kaptis lin la svedoj... </text:p>
      <text:p text:style-name="P19">— Necesas liberigi! — diris Menŝikov. </text:p>
      <text:p text:style-name="P19"><text:soft-page-break/>— Sen oro tio ne fareblas, — suspiris Ĥudolejev. — Niaj knaboj deziris, sed, vidu, la monujo estas malplena. Kaj la svedoj pri oro estas avidaj... </text:p>
      <text:p text:style-name="P19">Aleksandro Daniloviĉ fosis en la monujo, elŝutis sur la polmon talerojn, elektis tri — pli malbonajn aspekte, pli trivitajn — kaj, donante al Ĥudolejev, promesis: </text:p>
      <text:p text:style-name="P19">— Se vi ŝtelos la ĉervoncojn — mi pendumos! Mia juĝo estas rapida kaj severa, ŝerci mi ne ŝatas, al la griza barbo ne rigardos... </text:p>
      <text:p text:style-name="P19">La fiŝistoj ofendiĝis ĉiuj tri. La plej juna, Stefano, diris al la maljunulo: </text:p>
      <text:p text:style-name="P19">— Iru li for kun la oro, oĉjo Onufrio. Per ĉi moneroj eĉ konversacion komenci ne eblas, sed li ankoraŭ minacas. Li reen prenu... Kie estas iu pli altranga, ĉu caro? </text:p>
      <text:p text:style-name="P19">Menŝikov ekridis, frapis Ĥudolejev-on al la ŝultro, prononcis pacige: </text:p>
      <text:p text:style-name="P19">— Lasu, oĉjo! Diru klare, kiom da mono necesas? Mi por afero ne avaras, mi ordon ŝatas, ĉu vi komprenis? </text:p>
      <text:p text:style-name="P19">Ĉe mateniĝo, en malvarma, humida nebulo, Rjabov el post kabeto kune kun la tri fiŝistoj eliris sur boato fari mezurojn, por ke la floto, kiam ĝi iros al la dekstra bordo, ne fiksiĝu sur malprofundaĵoj. Onufrio Ĥudolejev subridadis: </text:p>
      <text:p text:style-name="P19">— Ne kredas vi al ni, diabloj. Ni kiel diras, tiel ĝuste estas... </text:p>
      <text:p text:style-name="P19">Ivano Sabateiĉ mezuradis unue per stango, poste per ŝnuro kun ŝtono. Stefano kaj Simono parkere antaŭ mezuro diradis la <text:soft-page-break/>profundon. Ĉio koincidis ekzakte. Onufrio, diveninte laŭ manieroj en Rjabov mariston, demandis: </text:p>
      <text:p text:style-name="P19">— Kaj vi de kie tia naskiĝis, oĉjo? </text:p>
      <text:p text:style-name="P19">— Ĉedvinaj ni estas, de la Blanka maro... </text:p>
      <text:p text:style-name="P19">— Jen... Ĉu tio estis vi, al kiuj la svedoj per granda floto venis — bruligi urbon vian? Ion oni babilis ĉi tie en Nieno. </text:p>
      <text:p text:style-name="P19">Rjabov ŝultrolevis, suspiris: </text:p>
      <text:p text:style-name="P19">— De kie do mi sciu? </text:p>
      <text:p text:style-name="P19">Sveda kuglo klakis al la pobo de la boato, aliaj kiel kolera vespa svarmo kantis super la kapoj de la fiŝistoj. Onufrio Ĥudolejev kliniĝis, miris: </text:p>
      <text:p text:style-name="P19">— Ĉu ili al ni pafas? </text:p>
      <text:p text:style-name="P19">— Al ni, oĉjo. Milito, vidu! — kun subrido respondis Rjabov. </text:p>
      <text:p text:style-name="P19">Matene en la tendo de Ievlev Rjabov rakontis pri la lokaj fiŝistoj, ke ili estas inĝeniaj kaj nenion mensogas — sian aferon konas. Eblas kredi al ĉi triopo plene. </text:p>
      <text:p text:style-name="P19">La Ladogajn fiŝistojn Ĥudolejev-on kaj Stefanon kun Simono oni ellasis al la afero kun honoro. Silvestro Petroviĉ diris al li bonajn adiaŭajn vortojn, donis po tranĉilo de blanka ŝtalo, kompason, po du paperaj folioj, por noti sur ili svedajn fortikaĵojn. Onufrio, adiaŭante, diris: </text:p>
      <text:p text:style-name="P19">— Niaj fratoj, rusaj kampuloj, ĉi tie nemalmultas. Ili vivas plej malbone. Kvazaŭ ne homoj — Dia similaĵo, malpli bone ol <text:soft-page-break/>brutoj. Vi, sinjoro subadmiralo, nun atendu — aŭdos vi niajn farojn... </text:p>
      <text:p text:style-name="P19">Pro la laŭta konversacio vekiĝis Ivaĉjo, kiun Silvestro Petroviĉ prenis en sian tendon, akompanis per rigardo la forirantajn nekonatajn virojn, tiris sin dolĉe kaj rakontis: </text:p>
      <text:p text:style-name="P19">— Kaj mi, paĉjo, estos tamburisto. Je Dio! Hieraŭ oĉjo Aleksandro Daniloviĉ al mi renkontiĝis. «Vi, diras, por kio vane caran panon manĝas? Ĉe ni tiel ne taŭgas. Servi necesas...» </text:p>
      <text:p text:style-name="P19">Ievlev konfirmis: </text:p>
      <text:p text:style-name="P19">— Vere, tiel estis: Menŝikov ordonis... </text:p>
      <text:p text:style-name="P19">— Kaftanon, li ordonis, ke oni por mi faru... </text:p>
      <text:p text:style-name="P19">— Granda scienco, — diris Rjabov. — Ne tuj lernebla. Kaj kie preni tamburon, mi pensas, senbezonaj ne estas... </text:p>
      <text:p text:style-name="P19">— Tamburon ni trovos! — promesis Ivaĉjo kaj komencis piedvesti sin. </text:p>
      <text:p text:style-name="P19">La tago ree pasis en laboroj: oni fortikigadis bateriojn, alveturigadis kuglegojn, altrenadis tra la trahakita zono lastajn barkojn. Petro kun Ŝeremetev, Repnin kaj Menŝikov sidis en malalta, haste konstruita branĉkabaneto, kunpreminte la pipon per la fortaj dentoj, pensis super la mapo de Noteburgo, planis, kie estu baterioj sur la dekstra bordo, kie starigi flosantan ponton trans Nevon, de kie iru boatoj de ĉasistoj, kiam komenciĝos sturmo. Ili kalkuladis kanonojn, sendifektajn barkojn, kiom da soldatoj eblas hodiaŭ sendi al batalo. </text:p>
      <text:p text:style-name="P19"><text:soft-page-break/>— Da kanonoj ni havas nun okdek ok, — diris Ŝeremetev, — da soldatoj kun matrosoj pli ol dek du mil. Mi dispozicias — en la plej proksima tempo ni komencos bombardadon... </text:p>
      <text:p text:style-name="P19">— Por ke oni helpon de la Balta maro al ili, Herodaj idoj, ne donu! — ronĝante la ungojn, diris Menŝikov. — Fortranĉi necesas plene... </text:p>
      <text:p text:style-name="P19">Repnin aliris Petron, per la fingro montris sur la mapo, kie endas transiri nun Nevon, por preni la svedan reduton. </text:p>
      <text:p text:style-name="P19">Nokte, en nigra mallumo ekrulis tamburoj. Soldatoj, ŝarginte la muskedojn, kaŝinte rezervajn ŝargojn sub la vangon, kure, premante unu la alian, iris al la akvo, leviĝadis sur tabulajn podiojn de barkoj, kunpremiĝadis dense. Malgaje, morne, stride hurlis aŭtuna vento. La barkoj balanciĝadis, knaradis, batiĝadis per la flankoj unu al la alia. Ĉe la bordo suboficiroj kaj leŭtenantoj intervokadis: </text:p>
      <text:p text:style-name="P19">— Preta-a! </text:p>
      <text:p text:style-name="P19">— Plena-a-a! </text:p>
      <text:p text:style-name="P19">— Ĉiuj estas ĉi tie! </text:p>
      <text:p text:style-name="P19">Silvestro Petroviĉ leviĝis sur la podion de sia barko, ordonis al tamburisto bati «ekiron». La tamburo tremis mallonge, kvindek grandegaj barkoj debordiĝis, vice ekiris transverse de la rivero. Tie, super la svedaj skansoj, minace bruis arbaro... </text:p>
      <text:p text:style-name="P19">La boatoj kun obtuza susuranta sono batiĝadis al la malamika bordo, la soldatoj saltadis de la podioj en scirpejon, <text:soft-page-break/>en akvon, en ĉebordan ŝlimon. Maldekstre, el mallumo, aŭdiĝis laŭta voĉo de Petro: </text:p>
      <text:p text:style-name="P19">— Vigle, bravuloj, vigle, ne postiĝu! Ĉanojn streĉu! Pafu plotone... </text:p>
      <text:p text:style-name="P19">La svedoj ankoraŭ plu silentis. </text:p>
      <text:p text:style-name="P19">Silvestro Petroviĉ, forgesinte pri la malsana kruro, saltis en akvon, levis super la kapo pistolon, por ne malsekigi la kulason; apogiĝante sur la bastono, ekkuris al la bordo. Malantaŭe, grimpante sur klifeto, estis insultanta Ŝeremetev, Repnin kun peza sabro en la mano devancis Ievlev-on. </text:p>
      <text:p text:style-name="P19">— Per bajoneto piku! — kriis Petro. — Nia Oreŝko, knaboj, nia! Post mi, rapide... </text:p>
      <text:p text:style-name="P19">Ĉe ekbriloj de pafoj renkonten al Ievlev kvazaŭ kuris altaj nigraj pinoj, betuloj, barieroj de la svedaj skansoj, flamantaj tuboj de muskedoj. Menŝikov jam estis tie — hakadis per sabro. Soldatoj, ĝemante kaj insultante, estis batalantaj en foskavoj, en kiuj sidis la svedoj. Ievlev saltis tien, batis fortmuskolan svedan oficiron per la bastono al la kapo, falis, leviĝis, ekkuris pluen, serĉante malamikojn, sed ili ne plu estis. </text:p>
      <text:p text:style-name="P19">Tamburoj laŭ ordono de Petro batis malalarmon, la batalo finiĝis, la dekstra bordo apartenis al la rusoj. Petro, starante sur holmeto, per la mano en ganto montris, kien meti kanonojn por pripafado de la fortreso. Jegoro Rezen kun li disputis, aliaj fremdlandaj artileriistoj konsentadis. Silvestro Petroviĉ aliris, apogiĝis al la ŝultro de Rezen, fiksaŭskultis. Petro subite kapjesis — konsentis kun Rezen. </text:p>
      <text:p text:style-name="P19"><text:soft-page-break/>— Saluton, Jegoro! — diris Ievlev. </text:p>
      <text:p text:style-name="P19">— Saluton, — haste respondis Rezen. </text:p>
      <text:p text:style-name="P19">Kaj forkuris al siaj kanonistoj. </text:p>
      <text:p text:style-name="P19">Silvestro Petroviĉ viŝis la ŝvitan vizaĝon, ĉirkaŭrigardis: super Nevo, super ĝiaj plataj bordoj, super plumbaj konusaj tegmentoj de la fortreso, super pereintoj en la batalo kaj super la vivuloj estis leviĝanta matena malvarma purpura aŭroro... </text:p>
      <text:p text:style-name="P6"/>
      <text:h text:style-name="P5" text:outline-level="3"><text:bookmark-start text:name="__RefHeading___Toc10730_3798596000"/>3. Subleŭtenanto de la ŝipa floto <text:bookmark-end text:name="__RefHeading___Toc10730_3798596000"/></text:h>
      <text:p text:style-name="P19">— Nu? Kio fariĝas? — demandis Petro, enirante en la tendon. </text:p>
      <text:p text:style-name="P19">— Ja nenio fariĝas, — oscedante kaj gratante sin, respondis Menŝikov. — La dorso ial doloras post la hodiaŭa batalo. Mi en hasto ne rimarkis, sed al mi iu svedo, kokina ido, per bajoneto aŭ per kolbo fusila inter la skapolojn batis. Ĉu vi kredas aŭ ne kredas, <text:span text:style-name="T3">Min Her</text:span>, mi povas nek fleksiĝi, nek malfleksiĝi. Eble, la internaĵo estas kontuzita? </text:p>
      <text:p text:style-name="P19">— Vi ne plendu, kara infano Saĉjo, — diris Petro. — Se al iu homo la internaĵo estas kontuzita, tiu plie silentas, sed vi babilas kiel pigo. Ne gravas, vi vivos sufiĉe, se ni vin ne pendumos... Ankoraŭ kio nova estas? </text:p>
      <text:p text:style-name="P19">Menŝikov silentis, poste rememoris: </text:p>
      <text:p text:style-name="P19">— Kaj ankoraŭ, <text:span text:style-name="T3">Min Her</text:span> Piter, niaj fiŝistoj Ladogaj, raportis mi antaŭ nelonge pri ili, kiuj subadmiralon Ievlev-on vizitis, <text:soft-page-break/>venigis ja la rusajn kaptitojn. Elaĉetis de la svedoj. Oron ja mi donis, ĉu vi memoras? </text:p>
      <text:p text:style-name="P19">Petro pri la oro preteraŭdis. Aleksandro Daniloviĉ tusetis, rakontis, ke la rusoj estis kondukitaj ĉi tien, en la tendaron, ili sidas en la tendo de Ievlev. Unu — nobelido Spafariev — estis sendita trans la maron tra Arĥangelsko, sed malsukcesis, ĝuste antaŭ la sveda invado lin el tie Silvestro Petroviĉ turnis al la seka vojo. Kun ĉi nobelido estas servanto-kalmuko, nomata Luĉjo... </text:p>
      <text:p text:style-name="P19">Estis hurlanta aŭtuna pluvtorento. Super la Ladoga lago, super la Nevaj brakoj, super la sieĝata fortreso Noteburgo, super la tuta grandega rusa tendaro ŝrikis vento. La kurteno de la cara tendo ŝvelis, gutoj faladis sur la tablon, sur mapojn kaj paperojn, fajraj langetoj de kandeloj etendiĝadis kaj fulgis. Estis malvarme, humide kaj malkomforte. </text:p>
      <text:p text:style-name="P19">Petro, ĵetinte la mantelon sur la liton, ĝemante komencis demeti la kotkovritajn, pezajn altbotojn. Aleksandro Daniloviĉ gratadis sin, suspiradis, plendadis, ke la doloro inter la skapoloj iĝas kun ĉiu minuto pli netolerebla, kaj ĉi tie eĉ banejo ne estas, por ŝvitbani sin bone. </text:p>
      <text:p text:style-name="P19">— Ne gurdu vi pro Dio, Saĉjo! — kuŝiĝante sur la kampan, malmolan liton kaj kun ĝuo etendante la krurojn en ruĝaj trivitaj ĝis truoj ŝtrumpoj, petis Petro. — Kaj kia vi estas senekzempla homo: nu faris vi la aferon, ĉiuj tion vidis, heroe vi la svedon batis, rekompencita vi estos, vi mem scias, sed prenas troe. Ne estas al vi, hundo, kontuzita la internaĵo, kaj ne pensas vi tion, sed miajn fortojn vi elsuĉas... </text:p>
      <text:p text:style-name="P19"><text:soft-page-break/>— Male, kontuzita! — obstine diris Menŝikov. </text:p>
      <text:p text:style-name="P19">— Mensogas vi, hundo! Kaj neniu svedo vin inter la skapolojn batis... </text:p>
      <text:p text:style-name="P19">— Ne ja, batis! </text:p>
      <text:p text:style-name="P19">Petro grincis per la dentoj. </text:p>
      <text:p text:style-name="P19">Kuiristo Velten alportis pecon de malvarma bovaĵo, biskotojn kaj kruĉon kun vino. </text:p>
      <text:p text:style-name="P19">— Kaj brasiksupon? — kolere miris Menŝikov. </text:p>
      <text:p text:style-name="P19">Velten ne respondis: li ne ŝatis babili troe. </text:p>
      <text:p text:style-name="P19">Kia povas esti supo en tia vetero? Sur kio ĝin kuiri? </text:p>
      <text:p text:style-name="P19">— Kiam ni militas, ni pri vetero ne parolas, — diris Menŝikov. — Sed kiam necesas kuiri bonan supon — vetero. Se bati vin, hundon, per bastonoj, vi trovus fajron... </text:p>
      <text:p text:style-name="P19">Al Petro Velten alportis etan pecon da ŝatata de tiu Limburga viskoza, pikanta fromaĝo. </text:p>
      <text:p text:style-name="P19">— Hieraŭ estis pli! — morne rimarkis Petro Aleksejeviĉ. </text:p>
      <text:p text:style-name="P19">Velten silentis. </text:p>
      <text:p text:style-name="P19">— Pli multe da fromaĝo estis! — ripetis Petro. — Ĉu vi aŭdas, Velten? Mi kiomfoje ordonadis ŝpari ĝin. Oni veturigas ĝin el trans la maro, ĝia prezo estas granda, kvazaŭ en botoj ĝi iras. Kiu manĝis? </text:p>
      <text:p text:style-name="P19"><text:soft-page-break/>La kuiristo en la germana respondis, ke hieraŭ en la tendo estis feldmarŝalo Ŝeremetev, scivolis gustumi, maĉis kaj kraĉis, kaj li, Velten, ne kuraĝis al sinjoro feldmarŝalo diri ion. </text:p>
      <text:p text:style-name="P19">Petro silente formanĝis la fromaĝon kun biskoto, poste ordonis al Menŝikov venigi la nobelon Spafariev-on. </text:p>
      <text:p text:style-name="P19">— Ĉu ne estas malfrue, Petro Aleksejeviĉ? Matene kanonado komenciĝos, ni ne satdormos... </text:p>
      <text:p text:style-name="P19">— Aleksaĉjo! — minace prononcis Petro. — Ne perdigu pro Dio al mi paciencon. Mi vere la internaĵon kontuzos... </text:p>
      <text:p text:style-name="P19">Dum Menŝikov estis iranta por nobelo Spafariev, Petro, rigardante al la kurteno de la tendo, kalkulis mense, kiom da kuglegoj estos eluzitaj ĝis la fino de la sturmo. Rezultis multe. Li kuntiris la brovojn kaj kalkulis ree. Poste li komencis taksi en la menso la tempon, necesan por livero ĉi tien de trajno da pulvo kaj bruligaj tuboj. Li sentis dormemon, sed li sciis, ke ne ekdormos, kiel li ne dormis tutajn ĉi tiujn tagojn de la sieĝo de Noteburgo. </text:p>
      <text:p text:style-name="P19">— Mi venigis! — per humida voĉo diris Menŝikov, enirante en la tendon kaj deĵetante la mantelon. — Engrimpu, sinjoro navigisto! </text:p>
      <text:p text:style-name="P19">Petro, ne ekstarante, strabis per la brilantaj brunaj okuloj, rigardis, kiel diketa, roza, blonda, simila al suĉporkido junulo, strange movante la korpulentan korpon, peze enkuris en la tendon kaj, disĵetinte la manojn, malleviĝis sur unu genuon. </text:p>
      <text:p text:style-name="P19"><text:soft-page-break/>— Lerte! — eksidante al la tablo kaj alŝovante al si stanan teleron kun viando, eldiris Menŝikov. — Evidente, forte studis sciencojn sinjoro navigisto... </text:p>
      <text:p text:style-name="P19">La caro plu rigardis silente. </text:p>
      <text:p text:style-name="P19">La nobelo, trenante unu piedon, kiel tion faras Parizaj galantegaj kavaliroj, kaj larĝe dismetante la manojn same laŭ la Pariza modo, aliris pli proksime kaj por longe rigidiĝis en longa kaj malalta riverenco, tiom malalta, ke bukloj de lia grandega peruko preskaŭ tuŝis la malpuran tapiŝon sur la tero. Poste sur la korpo de Spafariev kvazaŭ kuris spasmo, li movis la dikajn krurojn en striktaj silkaj ŝtrumpoj, saltetis, skuis la ŝultrojn kaj, farinte sur la vizaĝo pupan kortuŝan rideton, alpremis la manojn al la koro. </text:p>
      <text:p text:style-name="P19">Aleksandro Daniloviĉ, ne ĝisportinte al la buŝo la bovaĵon, rigidiĝis, mire rigardante al la nobelo. Petro estis palpebrumanta. Aŭdeblis trans fajfado de aŭtuna malbonvetero, kiel parolas ĉe lignofajro gardantoj. </text:p>
      <text:p text:style-name="P19">— La kaftano kie estis kudrita? — neatendite demandis Petro. </text:p>
      <text:p text:style-name="P19">— Ĉu? — ektimis la nobelo. </text:p>
      <text:p text:style-name="P19">— Kie la kaftano, mi demandas, estis kudrita? </text:p>
      <text:p text:style-name="P19">— En urbo Parizo per arto de glora tiea tajloro — <text:span text:style-name="T3">monsieur</text:span> Giraud. </text:p>
      <text:p text:style-name="P19">— Kiom estis pagite al tiu Giraud? </text:p>
      <text:p text:style-name="P19"><text:soft-page-break/>— En livroj, mia Siro, mi ne memoras, sed en stujveroj por ŝtofpeco, necesa por ĉi kaftano, estis pagite dudek naŭ stujveroj<text:bookmark text:name="xnoto-4-09-3-1"/><text:note text:id="ftn29" text:note-class="footnote"><text:note-citation>29</text:note-citation><text:note-body><text:p text:style-name="P2">Livro (france livre) — malnova monunuo de Francio. Stujvero (nederlande stuiver) — malnova nederlanda monero, unu dudekono de guldeno. <text:span text:style-name="T3">(trad.)</text:span></text:p></text:note-body></text:note>. </text:p>
      <text:p text:style-name="P19">Menŝikov suspiris: </text:p>
      <text:p text:style-name="P19">— Bona prezo! Kontraŭ tia mono ni kanonon aĉetas... </text:p>
      <text:p text:style-name="P19">— Vi ja silentu! — kriis Petro. — Vi ja la ŝtatan trezoron ŝparas! </text:p>
      <text:p text:style-name="P19">Aleksandro Daniloviĉ entiris la kapon en la ŝultrojn: li sciis, per kio minacas mencio de tia temo, kiel la ŝtata trezoro, por li. </text:p>
      <text:p text:style-name="P19">— Por la puntoj, kiuj el la manikoj elstaras, kiom estis pagite? </text:p>
      <text:p text:style-name="P19">— Ĉi puntoj estas Brabantaj, mia Siro. Por la puntoj kaj por la Venecia veluro por la kamizolo estis pagite dek ok kaj dudek tri stujveroj... </text:p>
      <text:p text:style-name="P19">Kaj, svingante la manikojn, iom fleksante la korpon, li malrapide turniĝis antaŭ la caro, por ke tiu vidu perfektan elegantecon de tuta lia Pariza tualeto. </text:p>
      <text:p text:style-name="P19">— Ĉu la ŝuoj same en Parizo estis faritaj? — demandis la caro. </text:p>
      <text:p text:style-name="P19">— Tie, mia Siro. De ĉi glora ŝuisto — <text:span text:style-name="T3">le bottier</text:span> la nomo estas Grégoire. </text:p>
      <text:p text:style-name="P19"><text:soft-page-break/>— Bonege! — per glata voĉo, tiel glata, ke Menŝikov tute ŝrumpis, diris Petro. — Evidente, ne vane vi trans la maro tiom da jaroj pasigis. Galantulo! Probable, ankaŭ pri ĉiuj novmanieraj dancoj instruita? </text:p>
      <text:p text:style-name="P19">La nobelo dismovis la manojn kun senĝeneco kaj gracio, kiel li estis instruita de kavaliro Frais Desprès. Tiu gesto signifis modestan agnoskon de siaj elstaraj avantaĝoj. </text:p>
      <text:p text:style-name="P19">Petro eksidis sur la lito, plenigis per tabako la pipon, enpensiĝis. La nobelo, starante antaŭ la caro en eleganta pozo, estis ridetanta per senmova, ellernita trans la maro, plej agrabla rideto: liaj lipoj estis kunmetitaj korforme, la dikan kruron en ŝuo kun buko kaj banto li elmetis antaŭen. Kaj estis tiel kontenta pri si, ke neniom rimarkis, kiel ne konformas lia persono al tiu ĉi ŝvelinta pro pluvoj tendo, al la ŝiritaj ŝtrumpoj de la caro, al malabunda manĝo, kiu estis metita sur la pina tablo. </text:p>
      <text:p text:style-name="P19">— Tiaj, kiel vi, nomiĝas trans la maro — bonvivanto, — prononcis Petro. — Bonvivanto — en la nia estas nenifarulo. Ĉu tiel? </text:p>
      <text:p text:style-name="P19">Spafariev gracie riverencis. </text:p>
      <text:p text:style-name="P19">— Menueton ĉu vi konas? — subite demandis Petro. </text:p>
      <text:p text:style-name="P19">— Dancojn ĉiujn, mia Siro, mi konas bonege: ceremoniajn, kiel polonezo, anglezo, alemando, kaj kontradancon, ankoraŭ la kolomban, kie amoro inter du kolomboj estas montrata... </text:p>
      <text:p text:style-name="P19">— Kuafurojn, tio estas hararanĝojn virinajn, ĉu vi konas? </text:p>
      <text:p text:style-name="P19"><text:soft-page-break/>— Certe, mi konas! Nun en la urbo Parizo, Siro, damoj per harpingloj, fontanĝoj kaj kornetoj siajn hararojn ornamas... </text:p>
      <text:p text:style-name="P19">— Haltu, atendu! — iomete dentomontrante kaj borante la nobelon per malamanta rigardo de siaj globaj okuloj, ordonis Petro. — En ĉi galantaj sciencoj vi multon ellernis. Sed sendis ni vin por naŭtikon studi. Ĉu vi memoras pri tio? </text:p>
      <text:p text:style-name="P19">La nobelo momente griziĝis. </text:p>
      <text:p text:style-name="P19">— Ĉu memoras? </text:p>
      <text:p text:style-name="P19">Menŝikov suspiris, mallevis la okulojn: li sciis, kio nun estos, kaj malĝojiĝis, kiel ĉiam en atendo de paroksismo de furiozo ĉe Petro. </text:p>
      <text:p text:style-name="P19">— Ĉu memoras? — kriis Petro. </text:p>
      <text:p text:style-name="P19">— Mi memoras, — susuris la nobelo. </text:p>
      <text:p text:style-name="P19">— Bone! Nu, kaj se vi memoras, tiam respondu: kiel rebrasi la ĉefmastajn topveljardojn laŭ la vento al alia antaŭvelhalso? </text:p>
      <text:p text:style-name="P19">Menŝikov forturniĝis: ankaŭ tiun ĉi teruran, pereigan por nobelidoj demandon li same aŭdis jam ne unuafoje. Nun la stulta nobelo penos fari neeblan kaj pereos. Se li konfesus, ke ne scias, — estus pli bone. Sed la nobelo komencis elbuŝigi ordinarajn stultaĵojn: </text:p>
      <text:p text:style-name="P19">— Rebrasi, Siro, la ĉefmastajn topveljardojn laŭ la vento por navigisto estas tasko nemalfacila. Ĉe tiu manovro... </text:p>
      <text:p text:style-name="P19">Al Petro abrupte tikis la vango, la rigardo iĝis sovaĝa: </text:p>
      <text:p text:style-name="P19"><text:soft-page-break/>— Ne malfacile? Stultulo! — leviĝante je tuta sia grandega alto, ektondris li. — Hundo aĉa, kvin jarojn navigarton studis, sed tion ne komprenas, ke mian taskon solvi estas same nepenseble, kiel per kalkano al si dorson grati. Ajna matroso ĉi malnovan ŝercon konas, sed vi, galantulo, bonvivanto, alemando, tripon mi el vi elskuos, internaĵon kontuzos... </text:p>
      <text:p text:style-name="P19">Petro batis lin per la pugno al la vizaĝo — li ekŝrikis. Petro levis ingon de peza sabro, batis svinge — Spafariev falaĉis sur la teron, ekrampis. Menŝikov el la angulo diris: </text:p>
      <text:p text:style-name="P19">— Pli facile, Petro Aleksejeviĉ, vi lin mortigi povas, via mano estas peza. Malvarmigu la ofendiĝon, lipu vinon... </text:p>
      <text:p text:style-name="P19">Kaj, glatumante la kubuton de Petro, ĵetante al li oblikvajn rigardojn, li verŝis al li vinon, donis. Petro ĵetis rigardon, ne trinkis. Spafariev, kaŝinte sin post bareloj kaj sakoj, estis ŝriketanta, viŝanta sangon de la vizaĝo per la punta maniko, plende tusanta. Ree iĝis aŭdeble, kiel pluvas, kiel fajfas super malvarma Ladogo vento. Apud la tendo estis insultantaj la caraj gardantoj, iun ne enlasante... </text:p>
      <text:p text:style-name="P19">— Diru, ke ili enlasu! — ordonis Petro al Menŝikov. </text:p>
      <text:p text:style-name="P19">Tute malseka, kovrita de voja koto, surkreskita de nigra vilo eniris bombardista serĝento Ŝĉepotev, diris, ke la trajno kun pulvo kaj kuglegoj por ĵetado estis liverita en ordo, sur la vojo en marĉegoj nur du ĉaroj kun ĉevaloj dronis, kaj ankoraŭ unu kampulo — ĉaristo — ĝismorte batiĝis... </text:p>
      <text:p text:style-name="P19"><text:soft-page-break/>— Nu, bravulo! — tuj gajiĝante, laŭdis Petro. — Mi ĝuste hodiaŭ pensis — antaŭ sabato vi ne atingos. Iru dormi, bombardisto! Iru... </text:p>
      <text:p text:style-name="P19">La serĝento foriris, Petro pensis iom, poste demandis: </text:p>
      <text:p text:style-name="P19">— Ĉu meditis vi iam, Spafariev, por kio Dio donis al vi la kapon? Ĉu vere nur por ĉi longan perukon sur ĝin surmeti? </text:p>
      <text:p text:style-name="P19">La nobelido ne respondis. </text:p>
      <text:p text:style-name="P19">Petro ordonis montri senprokraste la diplomojn, ricevitajn de la nobelo en Parizo. Spafariev, timante batojn kaj skoldon, etendis la paperojn el trans la kestoj kaj sakoj al Menŝikov. Tiu alŝovis al la caro kandelingon kun degelantaj sebaj kandeloj, Petro komencis legi laŭte pri tio, ke kavalira moŝto kaj sinjoro Spafariev estas dotita de la Providenco per elstaraj talentoj kaj kun Dia helpo diligente kaj sukcese finis kurson de sciencoj pri naŭtiko, ŝipkonstruado, artilerio, fortifikaĵ-konstruado, astronomio, matematiko kaj aliaj ceteraj artoj. Al tiu elstara kavaliro, estis dirite en la diplomo, tute eblas konfidi komandadon kiel de galero, tiel ankaŭ de granda mara ŝipo. </text:p>
      <text:p text:style-name="P19">Finleginte, Petro demandis kun humileco en la voĉo: </text:p>
      <text:p text:style-name="P19">— Kiom da oraj stujveroj pagis vi, sentaŭgulo, por ĉi diplomo pri vi? </text:p>
      <text:p text:style-name="P19">Spafariev silentis, plorsingultante. </text:p>
      <text:p text:style-name="P19">— Vi prefere respondu! — konsilis Menŝikov. — Veron respondu, alie estos pli malbone... </text:p>
      <text:p text:style-name="P19"><text:soft-page-break/>La nobelo falegis trans la kestoj sur la genuojn, plorĝemis el tie, etendante al la caro la dikajn manojn en fingroringoj: </text:p>
      <text:p text:style-name="P19">— Indulgu, Siro. Mi veron diras, kiel en konfeso. Mi pri nenio estis instruita, anstataŭ mi mia servanto laŭ mia ordono lernis. Ĉi diplomo ne al mi estis donita, sed al mia servutulo Luĉjo. Ĉi servanto, havante elstarajn kapablojn, ĉion anstataŭ mi faradis kaj per mia nomo nomiĝis en la kolegio, kaj ankaŭ en la ŝipkonstruejo. Li, Siro, en maro navigadon havis, kaj mi, akvon timinte, en Parizo dancojn kaj aliajn galantaĵojn... </text:p>
      <text:p text:style-name="P19">— Ree, eble, vi mensogas? — interrompis Petro. </text:p>
      <text:p text:style-name="P19">La nobelo, starante sur la genuoj, krucosignis sin. </text:p>
      <text:p text:style-name="P19">— Voku la servanton! — ordonis Petro al Menŝikov. </text:p>
      <text:p text:style-name="P19">Aleksandro Daniloviĉ eliris. Nemalproksime de la tendo estis insultantaj soldatoj, glitis en koto ĉevaloj, trenante kanonojn, — matene la pafilegoj devis bati al la fortreso de nova pozicio. Petro fiksaŭskultis la bruon, taksis, ĉu en ĝusta direkto ili veturas. Ili veturis kien necesis — al la kabeto. </text:p>
      <text:p text:style-name="P19">Kiam Menŝikov venigis la servanton, Petro atente fiksrigardis lin per siaj fajrerantaj globaj okuloj, vokis aliri pli proksime, demandis abrupte: </text:p>
      <text:p text:style-name="P19">— Luĉjo? </text:p>
      <text:p text:style-name="P19">— Oni nomas min Luko, Siro. </text:p>
      <text:p text:style-name="P19">— Ĉu estas vere, ke vi, servanto kaj servutulo de nobelo Spafariev, anstataŭ li la necesan kurson de naŭtiko kaj de aliaj artoj studis? Respondu veron. Ne timu... </text:p>
      <text:p text:style-name="P19"><text:soft-page-break/>— Parolu, Luĉjo, — ŝmacante per la disbatita nazo, konfirmis la nobelo. — Ne timu, via kulpo en tio ne estas... </text:p>
      <text:p text:style-name="P19">La servanto staris antaŭ la caro en trankvila pozo de sperta maristo — iom dismetinte por stabileco la piedojn, kun la manoj en la poŝoj de mallonga, urtik-kolora drapa kaftano. Estis rimarkeble, ke li cerbumas, kiel konduti, kaj taksas kaj la caron kaj sian mizeran mastron, sed samtempe en Luĉjo ne eblis rimarki eĉ ombron de kaĵolo — simple li estis nestulta homo, diskreta, tute ne deziranta embarasiĝi. Kaj Petro rigardis al li ne urĝante kaj ne timigante: la konduto de la servanto de Spafariev plaĉis al Petro — li scipovis tuj diveni inteligentajn homojn, — kaj Luĉjo ŝajnis al li homo kun kapo. Kaj ankaŭ la aspekto de la servanto — kruda pro vento, grandpometa, ĝisblue razita vizaĝo, blankaj, densaj, etaj dentoj, larĝaj ŝultroj, — ĉio sugestis fidon al tiu homo. </text:p>
      <text:p text:style-name="P19">— Nu? — finfine diris la caro, trankvile kaj bonanime. — Ĉu vi longe pensos? Respondu — ĉu vi estas instruita aŭ ne instruita? </text:p>
      <text:p text:style-name="P19">— Instruita, Siro, — per malalta, obtuzeta voĉo respondis la kalmuko. </text:p>
      <text:p text:style-name="P19">— Ĉu per forto la nobelo vin sendis al lernado? </text:p>
      <text:p text:style-name="P19">— Kial per forto? — kun mallonga kaj bona subrido respondis Luko. — Li, sinjoro mia, ne estas malbona, estus peko plendi. Al la amora afero havas inklinon, sed ke li batus — mi ne memoras. Ne, Siro, ne per forto. Por mi mem sciencoj estas interesaj... </text:p>
      <text:p text:style-name="P19"><text:soft-page-break/>La nobelo plende plorĝemis trans la kestoj. La kalmuko ĵetis al li straban, sed kompatan rigardon kaj mallevis la okulojn. </text:p>
      <text:p text:style-name="P19">— Demandojn, kiujn mi faros al vi, ĉu vi respondos? — rapide demandis Petro. </text:p>
      <text:p text:style-name="P19">— Kial, Siro, ne respondi. Se mi scias, do respondos, kaj se ne — pardonu... </text:p>
      <text:p text:style-name="P19">Petro ordonis al Menŝikov purigi la tablon kaj dismetis antaŭ si Merkatorajn mapojn, desegnaĵon de ŝipo, cirkelon, siajn notojn pri nova ŝipa konstruado, foliojn kun bonaj proporcioj por galioto. Li faris ĉion ĉi senhaste kaj per rigardo kvazaŭ estis elprovanta Luĉjon: ĉu li ektimos aŭ ne. Sed tiu neniom ektimis, kvankam lia vizaĝo estis streĉita, kaj la inteligentaj, atentaj okuloj brilis per akra scivolemo. </text:p>
      <text:p text:style-name="P19">— Eksidu ĉi tie, kontraŭ mi! </text:p>
      <text:p text:style-name="P19">La servanto eksidi tuj ne kuraĝis, ankoraŭ staris por deco. </text:p>
      <text:p text:style-name="P19">— Mi diris, eksidu... </text:p>
      <text:p text:style-name="P19">Luĉjo malbutonis la kaftanon ĉe la gorĝo, eksidis sur la randon mem de la benko. Petro enprofundiĝis en pririgardadon de la ŝipa desegnaĵo. Luĉjo kaptis momenton kaj rapide, kuraĝige, per unu okulo palpebrumis al Spafariev. Tiu nur flustre ĝemis responde. </text:p>
      <text:p text:style-name="P19">— Kio estas tio? — demandis Petro, almontrinte per la fingro la desegnaĵon. </text:p>
      <text:p text:style-name="P19">— Topmasta hisŝnuro! — respondis la kalmuko. </text:p>
      <text:p text:style-name="P19">— Tio ĉi? </text:p>
      <text:p text:style-name="P19"><text:soft-page-break/>— Tio ĉi, Siro, estas ĉefbrammasto... </text:p>
      <text:p text:style-name="P19">— Ĉu vi ajlon manĝaĉis? — malŝate flarante, demandis Petro. — Odoraĉas de vi... </text:p>
      <text:p text:style-name="P19">— Ĝin, Siro! — modeste respondis Luĉjo. — Ĝi mankis al mi, dum mi ĉe la svedoj en malliberejo sidis. Du bulbetojn mi haketis, kaj kun biskoto, kaj kun akvo... </text:p>
      <text:p text:style-name="P19">Petro sulkiĝis, komencis demandi plu, poste ordonis: </text:p>
      <text:p text:style-name="P19">— Spiru flanken! </text:p>
      <text:p text:style-name="P19">La servanto respondadis ĉiujn demandojn ekzakte, klare, ĉion komprenante, sed kun enuo en la voĉo. Poste li subite prononcis: </text:p>
      <text:p text:style-name="P19">— Tion, Siro, je Dio, eĉ instruita pigo povus parkerigi. Se vi faras al mi veran ekzamenon — demandu pri afero. Por ŝipon komandi, necesas kapo, vi, homoj diras, mem estas vera maristo, por kio vi vian caran tempon por bagateloj malŝparas. Demandu serioze! </text:p>
      <text:p text:style-name="P19">La caro kun longa mirego ekrigardis al la kalmuko kaj subridis, ekvidinte, ke li mem estas timigita de siaj vortoj. </text:p>
      <text:p text:style-name="P19">— Nu-nu! — suspiris Petro. — Ne sen impertinenteco vi estas, navigisto! </text:p>
      <text:p text:style-name="P19">— Pardonu, Siro, — konsentis Luĉjo. — Sed vere, se mi trafis sciencojn studi, tiam modestulon oni kun tripo vorus... </text:p>
      <text:p text:style-name="P19">— Tio estas vero! — kuraĝiĝante, konfirmis el trans la kestoj kaj sakoj la nobelo. — En Parizo, Siro, se la veron... </text:p>
      <text:p text:style-name="P19"><text:soft-page-break/>— Vi silentu! — kriis Petro. — Bonvivanto, hundo! </text:p>
      <text:p text:style-name="P19">Kaj li ree komencis demandi la kalmukon kaj, demandante, ekdisputis kun li, kie oni pli bone kaj lerte konstruas ŝipan kilon — ĉu en anglaj ŝipkonstruejoj aŭ en la nederlandaj. La caro flamiĝis kaj kolere globigis la okulojn, sed Luko estis tute trankvila kaj eĉ subridadis — tiom li estis certa pri sia praveco. Ankaŭ malsanojn de ŝipa ligno — tabakan nodon, urtikan nodon, kornan nodon — la kalmuko sciis, kaj kiel plekti kanonan meĉon, kaj kiel fari maristan nodon... </text:p>
      <text:p text:style-name="P19">— Nu, fraĉjo, konsolis vi min! — diris Petro, laciĝinte demandi kaj disputi. — Multe konsolis. Bona maristo kun tempopaso estos vi por la rusa floto. Ĉu vi havas edzinon? </text:p>
      <text:p text:style-name="P19">— Ne, Siro, ne havas... </text:p>
      <text:p text:style-name="P19">— Ni vin edzigos. Kaj fianĉinon por vi mi trovos — cigninon. </text:p>
      <text:p text:style-name="P19">Li pensis iom, frotis per la raspaj polmoj la vizaĝon, snufis, kvazaŭ laca ĉevalo, kaj ordonis al Menŝikov skribi en sia cara nomo. Aleksandro Daniloviĉ ĉesis oscedi, koleriĝis: skribi li apenaŭ scipovis, forgesadis literojn en hasto, iam nur ŝajnigadis, ke skribas, — kalkulis je sia memoro, kaj poste ĉion preskaŭ laŭvorte rediradis al Jaguĵinskij aŭ iu alia, kiu estis forta pri skribado. </text:p>
      <text:p text:style-name="P19">Petro diktis rapide, abrupte: </text:p>
      <text:p text:style-name="P19">— Pro ĉi bonfaraj por sia patrujo meritoj servutulon de nobelo Spafariev kalmukon Luĉjon nomi ekde nun sinjoro Kalmukov Luko... kun patronomo... Ĉu vi skribis? </text:p>
      <text:p text:style-name="P19"><text:soft-page-break/>Menŝikov skribis nur «pro ĉi bonfaraj», sed kapjesis: </text:p>
      <text:p text:style-name="P19">— Mi skribas, Siro... </text:p>
      <text:p text:style-name="P19">Petro enpensiĝis por momento: </text:p>
      <text:p text:style-name="P19">— Kun patronomo — Aleksandroviĉ! </text:p>
      <text:p text:style-name="P19">Menŝikov miregis, ekrigardis al Petro. </text:p>
      <text:p text:style-name="P19">— Skribu, skribu! — kriis tiu. — Estos por vi ĉi Kalmukov baptofilo, vi al li ankaŭ doton donos — kion bezonas homo por sin aranĝi: uniformon, spadon, oron en monujon, vi ĉe mi ne estas malriĉa, estas el kio... Plu skribu: al ĉi Kalmukov rango ekde nun estas donita subleŭtenanto, kaj servu li sur fregato «Sankta Spirito» en posteno de supera oficiro ĉi tie, en Ladogo, ĝis renversos ni la fortreson Noteburgon. Ĉu vi skribis? </text:p>
      <text:p text:style-name="P19">— Mi skribas... </text:p>
      <text:p text:style-name="P19">— Tro malrapide vi skribas... </text:p>
      <text:p text:style-name="P19">— Kioman nokton mi ne dormis, Siro, pro tio, ke... </text:p>
      <text:p text:style-name="P19">— Pro tio ke! Skribu plu: kaj nobelon Spafariev-on regalas ni... </text:p>
      <text:p text:style-name="P19">Petro paŭzis, malmilde subridis kaj ekparolis dise: </text:p>
      <text:p text:style-name="P19">— Regalas ni per rango — matroso ordinara kaj ordonas al li servi sen promocio, tio estas dumvive, sur tiu ŝipo, kie sian flagon tenos la flota oficiro sinjoro Kalmukov Luko Aleksandroviĉ... </text:p>
      <text:p text:style-name="P19">La nobelo laŭte plorĝemis trans siaj kestoj. Petro strabis al li, diris edife: </text:p>
      <text:p text:style-name="P19"><text:soft-page-break/>— Jen, ploras! Antaŭe devus pensi... </text:p>
      <text:p text:style-name="P19">— Mi — pensis! — kun malgajego prononcis la nobelido. — Mi, Siro, pensis, ke per miaj perfektaj manieroj kaj galanteco ĉe via kortego mi estos rimarkita. Okazas, ke iuj altaj favoratinoj per vizito honorigas landojn kaj urbojn, necesas por ili galantaj kavaliroj por pasigo de tempo... Kaj tiu ĝenerala komplezemo... </text:p>
      <text:p text:style-name="P19">Petro ekridegis, eksvingis la manojn: </text:p>
      <text:p text:style-name="P19">— Pri tio ĉi vi dum kvin jaroj lernis? Kvin jaroj? Kara Saĉjo, ĉu vi aŭdas, por kio nia mono iris? Ho Dio, ja se por favoratino galantulo necesos, ni de nia Preobraĵenska regimento soldaton... ajnan... ho Dio... </text:p>
      <text:p text:style-name="P19">Li ne povis paroli pro rido, svingadis la manojn, skuadis la kapon. Finridinte, viŝinte larmojn per la polmo, li ordonis al Menŝikov: </text:p>
      <text:p text:style-name="P19">— Verŝu por ni, Daniloviĉ, po kruĉeto da aniza vodko por mateno — al sinjoro flota subleŭtenanto kaj al mi. Hodiaŭ la tutan tagon ni laboros, komencos kun Dio sturmi. Dume ni drinku por varmiĝo, kaj sinjoro ordinara matroso Spafariev dancos por ni, pri kio lin en la urbo Parizo oni instruis. Dancon alemandon, ĉu? </text:p>
      <text:p text:style-name="P19">Ekstreme paliĝinte, la nobelo elŝoviĝis el post la kestoj, diris kun teruro: </text:p>
      <text:p text:style-name="P19">— Indulgu, patro-caro! </text:p>
      <text:p text:style-name="P19"><text:soft-page-break/>— Kaj ĉu vi vian patrujon indulgis en Parizaj restoracioj, hunda ido? — kriis Petro. — Ĉu indulgis? Dancu, se estis ordonite! </text:p>
      <text:p text:style-name="P19">Nemalproksime de la cara tendo, sur la kabeto, bojis kanonoj, kaj tiel, ke sur la tablo tintis la botelo kun aniza vodko, rampis sur la teron telero. La svedoj sen prokrasto respondis, kaj komenciĝis matena kanonado. </text:p>
      <text:p text:style-name="P19">— Jen por vi muziko! — superante per la voĉo la bruon de la kanonoj, diris Petro. — Bona muziko! Tiun dancon alemandon la garnizono de la citadelo Noteburgo jam multajn tagojn dancas, dancu ankaŭ vi! Nu! </text:p>
      <text:p text:style-name="P19">Nobelo Spafariev eliris antaŭen, staris iom ĉe la benko, kvazaŭ kolektante fortojn, poste elturnis la dikan kruron, fleksis la brakon ronde. Subleŭtenanto Kalmukov, sidante apud Petro, suspiris malgaje. Kanona pafado ĉiam pli kaj pli forte kaj laŭte tondris sur Nevo. La tendo tremegis, pulva odoro penetris ankaŭ ĉi tien, ie nemalproksime kun fajfo batiĝis kuglego. Spafariev komencis dancon alemandon — du etajn paŝojn, duonriverencon, ankoraŭ paŝeton. Sur liaj dikaj vangoj ruliĝis larmoj, kaj la lipoj, kunmetitaj korforme, tremis. </text:p>
      <text:p text:style-name="P19">— Kian dancon vi dancas? — kriis Petro. </text:p>
      <text:p text:style-name="P19">— Ĉi danco estas nomata — alemando! </text:p>
      <text:p text:style-name="P19">— Do dancu pli gaje, kiel oni instruis vin, galantulojn, por favoratinoj... </text:p>
      <text:p text:style-name="P19">Spafariev penis rideti, larĝe disĵetis la manojn kaj sidiĝis, kiel necesas en la dua figuro de la danco alemando. </text:p>
      <text:p text:style-name="P19"><text:soft-page-break/>— Sur ĉiu ŝipo necesas inter matrosoj havi amuziston, tio estas bufonon, — diris Petro al Kalmukov. — Kiam vi estos promociita ŝipestro, ne forgesu por tiu afero meti ĉi Parizan bonvivanton. Pro liaj galantaĵoj matrosoj krevos pro rido... </text:p>
      <text:p text:style-name="P19">— Ne, Siro! — firme kaj trankvile respondis subite Kalmukov. — Mi sur mia ŝipo, se estos promociita, bufonon ne tenos. Kun tempo estos el sinjoro Spafariev matroso... </text:p>
      <text:p text:style-name="P19">— Sensciulon oni eĉ al popo ne promocias! — leviĝante de la benko, diris Petro. — Bufono li estas, sed ne de mara afero laboranto... </text:p>
      <text:p text:style-name="P19">Kalmukov ne disputis: la tendo subite pleniĝis per homoj — venis Ŝeremetev en maŝkiraso, Repnin, Ievlev, koloneloj, kapitanoj, leŭtenantoj. Silvestro Petroviĉ ekvidis Spafariev-on, flustre demandis lin: </text:p>
      <text:p text:style-name="P19">— Kiel? </text:p>
      <text:p text:style-name="P19">— Malbone, ho, malbone, — per tremantaj lipoj prononcis la nobelido. — Kiel matroso sen promocio... </text:p>
      <text:p text:style-name="P19">Menŝikov donis al Petro la mantelon, la caro eliris unua, post li kun laŭta parolo ekiris ĉiuj ceteraj. Ievlev, forirante, konsolis: </text:p>
      <text:p text:style-name="P19">— Se vi servos, vi promociiĝos! Ho, kara, diris mi al vi en Arĥangelsko... </text:p>
      <text:p text:style-name="P19">Li svingis la manon, foriris atingi la caron. Senĉese, sonore, peze tondris kanonoj. Spafariev staris senmove, duonmalferminte la buŝon, skuiĝante pro ploro. </text:p>
      <text:p text:style-name="P19"><text:soft-page-break/>— Nu, ĉesu, sinjoro, ploregi, vi granda elkreskis, ne infano, tio estas iom hontinda, — korektante sur la nobelo la longan perukon kaj reĝustigante la kaftanon, diris Kalmukov. — Skoldis vin, karan, Petro Aleksejeviĉ, nenio fareblas, — do, estas tia sorto. Vi dancis sufiĉe, nun, vidu, ankaŭ servi necesas... </text:p>
      <text:p text:style-name="P19">— Al la muzelo li min batis kiom kruele! — plendis la nobelo. — Eĉ lumon mi, Luĉjo, ne vidis... </text:p>
      <text:p text:style-name="P19">— Ha-a, kara sinjoro, — subridis la subleŭtenanto, — unu fojon oni vin batis! Kaj kiel do mi servutulo estis? Vi — certe, ne batis, sed tamen patrino via ĉiutage min batadis! Kaj per bastonoj, kaj per la propra mano bonvolis puni, kaj bolakvon, okazis, verŝis, kaj per arda fajrostango tuŝis! Kaj jen nur unu fojon, kaj la Siro mem! Tio estas kvazaŭ kareso. Sufiĉas, sinjoro, malgaji. Ni iru sur la ŝipon. Vi laboros, matrosan kaĉon maĉos, biskoton maristan ronĝos per la dentoj, kaj iĝos pli gaje... </text:p>
      <text:p text:style-name="P19">La nobelo respondis per malglata voĉo: </text:p>
      <text:p text:style-name="P19">— Pafas ja oni tie, Luĉjo! Kuglegoj flugas... Povas okazi io. Ĉu? </text:p>
      <text:p text:style-name="P19">— Ja estas milito, sinjoro! — edife eldiris Kalmukov. — Kia milito sen pafado? Kaj kuglegoj, certe, flugas, ne sen tio. Nu, kaj Luĉjo vi min, sinjoro, ne plu nomu. Ekde nun mi por vi estas sinjoro subleŭtenanto, sinjoro oficiro, aŭ ekstremokaze — Luko Aleksandroviĉ. Tiele. Se vi eraros — oni vipos vin senkompate. Marista servo — ĝi estas severa. Se servi, tiam ne kartavi. Kaj se kartavi, tiam ne servi. Ĉu vi komprenis? </text:p>
      <text:p text:style-name="P19"><text:soft-page-break/>— Kiel ne kompreni, sinjoro subleŭtenanto Luko Aleksandroviĉ... </text:p>
      <text:p text:style-name="P19">— Vidu — vi estas komprenema. Kaj jen ankoraŭ io, kara sinjoro! Vi antaŭ mi ne iru. Ni ne estas en Parizo. Hodiaŭ jam mi iros la unua, kaj vi post mi, ĉar mi estas oficiro, kaj vi — matroso... </text:p>
      <text:p text:style-name="P19">Kaj flota subleŭtenanto Kalmukov eliris el la cara tendo en grizan mateniĝan krepuskon, en malalte rampantan nebulon, en kiu ekbriladis oranĝkoloraj fumaj pulvaj fajroj de pafoj kaj senĉese tondradis pezaj sieĝaj kanonoj de la rusa artilerio. </text:p>
      <text:p text:style-name="P6"/>
      <text:h text:style-name="P5" text:outline-level="3"><text:bookmark-start text:name="__RefHeading___Toc10732_3798596000"/>4. Disronĝita la Nukseto!<text:bookmark-end text:name="__RefHeading___Toc10732_3798596000"/></text:h>
      <text:p text:style-name="P19">Ĉe mateniĝo sur ambaŭ bordoj de la rivero senĉese tondris kanonoj. Kuglegoj kun hurlo flugadis en la fortreson — detruadis krenelojn de la turoj, disŝiradis svedajn kanonistojn, bruligadis fortresajn konstruaĵojn. La rusaj artileriistoj, deĵetinte la kaftanojn, suprenfaldinte la manikojn, lerte laboris sian militan laboron, celadis skrupule, purigadis la tubojn, alportadis kuglegojn. </text:p>
      <text:p text:style-name="P19">Petro kun pipo en la manoj, kunmetinte la manojn malantaŭ la dorso, pasumadis apud ardigitaj kanonaj tuboj, rigardis al fuzeoj — ĉu ili ne ekbrulis ĝis akcidento: du fojojn jam okazis malfeliĉoj — ŝargo estis elĵetita al kanonaj priservantoj. Difektitaj kanonoj estis anstataŭigataj per novaj, la malnovajn oni forruladis pli malproksimen — por refando. </text:p>
      <text:p text:style-name="P19"><text:soft-page-break/>La citadelo estis rebatanta furioze, Neva malvarma vento priblovadis la reĝan standardon kun leono. Estis kompreneble, ke la svedoj firme decidis ne kapitulaci, malgraŭ ĉiam kreskanta premo de la rusa armeo. Petro penseme diris al Ŝeremetev: </text:p>
      <text:p text:style-name="P19">— Ne tiom ili estas kuraĝaj, Boriso Petroviĉ, sed nepre helpon atendas. Kaj ne alie, ol de la lago... </text:p>
      <text:p text:style-name="P19">Ambaŭ fregatoj, «Sankta Spirito» kaj «Kuriero», senĉese krozis sur Ladogo, atendis svedan eskadron kun trupoj. Pamburg kaj Varlan rigardis per lornoj, vane serĉis renkonton kun la kontraŭulo; sur la lago ruliĝadis monotonaj ondoj, kaj vento fajfadis en ŝnuroj. </text:p>
      <text:p text:style-name="P19">Nelonge antaŭ tagmezo subleŭtenanto Kalmukov rimarkis per lorno du jaĥtojn kaj skunon. Sur la fregatoj oni sonoris alarmon, meĉistoj kun brulantaj fuzeoj ekkuris al siaj kanonoj. Sed la svedaj ŝipoj ne akceptis batalon, rapide foriris kun favora vento. </text:p>
      <text:p text:style-name="P19">En la sama tempo en Noteburgo ekbrulis granda incendio: ruĝa flamo subite elĵetiĝis apud la Flaga turo, poste leviĝis ankoraŭ du garboj de fajro kaj aŭdiĝis eksplodo de terura forto. Tuj kliniĝis kaj ekŝutiĝis la muro ĉe la Sonorila turo. Al la breĉo ekkuris svedoj — soldatoj, masonistoj, forĝistoj, — ektrenis trabajn fostojn kaj ferajn baraĵojn. Dum la kanonoj estis alĝustigantaj la pafadon, la svedoj fermis la breĉon malnete kaj komencis superŝuti ĝin per rezervitaj ŝtonoj. Poste sekvis ankoraŭ kelkaj eksplodoj, kaj la tutan citadelon kovris malrapide rampanta fulgo — odoraĉa kaj densa. </text:p>
      <text:p text:style-name="P19"><text:soft-page-break/>— Ĉu ne viktorio? — ronĝante la ungojn, demandis Petro. — Ĉu, sinjoro feldmarŝalo? </text:p>
      <text:p text:style-name="P19">— Atendu, Siro! — malmilde rigardante al la fulgaj strioj, respondis la feldmarŝalo. — Por ĉio estas propra horo. Kaj facile ili ne cedos. Militi kontraŭ ili ne estas simple. </text:p>
      <text:p text:style-name="P19">En krepusko ĉasistoj ekiris kapti malamikajn boatojn, kiuj staris sub la fortreso. Preobraĵenskano Kragov, kaj semenovskano Mordvinov, Jegorĉjo Pustovojtov kaj ankoraŭ dek du lertuloj sidiĝis en longan rapidan barkon, metis grandajn sakojn kun lano kaj, alirinte al la insulo de la alventa flanko, bruligis per pulvo unu sakon. Nigra, mordanta, odoraĉa fumo tuj forpelis svedojn de la remparo, la ĉasistoj ĵetiĝis al la boatoj, sed la boatoj evidentiĝis alforĝitaj per dikaj feraj ĉenoj. La svedoj, rekonsciiĝinte, komencis bati malsupren de la supro per mitrajlo. Jegorĉjo, Kragov, Mordvinov per hakiloj truadis la fundojn de la svedaj boatoj... El tiu atako ne revenis sep homoj. </text:p>
      <text:p text:style-name="P19">Noteburgo brulegis. </text:p>
      <text:p text:style-name="P19">Sed la flago kun leono plu flirtis. </text:p>
      <text:p text:style-name="P19">— Vidu, ili neniel deziras foriri! — diris Rjabov al Ievlev. — Forte ili sidas, kuraĝaj diabloj... </text:p>
      <text:p text:style-name="P19">— Sen ŝipoj ilin preni ne eblas! — respondis Silvestro Petroviĉ. </text:p>
      <text:p text:style-name="P19">Kaj subridis: </text:p>
      <text:p text:style-name="P19"><text:soft-page-break/>— Ĉu vi memoras, kiel ili al ni sur Dvinon venis, latronoj? Probable, ne pensis tiam, ke ni ne nur ne enlasos ilin, sed eĉ por repreni nian propraĵon jen kien ĝisiros! </text:p>
      <text:p text:style-name="P19">Fajroj de grandega incendio dum la tuta longa nokto reflektiĝadis en la nigra, glata akvo de Nevo, prilumadis tendojn kaj terkabanojn de la rusa armeo, barkojn, starantajn ĉe la bordo, sturmajn eskalojn, metitajn sur ŝildojn de ŝipoj, kroĉilojn por ŝipatako, almetitajn al la ŝildoj. Soldatoj, destinitaj al la sturmo, portadis sur la barkojn sakojn kun kapra lano — bona defendo kontraŭ kugloj. Dum la tuta nokto la rusaj kanonoj senĉese detruadis la brulantan fortreson. Petro, senmove starante ĉe sia tendo, rigardis al la incendiejo, kunpremadis en la mano lornon, diris al Ŝeremetev kaj Repnin: </text:p>
      <text:p text:style-name="P19">— Mensogas sinjoroj svedoj! Kio estas nia — tio estos nia. Nun estas videble — ne plu ripetiĝos Narvo. Ekde la mateno ni komencos fini ilian fortikaĵon, ĉu tiel, Boriso Petroviĉ? </text:p>
      <text:p text:style-name="P19">La general-feldmarŝalo pensis, fiksrigardis la brulegantan Noteburgon, diris grave: </text:p>
      <text:p text:style-name="P19">— Vere, Petro Aleksejeviĉ, ŝajne, ke estas tempo. Pli ol tridek kanonoj ĉe ni por refando estas destinitaj, ok mil kuglegoj ĝis hodiaŭ estis ĵetitaj, tri mil tripudaj bomboj, da pulvo, probable, kvin mil pudoj estis bruligitaj... </text:p>
      <text:p text:style-name="P19">Dimanĉe la dek unuan de oktobro antaŭ mateniĝo Menŝikov raportis al la caro, ke de sinjorino Schlippenbach venis tamburisto-parlamentario kaj deziras vidi la feldmarŝalon... </text:p>
      <text:p text:style-name="P19">— Ĉu de sinjorino? — miris Petro. </text:p>
      <text:p text:style-name="P19"><text:soft-page-break/>— Ŝajne de sinjorino... </text:p>
      <text:p text:style-name="P19">— Voku ĉi tien! Kaj ne diru al li, kiu mi estas. Kapitano de bombarda roto de la Preobraĵenska regimento... </text:p>
      <text:p text:style-name="P19">La tamburisto venis, riverencis, etendis leteron kun bela sigelo el ruĝa vakso. Petro malvolvis la paperon per la malpuraj manoj, Menŝikov lumis al li per peĉa torĉo. Ĉirkaŭe staris kanonistoj, la torĉo prilumis vergajn korbojn kun kuglegoj, tubon de kanono, razitajn, fulgitajn vizaĝojn de rusaj artileriistoj. </text:p>
      <text:p text:style-name="P19">La edzino de la komandanto de Noteburgo Schlippenbach en sia nomo kaj en nomo de ĉiuj ceteraj edzinoj de svedaj oficiroj petis la rusan feldmarŝalon — permesi al ili, kompatindaj virinoj, eliri el la fortreso, kie ne eblas esti pro granda fajro kaj fumo... </text:p>
      <text:p text:style-name="P19">— Plumon kaj paperon! — ordonis Petro. </text:p>
      <text:p text:style-name="P19">Dum oni kuris por plumo, inko kaj papero, Petro ordonis regali la svedan tamburiston per vino kaj almanĝeto. Menŝikov submetis la dorson, Petro skribis per grandaj kurbaj literoj, ke al la feldmarŝalo li, la kapitano, ne veturas, estante certa, ke sinjoro Ŝeremetev ne konsentos malĝojigi la svedajn damojn per disiĝo kun la edzoj; sed se ili bonvolos forlasi la fortreson, tiam ne alie, ol preninte kun si siajn karajn virojn... </text:p>
      <text:p text:style-name="P19">Subskribis Petro tiel: kapitano bombardista Petro Miĥajlov. </text:p>
      <text:p text:style-name="P19">La tamburisto foriris, Petro diris al Menŝikov trankvile: </text:p>
      <text:p text:style-name="P19"><text:soft-page-break/>— Ili kapitulacu, sed ne ruzu kun ni. Damoj! Sufiĉe ili sidis en nia Oreŝko. Kaj ne taŭgas geedzojn disigi en malfacilaj por ili tempoj. Mi por la miaj ne estas vicpatro, kaj por la svedoj ne estas patro laŭsanga... </text:p>
      <text:p text:style-name="P19">Al la kanonistoj, starintaj apude, plaĉis la vortoj de Petro, ili ekparolis kune, interrompante unu la alian per raŭkiĝintaj voĉoj: </text:p>
      <text:p text:style-name="P19">— Ne, amiko kara, tiel ne taŭgos! </text:p>
      <text:p text:style-name="P19">— Dum ni de Njuĥĉo iris — kiom da propraj homoj ni enterigis. </text:p>
      <text:p text:style-name="P19">— Kaj en Liflando! </text:p>
      <text:p text:style-name="P19">— Ĉu ĉe Narvo ili nin kompatis? Vunditojn pikmortigadis... </text:p>
      <text:p text:style-name="P19">Petro tra dentoj ordonis: </text:p>
      <text:p text:style-name="P19">— Komencu! </text:p>
      <text:p text:style-name="P19">Kaj foriris en la tendon. </text:p>
      <text:p text:style-name="P19">Oficiro-artileriisto ekstaris pli alte, svingis la spadon, kriis per alta voĉo: </text:p>
      <text:p text:style-name="P19">— Kanonojn al batalo preparu! </text:p>
      <text:p text:style-name="P19">Kanonado rekomenciĝis. </text:p>
      <text:p text:style-name="P19">Pro muĝado de kanonoj tremis la tero. Nun ĉiuj, de soldato ĝis general-feldmarŝalo, sciis, ke komenciĝas sturmo. Kuglegoj truadis ŝtonajn murojn, ree kaj ree ekbruladis incendioj en la fortreso, tie pro furiozanta flamo degelis plumbaj tegmentoj. Ankoraŭ ne mateniĝis, kiam en pinoj, kie atendis pretaj al <text:soft-page-break/>sturmo matrosoj kaj soldatoj de gvardio, batis tamburoj. La homoj ekkuris al la barkoj, tiuj per remiloj rapide ekiris al la fortreso. Iri estis facile, la vento blovis al la dorsoj. </text:p>
      <text:p text:style-name="P19">La svedoj ne tuj komprenis la malfeliĉon. Sur la antaŭa barko iris Menŝikov, sur alia — Golicin. Repnin-on kaj Ŝeremetev-on Petro lasis ĉe si — sur la bordo; de tie per lornoj ili rigardis, kiel la sturmantoj starigas al la muroj ŝtuparojn, kiel ili surkuras supren, kiel la svedoj, rekonsciiĝinte, ĵetas ilin de naŭklafta alto sur ŝtonojn, kiel ili verŝas al la sturmantoj bolakvon, disfanditan peĉon, plumbon... </text:p>
      <text:p text:style-name="P19">Barkoj, boatoj, ŝipetoj surterigadis soldatojn, tiuj, ŝirmante sin per sakoj kun kapra lano, iris al la muro — sur korpoj de mortigitoj kaj ĵetitoj malsupren de svedaj lancistoj, kaj la ŝipoj revenadis por novaj kaj novaj helpotrupoj. La du fregatoj — «Sankta Spirito» kaj «Kuriero» — same veturigadis soldatojn kaj matrosojn. Pamburg estis kontuzita en la komenco mem de la sturmo, surdiĝis kaj estis nenion komprenanta, subleŭtenanto Kalmukov kuŝigis lin en kajuto sur kusenojn, leviĝis sur la pobkastelon, kriis en ledan paroltubon: </text:p>
      <text:p text:style-name="P19">— Staru sur siaj lokoj! Aŭskultu mian komandon! Ekde ĉi momento mi estas komandanto de la ŝipo! Se iu maristo, svedan pafadon ektiminte, sian militan laboron kaj devon forgesos — mi mortpafos lin sur la loko, kiel hundon... </text:p>
      <text:p text:style-name="P19">Nobelo Spafariev, jam en matrosa jako, en trikita ĉapo, movante la piedojn, staris nemalproksime, ete krucosignadis sin. La subleŭtenanto kriis al li: </text:p>
      <text:p text:style-name="P19">— He, matroso Spafariev! Al laboro! Tuj! </text:p>
      <text:p text:style-name="P19"><text:soft-page-break/>Tiu estis ĵetita al la kanono, kie estis ordonite al li alporti kuglegojn, la kanonestro en furiozo batis lin per boto, la nobelido ekturniĝis turbe. Kun ŝriko super la kapo de la subleŭtenanto traflugis garbo da mitrajlo, la fregato estis alligiĝanta ĉe la insulo, la tuta babordo estis pafanta per kanonoj, ŝirmante siajn homojn. Apude renversiĝis granda barko, en boaton batis kuglego. Kadavroj estis malrapide flosantaj sur Nevo. </text:p>
      <text:p text:style-name="P19">Kiam leviĝis nevarmiganta ruĝa suno, boatoj kaj barkoj alveturigis al la fortikaĵo ĉasistojn kun grenadoj. Kun brulantaj meĉoj en la dentoj la ĉasistoj rapidege leviĝadis laŭ fleksiĝantaj ŝtuparoj, elkaptadis el la sakoj grenadojn, demordadis, ĵetadis sur la murojn. Ŝeremetev malrapide krucosignis sin, malalte riverencis al Petro, reĝustigis sur si la zonon, la sabron, ekiris al la rivero... </text:p>
      <text:p text:style-name="P19">— Vi gardu vin mem! — kun retenita tenero diris Petro. — Tie estas varmege... </text:p>
      <text:p text:style-name="P19">La general-feldmarŝalo iris senhaste, malvarme kaj trankvile rigardante antaŭen per siaj rondaj aglaj okuloj. Rjabov donis al li boaton. Li eksidis, la boato ĵetiĝis antaŭen. Svedoj ekvidis la brilantan armaĵon de Boriso Petroviĉ — komencis pafi al li, li sidis senmove, turnadis la ringon sur la fingro. La trupoj sur la insulo renkontis lin per admira, longa raŭka «hu ra», li ekiris al la sturma ŝtuparo, prenis ĝin per la manoj en funelaj gantoj, kiel junulo rapide leviĝis supren — en la ardon mem de la miksbatalo... </text:p>
      <text:p text:style-name="P19"><text:soft-page-break/>Kaj malsupre la alveturigitaj kanonoj estis batantaj al la riparita de la svedoj breĉo per rekta pafado: ŝutiĝadis ŝtono, faladis traboj kaj fostoj, defaladis feraj baraĵoj. </text:p>
      <text:p text:style-name="P19">Petro de la kabo vidis, kiel svedoj fuĝis de la batalaj turoj, kiel Menŝikov, kiu jam antaŭlonge transiĝis sur la insulon, sen kaftano, en silka, kvazaŭ flamanta kolora ĉemizo, kun peza sabro en la mano — estis hakanta sur la muro. Iam kaj lin kaj la brilantan armaĵon de Ŝeremetev ŝirmadis fumo kaj fulgo, kaj tiam ŝajnis, ke ili ambaŭ pereis, sed alflugadis vento, kaj ree iĝadis videble, kiel batalas general-feldmarŝalo Ŝeremetev kaj bombardista leŭtenanto Menŝikov, kiel maldensiĝas ĉirkaŭ ili defendantoj de la citadelo kaj kiel ĉiam pli kaj pli multaj iĝas kaj sur turoj kaj sur muroj — rusaj soldatoj... </text:p>
      <text:p text:style-name="P19">— Subadmiralo sinjoro Ievlev ekiris! — diris Petro, rigardante en la lornon. — Ĉu vi vidas, Nikito Ivanoviĉ? </text:p>
      <text:p text:style-name="P19">Repnin, vundita en la komenco mem de la nuna sturmo per hazarda kuglo, kun peno prenis la lornon, ekrigardis: videblis, kiel Ievlev, lamante, en sia verda uniformo, kun alte levita spado, kuras al la breĉo en la muro kaj kiel kuras post li lavango de matrosoj en mallongaj jakoj kaj trikitaj ĉapoj sur unu orelo. Desupre al la maristoj oni pafis per mitrajlo, kelkaj homoj falis, sed la kapo de la sturmanta kolono jam eniĝis en la breĉon, ili batalis tie per tranĉiloj, sabroj, tranĉis kuntuŝiĝe, strangolis svedojn per nudaj manoj. Antaŭ Silvestro Petroviĉ estis la korto de la fortreso, sangokovritaj pavimŝtonoj, lasitaj svedaj armiloj, korpoj de mortigitoj... </text:p>
      <text:p text:style-name="P19"><text:soft-page-break/>Kaj sur la fortresa turo, super la pordego tiutempe aperis alta maljunulo kun flirtanta griza barbo. Li estis sola — ĝibeta, severa, osta, kun granda lorno en la mano. Longe, tre longe li rigardis en tiun lornon, kaj la ruĝa aŭtuna suno ludis sur lia kiraso, sur la ŝultroŝirmiloj, sur lamenoj de la helmo. </text:p>
      <text:p text:style-name="P19">— Kiu estas? — demandis Petro. </text:p>
      <text:p text:style-name="P19">— Amiko de nia feldmarŝalo! — subridis Repnin. — Frato de tiu Schlippenbach, kiun li ĉiam en Liflando peladis. Li ĉirkaŭrigardas. Rigardas — kaj ne kredas! Ne, sinjoro Schlippenbach, tio estas vero. Malbone al vi estas, tute malbone... </text:p>
      <text:p text:style-name="P19">Mallevinte la lornon, la maljunulo ankoraŭ staris iom, poste svingis la longan brakon kaj tute ĝibetiĝis. Kaj sur la turo, kie ĵus flirtis la sveda flago kun leono, komencis malrapide leviĝi oblikve ŝirita blanka ĉifono... </text:p>
      <text:p text:style-name="P19">— Viktorio! — mallaŭte diris Petro. — Finitaj estas la svedoj, Nikito Ivanoviĉ. </text:p>
      <text:p text:style-name="P19">— Ĉi tie finitaj! — singarde respondis Repnin. </text:p>
      <text:p text:style-name="P19">General-feldmarŝalo Ŝeremetev en tiu sama tempo, singarde paŝante per la kontuzita en la batalo kruro, estis malleviĝanta al la boato. Li estis same trankvila, kiel tiam, kiam Rjabov veturigis lin sur la insulon, nur lia vizaĝo malheliĝis pro fulgo kaj en ĉiuj moviĝoj videblis laco. Post li en la boaton eksidis Menŝikov kaj Silvestro Petroviĉ. Ĉiuj silentis. Rjabov forte premis la remilojn, komencis ĉirkaŭiri la fregatojn kaj <text:soft-page-break/>amasiĝintajn ĉi tie barkojn. Jam nemalproksime de sia bordo Boriso Petroviĉ diris kun subrido: </text:p>
      <text:p text:style-name="P19">— Laciĝis mi la sabron svingi. Pro malkutimo ĉiuj muskoloj doloras. Aŭ eble, maljuneco venis, — kiel vi pensas, Silvestro Petroviĉ? Maltrankvile ni vivas... </text:p>
      <text:p text:style-name="P19">Silvestro Petroviĉ respondis, plenigante la pipon: </text:p>
      <text:p text:style-name="P19">— Ja ni jam ne estas infanoj, sinjoro general-feldmarŝalo... </text:p>
      <text:p text:style-name="P19">— Ne infanoj, ne infanoj, sed mi ĉirkaŭ dek du homojn hakis! — diris Menŝikov. — Min, fratoj, per nudaj manoj oni ne povas preni. Unu, mi vidas, kuras, la okulojn elmetis, la spadaĉon jen kiel levis... </text:p>
      <text:p text:style-name="P19">Ŝeremetev kun Ievlev interŝanĝis rigardojn, mallevis la okulojn. </text:p>
      <text:p text:style-name="P19">La boato eniĝis en la malkrutan bordon. </text:p>
      <text:p text:style-name="P19">Al la akvo, renkonten al la venintoj, elmetinte unu ŝultron antaŭen, svingante la manon, brilante, rapide iris Petro Aleksejeviĉ. Tamburistoj, viciĝinte, batis «malalarmon». Dekstre, iomete antaŭe, staris Ivaĉjo, la bastonetoj en liaj malgrandaj fortikaj manoj estis ekflugantaj facile, la brovoj estis kuntiritaj, la tuta aspekto diris: «Malfacila, sed grava estas nia laboro — tamburi!» </text:p>
      <text:p text:style-name="P19">— Al sinjoroj venkintoj — vivu! — nelaŭte, sed kun forto kaj fiero prononcis Petro. — Vivu, amikoj miaj bonaj, filoj de la patrujo veraj! </text:p>
      <text:h text:style-name="P5" text:outline-level="3"><text:bookmark-start text:name="__RefHeading___Toc10734_3798596000"/><text:soft-page-break/>5. Poste<text:bookmark-end text:name="__RefHeading___Toc10734_3798596000"/></text:h>
      <text:p text:style-name="P19">Ĉe la cara tendo staris ĉaretoj, al Petro Aleksejeviĉ venis komercistoj — el Moskvo, el Arĥangelsko, el Vologdo, el Jaroslavlo. Unu riĉulo — seka, faltoplena, kun maldika barbo, — riverencante al Menŝikov, parolis: </text:p>
      <text:p text:style-name="P19">— Ni ĝuste scias, sinjoro, ke svedaj komercistoj kolektis monon, nemalgrandan, kun kuriero sendis tiun monon al reĝo Karolo, por ke li ne cedu sian fortreson, kiu gardas eliron al la maro — ĉu Balta, kiel ĝi nomiĝas. Al la svedaj negocistoj ni havas per kio respondi. Riverencu al Petro Aleksejeviĉ, diru, ke ni venis al lia moŝto, diru, ke ni falas al liaj piedoj — ne juĝu tro severe, akceptu, kolektis ni po iomete, — mi pensas, taŭgos por militiro. Se ne hodiaŭ, do morgaŭ venos horo, ankaŭ ni kun profito per niaj varoj komercos... </text:p>
      <text:p text:style-name="P19">Petro, gaja, juna, kvazaŭ en la longe pasintaj tagoj de la konstruado de la Perejaslavla luda floto, brilante per la brunaj okuloj, estis rapide skribanta, starante ĉe alta, farita el nerabotitaj tabuloj pupitro, leteron al Apraksin, parolante samtempe kun Boriso Petroviĉ Ŝeremetev... </text:p>
      <text:p text:style-name="P19">«Mi deklaras al via moŝto, ke kun helpo de venkodonanta Dio, ĉi fortreso, post kruela, ekstrema, malfacila kaj sanga sturmo, kapitulacis...» </text:p>
      <text:p text:style-name="P19">— Do kiun, Petro Aleksejeviĉ? — demandis Ŝeremetev. — La afero ne estas ŝerca. La citadelo estas detruita forte, multajn laborojn necesas komenci, kaj la svedo ne prokrastos ĝin rekonkeri... </text:p>
      <text:p text:style-name="P19"><text:soft-page-break/>— Kiun, se ne Daniloviĉ-on! — trankvile respondis Petro. — Li estu komandanto. Kun li eblas esti certa, li faros ĉion kiel necesas... </text:p>
      <text:p text:style-name="P19">— Daniloviĉ-on — bone! — konsentis Ŝeremetev kaj komencis legi preparitan liston pri riparaj laboroj en la ĵus rekonkerita fortreso. Petro, aŭskultante kaj kuntirante la brovojn, skribis alian leteron al Moskvo — al Romodanovskij, riproĉis la princon-cezaron, ke tro malrapide tiu sendas apotekistojn kaj kuracistojn, pro kio iuj pli frue ol la destinita tempo mortis per malbona morto. Ne finskribinte, li diris al Ŝeremetev: </text:p>
      <text:p text:style-name="P19">— Feron do ni kie tiom multe, sinjoro feldmarŝalo, povas trovi? Ankaŭ sen fero estos bone — ni enbatos fostojn peĉitajn, ili tenas bone... </text:p>
      <text:p text:style-name="P19">Kaj li komencis skribi novan paperon — al kiu kiajn dekoraciojn doni pro la preno de la fortreso Noteburgo. De malantaŭe aliris Aleksandro Daniloviĉ, tuŝis la ŝultron de la caro, diris: </text:p>
      <text:p text:style-name="P19">— Al via moŝto, Siro... </text:p>
      <text:p text:style-name="P19">Petro, ne finskribinte la ukazon, turniĝis, rigardis al la negocistoj kaj forkondukis ilin por konversacio. Tuj aŭdiĝis lia baso: </text:p>
      <text:p text:style-name="P19">— Mono estas arterioj de milito, sen ili kion fari? Vigliĝos nun komerco, vi riĉiĝos, sinjoroj negocistoj, alie aferoj iros. Pensadis ni, cerbumadis — havi alian havenon, sed Dio ne donis. Do, la nian ni senprokraste ricevos. Pri tio ne dubu, <text:soft-page-break/>tamen ricevos ni ja ne senpage. Kaj ni al vi riverencas — petas: helpu per faro... </text:p>
      <text:p text:style-name="P19">Riĉulo, pala pro emocio, tute bluiĝis, aŭdinte la vorton «petas», liaj lipoj kurbiĝis, la barbo skuiĝis: </text:p>
      <text:p text:style-name="P19">— Ja Siro, ho Dio, ja vi... </text:p>
      <text:p text:style-name="P19">— Drapon bonan necesas por la armeo liveri, — parolis Petro, — sed sen trompo. Antaŭ nelonge negocisto Ĵilin liveris putraĵon, pro tio ni lin pendumos. Ĉu vi aŭdas: bonan drapon! Ankoraŭ ĉaroj necesas sur feraj radoj, multaj. Ledon planduman, jufton por botoj, butonojn kornajn — kiu faros? Vi pensu, morgaŭ matene ni konversacios sen hasto... </text:p>
      <text:p text:style-name="P19">La negocistaro ĵetiĝis al la mano por kisi. Petro, ne rigardante al ili, ŝovadis sian grandegan manegon — en inkaj makuloj, en rusto, en pulva fulgo, manegon ne de aŭtokrato de la tuta Rusujo, kiu devas odori je benzoo, — manegon de laboranto, kampulo, soldato... </text:p>
      <text:p text:style-name="P19">En la tendo bruis generaloj, fluis vino, komenciĝis granda batalo kontraŭ «Ivaĉjo Ebria». La negocistoj — malnovritanoj-membruligantoj<text:bookmark text:name="xnoto-4-09-5-1"/><text:note text:id="ftn30" text:note-class="footnote"><text:note-citation>30</text:note-citation><text:note-body><text:p text:style-name="P2">Malnovritanoj-membruligantoj — anoj de radikalaj malnovritanaj sektoj (ĉefe en la Rusa Nordo), kiuj de la 17-a ĝis la 19-a jarcento praktikis amasan sinmortigon per fajro. Ili eskapis la persekuton de la ŝtato kaj de la oficiala eklezio, rigardante la membruligon ne kiel pekan sinmortigon, sed kiel «purigan martiriĝon» kaj solan manieron savi la animon en la «regno de Antikristo» <text:span text:style-name="T3">(trad.)</text:span></text:p></text:note-body></text:note> — anservice ekiris al la elirejo, por eviti pekon. Menŝikov kaptis unu el ili — la plej koleran aspekte, maldikan, elturmentitan per fastoj, — verŝis kalikon, ŝovis en la manon pecon da kuirita porkidaĵo: </text:p>
      <text:p text:style-name="P19"><text:soft-page-break/>— Drinku, oĉjo, je glorega nia Siro... </text:p>
      <text:p text:style-name="P19">La negocisto por momento rigidiĝis, poste eltrinkis la tutan kalikon unuglute, almanĝis porkidaĵon, flustris: </text:p>
      <text:p text:style-name="P19">— Ne mia peko, ne mia... Pardonu, Dio... </text:p>
      <text:p text:style-name="P19">— Mensogas vi, oĉjo, ne trompos vi Dion! — timigis Menŝikov. — Brulos vi en peĉo pro tio, ke vi porkidaĵon manĝaĉis. Hodiaŭ kia estas tago? </text:p>
      <text:p text:style-name="P19">En la caran tendon venis subleŭtenanto Kalmukov, trankvile, kun digno eksidis inter generaloj kaj koloneloj, komencis apetite manĝi grasan viandon. Petro ĵetis al li rigardon, demandis Menŝikov-on nelaŭte: </text:p>
      <text:p text:style-name="P19">— Ĉu vi al via baptofilo, Daniloviĉ, oron por sinaranĝo donis, aŭ forgesis? Donu jam nun, poste pro klopodoj vi ree forgesos, ĉu ne? </text:p>
      <text:p text:style-name="P19">Kaj li etendis la polmon. </text:p>
      <text:p text:style-name="P19">Aleksandro Daniloviĉ malligis monujon, elŝutis sur la polmon de la caro manplenon da ormoneroj. Petro atendis ankoraŭ, ridante petis: </text:p>
      <text:p text:style-name="P19">— Ĉu ne malmulte? Vi ne avaru, sinjoro leŭtenanto... </text:p>
      <text:p text:style-name="P19">Kalmukov la monon akceptis trankvile, ligis en tukon, riverencis al la caro. Tiu brakumis lin je la ŝultro, komencis demandi flustre, kiel ĉio okazis sur la fregato. Luko Aleksandroviĉ laŭdis Pamburg-on — ke li, eĉ kontuzita grave, ne deziris forlasi la pobkastelon, — laŭdis la ŝipanaron, rapidecon de la ŝipo. La caro kapjesis, ree ekiris al sia pupitro <text:soft-page-break/>— skribi. Ĉiam pli brue, pli gaje iĝadis en la tendo, plej multe bruis Menŝikov, rakontadis, kiel antaŭ nelonge generalo Cronhjort intencis doni helpon al la sieĝitoj kaj kio el tio rezultis. Oni lin interrompadis, li kriis ĉiam pli laŭte, ke kvazaŭ sen Menŝikov forirus la komandanto Eriko Schlippenbach, li — Menŝikov — tiun Erikon rimarkis kaj ne lasis al li fuĝi, timigis, svinginte la spadon, apenaŭ ne trapikis, sed tremis la mano, alie estus la oldulaĉo en la transmondo. Ŝeremetev aŭskultis, suspirante; Nikito Ivanoviĉ Repnin aŭskultis ĝoje, kun brilantaj okuloj: li ŝatis mensogadon de Menŝikov, kiel ŝatis fabelojn, kantojn pri prodoj, ne pensante — ĉu ĝi estas vero aŭ elpensaĵo. </text:p>
      <text:p text:style-name="P19">— Mensogu pli! — same aŭskultante Daniloviĉ-on kaj trarigardante poŝtaĵojn, diris Petro. — Eriko! Vi apud tiu Eriko eĉ proksime ne estis. Ni ja vidis... </text:p>
      <text:p text:style-name="P19">Li formetis legitajn leterojn de ambasadoroj el diversaj ŝtatoj kaj komencis skribi al Vinius: «Vere estis multe dura ĉi nukso, tamen, dank' al Dio, ĝi estis feliĉe disronĝita...» </text:p>
      <text:p text:style-name="P19">— «Mensogu»! — el malproksime ofendite diris Menŝikov. — Ĉu vi, sinjoro bombardisto, el ĉi tie ĉion povis vidi? Kaj la lornon vi, Siro, rompis, kiam en la Solovkia klostro al la kapo iun personon regalis. Ĉi lorno estas nun nefidinda, per ĝi ne ĉio videblas... </text:p>
      <text:p text:style-name="P19">— Kio necesas, tio estas videbla! — respondis Petro. — Kaj viaj ruzaĵoj sen lorno estas tre rimarkeblaj. Kiel vi hieraŭ kun la negocistoj afablis... Iu persono... </text:p>
      <text:p text:style-name="P19"><text:soft-page-break/>Li turnis la kapon, ekridegis, vokis al si Silvestron Petroviĉ-on. Ievlev aliris kun peco da ŝinko, — ekde la komenco de la batalo li ankoraŭ nenion manĝis. </text:p>
      <text:p text:style-name="P19">Petro demandis: </text:p>
      <text:p text:style-name="P19">— Ĉu eliris la svedoj? </text:p>
      <text:p text:style-name="P19">— Intencas. Multaj, granda ŝipestro, pro vundoj malfortiĝis, iuj pro malsato. Siajn mortintojn ili ne havas fortojn sepulti inde... </text:p>
      <text:p text:style-name="P19">Petro kapjesis, enpensiĝis por momento, mordetante la pinton de la plumo, poste diris nelaŭte, kvazaŭ ĝeniĝante pro siaj vortoj: </text:p>
      <text:p text:style-name="P19">— Helpon necesas al ili doni, por ke malsatantoj estu manĝigitaj, soifantoj estu trinkigitaj. Hieraŭ ne ordonis mi iliajn edzinojn ellasi — petis ilia parlamentario, — sed kiel ja fari? </text:p>
      <text:p text:style-name="P19">Kaj, pensinte, kuntirinte la brovojn, li ripetis la hieraŭan frazon: </text:p>
      <text:p text:style-name="P19">— Mi por la miaj ne estas vicpatro, Silvestro. </text:p>
      <text:p text:style-name="P19">Ievlev silentis. </text:p>
      <text:p text:style-name="P19">— Kun ĝentileco nun necesas ellasi la edzinojn, ja ili sufiĉe suferis. Por ke galanteco estu, alie ne decas... </text:p>
      <text:p text:style-name="P19">Silvestro Petroviĉ riverencis. </text:p>
      <text:p text:style-name="P19">— Iru, laboru! Al la inoj svedaj vinon ordonu doni Rejnlandan aŭ hungaran, ĝi estos pli malkara. Vi mem pensu, <text:soft-page-break/>kiel fari, por ke estu kaj kun ĝentileco kaj ne tro dolĉe. Alie ili opinios sin tro gravaj. Kaj revenu ĉi tien tuj, ni ripozos iomete de la Marsaj laboroj. Ordonu vodkon al soldatoj kaj matrosoj elruli, ja ili meritas, ili festenu libere... </text:p>
      <text:p text:style-name="P19">Ievlev eliris, malleviĝis laŭ malkruta bordo al la akvo mem. Ĉi tie, sidante sur faldebla seĝo, jam atendis la komandanto de Noteburgo Schlippenbach; brilante per malamantaj okuloj, li tenis la helmon sur la genuoj, tamburis sur la platoj per la fingroj. Ladoga vento estis movanta liajn grizajn kun verdeto harojn, disblovanta la longan barbon. </text:p>
      <text:p text:style-name="P19">— Sinjoro Schlippenbach ne povas ekstari kaŭze de vundo en la kruro, — diris sveda tradukisto. — Sinjoro Schlippenbach estas devigita aŭskulti punktojn de la kapitulaco sidante. </text:p>
      <text:p text:style-name="P19">Sekretario Ŝafirov kaj leŭtenanto Ĵerlov komprenis, alportis por Ievlev benketon, ke li legu same sidante. Silvestro Petroviĉ malvolvis sub vento paperon, tusis, komencis legi kapitulacajn punktojn, skribitajn de Ŝeremetev kun korektoj de Petro: </text:p>
      <text:p text:style-name="P19">— La tuta garnizono kun malsanuloj kaj vunditoj, kun ĉiuj apartenantaj al ĝi aĵoj forliberigita estos al Nienŝanco sur akvo aŭ sur seka vojo kun akompanantoj. Al la komandanto de Noteburgo, al ĉiuj oficiroj kaj soldatoj estas permesate eliri kun edzinoj kaj infanoj el tri breĉoj libere kaj sekure, kun levitaj standardoj, kun muziko, kun kvar feraj kanonoj, kun plena armilaro, kun necesa rezervo de pulvo kaj kun kugloj sub la vangoj... </text:p>
      <text:p text:style-name="P19"><text:soft-page-break/>Schlippenbach elaŭskultis tradukon, al li oni donis plumon, li subskribis la paperon super Ŝeremetev, lamante ekiris al boato. Rjabov de malantaŭe tuŝis la kubuton de Ievlev: </text:p>
      <text:p text:style-name="P19">— Ĉu vi estas sana, sinjoro subadmiralo? </text:p>
      <text:p text:style-name="P19">— Vivas ni pli-malpli, Ivano Sabateiĉ... </text:p>
      <text:p text:style-name="P19">— Sed da homoj estis multe mortigite! — diris la piloto. — Ĝis ses cent. Oni fosas amastombejon... Ĉu doni al vi biskoton? </text:p>
      <text:p text:style-name="P19">Li rompis duone grandegan sekalan biskoton kun elstarantaj aristoj, apetite mordis sian duonon. Ievlev same komencis maĉi, donante ordonojn, kiel veturigi al la svedoj en la fortreson provianton. </text:p>
      <text:p text:style-name="P19">— Ankoraŭ nutri ilin, damnitajn! — diris Rjabov. </text:p>
      <text:p text:style-name="P19">— Ni devas! — respondis Ievlev. </text:p>
      <text:p text:style-name="P19">En la regimentoj sub pinoj ekbatis tamburoj — al vodko. Apud segitaj duone bareloj staris serĝentoj — vinon en ĉi tago oni ne avaris por ĉiuj. El la cara tendo aŭdiĝis gajaj krioj, sur kampeto antaŭ la cara standardo estis ludantaj kornistoj. Aleksandro Daniloviĉ en sia hela, flamkolora ĉemizo elsaltis pave antaŭen, trairis per lerta danco. Gvardianoj akompanis la bombardan leŭtenanton per aproba ridego, per gajaj ekkrioj: </text:p>
      <text:p text:style-name="P19">— Bonege! </text:p>
      <text:p text:style-name="P19">— Ĉi tiu — scipovas! </text:p>
      <text:p text:style-name="P19">— Faru, Daniloviĉ! </text:p>
      <text:p text:style-name="P19">— Bruligu, sinjoro leŭtenanto! Ŝiru! </text:p>
      <text:p text:style-name="P19"><text:soft-page-break/>Post Menŝikov — pala pro drinkita vino, kun rigidiĝinta rigardo kaj hirtaj haroj — aperis la negocisto-membruliganto, ekiris dance kun artifikoj, per bravaj paŝoj. Aleksandro Daniloviĉ ŝovis la fingrojn en la buŝon, ekfajfis kiel arbara koboldo, ekturniĝis antaŭ la negocisto, komencis allogi per fingroj, ŝriki per diversaj voĉoj. Post ili du glate, sur firmaj piedoj, kun rideto aperis Nikito Ivanoviĉ Repnin, sub la piedojn de la dancantoj ĵetiĝis dancistoj-gvardianoj, ekturniĝis turbe sub rapidaj sonoj de la kornoj: </text:p>
      <text:p text:style-name="P10">Tara-bara-babiladis,<text:line-break/>Grizaj lupoj eliradis,<text:line-break/>Blankaj neĝoj elfaladis... </text:p>
      <text:p text:style-name="P19">— Pli ofte, kornistoj! — petegis Menŝikov. — Pli ofte, amikoj! </text:p>
      <text:p text:style-name="P19">La membruliganto, piedfrapante la lokon per la kaproledaj botetoj, ŝrikis: </text:p>
      <text:p text:style-name="P19">— Konsolu, Daniloviĉ! Ankoraŭ konsolu! Ĝis la morto mi ne forgesos! Konsolu, falko! </text:p>
      <text:p text:style-name="P19">Kaj en la cara tendo oni kriis «vivu!» al feldmarŝalo Ŝeremetev, bombarda kapitano Petro Miĥajlov, Repnin, Pamburg, Varlan... </text:p>
      <text:p text:style-name="P19">En krepusko Silvestro Petroviĉ ordonis ellasi la svedojn. En la fortreso obtuze ekbatis tamburoj, en la breĉo aperis standardisto en kiraso, post li iris Schlippenbach. Ĉiu soldato havis en la buŝo du kuglojn, portis fusilon, spadon, tornistron kun provizaĵoj. Da soldatoj kaj oficiroj eliris entute kvardek <text:soft-page-break/>unu homo, post ili iris virinoj. Vunditojn ekportis sur brankardoj rusaj matrosoj. </text:p>
      <text:p text:style-name="P19">— Ankoraŭ en gardoj estas ĉirkaŭ dek homoj! — prononcis Ŝeremetev. — La ceteraj estas mortigitaj. Ne eblas riproĉi — ili batalis bone... </text:p>
      <text:p text:style-name="P19">Nokte Petro eksciis, ke generalo Cronhjort iras por helpo al la svedoj. Tuj en boato li kun Ŝeremetev kaj Silvestro Petroviĉ transnavigis Nevon kaj ordonis al la sveda majoro forigi la gardojn. La svedo ŝajnigis, ke li ne komprenas. </text:p>
      <text:p text:style-name="P19">— Ligu lin! — ordonis Petro. — Tiam li komprenos! </text:p>
      <text:p text:style-name="P19">La majoron oni ektrenis flanken, li kriis laŭte, stride, en la sveda al siaj gardistoj, ke tiuj ĵetu torĉojn en pulvejojn. Silvestro Petroviĉ batis svedan soldaton per la kapo al la ventro, kolonelo Chambers kaptis alian je la gorĝo. Sekretario Ŝafirov ŝovis la torĉojn en barelon kun akvo. En plena mallumo estiĝis tia silento, ke ĉiuj ekaŭdis susuradon de pluvo... </text:p>
      <text:p text:style-name="P19">— Kanajloj! — anhelante, eldiris Petro. — Ili eksplodigus la fortikaĵon... </text:p>
      <text:p text:style-name="P19">Matene okazis solena eniro de la feldmarŝalo kun generaloj kaj armeo en la fortreson. Trifoje pafis ĉiuj kanonoj — kaj la rusaj kaj la prenitaj de la svedoj, — trifoje krakis salvoj el ĉiuj fusiloj kaj muskedoj. Post diservo Menŝikov deklaris en la cara nomo la novan titolon de Noteburgo. Ĉi fortreson estis ordonite <text:soft-page-break/>nomi Ŝluselburgo<text:bookmark text:name="xnoto-4-09-5-2"/><text:note text:id="ftn31" text:note-class="footnote"><text:note-citation>31</text:note-citation><text:note-body><text:p text:style-name="P2">De germana Schlüsselburg; poste en la rusa tiu nomo transformiĝis al Ŝliselburgo (Шлиссельбург) <text:span text:style-name="T3">(trad.)</text:span></text:p></text:note-body></text:note> — kio signifas Ŝlosil-urbo, ĉar ekde nun estas malŝlosita pordego al la propraj originaj teroj. </text:p>
      <text:p text:style-name="P19">Sub kantado de klarionoj kaj tambura batado feldmarŝalo Ŝeremetev leviĝis sur la okcidentan turon kaj, malalte riverencinte al la trupoj, pendigis la ŝlosilon de la fortreso sur feran hokon, enbatitan en ŝtonon... </text:p>
      <text:p text:style-name="P19">Por nokto en la citadelo oni starigis gardojn, kaj dormi forveturis sur la bordon. Antaŭ ol eksidi en boaton, Ivaĉjo tiris la patron flanken, diris konfide al la orelo: </text:p>
      <text:p text:style-name="P19">— Paĉjo, ĉi tie trans ŝotro restis ilia tamburo. Ja la mia estas truita, tute ĉifita... </text:p>
      <text:p text:style-name="P19">— Do, prenu, vi meritis, — subridante respondis la piloto. </text:p>
      <text:p text:style-name="P19">Ivaĉjo levis la svedan tamburon, ŝovis en la boaton sub la benkon, sur la bordo tuj ekkuris elprovi, pli malproksimen, al arbareto. </text:p>
      <text:p text:style-name="P19">Dum la tuta nokto sur la bordoj de Nevo kaj en la citadelo brulis fajroj — grandaj kaj malgrandaj, sur ili bolis kaldronoj kun kuiraĵo. En la rusa armeo preskaŭ neniu dormis. Soldatoj, sidante sur arbostumpoj, sur kanonaj afustoj, sur hakitaj pinoj, rememoradis la batalon, montradis per la manoj, kiel kiu pikis per bajoneto, batis per kolbo, grimpis sur sturma ŝtuparo. Tiujn, kiuj estis en la ardo de la batalo, aŭskultis juna generacio, blondharaj knaboj. Ankoraŭ ne flarintaj pulvon, ili timigite <text:soft-page-break/>interrigardadis, spertaj soldatoj rakontadis pli terure, ol estis en la realo, kvankam estis ja sufiĉe timinde... </text:p>
      <text:p text:style-name="P19">En malfrua nokto Silvestro Petroviĉ kun Jegoro Pustovojtov, Rjabov, Rezen kaj Koĉnev ekiris sur boato en la fortreson — rigardi, kion en ĝi necesas fari. Rusaj fajroj per malstabila purpura brilo prilumadis forbrulintajn domojn de la garnizono, fandiĝintajn tegmentojn, amasojn de kuglegoj... </text:p>
      <text:p text:style-name="P19">— Do, — diris Silvestro Petroviĉ, — ni kalkulu nunajn profitojn. Skribu, Rezen, liston — kion ni akiris. </text:p>
      <text:p text:style-name="P19">Kaj li komencis dikti. </text:p>
      <text:p text:style-name="P19">— Kanonoj gisitaj nombre cent sep. Mortiroj — unu. Haŭbizoj — sep... </text:p>
      <text:p text:style-name="P19">Jegorĉjo el malproksime kriis: </text:p>
      <text:p text:style-name="P19">— Sinjoro subadmiralo, rigardu... </text:p>
      <text:p text:style-name="P19">— Kion rigardi do? </text:p>
      <text:p text:style-name="P19">— Estas kion... </text:p>
      <text:p text:style-name="P19">Ievlev aliris pli proksime, Jegorĉjo alte tenis torĉon. Fulganta flamo prilumis tubon de granda kanono, majstran gravuraĵon, malnovajn literojn... </text:p>
      <text:p text:style-name="P19">— Nia kanono! — kaŝante emocion, diris Ievlev. — Gisaĵo estas antikva, ĉe caro Ivano Baziljeviĉ oni tiel faradis. Do, skribu, inĝeniero: kanono de rusa gisado, bona... Eble, iu Forĝisto super ĝi laboris... </text:p>
      <text:p text:style-name="P19"><text:soft-page-break/>Ili kalkulis kuglegojn — dek unu mil, pulvon — ducent sepdek bareloj, spadojn — tricent, kvin mil mangrenadoj, plumbon, salpetron, peĉon, kirasojn, fusilojn pli ol mil. Poste ĉiuj kune pririgardis la turojn, donante al ili novajn rusajn nomojn: tiu ĉi estu Ŝeremeteva, tiu ĉi — Repnina, tiu ĉi — Golovina. </text:p>
      <text:p text:style-name="P19">Ĉe mateniĝo, ĉirkaŭirinte la fortresajn murojn kaj kaŝitajn pasejojn, arsenalojn kaj pulvejojn, ili revenis en la tendaron. La mateno estis malvarma, de Ladogo blovis penetra vento, sur Nevo kuris blankaj ŝaŭmaj ondetoj. En la boato Koĉnev diris: </text:p>
      <text:p text:style-name="P19">— Kaj sur la bordo pendumiloj staras... </text:p>
      <text:p text:style-name="P19">Silvestro Petroviĉ fiksrigardis, ekvidis: sur la tendara placo, viciĝinte po batalionoj, staris senmove gvardianoj de la Preobraĵenska kaj Semenovska regimentoj, soldatoj de Romanovskij, Gordon, van Bockhoven. </text:p>
      <text:p text:style-name="P19">Monotone, morne, rule estis krakantaj tamburoj, fajfis fluto. </text:p>
      <text:p text:style-name="P19">— Kio estas tie? — demandis Rjabov. </text:p>
      <text:p text:style-name="P19">La boato tuŝis la malaltan bordon, Silvestro Petroviĉ malrapide ekiris al la placo, trapuŝiĝis inter laboruloj kaj trovis sin apud la pendumilo, antaŭ kiu en du spaliroj staris preobraĵenskanoj. Ĉiu el ili en la mano havis elastan vergon, kaj per tiuj vergoj la gvardianoj svinge kun retiro estis vipantaj nudan ĝis zono altan soldaton, kiu malrapide kaj lace iris kun la manoj, alligitaj al fusilo. Iom poste Silvestro Petroviĉ komprenis, ke la soldato ne iras mem — lin trenas du serĝentoj, kaj la vojo de la soldato kondukas al la pendumilo. <text:soft-page-break/>Tiel sub ŝrikado de fluto kaj krakado de tamburo oni alkondukis lin al la malalta eŝafodo kaj starigis sur la genuojn. La nuda dorso de la soldato nigriĝis kaj ŝvelis, kaj en kelkaj lokoj estis kvazaŭ disŝirita, lia vizaĝo, sensanga, sekiĝinta, havis nenian esprimon, nur terure bluis la blankoj de la duonfermitaj okuloj... </text:p>
      <text:p text:style-name="P19">— Kiu estas? — demandis Ievlev starintan apude mornan oficiron kun brulvundita vango. </text:p>
      <text:p text:style-name="P19">La oficiro strabis al la subadmiralo, respondis, malfacile movante la lipojn, kripligitajn de la brulvundo: </text:p>
      <text:p text:style-name="P19">— Ĉi kanajlo de atako fuĝis, el barko elsaltis kaj kaŝiĝis en arbaro, kaj en lia sako estis meĉoj, sinjoro subadmiralo. Sen meĉoj grenadaj ni restis... </text:p>
      <text:p text:style-name="P19">Li silentis iom, forturniĝinte, poste aldonis: </text:p>
      <text:p text:style-name="P19">— Estas ordonite pro ĉi latronaĵo ĉi perfidulon post vipado ekzekuti morte per pendumo kaj sen pekkonfeso, kaj ankaŭ sen eŭĥaristio, kun kraĉado al la vizaĝo... </text:p>
      <text:p text:style-name="P19">Armea ekzekutisto, viro malrapidema kaj fortika, — deligis la kondamniton de la fusilo, levis de la genuoj, trifoje kraĉis en lian blankan, jam mortan vizaĝon kaj surĵetis sur lian kolon maŝon. La tamburoj ekbatis malakorde, la fluto ekfajfis. La ekzekutisto ĵetis rigardon al sekretario Ŝafirov — ĉu li diros subite malkondamnon. Ŝafirov, sidante sur ĉevalo, svingis blankan tukon. La ekzekutisto kraĉis al la polmoj, prenis finon de kanaba ŝnuro, per piedbato elbatis el sub la ekzekutato <text:soft-page-break/>benkon. En subite estiĝinta silento aŭdiĝis komando, la gvardianoj kaj soldatoj levis la fusilojn por prezento. </text:p>
      <text:p text:style-name="P19">Silvestro Petroviĉ, reveninte en sian tendon, eltrinkis kruĉeton da sbiteno, retenis tremon en si, intencis kuŝiĝi, sed ŝanĝis sian intencon, ekdeziris reveni al homoj. Kiam, elfuminte pipon, li eliris en la tendaron, sur la fortreso Ŝluselburgo — Ŝlosilurbo oni estis levantaj la rusan trikoloran flagon. </text:p>
      <text:p text:style-name="P19">La soldatojn post la plenumo de la ekzekuta ceremonio oni reordigis kun la vizaĝoj al Nevo, artileriistoj ekstaris kun bruligitaj meĉoj ĉe siaj kanonoj. Sur la fregatoj «Sankta Spirito» kaj «Kuriero» oni same prepariĝis al pafado. </text:p>
      <text:p text:style-name="P19">Aleksandro Daniloviĉ Menŝikov — bombardisto, leŭtenanto de la Preobraĵenska regimento, nuna gubernatoro kaj komandanto de Ŝluselburgo — per du manoj, egale komencis streĉi la ŝnuron, la grandega tuko malrapide ekrampis sur la nova flagstango de la Cara turo al la malvarma aŭtuna ĉielo. </text:p>
      <text:p text:style-name="P19">Vento de Ladogo, puŝinte per ekblovo, malvolvis la flagon, laŭte klakigis ĝin super la kreneloj de la turo. </text:p>
      <text:p text:style-name="P19">Petro, starante nemalproksime de sia tendo, enpremis meĉon en fuzeon. La kanono aĥis, post ĝi malakorde ektondris aliaj pafilegoj. Ŝeremetev nelaŭte diris al la caro: </text:p>
      <text:p text:style-name="P19">— Bonan komencon al vi, sinjoro kapitano. La nia revenis al ni. Vere — estas disronĝita la Nukseto! </text:p>
      <text:p text:style-name="P19">Kaj li fervore, laŭ malnova rusa kutimo, tuŝinte per la mano la ĉe-Nevan teron, riverencis al la rusa flago. </text:p>
      <text:p text:style-name="P6"><text:soft-page-break/></text:p>
      <text:h text:style-name="P4" text:outline-level="2"><text:bookmark-start text:name="__RefHeading___Toc10736_3798596000"/>Ĉapitro deka<text:bookmark-end text:name="__RefHeading___Toc10736_3798596000"/></text:h>
      <text:p text:style-name="P9"/>
      <text:p text:style-name="P14">Mi forgesadis min, kiam temis pri utilo al la patrujo. </text:p>
      <text:p text:style-name="P16"><text:span text:style-name="T3">Suvorov</text:span> </text:p>
      <text:h text:style-name="P5" text:outline-level="3"><text:bookmark-start text:name="__RefHeading___Toc10738_3798596000"/>1. Vento de la Balta maro<text:bookmark-end text:name="__RefHeading___Toc10738_3798596000"/></text:h>
      <text:p text:style-name="P19">En aprilo trupoj de Ŝeremetev forlasis la tendaron, etendiĝintan sur la bordoj apud Oreŝko, kaj per fulmorapida marŝo ekiris tra marĉoj kaj arbaroj laŭlonge de Nevo. Sur la rivero iris barkoj, boatoj, fregatoj — veturigis kanonojn, kuglegojn, pulvon, provianton por la tuta multmilhoma rusa armeo. La soldatoj iris vigle — antaŭ la ekiro ili ricevis caran soldon, novajn bondrapajn kaftanojn, firmajn ŝuojn. En bivakoj oni kuiradis brasiksupon kun fiŝkapoj, donadis po glaseto da vodko. La terura marŝo de Njuĥĉo ĝis Ladogo instruis pri multaj aferoj. </text:p>
      <text:p text:style-name="P19">Printempo estis malfrua, sed ĝi ekis vigle: tuj komencis varmigi la suno, ektintis rojoj, subfalis kaj fordegelis neĝoj. </text:p>
      <text:p text:style-name="P19">Antaŭ la armeo veturis sur nigra Dona virĉevalo Boriso Petroviĉ Ŝeremetev; mallevinte la kondukilojn, enpensiĝinte, li enspiradis per la tuta brusto pinan odoron. Apud li, piedingo ĉe piedingo, bele sidis en alta hispana selo Nikito Ivanoviĉ Repnin, fiksrigardadis antaŭen — en la densan arbaron, kie estis metanta la vojon avangardo el rajdistoj kaj gvardianoj kun laboruloj. Malantaŭe, inter aliaj generaloj, same rajde sur malhelbruna ĉevalino, lace dormetis caro Petro Aleksejeviĉ. <text:soft-page-break/>Jam dum multaj tagoj lin turmentis febro, li tute flaviĝis, liaj lipoj sekiĝis kaj la vizaĝo kovriĝis per makuloj. Kortega kuracisto Blumentrost, veninta kun Petro el Moskvo, kuracadis lin per eliksiro de cezaro Rudolfo — el aloo, mirho, opopanakso kaj aliaj rezinoj. La eliksiro ne helpis, Blumentrost dismovadis la manojn: </text:p>
      <text:p text:style-name="P19">— Tio signifas, Siro, ke la afero estas ne en la malsano, sed en malgajo, kiu estas en via animo... </text:p>
      <text:p text:style-name="P19">Petro ne respondadis, postuladis aliajn kuracilojn, fervore glutadis ajnan aĉaĵon. Nenio kuracis bone. </text:p>
      <text:p text:style-name="P19">Pasinte du trionojn de la vojo ĝis Nienŝanco, gardanta la maran buŝon de Nevo, Boriso Petroviĉ Ŝeremetev ordonis haltigi la armeon. Longa «ha-altu!» ekflugis super la gvardiaj regimentoj, super la divizio de princo Repnin, super la taĉmento de Chambers, super la regimentoj de Jakobo Bruce. La kavalerio estis elseliĝanta, la infanterio aranĝis sin por ripozo. La feldmarŝalo ordonis kunvenigi konsilion. Petro, ĝemante, malfacile deĉevaliĝis, lin ĉirkaŭis generaloj. Repnin dismetis mapon. Post mallonga konsiliĝo estis decidite sendi antaŭen sur ŝipoj du mil homojn por rekognosko per batalo. Komandi la taĉmenton estis ordonite al subkolonelo Neidhardt kaj kapitano de la Preobraĵenska regimento Glebovskij. Kaj Ŝeremetev mem kun kavalerio nombre je kvin mil sabroj ekiris al Ustj-Iĵoro. </text:p>
      <text:p text:style-name="P19">Por Petro, kiu restis ĉe la ĉefa armeo, oni sternis felton, li ekkuŝis ripozi sub la suno. Kviete, trankvile bruis maljunaj pinoj, tintadis rojo, odoris je degelantaj neĝoj, je pino, je <text:soft-page-break/>pasintjara putraĵo. Aŭdeblis, kiel nemalproksime trankvile konversacias Ievlev, Rjabov kaj la lokaj fiŝistoj — Onufrio Ĥudolejev kun knaboj Simono kaj Stefano — pri ŝanelo de rivero Nevo. </text:p>
      <text:p text:style-name="P19">— Ne tiel! — diris Rjabov. — De la Transfiguriĝa monto mem la ŝipa vojo estas meze de la rivero, kaj ne pli ol kvindek klaftojn. Kaj ĉe la buŝo de Dubrovko estas malprofundaĵo — vi iradas sur platboatoj kaj ne mezuris. Ĝuste tie fregato surgrundiĝos... </text:p>
      <text:p text:style-name="P19">Ievlev ekridis: </text:p>
      <text:p text:style-name="P19">— Li pri ĉi afero estas spertulo — kiel surgrundigi... </text:p>
      <text:p text:style-name="P19">La Ladogaj fiŝistoj ĉiuj kune ekdisputis: </text:p>
      <text:p text:style-name="P19">— Ne estas malprofundaĵo! Ni kiom multe... </text:p>
      <text:p text:style-name="P19">— Do ĉu ni vetu? — demandis Rjabov — Antaŭ nelonge pri Pelo vi same svingis la langojn, ke ne estas tie sablaĵoj, kaj reale kio troviĝis? </text:p>
      <text:p text:style-name="P19">Petro suspiris, tiris sin. Li havis febron, lia rigardo estis malklara, li ofte lekadis la lipojn, kraĉadis flanken. La kortega kuracisto alportis trinkaĵon en glaso, la caro lipis, sed ne trinkis. </text:p>
      <text:p text:style-name="P19">— Vi serĉus por mi, eble, oksikokon... </text:p>
      <text:p text:style-name="P19">Malvarmajn, subneĝajn oksikokberojn li suĉis kun plezuro. Poste vokis Ievlev-on, demandis: </text:p>
      <text:p text:style-name="P19">— Ĉu mesaĝistoj ne estis? </text:p>
      <text:p text:style-name="P19"><text:soft-page-break/>— Ne estis, Petro Aleksejeviĉ... </text:p>
      <text:p text:style-name="P19">Petro por momento fermis la okulojn. Estis videble, ke li suferas. Apud li, kovrita per ŝtono kontraŭ vento, kuŝis la mapo, li ree malfaldis ĝin, komencis demandi la fiŝistojn, kie kio situas sur Nevo trans Nienŝanco. La fiŝistoj timide montradis: jen sur ĉi rivereto — kiel ĝi nomiĝas, ni ne scias, — apud Nevo estas granda ĝardeno de sveda majoro Konau. Ĉi tie estas vilaĝeto je kvin kortoj, fojnon oni tie falĉas ĝis cent stakojn, grenon semas ĉirkaŭ dudek korbojn, ne pli. Ĉi tie — Bazila insulo<text:bookmark text:name="xnoto-4-10-1-1"/><text:note text:id="ftn32" text:note-class="footnote"><text:note-citation>32</text:note-citation><text:note-body><text:p text:style-name="P2">La Bazila insulo (Васильевский остров) nun estas parto de Sankt-Peterburgo <text:span text:style-name="T3">(trad.)</text:span></text:p></text:note-body></text:note> nomiĝas ĉi loko — estas ĉaskastelo de sinjoro svedo Jakobo de la Gardie, el ĉi tie li kaj ursojn ĉasas, kaj lupojn, kaj alkojn. Bona ĉasado. Ĉi tie, sur la Tomasa insulo, estas bieno Birkenholm, granda, la barono tenas rusajn laborulojn ĝis du cent. Kaj vilaĝeto ĉe ĝi estas je ĉirkaŭ kvardek kortoj. Ĉi tie estas ja pli seke, sed ĉirkaŭe, probable, ĉie estas marĉegoj, seka loko ne troveblas. Nur eble Jänissaari<text:bookmark text:name="xnoto-4-10-1-2"/><text:note text:id="ftn33" text:note-class="footnote"><text:note-citation>33</text:note-citation><text:note-body><text:p text:style-name="P2">Jänissaari en la finna signifas Lepora insulo, nun ĝi sub la nomo Lepora insulo (Заячий остров) estas en la centro de Sankt-Peterburgo, sur ĝi Petro fondis la Petropaŭlan fortreson, de kiu komenciĝis la konstruado de Sankt-Peterburgo <text:span text:style-name="T3">(trad.)</text:span></text:p></text:note-body></text:note> estas iom pli seka... Ĉi tie estas vilaĝo Vralovĉino, ĉi tie — bieno de Pervuŝin. Vojoj ne estas, nur padoj inter marĉoj... </text:p>
      <text:p text:style-name="P19">Petro aŭskultis, mordetante la sekajn lipojn, oscedetante pro leviĝanta febro. Poste, laciĝinte de la fiŝistoj, malsimpatie demandis: </text:p>
      <text:p text:style-name="P19">— Ĉu Vinius sendis la kanonojn? </text:p>
      <text:p text:style-name="P19"><text:soft-page-break/>Silvestro Petroviĉ singarde respondis, ke, eble, ili atingis Ŝluselburgon, sed ĉi tie dume oni ne aŭdis. </text:p>
      <text:p text:style-name="P19">— Ne aŭdis, vi diras? — subridis Petro. — Hodiaŭ mi al Romodanovskij skribos — dancos ĉe li la olda kapro, urĝe komencos fari la aferon... </text:p>
      <text:p text:style-name="P19">Kaj duonkuŝante sur la felto, en maloportuna pozo li komencis rapide skribi: </text:p>
      <text:p text:style-name="P19">«Siro! Mi sciigas, ke ĉi tie estas granda manko de livero de artilerio, pri kio mi sendas liston, kio la plej necesa ne estis ĝisliverita: 3033 bomboj tripudaj, tuboj 7978; da plumberoj kaj meĉoj eĉ ne unu funto; fosiloj kaj pioĉoj feraj plej malgranda kvanto; kaj plej grave majstroj, kiuj ŝraŭbas fuzeojn de kanonoj, ĝis la nuna horo ne estis senditaj, pro kio el la pasintjaraj kanonoj eĉ unu por militiro ne taŭgos, pro kio por ni ĉi tie estas granda halto de la afero... Pri kio mi mem multfoje diradis al Vinius, kiu responde regalis min per Moskva «tujo». Pri tio bonvolu lin pridemandi: por kio tiel estas farata la tiom grava afero kun tia neglekto, kiu kostas mil liajn kapojn? El la apoteko eĉ unu zolotniko<text:bookmark text:name="xnoto-4-10-1-3"/><text:note text:id="ftn34" text:note-class="footnote"><text:note-citation>34</text:note-citation><text:note-body><text:p text:style-name="P2">Zolotniko — malnova rusa mezurunuo de pezo (maso), 1/96 de funto aŭ 4.266 gramoj <text:span text:style-name="T3">(trad.)</text:span></text:p></text:note-body></text:note> da kuraciloj ne estis sendita: pro tio ni estos devigitaj kuraci tiujn, kiuj tion neglektas...» </text:p>
      <text:p text:style-name="P19">Li finskribis, pensis iom, poste, leginte laŭte al Ievlev, demandis: </text:p>
      <text:p text:style-name="P19">— Ĉu tio estis ĉe Ustj-Iĵoro, ke princo Aleksandro la Neva Birger-on frakasis<text:bookmark text:name="xnoto-4-10-1-4"/><text:note text:id="ftn35" text:note-class="footnote"><text:note-citation>35</text:note-citation><text:note-body><text:p text:style-name="P2">Aleksandro Jaroslaviĉ, alnomita la Neva (1221–1263) — princo Novgoroda, grandprinco de Kievo, grandprinco de Vladimiro, militestro, sanktulo de la Rusa ortodoksa eklezio. En 1240 okazis batalo ĉe la Neva buŝo de rivero Iĵoro (rusa radiko «ustj» signifas «buŝo de rivero») inter la Novgoroda kaj sveda armeoj. Jarlo Birger Magnusson (1210–1266) — tiama reganto de Svedio <text:span text:style-name="T3">(trad.)</text:span></text:p></text:note-body></text:note>? </text:p>
      <text:p text:style-name="P19"><text:soft-page-break/>Silvestro Petroviĉ kapjesis: </text:p>
      <text:p text:style-name="P19">— Ĉe ĝi, Siro. Ĝis Ustj-Iĵoro li lin pelis, kaj la batalo ja estis pli frue. Estis dirite en la kroniko, ke venis svedoj en forto granda kaj norvegoj kaj finnoj en ŝipoj, svedoj kun princo kaj episkopo sia, kaj ekstaris ĉe Nevo en la buŝo de Iĵoro, volante akiri Ladogon... </text:p>
      <text:p text:style-name="P19">— Akiri! — severe, per rando de la buŝo subridis Petro. </text:p>
      <text:p text:style-name="P19">En Ustj-Iĵoro por Petro estis konstruita tendo. Aleksandro Daniloviĉ estis rostanta sur bajoneto super flamo de lignofajro bonan pecon da ŝafaĵo, rakontis gaje: </text:p>
      <text:p text:style-name="P19">— Vi, <text:span text:style-name="T3">Min Her</text:span>, rigardu ĉirkaŭe, kio fariĝas: rusaj kampuloj venis nemezureble, de ĉie el sub la svedo ili al vi rifuĝas. Kaj manĝaĵojn ili alportis, kaj lakton, kaj kazeon, je Dio, kvazaŭ ie ĉe Volgo aŭ ĉe Moskvo-rivero. Kaj virinoj kaj knabinoj, aŭskultu, kantojn malnovajn kantas... </text:p>
      <text:p text:style-name="P19">Petro foriris en la tendon. Menŝikov, finrostante la viandon, kun malgajo diris subite al Nikito Ivanoviĉ Repnin: </text:p>
      <text:p text:style-name="P19">— Venis, amasiĝis popolo... Sed kiam ili ekkonos nian vivon, kiam oni komencos de ili impostojn ŝiri, kiam pelos al ŝipkonstruado... </text:p>
      <text:p text:style-name="P19">Li skuis la kapon, suspiris: </text:p>
      <text:p text:style-name="P19"><text:soft-page-break/>— Ho, princo... Pri Vinius ĉu vi aŭdis? Ekiris letero al Moskvo al nia amiko bona, Teodoro Jurijeviĉ. Pereis la maljunulo... </text:p>
      <text:p text:style-name="P19">Repnin kuntiris la brovojn, respondis obtuze: </text:p>
      <text:p text:style-name="P19">— Iru ĝi ĉio for, eĉ pensi mi ne povas, la kapo krevas... </text:p>
      <text:p text:style-name="P19">Petro sidis en la tendo sur benko, antaŭ li ĉe la tablo staris Glebovskij kaj germano Neidhardt. La kapitano — ĝisblue pala, kun kolo, trapafita hodiaŭ per sveda kuglo — per furioza voĉo estis rakontanta, ke sinjoro subkolonelo ne bonvolis subteni lin dum la atako — li pretekstis, ke ordonon ne havas; la malamiko faris embuskon — dragonojn; malgraŭ ĉi cirkonstanco, la dragonoj estis debatitaj kaj la remparo estis prenita, tamen la svedoj de la persekuto foriris kaj ŝlosiĝis en Nienŝanco, dum la venko povus esti plena... </text:p>
      <text:p text:style-name="P19">— Nu, subkolonelo? — demandis Petro. </text:p>
      <text:p text:style-name="P19">— Mi ne havis ordon'. </text:p>
      <text:p text:style-name="P19">— Sed ĉu okulojn vi havis? Orelojn havis? Kapon? </text:p>
      <text:p text:style-name="P19">— Mi ne havis ordon', — kun digno, trankvile ripetis la germano. — Mi ne havis ordon'. Kaj kiam mi ne havis ordon', tiam mi ne faris atak'. </text:p>
      <text:p text:style-name="P19">— Iru for! — kun trankvila kolero diris Petro al Neidhardt. </text:p>
      <text:p text:style-name="P19">La germano eliris, alte portante la kapon, tintante per arĝentaj radetoj de la spronoj. </text:p>
      <text:p text:style-name="P19">— Glebovskij! — vokis Petro. </text:p>
      <text:p text:style-name="P19"><text:soft-page-break/>Tiu, ne movante la kapon pro terura doloro en la kolo, kie fiksiĝis la kuglo, alvenis pli proksime, ekstaris en atentopozo. </text:p>
      <text:p text:style-name="P19">— Ordonon li ne havis! — subite kriis Petro. — Ĉu vi komprenis? Ne havis ordonon! Kaj vere, ne havis! Kaj plie li nenion povas kompreni! Kaj vin mi ne kulpigas. Vi ĉion faris kiel necesas! Ne kulpigas! Iru! Diru tie al mia kuracisto, ke li la kuglon el vi eltiru... </text:p>
      <text:p text:style-name="P19">Glebovskij staris senmove, el liaj okuloj rampis larmoj. </text:p>
      <text:p text:style-name="P19">— Nu? — incitiĝante, demandis Petro. — Kion ankoraŭ? Kial vi ploras, kiel inaĉo? </text:p>
      <text:p text:style-name="P19">— Da popolo ĉe mi pereis tridek du homoj, — diris Glebovskij. — Mi kun ili, Siro... </text:p>
      <text:p text:style-name="P19">— Mi ne kulpigas! — kriis Petro per alta, ne propra voĉo. — Mi diris, ne kulpigas! Kaj ke pereis... Nu, pereis, kion vi de mi ja atendas? Iru el ĉi tie, iru, kion vi ankoraŭ bezonas... </text:p>
      <text:p text:style-name="P19">Glebovskij eliris. Petro kuŝiĝis sur la liton, kovris sin, buliĝis, kiel en infaneco. Klakadis la dentoj, svenadis la koro, kune kun la lito li jen flugis ien malsupren, en la inferon, jen estis levata sub forajn nigrajn nubojn. Estis terure, morta angoro turmentis lin tutan, per lamenta voĉo li vokis: </text:p>
      <text:p text:style-name="P19">— He, kiu estas tie! Menŝikov-on al mi, la gubernatoron Ŝluselburgan! </text:p>
      <text:p text:style-name="P19">La servosoldato kuris por Aleksandro Daniloviĉ, tiu eksidis apud Petro, ekparolis grumble-karese, kun bonkora riproĉo: </text:p>
      <text:p text:style-name="P19"><text:soft-page-break/>— Jen kion vi elpensis, <text:span text:style-name="T3">Min Her</text:span>, ekmalsanis antaŭ la afero... Kaj lasu, nenien vi flugas, ĉio ŝajnas. Tiel la febro vin turmentas, tremaĵo damnita. Ni tuj Blumentrost-on vokos... </text:p>
      <text:p text:style-name="P19">— Iru li for, ne necesas! — petis Petro. </text:p>
      <text:p text:style-name="P19">— Kaj se ne necesas, tiam li iru al diablo, la germano. Ne necesas — tiam ni al vi, Petro Aleksejeviĉ, vodkon kun turka kapsiko donos, vi pro ĝi konsterniĝos, ŝvitos, kaj tiam ni la subveston ŝanĝos, en la seka vi ekdormos. Vi, <text:span text:style-name="T3">Min Her</text:span>, laciĝis, jen kio... </text:p>
      <text:p text:style-name="P19">Pro la voĉo de Menŝikov fariĝis kvazaŭ pli trankvile, la lito ĉesis subfali, la varma mano de Daniloviĉ, lia milda voĉo, la karesaj vortoj — ĉio kune kvazaŭ lulis, kiel en bebaj jaroj mallaŭta kanteto de Natalia Kirilovna. Petro ekdormetis, sed en dormo plendis: </text:p>
      <text:p text:style-name="P19">— Ne scias mi, ne scias, ho Dio mizerikorda! </text:p>
      <text:p text:style-name="P19">— Lasu, <text:span text:style-name="T3">Min Her</text:span>, kion vi tie ne scias! — vekis lin Menŝikov. — Dormu kaj dormu... </text:p>
      <text:p text:style-name="P19">Sur la piedpintoj, singarde eniris Blumentrost, minacis al Menŝikov per la fingro, elprenis el la poŝo flakonon, prononcis nekompreneblajn vortojn: </text:p>
      <text:p text:style-name="P19">— <text:span text:style-name="T3">Essentia Martis operativa cum suco pomorum</text:span>, havas forton dividan kaj nutran... </text:p>
      <text:p text:style-name="P19">Menŝikov flaris la esencon, suspiris, kaj kiam Blumentrost foriris — elverŝis la flakonon trans la kurtenon de la tendo. Poste pro enuo kaj por tempopasigo li eksidis skribi leteron. Li <text:soft-page-break/>sciis skribi tre malbone — kunigadis literojn unu kun alia en kurban vicon kaj preskaŭ antaŭ ĉiu enpensiĝadis. </text:p>
      <text:p text:style-name="P19">«Daria Miĥajlovna, Barbara Miĥajlovna, estu sanaj por multaj jaroj! Danke mi al viaj moŝtoj riverencas, ke vi bonvolas al mi skribi pri via sano...» </text:p>
      <text:p text:style-name="P19">Ĉi tie li por longe enpensiĝis. Al Daria Miĥajlovna li delonge intencis edziĝi, kaj skribis al ambaŭ fratinoj Arsenjev-oj, kiuj vivis ĉe la palaco de caridino Natalia Aleksejevna. Necesis en la letero delikate kaj kun ĝentileco aludi pri sia sento al Daria. Kaj Aleksandro Daniloviĉ ree komencis almeti literojn unu al alia: </text:p>
      <text:p text:style-name="P19">«Tre dankas mi pro via al mi nehipokrita amo, pro la favora sendaĵo, al Daria Miĥajlovna pro la ĉemizo kaj pro la diamanta koro... Ne kara estas al mi diamanta koro, sed kara estas via al mi favoro...» </text:p>
      <text:p text:style-name="P19">Subskribis li per tre grandaj literoj tiel: </text:p>
      <text:p text:style-name="P19">«Gubernatoro Ŝluselburga kaj komandanto, bombardisto leŭtenanto Preobraĵenska kaj kavaliro Aleksandro Menŝikov...» </text:p>
      <text:p text:style-name="P19">Petro nelaŭte vokis: </text:p>
      <text:p text:style-name="P19">— Daniloviĉ, kion vi tie skribaĉas? </text:p>
      <text:p text:style-name="P19">Menŝikov facile rozkoloriĝis, viŝis ŝviton de la frunto, respondis: </text:p>
      <text:p text:style-name="P19">— Ne gravas, <text:span text:style-name="T3">Min Her</text:span>, al Preobraĵenskoje estas ia letereto... </text:p>
      <text:p text:style-name="P19">— Montru... </text:p>
      <text:p text:style-name="P19"><text:soft-page-break/>— Sed, <text:span text:style-name="T3">Min Her</text:span>... </text:p>
      <text:p text:style-name="P19">— Montru! — ordonis Petro. </text:p>
      <text:p text:style-name="P19">Aleksandro Daniloviĉ donis la leteron, kandelon. </text:p>
      <text:p text:style-name="P19">— Jen kiel! — diris Petro. — Kial do vi estas kavaliro? </text:p>
      <text:p text:style-name="P19">— Sed ja, <text:span text:style-name="T3">Min Her</text:span>, nu kio, je Dio, — ekparolis Menŝikov. — Ĉiuj tiel skribas, mi ja ne estas pli malbona ol iuj... </text:p>
      <text:p text:style-name="P19">— La kavaliron — formakulu! — ordonis Petro. </text:p>
      <text:p text:style-name="P19">Menŝikov suspiris. </text:p>
      <text:p text:style-name="P19">Petro diris edife: </text:p>
      <text:p text:style-name="P19">— Vi, frato, estas ankoraŭ ne kavaliro, sed kokido, — tion memoru firme. Kaj ne orgojlu. Se vi servos bone — atingos ankaŭ kavalirecon. Kuŝiĝu, dormu... </text:p>
      <text:p text:style-name="P19">Aleksandro Daniloviĉ makulis per inko la vorton «kavaliro» kaj kuŝiĝis dormi. </text:p>
      <text:p text:style-name="P19">Matene la caro ekfartis pli bone. La dudek naŭan de aprilo li kun sekvantaro ekvidis la remparojn de Nienŝanco, ĉirkaŭitajn de regimentoj de la sieĝa korpuso de Chambers kaj Bruce. La divizio de Repnin jam transpasis sur la dekstran bordon de Oĥto kaj ĉirkaŭis la urbon Nienon — de Oĥto ĝis Nevo. Tie, en la kupre verda vespera ĉielo estis degelantaj fumoj de sveda setlejo... </text:p>
      <text:p text:style-name="P19">— Tie estas la maro! — diris Petro, almontrante per skurĝo antaŭen. </text:p>
      <text:p text:style-name="P19"><text:soft-page-break/>Pro febro al li brilis la okuloj kaj sur la pometoj aperis ruĝo, sed al ĉiuj ĉirkaŭ li ŝajnis, ke li estas sana, vigla kaj gaja. Kaj li vere estis gaja. </text:p>
      <text:p text:style-name="P19">— Ĉu mi ĝuste diras, Silvestro? — demandis Petro. — Ĉu tie ĝi estas, la maro, la Balta? Ĉu mi tien almontras? </text:p>
      <text:p text:style-name="P19">— Tien! — respondis Ievlev. — Tie ĝi estas — la Varenga maro. De ĉi tie estis komenciĝanta la antikva vojo — de varengoj al grekoj. </text:p>
      <text:p text:style-name="P19">La generaloj, sinjoroj konsilio, rigardis antaŭen kun tuta diligenteco, sed vidis nenion, krom malpeza vespera nebuleto, stranga, ekzota ĉielo kaj pinto de sveda preĝejo. </text:p>
      <text:p text:style-name="P6"/>
      <text:h text:style-name="P5" text:outline-level="3"><text:bookmark-start text:name="__RefHeading___Toc10740_3798596000"/>2. Ĉe Nienŝanco<text:bookmark-end text:name="__RefHeading___Toc10740_3798596000"/></text:h>
      <text:p text:style-name="P19">Mankis platformoj por mortiroj, fasĉinoj kaj gabioj, mankis fosiloj kaj pioĉoj, bomboj, sakoj kun lano. </text:p>
      <text:p text:style-name="P19">Kun grandegaj penoj, sub pafado de svedaj baterioj, oni konstruis la lastan tranĉeon kaj aranĝis pasejojn al ĝi. Jegoro Rezen estis aranĝanta mortiran baterion ĉe lageto ĉe la pinto de la Oĥta golfo; kanonojn estis aranĝanta general-inĝeniero Lambert. Petro vizitadis jen Rezen-on, jen Lambert-on, mem en la aferon ne tro enmiksiĝadis, sed observadis kun intereso. Aleksandro Daniloviĉ Menŝikov dufoje timigis la svedojn — «faris komedion», kvazaŭ li kun ĉasistoj iras ataki. La svedoj ĵetadis bombojn, ŝtonojn en ĉarpentaĵoj, pafis per mitrajlo... </text:p>
      <text:p text:style-name="P19"><text:soft-page-break/>Post la tagmezo ekbatis tamburoj. Sesdek boatoj kun kvar rotoj de semenovskanoj kaj tri de preobraĵenskanoj ekiris malsupren laŭ la fluo de la rivero — por esploro de ties buŝoj kaj marbordoj. De fortresaj fortikaĵoj komenciĝis kanona pafado, sed la kuglegoj ne atingadis la ŝiparon, kaj la gvardianoj kriadis al la svedoj maldecajn vortojn, insultante iliajn artileriistojn... </text:p>
      <text:p text:style-name="P19">Petro rigardis al la kvietaj riveraj akvoj avide, parolis kun neniu, atendis la maron. Krom Rjabov kaj Ievlev neniu bone komprenis, kien tiel atente kaj fikse rigardas la bombarda kapitano... </text:p>
      <text:p text:style-name="P19">Al la maro ili venis malfrue, jam estis krepusko, perla nebuleto falis sur mallaŭte susurantajn akvojn; sed akre, speciale alloge odoris la mara foro; el la nebuleto, renkonten al la ŝiparo, sub oblikva mara velo iris boato de finna fiŝisto, duboj ne plu restis: tio estas la Balta maro... </text:p>
      <text:p text:style-name="P19">Longe en silento Petro fumis sian pipon, longe rigardis antaŭen, poste subite abrupte tiris la ŝultron, diris malmilde: </text:p>
      <text:p text:style-name="P19">— Ŝipoj necesas, Silvestro, kaj multe! Floto! Por kio boatoj... </text:p>
      <text:p text:style-name="P19">Kaj ordonis: </text:p>
      <text:p text:style-name="P19">— Al la bordo! </text:p>
      <text:p text:style-name="P19">Ĉe apudborda bieneto staris mallongkrura, kun kruda pro vento, ruĝa sulka vizaĝeto finna fiŝisto. Blonda nepeto alpremiĝis al liaj kruroj. </text:p>
      <text:p text:style-name="P19"><text:soft-page-break/>— Kiu vi estas? — demandis Petro la maljunulon. </text:p>
      <text:p text:style-name="P19">Tiu pensis iom, ekstaris pli rekte, elmetis antaŭen la mentonon, respondis fiere: </text:p>
      <text:p text:style-name="P19">— Kiu mi eestass? Mi eestass fiŝista staroosto. Sed ŭi mem kiu eestass, ha? </text:p>
      <text:p text:style-name="P19">Petro serioze, sen subrido respondis: </text:p>
      <text:p text:style-name="P19">— Mi estas la rusa caro. </text:p>
      <text:p text:style-name="P19">La finno elkraĉis malproksimen en akvon nigran tabakan maĉaĵon, ekrigardis al Petro, levinte la kapon, demalsupre supren, palpebrumis, suspiris, ekkredinte: </text:p>
      <text:p text:style-name="P19">— Saame nemalkraanta poosteno. Klopotoj muultass por saaro, ha? </text:p>
      <text:p text:style-name="P19">Soldatoj-gvardianoj subridadis, starante ĉirkaŭe. Petro malgaje respondis: </text:p>
      <text:p text:style-name="P19">— Multas, oldulo, klopodoj. Tio estas vero. Ni apenaŭ sukcesas... </text:p>
      <text:p text:style-name="P19">— Ankaŭ mi apenaŭ suksesass. Ŝiu laŭ si farass, ŝiu mem eestass saaza... Tamnitaj tiaploj... Tie fiŝiisto Tuskala preenis reeton, mi al li diiriss... </text:p>
      <text:p text:style-name="P19">Petro ne aŭskultis, demandis, ĉu regalos lin la starosto en la bieneto per lakto. La finno ruze ekrigardis al la caro, al Ievlev, al Menŝikov, al grandega Rjabov, ĉirkaŭrigardis la gvardianojn, respondis: </text:p>
      <text:p text:style-name="P19"><text:soft-page-break/>— Unu foojon mi rekaaloss ŝiujn kaj mem moortoss pro malsaat'. </text:p>
      <text:p text:style-name="P19">Sed lakton kaj sekalan flanon li elportis. La gvardianoj aĉetis en najbara bieneto strangan fiŝon — eperlanon, odorantan je freŝa fojno, aranĝis lignofajron, kuiris fiŝsupon. La ora suno, dispelante per sia varma lumo la nebuleton, estis leviĝanta super la kvietaj akvoj. Aleksandro Daniloviĉ disdonadis al la finnoj foliojn, liveritajn el Moskvo; tie estis skribite, ke por ĉiuj lokaj ĉe-Nevaj loĝantoj sub la mano de la caro de la tuta granda kaj malgranda kaj blanka Rusujo estos kvieto, justo, kaj nenian damaĝon ili atendu. Bombarda serĝento Ŝĉepotev, lerta ulo, dum estis legataj la folioj, marĉandis kun lokanoj pri du bovinoj, kaj bona virporketo, kaj ankoraŭ boveto. La finnoj por provo postulis pli grandan prezon. Ŝĉepotev, plendinte pri prezalteco, metis sur tablon ormoneron. La finnoj alkondukis ankoraŭ bovinon, du porkidojn, komencis haki kapojn al anseroj kaj anasoj. Ŝĉepotev diris: </text:p>
      <text:p text:style-name="P19">— Vi iru ĉe fortreson Nienŝancon, tie faru bazaron. Soldatoj ĉe ni multas, oficiroj, generaloj, la homoj estas riĉaj, ĉiu deziras kokan nudelsupon manĝi. Vi vendos profite, bonege vivos. Kaj fiŝon veturigu por vendo. </text:p>
      <text:p text:style-name="P19">— Ĉu eperlanon veturigi? — demandis la starosto. </text:p>
      <text:p text:style-name="P19">— Kaj eperlanon, kaj ion, kio estas pli bona. Kaj nin vi, amikoj, ne timu. Ni sur nian propran teron eliris, ĉi tie rusianoj de antikveco staradis. Kaj ni por vi malbonon ne faros. Vi por ni laboru, ni vin ne ofendos... Svedoj ĉi tie baldaŭ ne estos, ĉi tie, sinjoro starosto, ili ne havas aferojn... </text:p>
      <text:p text:style-name="P19"><text:soft-page-break/>La maljunulo, flatita de la ĝentileco de Ŝĉepotev, kontenta pri la grandaj komercaj operacioj, kiuj okazis apud lia bieneto, elprenis el post la forno botelon de verda vitro, verŝis en kruĉetojn odoraĉan malhelan vodkon. Petro lipis, almanĝetis kazeon, leviĝis. La starosto, akompanante la rusan caron al la boato, plendis: </text:p>
      <text:p text:style-name="P19">— Ŝi tie fiŝiisto Tuskala preeniss reeton, mi diiriss: ŭi la reeton peerdoss, sed fiŝiisto Tuskala — ne, ne... Ŭi, saaro, ŭooku Tuskala, ŭi diiru al li... </text:p>
      <text:p text:style-name="P19">Petro, eksidante en la boaton, respondis: </text:p>
      <text:p text:style-name="P19">— Pri Tuskala vi, sinjoro starosto, mem decidos... Mi da aferoj eĉ sen Tuskala havas jen — ĝis la gorĝo... </text:p>
      <text:p text:style-name="P19">La tridekan de aprilo komenciĝis bombardado de la fortreso. En la komenco mem, ĉe la noktomezo, en Nienŝanco ekbrulis armila tenejo. Celante al la furiozanta flamo, salvis samtempe ĉiuj sieĝaj kanonoj... </text:p>
      <text:p text:style-name="P19">Matene el la komandejo de feldmarŝalo Ŝeremetev per malrapidaj paŝoj al la remparoj de la fortreso ekiris rusa trumpetisto. Sur li estis novega Preobraĵenska kaftano, skarpo, mallonga spado, plumaĵo sur la trikorna ĉapelo. La trumpeton li portis, apoginte ĝin al la femuro, per la funelo antaŭen. Gvardianoj interdiradis: </text:p>
      <text:p text:style-name="P19">— Fratoj, ja tio estas Tiĥono Bugajev, el la unua roto... </text:p>
      <text:p text:style-name="P19">— Tute ne Tiĥono, tio estas cara trumpetisto Lobzin. </text:p>
      <text:p text:style-name="P19">— Antipo, sed ne Lobzin... </text:p>
      <text:p text:style-name="P19"><text:soft-page-break/>— Vidu, kiom gravaspekta. Kaj kruringoj novaj estis eldonitaj... </text:p>
      <text:p text:style-name="P19">— Ja ne vane! Vidu la svedaj diabloj — la trumpetisto estas bonstata... </text:p>
      <text:p text:style-name="P19">La trumpetisto Simono Prokundin, ne riverencante al kugloj, eliris antaŭ la pordegon mem de la fortreso, metis la manon sur la flankon; lerte levinte la trumpeton, ludis «elvokon». Sur la pordega turo aperis du svedaj tamburistoj, respondis per tamburado. La trumpetisto trumpetis ankoraŭ foje. Kun longa knaro malfermiĝis la pordego, post ĝi en kirasoj, en helmoj, kun pretaj lancoj staris svedoj — por okazo, se la trumpetisto kondukus post si taĉmenton. </text:p>
      <text:p text:style-name="P19">Taĉmento ne estis. En la rusa tendaro oni vidis: la trumpetisto estis renkontita kun honoro — oficiro en blankaj gantoj ĝentile donis stanan teleron, sur ĝi staris glaseto da vodko. La lancistoj prezentis la lancojn, la pordego fermiĝis. Militi oni dume ĉesis. Gvardianoj sekure iradis sub la muroj de la citadelo, interparolante kun svedoj, ke tempas por tiuj foriri, sidado en fortreso ne finiĝos bone. La svedoj klarigadis per gestoj — ni estas homoj malgrandaj, super ni estas estroj. </text:p>
      <text:p text:style-name="P19">La parlamentarion oni atendis tre longe. </text:p>
      <text:p text:style-name="P19">La respondon trumpetisto Prokundin enmanigis al Boriso Petroviĉ Ŝeremetev. Petro legis el trans la ŝultro de la feldmarŝalo. La svedoj skribis, ke la fortreso estis donita al ili de la reĝo por defendo kaj la mizerikordan kapitulacon ili devas rifuzi. </text:p>
      <text:p text:style-name="P19"><text:soft-page-break/>— Pafadi salve sen kompato ĝis kapitulaco! — ordonis Ŝeremetev. — Sufiĉas babili vane. </text:p>
      <text:p text:style-name="P19">Tuj ektondris ĉiuj kanonoj kaj ĉiuj mortiroj samtempe. Oĥto kovriĝis per griza fumo. Oni pafadis salve — dum la tuta nokto senĉese. Kuglegoj faladis en la fortreson, trabatadis tegmentojn de domoj, detruadis proviantajn tenejojn, gardistajn budojn, fortresan soldatan kuirejon. Ĉe mateniĝo interne de Nienŝanco komenciĝis ankoraŭ unu incendio, kaj baldaŭ sur remparo de la fortreso aperis svedo-tamburisto kaj tamburis «kapitulacon». La sieĝaj baterioj eksilentis. En la tendon de Ŝeremetev venis pala sveda majoro en griza uniformo — alportis malnetaĵon de kondiĉoj de kapitulaco. Petro, maĉante porohavan panpinton, per severa voĉo diris: </text:p>
      <text:p text:style-name="P19">— Tion al diabla patrino! En la pasinta fojo preskaŭ eksplodigis al ni Oreŝkon iliaj gardistoj. Niajn gardistojn enpostenigi tuj, kaj iliajn ĉiujn elirigi ekster la citadelon... </text:p>
      <text:p text:style-name="P19">Kaj, preninte plumon, li komencis korekti la kondiĉojn. </text:p>
      <text:p text:style-name="P19">Je la deka horo de mateno internen de la fortreso kun malvolvita standardo, sub kantado de trumpetoj kaj batado de tamburoj, eniris la Preobraĵenska regimento, kaj en la palisarojn — sur la kovrita vojo — la Semenovska. Hele lumis la suno, ludis sur trumpetoj, sur spadoj, sur ŝtalo de bajonetoj. Svedoj — eminentaj loĝantoj de Nieno, kaŝintaj sin en la nealirebla, kiel ŝajnis al ili, fortreso, — kun mirego rigardis al la rusoj, kvazaŭ ne kredante al siaj okuloj, demandadis unu la alian: ĉu vere tio okazis, ĉu vere falis Nienŝanco... </text:p>
      <text:p text:style-name="P19"><text:soft-page-break/>Kaj la bombardista leŭtenanto Menŝikov, ludante per siaj friponaj gajaj okuloj, kriante «livan, livan, knaboj, penu!», tenante la spadon prezentita, kondukis siajn aglojn preter sinjoro vic-advokato Hertz, preter Christian Rosenmüller — distrikta juĝisto, preter Axel Lielgren — provoso, preter sinjoro Lindemark — dogana inspektisto en Nieno, preter iliaj edzinoj kaj filinoj, preter oficiroj de la kapitulacinta fortreso — al la pulvotenejoj, al la arsenalo, al kanonoj, al la bastionoj. Apud li, penante paŝi samtakte, hastis lertmova sveda leŭtenanto, skrupule klarigante: </text:p>
      <text:p text:style-name="P19">— Tiu bastiono nomiĝas Helmfelt-a, tiu — Kervill-a, kaj tiu ĉi laŭ la nomo de nia glorega reĝo — Karola... </text:p>
      <text:p text:style-name="P19">Menŝikov subite haltis, diris en la rusa, laŭte, tiel ke la soldatoj aŭdis: </text:p>
      <text:p text:style-name="P19">— Iru do vi, oficiro, de ĉi tie tien kaj tien! Karola! Ni la bastionojn mem baptos, sen via sugesto! Iru for de mi! Tedis! </text:p>
      <text:p text:style-name="P19">La oficiro sufokiĝis, kaptis la spadon. Menŝikov kun fera vizaĝo, kun aparta rideto sur la maldikaj lipoj, konsilis: </text:p>
      <text:p text:style-name="P19">— Vi ĉi manierojn forgesu. Mi batos al la muzelo — vi dum jaro ne rekonsciiĝos, kanajlo! Vidu la pugnon! </text:p>
      <text:p text:style-name="P19">Kaj singarde, por ke ne rimarku la svedaj damoj, montris al la svedo la pugnegon kun ŝvelintaj bluaj vejnoj. </text:p>
      <text:p text:style-name="P19">La svedoj tiutempe estis elirantaj el la fortreso. La eminentaj urbanoj kun pakoj en la manoj, kun sakoj kaj kofroj serĉis, kie lui ĉevalojn, — iliaj kaleŝoj, veturiloj kaj ĉevaloj estis deprenitaj de la rusa armeo. Johan-Henrik Frijsenholm, <text:soft-page-break/>ricevinta titolon de barono pro tio, ke donis al Karolo monon por milito kontraŭ la moskvianoj, nejuna viro kun granda ventro, senfortiĝante sub pezo de sia kofro, diris al la fiska vic-advokato Hertz: </text:p>
      <text:p text:style-name="P19">— Nu, kion vi diros pri ĉio ĉi, <text:span text:style-name="T3">herre</text:span> vic-advokato? Mi ne domaĝis tutan mian kapitalon, mi fordonis eĉ la doton de la edzino, mi fordonis monon de miaj infanoj — kaj por kio? Por perdi nian Nienon kaj nian fortreson... </text:p>
      <text:p text:style-name="P19">— Ne por longe, <text:span text:style-name="T3">herre</text:span> Frijsenholm, — diris la vic-advokato. — Tute por ne longe. La floto de admiralo Nummers estas proksima, ne pasos eĉ semajno, kiam sveda balailo forbalaos el ĉi tie tiun moskvian rubon. Kaj ni konstruos novan Nienon kaj novan fortreson — tiom neatingeblan... </text:p>
      <text:p text:style-name="P19">— Nur ne per mia mono! — interrompis Frijsenholm. — Kio koncernas min, do mi ne donos eĉ unu ŝilingon pli. Kredu al mia honesta vorto, <text:span text:style-name="T3">herre</text:span> vic-advokato! </text:p>
      <text:h text:style-name="P5" text:outline-level="3"><text:bookmark-start text:name="__RefHeading___Toc10742_3798596000"/>3. «Astrild» kaj «Gedan»<text:bookmark text:name="xnoto-4-10-3-1"/><text:note text:id="ftn36" text:note-class="footnote"><text:note-citation>36</text:note-citation><text:note-body><text:p text:style-name="P2">Realaj nomoj de svedaj ŝipoj: dumasta militŝipo «Astrild» kaj unumasta militboato «Gedan», partoprenintaj batalon, okazintan en 1703 <text:span text:style-name="T3">(trad.)</text:span></text:p></text:note-body></text:note><text:bookmark-end text:name="__RefHeading___Toc10742_3798596000"/></text:h>
      <text:p text:style-name="P19">Menŝikov, retrokliniĝinte, sidis en malvarmeto kontraŭ ĵus kaptita en la maro svedo, pridemandante lin per tradukisto: </text:p>
      <text:p text:style-name="P19">— Ĉu maristo? </text:p>
      <text:p text:style-name="P19">La svedo silentis, viŝadis la buŝon per verda fulardo. Bombarda serĝento Ŝĉepotev diris el post la dorso de Aleksandro Daniloviĉ: </text:p>
      <text:p text:style-name="P19"><text:soft-page-break/>— Ja ni vidis, kiel oni lin, diablon, sur boaton mallevis. Kun li ankoraŭ homoj estis, tiuj evidentiĝis pli lertaj ol li — ne trafis en la embuskon. </text:p>
      <text:p text:style-name="P19">Menŝikov pensis, demandis poste: </text:p>
      <text:p text:style-name="P19">— Ĉu vi estas el la ŝipoj, kiuj iras al Nienŝanco, por fari helpon? Kion estis al vi ordonite montri al la fortresa komandanto? </text:p>
      <text:p text:style-name="P19">Petro elmalproksime diris: </text:p>
      <text:p text:style-name="P19">— Lasu lin, Daniloviĉ! Li faris militistan ĵuron. Ni mem divenos... </text:p>
      <text:p text:style-name="P19">Sed la svedo subite demandis, kiom oni pagos al li, se li ĉion diros vere. Rjabov tiris Ievlev-on ĉe la maniko, avertis: </text:p>
      <text:p text:style-name="P19">— Vi, Silvestro Petroviĉ, diru al Menŝikov: trompos la svedo. Mi same tiel marĉandis. </text:p>
      <text:p text:style-name="P19">Sed la svedo ne trompis, dirinte, ke al du konvenciaj pafoj de la eskadro de Nummers la fortreso devas respondi same per du pafoj. Estis farite ĝuste tiel. Ĉasistoj de la marbordo sciigis, ke la svedaj ŝipoj, aŭdinte respondon al sia signalo, trankvile ĵetis ankrojn. Aleksandro Daniloviĉ dekalkulis al la svedo monon, sed malpli, ol ili interkonsentis. La svedo ofendiĝis, Aleksandro Daniloviĉ kriis: </text:p>
      <text:p text:style-name="P19">— Vi ankoraŭ insultas, hundaĉo! Tridek ormonerojn mi al vi donis, pli, ol al Judaso, tiu havis arĝenton, kaj vi oron! </text:p>
      <text:p text:style-name="P19"><text:soft-page-break/>De la Arbusta insulo<text:bookmark text:name="xnoto-4-10-3-2"/><text:note text:id="ftn37" text:note-class="footnote"><text:note-citation>37</text:note-citation><text:note-body><text:p text:style-name="P2">Finne <text:span text:style-name="T3">Vitsasaari</text:span>, nun nomiĝas Gutujeva insulo kaj troviĝas en Sankt-Peterburgo <text:span text:style-name="T3">(trad.)</text:span></text:p></text:note-body></text:note> ree venis mesaĝisto el lertaj knaboj de Ŝĉepotev, rakontis, ke du malamikaj ŝipoj alvenis al la buŝo mem de Granda Nevo kaj atendas matenon, por iri al rivero Oĥto. Petro kunvenigis konsilion. Silvestro Petroviĉ ekparolis la unua: </text:p>
      <text:p text:style-name="P19">— Niajn fregatojn por ĉi afero ne indas uzi, Siro. Ni povas misfortune perdi ilin, — ili estas niaj unuaj militaj ŝipoj ĉi tie. Ni ankoraŭ longe atendos aliajn. Iri necesas per boatoj... </text:p>
      <text:p text:style-name="P19">Menŝikov koleriĝis: </text:p>
      <text:p text:style-name="P19">— Absurdaĵon vi diras, Silvestro! Kiel kontraŭ la svedoj fari ŝipatakon? Dum ni el boatoj elgrimpos — ili nin ĉiujn mortigos... </text:p>
      <text:p text:style-name="P19">Chambers konsentis kun suspiro: </text:p>
      <text:p text:style-name="P19">— De boatoj sur ŝipojn — ne eblas. Malbone. </text:p>
      <text:p text:style-name="P19">Bruce dismovis la manojn: </text:p>
      <text:p text:style-name="P19">— Malfacile, Siro... </text:p>
      <text:p text:style-name="P19">Petro ĉirkaŭrigardis, serĉis per la okuloj, kriis voki la unuan piloton. Tiu diris singarde: </text:p>
      <text:p text:style-name="P19">— Sed ja dependas de tio, kiel fari, Petro Aleksejeviĉ! Se iri stulte — ili nin mortigos, sed se saĝe — ni ilin finos. Se sur Nevo al ili iri — ili rimarkos, necesas kaŝe. Eksciis mi de la lokaj fiŝistoj, kaj hodiaŭ ankaŭ mem rigardis — estas ankoraŭ unu rivereto, boatoj ĝin trairos, sur tiu rivereto ni eliros... </text:p>
      <text:p text:style-name="P19"><text:soft-page-break/>La caro por longe enpensiĝis. Chambers dormis side, Bruce per lacaj okuloj rigardis al la plenakva, briletanta sub la suno Nevo. Ŝeremetev tuŝis la manon de Petro, diris nelaŭte: </text:p>
      <text:p text:style-name="P19">— La piloto prave diras. Ĝuste tiel necesas agi. </text:p>
      <text:p text:style-name="P19">Ĝis krepusko du aroj de boatoj, ne rimarkitaj de la svedoj, atingis la fonton de la sennoma trafluejo<text:bookmark text:name="xnoto-4-10-3-3"/><text:note text:id="ftn38" text:note-class="footnote"><text:note-citation>38</text:note-citation><text:note-body><text:p text:style-name="P2">Ĝuste tiel ĝi nomiĝis tiam (Безымянный Ерик), nun ĝi estas en la centro de Sankt-Peterburgo kaj ricevis nomon Fontanko (Фонтанка), Fontana rivereto <text:span text:style-name="T3">(trad.)</text:span></text:p></text:note-body></text:note>. Preobraĵenskanoj, semenovskanoj, lokaj fiŝistoj, Arĥangelskaj pomoroj — remis sensone, la remiloj ne knaris en la remilingoj, paroli estis malpermesite sub minaco de morto. </text:p>
      <text:p text:style-name="P19">La nokto estis hela, kiel ĉiam en tiuj lokoj en majo, sur la ĉielo naĝis malpezaj, lanugaj nubetoj, sed la horizonto estis nuba, kaj Petro kun espero ĵetadis rigardojn al la obskuro, pendanta super la maro. </text:p>
      <text:p text:style-name="P19">Duono de la boatoj estis lasita ĉe la fonto de la trafluejo. La alia duono kun Petro kaj Menŝikov malleviĝis malsupren al vilaĝo Kallina. Ĉi tie ili kaŝiĝis, atendante unuan grandan venintan nubon, por atako al la malamikaj ŝipoj. Estis humide, en silento Rjabov puŝis per la kubuto Petron — montris, kiel alko trinkas el la rivero akvon. Iuj el soldatoj dormetis, aliaj streĉite fiksrigardis la grizan krepuskon... </text:p>
      <text:p text:style-name="P19">Matene malalta, griz-rufa nubo tuj kovris ambaŭ boatarojn, preobraĵenskano Zavituĥin kriis dufoje kiel gufo, la remistoj levis la remilojn. De vilaĝo Kallina la boataro de Petro iris de la marborda flanko, laŭlonge de la malalta bordo de la Bazila <text:soft-page-break/>insulo. La dua grupo de boatoj sub komando de Ievlev iris per kontraŭa kurso. «Astrild» kaj «Gedan» komencis hisi velojn, por foriri sub kovron de potencaj kanonoj de sia eskadro, sed skuala vento, mallumo, mallarĝeco de la rivero, manko de pilotoj timigis la ŝipestrojn pli, ol la nekonataj boatoj, aperintaj nemalproksime. La velojn oni decidis forigi, sed en tiuj sekundoj Zavituĥin ankoraŭ foje kriis gufe, kaj la preobraĵenskanoj kun semenovskanoj, lertaj pafistoj, komencis bati al la ŝipoj salve. La svedoj returnis siajn kanonojn, super la kapoj de la remistoj ekfajfis mitrajlo. </text:p>
      <text:p text:style-name="P19">— Remu! — kriis Petro. — Vigle! Akorde! </text:p>
      <text:p text:style-name="P19">La boatoj elane impetis antaŭen al la ŝipoj. Rjabov movis la rudron, la boato de Petro unua aperis ĉe la flanko de «Astrild», Ivano Sabateiĉ kaptis per la mano la ŝnureskalon, sed Petro depuŝis lin kaj kun grenado en la mano la unua leviĝis sur la ŝipon. Ĉe la alia flanko jam estis grimpantaj la preobraĵenskanoj de Ievlev, matrosoj de subleŭtenanto Kalmukov kuris sur la pobkastelo, kanonistoj de Chambers kun brulantaj meĉoj en la dentoj, kun alte levitaj grenadoj, kun tranĉiloj kaj muskedoj, estis batalantaj brusto kontraŭ brusto, per kolboj ĵetadis svedojn en la maron, tranĉadis per ponardoj. Por kelkaj momentoj fariĝis plena silento — sen eĉ unu pafo, aŭdeblis nur raŭka insultado kaj egala obtuza susurado de pluvo. Poste Rjabov vidis, kiel Ievlev ĵetis grenadon, kiel ĝia flamo faligis sur la pobferdekon du matrosojn. Al Silvestro Petroviĉ, batalante per mallonga sabro, Menŝikov estis pelanta svedan oficiron. La svedo rebatadis per spado. Aleksandro Daniloviĉ batis svinge de la ŝultro — la svedo kun dishakita <text:soft-page-break/>kapo falegis sub la piedojn de Ievlev. Tiutempe el luko antaŭe elŝiriĝis flamo. Rjabov ĵetis sur la lukon feltan tapiŝon, renversis barelon kun akvo. Menŝikov, deĵetante de la ŝultroj sian kaftanon, laŭdis: </text:p>
      <text:p text:style-name="P19">— Prave vi faris, sinjoro unua piloto, la ŝipo estas bona, ankoraŭ utilos. </text:p>
      <text:p text:style-name="P19">Sur «Gedan» tamburoj ekbatis «retiriĝon». </text:p>
      <text:p text:style-name="P19">La pluvo forpasis, la nubojn forportis vento. Petro, sidante sur benko sub matena facila vento, estis pridemandanta kaptitojn: kiaj estas la ceteraj ŝipoj de la eskadro, kia estas admiralo Nummers, pro kia diablo ili ŝoviĝas en fremdajn landojn, per kiaj kuglegoj pafas, ĉu multe havas da provianto. La svedoj, ne kredante tion, ke ili restis vivaj, ne komprenante bone, kiel ĉio okazis, respondadis al ĉiuj demandoj detale... </text:p>
      <text:p text:style-name="P19">Laŭ la ĉefa ŝtuparo, apud kiu jam staris rusaj matrosoj, leviĝis Boriso Petroviĉ Ŝeremetev, subridante diris al Ievlev: </text:p>
      <text:p text:style-name="P19">— Nu, Silvestro Petroviĉ, gratulon al vi pro la viktorio, sinjoroj. Cerbumis ni kun princo Repnin, kiam navigis ĉi tien en boato: kiel dekoracii vin, kuraĝulojn. En la regularo ne estis trovite, en la pasinteco tio ne okazis — preni ŝipojn sur maro en tiela maniero. Necesas en kofroj serĉi, kiel oni faradis, ĉar ni eĉ ne scias, per kio honorigi la heroojn... </text:p>
      <text:p text:style-name="P19">Petro diris al Ŝeremetev responde: </text:p>
      <text:p text:style-name="P19">— Medalon ni stampos kun subskribo «Neokazinta okazas». Ĉu tiel, Silvestro? </text:p>
      <text:p text:style-name="P19"><text:soft-page-break/>Rjabov, starante iom malproksime, pruntepreninte de preobraĵenska soldato plastron, estis glukovranta al si vundeton sur la kolo. </text:p>
      <text:p text:style-name="P19">— Do, tio ĉi estas la Balta maro? — demandis post lia dorso Ivaĉjo. </text:p>
      <text:p text:style-name="P19">Ivano Sabateiĉ retroturniĝis, diris en kolero: </text:p>
      <text:p text:style-name="P19">— Jen mi al vi la orelojn ŝiros! </text:p>
      <text:p text:style-name="P19">Ivaĉjo retropaŝis, malferminte pro miro la buŝon. </text:p>
      <text:p text:style-name="P19">— Ĉu la propran patron vi ne rekonis? — diris la rudristo. — Kiu al vi ordonis al la ŝipatako iri? </text:p>
      <text:p text:style-name="P19">Ivaĉjo pensis, poste respondis: </text:p>
      <text:p text:style-name="P19">— Al mi, paĉjo, neniu ordonis, sed kiam tamburistoj ekiris en la barkon — de la gvardio, mi pensis — de la maristoj ja ne estas eĉ unu tamburisto. Kion fari? Mi iris... </text:p>
      <text:p text:style-name="P19">— Iris, — mokimitis Ivano Sabateiĉ. — Jen tamburisto! Ne tro vi necesas ĉi tie. Kie do estas via tamburo? </text:p>
      <text:p text:style-name="P19">— En akvon falis, kiam ni kun la ŝipo kunkroĉiĝis! — sciigis Ivaĉjo. — Jen, solaj frapiloj restis. Kiel mi ne rimarkis? Eble la rimeno estis putra... Sed la frapiloj estas... </text:p>
      <text:p text:style-name="P19">Kaj li montris al la patro la tamburbastonetojn. </text:p>
      <text:p text:style-name="P19">— Nun oni vin punos! — promesis Rjabov. </text:p>
      <text:p text:style-name="P19">Ivaĉjo suspiris: </text:p>
      <text:p text:style-name="P19">— Ĉu vergos? </text:p>
      <text:p text:style-name="P19"><text:soft-page-break/>— Ja indus pro ĉiuj viaj pekoj... </text:p>
      <text:p text:style-name="P19">— Ne vergos! — diris Ivaĉjo. — Mi alian tamburon por mi trovos. </text:p>
      <text:p text:style-name="P19">Ili staris apude ĉe la flanko de la kaptita ŝipo, rigardis malproksimen, en degelantan sub radioj de la matena suno nebulon, pririgardadis la kurantajn akvojn de la golfo. </text:p>
      <text:p text:style-name="P19">— Ĉu ĝi estas la maro Balta, paĉjo? — ree demandis Ivaĉjo. </text:p>
      <text:p text:style-name="P19">— La maro estos pli malproksime! — diris Rjabov. — Kaj kie ni nun estas, kara, tio estas golfo. </text:p>
      <text:p text:style-name="P19">Ivaĉjo ĉirkaŭrigardis — ne ŝatis, ke homoj aŭdu, kiel la patro nomas lin kara. Sed proksime neniu estis. </text:p>
      <text:p text:style-name="P19">— Ĉu la golfo estas mara? </text:p>
      <text:p text:style-name="P19">— Mara. </text:p>
      <text:p text:style-name="P19">— Do — ni venis? Longe ni iris... </text:p>
      <text:p text:style-name="P19">— Sed tamen venis! </text:p>
      <text:p text:style-name="P19">— Venis, sed soldatoj diras: ankoraŭ bataloj estos. Ili atendas — respondos la svedo; li, ili diras, estas firma en milito, ne kutimas cedi. </text:p>
      <text:p text:style-name="P19">— Urtiko pikanta naskiĝas, sed en supo kuiriĝas! — subridis Rjabov kaj altiris al si Ivaĉjon. </text:p>
      <text:p text:style-name="P19">Tiu, ĉirkaŭrigardinte, ĉu ne vidas homoj, mem alpremiĝis al la patro. Tiel ili staris longe, silentis kaj rigardis malproksimen — tien, kie estis prezentiĝanta la Balta vasto. </text:p>
      <text:p text:style-name="P19"><text:soft-page-break/>Kiam ili estis revenantaj en la boato, Petro diris: </text:p>
      <text:p text:style-name="P19">— Nun ni korektos, se donos Dio, nian standardon. Havis ni la Blankan, la Kaspian kaj la Azovan, nun ni donos al la aglo la originan, nian — la Baltan. Ekstaros ni sur kvar maroj... </text:p>
      <text:p text:style-name="P19">Per la ungo li forskrapis cindron el la pipo, petis tabakon. Tabakon neniu havis. Rjabov etendis al la caro sian tabaksaketon el fiŝa veziko. </text:p>
      <text:p text:style-name="P19">— Kia miksaĵo? — demandis Petro. </text:p>
      <text:p text:style-name="P19">— Tranĉita radiko kun herbo meliloto... </text:p>
      <text:p text:style-name="P19">Petro bruligis la pipon, eligis el la naztruoj densajn striojn de fumo, ekparolis nehaste, kvazaŭ ripozante post la batala laboro: </text:p>
      <text:p text:style-name="P19">— Tiele, sinjoro unua piloto! Laboris ni sur Dvino, komencis nun labori sur Nevo. Ne facila estos, mi sentas, tiu ĉi nia laboro. Al Arĥangelsko vi eĉ ne pensu reveni. Vi esploros por mi la lokajn akvojn — ŝanelojn, profundojn, malprofundaĵojn, riverbenkojn, la golfon vi ekkonos, kun Nevaj fiŝistoj pri ĉio parolos. Vin mi poste pridemandos severe. En proksimaj tempoj estos ĉi tie floto, iros al ĝi ŝipoj el la tuta mondo, ni komencos, kun Dia helpo, komerci por bono... </text:p>
      <text:p text:style-name="P19">Kaj, turniĝinte al Ivaĉjo, demandis: </text:p>
      <text:p text:style-name="P19">— Ĉu estos tiel, sinjoro flota tamburisto? </text:p>
      <text:p text:style-name="P19">Ivaĉjo, rememorinte pri la droninta tamburo, timidiĝis. Rjabov respondis anstataŭ la filo, penseme, senhaste: </text:p>
      <text:p text:style-name="P19"><text:soft-page-break/>— Se la maro, Siro, estas nia, tiam ankaŭ floto sur ĝi estu nia, Rusia. Kaj ke malfacila estos ĉi laboro — ĝi estas vero. Vidu, ne foriris la sveda eskadro, staras, atendas sian horon... </text:p>
      <text:p text:style-name="P19">Petro prenis la lornon, fiksrigardis: en la golfo tre malproksime vidiĝis mastoj kaj jardoj de senmove starantaj ŝipoj de la eskadro de admiralo Nummers... </text:p>
      <text:p text:style-name="P6"/>
      <text:h text:style-name="P5" text:outline-level="3"><text:bookmark-start text:name="__RefHeading___Toc10744_3798596000"/>4. Fortreso sur la Lepora insulo<text:bookmark-end text:name="__RefHeading___Toc10744_3798596000"/></text:h>
      <text:p text:style-name="P19">Dum tuta tiu tago en la rusa tendaro dormis ĉiuj — de arieraj soldatoj ĝis generaloj kaj feldmarŝalo Ŝeremetev mem. Nur gardistoj pasadis super kviete plaŭdantaj akvoj de Nevo, oscedadis kaj interkriadis: </text:p>
      <text:p text:style-name="P19">— Aŭsku-ultu! </text:p>
      <text:p text:style-name="P19">— Ate-entu! </text:p>
      <text:p text:style-name="P19">Kiam iĝis iom pli freŝe, kunvenis konsilio, en kiu al Petro kaj Menŝikov oni aljuĝis ordenojn de Sankta Andreo. Surmeti ordenajn signojn la konsilio ordonis al la plej aĝa kavaliro de ĉi ordeno Aleksio Teodoroviĉ Golovin. La caro antaŭ la momento de la ceremonio malfruis pro aferoj, la unua venis Menŝikov en brokaĵa kun perloj kaftano, en pufaj puntoj, prenis per la maldekstra mano la rubandon, per la dekstra — la ordenon kaj juvelŝtonojn; apenaŭ riverencinte, forturniĝis de Golovin. Tiu kunpremis la lipojn, balancis la kapon. En la tendon kun ŝultro antaŭen, hastante kaj ĝeniĝante, eniris Petro, akceptis en la grandan manon kaj la rubandon kaj la ordenon kun juvelaĵoj, <text:soft-page-break/>riverencis al la konsilio. Lia vizaĝo en tiuj sekundoj estis infanece senhelpa, malfermita, feliĉa. Nikito Ivanoviĉ Repnin, elirinte el la tendo, svingis la tukon, tuj ektondris ĉiuj kanonoj — kaj la rusaj kaj la prenitaj de la svedoj... </text:p>
      <text:p text:style-name="P19">Ankoraŭ ne eksilentis la kanonaj salvoj, kiam el la forĝejo de la urbo Nieno oni alportis la unuajn medalojn, stampitajn laŭ la ordono de Petro. Sur la medaloj eblis legi: «Neokazinta okazas». La soldatoj kaj oficiroj, partoprenintaj la kapton de «Astrild» kaj «Gedan», viciĝis apud betula arbareto — laŭlonge de malkruta, marĉa bordo de Nevo. Petro, hastante, strabante per la okuloj, kiel ĉiam dum solenaĵoj kaj ceremonioj, almetadis al ĉies brusto medalon; la soldato, aŭ serĝento, aŭ oficiro alpremadis la dekoracion per la polmo, kvazaŭ ĝi povus algluiĝi. Ĉio estis farata en silento, neniu sciis, kiel oni devas fari tiajn ceremoniojn. Rjabov same ricevis medalon, rigardis al ĝi, metis en profundan poŝon... </text:p>
      <text:p text:style-name="P19">Kiam Petro revenis en la tendon, Menŝikov, starante ĉe alta pupitro, ŝvitante kaj kolerante, estis skribanta leteron al Moskvo, almetante unu literon al alia: </text:p>
      <text:p text:style-name="P19">«...sed sinjoro kapitano bonvolis iri en la maron, kaj mi estis ĉe li, kaj revenis ni ne sen feliĉo: du ŝipojn malamikajn kun standardoj, kaj kun kanonoj, kaj kun ĉiaj provizaĵoj ni prenis. Ĉi tage al mi estis donita honoraĵo — kavaliro. Post tio estu sanaj, miaj karegaj. Skribite en fortreso Nienŝanco — nun Ŝlotburgo». </text:p>
      <text:p text:style-name="P19">Kaj li subskribis: </text:p>
      <text:p text:style-name="P19"><text:soft-page-break/>«Ŝluselburga kaj Ŝlotburga gubernatoro kaj kavaliro Aleksandro Menŝikov». </text:p>
      <text:p text:style-name="P19">Lia vizaĝo ĉe tio estis kolera. </text:p>
      <text:p text:style-name="P19">Petro rigardis en la leteron, demandis: </text:p>
      <text:p text:style-name="P19">— Nu, pro kio do vi paŭtas, kara Saĉjo? </text:p>
      <text:p text:style-name="P19">Menŝikov respondis kun raŭko en la gorĝo: </text:p>
      <text:p text:style-name="P19">— Ili krevu nun, <text:span text:style-name="T3">Min Her</text:span>. Kiam la signoj sur min estis metataj — ili min apenaŭ ne voris per siaj okulaĉoj... Enviantoj, avaruloj, diabloj! Nun ili rememoru, kiel ili diris, ke mi per pirogoj kun leporaĵo komercis... Ekde nun kaj por eterne — forgesite! </text:p>
      <text:p text:style-name="P19">— Forgesite, ĝis mi ne rememorigos! — malmilde diris Petro. — Kaj se mi rememorigos, Aleksandro Daniloviĉ, tiam iĝos tiel, ke eĉ komerci per pirogoj vi opinios feliĉo. Kara vi estas por mi, vi estas brava, sed iam... </text:p>
      <text:p text:style-name="P19">Li svingis la manon, ne findiris. Amara esprimo glitis subite en liaj okuloj, li ankoraŭ fiksrigardis al Menŝikov kaj kun mallaŭta angoro demandis: </text:p>
      <text:p text:style-name="P19">— Kion vi pensas? Ĉu? Kion vi per via malbenita kapaĉo pensas, estu vi damnita? </text:p>
      <text:p text:style-name="P19">— Mi? Ho Dio kaj sanktaj protektantoj! — kriis, paliĝante, Menŝikov. — Ja ne havas vi pli bonan... </text:p>
      <text:p text:style-name="P19">Petro subite subridis nur per la buŝo kaj deiris. </text:p>
      <text:p text:style-name="P19"><text:soft-page-break/>Samloke la ŝtata konsilio en disputoj kaj insultoj determinis la lokon, sur kiu estu fortreso. Nienŝanco staris tro malproksime de la maro. Novan citadelon endis konstrui sur la Lepora insulo, kiu ĉe tri flankoj estas ĉirkaŭita de abundaj akvoj, kaj ĉe la kvara de trafluejo. Preter la Lepora en Nevon ne povis ekster pafoj trairi eĉ unu boato, ne dirante eĉ pri ŝipo. Ĉio ĉi estis bona, sed malbona estis tio, ke la Lepora insulo tuta konsistis el marĉo; oni diris, ke estas tie eĉ englutantaj marĉoj kaj ke seka pado sur ĉi pereiga loko ne troveblas. Oni diris ankaŭ, ke dum oftaj ĉi tie inundoj la tuta insulo subakviĝas. </text:p>
      <text:p text:style-name="P19">Petro aŭskultis silente, frapetante la pipon al la tablo, pensis. </text:p>
      <text:p text:style-name="P19">— Estu fortreso sur la Lepora! — finfine diris li. — Kaj estu ĉi tie urbo. Pro tiu bona komenco oni portos al ni nun malnovan hungaran vinon... </text:p>
      <text:p text:style-name="P19">Sub tondrado de kanonoj ili drinkis je la kavaliroj de la ordeno de Sankta Andreo, je ĉiuj, dekoraciitaj per medalo «Neokazinta okazas», je la ŝtata konsilio, je gubernatoro kaj kavaliro Menŝikov, je Petro Aleksejeviĉ kaj aparte — je la nova rusa fortreso en la buŝo de rusa rivero Nevo... </text:p>
      <text:p text:style-name="P19">En la sama nokto en sia malalta tendo Silvestro Petroviĉ skribis leteron al Maria Nikitiŝna en Arĥangelskon. Nemalproksime, dolĉe ŝmacante, dormis Ivaĉjo, apud li suĉis la pipon Rjabov. </text:p>
      <text:p text:style-name="P19">«Ĉi urbo — dume nomata Petropolo, — skribis Ievlev, — estas nur marĉaj bordoj kaj maloftaj vilaĝetoj, kaj loĝado por ni estos ne alie, ol en tera kavo, aŭ en domo, konstruita simile al branĉkabano. Sed se vi deziras — bonvenu, ĉar mi estas <text:soft-page-break/>nomumita por servado al la loka Balta floto. Kun via trajno vi nepre devas preni...» </text:p>
      <text:p text:style-name="P19">Li pensis iom, rigardis al Rjabov, vokis: </text:p>
      <text:p text:style-name="P19">— Ivano Sabateiĉ! </text:p>
      <text:p text:style-name="P19">La piloto strabis al Ievlev, elprenis la pipon el la buŝo... </text:p>
      <text:p text:style-name="P19">— En Arĥangelskon mi skribas, al Maria Nikitiŝna, — diris Silvestro Petroviĉ, — en pripenso de ŝia veno ĉi tien. Ĉu ne iru ili kune — kun Taisja Antipovna kaj kun avinjo Eŭdoĥa. Ĉiel estos pli facile, ol unuope, kaj kun tempo en ĉi urbo ankaŭ via edzino estos. Ĉu mi prave diras? </text:p>
      <text:p text:style-name="P19">— Jen urbo! — nedifinite eldiris la piloto. — Vere, urbo. </text:p>
      <text:p text:style-name="P19">— Do, kiel? Ĉu mi skribu? </text:p>
      <text:p text:style-name="P19">— Probable, skribu! — kvazaŭ heliĝante en la vizaĝo kaj brilante per la okuloj, diris Rjabov. — Iom post iom ni aranĝos vivon, hakos lignodomon. Kial do tiele vivi? Ivano Ivanoviĉ estas sen patrina prizorgo... </text:p>
      <text:p text:style-name="P19">Li ree suĉis la estingiĝintan pipon kaj aldonis decide: </text:p>
      <text:p text:style-name="P19">— Ŝi veturu! La domon ŝi vendos, same la bovinon, ĉi tie ni ne pereos. Skribu, Silvestro Petroviĉ, ke Ivano Sabateiĉ ordonis al sia edzino severe sen ajna prokrasto lian volon ĝuste plenumi... </text:p>
      <text:p text:style-name="P19">— Ĉu severe? — kun rideto demandis Ievlev. — Ĉu mi ĝuste tiel skribu? </text:p>
      <text:p text:style-name="P19"><text:soft-page-break/>— Skribu: ordonis severe, — ne respondante al la rideto de Silvestro Petroviĉ, ripetis Rjabov. — Ja ŝi estas fiera ĉe mi... Alie ŝi veturos, sed sola, ja kiel ŝi povas — nenobela, kaj kun maljunulino? Multe malfacile estos... </text:p>
      <text:p text:style-name="P19">Silvestro Petroviĉ prenis tranĉileton por akrigi plumon; ne rigardante al la piloto, petis: </text:p>
      <text:p text:style-name="P19">— Vi pri tio pasinta, Ivano Sabateiĉ, ne pensu plu. Ĉio okazas... Estis ili bonaj amikinoj, kaj restos tiaj ankaŭ ĝis cent jaroj... </text:p>
      <text:p text:style-name="P19">Rjabov subridis, suspiris, nenion respondis. </text:p>
      <text:p text:style-name="P19">En blanka nokto, la okan de junio, Silvestro Petroviĉ kun Rjabov en boateto alnavigis al la malkruta marĉa bordo de la Lepora insulo. Ĉi tie sur palafitoj jam estis konstruita albordiĝejo, al kiu almetiĝis barkoj, ŝarĝitaj per grundo, alveturigita el malproksime laŭ akva vojo. De la albordiĝejo iris tabulaj padoj, laŭ ili vice laboruloj estis puŝantaj knaremajn ĉarumojn. </text:p>
      <text:p text:style-name="P19">Zumadis damnita kularo. </text:p>
      <text:p text:style-name="P19">Portistoj kun vizaĝoj, verdaj pro malsanoj, nesufiĉa nutrado, humideco, trenadis sablon, grundon, ŝotron — en bastomatoj, en dorsaj kornaj kestoj, en sakoj, en baskoj de kadukaj ĉemizoj. Ostaj viroj, tiuj, kiuj ĉi tie estis opiniataj fortikuloj, grimpinte sur podion, permane enbatadis palafitojn. Miloj da homoj surŝutadis la damnitan marĉon per ŝotro, branĉetaĵo, ŝutadis sablon, ruladis trabojn. Kun avida ŝmacado la marĉo englutadis ĉion, kion liveradis barkoj, ĉaroj, homoj... </text:p>
      <text:p text:style-name="P19"><text:soft-page-break/>Monotone, egale zumadis segiloj. Akorde, intermite batadis forĝomarteloj. De tempo al tempo aŭdiĝadis insultado de brigadestroj, superrigardantoj, severaj vokoj de gardantaj soldatoj. </text:p>
      <text:p text:style-name="P19">Al Silvestro Petroviĉ aliris Jegoro Rezen, tuta pikita de kularo, plendis, ke estas tro malfacile labori. </text:p>
      <text:p text:style-name="P19">— Evidente, ne facile! — konsentis Ievlev. </text:p>
      <text:p text:style-name="P19">— Mortas multaj. Nutraĵo estas malbona, oni tre multe malsanas je ventroj. Ĉi tie unu kuracisto, hundinido, vendas kuracan vinon kun macerita pinglaro, sed multekoste, ne eblas aĉeti: kvar rublojn por sitelo. Skorbuto homojn faligas... </text:p>
      <text:p text:style-name="P19">— Jes, faligas! — konsentis Ievlev. — Ĉi tie skorbuto, en la maro Nummers. Ne foriras, ĵetis ankrojn kaj staras. Li havas nemalmultajn kanonojn. Ne deziras, ke ni eliru en la maron. Ni prenis kaptiton, pridemandis, li transdiris vortojn de sinjoro vicadmiralo Nummers. Sinjoro von Nummers deklaris al siaj matrosoj, ke la rusoj neniam estos en la maro. «Ili mortaĉu en siaj stepoj!» — tiel li esprimis, la sveda vicadmiralo... Nu, kaj ni sen maro ne vivos, jen kiel, Jegorĉjo! </text:p>
      <text:p text:style-name="P19">Kaj Silvestro Petroviĉ karese metis la manon sur la ŝultron de Rezen. Tiu konsentis: </text:p>
      <text:p text:style-name="P19">— Ne vivos! </text:p>
      <text:p text:style-name="P19">Kaj demandis: </text:p>
      <text:p text:style-name="P19">— Ĉu generalo Cronhjort de rivero Sestro ne foriris? </text:p>
      <text:p text:style-name="P19"><text:soft-page-break/>— Kaj generalo Cronhjort ne foriris, — respondis Silvestro Petroviĉ. — Ne foriros ili mem, Jegoro. Ilin ankoraŭ forpeli necesas. Jen bonan aferon sinjoro feldmarŝalo Ŝeremetev faris: forpelis latronojn el Jamo kaj Koporjo, — glora venko de nia armeo. Kaj Cronhjort persistas. Kaj ankoraŭ oni preteratentis ĉi tie — stultuloj! — li atakis per kirasaj rajdistoj nian postenon en Laĥto, hakis ĉiujn morte... </text:p>
      <text:p text:style-name="P19">Dum ili konversaciis, la ĉielo tute ruĝiĝis. La sangoruĝa grandega ronda suno aperis super la bela Nevo, libere kaj senobstakle rulanta siajn akvojn inter dezertaj marĉaj bordoj, sur kiuj tre malofte vidiĝis fumeto de homa loĝejo. Tamburoj batis ŝanĝon de skipo, homoj ekiris al branĉokabanoj — veki dormantojn, kuŝiĝi sur ankoraŭ varman, putran, humidan pajlon. </text:p>
      <text:p text:style-name="P19">Kiam ili estis sidiĝantaj en la boateton, Rjabov demandis: </text:p>
      <text:p text:style-name="P19">— Kia nomo estos por ĉi fortreso, Silvestro Petroviĉ? </text:p>
      <text:p text:style-name="P19">— Kvazaŭ laŭ la nomoj de apostoloj Petro kaj Paŭlo, — respondis Ievlev. — Petropaŭla, ŝajne, fortreso. Mi aŭdis, ke tiel. Ni vivos — ni vidos... </text:p>
      <text:p text:style-name="P19">Rjabov forte premis la remilojn, la boateto vigle glitis sur la kvieta rivero, la rudristo demandis: </text:p>
      <text:p text:style-name="P19">— Kaj eble, Silvestro Petroviĉ, ni nun rigardu por ni lokon, por konstrui domon. Jen — sur la Bazila insulo. Kaj arbaro estas, kaj bestoj en la arbaro abundas, kaj ŝajne ion pli sekan eblas trovi... </text:p>
      <text:p text:style-name="P19"><text:soft-page-break/>Li vekis Ivaĉjon, ili ĵetis en la boateton hakilon, fosilon, tranĉilon kontraŭ bestoj kaj eknavigis al la Bazila. La suno jam staris alte, la insulo estis kvieta, nur birdoj interkriadis en juna betula foliaro. </text:p>
      <text:p text:style-name="P19">Ili longe serĉis pli sekan lokon, por eliri sur la bordon, trovis; malsatiĝinte, ili manĝis biskoton, altrinkis per bongusta Neva akvo. </text:p>
      <text:p text:style-name="P19">— Kial do ni ĉi tien venis, paĉjo? — demandis Ivaĉjo. </text:p>
      <text:p text:style-name="P19">— Domon konstrui necesas! — respondis Rjabov. — Ni loĝos ĉi tie. Kaj apude de Silvestro Petroviĉ palaco konstruiĝos kun tempopaso. </text:p>
      <text:p text:style-name="P19">— Domon! Ha! — elreviĝinte prononcis Ivaĉjo. — Kiu do en arbaro konstruas? Ni revenus, paĉjo, en Arĥangelskon, jen urbego! Kaj Komerca korto, kaj kajoj, kaj alia korto, sed ĉi tie kio estas? </text:p>
      <text:p text:style-name="P19">Rjabov subridis, diris mallonge: </text:p>
      <text:p text:style-name="P19">— Ne mia, frato, volo! </text:p>
      <text:p text:style-name="P19">Kaj metis per la hakilo noĉon sur maljuna pino. Silvestro Petroviĉ deiris je duoncento da paŝoj kaj same batis per la hakilo — unu fojon kaj duan... </text:p>
      <text:h text:style-name="P4" text:outline-level="2"><text:bookmark-start text:name="__RefHeading___Toc10746_3798596000"/>Ĉapitro dek unua<text:bookmark-end text:name="__RefHeading___Toc10746_3798596000"/></text:h>
      <text:p text:style-name="P9"/>
      <text:p text:style-name="P13">Ĉe marĉoj, baroj kaj de l' malamik' perturb'<text:line-break/>Vend- kaj juĝ-lokoj, trupoj, flot' — kaj pretas urb'.</text:p>
      <text:p text:style-name="P16"><text:span text:style-name="T3">Lomonosov</text:span> </text:p>
      <text:h text:style-name="P5" text:outline-level="3"><text:bookmark-start text:name="__RefHeading___Toc10748_3798596000"/>1. Flota markadeto<text:bookmark-end text:name="__RefHeading___Toc10748_3798596000"/></text:h>
      <text:p text:style-name="P19">Jam vespere Taisja knedis buteran paston por pirogoj, kaj longe antaŭ mateniĝo ekhejtis la fornon kaj vekis la piloton, nur nokte revenintan el Kronŝloto<text:bookmark text:name="xnoto-4-11-1-1"/><text:note text:id="ftn39" text:note-class="footnote"><text:note-citation>39</text:note-citation><text:note-body><text:p text:style-name="P2">Kronŝloto (de germana <text:span text:style-name="T3">Kronschlot</text:span> — Krona kastelo) — fuorto sude de Kronŝtadto sur insulo Kotlino apud Sankt-Peterburgo <text:span text:style-name="T3">(trad.)</text:span></text:p></text:note-body></text:note>. </text:p>
      <text:p text:style-name="P19">Ivano Sabateiĉ, kulpe kaj samtempe severe tusetante, etendis la manon por la malnovaj, kutime eluzitaj fiŝistaj botoj, sed Taisja ordonis hodiaŭ vesti sin per la plej bona, kaj Rjabov devis elpreni el la kofro ŝuojn kun bukoj, kamizolon kun dudek kvar arĝentaj butonetoj kaj kaftanon kun broditaj sur la maniko stirrado kaj kompaso — speciala signo, kiun devis porti la unua piloto de la Rusia ŝipa kaj mara floto. </text:p>
      <text:p text:style-name="P19">— Eble, pli poste mi la ornatojn surmetu? — demandis Rjabov. — La liturgio, mi pensas, ne tuj komenciĝos? </text:p>
      <text:p text:style-name="P19">— Ĉu ĉe li vi vin vestos? — demandis responde Taisja. — Iuj kadetoj jam hieraŭ matene venis... </text:p>
      <text:p text:style-name="P19">Ŝi silentis iom kaj suspiris: </text:p>
      <text:p text:style-name="P19">— Nur la glacio ne ekmoviĝu. Mi eliris — rigardis: ŝvelis la rivero... Kion ni tiam faros? </text:p>
      <text:p text:style-name="P19"><text:soft-page-break/>— Dum du jaroj ni atendis, ankoraŭ du semajnojn atendos! — diris la piloto. — Ne pereos la knabo. En la Admiraleja parto li havas amikojn, kaj en la Fanda<text:bookmark text:name="xnoto-4-11-1-2"/><text:note text:id="ftn40" text:note-class="footnote"><text:note-citation>40</text:note-citation><text:note-body><text:p text:style-name="P2">Admiraleja parto (Адмиралтейская сторона) — historia distrikto de Sankt-Peterburgo ĉirkaŭ la Admiralejo. Fanda parto (Литейная сторона) — historia distrikto en Sankt-Peterburgo; la nomo aperis pro Fanda kaj kanona korto, kiu estis fondita tie <text:span text:style-name="T3">(trad.)</text:span></text:p></text:note-body></text:note>. Li povos sin nutri... </text:p>
      <text:p text:style-name="P19">Li ankoraŭ foje severe tusis kaj komencis enbati la piedojn en la ŝuojn. Pro nova piedvesto li ĉiam malbonfartis, speciale li ne ŝatis tiujn platajn, knaremajn kaj malmolajn ŝuojn, kiujn li devis porti ĉe ĉiaj ceremonioj. Ankaŭ kun ŝtrumpoj li multe suferis, ili ĉiam glitadis malsupren de la kruroj, ilin necesis levi kaj per specialaj agrafoj kroĉi al ŝelkoj. </text:p>
      <text:p text:style-name="P19">— Jen, damnita liturgio! — grumblis li, pasumante en la dormoĉambreto, kies muroj estis dense kovritaj per pendantaj garboj de sekaj herboj: Taisja heredis de forpasinta avinjo Eŭdoĥa ties scipovon kuraci per herboj kaj ŝmiraĵoj kaj ne sen sukceso kuracadis malsanajn maristojn sur la bordo de Nevo per la samaj rimedoj, per kiuj kuracadis avinjo Eŭdoĥa sur la fora Dvino. — Jen, embaraso kun tiuj ŝuoj, kaj bukoj, kaj ŝtrumpoj! — grumblis la rudristo, detenante sin de pli krudaj vortoj. — Do mi irados dum tuta tago kiel transmara plumpulo... </text:p>
      <text:p text:style-name="P19">Ne surmetante la kamizolon kaj kaftanon, li razis sin antaŭ malgranda ŝtala speguleto, lavis sin kaj ekstaris kiel fosto en la pordo, atendante matenmanĝon. Sed estis nenia matenmanĝo, kaj Taisja kvazaŭ tute ne rimarkadis la edzon: alte kuspinte la baskon kaj montrante siajn belajn, sunbrunajn kaj facilajn <text:soft-page-break/>krurojn, ŝi per betula balailo, laŭ Dvina kutimo, skrapadis la nefarbitan plankon, frotadis ĝin per sablo kaj brogadis per bolakvo el gispoto. Ĉio ĉi tie en la kuirĉambro estis renversita, kaj al Ivano Sabateiĉ restis nenio alia, ol ankoraŭ foje demande tusi kaj eliri ekster la domon, sur benkon por tempopaso. </text:p>
      <text:p text:style-name="P19">— Ĉu akvon porti? — demandis li, surmetante peltjakon. </text:p>
      <text:p text:style-name="P19">— Mi alportis jam! — respondis Taisja per tiu voĉo, per kiu respondas ĉiuj edzinoj en okazoj de tiaj hejmaj urĝaj laboroj. — Vi povus nur morgaŭ rememori pri akvo! Kaj vestu vin pli varme, Sabateiĉ, ankoraŭ ne estas somero! </text:p>
      <text:p text:style-name="P19">Ŝi komencis nomi lin Sabateiĉ antaŭ nelonge, kaj tio iomete afliktadis Rjabov-on. </text:p>
      <text:p text:style-name="P19">— Sabateiĉ! — diris li el la vestiblo. — Jen elpensis! Ĉu mi estas maljuna? </text:p>
      <text:p text:style-name="P19">Ŝi turniĝis, ekrigardis al li per siaj ĉiam varmegaj okuloj kaj kun tiu rideto, pro kiu ĝis nun haltadis lia koro, diris: </text:p>
      <text:p text:style-name="P19">— Sed ja ne juna, Ivaĉjo, ne tia jam, kiam vi min ŝtele edzinigis. Kaj kiel do mi vin, tian falkon en pasamentoj, nomos Ivano? Vi forpelos min el la domo — kien mi iros... Montru do vin en lumo! </text:p>
      <text:p text:style-name="P19">Li paŝis antaŭen kun la peltjako sur unu ŝultro kaj, antaŭsentante insidon, ĝenite kaj pete ekrigardis al Taisja. Ŝi longe fiksrigardis lin, tenante en la mano la balailon, peze spirante pro la laboro, ŝiaj okuloj mallarĝiĝis, kaj estis videble, ke ŝi apenaŭ retenas sin, por ne ekridegi. </text:p>
      <text:p text:style-name="P19"><text:soft-page-break/>— Nu kion? — preskaŭ ofendite demandis li. — Kio estas ridinda? </text:p>
      <text:p text:style-name="P19">— Jen mi min krucosignos! Jen, je Dio, — haste, por findiri ne ekridinte, sed tamen ridante, diris ŝi. — Antaŭ nelonge oni generalon sepultis, ĉu el katolikoj... Nu, kaj lia ĉerko... Je Dio, Ivaĉjo, ĝuste kiel via uniformo! Kaj kun pasamento! Kaj arĝento sur ĝi... </text:p>
      <text:p text:style-name="P19">Li, rigardante al Taisja, same komencis subridi, samtempe kolerante. Kaj al ŝi pro la rido aperis larmoj sur la okuloj, ŝi svingadis la balailon kaj diris: </text:p>
      <text:p text:style-name="P19">— Ho, Sabateiĉ! Nu kiu ĝin por vi elpensis, ĉi uniformon. Kara vi mia, por kio ĝi al vi necesas... </text:p>
      <text:p text:style-name="P19">— Jen mi batos vin per la balailo! — diris li, retenante sin, por ne ridi. — Trovis ridindaĵon! Mem diras: surmetu, kaj mem — ridas! </text:p>
      <text:p text:style-name="P19">Kaj kuntirante la brovojn kaj ridetante en la sama tempo, li eliris el la vestiblo, danke kaj feliĉe pensante pri Taisja, kun kiu ili kune atendos nun ankaŭ maljunecon... </text:p>
      <text:p text:style-name="P19">Sur la benko apud la pilota domo sidis tute kaduka, sendenta, blankhara kiel norda urso finno-fiŝisto, ĝuste tiu fiŝista starosto, kiu antaŭ multaj jaroj diris al Petro, ke li, la rusa caro, eĉ kompare kun la fiŝista starosto, same havas nemalgrandan postenon. </text:p>
      <text:p text:style-name="P19">— Saluton, avĉjo Ejno! — diris Rjabov. — Kial en la domon vi ne eniras? </text:p>
      <text:p text:style-name="P19"><text:soft-page-break/>— Mi riiposas! — diris la maljunulo. — Lacizis. </text:p>
      <text:p text:style-name="P19">Kaj, palpebruminte per la palpebroj sen okulharoj, li kun signifo prononcis: </text:p>
      <text:p text:style-name="P19">— Saaluton je kvar ŭeentoj! </text:p>
      <text:p text:style-name="P19">— Jen, ellernis! — diris Rjabov. — Kiom da tempo lernis? </text:p>
      <text:p text:style-name="P19">La finno pensis, komencis fleksi la fingrojn, prononcis severe: </text:p>
      <text:p text:style-name="P19">— Sep jarojn. </text:p>
      <text:p text:style-name="P19">Kaj metis en la buŝon peceton de maĉtabako. Rjabov ekfumis, kaj ambaŭ komencis rigardi al la ŝvelinta, en bluaj flustrioj, en makuloj de kota, degelanta neĝo — Nevo. </text:p>
      <text:p text:style-name="P19">— Ĉu baldaŭ la glacio ekmoviĝos? — demandis la piloto. </text:p>
      <text:p text:style-name="P19">— Paaldaŭ. </text:p>
      <text:p text:style-name="P19">— Kiam? </text:p>
      <text:p text:style-name="P19">— Hotiaŭ. Aŭ morkaŭ. Tute paaldaŭ. </text:p>
      <text:p text:style-name="P19">— Jen, damnita knabo! — en kolero diris Rjabov. — Restos sur la transa bordo... </text:p>
      <text:p text:style-name="P19">— Ne ŭeenis la fiilo? </text:p>
      <text:p text:style-name="P19">— Ĝuste, ke ne venis. </text:p>
      <text:p text:style-name="P19">— Ne ŭeenis. Kaj mi fiiŝon alportis. Ino ŭia ordoniss... </text:p>
      <text:p text:style-name="P19">— Ĉu Taisja Antipovna? </text:p>
      <text:p text:style-name="P19">— Ordoniss poona fiiŝo alporti. Mi alportiss... </text:p>
      <text:p text:style-name="P19"><text:soft-page-break/>Ili ree silentis. Rjabov rigardis al la konstruaĵoj de la Admiralejo, apud kiuj sur ŝipglitejoj staris nova ŝipo. </text:p>
      <text:p text:style-name="P19">— «Laatokka»! — pronocis poste avo Ejno. </text:p>
      <text:p text:style-name="P19">— Ne, frato, ne «Ladogo»! </text:p>
      <text:p text:style-name="P19">— «Laatokka»! — obstine ripetis la maljunulo. </text:p>
      <text:p text:style-name="P19">— «Ladogon» oni ankoraŭ kalfatras! — diris la piloto. — Mi antaŭ hieraŭ tie estis. Kaj ĉi ŝipo nomiĝas «Noteburgo». </text:p>
      <text:p text:style-name="P19">La finno por longe enpensiĝis. Ambaŭ silente rigardis al Nevo, de kiu, kiel ŝajnis al Rjabov, venadis susurado kaj krakado. Sed tio nur ŝajnis — la glacio ankoraŭ tenis sin. Eĉ piedirantoj kun timeto, sed tamen vadis, kiel nigraj muŝoj, de la Admiralejo al la Petropaŭla fortreso, apud kiu situis bazaro, de la Bazila insulo al Nova Holando<text:bookmark text:name="xnoto-4-11-1-3"/><text:note text:id="ftn41" text:note-class="footnote"><text:note-citation>41</text:note-citation><text:note-body><text:p text:style-name="P2">Nova Holando — insulo en la Admiraleja distrikto de Sankt-Peterburgo <text:span text:style-name="T3">(trad.)</text:span></text:p></text:note-body></text:note>, kie loĝis fremdlandaj ŝipmajstroj. Sed sledoj sur la glacio de Nevo jam ne videblis, kaj brutaron oni ne plu pelis al la Mara bazaro, kiu estis kontraŭ la fortreso sur la alia flanko de Nevo. </text:p>
      <text:p text:style-name="P19">— Foorte iiross klaasio! — diris avo Ejno. — Kranta estos klaasiflosato... </text:p>
      <text:p text:style-name="P19">Rjabov ne respondis, per mallarĝaj okuloj rigardis al konstruata palaco de general-admiralo Teodoro Matejeviĉ Apraksin, al la pinto de la Admiralejo, apud kiu linie viciĝis tri- kaj ses-fenestraj dometoj sub tegolaj, ŝindaj kaj pajlaj tegmentoj. Tie, en tiuj domoj, estis donita loĝejo kaj por ministroj, kaj por oficiroj, kaj por kurieroj, kaj por generaloj; <text:soft-page-break/>tie, en unu el tiuj domoj, okaze de glaciflosado povis resti flota markadeto Ivano Ivanoviĉ Rjabov... </text:p>
      <text:p text:style-name="P19">— Nu, ĉu ne diabla knabo! — finfine diris la piloto. — Aliaj jam kiam el Moskvo venis, sed por li tie mapoj Merkatoraj eknecesis. Do jen, atendas li, satano, ĉi mapojn... </text:p>
      <text:p text:style-name="P19">— Tia ja eestass seervo! — prononcis avo Ejno. — Maara seervo. </text:p>
      <text:p text:style-name="P19">Rjabov ne respondis; rigardis samtien, kien rigardis la maljunulo, — al la mara standardo, levita sur la cara bastiono de la Petropaŭla fortreso pro dimanĉa tago. La flava tuko flirtis sub malvarma printempa vento kaj montris la dukapan aglon, kiu tenas en la piedoj mapojn de kvar maroj: Balta, Blanka, Kaspia kaj Azova... </text:p>
      <text:p text:style-name="P19">— Tiapla knapo, tiapla knapo, — nehaste ripetis avo Ejno. — Rusa knapo estas tia knapo. En nia vilazo tie ŝe maaro unu diiriss fapelon: viiviss ni tie, viiviss — malpone viiviss. Toomon konstruass — zi en maarso troonass. Ankoraŭ alian toomon konstruass — same en maarso troonas. Jen veeniss rusa knapo. Kranta knapo, zis la sielo mem — tia knapo. Preeniss sian manon... </text:p>
      <text:p text:style-name="P19">Ejno per siaj nodplenaj fingroj malfleksis la pugnon de Rjabov — montris, kiel la rusa knabo tenas la polmon. </text:p>
      <text:p text:style-name="P19">— Jen tiele. Kaj sur la mano urbon konstruiss. Tutan urbon: toomojn, atmiralejon, taveernojn, poŝtejon, pulvan koorton, foortresson, la Nevan straton. Kaj kiam konstruiss — meetis tutan tiun urbon tuj sur la maarson, krantan urbon la maarso ne <text:soft-page-break/>povis gluti. Ne troonis la urbo en la maarso. Restis. Urbo sin teenass, unu toomo ne tenas. Vi riitas? </text:p>
      <text:p text:style-name="P19">— Mi ne ridas! — respondis Rjabov. — Kial ridi pri tio. Bona fabelo. </text:p>
      <text:p text:style-name="P19">— Ne riitu, — diris Ejno. — Saza fapelo. </text:p>
      <text:p text:style-name="P19">— Nu, ni iru, avĉjo, — proponis la piloto, — malvarmiĝos ni ĉi tie en frosto sidi. Eble, mia mastrino jam ordigis la domon. </text:p>
      <text:p text:style-name="P19">Ejno prenis sian korbon kun fiŝo, Rjabov larĝe malfermis antaŭ li la barilpordeton. En la domo staris bona odoro de kuracaj herboj, de ĵus lavitaj plankoj, de varmaj pirogoj. Taisja vestis sin, nur la harojn ne ordigis — la densa, longa harligo rekte kuŝis sur la dorso kaj faris ŝin simila al junulino, kvazaŭ revenis tiuj malproksimaj tempoj en Muskoj... </text:p>
      <text:p text:style-name="P19">— Hotiaŭ ŭeenoss ŭia knapo! — diris al ŝi avo Ejno. </text:p>
      <text:p text:style-name="P19">— Ja ni jam longe atendas, avĉjo! — iel pli laŭte, ol kutime, kun angoro en la voĉo diris Taisja. — Dum du jaroj mi lin ne vidis! Li estas jam markadeto; homoj diras: inteligenta knabo; malbonan pri li mi ne aŭdis, sed sopiro min elturmentis... </text:p>
      <text:p text:style-name="P19">Kaj ŝi metis sur la tablon la tagmanĝon: bovlon da kaĉo, panon, kruĉon da lakto, kaj mem komencis ordigi la fiŝon. </text:p>
      <text:p text:style-name="P19">— Vi mem kial ne eksidas? — demandis la piloto. </text:p>
      <text:p text:style-name="P19">Ŝi suspiris, ne respondis. </text:p>
      <text:p text:style-name="P19"><text:soft-page-break/>— Se ponton starigi trans Nevon, — iom poste diris Rjabov. — Tio estus bona afero. Alie kiam glaciflosado, aŭ glaciiĝo — el la insulo ne eblas eliri. </text:p>
      <text:p text:style-name="P19">— Ponton? — demandis avo Ejno. </text:p>
      <text:p text:style-name="P19">— Ponton. </text:p>
      <text:p text:style-name="P19">— Ne eplas ponton! — diris la finno. — Tia ponto ne eksistass. </text:p>
      <text:p text:style-name="P19">Li finmanĝis la kaĉon, trinkis lakton kaj, riverencinte al la mastrino, ekiris al la pordo. Taisja vokis lin, petis ne neglekti regalon, kiam la filo venos. Avo Ejno dankis, la piloto akompanis lin ĝis la barilpordeto kaj ree staris iom, rigardante al Nevo kaj turmentiĝante pro atendo. Poste li trairis laŭlonge de la malkruta bordo, kovrita per poreca neĝo, el sub kiuj jam ie videblis velka pasintjara herbo, — al la bieno de subadmiralo Ievlev. Ĉi tie estis malfermita la pordego kaj en la korto estis klopodanta kun malpeza sledo de Ievlev la koĉero — ruza viro Eliezero. </text:p>
      <text:p text:style-name="P19">— Ĉu vi atendas? — demandis li, rimarkinte Rjabov-on. </text:p>
      <text:p text:style-name="P19">— Tiel... pasumas. Kion vi kun la sledo faras? </text:p>
      <text:p text:style-name="P19">— Je necesas ĝin en la kaleŝejon meti. Finiĝis la sleda tempo... </text:p>
      <text:p text:style-name="P19">Eliezero aliris pli proksime al la pordego kaj, farinte enigman mienon, nelaŭte ekparolis: </text:p>
      <text:p text:style-name="P19">— Vi, Ivano Sabateiĉ, atendas, kaj ĉe ni nun iu en la bieno tute la okulojn ne fermis... </text:p>
      <text:p text:style-name="P19"><text:soft-page-break/>La piloto ŝultrolevis, kvazaŭ dirante, ke lin tiu cirkonstanco tute ne interesas. </text:p>
      <text:p text:style-name="P19">— Dum la tuta nokto, ĉu vi kredas, dum la tuta tiel ĉe la fenestro trasidis nia Irena Silvestrovna. En peltjakon patran sin envolvis, en ŝalon, kaj al la glacio rigardas. Estas bone almenaŭ, ke la admirala edzino ne eksciis... </text:p>
      <text:p text:style-name="P19">— Sed vi estas klaĉulo, Eliezero! — kolere diris Rjabov. — Kvazaŭ oldulinaĉo. Tuj videblas, ke vi ne servis kiel soldato, blato transforna... </text:p>
      <text:p text:style-name="P19">Eliezero ne ofendiĝis, sed ekridis: </text:p>
      <text:p text:style-name="P19">— Mi estu blato, sed por vi estas flate! De kampula deveno, sed al admirala filino edziĝi. Se nur benus Maria Nikitiŝna, sed, vidu, estas dubinde... </text:p>
      <text:p text:style-name="P19">Rjabov kraĉis kaj ekpaŝis for, reen al sia domo. Tie li staris iomete, por malvarmiĝi de kolero, eniris en la kuirejon kaj eksidis sur la benko, apud Taisja, kiu, kunmetinte la manojn sur la brusto, rigardis rekte antaŭ si kaj pensis pri io. </text:p>
      <text:p text:style-name="P19">— Mi pensas, hodiaŭ vespere li nepre estos! — diris la piloto. </text:p>
      <text:p text:style-name="P19">Ŝi ne respondis. Li metis sian grandan, trapeĉitan, krudan pro laboro manon sur ŝian maldikan pojnon, kaj per la alia mano brakumis ŝian ŝultron. Ŝi senvorte kaj danke alpremiĝis al li, kaj li, subridinte, mallaŭte ekparolis: </text:p>
      <text:p text:style-name="P19">— Nun kio, Tainjo! Nun ni ankoraŭ ne sur forno avo kun avino, ankoraŭ ni mem en la maron iradas, sed post tempopaso, <text:soft-page-break/>kiam la sola afero restos por ni ambaŭ — atendi, tiam vere malgaje estos... </text:p>
      <text:p text:style-name="P19">Taisja iom deiĝis de li, ekrigardis kvazaŭ kun miro, balancis la kapon: </text:p>
      <text:p text:style-name="P19">— Ĉu avo kaj avino? Ho, Ivano Sabateiĉ, kaj kiam vi ĉe mi saĝiĝos? Ŝajne, ne juna estas viro, ŝajne, ĉion vidis, por iu alia por tri vivoj sufiĉus, sed per la menso vi plu estas kiel infano. Avo kaj avino! Vi rememoru, ĉu ne dum tuta mia vivo mi atendadis vin? Ĉu okazis en nia vivo almenaŭ unu jaro trankvila? Kaj tuj kiam Ivaĉjo sur la proprajn piedojn ekstaris — li same fuĝis kun vi kiel tamburisto, kaj ankaŭ lin mi atendis. Kaj nun vi en la maro, li en la navigista lernejo, estos ankaŭ li maristo. Proksima estas tiu horo, ke vi ambaŭ de mi foriros kaj ree mi sur la bordo atendos... </text:p>
      <text:p text:style-name="P19">Li pensis, ke ŝi ekploros, sed ŝiaj okuloj estis sekaj kaj nur la pojno tremis en lia mano. </text:p>
      <text:p text:style-name="P19">— Ĉu mi nun malproksime iras? — demandis li, konsolante Taisja-n. — Mi nun eĉ ne maristo estas tute, Tainjo. Nura amuzo... </text:p>
      <text:p text:style-name="P19">— Amuzo? — demandis ŝi. — Bona amuzo! Kiam mi kun avinjo Eŭdoĥa ĉi tien en vian urbon Piterburgon venis — tiam komenciĝis. Mi ja memoras, se vi forgesis, ĉion memoras — kaj kiel vi ĉe Viborgo en glacioj fiksiĝis, kaj kiel viajn galerojn fluo reen en la maron portis. Vi silentis, aliaj rakontis. Kaj mi ja mem pri la maro aŭdis sufiĉe, ne trans forno mi de la maro kaŝiĝis, kaj la patro kiel rudristo iradis, kaj vi, kara karulo, ne <text:soft-page-break/>de piedira ordo soldato estas. Kaj kvankam nur iomete, sed iujn ŝipojn mi mem kondukis... Amuzo! </text:p>
      <text:p text:style-name="P19">Ŝi firme alpremiĝis al lia ŝultro, kvazaŭ laciĝinte kaj petante, ke li ne plu babilu galimation. Tiel unu ĉe la alia, pensante siajn pensojn, sidis ili longe. Taisja, eble, ne atentis, aŭ eble, ne aŭdis, kiel trifoje, post malsamaj tempaj intervaloj, tondris de la supra fortikaĵo de la Petropaŭla fortreso kanono, avertante pri tio, ke la glacio de Nevo tuj ekmoviĝos kaj sur la glacio sub minaco de puno per skurĝo iri ne plu estas permesate. «Ne ĝisatendis! — kun angoro pensis la piloto. — Nun ne baldaŭ!» Li singarde demetis la malvastajn ŝuojn, leviĝis, detiris la uniforman paradan kaftanon, surmetis ĵerzon, la malnovajn moligitajn botojn. Li tre deziris rakonti al Taisja tion, kion aŭdis li hodiaŭ de Eliezero — la koĉero de Ievlev. Tio, probable, ĝojigus ŝin, sed ne decis por viro enmiksiĝi en tiajn aferojn, kaj li nur severe tusetadis kaj fumadis sian pipon. </text:p>
      <text:p text:style-name="P19">En angoro, en atendo, nekomprenebla por tiuj, kiuj neniam atendis siajn plenaĝajn infanojn, pasis tagmezo, komenciĝis krepusko. Rjabov, ne elteninte silenton kaj la atendantan rigardon de Taisja, demetis de la breto dikan, donacitan de Silvestro Petroviĉ karafeton; verŝis por si herban likvoron, almanĝis per fumo; verŝis ankoraŭ; poste, ofendiĝinte pro la edzino, diris: </text:p>
      <text:p text:style-name="P19">— Meritus vi vergadon, markadeto, sed ne estas kiu vergos. </text:p>
      <text:p text:style-name="P19">— Pro kio do lin vergi? </text:p>
      <text:p text:style-name="P19">— Ja pro tio! </text:p>
      <text:p text:style-name="P19"><text:soft-page-break/>Pli poste, susurante per la peltmantelo, kovrita per silko, venis Maria Nikitiŝna, miris: </text:p>
      <text:p text:style-name="P19">— Ĉu vi ĝis nun ne tagmanĝis? Sed jam la kanono pafis — ne plu iri sur la glacio. Estas feliĉe, ke Silvestro Petroviĉ anticipe el la Admiraleja kolegio revenis... </text:p>
      <text:p text:style-name="P19">— Aŭdis mi la kanonon, — mallaŭte respondis Taisja. </text:p>
      <text:p text:style-name="P19">Rjabov ĵetis rapidan rigardon al la edzino: ŝi aŭdis — kaj ne montris. Kaj Maria Nikitiŝna tiutempe estis rakontanta, ke ambaŭ ŝiaj filinoj atendas Ivanon Ivanoviĉ-on kun ĝojo, ne vidis tiom longe, kaj la infaneco, ĝi longe memoriĝas... </text:p>
      <text:p text:style-name="P19">«Certe, infaneco!» — kun subrido pensis la piloto, ree surmetis la peltjakon kaj eliris al la bordo — rigardi, kiel ekiras glacio sur Nevo. Granda blanka luno pendis super Peterburgo, kaj en ĝia malklara lumo videblis malrapida kaj malfacila moviĝo de glacipecoj sur la larĝa rivero. Dum la nuna tago jam kreiĝis glacitruoj, nigra akvo en multaj lokoj eliĝis supren, sur glacion, la rivero susuris, siblis, glacipecoj frotis unu la alian, jen renversiĝante, jen ekstarante vertikale, jen falegante en akvajn trafluejojn. Kaj sur la alia flanko videblis rajdaj gardantoj, veturantaj laŭlonge de la bordo, kaj iam subite aŭdiĝis laŭta muĝo de klariono — la gardantoj sciigadis malfruintajn piedirantojn pri tio, ke ili nun devas nokti ne hejme, sed sur la alia flanko de Nevo, kie ilin kaptis la glaciflosado. </text:p>
      <text:p text:style-name="P19">Tiel Rjabov staris dum horo: aŭdeblis, kiel sur la ligna sonorilejo de la Isaaka preĝejo nokta gardisto sonorigis la naŭan horon. Kaj kune kun la horloĝa sonorado la piloto <text:soft-page-break/>ekvidis, kiel malgranda, fora, apenaŭ distingebla homa figureto nemalproksime de la Admiralejo transsaltis trafluejon kaj lerte ekkuris sur ŝanceliĝantaj kaj moviĝantaj glacipecoj. </text:p>
      <text:p text:style-name="P19">La koro de Rjabov haltis por momento, sed li glutis malvarman, noktan aeron kaj, mallarĝiginte siajn akrevidajn, malmildajn okulojn, fiksrigardis al la homo, kiu facile, kun longa stango en la manoj, estis kuranta trans Nevon al la Bazila insulo. Ju pli da tempo pasadis, des pli klare videblis, kiel tiu temerara homo subite komencas ĵetiĝi sur rando de glacitruo, cerbumante, kiel li pli bone saltu, kiel li saltas, apoginte sin per la stango, kaj kiel ree kuras. Kaj, forgesinte pri la teruro, kiu trafis lin komence, la piloto nun, kvankam kun batanta koro, sed jam nun admire rigardis al tiu temerara viro, nur ĝoje miris pri lia lerteco, rapideco kaj aŭdaco. «Ne, tia ne dronos, — pensis li, — tian eĉ diablo ne prenos! En kio li estas vestita? Ĉu ne en trikorna ĉapelo? Ŝajne, vere en trikorna, kaj ankoraŭ kun plumaĵo?» </text:p>
      <text:p text:style-name="P19">Subite ĉesinte pensi racie, li faris paŝon al la glacio, ekvidis antaŭ si larĝan strion de akvo, saltis... Glacio ĉi tie ĉe la bordo estis ankoraŭ firma kaj densa, sed iom pli malproksime estis finiĝanta per kontinua kaj rapida trafluejo. Kaj la homo kun la stango en la mano plu kuris kaj kuris, kaj nun Rjabov klare vidis, ke tiu homo estas maristo kaj lia filo Ivaĉjo, markadeto. Li ion kriis, sed Ivaĉjo nenion aŭdis pro bruo de frotiĝantaj glacipecoj kaj ne povis aŭdi, ĉar ĉio ĉirkaŭe estis moviĝanta, bolanta kaj krakanta. Nun la markadeto estis tute proksime apud la bordo. La piloto vidis, kiel lastfoje, apoginte sin per la <text:soft-page-break/>stango, li saltis, kiel en luna lumo ekbrilis akvaj ŝprucoj kaj kiel li trafis sur la bordon. </text:p>
      <text:p text:style-name="P19">— Ivaĉjo-o! Diablo! — ankoraŭ foje kriis la piloto kaj mem ekiris al la bordo, mirinte, ke la markadeto abrupte turnis sin en la direkto, kontraŭa de la gepatra domo. — Ivaĉjo-o! </text:p>
      <text:p text:style-name="P19">Sed tiu ree nenion aŭdis, kaj Rjabov nur ekvidis lin, kiam mem, elirinte sur firmaĵon, ekrigardis al la bieno de Ievlev. Tie, el la pordego, tuta prilumita de egala luna lumo, ne kuris, sed kvazaŭ flugis kun etenditaj antaŭen manoj maldika, alta, kun retroklinita kapo Ievlev-a Irenjo, Irena Silvestrovna, la admirala filino. Kaj senmova, kvazaŭ rigidiĝinta, staris sub malavara luna lumo la markadeto Rjabov Ivano filo de Ivano... </text:p>
      <text:p text:style-name="P19">La piloto viŝis ŝviton, suspiris, forturniĝis, kuntiris la brovojn. Amare por li iĝis por momento, sed tuj kvazaŭ fulmo prilumis la malproksimegan humidan kaj pluvan vesperon, kiam kuris li tra Arĥangelsko al Muskoj kun la obstine krianta birdo en la manoj, kun la damnita kreaĵo, akirita en fremdlanda ŝipo, kun la aĉa diablino, kiu ĝis sango ŝiris liajn manojn, — kaj la amaro forpasis. Kaj alion rememoris li, tion, pro kio li nur movis la ŝultrojn, suspiris kaj ekiris al sia domo, penante ne retrorigardi al la Ievlev-a pordego... </text:p>
      <text:p text:style-name="P19">Malferminte la pordon, li ekrigardis al Maria Nikitiŝna, al Taisja, silentis iom, poste prononcis laŭte, per plena voĉo: </text:p>
      <text:p text:style-name="P19">— Kial vi malriĉe vivas? Unu kandelo, kaj tiu jam finiĝas. Sed mi tiel pensas, ke baldaŭ venos al ni kara gasto. Primetu, primetu, Antipovna, la tablotukon, alie vi malfruos la filon bone renkonti... </text:p>
      <text:p text:style-name="P19"><text:soft-page-break/>Li elbatis fajron, bruligis ĉiujn kandelojn en kupra kandelingo, super la ĵerzo surmetis la kaftanon kaj diris kun viva kaj ruza subrido: </text:p>
      <text:p text:style-name="P19">— Kvankam al ĉerko ĉi kaftano similas, sed tian neniu generalo havas. La unua piloto ja estas mi sola, ĉu vere, Maria Nikitiŝna? </text:p>
      <text:p text:style-name="P19">— Vere, Ivano Sabateiĉ, vere! — kun kaŝita maltrankvilo diris Maria Nikitiŝna. — Sed mi neniel povas kompreni... </text:p>
      <text:p text:style-name="P19">— Ja kion ĉi tie kompreni! — kun la sama tentata ruzeco prononcis Rjabov. — Ĉi tie estas nenio por kompreni. Jen li paŝas — iu markadeto, Ivano Ivanoviĉ... </text:p>
      <text:p text:style-name="P19">La pordo malfermiĝis, Taisja paŝis antaŭen, svingis la manojn, kun rapide paliĝinta vizaĝo alpremiĝis al la filo. Li brakumis ŝin, per tremerinta buŝo prononcis strangajn vortojn: </text:p>
      <text:p text:style-name="P19">— Pardonu, panjo... mi... </text:p>
      <text:p text:style-name="P19">Kaj ne findiris, ekvidinte Marian Nikitiŝna-n. Al ŝi li riverencis, sed ne tro malalte, kun la patro trifoje kisiĝis. Liaj verdaj okuloj rigardis al ĉiuj kun stranga kaj maltrankvila esprimo de feliĉa obstino, kaj dum longa tempo al ĉiuj ŝajnis, ke li nenion bone vidas kaj kvazaŭ ne komprenas, ke li revenis hejmen. Nur la piloto sola divenis, kio okazas en la animo de la filo: li sciis tiun senton de facileco kaj kredo je si, je siaj fortoj, kiu venas post embarasoj, similaj al tiu, en kiu ĵus estis Ivano Ivanoviĉ... </text:p>
      <text:p text:style-name="P19">— Sed kiel do vi... la glacio ja ekmoviĝis? — demandis subite Taisja. </text:p>
      <text:p text:style-name="P19"><text:soft-page-break/>— La glacio ankoraŭ estas firma, panjo! — respondis Ivaĉjo kaj etendis la manon al pirogo. </text:p>
      <text:p text:style-name="P19">Li estis malsata kaj manĝis ĉion, kion oni alŝovadis al li, drinkis herban likvoron, pipran vodkon, rekrementovinon, ankoraŭ likvoron. Foje li komencadis diri ion detale, poste kvazaŭ enpensiĝadis, lia rigardo iĝadis distrita, poste ree obstina... </text:p>
      <text:p text:style-name="P19">— Sed ĉu vi ne ekmalsanis, Ivaĉjo? — demandis Taisja. </text:p>
      <text:p text:style-name="P19">— Ne, panjo, tute ne! — respondis li, feliĉe kaj sensence rigardante al ŝi. — Tute ne, panjo, kia povas esti malsano... Ni veturis... kaj jen alveturis... Vidu — mi estas hejme. </text:p>
      <text:p text:style-name="P19">Iom pli poste venis Silvestro Petroviĉ kun kolonelo inĝeniero Rezen. Ievlev de la sojlo demandis: </text:p>
      <text:p text:style-name="P19">— Nu, sinjoro markadeto Rjabov, kie vi estas? </text:p>
      <text:p text:style-name="P19">Ivano Ivanoviĉ ekstaris, iomete ruĝiĝis, etendiĝis antaŭ la admiralo. Ievlev atente fiksrigardis lin per siaj helbluaj, ĉiam severaj okuloj, demandis kun sia kutima abrupteco: </text:p>
      <text:p text:style-name="P19">— Kiam en la maron? </text:p>
      <text:p text:style-name="P19">— Kiam oni ordonos, sinjoro subadmiralo. </text:p>
      <text:p text:style-name="P19">— Kien vi deziras? Ĉu en la galeran aŭ en la ŝipan? </text:p>
      <text:p text:style-name="P19">— En la ŝipan, sinjoro subadmiralo. </text:p>
      <text:p text:style-name="P19">— Do, al Apraksin, al la general-admiralo. Li vin, mi pensas, memoras, kiel vi al Petro Aleksejeviĉ fabelon rakontis: «kaj kisos min en la buŝon dolĉan...» Nu, eksidu, markadeto... </text:p>
      <text:p text:style-name="P19"><text:soft-page-break/>Rjabov verŝis por Ievlev likvoron, li eltrinkis senhaste, rigardante jen al la piloto, jen al la markadeto, kvazaŭ serĉante en ili ion tian, kio estis konata nur al li sola; poste li subite tuj trovis en ambaŭ tiun specialan, Rjabov-an esprimon de moka persisto kaj fiero kaj, tuj trankviliĝinte, komencis manĝi. Kaj manĝinte pecon de fiŝo, li demandis de Maria Nikitiŝna: </text:p>
      <text:p text:style-name="P19">— La fraŭlinoj do kie estas, patrino? Mi pensas, ke ankaŭ por ili ne estas peko ĉi markadeton, ilian bonan infanan amikon, jam nun ekvidi... </text:p>
      <text:p text:style-name="P19">Maria Nikitiŝna iomete maltrankviliĝis: ĉu decas en ĉi malfrua horo, ĉu estos bone, ĉu konvenas por la gemastroj mem. Ievlev potence interrompis: </text:p>
      <text:p text:style-name="P19">— Decas, la horo ne estas malfrua, al la gemastroj konvenas... </text:p>
      <text:p text:style-name="P19">La fraŭlinoj venis ambaŭ tuj, unu en verda tafta ronda robo, la alia en rozkolora. La piloto, ne deŝirante la okulojn, rigardis al sia favoratino, al la pli juna — Irenjo. Ivaĉjo riverencis malalte al Venjo, same malalte al Irena kaj, renkontiĝinte kun ŝi per la okuloj, mallevis la okulharojn, kvazaŭ ne povis rigardi al ŝi. Irena, genufleksante laŭ la nova maniero, iĝis pala, sed venkinte sin, levis la kapon kaj fiere ĉirkaŭrigardis ĉiujn. En tiu momento Silvestro Petroviĉ iĝis apud ŝi. Brakuminte ŝin je la ŝultroj, li diris al la markadeto: </text:p>
      <text:p text:style-name="P19">— Mi petas ami kaj estimi, Ivano Ivanoviĉ, jen mia pli juna, Irena Silvestrovna, kaj ĉi pli maljuna estas Vera Silvestrovna. Mi tion diras, sinjoro markadeto, por rememorigi, probable pro <text:soft-page-break/>malproksima tempo vi ne distingos nun viajn iamajn amikinojn... </text:p>
      <text:p text:style-name="P19">— Mi distingos, sinjoro subadmiralo! — firme kaj trankvile respondis Ivano Ivanoviĉ. </text:p>
      <text:p text:style-name="P6"/>
      <text:h text:style-name="P5" text:outline-level="3"><text:bookmark-start text:name="__RefHeading___Toc10750_3798596000"/>2. Nova nomumiĝo<text:bookmark-end text:name="__RefHeading___Toc10750_3798596000"/></text:h>
      <text:p text:style-name="P19">Tuj kiam mateniĝis, Ievlev sendis por la markadeto servosoldaton. Nevo dum tiuj tagoj preskaŭ tute puriĝis, nur raraj malhelaj glacipecoj malrapide flosis al la buŝo. La tago estis malserena, griza, humida. Silvestro Petroviĉ same estis malserena, sidante ĉe la rudro de la boato. Apud la enirejo en la Admiralejan kolegion Ievlev diris: </text:p>
      <text:p text:style-name="P19">— Iru rekte al la general-admiralo. Li vin memoras kaj akceptos. Se li demandos, kian vi havas deziron, diru senkaŝe: mi havas deziron servi sub komando de sinjoro kapitan-komodoro Luko Aleksandroviĉ Kalmukov. Ĉi oficiro estas saĝa, elstare kuraĝa, ĉe li vi iĝos bona oficiro. Ĉu vi memorfiksis? </text:p>
      <text:p text:style-name="P19">— Mi memorfiksis! — respondis la markadeto. </text:p>
      <text:p text:style-name="P19">— Nu, iru kun Dio! </text:p>
      <text:p text:style-name="P19">Ili disiĝis en la vestiblo de la kolegio. </text:p>
      <text:p text:style-name="P19">General-admiralo de la Rusia ŝipa floto Teodoro Matejeviĉ Apraksin vere akceptis la markadeton tuj. Li sidis sola en malalta, negranda ĉambro, ĉirkaŭpendigita per maraj mapoj, per fajrostango dispecigadis brulaĵojn en kameno. Sur malalta <text:soft-page-break/>tableto apud fotelo fumis granda ŝtona taso kun kafo. Apude kuŝis pipo kaj tabaksaketo. </text:p>
      <text:p text:style-name="P19">— Tiele! — eldiris la general-admiralo, elaŭskultinte Ivanon Ivanoviĉ-on. — Tiele... </text:p>
      <text:p text:style-name="P19">Kaj, pli dense ferminte sur la brusto malnovan leporan peltjaketon, trinkis unu gluton el la taso. </text:p>
      <text:p text:style-name="P19">La markadeto silentis. Aŭdeblis, kiel trans la muro iu draste insultas per pipraj vortoj. </text:p>
      <text:p text:style-name="P19">— Kaj ĉu al li vi ne deziras? — demandis Teodoro Matejeviĉ, kapmontrinte al la muro. — Bona maristo. Admiralo Botsis, komandas la galeran floton. Pli bonan instruiston ne eblas trovi... </text:p>
      <text:p text:style-name="P19">Ivano Ivanoviĉ ne respondis, kvankam pri Botsis li aŭdis multe da bona. Li deziris tamen iri sur ŝipon, sed ne sur galeron. </text:p>
      <text:p text:style-name="P19">— Kial vi silentas? — demandis Apraksin. </text:p>
      <text:p text:style-name="P19">La markadeto tusis kaj diris, rekte kaj sentime rigardante en la okulojn de Apraksin, ke la general-admiralo pardonu lin, sed en la navigista lernejo li vidis tiom da malbono de instruistoj-fremdlandanoj, ke servi li dezirus sub estrado de rusa oficiro. </text:p>
      <text:p text:style-name="P19">— Tiel, tiel! — ree prononcis Apraksin. — Tiel. </text:p>
      <text:p text:style-name="P19">Kaj li komencis longe, kun intereso pririgardi la markadeton. Poste ordonis: </text:p>
      <text:p text:style-name="P19">— Eksidu pli proksime. </text:p>
      <text:p text:style-name="P19"><text:soft-page-break/>Li pensis iom kaj ekparolis: </text:p>
      <text:p text:style-name="P19">— Estas fremdlandanoj kaj fremdlandanoj. Ĉi admiralo Botsis estas la sola el fremdlandanoj, kiu, dungiĝante al la rusa servo, ne demandis, kian soldon li ricevos. Kaj ne nur tuj ne demandis, sed poste longe pri mono ne demandadis, ĝis tute elspezis sian monon, tiom, ke eĉ por pano ne sufiĉis. Nur tiam li rememoris, kaj, caran soldon ricevinte, ne kalkulis ĝin, sed ŝutis en skatolon, kaj ne rememoradis plu, ĝis denove elspezis ĉion. Mankas al li tempo por kalkuli monon, malsame de iuj aliaj... </text:p>
      <text:p text:style-name="P19">La vizaĝo de Apraksin mildiĝis, li longe suspiris, skuis la kapon, diris kun malgajo: </text:p>
      <text:p text:style-name="P19">— Ankoraŭ estis tia homo — Gordon. Kaj ankoraŭ nemultaj... Kaj tiu ĉi — lin mi fidas, kiel Silvestron Petroviĉ-on, kiel min mem. Li estas kuraĝa, rektanima, en plenumo de sia militista devo la morton mem li superos, sed faros bone. Kaj estas plej lerta maristo. Galera floto estas malfacila afero, sed li, kun Dia helpo, sukcesas. Li vin prenos, donos al vi galeron sub komandon. Aŭskultu min, mi ne vane konsilas. Ĉu vi silentas? </text:p>
      <text:p text:style-name="P19">Ivano Ivanoviĉ mallevis la kapon. </text:p>
      <text:p text:style-name="P19">— Kiel la patro — obstina! — trankvile diris Apraksin. — Kiel vi deziras. Okazos batalo — vi envios al la galera floto, ĝi nun ĉe ni grandajn aferojn faras. Do, al Kalmukov? </text:p>
      <text:p text:style-name="P19">— Al li, sinjoro general-admiralo. </text:p>
      <text:p text:style-name="P19">— Do iru! Diru en mia nomo al la skribisto ordonon skribi. </text:p>
      <text:p text:style-name="P19"><text:soft-page-break/>Rjabov ekstaris, riverencis. </text:p>
      <text:p text:style-name="P19">— Tamen al la admiralo ni eniros! — diris Apraksin. — Li al vi rigardu. Li kun via patro kune min ĉe Viborgo savis, la patron li konas, devas ja li ankaŭ al la filo rigardi. Kaj vi similas al la patro... </text:p>
      <text:p text:style-name="P19">Duope ili trairis la vestiblon, eniris en ĉambron malpli grandan, ol tiu, kie sidis Teodoro Matejeviĉ. Ĉe malgranda fenestro peze kliniĝis super mapoj admiralo Botsis. La kolumo de la uniformo estis strikte apoganta lian kolon; la vizaĝo, ĉirkaŭita de grizaj krispaj haroj, estis trankvila kaj senmova. Kaj tia silento staris en la varmege hejtita ĉambreto, ke al Rjabov tuj iĝis zumado en la oreloj. </text:p>
      <text:p text:style-name="P19">— Sinjoro admiralo! — nelaŭte prononcis Apraksin. </text:p>
      <text:p text:style-name="P19">Botsis ne respondis. Teodoro Matejeviĉ rapide aliris al li, prenis lian manon. La admiralo ŝanceliĝis, malrapide komencis fali sur la dekstran flankon. Duope ili levis lian pezan, tute senmovan korpon, metis sur la tablon — sur disĵetitajn Merkatorajn mapojn, sur desegnaĵojn de galeroj, sur paperojn, kiujn li tiom antaŭ nelonge legadis kaj subskribadis. </text:p>
      <text:p text:style-name="P19">Eniris matrosoj, alkuris la skribisto, la servosoldato de Botsis; hazarda subleŭtenanto trovis kandelon, bruligis ĝin ĉe lia kapo. Teodoro Matejeviĉ kisis la forpasinton al la frunto, demandis la servosoldaton: </text:p>
      <text:p text:style-name="P19">— Li de kiu kredo ja estis? Ĉu de katolika? </text:p>
      <text:p text:style-name="P19">La servosoldato, plorante, respondis: </text:p>
      <text:p text:style-name="P19"><text:soft-page-break/>— Kiu scias... </text:p>
      <text:p text:style-name="P19">— En kiun preĝejon li iradis? </text:p>
      <text:p text:style-name="P19">— Ja en neniun, sinjoro general-admiralo. Kiam la tavernon oni aranĝis — li tien bieron trinki iradis. Sed cetere ĉiam sur ŝipoj. </text:p>
      <text:p text:style-name="P19">— Ĉu ikonon li havis? </text:p>
      <text:p text:style-name="P19">— Ŝajne Dipatrinon... </text:p>
      <text:p text:style-name="P19">— Alportu! </text:p>
      <text:p text:style-name="P19">La servosoldato forkuris, tuj revenis. La forpasinto havis loĝejon samloke, apud la Admiraleja kolegio. Apraksin prenis ovalan en arĝenta kadro portreton, longe fiksrigardis la subtilan, orgojlan kaj belegan vizaĝon de juna nigrahara virino kun odorrozo sur velura robo, metis la portreton sur la bruston de la forpasinto. </text:p>
      <text:p text:style-name="P19">Venis Ievlev, anhelante eksidis sur benkon. Sakristiano jam estis leganta la psalmaron, vakso estis gutanta sur marajn mapojn, ekodoris je incenso. Al Teodoro Matejeviĉ subite skuiĝis la vizaĝo, li svingis la manon, eliris en la vestiblon. De tempo al tempo frapadis pordo — venadis famaj maristoj de la Rusia floto: brigadestro Ĉerniŝov, vicadmiralo Crøys, ŝipestro Zmajeviĉ, Golicin, Weide; venadis matrosoj, servintaj sur galeroj de Botsis; rapide krucosignante sin, riverencis al la forpasinto Aleksandro Daniloviĉ Menŝikov, kisis lin al la malvarma frunto general-feldmarŝalo Boriso Petroviĉ Ŝeremetev. Kapitano Strillé demandis Menŝikov-on flustre: </text:p>
      <text:p text:style-name="P19"><text:soft-page-break/>— Neniu scias, sinjoro Menŝikov, kiel sepulti la forpasinton... Li... bedaŭrinde... ne tro ĝenis sin... per preĝo. Deirante de tiu cirkonstanco, ni ne povas decidi, per kia rito adiaŭi la restaĵojn de admiralo Botsis... </text:p>
      <text:p text:style-name="P19">— Ja per la rusa! — rapide respondis Menŝikov. — Ni lin opiniis rusa homo, laŭ la rusa, ortodoksa rito ni lin sepultu. Li estis por ni propra, li niajn malĝojojn komprenis, pri niaj ĝojoj ĝojis. Tial vi, kapitano, ne klopodu... </text:p>
      <text:p text:style-name="P19">En la vestiblo Apraksin diris al Ivano Ivanoviĉ: </text:p>
      <text:p text:style-name="P19">— Jen ĝi, sorto! Ni apude sidis kaj konversaciis, kaj li ĝuste tiutempe estis mortanta sola. Do, iru, amiko, iru de ĉi tie, por vi pri morto ankoraŭ estas frue pensi, sed por ni estas ĝusta tempo. Iru al Kalmukov, li vin akceptos bone. </text:p>
      <text:p text:style-name="P19">La markadeto foriris. Teodoro Matejeviĉ eksidis en sian fotelon antaŭ la estingiĝinta kameno, glutis malvarman kafon, por longe enpensiĝis. Poste apud li eksidis Ievlev, demandis: </text:p>
      <text:p text:style-name="P19">— Kaj kial al ni tiel malfortunas, Teodoro Matejeviĉ? Kiam estas bona homo, tiu mortas subite. Kaj nun kiun al la galera floto oni nomumos? En la nuna jaro ŝerci ne eblas, ni grandajn aferojn faros... </text:p>
      <text:p text:style-name="P19">— Ja vin ni nomumos al la galera floto! — diris Apraksin. </text:p>
      <text:p text:style-name="P19">— Min ne eblas! </text:p>
      <text:p text:style-name="P19">— Kial tiel? </text:p>
      <text:p text:style-name="P19">— Ja tial, ke mi iujn fremdlandanojn kiel hundojn el mia floto tuj forpelus. Kaj Petro Aleksejeviĉ tion scias. </text:p>
      <text:p text:style-name="P19"><text:soft-page-break/>La general-admiralo ne respondis, mallevis la okulojn. Poste diris: </text:p>
      <text:p text:style-name="P19">— Se ekzistas ie de forpasinta Botsis parencoj, necesas pension asigni, por ke oni sciu: kiu al Rusio servis fidele kaj diligente, pri tiu oni ne forgesas. Kaj Petron Aleksejviĉ-on peti, ke li ne avaru. </text:p>
      <text:p text:style-name="P19">— Neniun havis Botsis, — diris Ievlev. — Li estis sola en la tuta Dia mondo... </text:p>
      <text:h text:style-name="P5" text:outline-level="3"><text:bookmark-start text:name="__RefHeading___Toc10752_3798596000"/>3. Asembleo<text:bookmark-end text:name="__RefHeading___Toc10752_3798596000"/></text:h>
      <text:p text:style-name="P19">Kvardekkanona ŝipo «Sankta Antonio», sur kiu tenis sian flagon Kalmukov, staris en la rodo de Kronŝloto, kiam al ĝia eskalo aliĝis velboato kun markadeto Rjabov. Vaĉanta matroso severe demandis Ivanon Ivanoviĉ-on kaj per fajfilo vokis vaĉantan subleŭtenanton. Ĉio estis farata rapide, strikte kaj inteligente sur tiu ĉi ŝipo, kaj Ivano Ivanoviĉ tuj eksentis, ke servo ĉe Kalmukov estos kvankam malfacila, tamen sencohava, — sur tia ŝipo estas, kion lerni kaj sen afero oni ne enuos. </text:p>
      <text:p text:style-name="P19">La subleŭtenanto, rapida kaj lerta junulo en strikta uniformo kaj en trikorna ĉapo kun pufa plumaĵo, retenante dum irado mallongan spadon, kondukis la markadeton ĝis la pordo de la kajuto de Kalmukov, frapis kaj, raportinte al Luko Aleksandroviĉ pri la nova oficiro, malaperis. Kalmukov, en malbutonita uniformo, leviĝis de divano, pririgardis Ivanon Ivanoviĉ-on kaj atente tralegis la ordonon de la general-admiralo. </text:p>
      <text:p text:style-name="P19"><text:soft-page-break/>— Do vi el kiuj Rjabov-oj estas? — demandis li, faldante la paperon. — Ĉu ne de la unua piloto filo? </text:p>
      <text:p text:style-name="P19">— De la unua! — kun malbone kaŝata malkontento respondis Ivano Ivanoviĉ. Lin ĝenadis tiuj ĉiamaj demandoj: ŝajnis, ke homoj, demandante, pensas: «Patro via ja estas bona, sed vi kia estas birdo?» </text:p>
      <text:p text:style-name="P19">— Patron vian mi konas! — diris Kalmukov firme. Kaj trankvile plu pririgardadis la markadeton per siaj iom oblikvaj okuloj. — Elstara maristo. Mi havis honoron iradi en lokajn nemalproksimajn ŝerojn kaj multon ŝuldas al li. Mi senĉese de li lernas... </text:p>
      <text:p text:style-name="P19">Ivano Ivanoviĉ silentis, pensante: «Ne novaĵo! Mi ja ĉion ĉi scias!» </text:p>
      <text:p text:style-name="P19">— Mi esperas, ke patro via ankaŭ vin konas, sinjoro markadeto, kaj se konas, tiam vi havas lian fidon, el tio mi faras konkludon: bona oficiro estas nomumita sur mian ŝipon. Mi ĝojas. Eksidu, vi tagmanĝos kun mi. </text:p>
      <text:p text:style-name="P19">Rjabov eksidis, la aŭditaj vortoj vigligis lin, en la animo iĝis pli trankvile. Kalmukov tiutempe parolis: </text:p>
      <text:p text:style-name="P19">— Mi, markadeto, ankaŭ vin mem ekde la tempo de la sturmo de fortreso Noteburgo memoras, kiel vi tie tamburon vigle frapadis. Tiutempe viaj hartufoj longegaj elkreskis, kaj kiam mi vin vidadis, ĉiam vi ion manĝis kaj ronĝis — jen pankruston, jen biskoton, jen brasikstumpon. Vi forgesis, eble? </text:p>
      <text:p text:style-name="P19">— Ne, mi ne forgesis. Mi havas bonan memoron. </text:p>
      <text:p text:style-name="P19"><text:soft-page-break/>Sen frapo malfermiĝis la pordo, en la kajuton de Kalmukov eniris mirindaspekta matroso — diketa, kun grizhara buklo super la frunto, kalva, en la franca demandis, ĉu porti finfine la manĝaĵon, aŭ ankoraŭ atendi senfinan tempon. Luko Aleksandroviĉ en la rusa respondis: </text:p>
      <text:p text:style-name="P19">— Dufoje al vi estis dirite: porti! Dufoje! Kiom ankoraŭ necesas? Trian fojon mi diras: portu! </text:p>
      <text:p text:style-name="P19">— Sed tiam la manĝaĵo ankoraŭ ne estis preta! — ree en la franca kun kaprica tono en la voĉo diris la matroso. — Ja, dank' al Dio, mi estas sperta pri gastronomio, mi povas kompreni, kian manĝaĵon eblas sur tablon meti, kaj kian eĉ porkoj ne voros... </text:p>
      <text:p text:style-name="P19">— Portu do! — kun suspiro ordonis Kalmukov. </text:p>
      <text:p text:style-name="P19">— Kaj ĉu vinon porti? </text:p>
      <text:p text:style-name="P19">— Kaj vinon portu! </text:p>
      <text:p text:style-name="P19">— Sekan, lakrimon aŭ lafiton? </text:p>
      <text:p text:style-name="P19">— Ho, Dio mizerikorda! — kun mallaŭta ĝemo diris Luko Aleksandroviĉ. — Brandon al ni portu po glaseto... </text:p>
      <text:p text:style-name="P19">— Brandon por oficiro estas tute maldece drinki! — eldiris la matroso. — Ni pri tio plurfoje konversaciis, sed vi plu persistas. Ja se pri la mara afero vi, sinjoro kapitan-komodoro, pli kompetentas ol mi, tiam pri traktado, pri tualetoj, pri manieroj kaj pri manĝaĵoj kun vinoj mi ĉi tie estas la unua homo. La sorto malbonan ŝercon kun mi ludis, sed pro tio, ke forlasis min la fortuno, neniom alia mi iĝis. </text:p>
      <text:p text:style-name="P19"><text:soft-page-break/>Kaj, turniĝinte al Rjabov, li daŭrigis kun tremo en la voĉo: </text:p>
      <text:p text:style-name="P19">— Ĉu vi kredas, sinjoro, diversaj personoj plej indaj kaj kavaliroj venas al nia tablo, ĝis eĉ vicadmiraloj kaj ambasadoroj. Sed por <text:span text:style-name="T3">monsieur</text:span> Kalmukov estas tutegale, kia manĝaĵo estas donita, — nur kulero en ĝi staru. Li likvan manĝaĵon ne prenas en la buŝon, sed postulas, ke estu kun pipro, kun ajlo, kun cepo — varmega kaj densa. Vinoj — <text:span text:style-name="T3">Lacryma Christi</text:span> kaj aliaj ceteraj — staras en la vinkelo sen uzo, sed... </text:p>
      <text:p text:style-name="P19">— Portu! — frapinte per la pugno al la tablo, kriis Kalmukov. — Turmentanto! </text:p>
      <text:p text:style-name="P19">La matroso ŝultrolevis, pufigis la grizan buklon super la frunto. Rjabov kun rideto demandis: </text:p>
      <text:p text:style-name="P19">— Ĉu li estas frenezulo? </text:p>
      <text:p text:style-name="P19">— Kial frenezulo? Mia kruco — Spafariev, nobelo. Ĉu vi ne aŭdis la historion... </text:p>
      <text:p text:style-name="P19">Ivano Ivanoviĉ respondis, ke la historion li aŭdis. </text:p>
      <text:p text:style-name="P19">— Ĝuste li estas la heroo de ĉi fablo. Por ĉiuj aliaj estas rido, sed por mi pro miaj pekoj estas infero sur la tero. Kion mi kun li faru? En matrosa ejo por li vivi ne eblas — molestas oni lin tage kaj nokte, mi prenis lin al mi — ĉu vi kredas, markadeto, — fojfoje venas penso: ĉu mi mortigu min mem? Dum dek unu jaroj sur mi tiu pezaĵo pendas. Vergus mi lin, satanon senvostan, nur unu fojon, unusolan, sed ne, ne leviĝas la mano. Ne povas mi! Kaj li tion uzas! Eksidis sur la kolon kaj sidas, <text:soft-page-break/>kaj ne eblas deĵeti, ĝis mia morto mem mi ĝisvivos kun ĉi brava rajdanto sur la ŝultroj. </text:p>
      <text:p text:style-name="P19">Spafariev alportis bovlon, metis sur la tablon, proklamis: </text:p>
      <text:p text:style-name="P19">— Supo <text:span text:style-name="T3">printanier à la Ludovic</text:span>... </text:p>
      <text:p text:style-name="P19">— Pano kie estas? </text:p>
      <text:p text:style-name="P19">— Sed mi havas nur du manojn, ne povas mi disŝiriĝi! </text:p>
      <text:p text:style-name="P19">Kalmukov forte kunpremis la makzelojn. La supo estis tiom aĉa, ke Rjabov, malgraŭ malsato, ne povis manĝi eĉ du kulerojn. Luko Aleksandroviĉ ordonis forigi la bovlon, kaj alporti matrosan brasiksupon kun eperlanoj. Ili ree atendis, poste manĝis densan, sed malvarmiĝintan brasiksupon. Post la tagmanĝo Kalmukov kondukis Rjabov-on al destinita por li kajuto, kie apud kanono leŭtenanto kun nigraj lipharoj laŭtlegis per malvarmuma voĉo el moda libro sub titolo «Spegulo honesta de l' juneco, aŭ Instruo pri la bonmaniera konduto, kolektita de diversaj aŭtoroj». </text:p>
      <text:p text:style-name="P19">Kalmukov sidiĝis, apogis sin per la mano, komencis aŭskulti. Ivano Ivanoviĉ aŭskultis stare: </text:p>
      <text:p text:style-name="P19">— «Sen demando ne paroli, kaj kiam okazos al ili paroli, tiam devas ili dece, sed ne krie, nek kolere aŭ ekscite paroli, ne kvazaŭ senprudentuloj. Maldece estas per la manoj kaj la piedoj sur la tablo ĉie vagi, sed endas manĝi humile. Kaj per forkoj kaj tranĉilo al teleroj, al tablotuko aŭ al plado ne streki, ne piki kaj ne frapi, sed sidi kviete kaj humile, kaj ne kun la manoj sur la koksoj...» </text:p>
      <text:p text:style-name="P19"><text:soft-page-break/>— Nu, komplika saĝaĵo! — oscedinte, diris Kalmukov. </text:p>
      <text:p text:style-name="P19">En tiu momento ĉe la eskalo rule ekbatis tamburo, alarme ekhurlis klariono. Sur ŝtupoj ektondris pezaj matrosaj botoj, oficiroj ekkuris al la lokoj. Kaj tuj per rapidaj paŝoj la pobferdekon trairis Petro kun Apraksin kaj Menŝikov. Kalmukov malfermis antaŭ ili la pordon de sia kajuto, ĉio denove por longe iĝis kvieta. Poste al «Sankta Antonio» unu post alia komencis aliri kurieraj ŝipoj — skolta boato sub oblikva velo, transporta ŝipo «Papilio», brigantino. Ivano Ivanoviĉ demandis la nigralipharan leŭtenanton, kio fariĝas, tiu strabis al la markadeto, trumpete tuspurigis la gorĝon, respondis: </text:p>
      <text:p text:style-name="P19">— La Siro glaciojn rigardas. Oni aŭdis, ke granda afero komenciĝos kun puriĝo de la maro. Dume ni atendas. Li mem preskaŭ ĉiun tagon estas ĉe ni, ĉi tie li ankaŭ manĝas, ĉi tie ankaŭ ripozas iam. </text:p>
      <text:p text:style-name="P19">Oficiroj de la transporta ŝipo, de la velboato, de la brigantino vizitis la kajuton de Kalmukov, revenis al siaj ŝipoj. Post malgranda tempo ankaŭ Petro foriris sub velo al Kronŝloto. Ĉe mallevo de la flago Ivano Ivanoviĉ staris etendiĝinte en linio kune kun aliaj oficiroj de «Sankta Antonio», enspiradis la humidan aeron de la golfo, rigardis al flavaj flagrantaj fajretoj de Kronŝloto kaj pensis pri tio, ke lia mara servo komenciĝis. Lia koro batis trankvile, egale, per potencaj puŝoj pelis la sangon tra la tuta korpo. La okuloj rigardis akre, en la animo estis hele kaj serene, kiel okazas en juneco, kiam la estonteco ŝajnas bonega, kiam ankoraŭ videblas nek kavoj, nek holmetoj <text:soft-page-break/>sur la viva vojo, kiam la juna rigardo sentime kaj fiere trovas en la estonteco sian rektan, honestan vojon... </text:p>
      <text:p text:style-name="P19">Post la mallevo de la flago Rjabov ankoraŭ longe staris sur la pobferdeko, poste malleviĝis en la kajuton, kuŝiĝis en tolan pendoliton kaj fermis la okulojn, sed ne sukcesis bone ekdormi, kiam subite ekvidis Irena-n Silvestrovna-n, kvazaŭ ŝi estis ĉi tie kaj ridetis karese kaj ruze, parolis, kiel hieraŭ — adiaŭante: </text:p>
      <text:p text:style-name="P19">— Paĉjo nepre edzinigos min al vi, kvankam panjo kontraŭstaros iom. Vi estas juna por ŝi, servi ankoraŭ ne komencis, kvankam jen Venjon vizitas unu flota oficiro — li aĝas pli ol tridek, por panjo same ne plaĉas — kial li estas el kalmukoj? </text:p>
      <text:p text:style-name="P19">«El kalmukoj!» — rememoris la markadeto kaj eksidis en sia balanciĝanta lito. — El kalmukoj! Ĝuste li estas, Luko Aleksandroviĉ, — ne povas esti alia! Kaj Silvestro Petroviĉ lin konas kaj tre lin laŭdas. Jen — sorto!» </text:p>
      <text:p text:style-name="P19">En la sekva tago, post kiam la kapitan-komodoro skoldis oficirojn pro ĉenkuglega pafado, Ivano Ivanoviĉ frapis al lia kajuto kaj demandis, ĉu vizitas li la domon de admiralo Ievlev. Luko Aleksandroviĉ demetis libron, pensis iom, rekte ekrigardis al Rjabov, respondis: </text:p>
      <text:p text:style-name="P19">— Kaj vi tion por kio bezonas? </text:p>
      <text:p text:style-name="P19">— Por tio, sinjoro kapitan-komodoro, ke mi ĝuste scias: hodiaŭ vespere en la domo de Silvestro Petroviĉ estas lota asembleo... </text:p>
      <text:p text:style-name="P19">Kalmukov frotis la frunton per la polmo, pensis. </text:p>
      <text:p text:style-name="P19"><text:soft-page-break/>— Mi ja ne estis vokita! </text:p>
      <text:p text:style-name="P19">— Al asembleo laŭ la cara ukazo neniu estas vokata. Ĝi estas deklarata por ĉiuj, kiuj deziros veni. </text:p>
      <text:p text:style-name="P19">— Ruza vi estas, kadeto. Ĉion vi scias! </text:p>
      <text:p text:style-name="P19">— Neniam estinte en asembleo, dezirus mi vidi tiun, sinjoro kapitan-komodoro, pro tio mi scias... </text:p>
      <text:p text:style-name="P19">— Dezirus! </text:p>
      <text:p text:style-name="P19">Li etendis la manon al la libro, foliumis paĝojn, ankoraŭ mokimitis la markadeton: </text:p>
      <text:p text:style-name="P19">— Vidi tiun. Tiun — kiun? </text:p>
      <text:p text:style-name="P19">Rjabov per glata voĉo respondis: </text:p>
      <text:p text:style-name="P19">— Pri tio ŝerci estas nekonvene, sinjoro kapitan-komodoro, kaj se iu deziros — tiu unue kun mia spado ŝercos... </text:p>
      <text:p text:style-name="P19">Kalmukov miris, ekrigardis al la subite paliĝinta markadeto, demandis: </text:p>
      <text:p text:style-name="P19">— Ĉu vi freneziĝis? </text:p>
      <text:p text:style-name="P19">Ivano Ivanoviĉ silentis. </text:p>
      <text:p text:style-name="P19">— Indus ŝiri al vi la orelojn, al stultulo! — bonanime prononcis Kalmukov. — Kie oni aŭdis tion — al sia komandanto per spado minaci. Jen, staras, paliĝis tuta! Se mi vin forpelos puŝe el la ŝipo — kion vi al Apraksin raportos? </text:p>
      <text:p text:style-name="P19">Li ekstaris, trairis la kajuton, demandis: </text:p>
      <text:p text:style-name="P19"><text:soft-page-break/>— Kaj kial do min neniu timas, ĉu? La servosoldato sur la kolon sidiĝis, la markadeto nur duan tagon servas — per spado minacas. Ne estas tia oficiro sur la ŝipo, kiu de mi ne pruntis monon, sed ke redonis — mi ne memoras. Kial tiel? </text:p>
      <text:p text:style-name="P19">Kaj kun ridinda nekompreno li dismovis la manojn. </text:p>
      <text:p text:style-name="P19">Ivano Ivanoviĉ diris nelaŭte: </text:p>
      <text:p text:style-name="P19">— Pardonu, sinjoro kapitan-komodoro, mi tro ekscitiĝis. Kaj ke vin neniu timas, tio estas por bono. Oni ne timas, tamen pro vi ĉiu en fajron kaj en akvon iri pretas. Mi kvankam nelonge estas sur la ŝipo, sed aŭdis. </text:p>
      <text:p text:style-name="P19">— Konas mi ilin, diablojn! — eldiris Kalmukov kaj demandis: — Do al la asembleo, ĉu? </text:p>
      <text:p text:style-name="P19">Li enpensiĝis, atente fiksrigardis al Rjabov, poste diris: </text:p>
      <text:p text:style-name="P19">— A ha! Jen li — iu markadeto, kiun tie ĉiuj atendis, jen li el la navigista lernejo, kiu longe ne venadis. Vera Silvestrovna al mi pri ĉi markadeto mem diris kiel pri la kazo de melankolio de Irena Silvestrovna... </text:p>
      <text:p text:style-name="P19">Li vokis Spafariev-on kaj ordonis alporti vestaĵojn. </text:p>
      <text:p text:style-name="P19">Post ne pli ol duonhoro la markadeto kaj la kapitan-komodoro malleviĝis en velboaton. De la maro blovis egala favora vento; post kelkaj horoj de rapida iro, kaj nelonge antaŭ printempa krepusko Kalmukov en mallonga mantelo, kun spado, en trikorna ĉapelo kaj Rjabov en markadeta uniformo, kun roversoj de verda drapo, en neĝblanka strikta koltuko, en ŝtrumpoj kaj ŝuoj — leviĝis laŭ lignaj ŝtupoj sur la Bazilan <text:soft-page-break/>insulon, ĝuste kontraŭ la Ievlev-a bieno. Pli ol du dekduoj da ŝipoj staris ĉe la albordiĝejo. Kalmukov rekonis velboaton de Apraksin, ornamitan, tute en brokaĵo kaj tapiŝoj, dekduremilan boaton de Menŝikov, mallarĝan, rapidan, sen ajnaj ornamaĵoj boateton de Petro. El la domo de Silvestro Petroviĉ venadis sonoj de orkestro, ludanta malakorde. Aparte aŭdiĝis kaj fagoto, kaj hobojo, kaj trumpeto, kaj timbaloj. Sur la perono maljuna, dika, gaja Pamburg estis akvumanta el ĉerpilo la kapon de sia amiko Varlan. Iuj nekonataj oficiroj estis ripozantaj sub printempa vento, grandega leŭtenanto-preobraĵenskano ekkriadis kun larmoj en la voĉo: </text:p>
      <text:p text:style-name="P19">— Mi la vivon por li fordonos! Je Dio, fraĉjoj! Li prenu! Li al morto tuj sendu. Jam nun... </text:p>
      <text:p text:style-name="P19">Ĉe la kaleŝejo, sur renversita ĉaro, sur kunmetitaj brulŝtipoj, simple sur la tero, kie estis pli seke, sidis ĉifonvestitaj, kun elturmentitaj vizaĝoj, surkreskitaj per vilo soldatoj — ĉirkaŭ kvindek homoj. Timide, silente ili aŭskultis la gajan bruon de la asembleo, muzikon, ĵetadis timajn rigardojn al oficiroj — sataj, bone vestitaj, laŭtvoĉaj. </text:p>
      <text:p text:style-name="P19">La oficiro-preobraĵenskano aliris la soldatojn, kriis: </text:p>
      <text:p text:style-name="P19">— Kanajloj! Perfiduloj! Al ĉiuj vi la kapojn forhaki, diabloj, transfuĝuloj... </text:p>
      <text:p text:style-name="P19">La soldatoj ekstaris, etendiĝis. Unu apenaŭ povis stari, apogis sin per la flanko al la muro de la ŝedo. La leŭtenanto etendis la manon, eltiris la soldaton antaŭen, globigante la stultajn, ebriajn okulojn, ekkriegis: </text:p>
      <text:p text:style-name="P19"><text:soft-page-break/>— Ĉiujn vin mi mortigos! Ĉiujn ĝis la lasta. </text:p>
      <text:p text:style-name="P19">Kalmukov paŝis antaŭen, la leŭtenanto jam estis eltiranta la spadon el la ingo — povus okazi malfeliĉo. Luko Aleksandroviĉ metis la manon sur la tenilon de la spado, diris severe: </text:p>
      <text:p text:style-name="P19">— Atendu mortigi, flavbekulo, stultulo! </text:p>
      <text:p text:style-name="P19">Kaj li subite ekvidis tion, kion ne rimarkis unue: ĉe ĉiuj soldatoj, ĉe ĉiuj ĝis la lasta estis forhakitaj la dekstraj manoj. </text:p>
      <text:p text:style-name="P19">— Kaptitoj! — klarigis troviĝanta ĉe la soldatoj gardisto. — De la svedoj ili hieraŭ transiris. Al nia limposteno mem. Sinjoro policestro neniel povis decidi — kion fari kun ili. Oni pelis ilin ĉi tien, al la veno de la Siro, sed la Siro jam estis alveturinta. </text:p>
      <text:p text:style-name="P19">— Mi diras: perfiduloj! — ree kriis la leŭtenanto kaj ankoraŭ tiris sin al sia spado, kiam subite grandega mano kuŝiĝis sur lian ŝultron, li ekturnis la kapon kaj malforte oĥis: post lia dorso, kun pipo en la dentoj, senkapvesta, en trivita admirala kaftano staris Petro. Apud li, rapide kaj lerte elkraĉante ŝelon, estis ronĝanta pinajn nuksojn Menŝikov. </text:p>
      <text:p text:style-name="P19">— Siro! Suno nia! — hurlis la preobraĵenskano. </text:p>
      <text:p text:style-name="P19">— Tedis vi hodiaŭ al mi, kia babilulo! — ĉagrene diris Petro kaj, forpuŝinte la leŭtenanton, dense aliris al la soldatoj. </text:p>
      <text:p text:style-name="P19">Ili staris senmove, fiksinte la elturmentitajn okulojn sur Petro. </text:p>
      <text:p text:style-name="P19"><text:soft-page-break/>— Nu? Kiel tio estis? — demandis li, malŝate pririgardinte iliajn ronĝitajn vizaĝojn. — Ĉu vi ekdeziris svedan laktan kaĉon? Kapitulacis? </text:p>
      <text:p text:style-name="P19">Kaj ordonis: </text:p>
      <text:p text:style-name="P19">— Montru la manojn! </text:p>
      <text:p text:style-name="P19">Kvindek stumpoj etendiĝis antaŭen. </text:p>
      <text:p text:style-name="P19">— Parolu vi! — ordonis Petro al maljuna soldato, kiu estis apogiĝanta sur lambastono nemalproksime de Rjabov. — Laŭ ordo rakontu! </text:p>
      <text:p text:style-name="P19">La soldato suspiris, rakontis mallonge, ke ĉiuj ili trafis al la sveda kaptiteco vunditaj, sen konscio. Ili kuŝis poste en tendo, flegado estis bona, nutrado same nemalbona — oni donadis varman manĝon, branajn flanojn, akvon kiam ili deziris. Kiam ili resaniĝis — oni vicigis ĉiujn antaŭ la tendo, ili atendis longe. Poste sur ĉarumo du svedaj soldatoj alveturigis ŝtipon — kiel tiuj, sur kiuj viandistoj hakas viandon. Ankoraŭ ili alveturigis kupran kaldronon, bruligis sub ĝi fajron, en tiu kaldrono bolis oleo. Kiam ĉio estis farita, venis ekzekutisto. Post la ekzekutisto venis sveda generalo, kun li tradukisto. En la nomo de la reĝo ukazon laŭtlegis tiu tradukisto. En la ukazo estis dirite, ke ordonas la reĝo sveda al la rusaj kaptitoj, nombre kvin dekoj, forhaki la dekstrajn brakojn, por ke, reveninte en Rusion, ili al ĉiuj montradu siajn stumpojn, dirante ĉe tio, kiom terure estas militi kontraŭ la svedoj. Kaj ĉar la reĝa korfavoro estas nemezurebla, do haki pro lia mizerikordo niajn brakojn estis ordonite ne de la ŝultro, sed nur la manojn. </text:p>
      <text:p text:style-name="P19"><text:soft-page-break/>— Nu? — ree kriis Petro. </text:p>
      <text:p text:style-name="P19">Lia buŝo tikis, la okuloj brulis per malhela flamo. </text:p>
      <text:p text:style-name="P19">La soldato rakontis, kiel ekbatis tamburoj, kiel la ekzekutisto prenis la hakilon. Ĉies stumpon oni mergadis en bolantan oleon, por ke ne komenciĝu gangreno. Poste oni ne nutris, kvankam donadis trinki akvon. Post tago per pieda vico oni pelis ilin sur ŝipon, elŝipigis sur firmaĵon, ree kondukis tra bienetoj kaj vilaĝoj. Antaŭ nokto ili estis ĉe la limo. Fine la sveda oficiro ankoraŭ foje ordonis — iri ĉie kaj rakonti, kiom malfacile estas militi kontraŭ la svedo. </text:p>
      <text:p text:style-name="P19">Estiĝis plena silento, aŭdeblis nur, kiel Menŝikov disronĝas nuksojn. Petro turniĝis al li, lekis siajn lipojn, ordonis: </text:p>
      <text:p text:style-name="P19">— Ĉiujn kvindek promocii al serĝentoj, ĉu vi aŭdas, Aleksandro Daniloviĉ! </text:p>
      <text:p text:style-name="P19">Menŝikov kapjesis. </text:p>
      <text:p text:style-name="P19">— Ĉiujn kvindek vesti per bonaj uniformoj, doni al ĉiu po rublo da mono. </text:p>
      <text:p text:style-name="P19">— Po rublo! — ripetis Menŝikov. </text:p>
      <text:p text:style-name="P19">La soldatoj staris senmove, kvazaŭ rigidiĝis. Ĉe tiu, kiu rakontis, la vila vizaĝo estis tremanta. </text:p>
      <text:p text:style-name="P19">— Ĉiun nomumi al regimentoj. En la Preobraĵenskan — ĉi rakontanton, en la Semenovskan, en aliajn po unu. Sur grandajn ŝipojn same po serĝento. </text:p>
      <text:p text:style-name="P19">Kaj kriis: </text:p>
      <text:p text:style-name="P19"><text:soft-page-break/>— La soldatoj de la Rusia armeo, matrosoj de la Rusia floto per ĉi ekzemplo ĉiutage vidi povu, kiel malfacile estas al svedoj kaptiĝi. Kaj nun de mi al ili por varmiĝo elrulu barelon da brando kaj manĝigu sate. </text:p>
      <text:p text:style-name="P19">Li turniĝis, kun la ŝultro antaŭen ekpaŝis al la domo. La preobraĵenska leŭtenanto subite ĵetiĝis al liaj piedoj, kriis: </text:p>
      <text:p text:style-name="P19">— Siro, ordonu la vivon fordoni, ordonu por vi al morto... </text:p>
      <text:p text:style-name="P19">— Ho, tedis vi al mi hodiaŭ! — diris Petro. — Tedis, sinjoro. Kaj mensogas ja vi ĉion... </text:p>
      <text:p text:style-name="P19">— Per vorto de mia honoro! — ree kriis la leŭtenanto. </text:p>
      <text:p text:style-name="P19">Petro ne finaŭskultis, revenis en la domon. Ĉi tie sub sonoj de hobojo kaj fluto oni dancis anglezon. Ivano Ivanoviĉ kaj Kalmukov haltis en la pordo, paroj de dancantoj moviĝis en tia denseco, ke trairi pluen estis neeble. Forte odoris je sebaj kandeloj, parfumo, jufto. Tabaka fumo onde naĝis super uniformoj, kaftanoj kaj pufaj longaj perukoj, super altaj hararanĝoj de damoj, super general-prokuroro Jaguĵinskij, kiu kun carino Katarina iris en la unua paro, super pensema Apraksin, kiu ceremonie kondukis Irina-n Silvestrovna-n, super barono Ŝafirov, kiu, ridinde saltetante kaj grimacante, dancis kun Vera Silvestrovna. Maria Nikitiŝna same dancis kun Jegoro Rezen, Ievlev ceremonie riverencadis al Daria Miĥajlovna Menŝikova... </text:p>
      <text:p text:style-name="P19">— Sinjorinoj kaj sinjoroj! — larĝe malfermante la buŝon, kriis Jaguĵinskij. — Faru ekde nun ĉion ripetante post mi, por ke nia gajo vere ridinda iĝu! Kavaliroj kaj damoj! Rapide! </text:p>
      <text:p text:style-name="P19"><text:soft-page-break/>Katarina, metinte siajn rozkolorajn, kun multaj fingroringoj manojn sur la ŝultrojn de Jaguĵinskij, facile leviĝis sur la piedpintojn kaj kisis sian kavaliron al la mentono; ĉiuj damoj, irantaj en la danco, faris la samon. Batis timbaloj, stride ŝrikis fluto, malalte ekzumis trumpetoj. Katarina, mordetante la lipojn, etendis la manon kaj tiris la perukon sur Jaguĵinksij, tiel ke la general-prokuroro por momento kvazaŭ blindiĝis. Perdinte sian damon, li ekturniĝis sur la loko, kaj Katarina, malrapide ridetante kaj montrante kavetojn sur la rozkoloraj vangoj, serĉis per siaj egale brilantaj, trankvilaj okuloj alian kundancanton. Ĉiuj kavaliroj estis okupitaj, krom Apraksin, de kiu Irena Silvestrovna senintence tute deŝiris la perukon. Teodoro Matejeviĉ, grizhara, kun glata krono de lanugaj haroj ĉirkaŭ la kalvo, riproĉe balancis la kapon al Irena, kaj ŝi tiutempe jam donis la manon al iu markadeto, kiu flekseble kaj lerte, brilante per humida lumo de la verdaj okuloj, ekkondukis sian damon en ceremonia kaj malrapida danco. </text:p>
      <text:p text:style-name="P19">— Nu, Teodoro ja Matejeviĉ! — vokis Katarina kun nerusa akĉento. — Donu via man'! </text:p>
      <text:p text:style-name="P19">— Mi la perukon perdis, moŝtino! — respondis Apraksin. — Sen peruko... </text:p>
      <text:p text:style-name="P19">— Tio ĉiuj vidas, ke vi perdis peruk'! — diris Katarina. — Sed tamen vi ĉi tie estas la plej bona dancant'... </text:p>
      <text:p text:style-name="P19">Kaj ŝi ĵetis al li tian rigardon, ke Teodoro Matejeviĉ nur suspiris kaj mallevis la okulojn, serĉante per la okuloj sub la piedoj de la dancantoj sian, de koloro de matura sekalo, faritan en Parizo perukon. </text:p>
      <text:p text:style-name="P19"><text:soft-page-break/>Kaj Luko Aleksandroviĉ plu staris ĉe la pordo, rekta, larĝŝultra, distrite kaj malgaje sekvis per la iom oblikvaj okuloj Ŝafirov-on, kiu plu saltadis kaj grimacadis, faradis figurojn kaj kunkantis kun la muziko, sekvis ĝis kiam finiĝis la senfine longa danco kaj la viroj kondukis siajn damojn trinki bieron kun glacio. Tiam la kapitan-komodoro, flankenpuŝante per si ĉiujn aliajn, la unua traŝiriĝis en la bufedon, la unua prenis en la manojn arĝentan glason kaj la unua donis ĝin al Vera Silvestrovna, kiu levis al Kalmukov la helbluajn okulojn, ridetis kun infana admiro kaj ekkriis: </text:p>
      <text:p text:style-name="P19">— Aĥ, Luko Aleksandroviĉ, kiom multe vi malfruis al la komenco de nia asembleo. Ĉu eblas tiel? </text:p>
      <text:p text:style-name="P19">Kalmukov, elektante vortojn, per kiuj oni devas paroli en galanta socio kun fraŭlino, pensis kaj respondis nelaŭte: </text:p>
      <text:p text:style-name="P19">— Supozis mi erare, sinjorino, ke al asembleo oni invitas nur per skribaj paperoj, aŭ per speciale senditaj servantoj... </text:p>
      <text:p text:style-name="P19">— Tamen, sinjoro, feliĉe okazis, ke la eraro estis korektita kaj vi estas ĉi tie inter ni. Kiu do eltiris vin el via eraro? </text:p>
      <text:p text:style-name="P19">— Iu markadeto, konata en via kara familio kaj nun nomumita al servado sur mia ŝipo. </text:p>
      <text:p text:style-name="P19">— Ĉu sur «Sankta Antonio»? Ĉu ne Ivano Ivanoviĉ estas ĉi markadeto? </text:p>
      <text:p text:style-name="P19">— Mi ĝojas konfirmi vian divenon, sinjorino. Ĝuste Ivano Ivanoviĉ Rjabov. </text:p>
      <text:p text:style-name="P19"><text:soft-page-break/>— Kiom ĝoja estas por mi, kaj des pli por bona fratino mia, tia sciigo. Markadeto Rjabov, la partopreninto de niaj infanaj ludoj, — sub via komando, sur via ŝipo? Ĉu scias pri tio Irenjo? </text:p>
      <text:p text:style-name="P19">— Mi nutras esperon, ke scias! — respondis Kalmukov, fiksrigardante al malfermita pordo de la najbara ĉambro, kie la brilanta pro feliĉo markadeto estis ion rapide kaj pasie diranta al Irena Silvestrovna. — Kaj se bona fratino via ankoraŭ ne scias la agrablan novaĵon, tiam ŝi tuj ekscios. </text:p>
      <text:p text:style-name="P19">Vera Silvestrovna kun krako malfaldis novan ventumilon kaj priblovante sian ardan vizaĝon, prononcis: </text:p>
      <text:p text:style-name="P19">— Kiom varmege estas hodiaŭ en nia domo, kvazaŭ en forĝejo de Belzebuto. Kaj kiom agrable estas en tia sufokeco refreŝigi sin per gluto de malvarma trinkaĵo. Kial vi ne faru por vi tian plezuron... </text:p>
      <text:p text:style-name="P19">Luko Aleksandroviĉ streĉiĝis, serĉante pli galantajn vortojn, kaj respondis ne tuj. </text:p>
      <text:p text:style-name="P19">— Pro nehavo de vazo por tiu malvarma trinkaĵo, sinjorino Vera Silvestrovna. </text:p>
      <text:p text:style-name="P19">— Sed vi ja dezirus refreŝigi vin? </text:p>
      <text:p text:style-name="P19">— Ĝi estas ne tiom grava! </text:p>
      <text:p text:style-name="P19">— Kial ne grava, se soifo turmentas vin, kaj en mia vazo ankoraŭ estas malvarmaĵo... </text:p>
      <text:p text:style-name="P19"><text:soft-page-break/>La kapitan-komodoro rigidiĝis, sed tio estis vero — Vera Silvestrovna per sia maldika maneto estis etendanta al li la pezan glason, ĝuste tiun glason, el kiu ŝi ĵus trinkis mem. </text:p>
      <text:p text:style-name="P19">— Nur unu gluto da malvarma trinkaĵo, kaj vi eksentos vin kvazaŭ en Edenaj ĝardenoj, — diris Vera. — Dolĉa, bona biero... </text:p>
      <text:p text:style-name="P19">— Ho, sinjorino Vera Silvestrovna! — respondis Kalmukov. — Vi estas tro favora al mi... </text:p>
      <text:p text:style-name="P19">Kaj tuj ordoninte al si — «hodiaŭ aŭ neniam», per la subite sekiĝintaj lipoj li nelaŭte, sed firme eldiris: </text:p>
      <text:p text:style-name="P19">— Mi nutras ankaŭ esperon, ke tiu ĉi vazo estas ne lasta, per kiu estos estingita nia komuna soifo... </text:p>
      <text:p text:style-name="P19">La frazo rezultis ne tre komprenebla, probable, eĉ tute malklara, kaj Vera Silvestrovna nur ĵetis nekomprenan rigardon al Kalmukov. Li timidiĝis, penis diri pli kompreneble, sed tute implikiĝis kaj eksilentis, mallevinte la kapon. Silentis ankaŭ Vera Silvestrovna, forturniĝinte kaj priblovante sin per la ventumilo. Li sentis, ke ŝi ne plu deziras aŭskulti lin kaj ke nur atendas okazon, por foriri de li. Kaj nelaŭte, ne plu elektante vortojn, li ekparolis tial, ke ne povis ne rakonti al ŝi tion, kio fariĝis en lia animo: </text:p>
      <text:p text:style-name="P19">— Hodiaŭ mi por ĉiam al vi, sinjorino, adiaŭos, ĉar, kiel komprenis mi, por mi estas nenia espero. Do, en tio neniun eblas kulpigi, krom min mem, ke, estante en aĝo, pro vi mi tute perdis racion kaj ekrevis pri strangaĵo. Por mi vivo fariĝis ne vivo sen vi, sinjorino Vera Silvestrovna, nur pri vi miaj ĉiuj <text:soft-page-break/>pensoj estis — kaj en maro, kaj sur bordo, kaj nokte, kaj tage — ĉiam. Nu do pri ĉi malgajoj hodiaŭ estas malfrue kaj sensence paroli... </text:p>
      <text:p text:style-name="P19">— Danco menueto! — kriis Jaguĵinskij, kaj tuj ie tute proksime ektondris timbaloj kaj ekkriis trumpetoj. — Kavaliroj invitu damojn kun gajo kaj afablo. Damoj sen afekto kaj preciozeco, konformu al la kavaliroj... </text:p>
      <text:p text:style-name="P19">Nekonata oficiro — rozkolora, kun kavetoj sur la vangoj, kun lipharetoj — alflugis al Vera Silvestrovna, ne rimarkante la kapitan-komodoron, kunfrapis antaŭ ŝi la ŝuojn, fleksiĝis en riverenco. Ŝi donis al li la manon. Lastfoje la kapitan-komodoro ekvidis ŝian kolon kun blua maldika vejno, la ventumilon, brilantan, susurantan satenon de la robo. Ne plu levante la okulojn, malĝentile dispuŝante homojn, li eliris en la vestiblon, trovis sian mantelon kaj, atendante neniun, malleviĝis de la perono. Estis malvarme, trapenetranta vento blovis de Nevo, plende knaris ventmontrilo sur la tegmento de la Ievlev-a domo, kun krakado frotiĝis inter si per la flankoj boatoj, gigoj, velboatoj... </text:p>
      <text:p text:style-name="P19">«Jen kion mi elpensis, — haltinte sur la albordiĝejo, diris al si Luko Aleksandroviĉ. — Jen pri kio mi revis, jen al kiu mi rigardis! Ne, frato, maljuna vi estas, kaj parvenuo, kiom ajn vi sciu vian aferon, kiel ajn vi faru ĝin, tutegale vi ne iĝos propra inter ili. Ili laŭdos, kaj afable akceptos, kaj rangon donos, sed ĉion fremde! Kaj eĉ sen tio, probable, ili malĝojas, ke ĉi markadeto de kampula deveno estas propra en la hejmo, povas esti, svatiĝos, kaj jen ankoraŭ unu — el kalmukoj, el servistoj!» </text:p>
      <text:p text:style-name="P19"><text:soft-page-break/>Kun angoro li trairis laŭlonge de la malhela albordiĝejo, fiksaŭskultis fajfadon de vento, sonojn de muziko, tondrinta en la domo, kaj subite rememoris la foran infanecon, kiel rajdis li sur malalta, rapida ĉevalino tra senlima stepo, kiel aŭskultis fajfon de stepa, odora vento, kiel leviĝadis super la stepo la ruĝa suno, kiel karesis lin, surĉevalan, kuraĝan, kun pafarko kaj sagoj en sagujo, lin, ĉasiston, — la patrino kaj kia ŝi estis ĉe li kaj bela kaj bonkora... </text:p>
      <text:p text:style-name="P19">«Se mi povus al ŝi ĉion rakonti, — pensis li, envolvante sin en mantelon, — al ŝi, al panjo. Sed ne estas ŝi, ne troveblas jam, probable, mortis, vendita al sklaveco, mi sola estas en la mondo, neniun mi havas. Neniun havas, nur la ŝipan servon, matrosojn, kaj oficirojn, kaj maron...» </text:p>
      <text:p text:style-name="P19">Li forte kunpremis la makzelojn — tiel, ke elstaris la malmolaj, akraj pometoj, suspiris, skuis la kapon, facile saltis en velboaton kaj ordonis veturigi sin al «Sankta Antonio». </text:p>
      <text:p text:style-name="P19">Kaj Silvestro Petroviĉ ĝuste tiutempe estis diranta al Maria Nikitiŝna: </text:p>
      <text:p text:style-name="P19">— Kiel rimarkis mi, Manjo, kapitan-komodoro Kalmukov longe hodiaŭ konversaciis kun Venjo, post kio senprokraste direktis sin for de ni. Ne alie, ol kun <text:span text:style-name="T3">Abschied</text:span>... </text:p>
      <text:p text:style-name="P19">— Kio estas tiu «abŝid'»? </text:p>
      <text:p text:style-name="P19">— <text:span text:style-name="T3">Abschied</text:span> estas rifuzo! — diris Ievlev. — Kaj rifuzo estas por bono. Luko Aleksandroviĉ estas homo ne malbona, sed tamen... </text:p>
      <text:p text:style-name="P19"><text:soft-page-break/>— Ĝuste, ke tamen! — kun kolero diris Maria Nikitiŝna. — Dankon al Dio, ke almenaŭ pri li vi komprenas bone, Silvestro Petroviĉ... </text:p>
      <text:p text:style-name="P19">Hurlis kaj ululis trumpetoj, la domo de Ievlev tremis pro nekutimaj al ĝi novmanieraj dancoj, Silvestro Petroviĉ, snufante per pipo, ŝanĝis la temon: </text:p>
      <text:p text:style-name="P19">— Admiralo Crøys post asembleo en la tuta domo ĉevronojn ŝanĝis. Ankaŭ ni eble devos elspezi monon. Putraĵo ekŝutiĝis... </text:p>
      <text:p text:style-name="P19">En la unua paro kun Katarina iris Petro; ŝi, karese ridetante al li, diligente faradis ĉiujn paŝojn, li same laboris fervore. Fulgis kaj krakadis sebaj kandeloj, Ŝafirov plendis al Bruce: </text:p>
      <text:p text:style-name="P19">— Avara estas nia Silvestro Petroviĉ, vaksajn kandelojn meti ne povis, sur veston sebo gutas, kaj odoraĉas... </text:p>
      <text:p text:style-name="P19">— Ne ŝtelas li, pro tio estas avara! — abrupte respondis Bruce. — Per lia salajro vaksaj kandeloj ne multe aĉeteblas. </text:p>
      <text:p text:style-name="P19">Post Petro en la dua paro dancis menueton Ivano Ivanoviĉ kaj Irena. Petro, en danco, demandis laŭte: </text:p>
      <text:p text:style-name="P19">— Rjabov? </text:p>
      <text:p text:style-name="P19">— Rjabov, Siro! </text:p>
      <text:p text:style-name="P19">— Kiel tamburisto servis? </text:p>
      <text:p text:style-name="P19">— Servis, Siro. </text:p>
      <text:p text:style-name="P19">— Nun ĉe Kalmukov? </text:p>
      <text:p text:style-name="P19">Katarina interrompis: </text:p>
      <text:p text:style-name="P19"><text:soft-page-break/>— Aĥ, kiel ĝi estas bele kaj afable — paroli eĉ tie ĉi pri via terura tamburoj... </text:p>
      <text:p text:style-name="P19">— Tuj post la menueto! — diris Irenjo flustre al Ivano Ivanoviĉ. </text:p>
      <text:p text:style-name="P19">Tiu silentis. </text:p>
      <text:p text:style-name="P19">— Ĉu vi timas? </text:p>
      <text:p text:style-name="P19">— Kaj se... </text:p>
      <text:p text:style-name="P19">Li ne findiris. Ŝi ceremonie riverencis al li, poste ekrigardis per sia pura rigardo en la okulojn, diris, kiam ili ree ekiris apude, genufleksante samtakte kun la muziko: </text:p>
      <text:p text:style-name="P19">— Kaj ĉu via patro Taisja-n Antipovna-n ne ŝtele edzinigis? </text:p>
      <text:p text:style-name="P19">El ie el krepusko ree eliris, ŝanceliĝante, la grandega leŭtenanto-preobraĵenskano, deklaris al ĉiuj nedancantaj gastoj: </text:p>
      <text:p text:style-name="P19">— Hodiaŭ li sendos min al morto — kaj mi iros! Je Dio, iros! Nu, kiu ne kredas? </text:p>
      <text:p text:style-name="P19">Al li oni ĉitis, li kriis: </text:p>
      <text:p text:style-name="P19">— Siro Petro Aleksejeviĉ, suno hela, deziras mi por vi sen ajna ĝemo akcepti morton... </text:p>
      <text:p text:style-name="P19">Petro, dentomontrante, lasis Katarina-n, almoviĝis al la leŭtenanto, demandis: </text:p>
      <text:p text:style-name="P19">— Sen ĝemo, kaj poste vin, hundon, fari generalo? </text:p>
      <text:p text:style-name="P19">— Deziras! — kriis la preobraĵenskano. — Morton! Por vi! </text:p>
      <text:p text:style-name="P19"><text:soft-page-break/>Petro prenis lin ĉe la maniko, ektrenis kun si. Tiu kriis kun timo kaj ekstazo: </text:p>
      <text:p text:style-name="P19">— Li min kondukas! Li min honoras! Kondukas! </text:p>
      <text:p text:style-name="P19">La trumpetoj perplekse bojis, batis timbaloj, la sonoj de menueto ĉesis. Ĉiuj impetis tien, kien Petro ekkondukis la preobraĵenskanon. En la pordo fariĝis tumulto, falis tableto, aŭdiĝis, kiel ŝiriĝas ŝtofo — malsagaca kavaliro surpaŝis trenaĵon de sia damo, kaj la scivolema damo impetis antaŭen. </text:p>
      <text:p text:style-name="P19">En malgranda angula ĉambro Petro per sia manego kaptis la manon de la leŭtenanto, malfleksis lian montrofingron, demandis base: </text:p>
      <text:p text:style-name="P19">— Ĉu vi vere morti deziras? </text:p>
      <text:p text:style-name="P19">— Por vi... </text:p>
      <text:p text:style-name="P19">— Mensogas vi, bovina filo! </text:p>
      <text:p text:style-name="P19">— Mi mortos sen vorto! </text:p>
      <text:p text:style-name="P19">Per la maldekstra mano Petro kaptis feran kandelingon kun kandelo, ŝovis en la malgrandan, fulgantan flamon la kurban fingron de la leŭtenanto, base ordonis: </text:p>
      <text:p text:style-name="P19">— Toleru, mensogulo, babila lango! Toleru, se por mi morti deziras. </text:p>
      <text:p text:style-name="P19">La preobraĵenskano malfermis la ruĝlipan buŝon, movis la dikajn krurojn, saltis, ŝrikis nelaŭte, poste plenvoĉe. Petro depuŝis lin de si, ordonis al Jaguĵinskij: </text:p>
      <text:p text:style-name="P19"><text:soft-page-break/>— Ĉi servilulon el la oficira stato por ĉiam eksigi kaj kiel soldato sendi ien pli malproksime de ni. Nenio tiel fetoras en ĉi mondo, kiel ĉi kaĵoluloj kaj flatuloj. </text:p>
      <text:p text:style-name="P19">Poste, ludante kun doktoro Areskin ŝakojn, li diris al li malgaje, per malmilda voĉo: </text:p>
      <text:p text:style-name="P19">— Mi ordonis al gubernatoroj kolekti monstrojn kaj diversajn aliajn kuriozaĵojn. Ordonu ŝrankojn prepari. Se mi dezirus kolekti monstrojn homajn ne laŭ aspekto de korpoj, sed laŭ monstraj karakteroj, ĉe vi, sinjoro Areskin, nenia loko por ili sufiĉus. Ili vagu en la tutpopola kuriozaĵkabineto, tie, inter bonaj homoj, ili estas pli rimarkeblaj, eble iun indas elĵeti for de nia planedo. Sed ili ja videblas ne tuj. Kiel ĉi leŭtenanto! Morti li por mi bezonas! Ĉu? </text:p>
      <text:p text:style-name="P19">Al la ŝaktableto aliris Ievlev, Petro demandis lin: </text:p>
      <text:p text:style-name="P19">— Ĉu ne estas tempo, Silvestro? Iru, diru al Apraksin, ni pensas, la tempo estas ĝusta. </text:p>
      <text:p text:style-name="P19">El la halo, anhelante, venis Apraksin, reĝustigis la oblikve sidantan perukon, demande ekrigardis al la caro. Tiu kapjesis al li. Pretere, tra la vestiblo, trairis en surmetitaj manteloj kapitanoj Zmajeviĉ, Brown, Ivankov. </text:p>
      <text:p text:style-name="P19">— Kun Dio, kun Dio! — grumblis Petro al Teodoro Matejeviĉ. — Tempas! </text:p>
      <text:p text:style-name="P19">Li malgajnis la ŝakpartion al Areskin; sulkante la frunton, li trairis la halon. Malsupre, en la manĝohalo, damoj kaj kavaliroj manĝis kuiritan salviandon kun fagopira kaĉo, trinkis bieron, rumon, vodkon. Trumpetoj kaj timbaloj, hobojoj kaj flutoj nun <text:soft-page-break/>tondris en la vestiblo de la teretaĝo. Loko por ĉiuj samtempe ne sufiĉis, en asembleoj oni kutimiĝis vespermanĝi en du turnoj. </text:p>
      <text:p text:style-name="P19">Rimarkinte Ievlev-on, aperintan en la halo, Petro demandis: </text:p>
      <text:p text:style-name="P19">— Kaj ĉu por vi ne tempas iri al la loko? </text:p>
      <text:p text:style-name="P19">— Post vi, Petro Aleksejeviĉ. </text:p>
      <text:p text:style-name="P19">— Kial vi, Silvestro, antaŭe estis gaja, sed nun kvazaŭ muŝon glutis? </text:p>
      <text:p text:style-name="P19">Ievlev ridetis, per la bluaj okuloj rekte ekrigardis al la caro. </text:p>
      <text:p text:style-name="P19">— Parolu! </text:p>
      <text:p text:style-name="P19">— Filinon mi fianĉinigis, Petro Aleksejeviĉ! </text:p>
      <text:p text:style-name="P19">— Ĝi kiam do okazis? </text:p>
      <text:p text:style-name="P19">— Hodiaŭ, Siro. </text:p>
      <text:p text:style-name="P19">— Ĉu unu filinon? </text:p>
      <text:p text:style-name="P19">— Unu. </text:p>
      <text:p text:style-name="P19">Petro atente fiksrigardis al Ievlev, demandis: </text:p>
      <text:p text:style-name="P19">— Kiu do estas la fianĉo? </text:p>
      <text:p text:style-name="P19">— Flota markadeto Ivano filo de Ivano Rjabov. </text:p>
      <text:p text:style-name="P19">La caro plu rigardis al Silvestro Petroviĉ per sia malpeza rigardo. Poste subite diris: </text:p>
      <text:p text:style-name="P19">— Kaj aŭdis ni ankoraŭ pri intenco de kapitan-komodoro Kalmukov... </text:p>
      <text:p text:style-name="P19"><text:soft-page-break/>— Estis ĉi intenco, — respondis Silvestro Petroviĉ, — sed ne renkontis ĝi respektivan aprobon de filino mia Vera Silvestrovna. Pro ĉiuj ĉi eventoj edzino mia ankaŭ ĝis nun en la dormoĉambro flarsalon flaras... </text:p>
      <text:p text:style-name="P19">Petro, sulkante la nazon, kun subrido diris: </text:p>
      <text:p text:style-name="P19">— Mi pensas, ŝi flarsalon ne flaris, kiam mi en la pasintaj jaroj en la bieno de la forpasinta kancelariestro ŝin por vi svatis. Evidinoj! Ĉu la nupto estos baldaŭ? </text:p>
      <text:p text:style-name="P19">— Kiam ni revenos! </text:p>
      <text:p text:style-name="P19">— Ĝuste, kiam ni revenos. </text:p>
      <text:p text:style-name="P19">Kaj, kvazaŭ forgesinte pri Ievlev, li ree komencis paŝadi, elstariginte la ŝultron antaŭen, en la malpleniĝinta halo. </text:p>
      <text:p text:style-name="P19">Ĉe mateniĝo ĉiuj de la Rusia floto maristoj, estintaj hieraŭ en la asembleo ĉe Ievlev, venis al Kronŝloto. Ĉi tie, en argila malalta kabano de la komandanto de la fortreso, dum pli ol horo kunsidis milita konsilio. La dudekan de majo, kiam leviĝis la suno, sur la ŝipo «Sankta Antonio» leviĝis la cara standardo kaj bojis kanono. Ambaŭ flotoj, la ŝipa kaj la galera, — ĉirkaŭ cent kvindek vimploj — sub krakado de tamburoj kaj kantado de trumpetoj ekiris al malproksima, malfacila kaj danĝera militiro. La ŝipoj kaj galeroj iris malrapide: flosanta glacio en la Finna golfo forte malfaciligis la moviĝon de la flotego. Blovis kontraŭaj ventoj. Iam subite ekturniĝadis neĝa kirlo, meze de tago ĉio griziĝadis, malklariĝadis, la ŝnuraro kovriĝadis per glacio, la galeroj kaj ŝipoj apenaŭ moviĝadis en <text:soft-page-break/>timo de kolizio, streĉe kaj longe batadis signalaj sonoriloj, zumadis klarionoj. </text:p>
      <text:p text:style-name="P19">General-admiralo Apraksin preskaŭ ne forlasadis la pobferdekon de «Sankta Antonio». Ĉi tie li manĝis senartifikan militiran manĝaĵon, ĉi tie li dormis en metita por li fotelo. Maljuniĝinta, molaĉhaŭta, kun sakoj sub la helaj okuloj, li estis diranta al Silvestro Petroviĉ ĉe la fino de la preskaŭ monata mara vojaĝo: </text:p>
      <text:p text:style-name="P19">— Tio estas racia, Silvestro Petroviĉ. Tempas fini. Estis batalo ĉe Lesnaja, estis granda Poltava viktorio, falis Viborgo, multon ni povas rememori, sed ni bezonas pacon. Ni la nian prenis — antikvan nian vojon de varengoj al grekoj, al nia maro eliris. Freneza ilia reĝo tion ne komprenas. Do ni devigu lin, elŝiru de li pacon per forto. Nun en nia floto iras dudek kvar mil homoj de infanterio — preobraĵenskanoj, semenovskanoj, de la Moskva regimento soldatoj, de la Vologda, grenadista — bonaj militistoj, batalspertaj. Kaj la floto estas reala, ne tiu, per kiu ĉe Perejaslavlo ni batalis. Devas ni fine frakasi la svedajn eskadrojn sur akvo, neniigi iliajn ŝipojn kaj eliri al Stokholmo, al ĉi forĝejo de malbono kaj malfeliĉo. Tie sinjoroj svedaj ministroj komprenu — tempas paciĝi, Rusio eliris al sia maro, neniu plu faros ĝin ree nur surtera potenco, en stepojn kaj arbarojn Rusujon ne enpelos... </text:p>
      <text:p text:style-name="P19">Rapide aliris kapitan-komodoro Kalmukov, donis al Teodoro Matejeviĉ Apraksin kupran kun arĝento lornon, diris senhaste, per trankvila voĉo: </text:p>
      <text:p text:style-name="P19"><text:soft-page-break/>— Sveda granda floto maldekstre, sinjoro general-admiralo. Se direkti iomete pli maldekstre — de kabo Hanguto<text:bookmark text:name="xnoto-4-11-3-1"/><text:note text:id="ftn42" text:note-class="footnote"><text:note-citation>42</text:note-citation><text:note-body><text:p text:style-name="P2">Hanguto (ruse Гангут, svede Hangö udd, finne Hanko) — duoninsulo, ĉe kiu okazis granda marbatalo de la Norda milito en 1714 <text:span text:style-name="T3">(trad.)</text:span></text:p></text:note-body></text:note> estas iliaj ŝipoj. Kaj jen la flago de admiralo Wattrang. </text:p>
      <text:p text:style-name="P19">Teodoro Matejeviĉ prenis la lornon, ne ekstarante de la fotelo, komencis fiksrigardi malproksimen, tien, kie etendiĝinte per potenca vico, staris batalpretaj svedaj ŝipoj, barintaj la vojon al la rusaj. </text:p>
      <text:p text:style-name="P19">Egalmezure bruadis, ruliĝadis, murmuregadis la maro. </text:p>
      <text:p text:style-name="P19">Sub radioj de la matena suno super la duoninsulo Hanguto svenis malpeza, travidebla nebulo... </text:p>
      <text:p text:style-name="P6"/>
      <text:h text:style-name="P5" text:outline-level="3"><text:bookmark-start text:name="__RefHeading___Toc10754_3798596000"/>4. Hanguto<text:bookmark-end text:name="__RefHeading___Toc10754_3798596000"/></text:h>
      <text:p text:style-name="P19">La milita konsilio kunvenis sur roka bordo, sur nudaj, varmigitaj de la suno ŝtonoj. Generaloj kaj admiraloj sidis kun la vizaĝoj, turnitaj al la maro, mallarĝigadis la okulojn al brilo de la akvo sub la suno, fiksrigardadis malproksimajn, senmovajn svedajn ŝipojn. Petro, laciĝinte de disputoj, estis silente transŝutanta el unu mano en la alian ŝotron, kunŝovadis la brovojn, pensadis. Post longaj plendoj de brigadestro Volkov li tute koleriĝis, ĵetis la ŝtonetojn en la akvon, leviĝis: </text:p>
      <text:p text:style-name="P19">— Sufiĉas, sinjoroj konsilio, babilaĵojn babili. Certe la svedoj komprenas, kien ni per la unuigita floto iras kaj por kio ni tion faras. Ĝuste tial ili ne lasas al ni trairi. Nu, sed ni tamen trairos. Antaŭ nelonge mi mezuris la duoninsulon en ties <text:soft-page-break/>mallarĝo. Nur mil ducent klaftojn. Ne granda estas trenvojo. El vilaĝeto Njuĥĉo ĝis Ladogo estis pli malfacile, sed tamen ni liveris la fregatojn, — ĉu vi memoras, Silvestro? </text:p>
      <text:p text:style-name="P19">Ievlev kapjesis — jes, mi memoras. </text:p>
      <text:p text:style-name="P19">— Ni scias, kiel ĉi laboron labori. Ni elĵetiĝos sur tiun flankon subite-neatendite, batos al la malavano de la svedo, timigos per sabotado kaj movos la grandan floton. Tiam ili provu trovi. Kaj nun mi ordonas sterni lignan vojon por ŝipoj, senprokraste faligi pinojn, ĉarpentistojn, kiuj estas sur niaj ŝipoj, nomumi dekestroj, soldatojn kaj matrosojn ĉiujn per gigoj transporti ĉi tien... </text:p>
      <text:p text:style-name="P19">Apraksin singarde rimarkis: </text:p>
      <text:p text:style-name="P19">— Nur la svedoj ne eksciu, Siro. Loĝantoj lokaj... </text:p>
      <text:p text:style-name="P19">— Loĝantoj, loĝantoj! — interrompis Petro. — La loĝantojn necesas atenti. Ili sidu en la domoj, neniun lasi eliri... </text:p>
      <text:p text:style-name="P19">Kaj li ordonis: </text:p>
      <text:p text:style-name="P19">— Jaguĵinskij, skribu: konstruos la trenvojon subadmiralo Ievlev... </text:p>
      <text:p text:style-name="P19">En la sama nokto sur la duoninsulo, sur la granda tero, sur arbaraj insuletoj matrosoj kaj soldatoj komencis faligi arbojn. Lignofajrojn ili ne bruligis, manĝaĵon ne kuiris, nutris sin per biskotoj kaj per tio, kion oni liveradis de la ŝipoj. Senĉese ŝrikadis segiloj, centoj da hakiloj ronĝadis freŝajn trunkojn de pinoj. La trabojn per ŝnuregoj oni altrenadis al la loko de la trenvojo, kunigadis per lignonajloj; preparadis rulilojn en <text:soft-page-break/>granda kvanto, por tuj levi sur la trenvojon kelkajn ŝipojn. Sur la tuta longo de la ŝipa vojo Silvestro Petroviĉ ordonis enfosi vinĉojn, por faciligi la nekredeblan laboron de trenado de ŝipoj sen ĉevaloj. </text:p>
      <text:p text:style-name="P19">Sed ĉe mateniĝo de la sekva tago Petro, subite elirinta el arboj, vokis Ievlev-on, kondukis lin post si al la okcidenta bordo de la duoninsulo. Kun la caro estis Apraksin, Weide, Golicin, ankoraŭ iuj nekonataj oficiroj. </text:p>
      <text:p text:style-name="P19">— Kio estas? — demandis Silvestro Petroviĉ nelaŭte Apraksin-on. </text:p>
      <text:p text:style-name="P19">Tiu respondis malgaje: </text:p>
      <text:p text:style-name="P19">— Eksciis la svedoj pri via trenvojo. Oni diras, iu spiono raportis pri nia plano al ilia admiralo... </text:p>
      <text:p text:style-name="P19">Petro paŝis rapide, ĝibetiĝinte, skuadis la kapon, koncentrite pensadis pri io. Kaj kiam ili eliris al la kviete plaŭdanta maro kaj ekvidis eskadron de subadmiralo Ehrenschiöld kun «Elefanto» ĉekape, Petro subite gajiĝis, plenigis la pipon per tabako, eksidis sur arbostumpon kaj, ruze palpebruminte al Apraksin, demandis: </text:p>
      <text:p text:style-name="P19">— Ĉu vi vidas, Teodoro Matejeviĉ? </text:p>
      <text:p text:style-name="P19">— Mi vidas, Siro. Ne lasos ili al ni transtreni la ŝipojn. </text:p>
      <text:p text:style-name="P19">— Sed ĉu tio por ni estas tiom amara? </text:p>
      <text:p text:style-name="P19">Apraksin pensis, interŝanĝis rigardojn kun Ievlev, respondis senhaste: </text:p>
      <text:p text:style-name="P19"><text:soft-page-break/>— Probable, ke tio eĉ estas profita por ni. Nun Wattrang iĝis multe pli malforta. Li disigis la floton — kaj ne tiom fortikas. Ĉu tiel, Silvestro Petroviĉ? </text:p>
      <text:p text:style-name="P19">— Ĉi tie laborojn necesas plu daŭrigi, — diris Ievlev, — Ehrenschiöld esperu nin ĉe transtrenado kapti. Sed ni laboros nur por aspekto. Kaj koncerne de la eskadro de Wattrang, do ĝin, se okazos senventeco, sen ajna malutilo eblas ĉirkaŭiri pli altmare. Galeroj sukcese per remiloj tion faros... </text:p>
      <text:p text:style-name="P19">Petro leviĝis, proksime aliris al Ievlev, per juna voĉo diris: </text:p>
      <text:p text:style-name="P19">— Ehrenschiöld-on ni fermos en kaptilo. Kaptante, li mem iĝos kaptita. Tiele, fraĉjoj. Tiele, admiraloj, sinjoroj miaj karaj. Kaj nun devas ni la galeran floton iom firmigi per oficiroj. Pli da lertaj homoj tien direkti, ĉar la galera floto tion fari devos. </text:p>
      <text:p text:style-name="P6"/>
      <text:p text:style-name="P19">...En sufoka vespero la 25-an de julio general-admiralo Apraksin en akompano de Ievlev, komandanto de la avangardo general-leŭtenanto Weide, komandanto de la ariergardo princo Golicin, brigadestro Volkov kaj general-majoro Buturlin estis kontrole ĉirkaŭirantaj la ŝipan floton. De aliaj ŝipoj «Sanktan Antonion» atingis malklara «hu ra», tambura rulado, sonoj de signalaj fajfiloj. Estis kompreneble, ke sur pobkasteloj de ŝipoj de la rusa milita floto estis okazanta io solena, eĉ majesta kaj sendube koncernanta tiun militan laboron, kiu estis atendata de ĉiuj kun maltrankvilo, fiero kaj firma kredo pri nepre venka fino de la malfacilega militiro, honore plenumita de la tuta flotego de ŝipoj, fregatoj, transportiloj, brigantinoj, galeroj, brigoj, velgaleroj. Ĉio ĉi estis komprenebla sur «Sankta <text:soft-page-break/>Antonio», sed kio nome estis okazanta sur aliaj ŝipoj — neniu bone sciis, kaj oficiroj kaj matrosoj dume nur avide fiksrigardadis kaj streĉite aŭskultadis, duonvoĉe, aŭ eĉ flustre farante supozojn kaj divenojn. </text:p>
      <text:p text:style-name="P19">Je la deka horo de vespero tri velboatoj aliris la ĉefŝtuparon de «Antonio». Kapitan-komodoro Kalmukov en blankaj gantoj, kun skarpo sur la ŝultro renkontis la gastojn sub tambura rulado. Tuj kiam Teodoro Matejeviĉ surpaŝis la ferdekon de la ŝipo, sur la topmasto leviĝis standardo: «general-admiralo estas ĉi tie». </text:p>
      <text:p text:style-name="P19">Facile portante sian korpulentan korpon, Teodoro Matejeviĉ, akompanata de generaloj kaj admiraloj, leviĝis sur la pobkastelon, kie jam liniiĝis la oficiroj, silentis iom kaj per hejma, ne solena, laca voĉo prononcis: </text:p>
      <text:p text:style-name="P19">— Sinjoroj oficiroj! Laŭ supozo de la dispozicio la rezulto de la batalo estos decidita ne per velŝipoj de la ŝipa floto, sed per galeroj kaj velgaleroj, ĉar al vento ni ne esperas, sed bravaj remistoj sian devon fidele plenumos. Kaj ĉar sur galeroj kaj velgaleroj ni havas mankon de bonaj oficiroj, do mi petas vin jam nun dum kvin minutoj decidi, kiuj deziras iri sur la galeran floton por ĉi utila afero. Post kvin minutoj da tempo, laŭ mia demando, decidintoj iri al galeroj, bonvolu eliri el la linio je du paŝoj antaŭen... </text:p>
      <text:p text:style-name="P19">Kaj, forturniĝinte al siaj generaloj kaj admiraloj, Apraksin komencis kun ili pri io mallaŭte konversacii. La oficiroj de «Sankta Antonio» staris senmove. Ĉiu el ili tuj decidis, kiel li <text:soft-page-break/>devas agi, kaj ĉiuj nun atendis la lastan demandon de la general-admiralo. </text:p>
      <text:p text:style-name="P19">Estis plena silento, nur aŭdiĝis egalmezura plaŭdado de la maro kaj iam subite ekkriadis mevo. De la bordo venadis odoro de putrantaj algoj. Rjabov rimarkis, ke sur Apraksin kaj sur aliaj generaloj kaj admiraloj estas metitaj ne ordinaraj uniformoj, sed kaftanoj el alka ledo — batala vesto, kiun oni portadis en la rusa floto anstataŭ pezaj maŝkirasoj kaj armaĵoj. </text:p>
      <text:p text:style-name="P19">— Kvin minutoj pasis! — per la sama hejma voĉo diris la general-admiralo. — Kiu deziras transiri al la galera floto — du paŝojn antaŭen el la linio. </text:p>
      <text:p text:style-name="P19">La oficiroj orde, sen sekundo da prokrasto, faris la ordonitajn du paŝojn kaj kun tondro almetis la kalkanumojn. Apraksin silentis iom, malfermis tabakujon, ŝovis en la nazotruon pinĉaĵon da tabako — li nun en maljuneco komencis flari tabakon, kiam maltrankvilis, kaj, turninte sin al Ievlev, diris: </text:p>
      <text:p text:style-name="P19">— Jen, vidu, kiel! Nun estas nova zorgo — kiun lasi komandi «Antonion». </text:p>
      <text:p text:style-name="P19">Poste li riverencis ĝiszone al ĉiuj starantaj senmove oficiroj: </text:p>
      <text:p text:style-name="P19">— Dankon, sinjoroj flotaj oficiroj! Tiun ĉi vian servon mi bone memoras kaj ne forgesos en necesa tago. </text:p>
      <text:p text:style-name="P19">Sur la pobkastelo tondris «hu ra». </text:p>
      <text:p text:style-name="P19">Teodoro Matejeviĉ, vigligante sin kaj superante pezan lacon de la tuta militiro kaj de la lastaj malfacilaj tagoj, ekiris al la <text:soft-page-break/>ŝtuparo. Sed la vojon al li sentime baris matrosoj; li trapuŝiĝadis inter ili, ŝajnige severe insultante: </text:p>
      <text:p text:style-name="P19">— Iru, iru for de la vojo, for, vi min dispremos, stultuloj, ĉu vi ne vidas, ke estas maljuna via general-admiralo. Neniun mi prenos! Kaj ne algluiĝu, kaj la manojn ne tuŝu, jen kiaj rapiduloj! Mi scias, scias, sur ĉiuj ŝipoj oni la samon diras, sed sur galeroj ankaŭ sen vi homoj sufiĉas... </text:p>
      <text:p text:style-name="P19">La matrosoj finfine disiĝis, premante unu la alian, tamburoj ĉe la ŝtuparo batis ruladon, la standardo de la general-admiralo ekrampis malsupren. En la velboato general-leŭtenanto Weide demandis Ievlev-on: </text:p>
      <text:p text:style-name="P19">— Per kio klarigeblas, mia amiko, ĉio tio, kion ni ĉi tie ĵus observis? </text:p>
      <text:p text:style-name="P19">— Ĝi klarigeblas nur per deziro fini la damnitan militon! — respondis Ievlev. — Nun tiel okazis, ke ne estas en la tuta floto matroso, nek soldato, kiuj ne komprenus, ke ne estos kvieto kaj por Sankt-Piterburgo, kaj por aliaj lokoj — de la Ladoga lago ĝis Arĥangelsko, de Pskovo ĝis Novgorodo, — ĝis ni faros viktorion super la sveda floto, kaj ju pli frue tio okazos, des pli bone... </text:p>
      <text:p text:style-name="P19">Weide silentis, suĉante la pipon, kraĉadis en la akvon. </text:p>
      <text:p text:style-name="P19">En la sama nokto Ivano Ivanoviĉ Rjabov sur kuriera boato venis sub komandon de kapitan-komodoro Zmajeviĉ en lian taĉmenton de velgaleroj kaj galeroj. Kalmukov ricevis nomumon en la duan taĉmenton de galeroj. </text:p>
      <text:p text:style-name="P19"><text:soft-page-break/>Ĉe Zmajeviĉ estis pasigantaj tempon du nekonataj oficiroj, morne aŭskultis rezonadon de la kapitan-komodoro. </text:p>
      <text:p text:style-name="P19">— Ni vivas malfacile, kruele, — estis parolanta tiu. — Pli kruele ne eblas. Mi revenas de la maro en Paradizon<text:bookmark text:name="xnoto-4-11-4-1"/><text:note text:id="ftn43" text:note-class="footnote"><text:note-citation>43</text:note-citation><text:note-body><text:p text:style-name="P2">Paradizo — tiel nomadis Petro mem Sankt-Peterburgon en la komenco de ĝia konstruado. «Sankt-P<text:span text:style-name="T3">i</text:span>terburgo» ne estas tajperaro, en tiu tempo la nomo de la urbo estis tia laŭ la nederlanda formo de la nomo Petro — Pieter. Poste «Piter» iĝis popola nomo de Sankt-Peterburgo, kaj tiu nomo ĝisvivis la nunan tempon, kvankam la urbo ŝanĝis sian nomon laŭ la germana formo — Peter <text:span text:style-name="T3">(trad.)</text:span></text:p></text:note-body></text:note> — Sankt-Piterburgon por ripozo, unu aŭ du tagojn mi trasuferas, kaj pensas, ne, ĉe ni ja estas pli bone. Spiri estas pli libere, ja estas mara vento. En Sankt-Piterburgo nur katenoj tintas. Laŭ stratoj laborulojn oni pelas — en katenoj. Kaj vere — pro ĉi Paradizo el naŭ kortoj en Rusujo unu homon oni elprenas. Ne estas ŝerco. Kaj devas tiu homo veni kun sia ĉarpentista, aŭ lignaĵista, aŭ ia alia metia ekipaĵo. Kaj por dekestro estas ordonite havi kaj ĉizilon, kaj mortezilon, kaj skrapklingon, kaj borilon, kaj segilon. Kaj ĉio ĉi, sinjoroj miaj, estas kara, por ĉio pagi necesas, kaj ankaŭ panon ĝis la loko por laborulo aĉeti. Kie tion preni? </text:p>
      <text:p text:style-name="P19">La gasta oficiro tiris sin, diris kun suspiro: </text:p>
      <text:p text:style-name="P19">— Ho Dio! Kuriozaĵojn, monstrojn, raraĵojn ni kolektas, kaj ĉi tie estas milito, kaj ĉi tie estas Paradizo, kaj ĉi tie estas «vorto kaj afero»<text:bookmark text:name="xnoto-4-11-4-2"/><text:note text:id="ftn44" text:note-class="footnote"><text:note-citation>44</text:note-citation><text:note-body><text:p text:style-name="P2">Vd. noton en la unua ĉapitro de la dua parto: tiuj vortoj estis signalo por aresto de homo, akuzata pri ŝtatperfido <text:span text:style-name="T3">(trad.)</text:span></text:p></text:note-body></text:note>! Kiam por la popolo estos pli facile? </text:p>
      <text:p text:style-name="P19"><text:soft-page-break/>Dum la konversacio ili vespermanĝis likvan kaĉon, almanĝis biskoton. La kaĉo odoris je putraĵo, la alia oficiro-gasto insultis: </text:p>
      <text:p text:style-name="P19">— Je Dio, mi de la komenco mem de la Rusia ŝipa floto servas, sed ne memoras, ke oni bonan grion en la floto ricevus. Ĉiam humidan, kaj amaran, kaj putran. Penas, penegas sinjoroj komercistoj — helpas al ni la caran servon plenumi... </text:p>
      <text:p text:style-name="P19">Forakompaninte la gastojn, Zmajeviĉ eksilentis por longe — fiksrigardis siluetojn de foraj svedaj ŝipoj, fiksaŭskultis svedajn signalojn. Ĉi tie, sur la velgalero, matrosoj estis kuŝiĝantaj dormi, du voĉoj kantis kanton, nemalproksime oni akorde ridis, aŭskultante fabeliston. </text:p>
      <text:p text:style-name="P19">Ivano Ivanoviĉ baldaŭ ekdormis en la kajuto sub varma ŝafa peltjako, kaj Zmajeviĉ turniĝadis, suspiradis kaj ree leviĝis laŭ la ŝtuparo sur la pruan trapasejon. Tie li pasigis la tutan mallongan nokton, fiksaŭskultante kaj fiksrigardante, pensante — ĉu estos ventomanko, aŭ leviĝos vento. Sed estis plena senventeco. Frumatene sur la velgaleron venis kuriero kun mallonga ordono. Zmajeviĉ elaŭskultis la leŭtenanton, kapjesis, malleviĝis en la kajuton, surmetis novan uniformon, strikte zonis sin, prenis en la manon trikornan ĉapelon, Ivano Ivanoviĉ, vekiĝinte, turnadis la kapon, demandadis: </text:p>
      <text:p text:style-name="P19">— Kio? Kio? Ĉu komenciĝis? </text:p>
      <text:p text:style-name="P19">Sur velgaleroj tamburoj batis ruladon, matrosoj sidiĝadis sur benkojn, kraĉadis sur la manojn, provadis remilojn. Ĵus leviĝinte, la suno komencis rosti, la akvo kuŝis kiel glata, malbrila spegulo, la svedaj ŝipoj, certe, ne povis ekmoviĝi de <text:soft-page-break/>sia loko. Ĝuste al tio estis kalkulita la dispozicio de la milita konsilio. </text:p>
      <text:p text:style-name="P19">— Ni traŝiriĝos en la Abajn<text:bookmark text:name="xnoto-4-11-4-3"/><text:note text:id="ftn45" text:note-class="footnote"><text:note-citation>45</text:note-citation><text:note-body><text:p text:style-name="P2">Abo (svede, nun finne Turku) — urbo kaj haveno sud-okcidente de Finnlando <text:span text:style-name="T3">(trad.)</text:span>.</text:p></text:note-body></text:note> ŝerojn pli altmare ol la svedoj, — diris Zmajeviĉ, — ĉu vi komprenis? Ni havas galerojn, ili — ŝipojn. Por ili ĉe tia senventeco restas unu afero: atendi kaj al Sankta Brigita preĝi. </text:p>
      <text:p text:style-name="P19">Rjabov rigardis en lornon. La svedoj, rimarkinte moviĝon de la galera floto, irinta ekster atingebleco de iliaj kanonoj, mallevis remboatojn, penis treni siajn ŝipojn. Estis videble, kiel streĉiĝas fadenoj-ŝnuregoj, kiel remas svedaj matrosoj. Sed la pezaj ŝipoj staris senmove, kvazaŭ kunfanditaj kun la hele brilantaj, pezaj akvoj de la golfo. </text:p>
      <text:p text:style-name="P19">— Laboru, fraĉjoj, laboru! — per raŭkiĝinta voĉo petadis Zmajeviĉ. — Laboru, amikoj, ne avaru! Ĉio nun estas en nia rapideco, kuraĝo, lerteco! </text:p>
      <text:p text:style-name="P19">De la remistoj verŝiĝis ŝvito, galera knabo — kuiristo — ĵetiĝadis kun sitelo kaj kruĉo — trinkigadis homojn el siaj lertaj manoj. Ferdekestroj el kuvoj priverŝadis remestrojn per eksterŝipa varma, sala akvo. En la plej kvieta senventeco fore aŭdiĝis batoj de timbaloj, ululado de grandaj tamburoj, komandoj: </text:p>
      <text:p text:style-name="P19">— Remilojn — akven! Remilojn — supren! Remilojn — akven! Remilojn... </text:p>
      <text:p text:style-name="P19"><text:soft-page-break/>La velgaleroj iris glate, per kolumno, kaj tiel rapide, ke eĉ en la plena nun senventeco la pobaj flagoj flirtis kvazaŭ en ŝtormo. </text:p>
      <text:p text:style-name="P19">La svedoj provis pafi, sed la kuglegoj faladis tiom malproksime de la traŝiriĝinta rusa avangardo, ke post kelkaj salvoj admiralo Wattrang ordonis ĉesigi la pafadon. </text:p>
      <text:p text:style-name="P19">Post tagmezo Zmajeviĉ diris al Ivano Ivanoviĉ: </text:p>
      <text:p text:style-name="P19">— Jen li — sinjoro subadmiralo Ehrenschiöld. Atendas nin de la bordo, de la trenvojo. Tien li siajn kanonojn turnis. Do, sinjoro subadmiralo, ni salutos vin. Se ne hodiaŭ, do morgaŭ... </text:p>
      <text:p text:style-name="P19">Tridek velgaleroj kaj galeroj de la rusa floto ĵetis ankrojn antaŭ la eskadro de la svedoj. </text:p>
      <text:p text:style-name="P19">Remistoj sur la velgalero de Zmajeviĉ kuŝis sur la ferdeko kaj la benkoj, kvazaŭ mortintaj. Multaj havis la polmojn frotitaj ĝis sango, iuj brue, stertore spiregis, unu remestro ĉiam verŝadis sur sin akvon — sitelon post sitelo, plendis, ke la internaĵo bolas, brulas kiel fajro. Manĝi neniu povis... </text:p>
      <text:p text:style-name="P19">— Malfacila estos afero! — diris Zmajeviĉ al Rjabov, kiam ili ĵetis la ankron. — Ehrenschiöld estas saĝa, nenion eblas diri, havas kapon sur la ŝultroj la subadmiralo. Ne eblas lin ĉirkaŭiri, diablon... Kaj de la trenvojo li nin atendis, kaj ĉi tien rigardis... </text:p>
      <text:p text:style-name="P19">Ivano Ivanoviĉ, starante sur la trapasejo, atente fiksrigardis la situon de la eskadro de Ehrenschiöld. En mallarĝa fiordo la sveda subadmiralo tiel metis siajn ŝipojn, ke ili vere lasis nenian eblon ataki la malavanon. La flagŝipa «Elefanto» staris <text:soft-page-break/>flanke al la rusaj velgaleroj, por pafi per ĉiuj kanonoj, kaj la galeroj staris prue por pafi per pruaj kanonoj. Malantaŭ la eskadro videblis dronigita barĝo kaj ankoraŭ ŝipo kun kanonoj, direktitaj al la loko de la supozata trenado de ŝipoj. </text:p>
      <text:p text:style-name="P19">— Nu? — demandis Zmajeviĉ. </text:p>
      <text:p text:style-name="P19">— Vere, estas malfacila afero! — konsentis Rjabov. — Kvazaŭ fortreso... </text:p>
      <text:p text:style-name="P19">— Jen, fortreso. Ni devos ne alie ol per ŝipatako la viktorion elŝiri, kaj iliaj ŝiprandoj estas altaj. Havos ni malfeliĉon... </text:p>
      <text:p text:style-name="P19">En krepusko al Zmajeviĉ sur boateto venis Kalmukov. Ili fumis pipojn, silentis, pensis. En la sveda eskadro brilis fajroj, de tie aŭdiĝis sonoj de klarionoj, kantado de trumpetoj. Poste Ehrenschiöld kunvenigis militan konsilion — videblis, kiel al lia ŝipo ekiris boatoj de ĉiuj ŝipoj de la eskadro. </text:p>
      <text:p text:style-name="P19">— Estas mallarĝe — jen kio estas malfacila, — diris Kalmukov. — Per pli ol dudek galeroj en linio ne eblos ataki, kaj eĉ tiel estas tro malvaste — intertuŝe. Ankoraŭ la malavano ne estas sekura. Se ventomanko ĉesos, admiralo Wattrang nin per sia ŝipa floto tuj al la vosto atakos, tiam ni dancos. Kaj oni aŭdis, de Abo galera floto de subadmiralo Taube por ilia helpo ekiros, aŭ ekiris hodiaŭ. Estas unu espero — rapide Ehrenschiöld-on frakasi plene, por ke li ne rekonsciiĝu, returniĝi kaj esti pretaj al aliaj hazardaĵoj. Ĉu mi ĝuste diras, sinjoro Zmajeviĉ? </text:p>
      <text:p text:style-name="P19">La kapitan-komodoro kapjesis, konsentis: </text:p>
      <text:p text:style-name="P19">— Alie ne eblas fari ĉi laboron... </text:p>
      <text:p text:style-name="P19"><text:soft-page-break/>Kaj li aldonis kun suspiro: </text:p>
      <text:p text:style-name="P19">— Laboros ni morgaŭ, vere ŝvitos... </text:p>
      <text:p text:style-name="P19">Matene la observisto sur la velgalero de Zmajeviĉ ekvidis la avangardon de la granda galera floto. Post la ŝipoj de generalo Weide iris galeroj, duongaleroj kaj velgaleroj de la centra eskadro sub granda flago de general-admiralo Apraksin kaj fine — la ariergardo de Golicin kun lia eskadro. La tuta galera rusa floto traŝiriĝis, uzinte tion, ke admiralo Wattrang, irante al kuniĝo kun admiralo Lillje, malfermis la galeran ŝanelon. </text:p>
      <text:p text:style-name="P19">Sur la eskadro de Zmajeviĉ oni kriis «hu ra». </text:p>
      <text:p text:style-name="P19">Artileriistoj de Weide svingadis trikitajn ĉapojn, skovelojn, sabrojn, la antaŭe kvieta fiordo ekzumis, kvazaŭ arbaro dum uragano. Knarado de galeraj remiloj en remilingoj, komandaj vortoj, kuraĝaj elkrioj en paroltubojn, frapoj de hokstangoj, tondrado de pezaj matrosaj botoj, metala grincado, insultado, ridado — ĉio samtempe kuniĝis en unuecan, potencan kaj gajigan vigliĝon, kia ĉiam fariĝas ĉe kuniĝo de grandaj militistaj amasoj. La plej granda parto de la laboro, anticipanta batalon, estis finita, kaj ĉiuj homoj sur ĉiuj ŝipoj de la floto komprenis tion, same, tamen, kiel ankaŭ sur la ŝipoj de Ehrenschiöld oni komprenis la venantan teruran danĝeron: tie estis granda silento. Ehrenschiöld ordonis al la pastro de la eskadro fari diservon. </text:p>
      <text:p text:style-name="P19">En la antaŭtagmanĝa tempo sur la galeron de Zmajeviĉ leviĝis la general-adjutanto de Petro Jaguĵinskij. Li estis en mallonga kaftano el alka ledo, kun spado, en blankaj gantoj. Lia bela vizaĝo estis pala, la okuloj ekscitite brilis. </text:p>
      <text:p text:style-name="P19"><text:soft-page-break/>— Ni devas komenci la aferon, — diris li, etendante la manon al la kapitan-komodoro. — Ĉu vi estas preta, Zmajeviĉ? Se preta, ordonu iri al «Elefanto» sub blanka flago. </text:p>
      <text:p text:style-name="P19">Matrosoj levis la ankron, la remestroj ekpremis la remilojn. Jaguĵinskij, Zmajeviĉ kaj Rjabov staris en la prua trapasejo de la ŝipo. La galero ĉiam pli malproksime foriradis de la rektaj linioj de la rusa floto, ĉiam pli proksima iĝadis la sveda flagŝipo. Jen jam iĝis klare distingeblaj kanonaj malfermitaj paftruoj, jen eblis distingi amasiĝintajn ĉe la ŝtuparo svedajn oficirojn, jen iĝis videbla subadmiralo Ehrenschiöld mem — senkapvesta, en ore brodita uniformo. En distanco de unu ŝipa longo de «Elefanto» Zmajeviĉ ordonis levi la remilojn. Tuj estiĝis plena silento, tia silento, ke Rjabov aŭdis, kiel gutas akvo de la remiloj en la maron. </text:p>
      <text:p text:style-name="P19">— Mi aŭskultas vin, rusoj! — laŭte, klare en la germana prononcis Ehrenschiöld. </text:p>
      <text:p text:style-name="P19">Li staris antaŭ sia sekvantaro, liaj manoj estis kunmetitaj sur la brusto, lia malhela vizaĝo havis malmildan esprimon. </text:p>
      <text:p text:style-name="P19">— Sinjoro subadmiralo Ehrenschiöld! — per laŭta voĉo, sed tre ĝentile ekparolis Jaguĵinskij. — Laŭ ordono de mia monarĥo mi havas honoron proponi al vi kapitulaci sen ajnaj kondiĉoj, transdoninte sin al arbitro de la venkinto. Vi mem bonvolas vidi, kia estas kontraŭulo antaŭ vi, kaj ne povas ne kompreni, kio atendas viajn ŝipojn okaze de batalo. Kia estos via respondo? </text:p>
      <text:p text:style-name="P19"><text:soft-page-break/>Centoj da svedoj staris sur trapasejoj de la galeroj, ĉirkaŭis «Elefanton», aŭskultis, penante ne diri eĉ unu vorton. Ehrenschiöld respondis senhaste, mallonge: </text:p>
      <text:p text:style-name="P19">— Ne, ni ne kapitulacos. </text:p>
      <text:p text:style-name="P19">Jaguĵinskij ŝajnigis, ke li ne distingis. Ehrenschiöld ripetis: </text:p>
      <text:p text:style-name="P19">— Mia eskadro ne kapitulacos! — diris Ehrenschiöld. — Ĉu nun vi aŭdas? </text:p>
      <text:p text:style-name="P19">La general-adjutanto kuntiris la brovojn, avertis: </text:p>
      <text:p text:style-name="P19">— En batalo neniu petu pri indulgo! </text:p>
      <text:p text:style-name="P19">Ehrenschiöld fiere levis la kapon, respondis laŭte: </text:p>
      <text:p text:style-name="P19">— Mi neniam kaj de neniu petis indulgon! </text:p>
      <text:p text:style-name="P19">Kaj, abrupte turniĝinte, malaperis en amaso de la sekvantaj oficiroj. Tuj sur «Elefanto» leviĝis topmastaj flagoj: «al batalo prepariĝi!» </text:p>
      <text:p text:style-name="P19">Ekzakte je la dua horo posttagmeze sur la galero de Apraksin estis levita blua flago, signifanta komencon de batalo, kaj tuj pafis kanono. Kapitan-komodoro Zmajeviĉ svingis blankan tukon, kaj en la sama momento lia eskadro, pafante dum irado per ĉiuj siaj pruaj dudek tri kanonoj, impetis al la svedoj. Ehrenschiöld silentis, sed la faŭkoj de la svedaj kanonoj persiste rigardis al la rapidantaj rusaj galeroj kaj velgaleroj. </text:p>
      <text:p text:style-name="P19">— Kial do li? — demandis Rjabov. — Ĉu li ne pafos? </text:p>
      <text:p text:style-name="P19">— Li pafos! — per raŭkiĝinta voĉo respondis Zmajeviĉ. — Li atendas. </text:p>
      <text:p text:style-name="P19"><text:soft-page-break/>La svedoj batis nur tiam, kiam la eskadro de Zmajeviĉ aliris je duona distanco de pistola pafo. Ili pafis per mitrajlo per ĉiuj kanonoj. En la morta senventeco de la varmega tago peza pulva fumo nebuligis la tutan fiordon. Zmajeviĉ tuj iĝis vundita kaj, kaptinte Rjabov-on je la ŝultro, siblis en lian orelon, kion kaj al kiu ordoni. El lia buŝo fluis sango, li kraĉadis ekster la ŝiprandon kaj ree raŭkadis al Ivano Ivanoviĉ, kiel agi. En acida pulva fetoro sur la ferdeko de la velgalero silente mortadis remestroj, ferdekestroj, artileriistoj. Rjabov ĵetiĝis al kanono, enigis ŝargon, enpremis meĉon. Li vidis, kiel la kuglego batis apud la ŝtuparo de «Elefanto», sed li tuj perdis la konscion kaj rekonsciiĝis ne baldaŭ, nur tiam, kiam la eskadron de Zmajeviĉ jam estis ĉirkaŭirantaj galeroj de la centra eskadro, ordiĝintaj en du linioj. </text:p>
      <text:p text:style-name="P19">— Jen, viva! — siblis apud Ivano Ivanoviĉ Zmajeviĉ. — Tio, frato, estas kontuzo, vi ne estas vundita, mi jam rigardis. Ĉu vi min aŭdas aŭ tute surdiĝis? </text:p>
      <text:p text:style-name="P19">— Aŭdas! — per neobeanta lango respondis Rjabov. </text:p>
      <text:p text:style-name="P19">— Jen, aŭdas. Kaj la batalon vidas? </text:p>
      <text:p text:style-name="P19">— Vidas. La centro ekiris. </text:p>
      <text:p text:style-name="P19">— Ja ekiris, sed ankaŭ ili ne eltenos. Vidu, kiel oni al ili pafas. Ho, pafas... </text:p>
      <text:p text:style-name="P19">Li ankoraŭ kraĉis ekster la randon, vokis al si per la fingro maljunan, fulgokovritan matroson, ordonis fari purigon — al batalo. </text:p>
      <text:p text:style-name="P19"><text:soft-page-break/>— Fini devos ni, — diris li flustre al Rjabov. — Ni dume iomete reviviĝos, retrovos spiron kaj ree komencos labori... </text:p>
      <text:p text:style-name="P19">Sur la galero anstataŭ la pereintaj remestroj aperis novaj, venis juna ferdekestro, du kanonistoj. La mortintoj, kovritaj per flago, kuŝis apud la poba trapasejo. Sur boateto venis kuracisto, pansis Zmajeviĉ-on, ordonis al li trinki varmegan sbitenon, ne moviĝi, ne paroli. La kapitan-komodoro ne aŭskultis lin — rigardis al la maldekstra flanko de la svedoj, al galero «Trapan», kun kiu en ŝipatako kunkroĉiĝis velgaleroj de la dua linio de la centra eskadro. De ĉi tie videblis, kiel la defendantoj kaj la atakantoj amasiĝis ĉe unu rando de «Trapan», kiel la sveda galero komencis kliniĝi kaj kiel, ĉerpinte akvon, dronis. Fora mallonga kriego de la dronantoj atingis Ivanon Ivanoviĉ-on, li por momento fermis la okulojn, kaj kiam li ree ekrigardis en tiu direkto — la atakaj ŝipoj jam estis deirantaj kaj sur la loko de «Trapan» nur kvazaŭ bolis la maro. </text:p>
      <text:p text:style-name="P19">La dua linio de la centra eskadro tiutempe per densa ordo iris al la fronto de la svedaj ŝipoj. Pafado de kanonoj de la kontraŭulo komencis malfortiĝi, eĉ «Elefanto», la flagŝipo de Ehrenschiöld, rebatadis malpli ofte kaj kvazaŭ sen deziro. Kaj la rusaj galeroj de la dua linio kaj la eskadro de Kalmukov, ankoraŭ ne estintaj en la batalo, per potenca pafado detruadis ŝnurarojn, dissplitadis pruajn trapasejojn de svedaj remŝipoj. Ekbrulis finfine ankaŭ «Elefanto» — densa rufa fumo ekrampis de la pobo, sur la pobferdeko aperis langoj de flamo. </text:p>
      <text:p text:style-name="P19">De Apraksin al Zmajeviĉ venis sendito, ordonis senprokraste iri por helpo al la eskadro de Kalmukov. Nun Zmajeviĉ komandis ne dudek tri galerojn kaj velgalerojn, sed nur dek <text:soft-page-break/>naŭ, la ceterajn kvar ne eblis konduki kun si en la batalon — tie pereis kaj la remestroj, kaj la ferdekestroj, kaj la ŝipatakaj soldatoj. </text:p>
      <text:p text:style-name="P19">Elaŭskultinte la ordonon, la kapitan-komodoro ree svingis la tukon. Batis timbaloj, la remestroj ekpremis la remilojn. Ivano Ivanoviĉ almetiĝis al la kanono, direktadis ĝin, por pafi ĝuste. La velgalero per saltoj, facile iris rekte al «Elefanto», kvazaŭ intencis rami ĝin. Aliaj velgaleroj de Zmajeviĉ moviĝis apude, iliaj pruaj kanonoj pafadis al la flagŝipo de la svedoj. «Elefanto» ankoraŭ pafis per tri flankaj kanonoj, skuiĝante per la tuta korpo, kaj eksilentis por eterne. La galeroj de Kalmukov ĉirkaŭis la ŝipon de Ehrenschiöld, ŝipatakaj soldatoj kroĉiĝadis per hokoj al altaj ŝiprandoj, almetadis ŝtuparojn, sed la svedoj pafadis desupre per fusiloj, hakadis per sabroj, pikadis per mallongaj lancoj. </text:p>
      <text:p text:style-name="P19">— Pafu! — ordonis Ivano Ivanoviĉ. </text:p>
      <text:p text:style-name="P19">La kanono batis, mitrajlo kun ŝriko forbalais dekduon da matrosoj de «Elefanto», rufa soldato-preobraĵenskano finfine almetis eskalon, la rusoj kure, lerte, rapide movante la manojn, ekgrimpis supren — hakbatali sur la pobkastelo. Ivano Ivanoviĉ vidis, kiel de alia galero de Kalmukov oni almetis ankoraŭ du eskalojn, kiel la svedoj foriris de la ŝiprando, premataj de ŝipatakaj grupoj de preobraĵenskanoj, semenovskanoj, grenadistoj, vologdanoj... </text:p>
      <text:p text:style-name="P19">Kaj sur la ŝtuparo de la flagŝipo, kun spado en la mano, tuta kovrita per sango, brulvundita kaj elturmentita, ankoraŭ batalis subadmiralo Ehrenschiöld, batalis per lastaj fortoj, ne sciante, <text:soft-page-break/>ke lia ŝipo jam estas kaptita, ke la oficiroj de lia sekvantaro jam kapitulacis, ne sciante, ke rusa kapitan-komodoro Kalmukov jam deŝiris la silkan poban flagon de «Elefanto» — oran krucon sur blua kampo. </text:p>
      <text:p text:style-name="P19">Je kvina horo posttagmeze sur la galero de Apraksin tamburoj batis «malalarmon». La batalo, daŭrinta tri horojn, finiĝis per plena venko de la rusaj maristoj. Sur la galeroj kaj velgaleroj klarionistoj, apoginte siajn flankojn per la pugnoj, ludis «ripozon». Matrosoj kaj ŝipestroj, soldatoj kaj generaloj, admiraloj kaj brigadestroj lavis sin per mara akvo, avide trinkis el ĉerpiloj, bandaĝis vundojn, rememoradis pereintajn heroojn, miradis kaj ĝojis pri tio, ke ili estas vivaj. La taga varmego ĉesis, de la maro ekblovis facila vento. </text:p>
      <text:p text:style-name="P19">Ivano Ivanoviĉ sur sia ŝipo faris nomvokadon de la homoj, markis en folio per krucoj pereintojn. Sub venteto, sterninte sub sin drelikon, spirante malglate, kun raŭko, dormis vundita Zmajeviĉ. </text:p>
      <text:p text:style-name="P19">Rjabov eksidis sur benkon, suspiris, enpensiĝis. En liaj oreloj ankoraŭ estis zumado, la bruston premis pulva brulodoro. Kaj estis strange, ke la batalo finiĝis, ke la svedaj ŝipoj staras preskaŭ en la sama ordo, kiel antaŭ la komenco de la batalo, sed nun sur ili flirtas ne bluaj flagoj, sed aliaj — rusaj, de Sankta Andreo, kaj ekde nun tiuj ŝipoj apartenas al la rusa Balta floto. </text:p>
      <text:p text:style-name="P6"/>
      <text:h text:style-name="P5" text:outline-level="3"><text:bookmark-start text:name="__RefHeading___Toc10756_3798596000"/><text:soft-page-break/>5. Survoje hejmen<text:bookmark-end text:name="__RefHeading___Toc10756_3798596000"/></text:h>
      <text:p text:style-name="P19">Antaŭ krepusko de la sekva post la batalo tago Luko Aleksandroviĉ en bruldifektita, ŝvita kaj fulga kaftano, kun fermiĝantaj pro laco okuloj revenis al si sur «Sanktan Antonion». Kiam li eniris, Spafariev per speciala frizilo estis pufiganta por si la buklon sur la frunto. La kapitan-komodoro iom staris silente en la pordo de la kajuto, diris poste kun suspiro: </text:p>
      <text:p text:style-name="P19">— Supozis mi dum la batalo: pereos Kalmukov, el tiu afero sekvos sola ĝojo — el palacoj paradizaj aŭ inferaj vidos mi nepre, kiel oni vin, matroso Spafariev, senkompate vipos. Kaj ne estos por vi en la mondo protektanto! </text:p>
      <text:p text:style-name="P19">Servosoldato Spafariev reĝustigis la buklon sur la frunto, demetinte la dikan kruron, eldiris: </text:p>
      <text:p text:style-name="P19">— Homo proponas, Dio disponas. Vi ne pereis en la batalo, kaj mi ne estos vipita. </text:p>
      <text:p text:style-name="P19">Kaj li gratulis sinjoron Kalmukov-on pri la viktorio super la svedoj. </text:p>
      <text:p text:style-name="P19">— Iru for al diablo! — koleriĝis Kalmukov. </text:p>
      <text:p text:style-name="P19">La servosoldato prenis sian frizilon, turniĝis ankoraŭ antaŭ la spegulo, promesis: </text:p>
      <text:p text:style-name="P19">— Probable, nun en Paradizo oni honore heroojn renkontos. </text:p>
      <text:p text:style-name="P19">— Vin speciale! </text:p>
      <text:p text:style-name="P19">— Kaj kial min ne honori? Ĉu mi laŭ mia volo en la batalo ne estis? Kaj kiu el tie vidas — kiu estis, kaj kiu ne estis, kiu <text:soft-page-break/>pafis, kaj kiu en ĉagreno sian vicon atendis? Amorantinoj pri tio neniom estas informitaj... </text:p>
      <text:p text:style-name="P19">— Ĉu vi foriros de ĉi tie? — kriis la kapitan-komodoro. </text:p>
      <text:p text:style-name="P19">Spafariev finfine foriris. Kalmukov malvestis sin, lavis, kuŝiĝis, eĉ ekdormetis, sed bone ekdormi ne sukcesis. General-adjutanto Jaguĵinskij ordonis senprokraste prepari kajuton por general-admiralo Apraksin, por cara kaptito subadmiralo Ehrenschiöld, por subadmiralo Ievlev kaj aliaj ceteraj ranguloj. </text:p>
      <text:p text:style-name="P19">— Kaj kion novan oni tie aŭdis? — oscedante, demandis Kalmukov. </text:p>
      <text:p text:style-name="P19">— Nova estas tio, ke la tuta sveda floto foriris el ĉi lokoj al si — gardi Stokholmon kontraŭ nia elŝipiĝo. </text:p>
      <text:p text:style-name="P19">Jaguĵinskij same oscedis, etendis antaŭen la fortikajn piedon en novmanieraj, kun kalkanumetoj ŝuoj, tiris sin per la tuta korpo, ekparolis per laca voĉo: </text:p>
      <text:p text:style-name="P19">— Batite, tamen, estas multe da popolo. Hodiaŭ oni kalkulis: mortintaj cent dudek sep, kaj oficiroj el ili ok. Vunditaj tricent kvardek unu, kaj oficiroj el ili dek sep. Ĉe la svedoj mortintoj estis kalkulitaj tricent kvindek du. Pli ol tri cent estis kaptitaj... </text:p>
      <text:p text:style-name="P19">Luko Aleksandroviĉ, ĝemante, surmetis la paradan uniformon, kunvokis oficirojn fari ordonojn. Dum oni preparis la kajutojn, venis nokto. La estraro plu ne venadis, anstataŭ ĝi venis Ivano Ivanoviĉ Rjabov, tiom fulga kaj ĉifona, ke Kalmukov unue eĉ ne rekonis la markadeton. </text:p>
      <text:p text:style-name="P19"><text:soft-page-break/>— Kio do pri niaj gastoj? — demandis Kalmukov. — Ni atendas, atendas. </text:p>
      <text:p text:style-name="P19">— Ili venas, tuj estos ĉi tie... </text:p>
      <text:p text:style-name="P19">Apraksin leviĝis sur la ŝipon la unua, post li du svedaj oficiroj kondukis Ehrenschiöld-on, post la kaptita subadmiralo iris Silvestro Petroviĉ Ievlev. Poste, lacaj, silente leviĝis Weide, Golicin, Volkov, Buturlin, kaptitaj svedoj: veselkapitano, rigardanta kiel bovo al ruĝa tuko, kun la brako sur skarpo, ankoraŭ oficiro sen kaftano, du leŭtenantoj — junaj, blondaj, timigitaj... </text:p>
      <text:p text:style-name="P19">Sur la pobferdeko Apraksin ordonis al Kalmukov: </text:p>
      <text:p text:style-name="P19">— Jen kio, kapitan-komodoro, sendu signalojn al la ŝipa floto — ankrojn levi, sekvi min. Kaj al la svedaj militŝipoj, super kiuj nun estras Sivers, same ordonu — sekvi nin kolumne. </text:p>
      <text:p text:style-name="P19">— Jes! </text:p>
      <text:p text:style-name="P19">Kaj per alia voĉo, tute maljunula, kun laca raŭko, Apraksin demandis: </text:p>
      <text:p text:style-name="P19">— Nu? Ĉu vi militis? Viva vi estas, kapitan-komodoro? </text:p>
      <text:p text:style-name="P19">Poste, pririgardante la stelan ĉielon, li aldonis: </text:p>
      <text:p text:style-name="P19">— Sed ne baldaŭ ankoraŭ hejmen, ne, ne baldaŭ. </text:p>
      <text:p text:style-name="P19">— Ĉu nun al Svedio? — demandis Luko Aleksandroviĉ. </text:p>
      <text:p text:style-name="P19">— Ĉu tuj rekte al Svedio? Ne, fraĉjo, vi tro hastas, kiel mi vidas. Ne, ne tiel estos. Nia galera floto estas konsumita, <text:soft-page-break/>ankoraŭ ripari necesas, kalfatri, kanonojn ŝanĝi. Ne, pri la sveda reĝlando ni ankoraŭ atendos. Ni simple vagos, homojn vidos, nin mem montros. Ni krozados, kiu devas, kapitan-komodoro, tiu rigardu — eliris la rusoj per floto post sia glora viktorio. Iuj gratos la nukojn, pensos, cerbumos. Nu kaj se ni iun saboton faros, do estu tiel... </text:p>
      <text:p text:style-name="P19">Li suspiris, sidis iom sur la pobferdeko en sia larĝa malnova fotelo, poste foriris dormi. </text:p>
      <text:p text:style-name="P19">Ĉe mateniĝo la ŝipa floto levis ankrojn kaj direktis sin en longan navigadon. Skoltoj kaj veturigitaj sur «Sanktan Antonion» kaptitoj ekzakte konfirmis, ke la granda floto de admiralo Wattrang foriris al la Alanda maro por defendo de la bordoj de la reĝlando kontraŭ elŝipigo de rusaj trupoj. Kaptita apud Abo kapera ŝipo estis veturiganta poŝton; el la leteroj Silvestro Petroviĉ komprenis, ke en Svedio estis deklarita ĝenerala mobilizo, ke sur kajoj de multaj svedaj urboj oni metas baraĵojn kaj ke la venko ĉe Hanguto estas la kaŭzo de ĉiuj ĉi agoj. </text:p>
      <text:p text:style-name="P19">La okan de aŭgusto la galeroj kaj velgaleroj de la rusa floto okupis la Alandajn insulojn. Pri tiu evento Petro sciigis Apraksin-on per mallonga letereto, sendita kun kuriero sur ŝerboato «Flundra», kaptita ĉe Hanguto. </text:p>
      <text:p text:style-name="P19">Ŝipoj de la Rusia floto eliris en la Baltan maron. La Andreaj flagoj flirtis sub aŭtuna mara vento, la rusaj ŝipoj insiste kaj persiste serĉis renkonton kun la kontraŭulo, serĉis batalon, serĉis okazon fini la svedan maran potencon. Sed la svedoj post Hanguto iĝis pli singardaj, nun ili foriris, kaŝiĝis, maskis sin. <text:soft-page-break/>Nur de la bordoj sekrete per lornoj agentoj de la reĝlando kaj maraj oficiroj pririgardadis la rusan ŝipan floton, balancadis la kapojn, sulkigadis la vizaĝojn, kolere suspiradis: «aĥ, perdita tempo, perdita, nun ne eblas sufoki, nun estas malfrue, eliris Moskvio sur marojn!» Kaj penadis diveni, kie estas «Elefanto», kaptita de la rusoj, kie estas «Mortan», «Simpan». Sed estis malfacile inter multegaj ŝipoj laŭ konturoj rekoni siajn ŝipojn... </text:p>
      <text:p text:style-name="P19">La rusoj retenadis kaperŝipojn — unu post alia, kaptadis negocistojn, kiuj estis veturigantaj en Svedion kanonojn, fusilojn, pulvon, aliajn militajn provizaĵojn. Silvestro Petroviĉ faradis por ĉi rompantoj de konvencioj severajn riproĉojn, la armilaro estis konfiskata. La negocistoj konfuziĝadis, insultadis la svedojn, ke tiuj ne donas bonajn eskortojn, proponadis al la moskvianoj komercon. Silvestro Petroviĉ respondadis seke: </text:p>
      <text:p text:style-name="P19">— Por kio, sinjoroj negocistoj, vane svingi la langojn. Al ni kun varoj ni vin ĉiam bonvenigas, tion vi ĉiuj scias. Sed ĉar iris nun vi ne al ni, sed al nia kontraŭulo, vi mem solvu viajn malprofitojn. Eble, vi iĝos pli saĝaj... </text:p>
      <text:p text:style-name="P19">En la mezo de aŭgusto la galera kaj la ŝipa flotoj kuniĝis proksime de Helsingforso<text:bookmark text:name="xnoto-4-11-5-1"/><text:note text:id="ftn46" text:note-class="footnote"><text:note-citation>46</text:note-citation><text:note-body><text:p text:style-name="P2">Nun Helsinko <text:span text:style-name="T3">(trad.)</text:span></text:p></text:note-body></text:note>. Petro leviĝis laŭ la parada ŝtuparo de «Sankta Antonio» — gaja, maldikiĝinta, malpeza, tuta bronza pro sunbruno, tuj fermiĝis kun Jaguĵinskij kaj Apraksin — elpensi ordon de ceremonio de reveno kun venko en sian Paradizon — Sankt-Piterburgon. Ievlev samloke raportis al li pri kanonoj, pulvo, muskedoj, prenitaj dum la krozado, Petro ludis per la brovo, ŝmacis per ĉibuko, kapjesis: </text:p>
      <text:p text:style-name="P19"><text:soft-page-break/>— Do, bone, amiko kara. Tiel ni ankaŭ poste faros... Kaj nun eksidu kun ni, necesas ceremoniaron elpensi — kiel ni revenos. Unuafoje, mi pensas, sur la maro ni tian viktorion atingis... </text:p>
      <text:p text:style-name="P19">Ili elpensadis la ceremoniaron longe kaj gaje. Luko Aleksandroviĉ, fumante pipon, el sia kajuto tra maldika septo aŭdis laŭtan ridegon de la caro, ridon de Jaguĵinskij, grumbladon de Teodoro Matejeviĉ: </text:p>
      <text:p text:style-name="P19">— Ho, tiaj solenaĵoj por ni estos ne pli facilaj, ol la ĝenerala batalo. Je Dio, Petro Aleksejeviĉ, kiom da tempo ni estas en la maro, necesas ja kviete hejme vivi iom. Sed jen vi por kvin tagoj dispoziciis la ceremonion. Festeno, kaj fajraĵo, kaj kunsido de la Senato, kaj ankoraŭ bruoj, kaj de dekoracioj surmetado... </text:p>
      <text:p text:style-name="P19">Frue matene de la kvara de septembro Silvestro Petroviĉ, turmentiĝinte pro sufokeco en la kajuto, eliris por spiri sole per freŝa mara aero. Sed ĉi tie, kun taso da kafo, en surmetita sur la ŝultrojn mantelo, staris morna subadmiralo Ehrenschiöld. Ievlev deziris tuj foriri al la pobkastelo, Ehrenschiöld per sia ĝentila, egalmezura kaj malvarma voĉo petis oferi al li kelkajn minutojn de matena libertempo. Silvestro Petroviĉ malvarme riverencis. </text:p>
      <text:p text:style-name="P19">— Ĉu ĉi fortreso nomiĝas Kronŝloto? — demandis Ehrenschiöld. </text:p>
      <text:p text:style-name="P19">— Nomiĝas Kronŝloto, — konfirmis Ievlev. — Ĝuste ĉi tie via admiralo Anckarstierna havis kelkajn gravajn malvenkojn. </text:p>
      <text:p text:style-name="P19"><text:soft-page-break/>Ehrenschiöld faris malpaciencan geston per la mano — iomete da kafo elverŝiĝis el la taso. </text:p>
      <text:p text:style-name="P19">— Poste estos Sankt-Piterburgo? </text:p>
      <text:p text:style-name="P19">— Jes, estos Piterburgo. </text:p>
      <text:p text:style-name="P19">Ili silentis. </text:p>
      <text:p text:style-name="P19">Vento egale fajfetadis en ŝnuroj, la floto iris rapide, post la ŝipoj restadis blankaj, ŝaŭmaj surfoj. </text:p>
      <text:p text:style-name="P19">— Ĉio ĉi similas al sonĝo! — subite tra la dentoj, kun kolero prononcis Ehrenschiöld. — Jes, jes, al tre malagrabla, malbona sonĝo. Mi memoras, memoras mem, ke ĉi tie estis nenia fortreso. Ĉi tie estis plata tero kaj lignodomoj, kelkaj ĥatoj, aŭ kiel tio nomiĝas ĉe vi? Sed nun ĉi tie estas Kronŝloto, kaj poste urbo Sankt-Piterburgo... </text:p>
      <text:p text:style-name="P19">— Ĉi tie estas Rusio! — konfirmis Ievlev. </text:p>
      <text:p text:style-name="P19">— Kaj ĉu en Svedio por vi same estos Rusio? — demandis kun kurba subrido Ehrenschiöld. — En Stokholmo, ekzemple? </text:p>
      <text:p text:style-name="P19">Silvestro Petroviĉ strabis al Ehrenschiöld, al la taso da kafo, kiu tremis en liaj fingroj, poste komencis silente rigardi al la griza, obtuze bruanta maro... </text:p>
      <text:p text:style-name="P19">— Ĉu vi ne respondas al mi? </text:p>
      <text:p text:style-name="P19">— Mi ne havas, kion respondi. Stokholmo estas la ĉefurbo de la sveda reĝlando. </text:p>
      <text:p text:style-name="P19">— Tamen mi mem de via monarĥo aŭdis, ke vi supozas fari tie grandan elŝipigon, kaj mi ankaŭ scias, ke en Svedio oni <text:soft-page-break/>timas tion kaj preparas indan rebaton. Por kio vi bezonas ĉi elŝipigon? </text:p>
      <text:p text:style-name="P19">— Por truddevigi pacon al via reĝo. </text:p>
      <text:p text:style-name="P19">— Kaj poste? </text:p>
      <text:p text:style-name="P19">— Kaj tio estas ĉio, <text:span text:style-name="T3">herre</text:span> subadmiralo. </text:p>
      <text:p text:style-name="P19">— Sed rusaj flagoj super la ĉefurbo de la sveda reĝlando... </text:p>
      <text:p text:style-name="P19">— Vi konfuzas, <text:span text:style-name="T3">herre</text:span> subadmiralo, — kun malbona rideto prononcis Ievlev. — Ĝuste en Svedio oni dum multaj jaroj paroladis kaj, eble, ankaŭ nun parolas pri svedaj flagoj super la grizharaj muroj de Kremlo. Tio estis via reĝo, kiu bonvolis nomumi gubernatoro de Moskvio iun Axel Sparre. Sed ni deziras alion, tute alion... </text:p>
      <text:p text:style-name="P19">— Kion? </text:p>
      <text:p text:style-name="P19">— Ni deziras pacon kaj trankvilan vivo. Nur pacon. </text:p>
      <text:p text:style-name="P19">Ehrenschiöld silentis, malserene rigardante antaŭen. Kaj Silvestro Petroviĉ subite eksentis, ke paroli, probable, tute ne indis, ke Ehrenschiöld apartenas al tiuj homoj, kiuj ne deziras kaj ne scipovas kaj vidi, kaj aŭskulti, kaj kompreni, al tiuj homoj, pro kies kulpo ankoraŭ ne baldaŭ finiĝos sur ĉi peka tero tondrado de kanonoj, fajfado de mitrajlo, krakado de fusiloj, ĝemado de vunditoj. </text:p>
      <text:p text:style-name="P19">— Ĉu vi deziras pacon? — subite demandis la svedo. — Sed ĉu ĝi ekzistas? Ĉu vi deziras justecon? Mi aŭdis ĉi tie, sur via ŝipo pri tio, ke ĉi akvoj kaj teroj, al kiuj ni iras kun via eskadro, delonge apartenas al viaj prauloj! Sed ĉu tio koncernas nin? La <text:soft-page-break/>sveda prudento kaj la sveda forto, la sveda kuraĝo kaj pafado de la svedaj kanonoj — jen kio estas la plej granda kaj sola justeco, <text:span text:style-name="T3">herre</text:span> subadmiralo, ĉu vi ne konsentas kun mi? </text:p>
      <text:p text:style-name="P19">Silvestro Petroviĉ kvazaŭ denove fiksrigardis la sunbrunan vizaĝon de Ehrenschiöld, liajn helajn brovojn, poste diris malgaje: </text:p>
      <text:p text:style-name="P19">— Ne, mi ne konsentas kun vi, <text:span text:style-name="T3">herre</text:span> subadmiralo. Kaj pli — mi kompatas la svedan reĝlandon. </text:p>
      <text:p text:style-name="P19">Ehrenschiöld fintrinkis sian malvarmiĝintan kafon, surmetis la tason, pli dense envolvis sin en la mantelon: </text:p>
      <text:p text:style-name="P19">— Ĉu kompatas? </text:p>
      <text:p text:style-name="P19">— Jes. Ĝi povus resti granda regno. </text:p>
      <text:p text:style-name="P19">Kaj, mallonge riverencinte, Silvestro Petroviĉ ekiris al la pobkastelo — spiri kaj pensi en soleco. </text:p>
      <text:p text:style-name="P19">En krepusko la ŝipoj akceptis pilotojn. Vento fortiĝis, salaj ondoj kun bruo dispeciĝadis al la flanko de «Sankta Antonio». Ivano Ivanoviĉ ĉe la ŝnureskalo renkontis la patron, brakumiĝis kun li, flustre rapide demandis, kiel fartas panjo, ĉu estas sana Irena Silvestrovna... </text:p>
      <text:p text:style-name="P19">— Sanaj, sanaj, kio al ili povas fariĝi! — per karesa baso respondis la piloto. — Ĉe ni ĉio estas en ordo. Ĉe vi, mi pensas, pli brue estis, ol sur la Bazila insulo... </text:p>
      <text:p text:style-name="P19">Sur la pobferdeko apud la stirrado staris Apraksin kaj Ievlev — atendis eliron de la caro, kiu devis transiri al kaptita sveda velgalero, por sur ĝi solene eniri Nevon. Sur «Elefanto» devis <text:soft-page-break/>iri subadmiralo Ehrenschiöld. Ivano Sabateiĉ riverencis al ambaŭ admiraloj, transdonis al Silvestro Petroviĉ riverencon de ties edzino kaj filinoj, surmetis la fortajn polmojn sur la mantenilojn de la grandega rado. La caro finfine aperis, rapide, kun la ŝultro antaŭen trapaŝis al la ŝtuparo. Post li oni trenis du liajn vojaĝajn kofretojn, post la kofretoj morne trairis admiralo Ehrenschiöld en akompano de sia sekvantaro. </text:p>
      <text:p text:style-name="P19">— Ĉu svedo? — demandis Rjabov la filon. </text:p>
      <text:p text:style-name="P19">— Li! — respondis Ivano Ivanoviĉ. — La ĉefa ĉe ili. </text:p>
      <text:p text:style-name="P19">— Tro fiere li iras! — eldiris Rjabov. — Vi lin kaptis, sed orgojlon al li ne malgrandigis. Ĉiam vi, probable, regalas sinjoron svedon, ĉiam kun riverenco kaj kun danko. Kaj li la nazon tenas supren... </text:p>
      <text:p text:style-name="P19">Apraksin estis silente ridetanta, ridetis ankaŭ Silvestro Petroviĉ. Aliris Kalmukov, parolis kun Rjabov pri ŝipa irado, pri veloj, pri ankra ŝiphalto ĉe Nevo. Ekfajfis fajfiloj, ekbatis alarmaj tamburoj, matrosoj ekgrimpis laŭ stajoj hisi velojn. La floto ekiris, kliniĝante sub vento, salaj, malvarmaj ŝprucoj leviĝadis ĝis la pobferdeko mem, Ivano Sabateiĉ nur snufadis. Ĉiam pli proksimaj iĝadis nun varmaj, flavaj, flagrantaj fajretoj de la juna urbo, etendiĝinta sur marĉaj bordoj de la larĝa rivero. Tie — kaj en malaltaj kabanoj sub ŝindaj kaj pajlaj tegmentoj, kaj en novmanieraj domoj, konstruitaj laŭ ordono de policestro Devier<text:bookmark text:name="xnoto-4-11-5-2"/><text:note text:id="ftn47" text:note-class="footnote"><text:note-citation>47</text:note-citation><text:note-body><text:p text:style-name="P2">Devier, aŭ António Manuel de Vieira (1674/1682–1745) — la unua policestro de Sankt-Peterburgo, deveninta el portugalaj baptitaj judoj; fakte kreinto de regula polico en Rusio kiel memstara ŝtatorgano.</text:p></text:note-body></text:note> kun tri kaj ses fenestroj, kun unu aŭ du fornaj tuboj, kaj en palacoj de caraj favoratoj kun ŝtofaj tapetoj, <text:soft-page-break/>kun unikaj kunmetitaj plankoj — ĉie atendis maristojn patrinoj, edzinoj, infanoj, fianĉinoj, amikoj, ĉie vaporis pirogoj — de sekalaj kun eperlanoj ĝis plej neordinaraj, grandegaj — kun nanoj, kaŝiĝintaj interne, kun fajraĵoj, kiuj devis ekbruli kaj disŝutiĝi per fajro, kiam oni eksidos en la palaco al festena tablo... </text:p>
      <text:p text:style-name="P19">Neniu dormis en ĉi tiu nokto en la urbo Sankt-Piterburgo — nek en la Bazila, nek en la Admiraleja parto, nek en la Armila, nek en la Kantora, nek en la Monera stratoj, kie loĝis metiistoj, nek apud Karpovka, kie entute estis finiĝanta la urbo kaj staris barilo kontraŭ lupoj, kiuj de tempo al tempo penetradis la ĉefurbon kaj buĉadis brutojn, kaŭzante nemalgrandajn malprofitojn por urbanoj. Ne estis nun familio, kie oni ne atendus proksiman homon, kiu tiutempe aŭ de ŝipo, aŭ de galero, aŭ de fregato aŭ brigo avide fiksrigardis kurantajn renkonten lumojn de Peterburgaj antaŭurboj. </text:p>
      <text:p text:style-name="P19">— Nu, kio do estas hejme? — demandis Apraksin la piloton. </text:p>
      <text:p text:style-name="P19">— Ni vivas iel-tiel, sinjoro general-admiralo! — respondis Rjabov. — Vidu, urbeto nia lumas. Atendas navigantojn. Kun honoro oni renkontas, pafado multekanona estas deklarita, aliaj diversaj kuriozaĵoj... </text:p>
      <text:p text:style-name="P19">— Kio, kio? — demandis Ievlev. </text:p>
      <text:p text:style-name="P19">— Ja tiel diras homoj — kuriozaĵoj, nu kaj mi tiel diras... </text:p>
      <text:p text:style-name="P19">Rjabov movis la stirradon, atente fiksrigardis la noktan obskuron, diris al Ievlev: </text:p>
      <text:p text:style-name="P19"><text:soft-page-break/>— Rigardu al la Bazila, Silvestro Petroviĉ. Tie iuj konataj de vi personoj lanternon svingas. Ĉu vi vidas? Jen — supren kaj malsupren. Ĉu ne vidas? </text:p>
      <text:p text:style-name="P19">— Mi vidas! — per obtuza voĉo respondis Kalmukov. — Ne eblas ne vidi! </text:p>
      <text:p text:style-name="P19">— Svingas, Ivano Sabateiĉ, sed ne al mi! — subridis Ievlev. — Al via markadeto... </text:p>
      <text:p text:style-name="P19">— Kaj al vi, certe! Ankaŭ al vi... </text:p>
      <text:p text:style-name="P19">— Nur eble — ankaŭ. Nia tempo estas for, Ivano Sabateiĉ, post paso de la juneco... </text:p>
      <text:p text:style-name="P19">Ĉe la dekstra flanko, devancante la ŝipojn, kun tambura batado, kun ululado de timbaloj kaj basa kantado de trumpetoj, ekiris la kapaj galeroj de Petro. Peĉaj, fulgantaj sub vento torĉoj prilumis kaptitajn svedajn oficirojn, la malhelan pezan vizaĝon de Ehrenschiöld, la flagon de lia eskadro, klakantan en la Neva humida vasto. Sur la bordoj — kaj proksime, sur la Isaaka sonorilejo, kaj malproksime, en preĝejo de Sankta Nikolao sur Malsekaĵo, kaj en aliaj malgrandaj preĝejoj — gaje eksonoris sonoriloj, de fuortoj de la Petropaŭla fortreso akorde batis ĉiuj kanonoj — kaj pezaj kaj malpezaj. Super la svedaj kaptitaj ŝipoj eksplodis komplikaj raketoj, en la nigra humida ĉielo longe brulis skribaĵo: «kaptante kaptita». Sur Nevo, sur ties krutaj ondoj ekkuris al la ŝipoj, ĵetantaj ankrojn, gigoj, boatoj, ŝerboatoj, malgrandaj velŝipoj. De ĉie oni kriadis, svingadis trikornajn ĉapelojn, ĉapojn, peĉajn torĉojn. </text:p>
      <text:p text:style-name="P19"><text:soft-page-break/>Teodoro Matejeviĉ Apraksin leviĝis de sia malnova fotelo, suspiris, nelaŭte diris al Rjabov: </text:p>
      <text:p text:style-name="P19">— Kaj ĉu ne veturigos vi min, amiko kara, Ivano Sabateiĉ, nerimarkeble en tiu bruo, sur via boateto al mia hejmo. Laciĝis mi nun dum la militiro, kaj la ostoj en mara humideco ial komencis dolori. Mi venos, oni hejtos por mi banejon, mi kuŝos, eble, Petro Aleksejeviĉ pri mi ne rememoros... </text:p>
      <text:p text:style-name="P19">— Kial ne? Mi veturigos! — promesis Rjabov. — Vi nur, Teodoro Matejeviĉ, iun mantelon pli malriĉan kaj pli truan surĵetu super la uniformo. Ja tro multas sur vi oro, kaj dekoracioj, kaj diversa brilaĵo. Oni rekonos — kaj vi ne sukcesos vin ŝvitbani... </text:p>
      <text:p text:style-name="P19">— Ĝi estas vero... </text:p>
      <text:p text:style-name="P19">Pli malriĉa mantelo troviĝis kaj duope — la unua piloto kun la general-admiralo — ili malleviĝis en la boateton. Rjabov veturigis Apraksin-on al lia palaco, poste direktis sin reen trans Nevon al la Bazila insulo. Kanonoj plu tondris — kaj apud la Admiraleja kolegio, kaj apud la Senato, kaj de la Triunua placo, kaj de la fuortoj de la fortreso. Fajraĵoj unu post alia, kaj iam eĉ po kelkaj kune krevadis en la nigra, senstela, kovrita de nuboj ĉielo, el tie ŝutiĝadis ora kaj arĝenta pluvo, faladis figuroj de virinoj, militaj armaĵoj el diverskolora flamo, aliaj nekompreneblaj kurbaĵoj, nomataj alegorioj. </text:p>
      <text:p text:style-name="P19">Ĵetante rigardojn al tuta tiu pompo, Ivano Sabateiĉ transportis sin sur la Bazilan, alligis la boateton ĉe la Ievlev-a albordiĝejo, dolĉe tiris sin kaj ekiris laŭ ŝtupoj supren, kiam <text:soft-page-break/>subite apud malnova betulo rimarkis senmove starantan Silvestron Petroviĉ-on. </text:p>
      <text:p text:style-name="P19">— Kial vi al la tablo ne iras, sinjoro subadmiralo? — demandis la piloto. — Oni vin jam longe atendas, mi pensas. Kiam brui, se ne hodiaŭ. Estas pro kio! Kaj kiom da pirogoj estis bakite ĉe ni, kaj da viando kuirite... </text:p>
      <text:p text:style-name="P19">Silvestro Petroviĉ plu silentis. </text:p>
      <text:p text:style-name="P19">— Jen, silentas, pensas! — eldiris Rjabov. — Pri kio vi enpensiĝis do, sinjoro subadmiralo? </text:p>
      <text:p text:style-name="P19">— Ja pri ni mi pensas. Jen rememoriĝis iu malproksima tago en la Novdvina citadelo, kiel konversaciis vi kaj mi, serĉante, per kio savi la unuajn ŝipojn de la Rusia floto. Probable, ankaŭ vi tiun tempon ne forgesis... </text:p>
      <text:p text:style-name="P19">Rjabov silentis iom, poste prononcis senhaste, kun subrido: </text:p>
      <text:p text:style-name="P19">— Ne, mi ne forgesis. Kaj ke ni hodiaŭ rememoras, do tio, probable, estas konvena. Multe ni tiam suferis — kampuloj, maraj laborantoj. Ne estas bone forgesi... </text:p>
      <text:p text:style-name="P19">— Tio, eble, eĉ ne forgesiĝos! — kun morna trankvilo prononcis Ievlev. </text:p>
      <text:p text:style-name="P6"/>
      <text:h text:style-name="P3" text:outline-level="1"><text:bookmark-start text:name="__RefHeading___Toc10758_3798596000"/>Epilogo<text:bookmark-end text:name="__RefHeading___Toc10758_3798596000"/></text:h>
      <text:p text:style-name="P9"/>
      <text:p text:style-name="P14">Rusio eniris en Eŭropon, kiel surakvigita ŝipo, ĉe frapado de hakilo kaj ĉe tondrado de kanonoj. </text:p>
      <text:p text:style-name="P16"><text:span text:style-name="T3">Puŝkin</text:span> </text:p>
      <text:p text:style-name="P19">Pasis ankoraŭ kelkaj jaroj. </text:p>
      <text:p text:style-name="P19">En malvarma printempa nokto Rjabov-on vekis nekonata soldato — kuriero el la Admiraleja kolegio — kun ordono sen prokrasto hasti al la loko. </text:p>
      <text:p text:style-name="P19">Taisja, kolerante, ke eĉ nokte oni ne lasas la piloton kvieta, kolektis por li pakon, kiel ĉiam, forakompanante la edzon en la maron, staris iom ĉe la barilpordeto kaj revenis hejmen. Ivano Sabateiĉ, oscedetante post dormo, paŝadis post la soldato, demandante, kio tia okazis, ke li subite eknecesis tiom frue. La kuriero ne respondadis. </text:p>
      <text:p text:style-name="P19">— Ĉu vi silentas? — interesiĝis la piloto. — Nu-nu, silentu, silentu, via posteno estas tia. Scias vi multe, sed babili ne estas permesite. </text:p>
      <text:p text:style-name="P19">En malalta halo de la kolegio super amaso de maraj mapoj sidis en malbutonitaj kaftanoj general-admiralo Apraksin, admiraloj Crøys kaj Silvestro Petroviĉ Ievlev. La pordo al la najbara ĉambro estis malfermita, el tie aŭdiĝis voĉoj de caro Petro kaj de fama ŝipkonstruisto Teodozo Skljajev. Petro Aleksejeviĉ koleris, Skljajev estis praviganta sin pri io. </text:p>
      <text:p text:style-name="P19"><text:soft-page-break/>— Kial vi tiel longe iris? — demandis Apraksin moke. — Ĉu subite iĝis maljuna? </text:p>
      <text:p text:style-name="P19">— Sed ja ankaŭ ne juna, sinjoro general-admiralo! — respondis Rjabov. — Foriris, forkuris nia juneco. Klabo el maljuna arbaro... </text:p>
      <text:p text:style-name="P19">Apraksin ordonis al li eksidi kaj atendi Petron Aleksejeviĉ-on. La piloto eksidis nek proksime, nek malproksime — laŭ la rango. La general-admiralo ekparolis, turnante sin al Ievlev, evidente daŭrigante komencitan antaŭe konversacion: </text:p>
      <text:p text:style-name="P19">— Ĉio ĉi estas vero, tiel ili ankaŭ antaŭe faradis, tiel ankaŭ poste faros, ĉar nia bono por ili estas kiel ponarda piko. Ne vane Bazilo Lukiĉ Dolgorukov siatempe al la Siro skribis, ke anglaj ambasadoroj en Kopenhago movadis la ĉielon kaj la teron, por deteni la danojn de milita unio kun ni kontraŭ la svedoj. Kaj iom poste Dolgorukov la Siron sciigis, ke kvazaŭ iu nobela persono estas sendita de la angloj en Svedion kun sekreta promeso, ke ĉion perditan de la svedoj sen peno kaj sen malprofito la angloj laŭ la ĝenerala paco al ili redonos kaj ke tie oni ne dubu post nia Poltava viktorio... </text:p>
      <text:p text:style-name="P19">Ievlev interrompis kolere: promesi ili scipovas, sed ĉion por ke la milito ne finiĝu. Se ne estus la angloj kun iliaj promesoj al la svedoj, probable post Poltavo la svedoj tuj kvietiĝus. </text:p>
      <text:p text:style-name="P19">— Ne povas ili toleri tion, ke Rusio sur sian maron eliris, — daŭrigis Apraksin. — La forpasinta sveda Karolo, kion ne faris mem, ne sukcesis, tion al la angla Georgo testamentis. Jes, Georgo estas pli lerta, ol la forpasinto, pli ruza. Do li ordonis al admiralo Norris vagi sur siaj ŝipoj, fari aĉaĵojn al ni, por ke ni, <text:soft-page-break/>ektiminte, foriru el la Balta maro... Kiel oni diras, Norris kidnapon intencis? </text:p>
      <text:p text:style-name="P19">— Por tielaj trukoj ĉe ili multaj majstroj troveblas, — respondis Ievlev. — Admiralo siro Bing laŭ ordono de reĝo Georgo sendis du fregatojn — unu al Dancigo, alian al Kenigsbergo, — por kapti la svedan unuan ministron, kiu al la Alandaj insuloj iri intencis por paca intertraktado kun ni. Sed la sveda Görtz — mem ŝtelisto ne malpli ol la anglaj ŝtelistoj — ekiris el Revalo. Kaj tiuj restis kun longa nazo. Kaj siro John Norris kvazaŭ intencis niajn plenrajtajn ministrojn kapti, sed sukceson ne trovis, malfruis kun sia floto. Piratas sinjoroj anglaj maristoj... </text:p>
      <text:p text:style-name="P19">Rjabov silentis, aŭskultis, movante la atentajn okulojn de Apraksin al Ievlev. </text:p>
      <text:p text:style-name="P19">Apraksin, mallarĝigante la okulojn al fajreto de kandelo, diris penseme: </text:p>
      <text:p text:style-name="P19">— Ja ni sukcesos, eliros en la nuna somero sur la Baltan maron per tuta nia granda floto. Tiam gratos sin Norris. Se ni eliris sur la maron — necesas navigi, tiel ankaŭ la Siro rezonas... </text:p>
      <text:p text:style-name="P19">En la najbara ĉambro laŭte ekridis Petro, tra la halo trairis Teodozo Skljajev kun volvaĵo de desegnaĵoj, riverencis al la admiraloj, fermis post si la pordon. La admiraloj ekstaris. Petro per larĝaj paŝoj aliris al la kameno, per pinĉilo elprenis braĝon, komencis bruligi la pipon. Snufante dolĉan fumon, li demandis: </text:p>
      <text:p text:style-name="P19">— Pri kio vi konversacias? </text:p>
      <text:p text:style-name="P19"><text:soft-page-break/>— Jen Silvestro Petroviĉ rakontis pri iuj ruzaĵoj, — respondis Apraksin. — Norris friponaĵojn en la Balta maro faras, piratas... </text:p>
      <text:p text:style-name="P19">La caro, hirtigante la griziĝantajn lipharojn, kun pipo en la mano trapasis la halon, diris severe: </text:p>
      <text:p text:style-name="P19">— Ni sur la Baltan maron eliris kaj sur ĝi firme staras. Kaj nek niaj infanoj, nek nepoj, nek pranepoj ĉi landon cedos, por ke la verŝita sango de niaj batalistoj ne riproĉu. Kaj nin ĉi piratoj ne timigu, ni ne estas timemaj. La svedon ni humiligis, li iĝis kvieta, sed kia estis — rememoru! Super la tuta Eŭropo staris. Kaj al la angla Georgo, same kiel al aliaj ceteraj potenculoj, pli ofte necesas rememorigi la malĝojan sorton de Karolo Dekdua. </text:p>
      <text:p text:style-name="P19">Li proksime aliris al Rjabov, demandis per alia, gaja voĉo: </text:p>
      <text:p text:style-name="P19">— Ĉu vi tute adaptiĝis en Piterburgo, piloto? Forgesis la gloran urbon Arĥangelskon? </text:p>
      <text:p text:style-name="P19">— Li domon konstruis! — diris anstataŭ Rjabov vicadmiralo Ievlev. — Kaj ne lignan, sed kiel laŭ la reglamento estis ordonite — el briko, sub tegolo, en la fronto tri fenestroj. Legomĝardenon aranĝis, bovinon aĉetis, lakton manĝas... </text:p>
      <text:p text:style-name="P19">— Ĉu la bovino, mi esperas, ne estas rabia<text:bookmark text:name="xnoto-4-12-1"/><text:note text:id="ftn48" text:note-class="footnote"><text:note-citation>48</text:note-citation><text:note-body><text:p text:style-name="P2">Aludo al drinkado («lakto de rabia bovino» — alkoholo) <text:span text:style-name="T3">(trad.)</text:span></text:p></text:note-body></text:note>? — subridante, demandis la caro. </text:p>
      <text:p text:style-name="P19">— Por nepoj, Petro Aleksejeviĉ, sen bovino neniel eblas. Kaj ke ne rabia, do tiuj tempoj, Siro, forpasis. Iam pro festo okazas, sed diboĉi kiel antaŭe — ne, estas malfacile! </text:p>
      <text:p text:style-name="P19"><text:soft-page-break/>— Jen, kia maljuna oldulo! — ridante per la okuloj, diris Petro. — Tamen post la viktorio ĉe Hanguto havis ni honoron vidi vin en gaja humoro. Forte vi bruis, sinjoro unua piloto... </text:p>
      <text:p text:style-name="P19">— La filo tiam, Siro... </text:p>
      <text:p text:style-name="P19">— Filo, filo! Dank' al Dio, ni komprenas, ni mem vian filon en afero vidis, tamen ne modestu, povas vi ankoraŭ montri vin, kia vi estas Arĥangelska rudristo. </text:p>
      <text:p text:style-name="P19">— En tiuj tempoj — la Hangutaj — mi pli juna estis... </text:p>
      <text:p text:style-name="P19">— Pli juna? Sed ni tiel pensas, ke ankaŭ nun vi, piloto, ne estas maljuna, sed nur iom al la bordo algluiĝis. En maron necesas iri por pli longe, salan, karan por la koro venton spiri... </text:p>
      <text:p text:style-name="P19">La rudristo staris senmove, liaj verdaj okuloj el sub la grizaj brovoj akre rigardis al la caro. </text:p>
      <text:p text:style-name="P19">— Antaŭ nelonge en Moskvo faris ni naturan ekzamenon por niaj navigistoj, kiujn instruas flota leŭtenanto Rjabov Ivano filo de Ivano, — diris Petro. — Filo via, sinjoro unua piloto, estas homo ne nur flarinta pulvon kaj vidinta kanonan pafadon, sed ankoraŭ en sciencoj diligenta, kaj aliajn instruas esti bonaj navigistoj. Navigacion platan, navigacion Merkatoran, sferan li ne nur mem perfekte ekposedis, sed ankaŭ aliajn instruas — pli bone ne eblas deziri. Ĉi leŭtenanto kun siaj disĉiploj multe nin ĝojigis, kaj faris ni decidon: navigistojn niajn eksterlanden por mara praktiko ne sendi. Ni havas propran floton, havas ankaŭ ŝipestrojn por ŝipoj. En ŝipkonstruejoj en urbo Arĥangelsko, same kiel en aliaj lokoj, ni konstruas ŝipojn. Ekde nun ni ilin el tie al la Balta maro transportos ĉiujare helpe de junaj <text:soft-page-break/>navigistoj. Utilo nemalgranda por junuloj-maristoj. Kaj al vi, piloto, ni ordonas navigi kun la navigistoj kiel mentoro, instrui ilin pri mara praktiko, pri tio instrui, kion ankaŭ ni en la antaŭaj jaroj transprenis de vi. </text:p>
      <text:p text:style-name="P19">Rjabov silentis. Sur lia kruda pro vento vizaĝo, kovrita de maldika reto da faltoj, aperis ruĝaj makuloj. </text:p>
      <text:p text:style-name="P19">— Nun iros tri kvindek-du-kanonaj ŝipoj, — daŭrigis Petro, — «Gabrielo», «Arĥanĝelo Miĥaelo» kaj «Rafaelo». Kiel komodoron super la eskadro sendas ni sinjoron vicadmiralon Ievlev-on Silvestron Petroviĉ-on. Sur la vojo faros la eskadro viziton en la havenon Kopenhagon, por ke oni vidu tie ordon de nia floto kaj amikan nian rilaton al ĉi ŝtato... </text:p>
      <text:p text:style-name="P19">Ĵetinte kelkajn brulŝtipojn en la kamenon, Petro alŝovelis braĝojn kaj staris iom, rigardante, kiel flamo vigle kaj gaje ekkuris sur la rezina brulligno. Poste li kapjesis al Rjabov: </text:p>
      <text:p text:style-name="P19">— Tiele, piloto! Iru, prepariĝu por longa vojaĝo. Kiam vi revenos — mi vin demandos, kiel navigistoj iĝis veraj maristoj. </text:p>
      <text:p text:style-name="P19">Rjabov eliris, kunpreninte la pakon de Taisja, kvazaŭ tuj intencis iri en la maron. </text:p>
      <text:p text:style-name="P19">Petro eksidis en fotelon, etendis la longajn krurojn al la kameno, subridis: </text:p>
      <text:p text:style-name="P19">— Ĉu vi vidis, kiel li ekkuris? Kvazaŭ vere tridek jarojn for. Kaj revenos li tute kiel junulo. Ja maro la animon ĝojigas. </text:p>
      <text:p text:style-name="P19">Kaj li demandis: </text:p>
      <text:p text:style-name="P19">— Kiujn kiel ŝipestroj sur la ŝipojn, Silvestro? </text:p>
      <text:p text:style-name="P19"><text:soft-page-break/>Ievlev rapide interrigardis kun Apraksin, tiu respondis: </text:p>
      <text:p text:style-name="P19">— Mi pensas, Siro, ne iru kiel ŝipestroj angloj. Nun, dankon al Dio, ni ĝisvivis, havas ni ankaŭ proprajn maristojn — verajn, naturajn rusianojn. </text:p>
      <text:p text:style-name="P19">Petro grumblis ne returniĝante: </text:p>
      <text:p text:style-name="P19">— Skribu liston por rusoj. </text:p>
      <text:p text:style-name="P19">— Skribita! — kun preteco respondis Apraksin. — Ĉiuj tri estas kapitan-leŭtenantoj. Sur la flagŝipo iros Jegoro Pustovojtov. </text:p>
      <text:p text:style-name="P19">— Via petolulo Pustovojtov estas tro flamiĝema, ĉu ne? </text:p>
      <text:p text:style-name="P19">— Li kvietiĝos! — milde diris Apraksin. — Ankoraŭ juna li estas, pro tio flamiĝema. </text:p>
      <text:p text:style-name="P19">Kaj li aliris al Petro kun plumo kaj la listo. Admiralo Crøys, dume silentinta, rimarkis, tusetante: </text:p>
      <text:p text:style-name="P19">— Tamen iuj fremdlandaj ŝipestroj havas sperton... </text:p>
      <text:p text:style-name="P19">— Kaj admiraloj, kiel vi! — subite kriis Petro. — Ĉu vi forgesis, kiel «Viborgon» vi surgrundigis? Ĵus el la ekzilo revenis, kaj jam bojas! Ĉu mi Rees-on vian trolaŭditan, kiu la kontraŭulon lasis eskapi, reen al la floto revenigu? Sidu kaj silentu, alie mi vin por ĉiam el la servo elbatos! </text:p>
      <text:p text:style-name="P19">Li kolere subskribis la paperojn, redonis al Apraksin, demandis — kio ankoraŭ necesas. Tiu diris rezolute: </text:p>
      <text:p text:style-name="P19">— Koncerne ĉi unuan piloton, Siro. Rigardu ĉirkaŭe, kiom multaj homoj altajn rangojn atingis: Silvestro Petroviĉ estas <text:soft-page-break/>vicadmiralo de la Rusia floto, mi estas general-admiralo, vi same estas vicadmiralo, Pamburg kaj Varlan estas subadmiraloj... </text:p>
      <text:p text:style-name="P19">— Nu! Kion vi celas? </text:p>
      <text:p text:style-name="P19">— Sed Rjabov kiel estis sur Dvino unua piloto, tiel ankaŭ sur Nevo plu iras kiel unua piloto... </text:p>
      <text:p text:style-name="P19">Petro ekstaris, frapis Apraksin-on per la fleksita fingro al la frunto, diris bonanime: </text:p>
      <text:p text:style-name="P19">— Vidu, kia malfeliĉo: maljuna vi estas, Teodoro Matejeviĉ, grizhara, tute kalva, sed saĝon eĉ ĝis nun ne akiris. En Rusujo ankoraŭ kiom granda multo estos de similaj al ni vicadmiraloj, general-admiraloj, subadmiraloj kaj aliaj ceteraj altranguloj. Sed la unua piloto, dum Rusujo vivas, por ĉiam en ĝia historio estos. Por tio li estas la unua! Ĉu vi komprenis, ŝtipkapulo? </text:p>
      <text:p text:style-name="P19">— Kiel ne kompreni! — ne sen konfuziĝo respondis Apraksin. </text:p>
      <text:p text:style-name="P19">— Kaj se komprenis, do ni veturu! Ne estas frue! </text:p>
      <text:p text:style-name="P19">Jam venis tago, kiam ili kvarope eliris el la domo de la kolegio. Gvardianoj prezentis la armilojn, al la perono alveturis kariolo de Petro kaj kaleŝo de Apraksin. </text:p>
      <text:p text:style-name="P19">— Eksidu kun mi! — ordonis Petro al Ievlev kaj palpebrume almontris Crøys-on. — Vidu, paŭtas... </text:p>
      <text:p text:style-name="P19">Apraksin deveturis. Petro prenis la kondukilojn, svingis la knuton, la kariolo, kliniĝante sur kavoj, tondrante per feritaj radoj, rapide ekkuris laŭlonge de Nevo al la palaco. La bordo <text:soft-page-break/>estis malkrute malleviĝanta al la akvo, Peterburgaj loĝantoj jam elpelis paŝtiĝi bovinojn. Per du antaŭaj kruroj samtempe estis saltanta ĉe la akvo mem ĉevalino kun ligitaj kruroj, ties ĉevalido estis trinkanta el la rivero. Dekstre super legomĝardenoj, super velkaj ĝardenetoj, super malaltaj domoj estis flugantaj kornikoj, laŭte, kartave grakadis. Trans Nevo, sur la Bazila, vento estis glate turnanta nigrajn muelilajn alojn, tie sur mueliloj oni segis tabulojn por la Admiralejo. </text:p>
      <text:p text:style-name="P19">— Se vi estos kun vizito en la dana reĝlando, en urbo Kopenhago, — diris Petro al Ievlev, — kun honoro akceptu sur la ŝipon libron de nia forpasinta Ĥilkov; ĉi viro finis vivon sian en sveda kaptiteco kaj senĉese laboradis ĝis la morto mem. Vi akceptos ankaŭ la restaĵojn de Andreo Jakovleviĉ, ni sepultos lin kun honoro ĉi tie en la tombejo de Aleksandro la Neva... </text:p>
      <text:p text:style-name="P19">Li demandis, turniĝinte al Ievlev per la vizaĝo: </text:p>
      <text:p text:style-name="P19">— Kiom da tempo vi hejme ne estis? Ĉu monaton, du? </text:p>
      <text:p text:style-name="P19">— Pli multe, Siro. Kiam komenciĝis elŝipiĝo en Svedio de nia armeo, ekde tiam ne estis. Baldaŭ estos jaro... </text:p>
      <text:p text:style-name="P19">— Nu, iru, iru hejmen, — distrite prononcis Petro. — Jam, eble, vi iĝos avo baldaŭ? </text:p>
      <text:p text:style-name="P19">— Mi jam delonge estas avo! — kun rideto respondis Ievlev. — Du nepojn mi vidis, kaj la trian — nepinon — ankoraŭ ne sukcesis vidi, en navigado estis. </text:p>
      <text:p text:style-name="P19">— Jen kio! — tute ne aŭskultante Ievlev-on, interrompis Petro. — Vi kiam en Arĥangelskon venos — mem rigardu, ĉu ili pretas la bonan amikon, la anglan latronon, akcepti. Kaj por <text:soft-page-break/>gubernatoro Lodiĵenskij mi jam hodiaŭ ukazon preparos. Kun ĉi ukazo vi rajdos. Kaj skuu la gubernatoron, klarigu al li, kiel fari necesas... </text:p>
      <text:p text:style-name="P19">Li haltigis sian kariolon ĉe nova duetaĝa palaco en la Somera ĝardeno apud Fontanko, ĵetis la kondukilojn al elkurinta servosoldato kaj, preninte Ievlev-on ĉe la kubuto, eniris kun li en la vestiblon, plu rezonante pri Arĥangelsko. En la manĝoĉambro Petro kriis: </text:p>
      <text:p text:style-name="P19">— Brasiksupon varman, Velten, tuj! </text:p>
      <text:p text:style-name="P19">Manĝante la varmegan brasiksupon, brulvundante sin, li kolere diktis al Ievlev memornoton al la gubernatoro en Arĥangelsko: </text:p>
      <text:p text:style-name="P19">«...ke kontraŭ anglaj militaj ŝipoj havu singardon, kaj la komercajn kortojn per palisaroj kaj bastionoj fortikigu kaj kanonojn metu, kaj komercajn ŝipojn metu en sekuran lokon...» </text:p>
      <text:p text:style-name="P19">Subskribinte la paperon, Petro mem ekiris en la kabineton, alportis el tie ledan sakon, malfermis ĝin, montris al Silvestro Petroviĉ kopion de sekreta ordono de admiralo Norris por la eskadro. Per malmola ungo estis substrekitaj vortoj: «...en ajna tempo, kiam vi atingos iujn rusajn ŝipojn, vi devas uzi ĉiujn rimedojn, por kapti, dronigi, bruligi aŭ en ia alia maniero detrui ilin». Ĉi tie estis ankaŭ alia kopio — de letero de siro Stanhope al sama Norris. Silvestro Petroviĉ ree legis substrekitajn liniojn: «Ne restas deziri ion pli bonan, ol nur ke iliaj ŝipoj kaj galeroj trafu sur vian vojon, kaj ne estas duboj, ke vi en ĝusta maniero traktos ilin...» </text:p>
      <text:p text:style-name="P19"><text:soft-page-break/>Ievlev finlegis. Petro, kuntirante la brovojn, kaŝis la paperojn en la sakon, ekparolis, paŝante en la ĉambro, profunde ŝovinte la manojn en la poŝojn de la kaftano: </text:p>
      <text:p text:style-name="P19">— Dudek unu batalŝipojn kaj dek fregatojn li havas, nun ĉiuj ili estas en Svedio. Ili venigis sesdek komercajn ŝipojn kun varoj, por kio? Por ke kaj ni kaj la svedoj sensangiĝu, tiam la anglaj siroj kaj pajroj ĝojos kaj prenos en la manojn knuton, por komandi Eŭropon. Kaj tio ne estas novaĵo — rememoru la ambasadon de Ukraincev al Turkio, kiel tie sinjoro angla ambasadoro tiam insidis... </text:p>
      <text:p text:style-name="P19">Li aliris al la tablo, apogis sin sur ĝi per ambaŭ manoj: </text:p>
      <text:p text:style-name="P19">— Kaj notu por vi, Silvestro, kion ajn ili farus, kiel ajn ili ruzus, kiujn ajn ili trompus — la vortoj ĉiam estas samaj: pro Dia paco sur la tero, por bona komercado kaj profitoj, por amikeco kaj amo inter ŝtatoj... Hipokrituloj, bigotoj, kalumniantoj damnitaj. </text:p>
      <text:p text:style-name="P19">Li forportis la sakon en la kabineton — estis aŭdeble, kiel grincis tie seruro, — revenis, diris: </text:p>
      <text:p text:style-name="P19">— Ni veturu! Mi montros al vi, kia ŝipo nun estis ekkonstruita... </text:p>
      <text:p text:style-name="P6"/>
      <text:p text:style-name="P19">Elirinte el la domo de la kolegio, Rjabov per nehastaj paŝoj direktis sin al la transportejo, kiu situis nemalproksime de la ligna preĝejeto de Sankta Isaako. </text:p>
      <text:p text:style-name="P19"><text:soft-page-break/>Ĉi tie ĉiam bolis vivo: boatoj navedis inter la Admiralejo, la Bazila, Apoteka, Tomasa insuloj, disveturigante oficistojn kaj metiistojn en la juna urbo. Oficiroj en manteloj kaj trikornaj ĉapoj, kun spadoj, soldatoj kaj matrosoj, vendistinoj kun korboj, popoj, komercistoj, fremdlandaj kuracistoj, ĉarpentistoj, masonistoj, junulinoj kaj maljunulinoj en ajna vetero kutime saltadis en ŝanceliĝemajn Nevajn boatojn, pagadis kopekojn kaj groŝojn pro transportado, la transportistoj lerte remadis per malpezaj remiloj, ĉirkaŭirante ŝipojn, starantajn ĉe la ankroj... </text:p>
      <text:p text:style-name="P19">Hodiaŭ jam el malproksime Rjabov rimarkis, ke la kutima bildo ŝanĝiĝis: la tuta bordo ĉe la transportejo estis ĉirkaŭita de surĉevalaj dragonoj, kaj boatoj ne sulkis, kiel kutime, la akvoplenan riveron, sed iris ĉiuj kune, apude, peze ŝarĝitaj per iuj vilaj kaj ĉifonaj homoj. </text:p>
      <text:p text:style-name="P19">— Ĉu bagnulojn oni veturigas? — demandis Rjabov-on eta maljunulino, fiksrigardante la boatojn. </text:p>
      <text:p text:style-name="P19">— Bagnulojn, patrino, — respondis Rjabov. </text:p>
      <text:p text:style-name="P19">— Ĉu multe? </text:p>
      <text:p text:style-name="P19">— Ja, vidu, kiom da boatoj — verŝajne, sur ĉiuj estas bagnuloj... </text:p>
      <text:p text:style-name="P19">La maljunulino balancis la kapon, viŝis larmon, komencis malnodi tukon, prepariĝante doni almozon. Oficiro, leviĝinte en piedingoj, per laŭta voĉo kriis: </text:p>
      <text:p text:style-name="P19">— Eli-i-iru sur la bordon! </text:p>
      <text:p text:style-name="P19"><text:soft-page-break/>La unua boato batiĝis per la rando al tabula planko, la bagnuloj, bruante per ĉenoj, peze apogiĝante unu al la alia, komencis transiri sur la albordiĝejon, el tie saltadis en likvan ĉebordan koton. La dragonoj disiris, la oficiro ree kriis: </text:p>
      <text:p text:style-name="P19">— Elirigu, elirigu pli alten, ili tie atendu... </text:p>
      <text:p text:style-name="P19">Rjabov ne sukcesis deiri de la vojo — la unuaj vicoj de la bagnuloj per rapidaj paŝoj jam estis irantaj preter li, tute proksime, tiel proksime, ke li eĉ aŭdis pezan spiradon de la homoj. Kaj tute proksime, apogante sin sur bastono, preteriris grizbarba, grizhara homo kun elŝiritaj nazotruoj kaj seka, bruliganta brilo de la okuloj. Tiu brilo de la pupiloj, la kaviĝintaj, kvazaŭ brulvunditaj vangoj, la grandaj bukloj de haroj ion rememorigis al Rjabov, ion antaŭlongan, ion karan kaj proksiman. Li eĉ sufokiĝis kaj, mem ne aŭdante sian voĉon, kriis: </text:p>
      <text:p text:style-name="P19">— Silentulo? Haltu, Silentulo! </text:p>
      <text:p text:style-name="P19">La grizbarba bagnulo rapide turniĝis, deziris halti, sed oni puŝis lin al la dorso, kaj li ekpaŝis pluen, bruante per siaj ĉenoj, alte tenante la senĉapan buklan kapon. </text:p>
      <text:p text:style-name="P19">Rjabov, kvazaŭ juna, ĵetiĝis post li, depuŝis soldaton, kaptis Silentulon je la maniko de kaduka, flikita kaftano. Tiu ree retrorigardis kaj per tre ĝoja, sed trankvila voĉo diris: </text:p>
      <text:p text:style-name="P19">— Kaj mi pensis, ke misrekonis. Nu, saluton, rudristo... </text:p>
      <text:p text:style-name="P19">— Pli rapide! — de sia ĉevalo kriis la oficiro. — Pa-asu! </text:p>
      <text:p text:style-name="P19"><text:soft-page-break/>La bagnuloj ĉiam eliradis kaj eliradis sur la bordon, paŝadis rapide sub krioj kaj insultoj de eskortantoj, etendiĝis per longa griza rubando. Unu soldato deziris premi Rjabov-on flanken, sed ektimis lian rigardon kaj ekkuris laŭlonge de la kolumno, kvazaŭ okupita de alia, pli grava kaj urĝa afero. </text:p>
      <text:p text:style-name="P19">— Do, renkontiĝis ni, — diris Silentulo dum irado, fiksrigardante la rudriston per atenta, karesa kaj ruza rigardo. — Jen, kiom multe da tempo pasis, sed ni estas plu vivaj. Sorto... </text:p>
      <text:p text:style-name="P19">— Vere sorto! — penante adaptiĝi al la pezaj, sed egalaj paŝoj de Silentulo, ripetis la rudristo. — Ne mortis... </text:p>
      <text:p text:style-name="P19">— Mi pensis, ke tiam ne postvivos vi. Forte vin la svedo karesis. Kaj ĝis nun mi memoras: tuŝis ni vin tiam — por sur ĉaron kuŝigi, kaj el vi ree sangego fluas, ho-o! Ni staras, pensas — ĉu vi mortos aŭ ne. Teodozo forpasinta kalkulis — dek sep vundoj estis... </text:p>
      <text:p text:style-name="P19">Rjabov iris apude, rigardante flanken. </text:p>
      <text:p text:style-name="P19">— Sed kial vi de mi forturniĝas? — demandis Silentulo. — Kial vi al mi ne rigardas? </text:p>
      <text:p text:style-name="P19">— Tial ne rigardas, — kvazaŭ streĉinte la fortojn, respondis Rjabov, — tial mi al vi ne rigardas, ke jen eĉ nun mi estas viva kaj sana, sed vi estas katenita, kaj brulstampita, kaj la nazotruoj ĉe vi estas elŝiritaj, kaj la fingroj estas hakitaj. Sed ja por la homoj, por mi, por nia vero kaj justo vi kaj Teodozo Forĝisto mortan turmenton akceptis, kiam la petskribon veturigis al la caro... </text:p>
      <text:p text:style-name="P19"><text:soft-page-break/>Silentulo subridis, suspiris, balancis la kapon. </text:p>
      <text:p text:style-name="P19">— Ne, amiko kara, — diris li karese, — ne, Ivano Sabateiĉ, ne pro tio oni min knutis senkompate, ne pro vi oni elŝiris la nazotruojn kaj la fingrojn forhakis: tiam foriris mi, ho, lerte foriris, per via oro foriris kaj longe, kara, en la mondo mi promenis — diboĉis. Ho-o, kiel mi diboĉis! </text:p>
      <text:p text:style-name="P19">Liaj okuloj ree brilis per seka fajro: </text:p>
      <text:p text:style-name="P19">— Glore mi diboĉis, multaj min, probable, eĉ ĝis nun per bona vorto rememoras! Estis mi malproksime, kaj ĉe Volgo-patrino, kaj ĉe Dono kvieta. Multaj niaj fratoj estas tie — kaj soldatoj fuĝintaj, kaj kozakoj, kaj laboruloj, kaj liberaj servutuloj, kaj mizeruloj... </text:p>
      <text:p text:style-name="P19">Rapide, flustre li demandis: </text:p>
      <text:p text:style-name="P19">— Pri Baĥmuta hetmano Bulavin<text:bookmark text:name="xnoto-4-12-2"/><text:note text:id="ftn49" text:note-class="footnote"><text:note-citation>49</text:note-citation><text:note-body><text:p text:style-name="P2">Hetmano Kondrato Bulavin estis gvidanto de kozaka ribelo en 1707 <text:span text:style-name="T3">(trad.)</text:span></text:p></text:note-body></text:note> ĉu vi aŭdis? </text:p>
      <text:p text:style-name="P19">Kaj, ne atendante respondon, diris: </text:p>
      <text:p text:style-name="P19">— Li mem ja nun ne estas viva. Li estis hetmano de la Granda Dona Kozakaro. Nu, kia homo! Kun li mi estis dum la tuta tempo, ribeligadis mizerulojn. Sed perfidis oni nin... Kaj tiam mi ankoraŭ foje eskapis, saviĝis. Tiom mi vidis — por aliulo eĉ por tri vivoj sufiĉus... </text:p>
      <text:p text:style-name="P19">Li enpensiĝis, poste kun mallaŭta furiozo en la voĉo demandis: </text:p>
      <text:p text:style-name="P19"><text:soft-page-break/>— Ĉu vi pensas, ke mi ne foriros? Tiele ĉi tie restos? Ses fojojn mi foriradis, foriros ankaŭ en la sepa. Ĉirkaŭrigardi nur necesas, eskapi sen miso, alie oni la kapon forhakos. Ne, mi, amiko kara, foriros, ĝisdiboĉos mian vivon... </text:p>
      <text:p text:style-name="P19">La dragona oficiro trote devancis la bagnulojn, kriis al Rjabov: </text:p>
      <text:p text:style-name="P19">— Kial vi estas ĉi tie? He, flanken! </text:p>
      <text:p text:style-name="P19">Li preterrajdis pluen, svingis skurĝon al juna bagnulo, kiu peze trenis siajn ĉenojn kaj neniel povis atingi sian vicon. </text:p>
      <text:p text:style-name="P19">Rjabov rapide serĉis en la poŝoj, trovis malgrandan monon, donis al Silentulo kune kun la pako, kiun kolektis Taisja. Tiu tuj prenis flanon, skuis sian buklan kapon, adiaŭis: </text:p>
      <text:p text:style-name="P19">— Nu, rudristo, iru, alie misfortune skurĝos vin nia diablo. Eble, ni ne plu renkontiĝos. Niaj vojoj estas malsamaj. Sed tamen memoru: se iĝos neelteneble — fuĝu al Volgo. </text:p>
      <text:p text:style-name="P19">Maĉante la flanon, li dum irado ĉirkaŭrigardis la ĉielon, la grizajn Nevajn akvojn, la arbaron, kiu dense nigris tuj post la preĝejeto de Sankta Isaako, prononcis kun miro: </text:p>
      <text:p text:style-name="P19">— Jen, kien oni enpelis nin: Sankt-Piterburgo... </text:p>
      <text:p text:style-name="P19">Kaj, levinte per la mano kun dehakitaj fingroj la ĉenojn, ne turniĝante plu al Rjabov, li rapide ekpaŝis kun siaj bagnuloj. La oficiro, turniĝante en la selo, trostreĉante la gorĝon, kriis: </text:p>
      <text:p text:style-name="P19">— Turnu vin! La antaŭaj maldekstren, al la ŝipkonstruejo! Li-i-ven! </text:p>
      <text:p text:style-name="P19"><text:soft-page-break/>Kaj kvazaŭ estis nenia Silentulo, kvazaŭ ĉio ŝajnis — malaperis kaj dragonoj kaj bagnuloj, nur el malproksime ĉiam pli malforte aŭdiĝadis egalmezura tintado de ĉenoj. </text:p>
      <text:p text:style-name="P19">«Al Silvestro Petroviĉ! — pensis Rjabov. — Ĉu iri, peti? Ja li estas parenco, propra! Aŭ al Apraksin? Al Petro Aleksejeviĉ mem?» </text:p>
      <text:p text:style-name="P19">Hejme li rakontis al Taisja pri la renkontiĝo kun Silentulo. Ŝi elaŭskultis ne interrompante, viŝis larmojn, diris certe: </text:p>
      <text:p text:style-name="P19">— Neniu helpos! Kaj ne bezonas li ilian pardonon! Li ne akceptos... </text:p>
      <text:p text:style-name="P19">La piloto sidis sur la benko silente, ĝibetiĝinte, mallevinte la kapon. Taisja ekstaris, alportis el la kelo stofbotelon kun malvarma riba vodko, tranĉis fumaĵitan fiŝon, vokis: </text:p>
      <text:p text:style-name="P19">— Venu, Sabateiĉ, ripozu! </text:p>
      <text:p text:style-name="P19">Kaj ŝi mem, per sia maldika, ĝis nun malpeza mano, verŝis por li grandan, pezan glason da vodko. Li eltrinkis — ŝi verŝis ankoraŭ. Kaj demandis: </text:p>
      <text:p text:style-name="P19">— Ĉu pli facile? </text:p>
      <text:p text:style-name="P19">— Ne! — respondis li, frotante la bruston. — Doloras, Tainjo! </text:p>
      <text:p text:style-name="P6"/>
      <text:p text:style-name="P19">El Arĥangelsko la eskadro kun junaj navigistoj eliris la 7-an de junio de la jaro 1720. Sur la fortikaj remparoj de la Novdvina fortreso trifoje bojis kanonoj, salutante la ŝipojn, irantajn en foran navigadon. «Gabrielo» — la flagŝipo de la <text:soft-page-break/>eskadro — respondis al la saluto same per tri pafoj. Vicadmiralo Ievlev, kapitan-leŭtenanto Pustovojtov kaj Rjabov kun la junaj navigistoj kunvenis apud la ĉefmasto. </text:p>
      <text:p text:style-name="P19">— Liven je du gradoj! — ordonis Rjabov al la filo, staranta ĉe la stirrado. </text:p>
      <text:p text:style-name="P19">Kaj klarigis: </text:p>
      <text:p text:style-name="P19">— Malprofundaĵo estas ĉi tie, mi scias laŭ la malnovaj tempoj. </text:p>
      <text:p text:style-name="P19">La okuloj de leŭtenanto Rjabov eklumis, li movis la stirradon, la junaj navigistoj ekinterflustris ĉirkaŭe — rememoris la historion de la heroaĵo de rudristo Ivano Sabateiĉ. La ŝipoj de la eskadro, kliniĝante sub plena vento, kuris al la Dvina buŝo. Ĉe la skansoj Ievlev ion nelaŭte diris al Pustovojtov, tiu ordonis mallevi la flagojn. La navigistoj liniiĝis kun la vizaĝoj al la dekstra ŝiprando, ekstaris atente. Silvestro Petroviĉ trairis laŭlonge de la linio, prononcis, akompanante per la okuloj la skansojn: </text:p>
      <text:p text:style-name="P19">— Ĉi tie heroe pereis kapitano Krikov Atanazio Petroviĉ, ĉi tie li glore kun siaj soldatoj batalis kontraŭ la malamiko. Pri tio vi, estontaj flotaj oficiroj, rememori hodiaŭ devas. </text:p>
      <text:p text:style-name="P19">Dum plej granda parto de la vespero kaj preskaŭ ĝis la noktomezo Ievlev en la salono rakontadis al la navigistoj pri la antaŭlonga batalo kontraŭ la svedoj sur Dvino. Li parolis tiel, kvazaŭ li tiam tute ne ĉeestis, sed la navigistoj konis la pasintecon de sia vicadmiralo kaj aŭskultis avide, iam ĵetante <text:soft-page-break/>rigardojn al la rudristo, kiu fumis pipon, sidante flanke kaj iam enmetante iujn notojn. </text:p>
      <text:p text:style-name="P19">— Multe da gloraj eventoj okazis post tiama malproksima tempo, — konkludis Silvestro Petroviĉ, — grandegaj viktorioj estis gajnitaj per la rusa armilaro. Memoras vi kaj Poltavon, kaj Hanguton, kaj la viziton de la Rusia floto al Kopenhago, kiam la honoro de komandado de la unuigita floto apartenis al nia Siro Petro Aleksejeviĉ. Sed tamen, sinjoroj navigistoj, devas vi memori ankaŭ tiun ĉi nian Dvinan batalon, ĉar per ĝi komenciĝis nia moviĝo al la Balta maro, el ĉi tie ni ekiris en tiuj malproksimaj jaroj al Njuĥĉo, poste — trene al Ladogo. Ĝuste tiam ni certiĝis pri niaj fortoj. Se vi deziros pli detale ĉion ĉi ekscii — ni ankoraŭ konversacios en libera tempo. Kaj scii ĉion vi bezonas — ĉar kia flota oficiro povas fariĝi el homo, por kiu estas enua la glora pasinteco de la patroj kaj avoj, iliaj batalaj agoj, milita laboro. Kaj nun, sinjoroj miaj, necesas dormi, ni sidas tro malfrue, sed morgaŭ estos frua vekiĝo — laŭ la mara moro, kaj postuli de vi mi komencos kiel de veraj flotaj oficiroj. </text:p>
      <text:p text:style-name="P19">La navigistoj leviĝis, sed tamen ne foriris. Ies timida voĉo demandis pri la preno de Noteburgo — kiel tio estis. Silvestro Petroviĉ kun subrido respondis, ke pri tio estas atestanto leŭtenanto Rjabov Ivano Ivanoviĉ, alnomata «Nerompebla decido». La rudristo ekridis en sia angulo. Ivano Ivanoviĉ, ruĝiĝinte, pinĉante la lipharojn, komencis ion diri, sed la rudristo interrompis, demandinte: </text:p>
      <text:p text:style-name="P19">— Ĉu dronis la tamburo? Nur la frapiloj restis? Sed kiel ĝi dronis ja, kiam ĝi devas flosi? </text:p>
      <text:p text:style-name="P19"><text:soft-page-break/>— Sed kiomfoje mi, paĉjo, rakontis, — kaj kolerante kaj ridante, respondis Ivano Ivanoviĉ. — Oni trapikis ĝin al mi per sabro, tial ĝi dronis... </text:p>
      <text:p text:style-name="P19">Silvestro Petroviĉ ridis, la rudristo viŝadis gajajn larmojn. Poste oni komencis rememori aliajn batalojn, ĉiu el la junaj navigistoj ion aŭdis, ĉe multaj el ili patroj, fratoj, onkloj, avoj servis en la ŝipa aŭ en la galera flotoj, en artilerio, en gvardio, en infanterio, en grenadistoj. </text:p>
      <text:p text:style-name="P19">Ekde la mateno komenciĝis ordinara flota vivo. Ievlev, Jegoro Pustovojtov, la juna Rjabov faradis ekzercadon kun la navigistoj, tiuj laboris kaj kiel matrosoj, kaj kiel kanonistoj, kaj kiel navigistoj: grimpadis sur mastojn, metadis kurson por la ŝipoj, kvazaŭ ŝargadis kaj pafadis per ŝipaj kanonoj, trovadis altojn de astroj. </text:p>
      <text:p text:style-name="P19">En vesperaj horoj la navigistoj longe aŭskultadis la rudriston. Sidadis sur la pruferdeko, fumadis per pipoj, pririgardadis nubojn, ondojn, lernis aŭskulti voĉojn de ventoj. Samloke sidadis ankaŭ la vicadmiralo. </text:p>
      <text:p text:style-name="P19">Dum preterpasado de Bornholmo la eskadron trafis kruela ŝtormo. </text:p>
      <text:p text:style-name="P19">Jegoro Pustovojtov trankvile staris sur la pobferdeko, komandis la ŝipon. Silvestro Petroviĉ estis samtie, eĉ unu fojon ne enmiksiĝis ordonojn de la ŝipestro de la flagŝipo — al Jegoro eblis kalkuli. Rjabov, pipre ŝercante pri la marmalsanaj senspertaj navigistoj, rakontadis al ili pri tio, kio kaj por kio estas farata sur la ŝipo. Ili aŭskultis distrite, ĝemadis, sed ne <text:soft-page-break/>kuŝiĝadis kaj, kiam la ŝtormo pasis, longe ne kredis kaj al la blua ĉielo, kaj al la kvieta maro... </text:p>
      <text:p text:style-name="P19">Kopenhago renkontis la rusan eskadron per saluta salvo. Tuj tondris respondaj salvoj, de la kajo deiris gigo de la dana havenestro. </text:p>
      <text:p text:style-name="P19">— Kiom multe da popolo eliris! — diris la rudristo, fiksrigardante per la ankoraŭ akrevidaj okuloj la bordojn de haveno Christianshavn, de kiuj aŭdiĝis salutaj krioj de danoj. — Preskaŭ la tuta urbo. Kaj ankoraŭ iuj kuras, nu-nu, kiom da popolo... </text:p>
      <text:p text:style-name="P19">— Kaj kial ili ne kuru? — respondis Pustovojtov. — Ili, kompatindaj, preskaŭ unu solan esperon havas pri ni, alie la svedo ilin entute plene kaj komplete voros... </text:p>
      <text:p text:style-name="P19">Sur la pobkastelo tamburoj mallonge batis «renkonton», Silvestro Petroviĉ en uniformo, kun spado, en trikorna ĉapelo, en blankaj striktaj gantoj aliris la paradan ŝtuparon. La dano — havenestro, maldika maljunulo en blua kaftano, en blankaj ŝtrumpoj, — ekvidinte la rusan vicadmiralon, paliĝis pro emocio, sed tuj, ekreginte sin, respondis al ĝentila demando pri sano de la reĝo kaj mem demandis, ĉu estas sana lia sanktoleita moŝto Siro Petro. </text:p>
      <text:p text:style-name="P19">— Lia cara moŝto estas en bona sano! — respondis Ievlev kaj invitis la havenestron pasi en la admiralan apartamenton kaj ne neglekti regalon. </text:p>
      <text:p text:style-name="P19">La tamburoj ree batis «paradon». </text:p>
      <text:p text:style-name="P19"><text:soft-page-break/>La havenestro eniris en la kajuton de Silvestro Petroviĉ. Ĉi tie en arĝenta karafo staris rusa vodko, kaviaro en same arĝenta kruĉeto, en korbo — sekalaj ŝipaj biskotoj. </text:p>
      <text:p text:style-name="P19">— Je la sano de via moŝto! — prononcis Ievlev, levante glaseton. </text:p>
      <text:p text:style-name="P19">— Je la sano de via Ekscelenco! — respondis la dano. </text:p>
      <text:p text:style-name="P19">Ili tintigis la glasetojn. Tra la malfermitaj fenestroj venis sonoj de muziko de la bordo, malproksimaj ĝojaj voĉoj. </text:p>
      <text:p text:style-name="P19">— Ĉu en la dana reĝlando nun estas festo? — demandis Silvestro Petroviĉ. </text:p>
      <text:p text:style-name="P19">— Jes! — respondis la maljunulo. — Granda festo! La rusa eskadro vizitis la ĉefurbon de Danio. La veno de tiuj, kiuj helpos al ni deĵeti la svedan jugon, estas granda festo! </text:p>
      <text:p text:style-name="P19">La fingroj de la havenestro facile ektremis, li metis la eltrinkitan glaseton sur la tablon, fiksaŭskultis: vento de la bordo ree alportis fragmenton de gaja kanto, sonojn de klarionoj. </text:p>
      <text:p text:style-name="P19">— Tiel renkontas vin Kopenhago, — ree ekparolis la havenestro. — Antaŭ dek naŭ jaroj la sveda eskadro survoje al via urbo Arĥangelsko estis ĉi tie. Neniu dano aperis tiam en la haveno. Kaj mi grimpis sur la flagŝipon de la svedoj per ŝnureskalo, ebriaj matrosoj mokis min. Por humiligi mian patrujon, min akceptis ferdekestro... La afero estas ne en mi, sinjoro vicadmiralo, ho ne, la afero estas en mia ŝtato. Ĉiuj esperoj, ĉiuj atendoj, ĉiuj aspiroj de nia popolo estas ligitaj kun Rusio, kun proksimaj tagoj de ĝia plena kaj fina viktorio super <text:soft-page-break/>la damnita ŝvela araneo — super Svedio. Dio helpu vin, kiel vi helpos al la dana reĝlando. </text:p>
      <text:p text:style-name="P19">Momenta rideto, saĝa kaj subtila, apenaŭ tuŝis la lipojn de Silvestro Petroviĉ. </text:p>
      <text:p text:style-name="P19">— Tamen en proksimaj tagoj la reĝlando dana subskribis pacan traktaton kun la svedoj, — prononcis li, — por kio? </text:p>
      <text:p text:style-name="P19">— La floto de siro John Norris devigis senkuraĝulojn, — respondis la havenestro, — kaj la sama floto liveris en Kopenhagon anglajn sterlingajn pundojn, por konkeri avidulojn. La angla reĝo deziras daŭrigon de la milito inter la rusoj kaj la svedoj kaj faras por tio ĉion, kion povas, sed ajna honesta homo en Danio atendas nur unu aferon: venkon de la rusoj... </text:p>
      <text:p text:style-name="P19">Silvestro Petroviĉ riverencis. </text:p>
      <text:p text:style-name="P19">— Hodiaŭ Kopenhago havos honoron akcepti gastojn, karajn por niaj koroj, — diris la havenestro. — Pordoj de ĉiuj domoj estos malfermitaj por viaj oficiroj kaj matrosoj. Nia urbestro ĝojos vidi vin ĉe si, sinjoro vicadmiralo. </text:p>
      <text:p text:style-name="P19">— Sed kiel tion rigardos la ambasadoro de Anglio? — demandis Ievlev. </text:p>
      <text:p text:style-name="P19">La maljuna havenestro pensis nelonge, poste skuis la kapon, prononcis gaje: </text:p>
      <text:p text:style-name="P19">— Eblas aĉeti avidulojn kaj timigi senkuraĝulojn, sed estas nepenseble igi la popolon forgesi tiun bonon, kiun faris por ĝi la rusoj. En nia reĝlando ne estas eĉ unu homo, kiu ne scius, ke <text:soft-page-break/>la rusa caro en la Alanda kongreso ne lasis al la svedoj disŝiri nian landon. Rusaj plenrajtaj ministroj pli zorgis pri nia estonteco, ol... </text:p>
      <text:p text:style-name="P19">Li svingis la manon kaj ne findiris. </text:p>
      <text:p text:style-name="P19">— Mia oficiro sciigos vian Ekscelencon, — diris poste la havenestro, — pri la tempo, kiam ĉio estos preta al akcepto de viaj ŝipanaroj. Ĝis revido, sinjoro vicadmiralo... </text:p>
      <text:p text:style-name="P19">La oficiro leviĝis sur «Gabrielon» nur vespere. Ievlev kun subrido demandis la leŭtenanton, ĉu ne estas nun malfrue ellasi matrosojn en la urbon? Tiu, konfuziĝinte, respondis, ke li komprenas tutan maldececon de tiom longa prokrasto, sed Danio estas malgranda lando, kaj la ambasadoro de Anglio estas obstina homo... </text:p>
      <text:p text:style-name="P19">La suno jam subiris, kiam sur ĉiuj tri ŝipoj de la rusa eskadro ekkantis klarionoj, sciigante la ŝipanarojn pri tio, ke ili povas veturi al Kopenhago. Matrosoj ekŝutiĝis en remboatojn. Super la kvieta maro larĝe kaj libere eksonis rusa kanto: </text:p>
      <text:p text:style-name="P10">Strato, mia strato, larĝa mia strat',<text:line-break/>Herbo, mia herbo, verda mia herb'! </text:p>
      <text:p text:style-name="P19">Sur ponto Knippelsbro irantajn en ordo matrosojn renkontis junulinoj en blankaj vestoj, kun florkronoj sur la kapoj, kun grandaj floraj bukedoj. La matrosoj haltis, la junulinoj per altaj, ĉarmaj voĉoj kantis nekompreneblan kanteton. La maristoj staris, ne sciante, kion fari, tenante la trikornajn ĉapelojn en la manoj, kiel en preĝejo. Super la urbo estis malrapide leviĝanta plena luno, la junulinoj plu kantis kaj kantis. Poste antaŭen <text:soft-page-break/>eliris viro kun ruĝa vizaĝo, en peruko, ĉe liaj flankoj ekstaris du knaboj kun torĉoj, la viro komencis kun hurlo laŭtlegi longan folion. </text:p>
      <text:p text:style-name="P19">— Poeto! — klarigis la juna Rjabov al la patro. </text:p>
      <text:p text:style-name="P19">— Videblas, ke po ete, — subridis la rudristo. — Drinkis li multe po ete dum sia vivo! </text:p>
      <text:p text:style-name="P19">Tuj kiam la poeto finis, super la urbo, super ĝiaj tegolaj tegmentoj, super turoj kaj ĝardenoj ekflugis raketoj, ekludis laŭta korna muziko, ekbatis timbaloj, timpanoj, ekkantis violonoj. La muzikistoj staris laŭlonge de la stratoj, pordoj de ĉiuj domoj estis malfermitaj, frizitaj daninoj en kufoj, ruĝvangaj, blankdentaj, riverencadis al la rusaj matrosoj, ridinde genufleksadis, danoj en festaj kaftanoj, en ŝtrumpoj kaj ŝuoj, kondukadis rusajn matrosojn en domojn al tabloj, drinkaĵo, almanĝaĵo, al bona, satiga manĝo. Rusaj matrosoj, ĝeniĝante, po unu eniradis en domon, tusetante en pugnon; ĉirkaŭrigardadis, divenadis, per kio vivas la mastro: unu estas botisto, jen lia ilaro sub la fenestro, alia estas forĝisto — videblas laŭ la manoj, laŭ leda antaŭtuko, kiu pendas en la vestiblo, tiu ĉi estas ĉarpentisto... Drinkinte unu aŭ du glasetojn, matroso kun tuta ĝentileco demandadis, montrante per la manoj: ĉu vi rabotas? La dano ĝoje kapjesadis, la matroso, fingromontrante al sia brusto, prenadis de la tablo panpecon, montradis: jen, mi semas, estas kampulo. Poste la mastrino, ĝeniĝante pro la gasto, kantis kanton de sia lando, la matroso kaŝe viŝadis larmojn, rememorante malproksiman panjon, kiel ankaŭ ŝi kantadis en la patrujo. La danino same <text:soft-page-break/>viŝadis larmojn, — ankaŭ ŝia plej aĝa filo navigas kiel maristo, kaj la maro estas malica... </text:p>
      <text:p text:style-name="P19">Rusaj matrosoj ne sufiĉis por ĉiuj, danoj kverelis, petis la rusan matroson sidi ankoraŭ en du domoj, — tie, ili diris, oni atendas, maljuna avo deziras rigardi, insultas, ke li mortos, ne vidinte, kaj iri li jam ne povas, la piedoj ne paŝas. Kaj la infanoj ploras — ili eksidis al la tablo, sed ruso mankas... Kial al iuj en ĉio fortunas, kaj aliaj en nenio havas bonŝancon? Ili femuraĵon rostis sur stango, sed la najbaro ne donas sian rusan gaston, ĉu tio taŭgas? </text:p>
      <text:p text:style-name="P19">Rjabov kun la filo vizitis kvin domojn, kaj en la sesan ne iris, laciĝis. La dano, restinta sen rusa gasto, diris, ke se tiel, li nun hejmen ne iros, sed direktos sin al la rusa ŝipo, nun por li ne estos vivo hejme, li estas la lasta homo sur sia strato. Rjabov kompatis la bonan maljunuleton, vizitis ankaŭ lian familion, manĝis ankaŭ ĉi tie stufitan porkaĵon, drinkis glaseton je la mastrino, invitis al si en urbon Sankt-Piterburgon, sur la Bazilan insulon, en la propran domon. </text:p>
      <text:p text:style-name="P19">— Ni same regalos, — diris li, — ĉu vere, Ivaĉjo? Ĉe ni, frato, estas specialaj pirogoj, tia afero, vi ne komprenos. Pi-ro-goj! </text:p>
      <text:p text:style-name="P19">— <text:span text:style-name="T3">Kuchen</text:span>! — diris la juna Rjabov. </text:p>
      <text:p text:style-name="P19">— Kuĥen! — konfirmis la rudristo kaj larĝe dismetis la manojn. — Jen, frato, kia kuĥen! Mia edzino estas majstrino, kiam ŝi bakos, vi aĥos! Kaj vi, kara, ne pensu, prepariĝu kaj venu. Per maro veturi ja ne estas tro longe, vi baldaŭ venos... </text:p>
      <text:p text:style-name="P19"><text:soft-page-break/>Al domoj venadis muzikistoj, ludadis solidajn, malrapidajn dancojn, en ĉambroj iĝis malvaste, oni dancis sur stratoj. Ĉe mateniĝo la gastoj el la rusaj ŝipoj, danaj matrosoj, metiistoj, komercistoj, daninoj kun filinoj, kun malgrandaj infanoj sur la manoj, gravmienaj ministroj de la reĝa kortego, pompe vestitaj ambasadoroj kaj senditoj, rezidentoj kaj edzinoj de altrangaj personoj en riĉaj kaleŝoj, rajde sur altaj ĉevaloj, — ĉiuj kunvenis sur la placo de la Urbodomo: iuj por gaji, aliaj por rigardi, kiel oni gajas. Ĉi tie, sur la placo, flamis peĉaj torĉoj, danoj dancadis dancon kun saltetoj kaj kaŭriĝoj. Junulinoj kaptadis je la manoj rusajn matrosojn, tiradis en la rondon. Tiuj unue rezistis, poste, vigligataj de amikoj, iris en rondodanco. </text:p>
      <text:p text:style-name="P19">— Kiu estas tiu, kiu staras tie flanke? — demandis Silvestro Petroviĉ la urbestron. — Jen, apud kaleŝo. Ĉiam sola. Kiu li estas? </text:p>
      <text:p text:style-name="P19">La urbestro respondis kun suspiro: </text:p>
      <text:p text:style-name="P19">— Siro Reger Ripley — la rezidento de la angla reĝlando... </text:p>
      <text:p text:style-name="P19">— Reger Ripley? — preskaŭ trankvile redemandis Ievlev. — Ĉu li ne estis en Rusio? </text:p>
      <text:p text:style-name="P19">— Li estis ĉie, — diris la urbestro. — En malproksimaj tempoj li vendadis kanonojn. Tamen, ankaŭ nun li vendis al la svedoj nemalmulte da pafarmiloj... </text:p>
      <text:p text:style-name="P19">Silentinte iom, la urbestro ankoraŭ foje suspiris: </text:p>
      <text:p text:style-name="P19">— Certe, ni ne devus inviti lin en la feston, sinjoro vicadmiralo, sed ne juĝu min severe: estas malfacile esti urbestro de ĉefurbo de malgranda reĝlando... </text:p>
      <text:p text:style-name="P6"><text:soft-page-break/></text:p>
      <text:p text:style-name="P19">Kiam Silvestro Petroviĉ kun siaj oficiroj estis revenanta sur la ŝipon, lin atingis la havenestro. Estis jam tute hele, la tago promesis esti serena, la suno, ĵus leviĝinte, tuj komencis varmigi tegmentojn, murojn de domoj, ŝtonojn de pavimoj. </text:p>
      <text:p text:style-name="P19">— Bona tago venas kaj portas bonajn informojn! — prononcis la havenestro. — Bonaj informoj, sinjoro vicadmiralo. Tre bonaj informoj... </text:p>
      <text:p text:style-name="P19">La maljunulo, anhelante, haltis, viŝis la vizaĝon per tuko. Haltis ankaŭ Ievlev kun la oficiroj. </text:p>
      <text:p text:style-name="P19">— Lia Ekscelenco admiralo Golovin en batalo ĉe Granhamn plene frakasis la svedan floton, — diris la havenestro. — Kvar svedaj ŝipoj kapitulacis, estis prenitaj pli ol cent kanonoj kaj ĉirkaŭ kvincent kaptitoj. Ĉi viktorio estis gajnita malgraŭ tio, ke apud la batalo krozis angla floto sub komando de siro John Norris. Vivu, sinjoroj! </text:p>
      <text:p text:style-name="P19">— Vivu! — ekkriis la oficiroj. — Suprenĵetu la havenestron! </text:p>
      <text:p text:style-name="P19">Fortikaj manoj subkaptis la maljunulon, la trikorna ĉapelo falis de lia kapo, poste falis ankaŭ la peruko. </text:p>
      <text:p text:style-name="P19">— Mi dankas vin, sinjoroj! — ekkriadis li. — Mi tre dankas! Sed ĉi afero ne estas tro utila por mi... </text:p>
      <text:p text:style-name="P19">La sciigo pri la nova viktorio tuj disflugis sur ĉiuj tri ŝipoj de la eskadro. Matrosoj eksciis detalojn de la batalo, navigistoj dismetis marajn mapojn, divenante, kiel ĉio okazis. Jam estis sciate, kiel trafis la sveda eskadro en malvastaĵon inter <text:soft-page-break/>malprofundaĵoj, kiel Golicin ordonis komenci ŝipatakon, kiel saviĝis la sveda admiralo. Oni diris ankaŭ pri la anglaj ŝipoj, kiuj ektimis fari helpon al siaj amikoj. </text:p>
      <text:p text:style-name="P19">En la kajuto de Silvestro Petroviĉ sidis ĵus veninta ambasadoro Bazilo Lukiĉ Dolgorukov, matroso-barbiro estis razanta lian korpulentan, dikan vizaĝon kun tri mentonoj. La diplomato rakontis: </text:p>
      <text:p text:style-name="P19">— La angla reĝo malŝparis tro multan monon por sia eskadro en la ĉi-lokaj akvoj, li mem plendis, ke pli ol sescent mil pundojn al li kostis Norris, sed timas la reĝo nian dominadon sur maroj. Multaj fidelaj homoj diras, ke la svedoj estas pretaj por paco, sed nur la angloj ne lasas fariĝi al tiu paco, esperigas per helpo, iam eĉ timigas... </text:p>
      <text:p text:style-name="P19">La barbiro foriris, Bazilo Lukiĉ dolĉe tiris sin, mallarĝigante la saĝajn okuletojn, prononcis: </text:p>
      <text:p text:style-name="P19">— Ho, kiom facile estas en la animo, kiam mi troviĝas en propra hejmo, kvankam ĉi hejmo sur ŝanceliĝema akvo staras. Laciĝis mi, sinjoro vicadmiralo, tiel laciĝis, ke eĉ vortojn ne havas por priskribi. Iam kun forpasinta Izmajlov ni pri tio konversaciis: ne estas afero pli malfacila, ol la nia — diplomatio... </text:p>
      <text:p text:style-name="P19">Je la kvara horo posttagmeze Silvestro Petroviĉ kun Dolgorukov eliris sur la bordon por renkonti ĉerkon kun restaĵoj de princo Andreo Jakovleviĉ Ĥilkov. Sur la albordiĝejo jam staris rusaj matrosoj en paradaj uniformoj kun prezentitaj fusiloj. La ponto kaj la kajoj de la haveno estis inunditaj de homamasoj de loĝantoj de Kopenhago. Laŭlonge de la tuta <text:soft-page-break/>vojo, sur kiu devis sekvi la funebra procesio, viciĝis danaj soldatoj en siaj mallongaj uniformaj jakoj, en lakitaj trikornaj ĉapeloj kun kokardoj. </text:p>
      <text:p text:style-name="P19">— Jen, kiom da soldatoj ili starigis! — morne rimarkis Dolgorukov. — Por ajna okazo sinjoroj danaj ministroj zorgigis sin... </text:p>
      <text:p text:style-name="P19">— La popolo ĉi tie honoris nin eksterordinare! — diris Ievlev. — Vere kun malfermita animo... </text:p>
      <text:p text:style-name="P19">— Tio estis popolo, kaj tio estas ministroj, — interrompis kolere Dolgorukov. — Ministrojn oni ĉi tie per pundoj aĉetas... </text:p>
      <text:p text:style-name="P19">La plumban ĉerkon kun la korpo de Andreo Jakovleviĉ Ĥilkov, suferinta en kaptiteco dum dek naŭ jaroj, oni veturigis sur kanona afusto, jungita per nigraj ĉevaloj. Rajdantoj en nigraj funebraj vestoj, en kaskoj kun nigraj plumoj, en nigraj armaĵoj estis akompanantaj la ĉerkon, tenante en la manoj po unu renversita estingiĝinta torĉo. Facila varma vento flirtigadis la plumaĵojn, flagetojn kaj standardojn, portis odoron de algoj, odoron de proksima maro. </text:p>
      <text:p text:style-name="P19">Malrapide batadis tamburoj, solene kantis klarionoj, trumpetis trumpetoj. </text:p>
      <text:p text:style-name="P19">Konsilisto de la ambasado — same en nigra vesto — portis sur velura kuseno volvaĵon, ligitan per ŝnureto kaj sigelitan per ruĝa sigelvakso. Tio estis la verko de la mortinta Ĥilkov, lia historio de Rusio. Ankoraŭ oni portis sur la kuseno plumon, flaviĝintan kaj rompitan, per kiu skribadis Andreo Jakovleviĉ, <text:soft-page-break/>kaj simplan inkujon, kiu akompanadis lin en longaj vojaĝoj en svedaj prizonoj. </text:p>
      <text:p text:style-name="P19">Kiam la pezan plumban ĉerkon oni levis sur la pobkastelon de «Gabrielo», Pustovojtov svingis tukon. Matrosoj akorde pafis per fusiloj, tondris kanonoj de la eskadro kaj ĉiuj danaj bordaj baterioj. Silvestro Petroviĉ kun Rjabov kovris la ĉerkon per la rusa flago, kvar matrosoj ekstaris kiel honora gardo. </text:p>
      <text:p text:style-name="P19">— Jen ni hejmen preparis Andreĉjon, — diris Dolgorukov, reĝustigante faldojn de la flago. — Li vagis kaj turmentis sufiĉe... </text:p>
      <text:p text:style-name="P19">Al Ievlev aliris la maljuna havenestro, ekparolis en la dana: </text:p>
      <text:p text:style-name="P19">— Ricevis mi, sinjoro vicadmiralo, plej certajn informojn: la floto de admiralo Norris forlasis la akvojn de la Botnia golfo kaj nun krozas nemalproksime de niaj bordoj. Ĉu indas por vi foriri hodiaŭ? Li havas pli ol kvardek vimplojn, sub via komando estas nur tri ŝipoj. La vojoj de Dio estas nediveneblaj... </text:p>
      <text:p text:style-name="P19">— La floto de Norris estas nemalproksime, sed ankaŭ nia Balta, mi pensas, ne dormas! — laŭte diris Dolgorukov. — Antaŭ nelonge mi estis proksime de la Alandaj insuloj: kaj batalŝipojn kaj aliajn ceterajn ŝipojn sub la Andreaj flagoj mi vidis per la propraj okuloj, kun plezuro admiris. Ne, sidi ĉi tie plu ne indas, ni gastis — kaj tempas reveni hejmen. </text:p>
      <text:p text:style-name="P19">Vespere la rusa eskadro, uzinte favoran venton, levis la ankrojn kaj foriris en la maron. En la admirala kajuto Silvestro Petroviĉ kaj Dolgorukov ĉe kandela lumo estis ordigantaj <text:soft-page-break/>foliojn de la manuskripto de forpasinta Ĥilkov kaj lace interparoladis. Estis aŭdeble, kiel sur la pruferdeko kantas matrosoj. Bazilo Lukiĉ diris reveme: </text:p>
      <text:p text:style-name="P19">— Je Dio, kvazaŭ sonĝon mi vidas: kvazaŭ mi estas hejme. </text:p>
      <text:p text:style-name="P19">— Ĝis la hejmo estas ankoraŭ ne proksime. </text:p>
      <text:p text:style-name="P19">— Kiel ne proksime, kiam ili nian kanton kantas! </text:p>
      <text:p text:style-name="P19">Kaj per alta voĉo li kunkantis: </text:p>
      <text:p text:style-name="P10">Litkovrilo nia estu vent' sovaĝa... </text:p>
      <text:p text:style-name="P19">— Laŭ ĉi paĝoj videblas, kiel li, kompatinda, skribis! — diris Silvestro Petroviĉ. — Vidu, Bazilo Lukiĉ, — fulgo, fumaĵo, vidu, kiel makulita. Vakso gutis... </text:p>
      <text:p text:style-name="P19">Gardeme tenante en la manoj paperan folion, Silvestro Petroviĉ legis laŭte: </text:p>
      <text:p text:style-name="P19">«En la dudek sepa tago de junio ĉe urbo Poltavo de caro Petro Aleksejeviĉ, kiu mem persone tiam la armeon komandis, la reĝo sveda estis forpelita kaj liaj trupoj venkitaj, kie da ili pereis multe...» </text:p>
      <text:p text:style-name="P19">Dolgorukov apogis sin per la mano, prepariĝis aŭskulti plu. Fenestroj al la galerio de la admirala kajuto estis malfermitaj, tie estis maltrankvile, peze turniĝantaj ondoj de la Balta maro. Silvestro Petroviĉ legadis foliojn unu post alia, egalmezure bruadis la maro, interkriadis vaĉantoj, batadis sonoriloj, matrosoj sub mallonga krakado de tamburoj ŝanĝadis la gardon ĉe la ĉerko de Ĥilkov. </text:p>
      <text:p text:style-name="P19"><text:soft-page-break/>«Kiom grandan perdon suferis tiam la svedaj trupoj, — legis Silvestro Petroviĉ, — kiuj jam ĉian potencon en la mondo neniom respektis kaj ĉiujn reĝojn detronigi havis fortojn...» </text:p>
      <text:p text:style-name="P19">Bazilo Lukiĉ flustris mallaŭte: </text:p>
      <text:p text:style-name="P19">— Estis, estis! Sed baldaŭ kio estos? Aĥ, ne orgojlu, ne orgojlu, vi krevos... </text:p>
      <text:p text:style-name="P19">— Kio? — demandis Ievlev, ne distinginte. </text:p>
      <text:p text:style-name="P19">— Ne gravas, amiko, legu plu, — diris Dolgorukov. — En la fremda lando estante sola, kutimiĝis mi paroli kun mi mem... Legu. </text:p>
      <text:p text:style-name="P19">«Kaptitaj estis dek naŭ mil homoj, inter kiuj estis generalo feldmarŝalo Rehnskiöld, grafo Piper, generalo Lewenhaupt... En la sama jaro en monato decembro la turka sultano Aĥmed laŭ instigo de la reĝo sveda, kiu sidis en Bendero...» </text:p>
      <text:p text:style-name="P19">— Jen kiu la stultan turkon instruas, — ree interrompis Dolgorukov, — jen kiu al lia malico estas la unua indulganto. </text:p>
      <text:p text:style-name="P19">Ievlev ree eklegis, Dolgorukov ankoraŭ foje interrompis: </text:p>
      <text:p text:style-name="P19">— Ĉu vi mem en Svedio elŝipiĝis? </text:p>
      <text:p text:style-name="P19">Silvestro Petroviĉ kapjesis: </text:p>
      <text:p text:style-name="P19">— Kaj apud Stokholmo en urbeto Gryt kun trupo, kaj ankoraŭ en urbetoj Östhammar kaj Öregrund. Estis mi ankaŭ kun general-admiralo Apraksin je sep mejloj de Stokholmo mem, tie estis urbeto nomata Waxholm... </text:p>
      <text:p text:style-name="P19">— Ĉu ne plaĉis al la svedoj? </text:p>
      <text:p text:style-name="P19"><text:soft-page-break/>— Kio do povus plaĉi! — ridetis Silvestro Petroviĉ. — Malprofitoj por ili je dek du milionoj. </text:p>
      <text:p text:style-name="P19">— Kiel ekhurlis riĉuloj svedaj, — diris Bazilo Lukiĉ. — Kiel ĝemis. Sed ne gravas, baldaŭ estos la fino, baldaŭ. Se ne la angloj, ni antaŭ longe ĉion solvus... </text:p>
      <text:p text:style-name="P6"/>
      <text:p text:style-name="P19">Frumatene sur la flagŝipo la observanta matroso de la topo kriis: </text:p>
      <text:p text:style-name="P19">— Ŝipoj ĉe la dekstra flanko! </text:p>
      <text:p text:style-name="P19">Jegoro Pustovojtov rigardis per lorno kaj flustre insultis: transverse estis iranta forta eskadro. Silvestro Petroviĉ leviĝis sur la pobferdekon, prenis de Pustovojtov la lornon kaj tuj komprenis la danĝeron: la eskadro estis angla, tiu de admiralo Norris; en la okulario malrapide trapasis la avangardo, poste la centro, poste la finantaj ŝipoj de ariergardo. Estis videble, kiel anglaj matrosoj grimpas sur stajoj, kiel artileriistoj malfermas kanonajn truojn. Senhaste, retenante emocion, Silvestro Petroviĉ legis flagan signalon. La angloj proponis kapitulaci sen sangoverŝo. </text:p>
      <text:p text:style-name="P19">— Ĉu respondi? — demandis Pustovojtov. </text:p>
      <text:p text:style-name="P19">— Respondu, sinjoro ŝipestro: «Vidas klare». </text:p>
      <text:p text:style-name="P19">Kajut-vaĉanto alportis al Silvestro Petroviĉ uniformon, spadon, portepeon. Vestante sin, Ievlev legis novajn signalojn de la angloj: «Al batalo havi plenan pretecon, Dia favoro estas kun ni!» </text:p>
      <text:p text:style-name="P19"><text:soft-page-break/>— Malfacila afero, — diris Jegoro. — Jen, kiom ili havas da vimploj. </text:p>
      <text:p text:style-name="P19">— Malfacile, sed nenion eblas fari, — penseme respondis Silvestro Petroviĉ, fiksrigardante manovrojn de la anglaj ŝipoj: nun ili iris en batala ordo. — Nenion, frato Jegorĉjo, eblas fari! — ripetis Ievlev kaj per alia — firma, admirala voĉo ordonis levi topmastajn flagojn, signifantajn: «Al batalo pretas!» </text:p>
      <text:p text:style-name="P19">Jegoro metis la manon sur la tenilon de la spado, kriis laŭte: </text:p>
      <text:p text:style-name="P19">— Preparu la ŝipon al batalo! Batalan alarmon! Bramvelojn for, frontvelon kaj ĉefvelon brajli! </text:p>
      <text:p text:style-name="P19">Rule, kun krakado ekbatis tamburoj, ekkantis signalaj klarionoj, ekfajfis ferdekestraj fajfiloj. De malantaŭe al Ievlev, anhelante, aliris Dolgorukov, demandis: </text:p>
      <text:p text:style-name="P19">— Ĉu angloj? </text:p>
      <text:p text:style-name="P19">— Ili, Bazilo Lukiĉ. Mi pensas, ni batalos. </text:p>
      <text:p text:style-name="P19">— Ja kiel ne batali, se ili atakas! Kial vi al mi rigardas? Ne, amiko, nun mi estas ne diplomato, sed rusa homo, baptita Baĉjo kaj ofendon ne toleranta. Se batali — do batali! </text:p>
      <text:p text:style-name="P19">Pustovojtov ree tondre kriis: </text:p>
      <text:p text:style-name="P19">— Sinjoroj oficiroj, sur la pobferdekon al la vicadmiralo! </text:p>
      <text:p text:style-name="P19">La oficiroj kunvenis momente. Ĉiuj jam sukcesis vesti sin parade por la batalo: uniformoj kun brodaĵo, trikornaj ĉapeloj kun kokardoj, gantoj, spadoj. Silvestro Petroviĉ ĉirkaŭrigardis la junajn vizaĝojn, ekparolis, abrupte eldirante vortojn: </text:p>
      <text:p text:style-name="P19"><text:soft-page-break/>— Sinjoroj miaj, oficiroj de la Rusia ŝipa floto! Admiralo Norris ne povas toleri tion, ke ni reprenis al ni nian maron, pro tio iras li al nia eskadro kun batalo. Niaj nepoj scios, kiu komencis ĉi latronaĵon, kiu bonan pacon rompis, kiu sangon verŝis. Sed nia afero estas batali, kiel ni ĵuris. Pro tio mi ordonas: kanonan pafadon ne komenci ĝis proksimiĝo je pistola pafo. Ni pafos per kanonoj de ambaŭ flankoj, tratranĉos la ordon de la kontraŭulo, kunkroĉiĝos en ŝipatako, kaj se nia sorto estas perei, tiam ni iros al la fundo ne solaj, sed kun ĉi malbenitaj latronoj, por ke jam el la unua batalo komprenu ili, hundinidoj, kiom malfacile estas levi la manon kontraŭ la rusoj. Al la lokoj! Hu ra! </text:p>
      <text:p text:style-name="P19">— Hu ra! — respondis la oficiroj. </text:p>
      <text:p text:style-name="P19">— Hu ra! — ekflugis sur la pobkastelo, sur la meza ferdeko, sur la bateriaj ferdekoj. </text:p>
      <text:p text:style-name="P19">La ŝipoj iris nun pli malrapide, kvazaŭ singarde, prepariĝante al decida batalo. Kanonistoj elprenadis ŝtopilojn el kanonaj trunkoj, kanonaj servistoj per rapidaj paŝoj portadis pulvujojn, kuglegojn, malsekigadis ŝvabrilojn, por estingi per ili fajrerojn, forigi disŝutitan pulvon, matrosoj priverŝadis la ferdekon per akvo prevente de incendio. Sub fajfoj de ferdekestroj, tambura batado, sub sonoj de kornoj kaj klarionoj matrosoj kun ŝipatakaj armiloj — kun haktranĉiloj, hakiloj, kun hokoj kaj stangoj — disiradis al siaj lokoj, topmatrosoj grimpadis sur stajoj, retenante pezajn sakojn kun grenadoj, muskedojn, fusilojn. </text:p>
      <text:p text:style-name="P19"><text:soft-page-break/>Rjabov per senhasta, balanciĝema irmaniero leviĝis sur la pobkastelon, per la ŝultro depuŝis matroson de la stirrado, diris al Pustovojtov: </text:p>
      <text:p text:style-name="P19">— Dume mi staros ĉi tie, sinjoro kapitano. </text:p>
      <text:p text:style-name="P19">Pustovojtov kapjesis, per rigardo observante meĉistojn, kiuj kure ekportis al la kanonoj brulantajn meĉojn en ŝoveliloj. Kanonestroj kliniĝis al la kanonoj, la meĉistoj rigidiĝis, atendante komandon. Kun solene emociitaj vizaĝoj senmove staris la navigistoj, ĉiuj havis en la mano haktranĉilon por ŝipatako. Kune kun ili atendis komencon de la batalo la juna Rjabov, kunpremante en la polmo la tenilon de la spado. </text:p>
      <text:p text:style-name="P19">Ankoraŭ foje batis tamburoj sur «Gabrielo», kaj estiĝis plena silento. La rusaj ŝipoj prepariĝis al batalo. </text:p>
      <text:p text:style-name="P19">Tiutempe la angla eskadro, farinte larĝan arkon, kuŝiĝis al paralela kurso kaj nun proksimiĝis tiom, ke Silvestro Petroviĉ per nuda okulo legis mesaĝon de Norris al siaj maristoj: «Neniigi la rusajn ŝipojn!» </text:p>
      <text:p text:style-name="P19">Ievlev balancis la kapon: «Jen amikoj!» </text:p>
      <text:p text:style-name="P19">— Kion ili? — demandis Dolgorukov, alŝutante pulvon en la pistolon. </text:p>
      <text:p text:style-name="P19">Silvestro Petroviĉ ne respondis, ree fiksrigardis la signalajn flagojn, kvazaŭ sen deziro rampantajn sur la brammasto de la angla flagŝipo. </text:p>
      <text:p text:style-name="P19">— Kion ili? — ree demandis Dolgorukov, rigardante la palan vizaĝon de Ievlev. </text:p>
      <text:p text:style-name="P19"><text:soft-page-break/>— Ja tion, — malrapide prononcis Silvestro Petroviĉ, — tion ili subite skribas... </text:p>
      <text:p text:style-name="P19">— Sed kion, kion ili skribas? </text:p>
      <text:p text:style-name="P19">— Skribas — feliĉan navigadon. </text:p>
      <text:p text:style-name="P19">— Ĉu al ni feliĉan navigadon? </text:p>
      <text:p text:style-name="P19">— Jes ja, al ni, al la rusa eskadro... </text:p>
      <text:p text:style-name="P19">— Ne kredu, sinjoro vicadmiralo, ili mensogas, latronoj, mi konas ilin, kiom da jaroj konas. </text:p>
      <text:p text:style-name="P19">— Nun ili alie ne povas fari! — trankvile, kun kolera subrido ĉirkaŭrigardante la maron per la lorno, deklaris Ievlev. — Neniel ili povas fari alie, Bazilo Lukiĉ. Jen, rigardu! </text:p>
      <text:p text:style-name="P19">Kaj li etendis al Dolgorukov sian lornon. </text:p>
      <text:p text:style-name="P19">Bazilo Lukiĉ rigardis en tiu direkto, kien almontris Ievlev, kaj alpremiĝis per la tuta korpo al la pobrando: sur la horizonto, post la ŝipoj de la eskadro de Norris klare desegniĝis alia, grandega eskadro, ne eskadro — floto. Tio estis ĝuste tiu Balta floto, kiun Dolgorukov antaŭ nelonge vidis apud la Alandaj insuloj, li rekonis la centkanonan flagŝipon, kie tenis sian flagon general-admiralo Apraksin. </text:p>
      <text:p text:style-name="P19">— Niaj! — per feliĉa voĉo diris Pustovojtov. — La niaj venas! Kaj forto, kia fortego! Mi la Baltan floton tiele vidas la unuan fojon. </text:p>
      <text:p text:style-name="P19">Silvestro Petroviĉ ordonis bati malalarmon. </text:p>
      <text:p text:style-name="P19"><text:soft-page-break/>Sur «Gabrielo» ree ekbatis tamburoj. La angla eskadro de Norris, hisinte la velojn, turniĝis laŭ vento kaj komencis rapide foriri al la oriento. </text:p>
      <text:p text:style-name="P19">— Nu, bravuloj! — diris Rjabov. — Kiaj kuraĝuloj! Rigardu, kiel ili fuĝas. Nun por longe, nun ili ektimis forte... </text:p>
      <text:p text:style-name="P19">Li ekridegis, frapis per la kalkanumo al la ferdeko, kriis al la filo: </text:p>
      <text:p text:style-name="P19">— Ivano Ivanoviĉ, ĉu vi vidas? </text:p>
      <text:p text:style-name="P19">— Ni rigardas! — demalsupre respondis la leŭtenanto. </text:p>
      <text:p text:style-name="P19">Tiutempe sur la flagŝipo de la Balta floto gaje, base bojis kanono kaj tuj leviĝis signalo: «Sekvu min kolumne!» </text:p>
      <text:p text:style-name="P19">Pustovojtov respondis: «Vidas klare!» </text:p>
      <text:p text:style-name="P19">— Teodoro Matejeviĉ mem, — kun plezuro diris Ievlev. — Lia vimplo! Nu, saĝulo general-admiralo, li scias, kie iri... </text:p>
      <text:p text:style-name="P19">Kaj, turniĝinte al Pustovojtov, li ordonis: </text:p>
      <text:p text:style-name="P19">— Komandu, sinjoro ŝipestro, faru manovron, ni iros post ili. </text:p>
      <text:p text:style-name="P19">— Sinjoroj oficiroj, al mastoj! — per raŭkiĝinta sub vento, kruda kaj ĝoja voĉo tondris Pustovojtov. — Malbrajli frontvelon kaj ĉefvelon! Al turniĝo al plena vento! Brasu la velojn! </text:p>
      <text:p text:style-name="P19">La veloj pleniĝis per vento, «Gabrielo», farinte larĝan duoncirklon, iomete kliniĝante, en akompano de du aliaj ŝipoj, lasante post si blankan ŝaŭman spuron, ekiris al proksimiĝo kun la Balta floto. Kaj sur la mezferdeko tiutempe, amasiĝinte <text:soft-page-break/>ĉe la dekstra ŝiprando, la junaj navigistoj, ekscititaj de la ĵusa travivaĵo, sentante sin jam preskaŭ flarintaj pulvon, rekonis la konatajn ŝipojn kaj per sonoraj junulaj voĉoj disputis: </text:p>
      <text:p text:style-name="P19">— «Hanguto»! </text:p>
      <text:p text:style-name="P19">— Ne, «Astraĥano»! </text:p>
      <text:p text:style-name="P19">— Kaj jen — «Narvo»! </text:p>
      <text:p text:style-name="P19">— «Narvo» la sesa iras, sed tio estas «Moskvo»! </text:p>
      <text:p text:style-name="P19">— Ĝuste, «Moskvo»! </text:p>
      <text:p text:style-name="P19">— La lasta iras «Nova Kronŝloto»! </text:p>
      <text:p text:style-name="P19">— Ne, «Volgo»... </text:p>
      <text:p text:style-name="P19">La juna Rjabov aŭskultis, kiel disputas la navigistoj, montris ekzakte, kie estas kiu ŝipo, poste ekiris al la pobferdeko. Tie, apogante sin sur promenbastono, apud Ivano Sabateiĉ staris vicadmiralo Ievlev, kaj ambaŭ ili silente admiris grandecon kaj potencon de la iranta sub plenaj veloj, ornamita per flagoj — Balta floto. Ŝipoj kaj fregatoj, galiotoj kaj jaĥtoj kliniĝadis sub freŝa forta vento, ŝaŭmaj ondoj leviĝadis super la maro, blindiga lumo de la suna tago gaje ludis en plej etaj akvaj ŝprucoj, sur vimploj kaj flagoj, sur kupro de batalaj kanonoj, sur veloj, ŝajnintaj gisitaj el pura arĝento. </text:p>
      <text:p text:style-name="P19"/>
      <text:p text:style-name="P19"/>
      <text:p text:style-name="P19"/>
      <text:p text:style-name="P18"><text:soft-page-break/><text:span text:style-name="T3">Arĥangelsko — Polarnoje — Leningrado</text:span><text:bookmark text:name="xnoto-4-12-3"/><text:span text:style-name="T3"><text:note text:id="ftn50" text:note-class="footnote"><text:note-citation>50</text:note-citation><text:note-body><text:p text:style-name="P2">Leningrado — nomo de Sankt-Peterburgo en 1924–1991 <text:span text:style-name="T3">(trad.)</text:span></text:p></text:note-body></text:note></text:span> <text:line-break/><text:line-break/><text:span text:style-name="T3">1944–1954</text:span> </text:p>
      <text:p text:style-name="P7"/>
      <text:p text:style-name="P6"><text:line-break/></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o" fo:country="none"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o" fo:country="none"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47cm" style:contextual-spacing="false" fo:line-height="115%" fo:text-indent="0.4cm" style:auto-text-indent="false"/>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ing_20_1" style:display-name="Heading 1" style:family="paragraph" style:parent-style-name="Heading" style:next-style-name="Text_20_body" style:default-outline-level="1" style:list-style-name="" style:class="text" style:master-page-name="">
      <style:paragraph-properties fo:margin-top="0.423cm" fo:margin-bottom="0.212cm" style:contextual-spacing="false" fo:text-align="center" style:justify-single-word="false" style:page-number="auto" fo:break-before="page"/>
      <style:text-properties style:font-name="Liberation Serif" fo:font-family="'Liberation Serif'" style:font-family-generic="roman" style:font-pitch="variable" fo:font-size="24pt" fo:font-weight="bold" style:font-name-asian="Noto Serif CJK SC" style:font-family-asian="'Noto Serif CJK SC'" style:font-family-generic-asian="system" style:font-pitch-asian="variable" style:font-size-asian="24pt" style:font-weight-asian="bold" style:font-name-complex="Lohit Devanagari1" style:font-family-complex="'Lohit Devanagari'"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text" style:master-page-name="">
      <style:paragraph-properties fo:margin-top="0.353cm" fo:margin-bottom="0.212cm" style:contextual-spacing="false" fo:text-align="center" style:justify-single-word="false" style:page-number="auto" fo:break-before="page"/>
      <style:text-properties style:font-name="Liberation Serif" fo:font-family="'Liberation Serif'" style:font-family-generic="roman" style:font-pitch="variable" fo:font-size="18pt" fo:font-weight="bold" style:font-name-asian="Noto Serif CJK SC" style:font-family-asian="'Noto Serif CJK SC'" style:font-family-generic-asian="system" style:font-pitch-asian="variable" style:font-size-asian="18pt" style:font-weight-asian="bold" style:font-name-complex="Lohit Devanagari1" style:font-family-complex="'Lohit Devanagari'"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Lohit Devanagari1" style:font-family-complex="'Lohit Devanagari'" style:font-family-generic-complex="system" style:font-pitch-complex="variable" style:font-size-complex="14pt" style:font-weight-complex="bold"/>
    </style:style>
    <style:style style:name="Footnote" style:family="paragraph" style:parent-style-name="Standard" style:class="extra">
      <style:paragraph-properties fo:margin-left="0.4cm" fo:margin-right="0cm" fo:text-align="justify" style:justify-single-word="false" fo:text-indent="-0.4cm" style:auto-text-indent="false" text:number-lines="false" text:line-number="0">
        <style:tab-stops/>
      </style:paragraph-properties>
      <style:text-properties fo:font-size="10pt" style:font-size-asian="10pt" style:font-size-complex="10pt"/>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5.399cm" style:type="center"/>
          <style:tab-stop style:position="10.8cm" style:type="right"/>
        </style:tab-stops>
      </style:paragraph-properties>
    </style:style>
    <style:style style:name="Footer" style:family="paragraph" style:parent-style-name="Header_20_and_20_Footer" style:class="extra">
      <style:paragraph-properties text:number-lines="false" text:line-number="0">
        <style:tab-stops>
          <style:tab-stop style:position="5.399cm" style:type="center"/>
          <style:tab-stop style:position="10.8cm" style:type="right"/>
        </style:tab-stops>
      </style:paragraph-propertie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1.202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0.703cm" style:type="right" style:leader-style="dotted" style:leader-text="."/>
        </style:tab-stops>
      </style:paragraph-properties>
    </style:style>
    <style:style style:name="Contents_20_3" style:display-name="Contents 3" style:family="paragraph" style:parent-style-name="Index" style:class="index">
      <style:paragraph-properties fo:margin-left="1cm" fo:margin-right="0cm" fo:text-indent="0cm" style:auto-text-indent="false">
        <style:tab-stops>
          <style:tab-stop style:position="10.202cm" style:type="right" style:leader-style="dotted" style:leader-text="."/>
        </style:tab-stops>
      </style:paragraph-properties>
    </style:style>
    <style:style style:name="Footnote_20_Symbol" style:display-name="Footnote Symbol" style:family="text">
      <style:text-properties style:text-position="super 90%"/>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Endnote_20_Symbol" style:display-name="Endnote Symbol" style:family="text"/>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end" style:justify-single-word="false"/>
    </style:style>
    <style:page-layout style:name="Mpm1" style:page-usage="mirrored">
      <style:page-layout-properties fo:page-width="14.801cm" fo:page-height="21.001cm" style:num-format="1" style:print-orientation="portrait" fo:margin-top="1.799cm" fo:margin-bottom="1.799cm" fo:margin-left="2.199cm" fo:margin-right="1.7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4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14.801cm" fo:page-height="21.001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577</text:page-number></text:p>
      </style:footer>
      <style:footer-left>
        <text:p text:style-name="Footer"><text:page-number text:select-page="current">576</text:page-number></text:p>
      </style:footer-left>
      <style:footer-first>
        <text:p text:style-name="Footer"/>
      </style:footer-first>
    </style:master-page>
    <style:master-page style:name="First_20_Page" style:display-name="First Page" style:page-layout-name="Mpm2" draw:style-name="Mdp1" style:next-style-name="Standard"/>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4T11:42:43.554442012</meta:creation-date>
    <dc:date>2026-08-24T15:24:46.579173572</dc:date>
    <meta:editing-duration>PT8M21S</meta:editing-duration>
    <meta:editing-cycles>8</meta:editing-cycles>
    <meta:generator>LibreOffice/7.3.7.2$Linux_X86_64 LibreOffice_project/30$Build-2</meta:generator>
    <meta:document-statistic meta:table-count="0" meta:image-count="0" meta:object-count="0" meta:page-count="577" meta:paragraph-count="4723" meta:word-count="114888" meta:character-count="733061" meta:non-whitespace-character-count="612756"/>
  </office:meta>
</office:document-meta>
</file>