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Footer">
      <style:paragraph-properties fo:text-align="end" style:justify-single-word="false"/>
    </style:style>
    <style:style style:name="P2" style:family="paragraph" style:parent-style-name="Footnote">
      <style:text-properties fo:language="eo" fo:country="none"/>
    </style:style>
    <style:style style:name="P3" style:family="paragraph" style:parent-style-name="Heading_20_1">
      <style:text-properties fo:language="eo" fo:country="none" officeooo:paragraph-rsid="001a9c05"/>
    </style:style>
    <style:style style:name="P4" style:family="paragraph" style:parent-style-name="Heading_20_2">
      <style:text-properties fo:language="eo" fo:country="none" officeooo:paragraph-rsid="001a9c05"/>
    </style:style>
    <style:style style:name="P5" style:family="paragraph" style:parent-style-name="Heading_20_3">
      <style:text-properties fo:language="eo" fo:country="none" officeooo:paragraph-rsid="001a9c05"/>
    </style:style>
    <style:style style:name="P6" style:family="paragraph" style:parent-style-name="Text_20_body">
      <style:text-properties fo:language="eo" fo:country="none" officeooo:paragraph-rsid="001a9c05"/>
    </style:style>
    <style:style style:name="P7" style:family="paragraph" style:parent-style-name="Text_20_body">
      <style:paragraph-properties fo:margin-left="4.001cm" fo:margin-right="0cm" fo:margin-top="0cm" fo:margin-bottom="0cm" style:contextual-spacing="false" fo:text-align="start" style:justify-single-word="false" fo:text-indent="0cm" style:auto-text-indent="false"/>
      <style:text-properties fo:language="eo" fo:country="none" officeooo:paragraph-rsid="001a9c05"/>
    </style:style>
    <style:style style:name="P8" style:family="paragraph" style:parent-style-name="Text_20_body">
      <style:paragraph-properties fo:margin-left="2.499cm" fo:margin-right="0cm" fo:text-align="start" style:justify-single-word="false" fo:text-indent="0cm" style:auto-text-indent="false"/>
      <style:text-properties fo:language="eo" fo:country="none" officeooo:paragraph-rsid="001a9c05"/>
    </style:style>
    <style:style style:name="P9" style:family="paragraph" style:parent-style-name="Text_20_body">
      <style:paragraph-properties fo:margin-left="2.499cm" fo:margin-right="0cm" fo:margin-top="0cm" fo:margin-bottom="0cm" style:contextual-spacing="false" fo:text-align="start" style:justify-single-word="false" fo:text-indent="0cm" style:auto-text-indent="false"/>
      <style:text-properties fo:language="eo" fo:country="none" officeooo:paragraph-rsid="001a9c05"/>
    </style:style>
    <style:style style:name="P10" style:family="paragraph" style:parent-style-name="Text_20_body">
      <loext:graphic-properties draw:fill-hatch-name="hatch"/>
      <style:paragraph-properties fo:margin-left="4.001cm" fo:margin-right="0cm" fo:margin-top="0cm" fo:margin-bottom="0cm" style:contextual-spacing="false" fo:line-height="100%" fo:text-align="start" style:justify-single-word="false" fo:text-indent="0cm" style:auto-text-indent="false"/>
      <style:text-properties fo:language="eo" fo:country="none" officeooo:paragraph-rsid="001a9c05"/>
    </style:style>
    <style:style style:name="P11" style:family="paragraph" style:parent-style-name="Text_20_body">
      <loext:graphic-properties draw:fill-hatch-name="hatch"/>
      <style:paragraph-properties fo:margin-left="4.001cm" fo:margin-right="0cm" fo:margin-top="0cm" fo:margin-bottom="0cm" style:contextual-spacing="false" fo:line-height="100%" fo:text-align="justify" style:justify-single-word="false" fo:text-indent="0cm" style:auto-text-indent="false"/>
      <style:text-properties fo:language="eo" fo:country="none" officeooo:paragraph-rsid="001a9c05"/>
    </style:style>
    <style:style style:name="P12" style:family="paragraph" style:parent-style-name="Text_20_body">
      <style:paragraph-properties fo:margin-left="4.001cm" fo:margin-right="0cm" fo:text-align="end" style:justify-single-word="false" fo:text-indent="0cm" style:auto-text-indent="false"/>
      <style:text-properties fo:language="eo" fo:country="none" officeooo:paragraph-rsid="001a9c05"/>
    </style:style>
    <style:style style:name="P13" style:family="paragraph" style:parent-style-name="Text_20_body">
      <style:paragraph-properties fo:margin-left="4.001cm" fo:margin-right="0cm" fo:margin-top="0cm" fo:margin-bottom="0cm" style:contextual-spacing="false" fo:text-align="end" style:justify-single-word="false" fo:text-indent="0cm" style:auto-text-indent="false"/>
      <style:text-properties fo:language="eo" fo:country="none" officeooo:paragraph-rsid="001a9c05"/>
    </style:style>
    <style:style style:name="P14" style:family="paragraph" style:parent-style-name="Text_20_body">
      <style:paragraph-properties fo:text-align="justify" style:justify-single-word="false"/>
      <style:text-properties fo:language="eo" fo:country="none" officeooo:paragraph-rsid="001a9c05"/>
    </style:style>
    <style:style style:name="P15" style:family="paragraph" style:parent-style-name="Subtitle">
      <style:text-properties officeooo:paragraph-rsid="001d6955"/>
    </style:style>
    <style:style style:name="P16" style:family="paragraph" style:parent-style-name="Title">
      <style:text-properties officeooo:paragraph-rsid="001d6955"/>
    </style:style>
    <style:style style:name="P17" style:family="paragraph" style:parent-style-name="Text_20_body">
      <style:paragraph-properties fo:text-align="center" style:justify-single-word="false"/>
      <style:text-properties fo:font-size="26pt" officeooo:rsid="00140eb1" officeooo:paragraph-rsid="001d6955" style:font-size-asian="26pt" style:font-size-complex="26pt"/>
    </style:style>
    <style:style style:name="P18" style:family="paragraph" style:parent-style-name="Text_20_body">
      <style:paragraph-properties fo:text-align="center" style:justify-single-word="false"/>
      <style:text-properties officeooo:paragraph-rsid="001d6955"/>
    </style:style>
    <style:style style:name="P19" style:family="paragraph" style:parent-style-name="Text_20_body">
      <style:paragraph-properties fo:margin-left="4.001cm" fo:margin-right="0cm" fo:margin-top="0cm" fo:margin-bottom="0cm" style:contextual-spacing="false" fo:text-align="start" style:justify-single-word="false" fo:text-indent="0cm" style:auto-text-indent="false"/>
      <style:text-properties fo:font-size="16pt" fo:language="eo" fo:country="none" fo:font-style="italic" fo:font-weight="normal" officeooo:rsid="001f09d8" officeooo:paragraph-rsid="001d6955" style:font-size-asian="16pt" style:font-style-asian="italic" style:font-weight-asian="normal" style:font-size-complex="16pt" style:font-style-complex="italic" style:font-weight-complex="normal"/>
    </style:style>
    <style:style style:name="P20" style:family="paragraph" style:parent-style-name="Contents_20_1">
      <style:paragraph-properties>
        <style:tab-stops>
          <style:tab-stop style:position="10.8cm" style:type="right" style:leader-style="dotted" style:leader-text="."/>
        </style:tab-stops>
      </style:paragraph-properties>
    </style:style>
    <style:style style:name="P21" style:family="paragraph" style:parent-style-name="Contents_20_2">
      <style:paragraph-properties>
        <style:tab-stops>
          <style:tab-stop style:position="10.301cm" style:type="right" style:leader-style="dotted" style:leader-text="."/>
        </style:tab-stops>
      </style:paragraph-properties>
    </style:style>
    <style:style style:name="P22" style:family="paragraph" style:parent-style-name="Contents_20_3">
      <style:paragraph-properties>
        <style:tab-stops>
          <style:tab-stop style:position="9.8cm" style:type="right" style:leader-style="dotted" style:leader-text="."/>
        </style:tab-stops>
      </style:paragraph-properties>
    </style:style>
    <style:style style:name="P23" style:family="paragraph" style:parent-style-name="Contents_20_Heading" style:master-page-name="First_20_Page">
      <style:paragraph-properties style:page-number="auto"/>
    </style:style>
    <style:style style:name="P24" style:family="paragraph" style:parent-style-name="Text_20_body" style:master-page-name="First_20_Page">
      <style:paragraph-properties style:page-number="auto"/>
      <style:text-properties officeooo:paragraph-rsid="001d6955"/>
    </style:style>
    <style:style style:name="P25" style:family="paragraph" style:parent-style-name="Text_20_body" style:master-page-name="First_20_Page">
      <style:paragraph-properties fo:margin-left="4.001cm" fo:margin-right="0cm" fo:margin-top="0cm" fo:margin-bottom="0cm" style:contextual-spacing="false" fo:text-align="start" style:justify-single-word="false" fo:text-indent="0cm" style:auto-text-indent="false" style:page-number="auto"/>
      <style:text-properties fo:font-size="16pt" fo:language="eo" fo:country="none" fo:font-style="italic" fo:font-weight="normal" officeooo:rsid="001f09d8" officeooo:paragraph-rsid="001d6955" style:font-size-asian="16pt" style:font-style-asian="italic" style:font-weight-asian="normal" style:font-size-complex="16pt" style:font-style-complex="italic" style:font-weight-complex="normal"/>
    </style:style>
    <style:style style:name="P26" style:family="paragraph" style:parent-style-name="Text_20_body">
      <style:paragraph-properties fo:margin-left="4.001cm" fo:margin-right="0cm" fo:margin-top="0cm" fo:margin-bottom="0cm" style:contextual-spacing="false" fo:text-align="start" style:justify-single-word="false" fo:text-indent="0cm" style:auto-text-indent="false"/>
      <style:text-properties fo:font-size="16pt" fo:language="eo" fo:country="none" fo:font-style="italic" fo:font-weight="normal" officeooo:rsid="001f09d8" officeooo:paragraph-rsid="001d6955" style:font-size-asian="16pt" style:font-style-asian="italic" style:font-weight-asian="normal" style:font-size-complex="16pt" style:font-style-complex="italic" style:font-weight-complex="normal"/>
    </style:style>
    <style:style style:name="T1" style:family="text">
      <style:text-properties fo:font-size="16pt" fo:font-style="italic" fo:font-weight="normal" officeooo:rsid="001f09d8" style:font-size-asian="16pt" style:font-style-asian="italic" style:font-weight-asian="normal" style:font-size-complex="16pt" style:font-style-complex="italic" style:font-weight-complex="normal"/>
    </style:style>
    <style:style style:name="T2" style:family="text">
      <style:text-properties fo:font-size="18pt"/>
    </style:style>
    <style:style style:name="T3" style:family="text">
      <style:text-properties fo:font-size="18pt" style:font-size-asian="18pt" style:font-size-complex="18pt"/>
    </style:style>
    <style:style style:name="T4" style:family="text">
      <style:text-properties fo:font-style="italic"/>
    </style:style>
    <style:style style:name="T5" style:family="text">
      <style:text-properties fo:font-size="26pt" style:font-size-asian="26pt" style:font-size-complex="26pt"/>
    </style:style>
    <style:style style:name="T6" style:family="text">
      <style:text-properties fo:font-size="26pt" officeooo:rsid="00140eb1" style:font-size-asian="26pt" style:font-size-complex="26pt"/>
    </style:style>
    <style:style style:name="T7" style:family="text">
      <style:text-properties fo:font-size="26pt" officeooo:rsid="001d6955" style:font-size-asian="26pt" style:font-size-complex="26pt"/>
    </style:style>
    <style:style style:name="T8" style:family="text">
      <style:text-properties style:font-name="Liberation Serif" fo:font-size="36pt" style:font-size-asian="36pt" style:font-size-complex="36pt"/>
    </style:style>
    <style:style style:name="Sect1" style:family="section">
      <style:section-properties style:editable="false">
        <style:columns fo:column-count="1" fo:column-gap="0cm"/>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4"><text:span text:style-name="T3">Jurij German</text:span><text:line-break/><text:line-break/></text:p>
      <text:p text:style-name="P16"><text:line-break/><text:span text:style-name="T8">Rusio juna</text:span></text:p>
      <text:p text:style-name="P15"><text:span text:style-name="T5"><text:line-break/></text:span><text:span text:style-name="T6">Parto </text:span><text:span text:style-name="T7">tria</text:span></text:p>
      <text:p text:style-name="P17"/>
      <text:p text:style-name="P18"><text:span text:style-name="T5"><text:line-break/></text:span><text:span text:style-name="T1">El la rusa tradukis<text:line-break/><text:line-break/>Jurij Finkel</text:span></text:p>
      <text:p text:style-name="P19"/>
      <text:p text:style-name="P25"/>
      <text:table-of-content text:style-name="Sect1" text:name="Оглавление1">
        <text:table-of-content-source text:outline-level="10">
          <text:index-title-template text:style-name="Contents_20_Heading">Enhavtabelo</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Оглавление1_Head">
            <text:p text:style-name="P23">Enhavtabelo</text:p>
          </text:index-title>
          <text:p text:style-name="P20"><text:a xlink:type="simple" xlink:href="#__RefHeading___Toc6809_1665404091" text:style-name="Index_20_Link" text:visited-style-name="Index_20_Link">Parto tria. Invado<text:tab/>7</text:a></text:p>
          <text:p text:style-name="P21"><text:a xlink:type="simple" xlink:href="#__RefHeading___Toc6811_1665404091" text:style-name="Index_20_Link" text:visited-style-name="Index_20_Link">Ĉapitro unua<text:tab/>8</text:a></text:p>
          <text:p text:style-name="P22"><text:a xlink:type="simple" xlink:href="#__RefHeading___Toc6813_1665404091" text:style-name="Index_20_Link" text:visited-style-name="Index_20_Link">1. Mistera barko<text:tab/>8</text:a></text:p>
          <text:p text:style-name="P22"><text:a xlink:type="simple" xlink:href="#__RefHeading___Toc6815_1665404091" text:style-name="Index_20_Link" text:visited-style-name="Index_20_Link">2. En la citadelo kaj en la urbo<text:tab/>13</text:a></text:p>
          <text:p text:style-name="P22"><text:a xlink:type="simple" xlink:href="#__RefHeading___Toc6817_1665404091" text:style-name="Index_20_Link" text:visited-style-name="Index_20_Link">3. Kanonoj kaj ĉenoj<text:tab/>32</text:a></text:p>
          <text:p text:style-name="P22"><text:a xlink:type="simple" xlink:href="#__RefHeading___Toc6819_1665404091" text:style-name="Index_20_Link" text:visited-style-name="Index_20_Link">4. Hejmen revenis!<text:tab/>44</text:a></text:p>
          <text:p text:style-name="P22"><text:a xlink:type="simple" xlink:href="#__RefHeading___Toc6821_1665404091" text:style-name="Index_20_Link" text:visited-style-name="Index_20_Link">5. Estos malfeliĉo!<text:tab/>58</text:a></text:p>
          <text:p text:style-name="P22"><text:a xlink:type="simple" xlink:href="#__RefHeading___Toc6823_1665404091" text:style-name="Index_20_Link" text:visited-style-name="Index_20_Link">6. Saluton, rudristo!<text:tab/>60</text:a></text:p>
          <text:p text:style-name="P21"><text:a xlink:type="simple" xlink:href="#__RefHeading___Toc6825_1665404091" text:style-name="Index_20_Link" text:visited-style-name="Index_20_Link">Ĉapitro dua<text:tab/>84</text:a></text:p>
          <text:p text:style-name="P22"><text:a xlink:type="simple" xlink:href="#__RefHeading___Toc6827_1665404091" text:style-name="Index_20_Link" text:visited-style-name="Index_20_Link">1. La petskribuloj<text:tab/>84</text:a></text:p>
          <text:p text:style-name="P22"><text:a xlink:type="simple" xlink:href="#__RefHeading___Toc6829_1665404091" text:style-name="Index_20_Link" text:visited-style-name="Index_20_Link">2. Jen ĝi, la floto!<text:tab/>92</text:a></text:p>
          <text:p text:style-name="P22"><text:a xlink:type="simple" xlink:href="#__RefHeading___Toc6831_1665404091" text:style-name="Index_20_Link" text:visited-style-name="Index_20_Link">3. La kapitan-komodoro kaj la vojevodo<text:tab/>95</text:a></text:p>
          <text:p text:style-name="P22"><text:a xlink:type="simple" xlink:href="#__RefHeading___Toc6833_1665404091" text:style-name="Index_20_Link" text:visited-style-name="Index_20_Link">4. Duope<text:tab/>119</text:a></text:p>
          <text:p text:style-name="P22"><text:a xlink:type="simple" xlink:href="#__RefHeading___Toc6835_1665404091" text:style-name="Index_20_Link" text:visited-style-name="Index_20_Link">5. En la arestejo<text:tab/>129</text:a></text:p>
          <text:p text:style-name="P22"><text:a xlink:type="simple" xlink:href="#__RefHeading___Toc6837_1665404091" text:style-name="Index_20_Link" text:visited-style-name="Index_20_Link">6. Semisadov<text:tab/>133</text:a></text:p>
          <text:p text:style-name="P21"><text:a xlink:type="simple" xlink:href="#__RefHeading___Toc6839_1665404091" text:style-name="Index_20_Link" text:visited-style-name="Index_20_Link">Ĉapitro tria<text:tab/>139</text:a></text:p>
          <text:p text:style-name="P22"><text:a xlink:type="simple" xlink:href="#__RefHeading___Toc6841_1665404091" text:style-name="Index_20_Link" text:visited-style-name="Index_20_Link">1. Iras ŝipoj<text:tab/>139</text:a></text:p>
          <text:p text:style-name="P22"><text:a xlink:type="simple" xlink:href="#__RefHeading___Toc6843_1665404091" text:style-name="Index_20_Link" text:visited-style-name="Index_20_Link">2. Ni akceptos ilin kiel gastojn!<text:tab/>149</text:a></text:p>
          <text:p text:style-name="P22"><text:a xlink:type="simple" xlink:href="#__RefHeading___Toc6845_1665404091" text:style-name="Index_20_Link" text:visited-style-name="Index_20_Link">3. Marĉando kaj interkonsento<text:tab/>160</text:a></text:p>
          <text:p text:style-name="P21"><text:a xlink:type="simple" xlink:href="#__RefHeading___Toc6847_1665404091" text:style-name="Index_20_Link" text:visited-style-name="Index_20_Link">Ĉapitro kvara<text:tab/>181</text:a></text:p>
          <text:p text:style-name="P22"><text:a xlink:type="simple" xlink:href="#__RefHeading___Toc6849_1665404091" text:style-name="Index_20_Link" text:visited-style-name="Index_20_Link">1. Knabo iĝas viro...<text:tab/>181</text:a></text:p>
          <text:p text:style-name="P22"><text:a xlink:type="simple" xlink:href="#__RefHeading___Toc6851_1665404091" text:style-name="Index_20_Link" text:visited-style-name="Index_20_Link">2. Sankta Brigita estas malkontenta<text:tab/>184</text:a></text:p>
          <text:p text:style-name="P22"><text:a xlink:type="simple" xlink:href="#__RefHeading___Toc6853_1665404091" text:style-name="Index_20_Link" text:visited-style-name="Index_20_Link">3. Ni estas triope!<text:tab/>196</text:a></text:p>
          <text:p text:style-name="P22"><text:a xlink:type="simple" xlink:href="#__RefHeading___Toc6855_1665404091" text:style-name="Index_20_Link" text:visited-style-name="Index_20_Link">4. Arĥangelsko estas proksima!<text:tab/>201</text:a></text:p>
          <text:p text:style-name="P21"><text:a xlink:type="simple" xlink:href="#__RefHeading___Toc6857_1665404091" text:style-name="Index_20_Link" text:visited-style-name="Index_20_Link">Ĉapitro kvina<text:tab/>210</text:a></text:p>
          <text:p text:style-name="P22"><text:a xlink:type="simple" xlink:href="#__RefHeading___Toc6859_1665404091" text:style-name="Index_20_Link" text:visited-style-name="Index_20_Link">1. Malbona mateno<text:tab/>210</text:a></text:p>
          <text:p text:style-name="P22"><text:a xlink:type="simple" xlink:href="#__RefHeading___Toc6861_1665404091" text:style-name="Index_20_Link" text:visited-style-name="Index_20_Link">2. Frato kaj fratino<text:tab/>214</text:a></text:p>
          <text:p text:style-name="P22"><text:a xlink:type="simple" xlink:href="#__RefHeading___Toc6863_1665404091" text:style-name="Index_20_Link" text:visited-style-name="Index_20_Link">3. La svedoj venis<text:tab/>221</text:a></text:p>
          <text:p text:style-name="P22"><text:a xlink:type="simple" xlink:href="#__RefHeading___Toc6865_1665404091" text:style-name="Index_20_Link" text:visited-style-name="Index_20_Link">4. En la citadelo<text:tab/>231</text:a></text:p>
          <text:p text:style-name="P22"><text:a xlink:type="simple" xlink:href="#__RefHeading___Toc6867_1665404091" text:style-name="Index_20_Link" text:visited-style-name="Index_20_Link">5. Malbonaj informoj<text:tab/>241</text:a></text:p>
          <text:p text:style-name="P22"><text:a xlink:type="simple" xlink:href="#__RefHeading___Toc6869_1665404091" text:style-name="Index_20_Link" text:visited-style-name="Index_20_Link">6. De la plej grava servo — gardistoj<text:tab/>249</text:a></text:p>
          <text:p text:style-name="P21"><text:a xlink:type="simple" xlink:href="#__RefHeading___Toc6871_1665404091" text:style-name="Index_20_Link" text:visited-style-name="Index_20_Link">Ĉapitro sesa<text:tab/>253</text:a></text:p>
          <text:p text:style-name="P22"><text:soft-page-break/><text:a xlink:type="simple" xlink:href="#__RefHeading___Toc6873_1665404091" text:style-name="Index_20_Link" text:visited-style-name="Index_20_Link">1. Dogankontrolo<text:tab/>253</text:a></text:p>
          <text:p text:style-name="P22"><text:a xlink:type="simple" xlink:href="#__RefHeading___Toc6875_1665404091" text:style-name="Index_20_Link" text:visited-style-name="Index_20_Link">2. Meĥonoŝin forleporis<text:tab/>263</text:a></text:p>
          <text:p text:style-name="P22"><text:a xlink:type="simple" xlink:href="#__RefHeading___Toc6877_1665404091" text:style-name="Index_20_Link" text:visited-style-name="Index_20_Link">3. Ataĉjo Krikov al ili montros!<text:tab/>266</text:a></text:p>
          <text:p text:style-name="P22"><text:a xlink:type="simple" xlink:href="#__RefHeading___Toc6879_1665404091" text:style-name="Index_20_Link" text:visited-style-name="Index_20_Link">4. Dragonoj, al helpo!<text:tab/>269</text:a></text:p>
          <text:p text:style-name="P22"><text:a xlink:type="simple" xlink:href="#__RefHeading___Toc6881_1665404091" text:style-name="Index_20_Link" text:visited-style-name="Index_20_Link">5. La lasta renkontiĝo<text:tab/>275</text:a></text:p>
          <text:p text:style-name="P22"><text:a xlink:type="simple" xlink:href="#__RefHeading___Toc6883_1665404091" text:style-name="Index_20_Link" text:visited-style-name="Index_20_Link">6. Levu flagojn de la reĝo de Svedio!<text:tab/>280</text:a></text:p>
          <text:p text:style-name="P21"><text:a xlink:type="simple" xlink:href="#__RefHeading___Toc6885_1665404091" text:style-name="Index_20_Link" text:visited-style-name="Index_20_Link">Ĉapitro sepa<text:tab/>286</text:a></text:p>
          <text:p text:style-name="P22"><text:a xlink:type="simple" xlink:href="#__RefHeading___Toc6887_1665404091" text:style-name="Index_20_Link" text:visited-style-name="Index_20_Link">1. Arĥangelsko pretas al batalo!<text:tab/>286</text:a></text:p>
          <text:p text:style-name="P22"><text:a xlink:type="simple" xlink:href="#__RefHeading___Toc6889_1665404091" text:style-name="Index_20_Link" text:visited-style-name="Index_20_Link">2. «Neniu venkos vin, Svedio!»<text:tab/>293</text:a></text:p>
          <text:p text:style-name="P22"><text:a xlink:type="simple" xlink:href="#__RefHeading___Toc6891_1665404091" text:style-name="Index_20_Link" text:visited-style-name="Index_20_Link">3. Bruligu meĉojn!<text:tab/>297</text:a></text:p>
          <text:p text:style-name="P22"><text:a xlink:type="simple" xlink:href="#__RefHeading___Toc6893_1665404091" text:style-name="Index_20_Link" text:visited-style-name="Index_20_Link">4. La eskadro sur Dvino<text:tab/>303</text:a></text:p>
          <text:p text:style-name="P21"><text:a xlink:type="simple" xlink:href="#__RefHeading___Toc6895_1665404091" text:style-name="Index_20_Link" text:visited-style-name="Index_20_Link">Ĉapitro oka<text:tab/>309</text:a></text:p>
          <text:p text:style-name="P22"><text:a xlink:type="simple" xlink:href="#__RefHeading___Toc6897_1665404091" text:style-name="Index_20_Link" text:visited-style-name="Index_20_Link">1. La heroaĵo<text:tab/>309</text:a></text:p>
          <text:p text:style-name="P22"><text:a xlink:type="simple" xlink:href="#__RefHeading___Toc6899_1665404091" text:style-name="Index_20_Link" text:visited-style-name="Index_20_Link">2. Sur la fortresa turo<text:tab/>314</text:a></text:p>
          <text:p text:style-name="P22"><text:a xlink:type="simple" xlink:href="#__RefHeading___Toc6901_1665404091" text:style-name="Index_20_Link" text:visited-style-name="Index_20_Link">3. La batalo<text:tab/>315</text:a></text:p>
          <text:p text:style-name="P22"><text:a xlink:type="simple" xlink:href="#__RefHeading___Toc6903_1665404091" text:style-name="Index_20_Link" text:visited-style-name="Index_20_Link">4. Demĉjo<text:tab/>320</text:a></text:p>
          <text:p text:style-name="P22"><text:a xlink:type="simple" xlink:href="#__RefHeading___Toc6905_1665404091" text:style-name="Index_20_Link" text:visited-style-name="Index_20_Link">5. La brulŝipoj ekiris<text:tab/>326</text:a></text:p>
          <text:p text:style-name="P22"><text:a xlink:type="simple" xlink:href="#__RefHeading___Toc6907_1665404091" text:style-name="Index_20_Link" text:visited-style-name="Index_20_Link">6. La afero estas aĉa<text:tab/>335</text:a></text:p>
          <text:p text:style-name="P21"><text:a xlink:type="simple" xlink:href="#__RefHeading___Toc6909_1665404091" text:style-name="Index_20_Link" text:visited-style-name="Index_20_Link">Ĉapitro naŭa<text:tab/>345</text:a></text:p>
          <text:p text:style-name="P22"><text:a xlink:type="simple" xlink:href="#__RefHeading___Toc6911_1665404091" text:style-name="Index_20_Link" text:visited-style-name="Index_20_Link">1. Geknaboj<text:tab/>345</text:a></text:p>
          <text:p text:style-name="P22"><text:a xlink:type="simple" xlink:href="#__RefHeading___Toc6913_1665404091" text:style-name="Index_20_Link" text:visited-style-name="Index_20_Link">2. Mortintoj<text:tab/>348</text:a></text:p>
          <text:p text:style-name="P22"><text:a xlink:type="simple" xlink:href="#__RefHeading___Toc6915_1665404091" text:style-name="Index_20_Link" text:visited-style-name="Index_20_Link">3. Ĉio estos bona!<text:tab/>352</text:a></text:p>
          <text:p text:style-name="P22"><text:a xlink:type="simple" xlink:href="#__RefHeading___Toc6917_1665404091" text:style-name="Index_20_Link" text:visited-style-name="Index_20_Link">4. Rusa flago<text:tab/>356</text:a></text:p>
          <text:p text:style-name="P22"><text:a xlink:type="simple" xlink:href="#__RefHeading___Toc6919_1665404091" text:style-name="Index_20_Link" text:visited-style-name="Index_20_Link">5. Viktorio<text:tab/>359</text:a></text:p>
        </text:index-body>
      </text:table-of-content>
      <text:p text:style-name="P19"/>
      <text:p text:style-name="P25"/>
      <text:p text:style-name="P25"/>
      <text:h text:style-name="P3" text:outline-level="1"><text:bookmark-start text:name="__RefHeading___Toc6809_1665404091"/><text:span text:style-name="T2">Parto tria<text:line-break/><text:line-break/></text:span>Invado<text:bookmark-end text:name="__RefHeading___Toc6809_1665404091"/></text:h>
      <text:p text:style-name="P7"/>
      <text:p text:style-name="P10">Venu gasti, Karlo sveda,<text:line-break/>Mian domon por plezur', — <text:line-break/>    Havas multajn, Karlo sveda,<text:line-break/>    Mi regalojn sen mezur':<text:line-break/>Jen pirog' al vi sen krem',<text:line-break/>En Tulo bakis mi ĝin mem,<text:line-break/>    En Tulo bakis mi ĝin mem,<text:line-break/>    Farĉis per papava sem';<text:line-break/>Estas da biskotoj cent,<text:line-break/>Nur vi gardu pri la dent',<text:line-break/>    Se vi denton ne konservos,<text:line-break/>    Tuj vi tiam do pereos, — <text:line-break/>Tuj vi tiam do pereos, — <text:line-break/>Landon vian ne revenos! </text:p>
      <text:p text:style-name="P12"><text:span text:style-name="T4">Soldata kanto</text:span> </text:p>
      <text:h text:style-name="P4" text:outline-level="2"><text:bookmark-start text:name="__RefHeading___Toc6811_1665404091"/>Ĉapitro unua<text:bookmark-end text:name="__RefHeading___Toc6811_1665404091"/></text:h>
      <text:p text:style-name="P7"/>
      <text:p text:style-name="P10">Mi vidas per okul' racia:<text:line-break/>Kolumbo en glaci' Rusia<text:line-break/>Rapidas spite al fatal'. </text:p>
      <text:p text:style-name="P13"><text:span text:style-name="T4">Lomonosov</text:span> </text:p>
      <text:p text:style-name="P7"/>
      <text:p text:style-name="P10">Amikoj liaj de labor',<text:line-break/>De venkoj kaj de gloro tondra... </text:p>
      <text:p text:style-name="P12"><text:span text:style-name="T4">Rilejev</text:span> </text:p>
      <text:h text:style-name="P5" text:outline-level="3"><text:bookmark-start text:name="__RefHeading___Toc6813_1665404091"/>1. Mistera barko<text:bookmark-end text:name="__RefHeading___Toc6813_1665404091"/></text:h>
      <text:p text:style-name="P14">En la skansoj ĉe la Dvina buŝo oni starigis novan gardoturon, kaj por ke de la maro ĝi ne estu videbla — oni hakis pinon kaj alligis ĝian fortikan trunkon per ŝnuregoj al la ĉevronoj. La gardistan budon oni same kaŝis en longbranĉaj piceoj, lignofajron — por kuiri kaĉon — estis ordonite bruligi en kavo, je duonversto for de la gardistoj, por ke latronoj el la maro ne divenu, ke la bordo observas ilin atente kaj senripoze, tage kaj nokte. </text:p>
      <text:p text:style-name="P14">Por helpo al la doganistoj la pafista estro Simono Borisoviĉ ordonis sendi dragonojn sub komando de leŭtenanto Meĥonoŝin. Sur la gardoturo kvarfoje dum tagnokto ŝanĝiĝadis gardistoj, laŭlonge de la bordo sur ŝlimaj marĉetoj, sur flava ŝutiĝema sablo, sur putrintaj algoj tage kaj nokte rajdadis dragonoj kun duonmuskedoj, alligitaj per rimenoj al la seloj. </text:p>
      <text:p text:style-name="P14"><text:soft-page-break/>Kiam sur la riveran buŝon faladis nebuloj kaj la mara foro iĝadis nepenetrebla por okulo, dogansoldatoj eliradis patroli sur velboatoj. Signalisto tenadis sur la genuoj ŝargitan signalan fusilon, la soldatoj atente fiksaŭskultadis plaŭdadon de ondoj, maltrankvilajn, laŭtajn kriojn de mevoj. </text:p>
      <text:p text:style-name="P14">Ĉiuj maraj gardantaroj estis sub komando de kapitano Krikov. Li mem ofte venadis jen al la skansoj, jen al la dragonoj, jen en malgrandajn gardistajn budojn, disĵetitajn sur la bordo, kaj se li ne povis forlasi la urbon, tiam li sendadis anstataŭ si Jegorĉjon Pustovojtov-on, kiu estis servanto severa, postulema kaj justa... </text:p>
      <text:p text:style-name="P14">En la skansoj, nemalproksime de la gardista budo, oni ĉarpentis malgrandan kabanon, la platan tegmenton kovris per tero kun musko, la konstruaĵon mem kaŝis per piceoj. Ĉi tie aŭ Atanazio Petroviĉ, aŭ Jegoro pridemandadis fiŝistojn, kiuj, malgraŭ la cara ukazo, tamen iradis en la maron por nutri sin. Ĉi tie al la malobeantoj estis farata severa riproĉo, por ke ili ne plu iru en la maron spite al la ukazo, sed Atanazio Petroviĉ firme ordonis neniun konduki en la arestejon al la kolera diablo dumaano Larionov, al kancelarianoj Gusev kaj Molokojedov, klariginte sian ordonon tiel: </text:p>
      <text:p text:style-name="P14">— Ĉi majstroj de torturoj nun en sangego ĝis genuoj iras. La vojevodo pro timo entute la racion perdis, malicas malkonforme al sia titolo. Kaj sub bastonoj kaj sur pendigilo homo sin pri io ajn kalumnios. Ne nur nomos sin sveda militisto, sed eĉ aliajn kompatindulojn sub ŝtatan knuton kondukos. Ne, fraĉjoj, se necesos, mi ankaŭ ĉi tie rompantojn de la cara ukazo punos en mia maniero. Kaj neceson pri <text:soft-page-break/>ekzekutisto mi ne vidas: fiŝistoj, maraj laborantoj, iras kun fiŝo, mi ĉi tie ĉiun konas laŭnome, kaj se iun ne konas, tiu sidos ĉe ni en la kabano kun seka manĝo, ĝis mi ekscios, kiu li estas, de kiu patro filo, ĉu bona homo. Kial do lin, laboranton, en la manegojn de Larionov fordoni? </text:p>
      <text:p text:style-name="P14">La kancelarianoj denuncis pri la arbitreco de kapitano Krikov al la dumaano. Tiu pro tia memvoleco koleriĝis, ordonis al Molokojedov rajdi al la skansoj, minaci al la kapitano en la nomo de la princo severe per kruelaj punoj pro kaŝado de malamikoj. </text:p>
      <text:p text:style-name="P14">Molokojedov grimpis sur falvan ĉevaleton, ekrajdis trote en akompano de deko da pafistoj, sed en la skansoj, ekvidinte la severan kapitanon, timidiĝis kaj riverencis pli malalte, ol devis. Atanazio Petroviĉ elaŭskultis la ukazon de la vojevodo silente, diris, ke ĉion ĉi li scias, ke al latronoj li ne helpas, kaj se li iun liberigas, do tiujn, kiujn li bone konas. Ĉe la interparolo ĉeestis leŭtenanto Meĥonoŝin, kiu frapetadis la boton per vergo, oscedetadis. Kiam la kancelariano kun sia akompanantaro foriris, Meĥonoŝin leviĝis de arbostumpo, tiris sin kaj diris: </text:p>
      <text:p text:style-name="P14">— Vi, sinjoro kapitano, agu kiel vi deziras, sed mi latronojn, kiujn miaj knaboj kaptos, mem pelos al la arestejo. Al ajna kanajlaro kaj kampularo mi ne helpos. Tiele ni atingos, ke eĉ al la princo mem Aleksio Petroviĉ ni la vojon baros... </text:p>
      <text:p text:style-name="P14">Atanazio Petroviĉ ne respondis. </text:p>
      <text:p text:style-name="P14">En la sama tago dragonoj de Meĥonoŝin pelis en la urbon al la arestejo kvar fiŝistojn. Jegorĉjo penis defendi la marajn laborantojn, Meĥonoŝin respondis bruske. La fiŝista malnova <text:soft-page-break/>velboato knaradis, balanciĝante ĉe la albordiĝejo de la skansoj, la dragonoj silente elĵetadis sur la bordon la fiŝon, kiun kaptis por sia nutrado la fiŝistoj. Leŭtenanto Meĥonoŝin kiel venkinto forveturis en vilaĝon ludi kun knabinoj, «fari plezuraĵojn kaj amoraĵojn», kiel li ŝatis esprimi. </text:p>
      <text:p text:style-name="P14">En la sekva tago matene gardisto sur la nova turo ekvidis trimastan barkon kaj tuj batis alarmon. Mallongaj, ekscitantaj sonoj ekflugis super la kvieta maro, super la skansoj. La doganaj soldatoj kun muskedoj ekkuris al siaj lokoj. Sur la turon, transpaŝante tri ŝtupojn, leviĝis Jegorĉjo, rigardis en lornon, insultis: </text:p>
      <text:p text:style-name="P14">— Kiam mi vin, diablojn buntajn, instruos la okularion viŝi? </text:p>
      <text:p text:style-name="P14">Li mem viŝis per la basko de sia uniformo la vitron kaj rigardis ree; ekvidis, ke la barko sidas malalte — do, forte ŝarĝita; ke ĝi estas de fremda konstruo, — tiel en Blankmario oni ŝipojn ne faras; ke la ŝarĝo kuŝas ankaŭ sur la ferdeko kaj ke la homoj sur la ŝipo estas vestitaj ne kiel fiŝistoj, tro malvastajn vestaĵojn ili havas... </text:p>
      <text:p text:style-name="P14">Krucosigninte sin, por forpeli malklarecon el la okuloj, Jegorĉjo donis la lornon al kaporalo — la estro super la skansoj. La kaporalo rigardis tre longe kaj konfirmis la timojn de Jegoro: </text:p>
      <text:p text:style-name="P14">— Ne nia barko! </text:p>
      <text:p text:style-name="P14">— Ja ankaŭ mi vidas — ne nia. </text:p>
      <text:p text:style-name="P14">— Sed ankaŭ ne sveda! Ĉu sveda militisto iros kontraŭ ni per unu barko militi? </text:p>
      <text:p text:style-name="P14"><text:soft-page-break/>— Per unu ne iros! Sed la homoj ŝajne ne estas niaj. Preni ilin necesas, nenion eblas fari! Pafu per la arkebuzo, poste ni ekscios, kies ili estas... </text:p>
      <text:p text:style-name="P14">La kaporalo ektrumpetis per klariono, la dogansoldatoj, trejnitaj de Atanazio Petroviĉ ĉion fari rapide, ektrenis la gardistan velboaton de malprofundaĵo al profundaĵo. Supren enkuris alta doganisto kun arkebuzo, apogis ĝin al sia flanko, malfermis la buŝon, por ne surdiĝi, kaj pafis. La arkebuzo batis kvazaŭ kanono, la pafinto memkontente diris: </text:p>
      <text:p text:style-name="P14">— Nu, kiel batas! Eĉ la turo ŝanceliĝis... </text:p>
      <text:p text:style-name="P14">Jegorĉjo respondis severe: </text:p>
      <text:p text:style-name="P14">— Ŝanceliĝis! Da pulvo necesas malpli ŝuti, kiomfoje pri tio estis dirite. </text:p>
      <text:p text:style-name="P14">Al la signala pafo el siaj terkabanoj kaj la gardista budo ekkuris al siaj lokoj la dragonoj. La doganistoj, alte tenante la muskedojn, por ne malsekigi la pulvon, estis sidiĝantaj en la gardistan velboaton — atingi la latronan barkon. Sed atingi ili ne sukcesis. La barko en la buŝon ne iris, sed, uzinte la venton, lerte ŝanĝis la kurson kaj ekiris laŭlonge de la Vintra bordo al Mudjugo. </text:p>
      <text:p text:style-name="P14">— Lerte ili turniĝas! — diris la kaporalo. — Videblas, ke estas bonaj maristoj. </text:p>
      <text:p text:style-name="P14">— La barko estas ne nia, sed iras ili kiel ni, — respondis tiu doganisto, kiu pafis per la arkebuzo. — Je Dio, nia maniero... </text:p>
      <text:p text:style-name="P14">Jegorĉjo suspiris: </text:p>
      <text:p text:style-name="P14"><text:soft-page-break/>— Ne atingos ni per la velboato. Perdis ni ilin, kaporalo. </text:p>
      <text:p text:style-name="P14">Al la bordo sur malhelbruna ŝvita virĉevalo alrajdis Meĥonoŝin en rubandoj kaj puntoj, ordonis al siaj dragonoj urĝe postrajdi la ŝipon laŭlonge de la maro — elspuri, kien iras la latronoj. La dragonoj tuj ekgalopis laŭ la malseka apudbordo. </text:p>
      <text:p text:style-name="P14">— Se ili atingos — sitelon da vodko! — diris Meĥonoŝin. — Se perdos — mi ilin vipos. Ili min konas... </text:p>
      <text:p text:style-name="P14">Kaj ekiris en la domon — dormi post ebrio. </text:p>
      <text:h text:style-name="P5" text:outline-level="3"><text:bookmark-start text:name="__RefHeading___Toc6815_1665404091"/>2. En la citadelo kaj en la urbo<text:bookmark-end text:name="__RefHeading___Toc6815_1665404091"/></text:h>
      <text:p text:style-name="P14">Silvestro Petroviĉ revenis en la fortreson el fora vojaĝo — inspektado de fortikaĵoj — malfrue post noktomezo. Manjo eksidis sur la lito, etendis al la edzo la manojn, almetis la vizaĝon al la kruda drapo de lia Preobraĵenska kaftano. Li silente kisis ŝian kapon, kolon, varman orelon kun malgranda orelornamaĵo. </text:p>
      <text:p text:style-name="P14">Apude en la ĉefĉambro kuiristino estis blovekscitanta fajron en la forno, por manĝigi la kapitan-komodoron. Frapante per la botoj, la servosoldato estis portanta brulŝtipojn, por hejti la banejon. Venjo kaj Irenjo vekiĝis, per dormaj voĉoj diris: </text:p>
      <text:p text:style-name="P14">— Ĉu vi vidas, kiu venis? Paĉjo nia venis. </text:p>
      <text:p text:style-name="P14">— Paĉjo venis... </text:p>
      <text:p text:style-name="P14">En la diafana krepusko de la blanka nokto, sen kandeloj, Silvestro Petroviĉ avide manĝis fortan brasiksupon, bonguste maĉante porecan sekalan panpinton, rakontis: </text:p>
      <text:p text:style-name="P14"><text:soft-page-break/>— Vojevodo nia kion faris, Manjo, jen kapo! La petskribon pri tio, ke li ankoraŭ restu en la vojevodeco, li mem skribis, je Dio. Mem, kun siaj kancelarianoj. Al mi pri tio en vilaĝoj kaj fortikaĵoj homoj rakontis. Li kaptas fiŝiston, aŭ negociston faman, aŭ ĉasiston — kaj antaŭ si starigas. Tiu, kompreneble, tremas antaŭ li. Unue li persvadas — jen, diras, sklavo Dia, estas, diras, petskribo al la granda Siro pri mi, pri vojevodo, pri princo Prozorovskij, ke pro multaj miaj penoj oni petas lasi min en la vojevodeco por ankoraŭ unu servotempo — du jaroj. La Dia sklavo, nature, palpebrumas. Tiam eliras la monstro — torturisto Pozdjunin kun knuto, tiele svingas. La homo gratas sin, gratas, pensas, suspiras kaj metas sub la petskribo sian sanktan nomon, kaj kiu ne scias skribi — krucon. Kun tio — restu sana. Do tiele ili sendis la petskribon, tiun, pri kiu al mi la bombardisto en Moskvo diris, per kiu riproĉis min... </text:p>
      <text:p text:style-name="P14">— Ho Dio! — kunfrapis la manojn Manjo. </text:p>
      <text:p text:style-name="P14">— Vere, ho Dio! Unu kampulo kun tiela malgaja rido rakontis: vi, diras, sinjoro kapitan-komodoro, vane miras. Por ni, diras, ĉio estas egala — kiu super ni kiel vojevodo sidas, kiu nin regas, kiu de ni sin nutras. Bonan homon ni neniam ĝisatendos, kaj kiu el la bestoj estas pli feroca — lupo aŭ urso, — mankas tempo esplori. Ni unu aferon scias: estu viaj vojevodoj trifoje malbenitaj. Riproĉis mi lin, la kampulon, por timigo, — ne taŭgas, mi diris, tiel pri vojevodo paroli, sed... Svingis mi la manon. </text:p>
      <text:p text:style-name="P14">— Ĉu vi tiel lasos? </text:p>
      <text:p text:style-name="P14">Silvestro Petroviĉ respondis ne tuj: </text:p>
      <text:p text:style-name="P14"><text:soft-page-break/>— Sed kion fari? Sub tiu petskribo, ŝajne, la tuta fremdula Komerca korto metis subskribon, kaj la angloj kaj aliaj kelkaj, kiuj ĉe mi sub aresto sidas. Malfacile estas al mi, Manjo. La bombardisto tiam en Moskvo koleriĝis... </text:p>
      <text:p text:style-name="P14">Manjo subite maltrankviliĝis, leviĝis de la benko, ekkuris malkovri la skatolon: </text:p>
      <text:p text:style-name="P14">— Aĥ, ve al mi, mi preskaŭ forgesis. Leteroj al vi el Moskvo, multaj leteroj. Kaj de Apraksin, kaj de Aleksandro Daniloviĉ... </text:p>
      <text:p text:style-name="P14">Ne finmanĝinte la varman pladon, maĉante la panon, Silvestro Petroviĉ transsidiĝis al la fenestro, komencis legi la malgrandajn liniojn, skribitajn per la mano de Teodoro Matejeviĉ: </text:p>
      <text:p text:style-name="P14">«...ankoraŭ Golicin el Vieno al la Siro raportas, ke la ĉefministro grafo Kaunitz eĉ paroli kun li ne deziras, kaj ankaŭ je neniu alia kalkuli eblas, ili nur ridas pri ni. Petas Golicin plore — per ajnaj rimedoj, laŭ li, necesas atingi super la malamiko venkon. Kvankam, li skribas, eternan pacon ni povas aranĝi, sed eternan honton per kio ripari? Nepre necesas por nia ŝtato almenaŭ malgranda venko, per kiu ties nomo plu en tuta Eŭropo gloriĝus. Sed nun pri armeoj niaj kaj pri nia armea regado ili nur ridas. Matvejev nia al Golicin skribis el Hago: «vivi ĉi tie por mi nun estas tre malfacile: amo ilia estas nur en komplimentoj al mi, sed en la afero ili estas tre malvarmaj. Turniĝas mi inter ili kiel fremdeca, kaj pro ilia ĉiama riproĉado ĉagreniĝas neelteneble».» </text:p>
      <text:p text:style-name="P14"><text:soft-page-break/>Manjo eksidis apud Silvestro Petroviĉ, ŝovis la manon sub lian kubuton, alpremiĝis al li. Li frotis la vangon al ŝia kapo, ne deŝiriĝante legis plu: </text:p>
      <text:p text:style-name="P14">«...la turkoj, impertinentiĝinte, ĉe ĉiuj niaj malfeliĉoj kaj misfortunoj, malhoneste postulas, ke ni redonu al ili Azovon kaj nian floton bruligu en la Azova maro. Silvestro, Silvestro, tiujn ŝipojn bruligi, kiuj estis en tiaj penoj de ni konstruitaj, — nekristanoj damnitaj, eternaj niaj kontraŭuloj, kion ili deziras! Tolstoj nia inde al la ofendantoj respondis: «La ŝipojn, kiuj estas en la Azova distrikto, bruligi kaj la novkonstruitan fortikaĵon detrui, pri tio ne nur raporti, eĉ pensi pri raportado por mi ne eblas»...» </text:p>
      <text:p text:style-name="P14">— Vi manĝus, Silveĉjo! — petis Manjo. — Malvarmiĝos la kokaĵa pirogo. </text:p>
      <text:p text:style-name="P14">Silvestro Petroviĉ, ne aŭskultante, eksusuris per folioj de alia letero. Menŝikov estis transdonanta frazon de Petro Aleksejeviĉ: «Kiam vortoj ne efikas pri paco, ĉi kanonoj per ĵetado de krudferaj pilkoj diros, ke pacon fari tempas». En la letero estis manifesto de la caro, en kiu Petro estis klariganta la sencon de la milito kontraŭ Svedio. </text:p>
      <text:p text:style-name="P14">— Pri kio oni skribas? — mallaŭte demandis Manjo. </text:p>
      <text:p text:style-name="P14">— Pri malgranda venko, — faldante la foliojn de la leteroj, respondis Ievlev. — Oni skribas, kiel bezonas ni almenaŭ malgrandan venkon super la svedo. Kvazaŭ mi mem tion ne scias... </text:p>
      <text:p text:style-name="P14"><text:soft-page-break/>Li balancis la kapon, ridetis, komencis finmanĝi la tagmanĝon. Manjo rakontadis per mallaŭta voĉo novaĵojn, li, rigardante al ŝi, pensis pri siaj aferoj. Poste li plenigis la pipon; trovinte momenton, eliris el la ĉambro, en nokta silento ĉirkaŭiris la fortreson, pririgardis, kio estis farita, dum li veturadis al la fortikaĵoj. Manjo jam estis kuŝanta, kiam li revenis. </text:p>
      <text:p text:style-name="P14">— Kie vi estis? — demandis ŝi. </text:p>
      <text:p text:style-name="P14">— Fumi tabakon iris! — respondis, ridetante, Silvestro Petroviĉ. </text:p>
      <text:p text:style-name="P14">— Vi vian citadelon rigardis, — diris Manjo. — Mi vin konas. Rezen antaŭnelonge fanfaronis, ke multo estis farita: la kavalieron ĉe la bastiono oni finis kaj... </text:p>
      <text:p text:style-name="P14">Silvestro Petroviĉ ekridis: </text:p>
      <text:p text:style-name="P14">— Jen, kiajn vortojn vi eksciis: kavaliero, bastiono... </text:p>
      <text:p text:style-name="P14">— Kun vi ĉiuj ne eblas ne ekscii, se nenio alia aŭdeblas: fusiloj, kaj muskedoj, kaj grenadoj, kaj ankoraŭ svedoj... </text:p>
      <text:p text:style-name="P14">Li prenis ŝian manon en la sian, demandis flustre: </text:p>
      <text:p text:style-name="P14">— Sed ĉu ne timas vi, Manjo? Nur veron diru, sincere? </text:p>
      <text:p text:style-name="P14">Ŝi pensis iom, respondis trankvile, per serena voĉo: </text:p>
      <text:p text:style-name="P14">— Kion do timi? Antaŭ nelonge estis ĉe mi Jegorĉjo, alveturigis tinon da peklitaj kukumoj, rezonis kun mi pri tio, kio kvazaŭ estis dirita de Petro Aleksejeviĉ pri bona militestro, eble, ankaŭ pri vi. Mi tiujn vortojn memorfiksis. </text:p>
      <text:p text:style-name="P14"><text:soft-page-break/>Manjo leviĝis sur la kubuto, deĵetis la harligojn, por ke ili ne malhelpu. </text:p>
      <text:p text:style-name="P14">— Dirite estis tiel pri tiu oficiro: kuraĝo lia al la malamiko timidon kreas, arto lia igas homojn al li firme esperi... </text:p>
      <text:p text:style-name="P14">Silvestro Petroviĉ rozkoloriĝis, mallevis la rigardon. Manjo plu rezonis: </text:p>
      <text:p text:style-name="P14">— Same kaj Jegorĉjo, kaj Merkurov, kaj Krikov Atanazio Petroviĉ pri vi juĝas. Kial do mi timu? Mi vin pli bone ol ili konas, mi vidas, kiel vi pensas... </text:p>
      <text:p text:style-name="P14">Glatiginte per la polmo lian frunton, ŝi aldonis: </text:p>
      <text:p text:style-name="P14">— Jen ankaŭ nun vi pensas, jen kiaj faltetoj... Ne pensu, Silvestro Petroviĉ, ripozu, karulo... </text:p>
      <text:p text:style-name="P14">Kaj interrompinte sin, ŝi ekparolis rapide: </text:p>
      <text:p text:style-name="P14">— Taisja ĉe mi ĉi tie estis kun Ivaĉjo, dum du tagoj loĝis. Kaj tiel ŝi kun mi ploris, tiel dolĉe ploris; diris ŝi al mi: ne edziniĝos mi, Manjo, al Atanazio Petroviĉ, ne edziniĝos, kaj pensi pri tio al mi estas amare... </text:p>
      <text:p text:style-name="P14">— Pri kio do vi ploris, stultaj? </text:p>
      <text:p text:style-name="P14">— Ĝuste pri tio ploris, — pasis ŝia vivo, pasis bone; amas ŝi sian rudriston ĝis nun, kaj neniun alian ŝi plu amos. Pri tio ni ploris. </text:p>
      <text:p text:style-name="P14">— Sed vi ja mem pro kio ploris? </text:p>
      <text:p text:style-name="P14"><text:soft-page-break/>— Duope estas pli dolĉe plori, Silveĉjo. Mi ankoraŭ kiam fraŭlino estis, sola neniam ploris, sed kun amikino — ploris, ploregis... </text:p>
      <text:p text:style-name="P14">Silvestro Petroviĉ laŭte ekridegis, ŝi tiris lin je la maniko, — vi la filinojn vekos! Li, ridetante, komencis malvesti sin. </text:p>
      <text:p text:style-name="P14">Li dormis nelonge — ĉirkaŭ du horojn; leviĝis, dum Manjo ankoraŭ dormis, eliris vesti sin en la najbaran ĉambron. Tie jam estis fumanta pipon Rezen, atendis. Ili konversaciis rapide, per mallongaj frazoj; la inĝeniero akompanis la kapitan-komodoron ĝis lia velboato. Matrosoj en maristaj senmanikaj jakoj, en trikitaj ĉapoj, renkontis Ievlev-on gaje, per ŝercoj; per la tuta animo li subite eksentis — ili amas lin. Kiel, kiam tio fariĝis — li ne sciis; ankoraŭ antaŭ tiel nelonge oni ĵetis al li tranĉilon sur la perono de la Sepurba domo. Eble, tie oni ne sciis tion, kion scias la matrosoj? Eble, ne scias la laborantoj, kiom malmulte li dormas, kiel doloras liaj malvarmumintaj kruroj, kiom multe li devas fari, por sukcesi inde renkonti la svedan latronon? </text:p>
      <text:p text:style-name="P14">— Vimplon! — ordonis la serĝento malantaŭ la dorso de Ievlev. </text:p>
      <text:p text:style-name="P14">— Ekiris! — respondis alia voĉo. </text:p>
      <text:p text:style-name="P14">La flageto — «Kapitan-komodoro estas ĉi tie!» — leviĝis sur la masto, ekflirtis forte en matena venteto. La tago estis varma, Dvino estis pigre plaŭdanta kontraŭ la konataj ĝis ĉiu betulo bordoj, en la animo subite iĝis tute trankvile, facile, pensoj ekiris klaraj, difinitaj, unu post alia: kio ankoraŭ ne estas farita, kio estas farenda hodiaŭ, kio morgaŭ. </text:p>
      <text:p text:style-name="P14"><text:soft-page-break/>Malagrafinte la kaftanon, li demetis la trikornan ĉapelon, metis ĝin apud si, kun ĝuo komencis spiri bonan odoron de herboj, mallarĝigis la okulojn al malproksimaj arbaretoj, okulmezuris, kie sur la bordo — trans arbustoj, inter arboj — ankoraŭ meti kanonojn, kie li kaŝos kampulojn-ĉasistojn, kiuj sen celado ne mistrafos altinan moneron. </text:p>
      <text:p text:style-name="P14">La velboato iris vigle, la matrosoj per junaj voĉoj kantis kanton, kiun Silvestro Petroviĉ ankoraŭ ne aŭdis. Li fiksaŭskultis: </text:p>
      <text:p text:style-name="P8">Vagis tiam Jermako sur la maro blua,<text:line-break/>Kaj disbatis Jermako ĉiujn ŝipojn velajn,<text:line-break/>De tataroj, armenoj, kaj de nekristanoj,<text:line-break/>Kaj eĉ pli ol tio — ŝipojn carajn mem!<text:line-break/>Caraj ŝipoj ja sen distinga signo,<text:line-break/>Sen la cara flago nekonataj iris... </text:p>
      <text:p text:style-name="P14">— Kia kanto estas tio? — demandis Silvestro Petroviĉ, turniĝinte al la rudristo. </text:p>
      <text:p text:style-name="P14">— Kiu scias! — respondis matroso Stepuŝkin. — Kantas ĝin, sinjoro kapitan-komodoro, sur la Marka insulo laborantoj, ĉiuvespere kantas. Kvazaŭ estis iu Jermako Timotejeviĉ, konkeris la kozako Siberion por Rusujo, — jen pri li la kanto estis verkita<text:bookmark text:name="xnoto-3-01-2-1"/><text:note text:id="ftn1" text:note-class="footnote"><text:note-citation>1</text:note-citation><text:note-body><text:p text:style-name="P2">Jermako Timotejeviĉ (1532?–1585) — kozaka hetmano (ĝusta loko de deveno ne estas sciata, supozeble el Uralo, aŭ el Volgio, aŭ eĉ el Nordo ĉe Dvino), konkerinto de Siberio por la Rusa ŝtato ĉe Ivano la Terura. Tiu popola kanto reale ekzistas kaj estis registrita en diversaj variantoj en Uralo. En la teksto estas uzita nur ties fragmento <text:span text:style-name="T4">(trad.)</text:span></text:p></text:note-body></text:note>... </text:p>
      <text:p text:style-name="P14">La matrosoj kantis enpense, nehaste, plenbruste: </text:p>
      <text:p text:style-name="P8"><text:soft-page-break/>Ekparolis tiam Jermak' — Timotea fil':<text:line-break/>— Ho, mensogas vi, bojaro, hundo aĉa!<text:line-break/>Sen demando kaj juĝo min pendumi volas!<text:line-break/>Proda forto tiam en li ekflamiĝis do,<text:line-break/>Proda sango tiam en li ekleviĝis do.<text:line-break/>Li elprenis el ujo sian akran sabron,<text:line-break/>Kaj forhakis al la bojaro l' ardan kapon,<text:line-break/>De la ŝultroj defalis tiam l' arda kapo,<text:line-break/>Kaj tra caraj ekruliĝis haloj-ĉambroj... </text:p>
      <text:p text:style-name="P14">Ievlev kuntiris la brovojn, deziris frapi per la promenbastono, por ke ili ĉesu kanti pri tio, kiel estis forhakita la kapo de la bojaro, sed rememoris pri la vojevodo — princo Prozorovskij — kaj nenion diris. Pensis kun amaro: «Verŝajne ili multe pli pri li scias, ol mi. Pro tio ili ĝojas, ke ekruliĝis la bojara kapo». Kaj li rememoris subite la printempan nokton en Moskvo, caron Petron kaj liajn vortojn, plenajn de angoro: «Nubo de duboj!» </text:p>
      <text:p text:style-name="P14">La matrosoj plu kantis, Silvestro Petroviĉ, kvazaŭ ne aŭdante, kunpremadis per la dentoj la buŝaĵon de la pipo, pensis, kion fari kun Prozorovskij, kun lia latrona petskribo. Kaj decidis firme: nun ĉi aferon ne komenci, — la svedo estas proksime, ne pri tio necesas maltrankviliĝi. </text:p>
      <text:p text:style-name="P14">En la Sepurba domo li kunvenigis homojn — pafistan estron Simonon Borisoviĉ-on, Krikov-on, Merkurov-on, Semisadov-on, Ĥagajon Pustovojtov-on, ŝipajn majstrojn Ivanon Kononoviĉ-on, Koĉnev-on, okaze estintajn en la urbo ambaŭ Baĵenin-ojn: la pli aĝan — Jozefon kaj la humilan — Teodoron, pafistajn kaj dragonajn oficirojn, ŝipmajstrojn de <text:soft-page-break/>Dono. La kancelarianoj same estis ĉi tie, sidis modeste sur la benko, penis ne trafi al la okuloj de la kapitan-komodoro. Ievlev atendis silente, ĝis ĉiuj eksidos, frapetadis per la pipo la tablon, rigardis en la fenestron per malbonkora rigardo. Sur la kaviĝinta vango, ĵus razita de fortresa barbiro, estis moviĝanta makzelmuskolo. </text:p>
      <text:p text:style-name="P14">— Ĉu la kanonoj el Moskvo estas ricevitaj? — demandis Silvestro Petroviĉ. </text:p>
      <text:p text:style-name="P14">— Entute nombre dek kvar, sed kelkaj dum la vojo difektiĝis, — respondis Merkurov. — Ni riparas nun. La mortiroj kaj haŭbizoj estas en vojo... </text:p>
      <text:p text:style-name="P14">Ievlev rigardis en la fenestron al blua Dvino. </text:p>
      <text:p text:style-name="P14">— Kiu el fremdlandaj ŝipoj penis latrone foriri? </text:p>
      <text:p text:style-name="P14">— Ilia eskortulo, «Obeo» nomata, — respondis Krikov. </text:p>
      <text:p text:style-name="P14">— Kial ne foriris? </text:p>
      <text:p text:style-name="P14">— Matrosoj de subleŭtenanto Pustovojtov eliris transverse. </text:p>
      <text:p text:style-name="P14">— Ĉu estis brue? </text:p>
      <text:p text:style-name="P14">— Ses senkuglajn pafojn ni faris! — diris de sia loko Ĥagajo. — La bruo ne estis granda! </text:p>
      <text:p text:style-name="P14">— Sinjoro kapitano Krikov kune kun subleŭtenanto sinjoro Pustovojtov kaj kun matrosoj iros sur «Obeon», — diris Ievlev, — kaj de la indikita eskortulo per mia nomo demetos ĉiujn kanonojn. Se al la fremdlandanoj ne plaĉos — ligi la ŝipanaron. </text:p>
      <text:p text:style-name="P14">Krikov kaj Pustovojtov leviĝis. </text:p>
      <text:p text:style-name="P14"><text:soft-page-break/>— Atendu! — ordonis Ievlev. — Kiam vi la kanonojn sur la bordon per homoj kaj boatoj liveros, loku ilin, laŭ ordono de sinjoro kolonelo, tra la tuta ŝtona urbo, en la Komercaj kortoj — la rusa kaj la fremdula... Kio pri la vojevodo? Ĉu li plu malsanas? </text:p>
      <text:p text:style-name="P14">Ĥagajo Pustovojtov malestime ridetis: </text:p>
      <text:p text:style-name="P14">— Sed kion li faru? Ekmalsanis pro timo, eĉ la nazon ne elŝovas. </text:p>
      <text:p text:style-name="P14">Ievlev strabis al Ĥagajo: ankaŭ tiu ĉi same, ankaŭ al tiu ĉi la vojevodo la vojon baras! </text:p>
      <text:p text:style-name="P14">Li diris mallaŭte: </text:p>
      <text:p text:style-name="P14">— Ne ni, sinjoroj konsilio, kaj ne nun juĝu la princon. Li desupre estas starigita al vojevodeco, li antaŭ la Siro respondos. Iru. Ĝis vespero pri la kanonoj necesas ĉion fini. </text:p>
      <text:p text:style-name="P14">Li trinkis akvon, por trankviligi sin, nerimarkeble pririgardis la homojn, komprenante: ili devas defendi la urbon, sed ja neniu el ili esperas al la vojevodo, neniu eĉ je grajno fidas la princon, li estas malamata kaj malestimata. </text:p>
      <text:p text:style-name="P14">— Pri ŝipoj niaj estos la parolo, — komencis la kapitan-komodoro. — Por tio mi kolektis vin hodiaŭ, sinjoroj konsilio. En Solombalo sur ŝipglitejoj staras ŝipoj, kaj ĉe Jozefo Andrejeviĉ en la konstruejo estas finataj en Vavĉugo. Kvar estas sur akvo — lanĉitaj, garnataj. Se svedaj militistoj enrompiĝos — estos pereo, ili bruligos ĉiujn. Pri tiu temo necesas pensi kun tuta diligenteco, senprokraste... </text:p>
      <text:p text:style-name="P14"><text:soft-page-break/>Teodoro Baĵenin interflustris kun Koĉnev kaj Ivano Kononoviĉ; alpremante la manojn al la kava brusto, li komencis timide konsili, kien necesas forkonduki la ŝipojn. Jozefo forsvingis la fraton, kvazaŭ tedan muŝon, roris, ke ĉio estas galimatio, ŝipo ne estas kudrilo, ĝin ne eblas kaŝi, kaj se vi kaŝos — tiam la svedoj tutegale ekscios, kie estas la rusia floto kaŝita. La donanoj-ŝipistoj kun furiozo atakis Jozefon, kriis, ke kaŝi necesas, ke ĉe ili en Dono oni lerte kaŝas ajnajn ŝipojn — neniu povas trovi. </text:p>
      <text:p text:style-name="P14">Silvestro Petroviĉ rigardis al la sata, memkontenta vizaĝo de Jozefo Baĵenin, divenis liajn kaŝitajn pensojn, pri tio, ke ne domaĝas li homan laboron, ne domaĝas la ŝtatajn ŝipojn, ne granda laŭ li estas malfeliĉo: forbruligos la svedo la ŝipojn — ni novajn konstruos, aliajn forbruligos — ni ankoraŭ faros. </text:p>
      <text:p text:style-name="P14">— La fisko ja ne estas senfunda, mi pensas! — retenante koleron, diris Ievlev. </text:p>
      <text:p text:style-name="P14">Baĵenin rideris, malfleksiĝis sur la benko, elmetinte antaŭen la ventron: </text:p>
      <text:p text:style-name="P14">— Kio? </text:p>
      <text:p text:style-name="P14">— La ŝipoj laboron grandan kostas! — diris Ievlev. — Nemalmulte da popolo oni per la piedoj antaŭen el la ŝipkonstruejoj forportis, dum ili estis konstruataj. </text:p>
      <text:p text:style-name="P14">— Popo-olo! — subridis Baĵenin. — Ĉu estas granda afero — popolo! Inoj naski ne mallernis — estos popolo. Kaj kio pri la fisko, sinjoro kapitan-komodoro, do ni ankaŭ al la fisko helpos, ne mizeraj almozuloj ni estas, ne fremdaj homoj, <text:soft-page-break/>kvitiĝos se ne hodiaŭ, tiam morgaŭ. Vi aŭskultu, Silvestro Petroviĉ, kion mi diros... </text:p>
      <text:p text:style-name="P14">Li kun grako leviĝis de la benko, demandis: </text:p>
      <text:p text:style-name="P14">— Kun paso de tempo kion ni veturigos sur ŝipoj trans la maron? </text:p>
      <text:p text:style-name="P14">Ĉiuj silentis. Jozefo respondis al si mem: </text:p>
      <text:p text:style-name="P14">— Niajn varojn ni veturigos, profitoj iros en nian monsakon mem. </text:p>
      <text:p text:style-name="P14">— En kies — nian? — demandis Semisadov. </text:p>
      <text:p text:style-name="P14">— Ĉu? </text:p>
      <text:p text:style-name="P14">— En kies — nian? Ĉu en mian? </text:p>
      <text:p text:style-name="P14">— Vi per la lango ne muelu! — trankvile respondis Baĵenin. — Ne pri vi temas. Plu aŭskultu, sinjoro kapitan-komodoro... </text:p>
      <text:p text:style-name="P14">Jozefo parolis longe, la homoj rigardis al li moke, Teodoro tusetadis, malkviete moviĝadis sur sia loko, finfine tiris la pli aĝan fraton je la basko de la kaftano. Jozefo ĉitis al li, li kvietiĝis. </text:p>
      <text:p text:style-name="P14">— Gudron ni veturigos, — fleksante la dikajn mallongajn fingrojn en ringoj, estis diranta Jozefo, — kanabajn fibrojn! Jufto nia ĉe ili ĝuas grandan honoron. Peltojn ni veturigos — mustelon, linkon, gulon, vulpon. Kandelojn ankoraŭ sebajn Vologdajn, potason, mielon, vakson... </text:p>
      <text:p text:style-name="P14">Li stamfis per la piedo en boto, paŝis antaŭen, kriis: </text:p>
      <text:p text:style-name="P14"><text:soft-page-break/>— Ĉie ni iros komerci, kun Petro Aleksejeviĉ mem ni pri tio interkonsentis. Sed vi, sinjoroj militistoj, ne embarasu nin, kaj ni repagos, vi nin eterne dankos. Ho Dio ĉiopova! Kanabon ni veturigos, tritikon, peĉon, lanugon molanasan, salmon, premos ni ilin per nia varo, prezon faligos, la unuaj negocistoj iĝos. Ankoraŭ negocisto Litkin kun kamaradoj ricevis pri tio la caran benon. Nia estos la komerco, sed ne ilia, sur la genuojn ili antaŭ ni ekstaros, rememoros, kiel ni al ili riverencadis... </text:p>
      <text:p text:style-name="P14">— Kaj poste vi repaciĝos! — el sia angulo diris Semisadov. — La sia al la propra ĉiam estas kara. Kial vi, Jozefo Andrejeviĉ, ardiĝas. Ĉiuj vi estas samaj. </text:p>
      <text:p text:style-name="P14">— Kiel do? — ruĝiĝante, demandis Jozefo. — Ĉu mi ne rusa estas homo? Ĉu sur mi ne estas kruco? Ci, kampulo, parolu, sed ne deliru... </text:p>
      <text:p text:style-name="P14">Semisadov fajfis, balancis la kapon: </text:p>
      <text:p text:style-name="P14">— Ne videblas ja sur vi kruco, sinjoro Baĵenin, Jozefo Andrejeviĉ. Sed atendu, ne furioziĝu, mi vin ne timos. Kaj ĉu vi estas rusa aŭ ne rusa, tion, certe, tuj diri ne eblas. Ne memoras mi, ke vi niajn fratojn kontraŭ la fremdlanda knuto defendis en tiuj tempoj, kiam ni ŝipojn konstruadis. </text:p>
      <text:p text:style-name="P14">Baĵenin ekstamfis, Silvestro Petroviĉ frapis al la tablo, kriis: </text:p>
      <text:p text:style-name="P14">— Ne en bazaro! Eksidu, sinjoro Baĵenin. Kaj ankaŭ vi, ferdekestro, tio... estu pli kvieta... </text:p>
      <text:p text:style-name="P14">Li renkontis ridantan vivan rigardon de Semisadov, pensis: «Bona estas la oĉjo. Tia ĉion povos. Se sendi lin kiel piloton <text:soft-page-break/>sur svedan militan ŝipon — li ĉion faros kiel necesas, eĉ ne palpebrumos...» </text:p>
      <text:p text:style-name="P14">Per firma voĉo, pririgardante la kunvenintojn po unu, kvazaŭ mezurante fortojn de ĉiu por la estonta afero, li komencis ordoni — kiu kian laboron faru. Da klopodoj por ĉiu evidentiĝis abunde, nur sola Jozefo Baĵenin restis sen ajna tasko. Kolerante, li eliris el la ĉambro, frapis per la pordo. Silvestro Petroviĉ kvazaŭ nenion rimarkis. Ili ree komencis diskuti, kie kaŝi la floton. </text:p>
      <text:p text:style-name="P14">Ievlev dismetis sur la tablo mapon, Semisadov aliris pli proksime, per la trapeĉita fingro montris malgrandan havenon, diris flustre: </text:p>
      <text:p text:style-name="P14">— Vi prefere rigardus mem, sinjoro kapitan-komodoro... </text:p>
      <text:p text:style-name="P14">— Mi rigardos! — same nelaŭte respondis Silvestro Petroviĉ. </text:p>
      <text:p text:style-name="P14">Ili ankoraŭ interparolis, Silvestro Petroviĉ dankis pro bonaj konsiloj, diris, ke la floto nepre estos kaŝita, kaj kie — tio decidiĝos baldaŭ. La homoj komprenis singardemon de la kapitan-komodoro, komencis leviĝi, foriri... </text:p>
      <text:p text:style-name="P14">Ĝis la tagmezo Ievlev restis kun Semisadov kaj la pafista estro. La kancelarianoj alportis montri fiskajn kalkulojn pri asigno de mono kaj pano al laborantoj, Silvestro Petroviĉ legadis longajn foliojn kaj rakontadis, kion li vidis dum sia inspektado, kiel fortiĝis la fortikaĵoj por kontraŭstaro al la svedo. La Kola fortikaĵo nun eltenos seriozan sieĝon, la Solovkiaj monaĥoj same ektimis: arĥimandrito Firso <text:soft-page-break/>rekonsciiĝis, pelis siajn pigrulojn al la afero. Fortikaĵoj Pustozerska, Suma, Kemo, Mezeno — atakon de eskadro apenaŭ eltenos, sed al la atakantoj estos varmege. La popolo — laborantoj — mortas multe: malsato, humido, febro. </text:p>
      <text:p text:style-name="P14">La pafista estro suspiradis — nenion eblas fari, por ĉio estas la Dia volo; Semisadov sidis, malalte mallevinte la kapon. </text:p>
      <text:p text:style-name="P14">— Kio pri niaj arestitoj? </text:p>
      <text:p text:style-name="P14">— Ja kio al ili fariĝos? — respondis Semisadov. — Nutras ni ilin sufiĉe, malbonon por si ili ne atendas, vivas — ne ploras. Ripley, la kanona majstro, bieron postulis en la citadelon — ni donis. Inĝeniero Lebanius komence timis, sed nun — reviviĝis. Kaj kiu estis la unua prenita — fiŝisto Swenberg, — tiu korbojn vergajn plektas en libertempo, ja libertempo multas. </text:p>
      <text:p text:style-name="P14">— Ili sidu plu, sen ili estas pli trankvile! — diris Ievlev. — Poste, kiam la batalo finiĝos, ni liberigos, pelos for... Ĉu mi ĝuste diras, ferdekestro? </text:p>
      <text:p text:style-name="P14">Semisadov levis la kapon, subridis: </text:p>
      <text:p text:style-name="P14">— Ĝuste, Silvestro Petroviĉ. Ni vivu almenaŭ malgrandan tempon sen ili, eĉ sen tio rajdantoj por nia frato ne kalkuleblas... </text:p>
      <text:p text:style-name="P14">— Kiaj tiaj rajdantoj? — mire rigardante, demandis pafista estro Simono Borisoviĉ. — Pri kio vi parolas? </text:p>
      <text:p text:style-name="P14">— Ja kiuj sur kampulo rajdas! — firme respondis Semisadov. — Ili estas rajdantoj. </text:p>
      <text:p text:style-name="P14"><text:soft-page-break/>— Tro saĝa vi iĝis! — tranĉis la kolonelo. — Jen kion elpensis... </text:p>
      <text:p text:style-name="P14">— Nu, Simono Borisoviĉ? — demandis Ievlev, kiam Semisadov foriris. — Rakontu, kiom da muskedoj, kaj fusiloj, kaj blankaj armiloj vi akceptis, dum mi ĉi tie ne estis? Mi vidas — nemalmulte, se vi ne plendas. </text:p>
      <text:p text:style-name="P14">La kolonelo respondis, ke vere nemalmulte, estas peke plendi. Kaj la armilaro estas bona, ne avaris Moskvo. Silvestro Petroviĉ prenis plumon — skribis liston, penseme demandis: </text:p>
      <text:p text:style-name="P14">— Se iujn homojn kolekti — ĉasistojn, doni al ili armilojn bonajn, sidigi laŭ Dvino en sekretaj lokoj, tie, kie la ŝanelo estas pli proksima al la bordo, ili faros al la latronoj malfeliĉojn, ĉu? Kiel vi opinias? Se subite okazos peko — trarompiĝos la sveda eskadro? </text:p>
      <text:p text:style-name="P14">Simono Borisoviĉ kuntiris la brovojn, prenis la liston, kalkulis mense, rezoneme prononcis: </text:p>
      <text:p text:style-name="P14">— La afero estas bona. Homoj ĉi tie estas kiel falkoj, sentimaj, lertaj; la okulojn havas de Dio. Nu, kaj pulvon laŭ la ĉasista kutimo ŝparas, vane ŝargon ne uzos. </text:p>
      <text:p text:style-name="P14">Ievlev prenis ankoraŭ folion da papero, per la plumo maldike skizis, kie estu la ĉasistaj embuskoj. La kolonelo konsilis ĉion ĉi doni al Krikov: li mem estas el ĉasistoj, lin la popolo konas, kaj li la homojn konas. Do li ilin komandu. </text:p>
      <text:p text:style-name="P14">El la Sepurba domo Silvestro Petroviĉ rajde trotis en Muskojn al Taisja, por rigardi la baptofilon, kiun li delonge ne vidis, kaj demandi, ĉu ne estas ia urĝa bezono. Taisja renkontis <text:soft-page-break/>lin kiel ĉiam — kviete, afable. Nenio vidvina estis en tuta ŝia aspekto, eĉ unu plendan vorton ŝi ne diris, dum li sidis en la ĉambro. Ĉio, laŭ ŝiaj vortoj, estis bone dank' al Dio, ili vivas kun pano kaj brasiksupo, brulligno por la vintro estas rezervita. Atanazio Petroviĉ, bona homo, eltranĉis novajn tabulojn — fari sarafanajn kaj tablotukajn stampornamojn, tiuj ornamoj bone vendiĝas en la bazaro, nur hastu fari. La laboro estas gaja, pura, kun tia laboro vivi ne estas enue. Venas iam Semisadov, ĉiam persvadas Taisja-n serĉi fortunon en mara afero. </text:p>
      <text:p text:style-name="P14">— En kiu do? — miris Ievlev. </text:p>
      <text:p text:style-name="P14">— Ja kiel logaĵistino iri en la maron aŭ kiel remistino, — ridetante, respondis Taisja. — Ĉe ni, Silvestro Petroviĉ, multaj virinoj en la maron iradas. Eĉ rudristinoj ekzistas. Mi ja la maron ne tre timas. Ivano Sabateiĉ plurfoje kun mi en la antaŭ longe pasintaj jaroj al ĉasadoj iradis, — ne skoldis min... </text:p>
      <text:p text:style-name="P14">— Ni atendos iomete, kaj ankaŭ mi iros! — diris Ivaĉjo, maĉante nuksojn en mielo, alportitajn de Silvestro Petroviĉ. </text:p>
      <text:p text:style-name="P14">Li sidis samtie sur la benko, fosis per ambaŭ manoj en la paperkorneto kun dolĉaĵoj. </text:p>
      <text:p text:style-name="P14">— Ankoraŭ kion mi deziris diri, Silvestro Petroviĉ, — ekparolis Taisja. — Ne taŭgas por vi familion vian en la citadelo teni. Povas io okazi, — la filinoj estas malgrandaj. Antaŭ nelonge Maria-n Nikitiŝna-n mi tiel persvadadis al mi transloĝiĝi, — ĉe ni estas kviete, ĝardeneto estas, por kio do en la fortreso... </text:p>
      <text:p text:style-name="P14"><text:soft-page-break/>— Nu, kaj mia Nikitiŝna kion diris? — demandis Silvestro Petroviĉ. </text:p>
      <text:p text:style-name="P14">— Ne, diris, ne veturos mi. </text:p>
      <text:p text:style-name="P14">Ievlev ridetis: </text:p>
      <text:p text:style-name="P14">— Jene, ne. Mi mem pri ĉi temo eĉ paroli ĉesis. Kaj ŝi, kaj vi, Taisja Antipovna, — ambaŭ vi estas obstinulinoj. Eble, tiel estus pli bone, sed la koro malpermesas. Kaj donu al vi ambaŭ Dio pro tio... </text:p>
      <text:p text:style-name="P14">Taisja komprenis, pri kio parolas Silvestro Petroviĉ, ruĝiĝis, diris apenaŭ aŭdeble: </text:p>
      <text:p text:style-name="P14">— Ne povas mi, Silvestro Petroviĉ. Kaj al li malbone estos, kaj mi ne povos vivi kun li... </text:p>
      <text:p text:style-name="P14">Ievlev silente klinis la kapon. </text:p>
      <text:p text:style-name="P14">Adiaŭante, li metis sur la tablon arĝentan rublon «por dolĉaĵoj por la baptofilo», — tiel li faradis ĉiam, se vizitadis la domon en Muskoj. Laŭ silenta interkonsento Taisja akumuladis tiun monon — por la orfo por nigraj tagoj. Ivaĉjo pri la nigraj tagoj ne konjektis, sed la rublojn kalkuladis, mezurante, kiam da ili akumuliĝos tiom, por komenci konstrui por si negrandan velboaton. </text:p>
      <text:p text:style-name="P14">— Do kio? — demandis Ievlev sur la perono. — Ĉu vi veturos al mi en la fortreson, Ivano Ivanoviĉ? </text:p>
      <text:p text:style-name="P14">— Ni veturos! — venkante sian paperkorneton, respondis Ivaĉjo. — Oĉjo Ataĉjo prenos, li promesis. Sed se per kanonoj oni pafus... Ja en la pasinta fojo eĉ unu ne pafis. </text:p>
      <text:p text:style-name="P14"><text:soft-page-break/>— Eble, ni pafos! — kun mallonga subrido diris Silvestro Petroviĉ. — Do vi venu... </text:p>
      <text:p text:style-name="P14">— Atendu! — ordonis Ivaĉjo. </text:p>
      <text:p text:style-name="P14">Ievlev kliniĝis al li, kisis al la rigidaj malvarmetaj vangetoj, riverencis al Taisja, deligis la ĉevalon. Ivaĉjo malfermis la pordegon, la ĉevalo tuj ekiris per vigla troto. </text:p>
      <text:p text:style-name="P6"/>
      <text:h text:style-name="P5" text:outline-level="3"><text:bookmark-start text:name="__RefHeading___Toc6817_1665404091"/>3. Kanonoj kaj ĉenoj<text:bookmark-end text:name="__RefHeading___Toc6817_1665404091"/></text:h>
      <text:p text:style-name="P14">La kanonojn de la eskortulo «Obeo» kapitano Krikov kaj subleŭtenanto Pustovojtov liveris en la urbon antaŭ vespero. Timigitaj de la severa karaktero de la kapitan-komodoro, la fremdlandaj ŝipanoj neniom rezistis al forveturado de sia armilaro kaj eĉ mem helpis al la rusaj matrosoj. Kiam finiĝis la tutnokta diservo, Silvestro Petroviĉ mem iris al aliaj ŝipoj proponi al la ŝipestroj profitan por ili negocon: kontraŭ granda kompenso ili havis eblon «pruntedoni» siajn kanonojn kaj pulvan rezervon «portempe» al urbo Arĥangelsko, por ke la loĝantoj de la urbo ne havu damaĝon de la svedaj latronoj. </text:p>
      <text:p text:style-name="P14">La ŝipestroj petis tempon por pripensi; Ievlev respondis, ke pensi estas tute pri nenio, kaj tempo nun mankas. La ŝipestroj petis permeson inviti sur ŝipon «Kuraĝa pilgrimulo» konsulon Martus-on; la kapitan-komodoro permesis. Kun Martus venis ankaŭ pastro Fritsch — kvazaŭ hazarde. La ŝipestroj, la estro de la eskorta ŝipo, la konsulo, la pastoro, Ievlev eksidis ĉirkaŭ tablo en la salono de «Kuraĝa pilgrimulo», kajuta ŝipknabo alportis rumon, kafon, citronojn en sukero. En orita kaĝo <text:soft-page-break/>kriadis papago. La ŝipestroj fumadis pipojn. Martus bombaste diris parolon pri amikeco de la Moskvia caro kaj de aliaj regnestroj. Tiu amikeco per nenio estas detruebla, ĝi estu eterna, tiu, kiu kontraŭos ĝin, de nenie povas atendi favoron. Post Martus parolis pastro Fritsch, post li — la ŝipestroj. </text:p>
      <text:p text:style-name="P14">Ievlev leviĝis, reĝustigis la spadon, surmetis ganton sur la maldekstran manon. Rumo en lia glaso staris netuŝita, la kafo malvarmiĝis en la taso. </text:p>
      <text:p text:style-name="P14">— Se ĝis la tagmezo vi ne donos la kanonojn libervole, — diris li impone, — tiam ni ilin prenos per forto kaj sen mono. Sed nun vi ricevos pagon plene. Ni vin fidi ne povas, ĉar unu via ŝipo jam faris provon foriri kaŝe, kial ni ne atendu saman agon de ĉiuj? Ankoraŭ mi opinias mia devo rememorigi la malican murdon fare de viaj homoj de du miaj senkulpaj matrosoj en la tago, kiam multaj homoj el viaj ŝipanaroj minacis al ni per veno de svedaj militaj ŝipoj. Kiel povas ni fidi vian vorton? Kaj ĉu ne estas kelkaj el vi, sinjoroj aliancanoj, homoj amikaj al la sveda flago? </text:p>
      <text:p text:style-name="P14">La ŝipestroj postulis la Biblion, por ĵuri. Silvestro Petroviĉ diris rezolute, ke en ĉi aferoj Biblio ne necesas. Martus ree ekparolis, Ievlev, ne aŭskultante, foriris al la ŝtuparo. La papago postkriis al li kolerajn vortojn... </text:p>
      <text:p text:style-name="P14">Konsulo Martus atingis la kapitan-komodoron sur la ferdeko, prenis sub la brako, diris, ke la ŝipestroj konsentis, sed nur por pruvi per ĉi ago amikecajn sentojn al la rusa caro. Malsupre ĉe la ŝtuparo de «Kuraĝa pilgrimulo» estis balanciĝantaj militaj barkoj, tie atendis matrosoj. </text:p>
      <text:p text:style-name="P14"><text:soft-page-break/>— Akceptu kanonojn! — kriis Ievlev malsupren. — Unue ĉi tie, poste sur aliaj ŝipoj. Vigle faru! </text:p>
      <text:p text:style-name="P14">Al Ĥagajo Pustovojtov sur la bordo li ordonis: la kanonojn, kiujn veturigis la matrosoj, meti en la ŝipkonstruejo por gardado de la konstruataj rusaj ŝipoj. Al tiuj kanonoj asigni la plej bonajn kanonistojn, por ke la svedoj, eĉ penetrinte la urbon, ne povu bruligi la ŝipojn. La konstruitaj kaj ekipitaj ŝipoj en la sama nokto, sub komando de Semisadov, foriris en sekretan lokon. Akompanante la ŝipojn, Silvestro Petroviĉ diris al Krikov kun suspiro: </text:p>
      <text:p text:style-name="P14">— Se ni povus eliri en la maron sur propra eskadro kaj renkonti la latronojn, kiel necesas, per mara batalo! Ni ankoraŭ estas malfortaj por tio. Ni atendu... </text:p>
      <text:p text:style-name="P14">La ŝipoj, kliniĝante, estis degelantaj en diafana perla krepusko de la blanka norda nokto. De Dvino blovis freŝeco, knaradis ĉe la albordiĝejo velboatoj, barkoj, gigoj. Forte odoris je peĉo. Ievlev longe rigardis postsekve la eskadron; poste, kiam ĝi malaperis el la vido, li turnis sin al Atanazio Petroviĉ, demandis milde: </text:p>
      <text:p text:style-name="P14">— Kial vi estas malgaja, sinjoro kapitano? Ĉu vi laciĝis? Sed mi intencis ankoraŭ unu aferon al vi komisii. Kaj bonan aferon... </text:p>
      <text:p text:style-name="P14">Krikov ĵetis al Ievlev scivolan rigardon. Silvestro Petroviĉ rakontis pri la konversacio kun la pafista estro, pri ĉasistoj, kiujn necesis armi kaj meti en sekretaj lokoj laŭ la Dvina bordo. </text:p>
      <text:p text:style-name="P14"><text:soft-page-break/>— Tiajn homojn ni trovos! — respondis certe Krikov. — Kuglon vane ili ne malŝparos, tio estas vero. Kaj rudriston per kuglo ili faligos, kaj eĉ ilian admiralon mem. Do, bone... </text:p>
      <text:p text:style-name="P14">— Faru jam hodiaŭ. </text:p>
      <text:p text:style-name="P14">— Mi ne prokrastos. </text:p>
      <text:p text:style-name="P14">Kiam ili sidiĝis en velboaton ĉe la Resurekta kajo, desupre, laŭ deklivo, ekkuris homo en senzona ĉemizo, nigra, longakrura. Ievlev demandis, kiu estas li. Matroso Stepuŝkin respondis: </text:p>
      <text:p text:style-name="P14">— Majstro. Forĝisto oni lin nomas, el la Kanona korto. Sur la Markan insulon li bezonas. Ekde la mateno li al ni venadas. </text:p>
      <text:p text:style-name="P14">Atanazio Petroviĉ subite gajiĝis, diris al Ievlev kun bonkora subrido: </text:p>
      <text:p text:style-name="P14">— Ho, interesa viro estas ĉi Forĝisto. Konis mi lin, kiam li mondofinon antaŭdiradis kaj preskaŭ sin forbruligis kun skismaj ermitoj... </text:p>
      <text:p text:style-name="P14">— Ankaŭ mi tiam lin vidis, — respondis Ievlev. — Sed nun li estas majstro, granda lertulo, sorĉisto en sia afero. </text:p>
      <text:p text:style-name="P14">Teodozo alkuris anhelante, per borantaj okuloj rigardis al Silvestro Petroviĉ kaj Krikov, poste eksidis, malligis pakon — komencis manĝi panon kun cepo. Ievlev demandis, por kio li bezonas iri sur la insulon; li respondis, ke pro afera neceso. Silvestro Petroviĉ kun plezuro pensis — saĝa estas la ulo, li finfaras la kaŝitan ĉenon kaj pri la sekreta laboro ne babilas vane. </text:p>
      <text:p text:style-name="P14"><text:soft-page-break/>Vespermanĝinte, Forĝisto turniĝis al la akvo, ekdormetis. Dormetis ankaŭ Silvestro Petroviĉ, — nun li ellernis ripozi en ĉiu libera minuto. Ili albordiĝis al la Marka insulo, ordonis al la matrosoj atendi. Nemalproksime, trans salikaro kaj betuloj, en kurantaj nebuloj de blanka nokto estis flagranta lignofajro, aŭdiĝis kanto: </text:p>
      <text:p text:style-name="P8">Proda forto tiam en li ekflamiĝis do,<text:line-break/>Proda sango tiam en li ekleviĝis do.<text:line-break/>Li elprenis el ujo sian akran sabron,<text:line-break/>Kaj forhakis al la bojaro l' ardan kapon... </text:p>
      <text:p text:style-name="P14">— Kiu kantas? — demandis Ievlev, preminte la kubuton de Krikov. </text:p>
      <text:p text:style-name="P14">— Atendu, Silvestro Petroviĉ, finaŭskultu! — kvazaŭ ordonis Krikov. </text:p>
      <text:p text:style-name="P14">Ili staris sub malalta kurba betulo kaj aŭskultis, kiel kelkaj dekoj da voĉoj kantas ĉe la lignofajro: </text:p>
      <text:p text:style-name="P8">Kaj dumaaj la bojaroj do ektimis,<text:line-break/>Kaj en carajn ili halojn-ĉambrojn tuj diskuris,<text:line-break/>Ekparolis mem patro la kristana car':<text:line-break/>«Jermak' en embaraso sidas, mem ĝin regas,<text:line-break/>Kion ni ankoraŭ al Jermako faru?»<text:line-break/>Kaj neniu princo lin tiam respondis,<text:line-break/>Kaj la car' pri ĉiuj kulpoj lin pardonis,<text:line-break/>Nur Kazanon, Astraĥanon preni ordonis... </text:p>
      <text:p text:style-name="P14">La kanto finiĝis. Krikov staris senmove, kvazaŭ plu aŭskultante, poste diris: </text:p>
      <text:p text:style-name="P14"><text:soft-page-break/>— Jen kiel, Silvestro Petroviĉ... Kazanon kaj Astraĥanon preni ordonis, — malgranda afero! Por kampulo-kozako... Bona kanto... </text:p>
      <text:p text:style-name="P14">Li ridetis per bonkora sincera rideto kaj vokis: </text:p>
      <text:p text:style-name="P14">— Do, ni iru, ĉu?.. </text:p>
      <text:p text:style-name="P14">Ĉe la lignofajro sur drelikaĵoj kaj plektitaj el vergoj sternaĵoj kuŝis laborantoj, ĝuste tiuj, kiujn antaŭ nelonge kaptis en arbaroj apud Dvino leŭtenanto Meĥonoŝin, ili estis manĝantaj el lignaj bovloj likvan kaĉeton, almanĝadis per malmolaj flanoj. Silentulo, kovrita de barbo ĝis la brovoj mem, ne manĝis — sidante ĉe arbostumpeto, li suĉadis memfaritan pipon. Neniu leviĝis, kvankam ĉiuj vidis — iras la kapitan-komodoro kun Krikov. Ili batadis kulojn, maĉadis, silentadis. </text:p>
      <text:p text:style-name="P14">— Saluton, laborantoj! — diris Silvestro Petroviĉ. </text:p>
      <text:p text:style-name="P14">La viroj respondis malakorde. Ievlev elprenis el la poŝo pipon, plenigis per tabako, petis fajron. Al li oni donis braĝon el la lignofajro. Silentulo de malproksime rigardis al li per brilantaj, ne palpebrumantaj okuloj. </text:p>
      <text:p text:style-name="P14">— Kial do latronoj ne venas? — demandis kun riproĉo grizhara viro. — Oni promesis, estos latronoj baldaŭ, ni nian aferon kun tuta hasto faris, sed la latronoj ja ne estas, ne venas. Ĉu ektimis ili nin? </text:p>
      <text:p text:style-name="P14">— Evidente, ektimis! — respondis Ievlev, kun plezuro aŭskultante la viron. </text:p>
      <text:p text:style-name="P14"><text:soft-page-break/>— Ĉenojn niajn sekretajn ektimis, — diris alia vireto kun ruza kaj saĝa rigardo de la malgrandaj okuloj. — Ja ĉu povas ŝipo venki niajn ĉenojn — ferajn, forĝitajn... </text:p>
      <text:p text:style-name="P14">— Kiam batiĝos al la ĉenoj — tuj dronos! — diris larĝŝultra viro kun pala vizaĝo kaj elŝiritaj nazotruoj, elrigardinte el post la lignofajro. — Diligente la fostoj estis starigitaj, ni ne ŝercis — fosis... </text:p>
      <text:p text:style-name="P14">Ievlev fiksrigardis, demandis: </text:p>
      <text:p text:style-name="P14">— Kaj al vi pro kio la nazotruoj estis elŝiritaj? </text:p>
      <text:p text:style-name="P14">La viro respondis ne tuj: </text:p>
      <text:p text:style-name="P14">— Gaja mi estis en la junaj jaroj, diris malĝustan vorton, do jen pagis... </text:p>
      <text:p text:style-name="P14">La grizhara interrompis: </text:p>
      <text:p text:style-name="P14">— Vi, sinjoro, prefere nin ne demandu, kiu kaj pro kio. Ne necesas! </text:p>
      <text:p text:style-name="P14">— Vere, ke ne necesas! — diris Silentulo. — Ni iru prefere la turnoŝeklojn rigardi, kiel kio estas farita! </text:p>
      <text:p text:style-name="P14">Li leviĝis, frapis al la vango per la polmo — mortigis kulon, ne retrorigardante, ekiris antaŭen. En arbustaro Krikov atingis Silentulon, ili pri io rapide ekparolis. Silvestro Petroviĉ iris malantaŭe, apogante sin sur la bastono, pensis: «Pri kio ili povas paroli?» </text:p>
      <text:p text:style-name="P14">Ili preteris la baterion, la soldatoj salute prezentis la armilojn al Ievlev; Silvestro Petroviĉ rigardis — la kanonoj estis metitaj bone, de la rivero ili estis nevideblaj, kaj por kanonistoj estis <text:soft-page-break/>oportune pafi de sur traba podio. Bravulo Rezen ankaŭ ĉi tie aranĝis ĉion racie... </text:p>
      <text:p text:style-name="P14">La maŝino por streĉi la gardajn ĉenojn transverse de la rivero same estis instalita kaŝe, inter malaltaj pinoj kaj piceoj en neprofunda kavo, por ke la latronaj ŝipanoj ne vidu, kiel oni komencos survolvi sur la tamburon la ĉenojn kaj per tio prepari pereon al la ŝipo. Kaj la bordo mem ĉi tie estis fortikigita per enfositaj traboj, por ke ĝi ne glitu kaj ke ne elfalu la turnoŝekloj kun la tamburo... </text:p>
      <text:p text:style-name="P14">— Bone farite! — diris Ievlev, frapetante per la bastono la trabojn. — Kiu metis? Ĉu Rezen? </text:p>
      <text:p text:style-name="P14">— La inĝeniero ne estis ĉi tie! — respondis Silentulo. — La inĝeniero nur sian helpanton sendis — la tamburon ĉenan meti kaj stangojn por ĝi. Ĉion ceteran ni mem faris. Jen ĉe ni estas majstro — Forĝisto, li tion faris. </text:p>
      <text:p text:style-name="P14">— Ĉu ĝi retenos ŝipon? — demandis Silvestro Petroviĉ. </text:p>
      <text:p text:style-name="P14">Teodozo eliris antaŭen, glatigis sur si la ĉemizon, respondis nehaste, rezoneme: </text:p>
      <text:p text:style-name="P14">— Dependas de tio, kiel ĝi batos! Sed ne gravas, por ioma tempo ni ajnan ŝipon retenos, kaj tiam la kanonoj komencos pafi, vi de la fortreso per ardigita kuglego salutos, la kanonistoj — el ĉi tie. Ili nun sur la Marka insulo havas bonan baterion: kaj mortiroj estas, kaj haŭbizoj pafos. Ne skarabo ternos. Antaŭ nelonge per velboatoj oni pulvon veturigis, kuglegojn, — gratos sin la svedo! </text:p>
      <text:p text:style-name="P14"><text:soft-page-break/>— De bordo en mallarĝejo al ŝipo pafi estas oportune! — diris Silentulo. — Ni ne videblas, kaj ĝi tuta estas kiel sur la manplato... </text:p>
      <text:p text:style-name="P14">Ievlev tuj turniĝis al Silentulo, demandis: </text:p>
      <text:p text:style-name="P14">— De kie vi ĉi tion scias? Ĉu vi estas de Volgo? Estis rabisto? Predon ĉasadis? </text:p>
      <text:p text:style-name="P14">Silentulo respondis trankvile: </text:p>
      <text:p text:style-name="P14">— Kial, sinjoro kapitan-komodoro, predon? Kiuj predon ĉasas — ties kapoj nun sur palisoj sidas. Sed ni, dankon al la Kreinto, dume estas vivaj kaj sanaj, ĉe ŝtata afero fiskan kaĉon maĉas. Rabistoj predon ĉasas, sed ni estas homoj kvietaj, ni Volgon eĉ dum momento ne vidis. </text:p>
      <text:p text:style-name="P14">Viroj ĉirkaŭe singarde ekridis, ridetis ankaŭ Atanazio Petroviĉ Krikov. </text:p>
      <text:p text:style-name="P14">Ievlev komencis rigardi, kiel Forĝisto laboras kun la ĉeno per malpeza martelo: kontrolas, ĉu bone kunfiksita. La lerta malalta vireto estis helpanta lin. «Do, nun je la ĉeno eblas kalkuli, — pensis Silvestro Petroviĉ, — kaj ankaŭ je multo eblas kalkuli, multo estas farita ne por unu jaro kaj ne por du». </text:p>
      <text:p text:style-name="P14">Li malrapide pririgardis la kanonojn, kiuj nigris en la batalaj remparoj de la Novdvina citadelo, — tie da ili staris tute sufiĉe, malbone estos al la svedo. Hodiaŭ estas preta la ĉeno, morgaŭ Atanazio Petroviĉ kolektos ĉasistojn... </text:p>
      <text:p text:style-name="P14">Kun knaro albordiĝis la velboato; la matrosoj, oscedante, ĵetis malpezan ponteton. </text:p>
      <text:p text:style-name="P14"><text:soft-page-break/>Sur la insulo trans la arbustaro kaj betuloj, ĉe la lignofajro, oni ree ekkantis. La vortoj ne aŭdeblis, nur la melodio — glata, majesta kaj samtempe arda — ĉiam pli larĝiĝadis, ĉiam kreskis, nun, verŝajne, ĝin oni aŭdis ankaŭ en la citadelo. </text:p>
      <text:p text:style-name="P14">Ie malproksime en la travidebla aero batis pafo. </text:p>
      <text:p text:style-name="P14">Ievlev fiksaŭskultis. Oni ne plu pafis, nur la kanto sonis ĉe la lignofajro... </text:p>
      <text:p text:style-name="P14">— En la skansoj oni pafis! — diris Silentulo. — Tie oni fiŝistajn boatojn pelas, kiuj en Dvinon iras... Ili havas grandegan arkebuzon, pulvon ili ne ŝparas, batas tiel, ke en Arĥangelsko oni aŭdas... </text:p>
      <text:p text:style-name="P14">Kiam la velboato de la kapitan-komodoro debordiĝis, Forĝisto ĵetis la martelon kaj tenajlon sur la teron, viŝis la manojn kaj vokis Silentulon flanken, trans fortikan salikan arbuston. </text:p>
      <text:p text:style-name="P14">— Ĉu malbone? — fiksrigardante Forĝiston, demandis Silentulo. </text:p>
      <text:p text:style-name="P14">— Malbone! </text:p>
      <text:p text:style-name="P14">— Kaj kio? </text:p>
      <text:p text:style-name="P14">— Eksciis la damnita vojevodo. </text:p>
      <text:p text:style-name="P14">Silentulo strabis al Forĝisto. </text:p>
      <text:p text:style-name="P14">Tiu rakontis, ke iu el subskribintoj de la petskribo pri Prozorovskij fanfaronis, ke nun la koruptulo ne longe furiozos, iros al Moskvo alia petskribo, kie la tuta vero estas skribita pri tio, kiel per forto, per knuto devigadis ĉi latrono metiistojn, <text:soft-page-break/>komercistojn kaj Blankmarajn laborantojn siajn subskribojn meti, kvazaŭ ili deziras lin kiel vojevodon por ankoraŭ du jaroj. </text:p>
      <text:p text:style-name="P14">Morniĝinte per la vizaĝo, Silentulo kunpremis la pezajn harajn pugnojn. </text:p>
      <text:p text:style-name="P14">— Babiluloj, diabloj! Fanfaronis... </text:p>
      <text:p text:style-name="P14">— Ne pri tio nun temas. Aresti, probable, komencos la vojevodo. Kiom da sango verŝiĝos... </text:p>
      <text:p text:style-name="P14">— Verŝiĝos? — raŭke demandis Silentulo. Kaj respondis: — Verŝiĝos! Kaj ĉu mi vin, stultulon, ne avertis? Juston li, vidu, ekbezonis! Grizhara estas tuta, sed saĝon ne akiris. Nun oni vin pendigos... </text:p>
      <text:p text:style-name="P14">Forĝisto silentis, aŭskultis, kuntirinte la brovojn. Poste subite liaj okuloj ekbrilis, li ekparolis per furioza ŝiriĝanta flustro: </text:p>
      <text:p text:style-name="P14">— Ĉu pendigos? Kaj pendigu! Mi ĝis la ĉerko la juston serĉos. Ĉe Dio mi ne trovis, nun mi trovos sur la tero peka. Li arestu, monstro! En lian muzelon mi kraĉos, al la maliculo damnita. Li min torturu kiel deziros, antaŭ la morta horo mi krios ĉion, kion mi scias, ĉiujn krimojn liajn, ĉiujn fiaĵojn... </text:p>
      <text:p text:style-name="P14">— El torturejo ja ne aŭdeblas! — kolere subridis Silentulo. — Ne sola vi troviĝis kuraĝulo en torturejo veron krii. Kaj antaŭ vi tiaj estis, sed ne tre multe ni aŭdas... </text:p>
      <text:p text:style-name="P14">— Tutegale mi krios. Kie do oni vidis tion — per knuto kaj en torturejo devigi subskribi? </text:p>
      <text:p text:style-name="P14">— La nova petskribo do ĉe kiu estas? </text:p>
      <text:p text:style-name="P14">Forĝisto prokrastis respondon, pensis iom. </text:p>
      <text:p text:style-name="P14"><text:soft-page-break/>— La petskribo estas en fidindaj manoj. Estas peko perdi ĝin. Per sia sango homoj siajn subskribojn metis, krucojn per la sango markis... </text:p>
      <text:p text:style-name="P14">— Kie, mi demandas, ĝi estas kaŝita? </text:p>
      <text:p text:style-name="P14">— Ĉe Krikov Atanazio Petroviĉ. </text:p>
      <text:p text:style-name="P14">— Ĉu li mem scias, kio estas tiu papero? </text:p>
      <text:p text:style-name="P14">— Li legis. </text:p>
      <text:p text:style-name="P14">— Kion li diris, kiam tralegis? </text:p>
      <text:p text:style-name="P14">— Li ridis. </text:p>
      <text:p text:style-name="P14">— Ridis? — miregis Silentulo. </text:p>
      <text:p text:style-name="P14">— Ridis! — obeeme ripetis Forĝisto. — Ne multe, diris, helpos al vi ĉi larma skribaĵo. Kun ili per palisoj necesas, kaj per hakiloj, per fajro, sed ne per petskribo... Tamen, li diris, kiel vi mem deziras. Vi, diris, Teodozo, estas homo saĝa. En ĉerko vi kuŝis, Ĥanoĥon atendis. Vi, frato, ne devas kutimiĝi. Ĝisatendos vi la caran favoron, kiel Ĥanoĥon vian vi ĝisatendis... </text:p>
      <text:p text:style-name="P14">Silentulo diris «hm!» en la nigran barbon. Forĝisto suspiris. Poste demandis: </text:p>
      <text:p text:style-name="P14">— Kion do faru mi? Hieraŭ en la Kanonan korton kancelariano venis — flari, demandi. En la arestejon preni tuj ili timas, mi sola en la Kanona estas majstro, Ievlev povas brui... </text:p>
      <text:p text:style-name="P14">— Fuĝi vi bezonas. </text:p>
      <text:p text:style-name="P14"><text:soft-page-break/>— Fuĝi, vere. Sed la Kanona? Kiu tie faros do? La svedo ja estas proksime! </text:p>
      <text:p text:style-name="P14">Ili pensis longe, nenion elpensis. </text:p>
      <text:p text:style-name="P14">— Vinon mi drinkus! — diris Teodozo kun angoro. </text:p>
      <text:p text:style-name="P14">Vino ne estis, do ili kuŝiĝis dormi, manĝinte likvan kaĉon. Dum dormo Forĝisto turniĝadis, ĝemadis, ĵetiĝadis... </text:p>
      <text:h text:style-name="P5" text:outline-level="3"><text:bookmark-start text:name="__RefHeading___Toc6819_1665404091"/>4. Hejmen revenis!<text:bookmark-end text:name="__RefHeading___Toc6819_1665404091"/></text:h>
      <text:p text:style-name="P14">En travidebla blanka nokto la barko, kiu jam alproksimiĝis foje al la rivera buŝo, denove aperis nemalproksime de la skansoj. Jegorĉjo ree surkuris la turon, elkaptis el la manoj de la gardanto la lornon, rigardis, diris kolere: </text:p>
      <text:p text:style-name="P14">— Nu kion fari? La samaj, kiuj estis antaŭ nelonge. Kaj kien ili vagis? </text:p>
      <text:p text:style-name="P14">Li rigardis ankoraŭ, balancis la kapon: </text:p>
      <text:p text:style-name="P14">— Ne niaj! La kaftanoj estas malvastaj, aŭ norvegoj, aŭ iuj aliaj fremduloj... </text:p>
      <text:p text:style-name="P14">La kaporalo preparis la arkebuzon kun duobla ŝargo de pulvo, pafis, ŝanceliĝis, longe staris, palpebrumante, kvazaŭ frenezulo. </text:p>
      <text:p text:style-name="P14">— Velboaton — sur la akvon! — abrupte ordonis Pustovojtov. </text:p>
      <text:p text:style-name="P14">La doganistoj surakvigis la velboaton, eliris transverse al la barko, kiu estis lerte kaj certe eniranta en la buŝon, kondukata de mano de sperta rudristo. </text:p>
      <text:p text:style-name="P14"><text:soft-page-break/>— Bone iras! — diris Jegorĉjo, admirante. — Bele! Kaj la velojn ili neniom malhisis... Nu, pafu ankoraŭ — eble, ili ne aŭdis? </text:p>
      <text:p text:style-name="P14">La kaporalo kun timo pafis ankoraŭ foje. El la gardoturo videblis, kiel la maristoj sur la barko mallevas la velojn — nun ili komprenis, ke estas ordonite halti. La dogana velboato aliris al la barko ĉe la pobo, kelkaj soldatoj grimpis sur la ŝipon, kiu nun sidis sur la akvo alte, kvazaŭ ĝi iĝis malpli peza. Poste la maristoj ĵetis de la pruo haŭseron, la velboato per remiloj kondukis la barkon al la dogana albordiĝejo. La dragonoj ne eliris, dormis, Meĥonoŝin estis diboĉanta en la vilaĝeto — tie aperis al li amoro. «Sen ili estas pli trankvile! — pensis Jegorĉjo. — Ja ili tuj: trenu en la arestejon». </text:p>
      <text:p text:style-name="P14">Pustovojtov, fajfetante, malleviĝis malsupren, rearanĝis la uniformon, reĝustigis sur la flanko la rektan sabron kaj per estrecaj paŝoj ekiris renkonti la aventuristojn, kiuj dum dua tagnokto krozas apud la bordoj kaj impertinente intencis trairi preter la skansoj, kvazaŭ ne scias la caran ukazon. </text:p>
      <text:p text:style-name="P14">— Kiaj homoj? — demandis li la doganejan skribiston, kiu la unua desaltis de la velboato sur la teron kaj hastis por papero kaj plumoj — skribi la pridemandan folion. </text:p>
      <text:p text:style-name="P14">— Ja fiŝistoj lokaj, maraj laborantoj, ĉasistoj, — rapide respondis la skribisto. — Sur Grumanto, ŝajne, vintris. Ili diras, ke ilin en la urbo Arĥanĝela ĉiu ajn konas, sed, eble, mensogas. Unu el ili malsana kuŝas, morti intencas... </text:p>
      <text:p text:style-name="P14"><text:soft-page-break/>— Montros oni al ili en la arestejo Grumanton! — diris Jegorĉjo en kolero. — Grumanto! Ne estas permesite, sed ili jen... </text:p>
      <text:p text:style-name="P14">Kaj li rigidiĝis kun malfermita buŝo, ne findirinte. Sur la barko je plena alto staris nigrabarba, maldika Timoteo Kislov, antaŭ du jaroj malaperinta en la maro. Staris kaj kvazaŭ nenio okazis interinsultadis per raŭka voĉo kun la doganaj soldatoj, kiuj estis persvadantaj lin eliri sur la bordon, por respondi por la skribisto al oficialaj demandoj. </text:p>
      <text:p text:style-name="P14">— Sed por kia diablo mi bezonas demandojn viajn! — estis diranta Kislov. — Mi, eble, rusan ŝvitbanejon dum longaj jaroj ne vidis, mi, eble, nur per sola neĝo min lavadis, kaj li — demandojn! Kiaj tiaj skansoj povas esti por propra homo? Ĉu mi estas fremdulo, por ke pri mi doganan liston skribi... </text:p>
      <text:p text:style-name="P14">— Timoteo Nikitiĉ! — kriis Jegorĉjo. — Ĉu vi vere viva revenis?! </text:p>
      <text:p text:style-name="P14">— Ja ne, malviva! — kun ĉagreno diris la rudristo. — Ĉu vi, Jegoro, ĉi tie estas la estro? Kial oni nin tenas? Ĉu ni malmulte da malfeliĉo havis? Hejmen ni revenis, sed eĉ ĉi tie ne estas bone? </text:p>
      <text:p text:style-name="P14">Jegorĉjo timide paŝis antaŭen, leviĝis laŭ la ponteto, ankoraŭ ne kredante sin, demandis: </text:p>
      <text:p text:style-name="P14">— Kislov? Kaj vere... mirinde! </text:p>
      <text:p text:style-name="P14">— Ki-i-islov! — mokimitis la rudristo. — Jen miraklon vi trovis! Kio Kislov, kiam mem Ivano Sabateiĉ estas ĉi tie! Ĉu <text:soft-page-break/>gravas de Kislov du jaroj, kiam Rjabov kun kamaradoj ne du, sed preskaŭ kvar trasuferis... </text:p>
      <text:p text:style-name="P14">Kaj, kliniĝinte al la luko, Kislov laŭte kriis: </text:p>
      <text:p text:style-name="P14">— Ivano Sabateiĉ, vivi eliru! </text:p>
      <text:p text:style-name="P14">Jegoro oĥis, ŝoviĝis al la luko, sed tie ekknaris ŝtupoj, kaj tuj el la kajuto aperis Rjabov — tute sama, kia estis antaŭ kvar jaroj. Oscedante kaj tirante siajn fortikajn ŝultrojn, li atente ĉirkaŭrigardis kaj prononcis tire, nehaste, per konata de la infaneco voĉo: </text:p>
      <text:p text:style-name="P14">— Jen! Do ni vere estas hejme! </text:p>
      <text:p text:style-name="P14">Elgrimpinte sur la ferdekon, li diris al Jegorĉjo, kvazaŭ ili vidis unu la alian nur hieraŭ: </text:p>
      <text:p text:style-name="P14">— Jen kia vi estas? En uniformo! Nu, saluton, Jegoro... </text:p>
      <text:p text:style-name="P14">Tiu rigardis, rigidiĝinte sur la loko: vere, el la transmondo revenis la homo, sed laŭ la aspekto estis nenio speciala, la rudristo kiel la rudristo, nur iomete griziĝis la kapo, kaj pli malmilda iĝis la rigardo... </text:p>
      <text:p text:style-name="P14">— Familio mia kiel fartas? </text:p>
      <text:p text:style-name="P14">— Familio? — redemandis Jegorĉjo per stulta voĉo. </text:p>
      <text:p text:style-name="P14">— Familio. Ĉu sanas Taisja Antipovna kaj filo mia? </text:p>
      <text:p text:style-name="P14">— Sanas, sanas! — kvazaŭ rekonsciiĝinte, rapide kaj feliĉe ekparolis Jegorĉjo. — Kaj orfo via sanas, kaj Taisja Antipovna — la vidvino senkonsola... </text:p>
      <text:p text:style-name="P14">La verdaj okuloj de la rudristo gaje brilis: </text:p>
      <text:p text:style-name="P14"><text:soft-page-break/>— Venta kapo! Kia do ŝi estas vidvino kun viva edzo? Kaj Ivaĉjo, mi pensas, ne estas orfo, se mi antaŭ vi estas viva... </text:p>
      <text:p text:style-name="P14">Kaj senhaste, ne retrorigardante al Jegorĉjo, li eliris sur la bordon. Post li ekiris Kislov, lama Demĉjo Borisov, kreskiginta barbeton, aliaj ĉasistoj kaj maristoj. Sur la bordo Rjabov ekstaris sur la genuojn kaj almetis la lipojn al la nigra humida tero. Jam leviĝis la suno kaj per varma lumo estis priverŝanta la verdan rosan herbejon apud la skansoj, la gardoturon, pinojn, la doganajn soldatojn, la senventiĝintan maron kaj la malleviĝintajn sur la genuojn ŝipanojn. Rigidiĝinte, preskaŭ ne spirante, staris la dogansoldatoj kun dragonoj, rigardis, kiel salutas la gepatran Dvinan teron la maraj laborantoj, kiel rapidaj hontaj larmoj fluas sur iliaj malheliĝintaj pro vento vizaĝoj, kiel oni elportis la malsanulon, tute ŝvelintan pro skorbuto, kaj kiel li kun ĝemo almetiĝis per la tuta vizaĝo al malseka hela herbo... </text:p>
      <text:p text:style-name="P14">La unua leviĝis Rjabov, frapis Jegorĉjon al la ŝultro, diris: </text:p>
      <text:p text:style-name="P14">— Longa vi elkreskis! </text:p>
      <text:p text:style-name="P14">— Oĉjo! — prononcis Jegorĉjo, ne konsciante sin pro ĝojo. — Kaj ni jam ne atendis... </text:p>
      <text:p text:style-name="P14">— Tamen mi estas viva!.. — subridis Rjabov. — Multajn mi entombigis, sed mi plu vivas. Ne prenas min la maro. Konduku, frato, regalu per kaĉo kaj rakontu, kio ĉe vi okazis. Ĉu oni min en memorpreĝan liston enskribis? </text:p>
      <text:p text:style-name="P14">— Enskribis! </text:p>
      <text:p text:style-name="P14"><text:soft-page-break/>— Aŭskultu, Metrio! — vokis Rjabov. — Min oni en memorpreĝan liston enskribis, pro tio mi, verŝajne, estas viva. Diaj ŝercoj... </text:p>
      <text:p text:style-name="P14">Demĉjo aliris pli proksime, kuntiris la brovojn: </text:p>
      <text:p text:style-name="P14">— Ĉiam vi blasfemas, oĉjo! Ĉu Dio ŝercas? Estas peke eĉ pensi tiel. Jen li nin al la gepatra tero kondukis!.. </text:p>
      <text:p text:style-name="P14">— Vi depreĝos, preĝulo! </text:p>
      <text:p text:style-name="P14">Jegorĉjo kuris klopodi — kuiri por la maristoj kaĉon, la dogansoldatoj trovis vodkon. Timoteo Kislov estis rakontanta al ili: </text:p>
      <text:p text:style-name="P14">— Mi venas en la golfon — sur Grumanton, kaj ili estas tie. Kion diri? Barbegojn jen kreskigis, domon bonan konstruis, ursviandon rezervis, fiŝon, boacaĵon... Sur la tuta bordo ili mem mastrumas — kvazaŭ en bojara bieno. Kaj Ivano Sabateiĉ, certe, estas la ĉefo. Jes, do, vivas nemalbone. Nu, krucoj, certe, estas multaj — tomboj: malfeliĉo tie al ili okazis, tion tuj ne eblas rakonti. Kaj nian barkon glacioj katenis, neniel eblas eliri, forŝiri nin el la golfo... </text:p>
      <text:p text:style-name="P14">Demĉjo samtempe estis nelaŭte diranta al Rjabov: </text:p>
      <text:p text:style-name="P14">— Ĉu la lokon vi ne rememoras, oĉjo? Jen ankoraŭ la gardista budo staras, nigriĝis tuta. Vi tiam kun Taisja Antipovna en la budo anstataŭ domo loĝis, kaj mi al vi ĉi tien venadis, manĝon portadis, kantojn ni ĉi tie kantadis, — jen sur la sablo. Ĉu vi rememoras? </text:p>
      <text:p text:style-name="P14">Rjabov tiris Metrion je la maldika barbeto, subridis: </text:p>
      <text:p text:style-name="P14"><text:soft-page-break/>— Jen, ankaŭ ni nun estas kun barbo! Ĉu riĉa vi iĝis? Tiam ĉe norvegoj oni rakontis: en Rusujo, diris, pro barboj oni monon prenas... </text:p>
      <text:p text:style-name="P14">Jegorĉjo kapjesis: </text:p>
      <text:p text:style-name="P14">— Prenas, oĉjo! Tio estas vero. </text:p>
      <text:p text:style-name="P14">— Kaj ke kvazaŭ milito ĉe vi estas — ĉu same vero? </text:p>
      <text:p text:style-name="P14">Pustovojtov rakontis, ke militas nun Rusujo kontraŭ la svedo, okazis grandega batalo ĉe Narvo, tiu kolizio finiĝis tre malgaje: la svedoj havis viktorion<text:bookmark text:name="xnoto-3-01-4-1"/><text:note text:id="ftn2" text:note-class="footnote"><text:note-citation>2</text:note-citation><text:note-body><text:p text:style-name="P2">Viktorio = venko. Nun arkaikiĝinta pruntvorto en la rusa (виктория), populara en tiu tempo, kp latinan «victoria», anglan «victory», francan «victoir» ktp. <text:span text:style-name="T4">(trad.)</text:span></text:p></text:note-body></text:note>. </text:p>
      <text:p text:style-name="P14">— Kolizio, viktorio! — kun ĉagreno diris Rjabov. — Trovis novajn vortojn kaj bruas sen senco. Vi klare diru: kiu venkis do? </text:p>
      <text:p text:style-name="P14">— La svedoj. </text:p>
      <text:p text:style-name="P14">— Kial do? </text:p>
      <text:p text:style-name="P14">— Ilia forto estis, oĉjo. Nu, kaj la oficiroj-fremduloj, certe, perfidis kaj al ili transiris. </text:p>
      <text:p text:style-name="P14">— Kaj kie estas tiu Narvo? </text:p>
      <text:p text:style-name="P14">— Ne proksime, oĉjo. </text:p>
      <text:p text:style-name="P14">— Ĉu sur tio oni repaciĝis? </text:p>
      <text:p text:style-name="P14">— Kial repaciĝis? — ofendiĝis Jegorĉjo. — Estos granda milito. Kaj dume la aferoj estas tiaj: la svedoj eskadron <text:soft-page-break/>kolektis, oni aŭdas — iras ili mare Arĥangelskon konkeri, ŝipkonstruejojn bruligos, majstrojn ŝipajn mortekzekutos, la ŝipojn aŭ kun si forpelos, aŭ dronigos. </text:p>
      <text:p text:style-name="P14">Rjabov aŭskultis atente, eĉ la kaĉon manĝi ĉesis. </text:p>
      <text:p text:style-name="P14">— Ĉu fremduloj-oficiroj ĉe vi estas multaj? </text:p>
      <text:p text:style-name="P14">— Nun nemultaj! — respondis Jegorĉjo. </text:p>
      <text:p text:style-name="P14">La rudristo ree komencis manĝi la kaĉon. Jegorĉjo rakontis, ke en Arĥangelsko nun oni ne stultumas, konstruis fortreson sur Dvino, kontraŭ la svedo gardas sin tage kaj nokte, malfacile estos por li, latrono, detrui la urbon kaj forpeli la floton. </text:p>
      <text:p text:style-name="P14">— Kaj ĉu ŝipojn bonajn vi konstruis? </text:p>
      <text:p text:style-name="P14">— Bonajn, oĉjo Ivano Sabateiĉ, bonajn, kaj nemalmulte. Floton. Kaj centkanonajn ŝipojn ni nun havas, kaj fregatojn, kaj jaĥtojn... </text:p>
      <text:p text:style-name="P14">— Centkanonajn? </text:p>
      <text:p text:style-name="P14">— Centkanonajn, oĉjo. </text:p>
      <text:p text:style-name="P14">— Ĉu en la oceanon per via floto vi iradis? </text:p>
      <text:p text:style-name="P14">— Intencis en la nuna somero, sed ne sukcesis. </text:p>
      <text:p text:style-name="P14">Ili silentis iom. </text:p>
      <text:p text:style-name="P14">— Kiu do estras super vi, super la armeo? Ĉu fremdlandano? </text:p>
      <text:p text:style-name="P14">— Kial fremdlandano! Estras super ni propra, rusa homo — kapitan-komodoro Ievlev. </text:p>
      <text:p text:style-name="P14"><text:soft-page-break/>— Silvestro Petroviĉ! — ekĝojis Rjabov. — Do, li estis viro ne stulta, sian aferon, mi pensas, scias. Kun li ja eblas... </text:p>
      <text:p text:style-name="P14">Jegorĉjo komencis haste rakonti pri Silvestro Petroviĉ. Rjabov aŭskultis penseme, balancadis la kapon. Jegorĉjo ne retenis sin, rapide fanfaronis, ke li nun nepre veturos al Moskvo, en la novan navigistan lernejon, Ievlev promesis, tiam estos li, Pustovojtov, oficiro flota, kiel necesas... </text:p>
      <text:p text:style-name="P14">Rjabov interrompis: </text:p>
      <text:p text:style-name="P14">— Kaj kiel vojevodo kiu ĉe vi sidas, sinjoro oficiro? </text:p>
      <text:p text:style-name="P14">Jegorĉjo flustre, por ke aliaj ne aŭdu, rakontis: kiel vojevodo sidas princo Prozorovskij Aleksio Petroviĉ, estis li en la pasintaj tempoj en Azovo, do lin la popolo promesis sur lancojn levi, ekde tiam li senĉese furiozas, ĉion timas, pro sia timo ĉiel la popolon turmentas kaj subpremas. Ĉe li kiel dumaano estas Larionov, ĉiujn aferojn li mem regas, ĉiujn subaĉetaĵojn li mem prenas, akiris grandan potencon super la urbo. En Arĥangelsko oni nur esperis, ke post du jaroj da vojevodeco ŝanĝos la caro la damnitan princon, sidigos sur vojevodecon iun alian, laŭ delonga kutimo en Rusujo, sed li, la vojevodo, subite sendis al Moskvo latronan petskribon, kiun dumaano Larionov kun kancelarianoj skribis, — kvazaŭ la metiistoj kaj la komercistoj, kaj ĉiuj, kiuj ĉi tie loĝas, petegas la grandan Siron, por ke lasu li ankoraŭ la gloran vojevodon princon Prozorovskij-on sidi por du jaroj. Petro Aleksejeviĉ al tiu latrona korupta petskribo kredis kaj lasis la princon sur la loko, kaj nun iu — lia nomo sankta estas nekonata — ankoraŭ petskribon skribis al Moskvo, kie la tuta vera vero estas <text:soft-page-break/>rakontita. Sed tamen tiun petskribon homoj de princo Prozorovskij interkaptis, aŭ pri ĝi detale eksciis, kaj nun la vojevodo furiozas, kiel neniam ankoraŭ furiozis. Ankoraŭ enketado estas deklarita, kaj kiu la petskribon kontraŭ li skribis, tiu estas nomita nun ribelulo, kaj kvazaŭ necesas ĉiujn tiujn ribelulojn pendumi, kiel en la pasintaj tempoj la pafistojn en Moskvo oni pendumadis. Kaj la iniciatinton de la afero estas kvazaŭ ordonite radumi. Oni arestas ĉiajn ulojn, kaj homojn en la torturejo Larionov kun la kancelarianoj torturas senkompate, por ekscii, kiu tiun veran petskribon skribis... </text:p>
      <text:p text:style-name="P14">Rjabov suspiris, balancis la kapon: </text:p>
      <text:p text:style-name="P14">— Ho, gaje, mi vidas, vi vivas! Ankoraŭ kio estas bona? </text:p>
      <text:p text:style-name="P14">— Ankoraŭ — kiu el la maro venis, al ĉiuj tiuj oni faras enketadon: ĉu ne estas ili svedaj militistoj, senditoj, spionoj. Ĉi tie furiozas leŭtenanto Meĥonoŝin, kiu estas estro super la dragonoj, li furiozas pri fiŝistoj, — estas bone, ke nun li forestas, alie li tuj pelus al la arestejo. Ja vi mem, oĉjo Ivano Sabateiĉ, juĝu: venis vi, eblas diri, el la transmondo, sur la vojo ĉe norvegoj estis, kaftanoj sur vi ĉiuj estas fremdaj, en la buŝon vi ne tuj revenis, foriris ien. Por kio, kien vi tiam kaŝiĝis? </text:p>
      <text:p text:style-name="P14">La rudristo ĵetis rapidan, akran rigardon al Jegorĉjo, malaltigis la voĉon: </text:p>
      <text:p text:style-name="P14">— Estis por kio, Jegorĉjo. Ni konas kancelarianojn kaj oficistojn niajn, konas, kiaj ili estas ĉikanuloj. Kaj en la barko estis varo ne por ili, ne por iliaj manegoj avidaj, okuloj enviaj... </text:p>
      <text:p text:style-name="P14">— Ĉu vi kaŝis? </text:p>
      <text:p text:style-name="P14"><text:soft-page-break/>— Kaŝis, Jegorĉjo. </text:p>
      <text:p text:style-name="P14">— Mi pri tio nenion scias! — flustre ekparolis Jegoro. — Sed nur la hundo Meĥonoŝin ne elflaru. Se li elflaros, oni trenos vin al Pozdjunin, kaj kun li, kun bestio, ne eblos ŝerci. </text:p>
      <text:p text:style-name="P14">— Ja mi ankaŭ nun ne ŝercas! — diris Rjabov. — Sed kiel li povas elflari? </text:p>
      <text:p text:style-name="P14">— Li siajn dragonojn sendis, se estis videble — li ekscios... </text:p>
      <text:p text:style-name="P14">Rjabov ne respondis. La suno jam leviĝis alte, kiam la doganeja skribisto finis skribi siajn foliojn. La kaporalo aliris al Jegorĉjo — konsiliĝi, kiel ili agu plu. Pustovojtov ekdisputis kun li, poste diris severe: </text:p>
      <text:p text:style-name="P14">— Mi responsos! Tiuj maristoj malfeliĉon vidis tiom, ke vi kaj mi en sonĝo ne vidus. Ĉiujn ilin ni konas. Ili iru hejmen... </text:p>
      <text:p text:style-name="P14">— Ĉu per la barko? </text:p>
      <text:p text:style-name="P14">— Per la barko ili ne ĝisiros, oni interkaptos ĉe la citadelo. La barkon ili ĉi tie lasos, kaj mem iros perpiede... </text:p>
      <text:p text:style-name="P14">La kaporalo dubis: </text:p>
      <text:p text:style-name="P14">— Ĉu ili en tiuj kaftanoj norvegaj la urbon ĝisiros? Kaj kun barbegoj, kaj sen barbosignoj? Ĉe la unua bariero oni ilin kaptos. </text:p>
      <text:p text:style-name="P14">Jegorĉjo proponis sin por akompani. Dogansoldato alkondukis brunan ĉevalinon, li sidiĝis, reĝustigis sur la kokso la spadon — kvankam juna, sed brava: trikorna ĉapelo, uniforma kaftano, altbotoj kun spronoj, gantoj. </text:p>
      <text:p text:style-name="P14"><text:soft-page-break/>— Jen vi kielas! — diris Rjabov aprobe. — Nemalbona knabo. Ĉu en la floto vi servas aŭ kiel? </text:p>
      <text:p text:style-name="P14">— Kvazaŭ en la floto! — ruĝiĝinte, respondis Jegorĉjo. — Ne instruita mi ankoraŭ estas, Ivano Sabateiĉ. Jen antaŭ nelonge estis mi en Moskvo en navigista lernejo... </text:p>
      <text:p text:style-name="P14">Kaj li ree komencis rakonti, kiel li vidis Gwyn-on kaj Grace-on, kiel li parolis kun multesaĝa mentoro de la navigista lernejo sinjoro Magnickij Leontio Filipoviĉ, kiel ĉi Magnickij promesis akcepti en la lernejon Jegorĉjon kaj aliajn junajn navigistojn, kiuj la maron laŭ sperto scias kaj mem travivis kaj ŝtormojn, kaj forajn oceanajn navigojn, kaj diversajn aventurojn. </text:p>
      <text:p text:style-name="P14">Rjabov paŝadis enpensiĝinte, preskaŭ ne aŭskultis la babiladon de Jegorĉjo, tamen Demĉjo Borisov voris per la ardaj nigraj okuloj Jegorĉjon, ne preterlasis eĉ unu vorton, eĉ la vojon antaŭ si ne vidis — ĉiam stumbladis. Jegorĉjo, eksentite tian atenton al sia rakonto, turniĝis en la selo per la vizaĝo al Demetrio, komencis paroli nur al li. Demĉjo demandis mallaŭte, tiel ke Jegorĉjo ne distingis: </text:p>
      <text:p text:style-name="P14">— Kaj ĉu min oni prenos? Kun mia lameco? </text:p>
      <text:p text:style-name="P14">— Kio, kio? </text:p>
      <text:p text:style-name="P14">— Kun lameco, mi diras, ĉu prenos? </text:p>
      <text:p text:style-name="P14">— Prenos! — certe respondis Jegorĉjo. — Kiel vin ne preni? Vi jen kiom navigadis, iu alia en la tuta vivo tiom ne vidos, kiom vi devis vidi en juneco. Jen kiom da jaroj vi navigis, kaj <text:soft-page-break/>eĉ kie! Gwyn kaj Grace, kaj ankoraŭ Farquharson — ĉiuj kune tion ne vidis, kion vi sola devis. </text:p>
      <text:p text:style-name="P14">Rjabov subridis, metis la manon sur la ŝultron de Demĉjo: </text:p>
      <text:p text:style-name="P14">— Tio estas vero, Jegorĉjo. Multon li vidis. Kaj bona li estos maristo, kaj mi ja vane laŭdi ne estis instruita. </text:p>
      <text:p text:style-name="P14">Demĉjo eĉ paliĝis pro la laŭdo. </text:p>
      <text:p text:style-name="P14">— Kaj ke vi estas lama, tio, fraĉjo, por ŝipestro ne estas manko. Sur mastoj vi ne grimpos, sed neniu vin pelos. La ŝipoj, jen Jegorĉjo diras, estas konstruitaj, ankoraŭ konstrui la caro intencas, kiu do estu ŝipestroj? Do vi estos de la rusia ŝipa floto oficiro. Ĉu tiel mi diras, Jegoro? </text:p>
      <text:p text:style-name="P14">— Tiel, oĉjo Ivano Sabateiĉ, tiel. Kaj Silvestro Petroviĉ Metrion ne forlasos, kaj li nun ĉe ni estas kapitan-komodoro, — ne ŝerco. Al mi li promesis, kiam ni la svedon venkos, al Moskvo sendi, jen kun Metrio ni kune veturos. </text:p>
      <text:p text:style-name="P14">Kun la konversacio ili bonorde preteris la barieron, Jegorĉjo adiaŭis, ekveturis al la pramo — ĝojigi Silvestron Petroviĉ-on per sciigo, ke Rjabov estas viva kaj sana. </text:p>
      <text:p text:style-name="P14">— Li ĉe mi hodiaŭ vespere estu! — postkriis Rjabov al li. — Ni ripozos iomete, konversacios, mi esperas, ne enuos li... Kaj ankaŭ vi venu. </text:p>
      <text:p text:style-name="P14">Jegorĉjo svingis el malproksime la trikornan ĉapelon. </text:p>
      <text:p text:style-name="P14">La maristoj ekiris pluen, al la urbo, al la hejmo. Estis varmege, polve, trans Dvino nemalproksime estis brulantaj arbaroj, odoris je fumo. Rjabov vokis Demĉjon, diris penseme: </text:p>
      <text:p text:style-name="P14"><text:soft-page-break/>— Mi jen iras kaj pensas: ĉu estis tia fojo, ke ni el la maro revenis kaj malfeliĉon sur la bordo ne atendis? </text:p>
      <text:p text:style-name="P14">Demĉjo respondis ne tuj: </text:p>
      <text:p text:style-name="P14">— Ŝajnas, ne estis. </text:p>
      <text:p text:style-name="P14">— Jen, vere, ŝajnas... </text:p>
      <text:p text:style-name="P14">La rudristo subridis malgaje: </text:p>
      <text:p text:style-name="P14">— Pro kio tiel? </text:p>
      <text:p text:style-name="P14">— Kontraŭ Dio ni pekis, tial malbonas al ni! — diris Demĉjo. — Pro niaj pekoj! Se ni preĝus... </text:p>
      <text:p text:style-name="P14">— Ĉu vi malmulte preĝas? Sur Grumanto vi mortus kun viaj preĝoj, estas bone, ke mi peladis vin al ĉiuj aferoj, preĝulo. Ne, frato, ne pekaj ni estas antaŭ via Dio, ne tiu estas malfeliĉo, ke ni malmulte preĝas, alia estas malfeliĉo... </text:p>
      <text:p text:style-name="P14">Li ne findiris, enpensiĝis, paŝante per sia fiksa marista irmaniero. Sur holmeto li haltis: el ĉi tie estis videbla Arĥangelsko, kurbaj, kurantaj al Dvino stratetoj, bulboj de lignaj kaj ŝtonaj preĝejoj, la kirko, la Fremdula korto, la Pulva, la Koĉera, la Kanona antaŭurboj, la domo de la vojevodo, la ŝipkonstruejo kun konstruataj en ĝi ŝipoj. </text:p>
      <text:p text:style-name="P14">— Rigardu do, — diris la rudristo al Demĉjo. — Ĉu vi vidas ŝipojn? Multajn, mi pensas, oni konstruis sen ni! Floto... Nu, gratulon al ni pri la reveno, Metrio! Kiel ni vivos nun en nia urbo, en Arĥangelsko... </text:p>
      <text:p text:style-name="P6"/>
      <text:h text:style-name="P5" text:outline-level="3"><text:bookmark-start text:name="__RefHeading___Toc6821_1665404091"/><text:soft-page-break/>5. Estos malfeliĉo!<text:bookmark-end text:name="__RefHeading___Toc6821_1665404091"/></text:h>
      <text:p text:style-name="P14">Meĥonoŝin revenis al la skansoj kolera kaj deziris tuj fali dormi, sed eksciis, ke dum lia foresto Pustovojtov lasis iri hejmen ŝipanojn, homojn el Grumanto. La leŭtenanto ekskoldis siajn dragonojn: kiel ili arogis ne ŝlosi la latronojn. La dragonoj almontris la dogansoldatojn, kaj la doganistoj diris, ke tiel ordonis Pustovojtov. La leŭtenanto, ardiĝante, batis la kaporalon per la pugno, la skribiston per la piedo — kun tia forto, ke tiu falis. La dragonoj rakontis al sia komandanto, ke la gardo vidis: la barko iris unuafoje peze ŝarĝita, kaj duan fojon tute sen ŝarĝo. Meĥonoŝin ordonis seli por si ĉevalon. Oni selis, kvazaŭ intence, longe. Meĥonoŝin ĝissange batis la vizaĝon de la ĉevalisto kaj forrajdis en la urbon. </text:p>
      <text:p text:style-name="P14">La vojevodo ĵus venis el Ĥolmogoro kaj estis dormanta, la dumaano same forestis — li ankoraŭ ne revenis de Onego, kie kun soldatoj li estis elbatanta nepagitajn ŝuldojn. Meĥonoŝin devis pro urĝeco rakonti la aferon al kancelariano Molokojedov. Ties okuloj ekbrulis, li ekparolis afable, per bonkora, miela voĉo: </text:p>
      <text:p text:style-name="P14">— Aĥ, latronoj, aĥ, kion ili faras, certe, ili svedajn militistojn kaŝe alveturigis, aĥ, aĥ, aspidoj... </text:p>
      <text:p text:style-name="P14">Meĥonoŝin respondis kun kolero: </text:p>
      <text:p text:style-name="P14">— Kion vi elpensas! Militistojn! Ne militistojn, sed felojn riĉajn, fiŝan denton, balenan oston — jen kion ili alveturigis. Necesas kun saĝo fari — ili mem diros, kie kaŝis. </text:p>
      <text:p text:style-name="P14">Molokojedov enpensiĝis: </text:p>
      <text:p text:style-name="P14"><text:soft-page-break/>— Kun saĝo! Se sur pendigilon levi, do necesas raporton skribi. Kaj en raporto kio estos dirita, tio estos eldonita. Ĉu multo por ni restos? </text:p>
      <text:p text:style-name="P14">Kaj li ekflustris: </text:p>
      <text:p text:style-name="P14">— Princo Aleksio Petroviĉ ĉion en siajn tenejojn metos. Ĉi tie pensi necesas, karulo, forte pensi. Eble, tiel: la princo-vojevodo dum torturado nepre laciĝos, foriros, — tiam ni la latronojn paroligos. Ili tuj kion necesas rakontos, kaj ni rapide al la loko iros. La aĵojn ni prenos, sed ion lasos, ion, ĉu vi komprenis, karulo? Se la barko estas trimasta — por mara irado, — tie estas multe da varo. Sufiĉos por vi kaj mi... </text:p>
      <text:p text:style-name="P14">— Sed kiu ilin prenu, la latronojn? — demandis Meĥonoŝin. </text:p>
      <text:p text:style-name="P14">— Vi, karulo, vi. Vi ilin kun viaj dragonoj perdis, kaj vi ilin kaptu, laŭ la cara ukazo. Sed ne hastu, ripozu post la vojo, kaj poste, matene, konduku. Ili dume promenu, kaj por ni tio estas profita. La bojaro vojevodo ja intencas morgaŭ al la citadelo veturi, ni dume la tutan aferon aranĝos. </text:p>
      <text:p text:style-name="P14">Meĥonoŝin leviĝis, eliris, eksidis en la Magrula drinkejo sur benkon, ordonis porti al si vodkon kaj manĝon. Magrulo alportis gadon stufitan kun fungoj, duonstofon da gdanska vodko, diris impertinente, ke li plu atendas, kiam sinjoro leŭtenanto ricevos el la bieno monon kaj kvitiĝos kun li, malriĉa tavernisto. Kaj ankaŭ multaj en la urbo atendas: tajloro Lebedincev, kiu faris al sinjoro leŭtenanto uniformon, lombardisto Susekov, kiu donis al sinjoro leŭtenanto monon kontraŭ garantiaĵo, armilfaristo Ŝiŝkin, kiu pruntedone faris paron da pistoloj. </text:p>
      <text:p text:style-name="P14"><text:soft-page-break/>La leŭtenanto verŝis al si vodkon, eltrinkis per malgrandaj glutoj, ne almanĝante, poste diris: </text:p>
      <text:p text:style-name="P14">— Antaŭ nelonge mi ricevis epistolon... </text:p>
      <text:p text:style-name="P14">Magrulo silentis. </text:p>
      <text:p text:style-name="P14">— El la bieno monon atendi mi nun ne povas. </text:p>
      <text:p text:style-name="P14">— Kial tio? — maltrankviliĝis Magrulo. </text:p>
      <text:p text:style-name="P14">— Tial, ke ne plu mi havas bienon. Bruligis ĝin kampuloj... </text:p>
      <text:p text:style-name="P14">— Bruli-igis? </text:p>
      <text:p text:style-name="P14">Meĥonoŝin kunpremis la pugnon, batis kun tondro al la tablo, montris la dentojn, kriis por la tuta drinkejo: </text:p>
      <text:p text:style-name="P14">— Bojarojn bruligi? Haŭton de vivaj mi deŝiros, sur fajro infanojn bakos vivajn, vilaĝojn al la tero alniveligos... </text:p>
      <text:p text:style-name="P14">Magrulo timidiĝis, depaŝis al la muro, foriris kankre, riverencante al la larĝa dorso de la leŭtenanto. Laborantoj, drinkantaj en la drinkejo, kvietiĝis, interpalpebrumante. Meĥonoŝin ŝanceliĝis, ekiris per oblikvaj paŝoj al la pordo, sed maldecidis kaj ree eksidis al la tablo. Li drinkis sola kaj nenion manĝis, flustrante longajn insultojn. Liaj okuloj ĉiam pli malheliĝadis, poste li dormis dum horo, poste refreŝiĝis per drinko... </text:p>
      <text:h text:style-name="P5" text:outline-level="3"><text:bookmark-start text:name="__RefHeading___Toc6823_1665404091"/>6. Saluton, rudristo!<text:bookmark-end text:name="__RefHeading___Toc6823_1665404091"/></text:h>
      <text:p text:style-name="P14">En la korto la knabo, tondita bovle, kun rozkolora vizaĝo, fortika kaj sana, levis al la rudristo la verdajn okulojn kun <text:soft-page-break/>fajreroj. Rjabov aliris pli proksime, deziris levi la filon sur la manojn. Tiu ne permesis, diris severe: </text:p>
      <text:p text:style-name="P14">— Kion vi? Ĉu ne vidas — muelejon mi instalas? </text:p>
      <text:p text:style-name="P14">— Bona muelejo. Ĉu vi mem konstruis? </text:p>
      <text:p text:style-name="P14">Ivaĉjo ne respondis: spiregante, starante kvarpiede, kiel ursido, li blovis al la aloj, por ke ili turniĝu. Rjabov konsilis: </text:p>
      <text:p text:style-name="P14">— Vi la alojn klinu, alie ili ne turniĝos. </text:p>
      <text:p text:style-name="P14">La knabo klinis la alojn, ili ekturniĝis. La rudristo eksidis sur trabon, etendis la lacajn krurojn, pririgardis la korton, la sorpujojn, la fortikan, konstruitan de Antipo barilon, la domon. Ĉi tien, trans tiun ĉi barilpordeton eliradis al li Taisja. Laŭ tiuj ĉi ŝtupoj enkuradis li antaŭ multaj jaroj kun la birdo, ĝis sango gratvundinta liajn manojn... </text:p>
      <text:p text:style-name="P14">— Panjo do kie estas? </text:p>
      <text:p text:style-name="P14">— Foriris. </text:p>
      <text:p text:style-name="P14">— Kien foriris? </text:p>
      <text:p text:style-name="P14">— Tolojn ŝi faris kaj foriris. En la preĝejon, aŭ ien ankoraŭ... </text:p>
      <text:p text:style-name="P14">— Kaj paĉjo via kie estas? </text:p>
      <text:p text:style-name="P14">— En la maro dronis — jen kie! — respondis Ivaĉjo. </text:p>
      <text:p text:style-name="P14">La rudristo subridis, tiris la filon je la ĉemizeto. </text:p>
      <text:p text:style-name="P14">— Ne dronis mi, infaneto. Venis. Eliris el la maro. </text:p>
      <text:p text:style-name="P14">La knabo ĵetis la muelilon, turniĝis al la patro, larĝiginte la okulojn, demandis mallaŭte: </text:p>
      <text:p text:style-name="P14"><text:soft-page-break/>— Ĉu vi ne mensogas? </text:p>
      <text:p text:style-name="P14">Rjabov ne retenis sin: lia krudiĝinta pro vento vizaĝo tremeris, el la okuloj ekrampis larmoj. La knabo alpremis al la brusto la pugnetojn, kriis: </text:p>
      <text:p text:style-name="P14">— Patro, paĉjo!.. </text:p>
      <text:p text:style-name="P14">Rjabov jam ne ploris, la larmoj malaperis en la barbo. Li brakumadis la knabon, demandadis haste, flustre: </text:p>
      <text:p text:style-name="P14">— Ĉu vi ambaŭ suferis? Malbone vivis? Ĉu panon vi havis? Ĉu vi mem sata estas, infaneto? Kia estas la panjo? Ĉu estas gaja? Aŭ ploras? Atendu, frato, malpurigis mi vin per miaj manegoj. Nu, sidiĝu al mi, sidiĝu, ni parolos... Aŭ la banejon ni iru hejti. Ni iros la banejon hejti, kaj vi al mi rakontos. Ĉu bone? Laviĝi mi bezonas, kiom da jaroj mi bonan banejon ne vidis... </text:p>
      <text:p text:style-name="P14">Duope ili hejtis la banejon. Rjabov, tenante la filon je la mano, eniris en la ĉambron, sur la sojlo haltis, longe rigardis al la vidvina loĝejo: ĉio estis pura, la planko estis skrappurigita, sur la benkoj estis broditaj per herboj kovriloj, sur la tablo estis farbita tablotuko, herboj — post ikonoj, sur la muro; en ĉizita el osto kadreto — la folio, gratifikita de caro Ivano la Terura, trilas-kantas birdoj en kaĝoj... </text:p>
      <text:p text:style-name="P14">Ivaĉjo forŝiris sin, levis pezan kovrilon sur la kofro, ruĝiĝinte pro fortostreĉo, kriis: </text:p>
      <text:p text:style-name="P14">— Ĉi tie, paĉjo, estas ĉio via. Kaftano festa, kamizolo, zono. Panjo diris: kiam vi elkreskos granda, edziĝos — mi fordonos. Sed mi ne edziĝos... </text:p>
      <text:p text:style-name="P14"><text:soft-page-break/>— Pro kio tiel? </text:p>
      <text:p text:style-name="P14">— Iru ili for, inoj! Mi en la maron iros — kaj ili ploros! </text:p>
      <text:p text:style-name="P14">La rudristo, ridetante, elprenis el la kofro la kaftanon, metis sur la benkon, poste elprenis skulptitan el osto figureton: fiŝisto en tempesto kondukas transverse de la ondo sian malfortikan boaton. Li balancis la kapon, diveninte, kiu skulptis, metis sur la tablon, demandis: </text:p>
      <text:p text:style-name="P14">— Krikov, kaporalo, ĉu estadas ĉe vi? </text:p>
      <text:p text:style-name="P14">— Kapitano li nun estas! — gravmiene diris Ivaĉjo. — Spadon havas jen kian! Kaj estadas li preskaŭ ĉiam... </text:p>
      <text:p text:style-name="P14">— Jen, kapitano!.. Nu bone, ni iru, frato, ŝvitiĝi en la banejo... </text:p>
      <text:p text:style-name="P14">Ili ŝvitbanis sin duope — sidis sur la kuŝbreto kaj ŝprucigadis unu al la alia malvarman akvon. Poste ili luktis, poste la filo renversis sur la patron tutan kuvon da malvarmega akvo, poste ili vergis unu la alian per varmegaj folifaskoj, poste sidis kviete. Rjabov komencis rakonti, kiel ili vintris sur Grumanto. Ivaĉjo okulumis, tenis la patron je la mano per ambaŭ manetoj — timis la rakonton. En silento kraketadis la ŝtona forno, gutadis akvo. </text:p>
      <text:p text:style-name="P14">— Ĉu timige estis? — demandis Ivaĉjo. </text:p>
      <text:p text:style-name="P14">— Enue, precipe, kaj timige — pro kio? Enue — tio estas vero. Kaj pensoj pensiĝas, — kontraŭ ili nenio eltenos, nenia forto. </text:p>
      <text:p text:style-name="P14">— Kiaj pensoj? </text:p>
      <text:p text:style-name="P14"><text:soft-page-break/>— Diversaj, infaneto. </text:p>
      <text:p text:style-name="P14">— Kiaj diversaj? </text:p>
      <text:p text:style-name="P14">— Nu, pri vi, ekzemple. Ke ekzistas ĉe mi filo. Kaj mi pensas, kiel tiu filo en la mondo vivas? Kia al li sorto estos? Orfo li estas kun viva patro. Kaj la panjon mi kompatas: kun mi ŝi suferis, kaj nun sen mi ŝi entute turmentiĝas... </text:p>
      <text:p text:style-name="P14">— Kial do vi hejmen ne iris? </text:p>
      <text:p text:style-name="P14">— Ja tial ne iris, ke nian ŝipon malicaj homoj forkondukis. </text:p>
      <text:p text:style-name="P14">— Ĉu vi mensogas? Kiel — forkondukis? </text:p>
      <text:p text:style-name="P14">— Forkondukis, infaneto. Venis fremdlandaj hundoj, kverelis inter si, sian ŝipon dronigis — glacioj al ili la ŝipon frakasis, ses siajn homojn ili murdis, kaj tri restis. Ni ĉion ĉi ne sciis, akceptis ilin kiel bonajn gastojn, akceptis laŭ la rusa kutimo... </text:p>
      <text:p text:style-name="P14">— Kiel? </text:p>
      <text:p text:style-name="P14">— Nu, sciate, laŭ la moro. En Rusujo oni ne demandas — kies, kaj de kie, sed vokas — eksidu tagmanĝi, kio estas en la forno — ĉion sur la tablon... </text:p>
      <text:p text:style-name="P14">— Tiel ankaŭ panjo instruas! — diris Ivaĉjo. </text:p>
      <text:p text:style-name="P14">— Jen, frato, instruas, sed gastoj estas diversaj. Estas tiaj, ke tute ne taŭgas. Al Grumanto ni delonge iradas... Estas tie unu viro — Starostin. Tiu entute tie kutimiĝis, de siaj praavoj mem enradikiĝis, pli sur Grumanto loĝas, ol ĉi tie... Kun tiu Starostin ni ĉasadis... </text:p>
      <text:p text:style-name="P14">— Ĉu beston? </text:p>
      <text:p text:style-name="P14"><text:soft-page-break/>— Beston, infano. Kaj multe ni ĉasakiris. Kaj la fremduloj, kiam ekvidis niajn felojn, kiujn ni akumulis, tiam tio al ili batis, evidente, en la kapojn. Antaŭ nokto ili murdis unu nian, alian ligis per rimenoj, kaj la ceteraj kaj mi kun ili estis en ĉaso. Ili forkondukis niajn ŝipojn, sed ne fortunis al ili — dronis. Kaj la ŝipojn ŝtelis kaj ĉion, kion ni akiris... Nu, venis malfeliĉo. Kion fari? Pensis ni, pensis... </text:p>
      <text:p text:style-name="P14">— Ĉu elpensis? </text:p>
      <text:p text:style-name="P14">— Elpensis barkon fari. Dum ni faradis, ses virojn ni enterigis. Tiom malfacilajn turmentojn ni travivis — ne eblas rakonti. El maraj arbotrunkoj ŝipon kunigi por mara irado, kaj krom hakilon, ni nenion havis. Ĉu estas facile? Do per nenio finiĝis niaj penoj. Kislov venis sur la trimasta barko, helpis eliri... Nu, kial pri tio rememori. Ni, frato, priverŝu nin — kaj en la ĉambron. Dormi al vi tempas. </text:p>
      <text:p text:style-name="P14">Post la bano, langvoriĝinte, ili eliris en la korton, eksidis sur la peronon trinki kvason. Ivaĉjo alpremiĝis al la patro, rigardis al li demalsupre supren. Rjabov penseme glatumadis la malsekajn harojn de la filo, ne deŝiradis rigardon de la barilpordeto. </text:p>
      <text:p text:style-name="P14">Vesperiĝis. Trans Dvino bruis, estis venanta fulmotondro. Ĉe la perono interflustradis la sorpujoj. Jen oni sonoris por vespro... Ivaĉjo ekdormetis, alpremiĝinte al la patro, kaj ne vekiĝis, kiam ekknaris la barilpordeto. La rudristo sidis senmove, kvazaŭ ŝtoniĝis. </text:p>
      <text:p text:style-name="P14">La unua en la korton eniris avino Eŭdoĥa, ne rekonis, riverencis al la fremda gasto. Post ŝi aperis Taisja, same <text:soft-page-break/>riverencis, poste fiksrigardis, paŝis antaŭen, ree haltis, flustre demandis: </text:p>
      <text:p text:style-name="P14">— Ĉu vi? </text:p>
      <text:p text:style-name="P14">Li silentis. </text:p>
      <text:p text:style-name="P14">— Ĉu viva? </text:p>
      <text:p text:style-name="P14">— Viva! — apenaŭ aŭdeble respondis Rjabov. </text:p>
      <text:p text:style-name="P14">— Revenis? </text:p>
      <text:p text:style-name="P14">— Revenis. </text:p>
      <text:p text:style-name="P14">Taisja aliris ankoraŭ pli proksime, diris per fremda voĉo: </text:p>
      <text:p text:style-name="P14">— Avino, ĉu vi ne vidas, kiu al ni venis? </text:p>
      <text:p text:style-name="P14">Avino Eŭdoĥa ekploris, eklamentis, ĵetiĝis al Rjabov, poste kaptis sian kapon, kuris hejti la fornon, meti pirogojn. Rjabov levis Ivaĉjon sur la manojn, ekportis en la ĉambron. Malantaŭe, ŝanceliĝante, kvazaŭ ebria, kun freneza rideto sur palaj, tremantaj lipoj, apogante sin al la muroj, iris Taisja. La rudristo metis Ivaĉjon sur la benkon, returniĝis. Avino Eŭdoĥa trans la muro faligadis sur la plankon argilajn potojn, ekkriadis: </text:p>
      <text:p text:style-name="P14">— Oj, por bono, oj, por ĝojo... </text:p>
      <text:p text:style-name="P14">Taisja kun fermitaj okuloj senmove staris ĉe la porda fosto. </text:p>
      <text:p text:style-name="P14">— Ĉu vi atendis? — demandis Rjabov. </text:p>
      <text:p text:style-name="P14">— Vi mem scias, — ne malfermante la okulojn, flustris ŝi. </text:p>
      <text:p text:style-name="P14">— Vidu, kaj mi revenis. Skoldis vi min, mi pensas... </text:p>
      <text:p text:style-name="P14"><text:soft-page-break/>Ŝi malforte ridetis: </text:p>
      <text:p text:style-name="P14">— Mi mem por mi tian elektis! </text:p>
      <text:p text:style-name="P14">— Kaj ĝis la nuna tago vi min amas? </text:p>
      <text:p text:style-name="P14">— Kaj ĝis la nuna tago mi vin amas! — malfermante siajn grandegajn okulojn, same mallaŭte diris Taisja. — Kaj ĝis hodiaŭ, kaj hieraŭ, kaj morgaŭ, kaj nun, kaj ĝis la morto mem. Saluton, edzo! </text:p>
      <text:p text:style-name="P14">— Saluton, edzino! — respondis la rudristo kaj metis siajn pezajn manojn sur ŝiajn ŝultrojn. — Saluton! </text:p>
      <text:p text:style-name="P14">Ĝis la vespero la domo iĝis plena de homoj: sciigo pri la veno de la malaperintoj ĉirkaŭflugis la tutan urbon. Rjabov, en malbutonita sur la brusto pura tola ĉemizo, sidis en la honora loko. Vidvinoj kaj patrinoj de la pereintaj sur Grumanto maristoj kaj ĉasistoj alverŝadis al li brandon; viŝante larmojn, ili aŭskultadis funebran rakonton de la rudristo pri la lastaj tagoj de iliaj edzoj kaj filoj. Rjabov parolis malrapide, nenion kaŝis, nenion beligis. Poste li transiris al la afero... </text:p>
      <text:p text:style-name="P14">— Edzoj viaj kaj filoj, dum vivaj estis, kun tuta diligento penis ĉasi pli bone, por ke kaj al la monaĥejo estu kaj por sia malriĉeco helpo. Kion ili ĉasakiris — ĉio estas konservita. Sukcenon ni kolektadis, multe kolektis, — ĝi same estas konservita. En malproksima vintrejo, pro kio mi ne scias, trovis ni monon de ĉasistoj, kiuj mortis ĉiuj pro skorbuto. Da tiu mono estas mil rubloj kaj ankoraŭ dudek tri. Decidis ni kun rudristo Kislov: la mono estas vidvina. Da vi, vidvinoj kaj patrinoj, estas dek ses. Tiujn talerojn, kaj rublojn, kaj <text:soft-page-break/>nemalmultan arĝenton ni egale inter vi dividos... Dume ni en kvieta loko ĉion kaŝis, por ke la estraj homoj ne forprenu. Al la monaĥejo ni ne donos eĉ moneron. Sufiĉas! Ĉu multe patro ekonomo pri ni rememoradis, kiam ni tie suferis? Ĉu farunon, grion, fiŝon almenaŭ foje li donis al vi ĉi tie? </text:p>
      <text:p text:style-name="P14">— Per bastonoj ordonis peli nin! — diris vidvino de Kustov. </text:p>
      <text:p text:style-name="P14">Aliaj ekparolis ĉiuj kune: </text:p>
      <text:p text:style-name="P14">— Al la pordegisto li ordonis neniun el ni enlasi! </text:p>
      <text:p text:style-name="P14">— Ne nur farunon — eĉ fiŝon ili ne donis... </text:p>
      <text:p text:style-name="P14">— Dum la sankta Pasko, eĉ tiam ili nin forpelis... </text:p>
      <text:p text:style-name="P14">— Preĝu, diris... </text:p>
      <text:p text:style-name="P14">— Do jen! — diris Rjabov. — Kion ni ĉasakiris — ĉio estas via! </text:p>
      <text:p text:style-name="P14">Li ekstaris de sia loko, malalte, ĝis la planko, riverencis, petis laŭ la moro pardonon pro tio, ke li mem revenis hejmen viva, sed multajn amikojn enterigis sur Grumanto. La gastoj silentis, estiĝis tia sensoneco, ke iĝis aŭdeble, kiel krias grilo sub la forno. Maljunulino Ŝĉapova Pelagia Petrovna — patrino de du filoj, enterigitaj sur Malgranda Beruno, sur la senhoma malvarma insulo, — faris al la rudristo riverencon; plorante kviete, ŝi trifoje kisis al la frunto, diris nelaŭte: </text:p>
      <text:p text:style-name="P14">— Bone vi faris, Ivano Sabateiĉ. En la rusa maniero! Dankon, rudristo! </text:p>
      <text:p text:style-name="P14">Unu post alia aliradis vidvinoj kaj patrinoj, kisadis Rjabov-on al la frunto, riverencadis. Li same riverencadis al ili, de ĉiu <text:soft-page-break/>petadis pardonon. La okuloj de la rudristo rigardis rekte, klare, nur inter la brovoj kuŝis funebra sulko. Lia konscienco estis pura. </text:p>
      <text:p text:style-name="P14">Poste ili drinkis por rememoro de la mortintaj maristoj — Elizeo Anoĥin, Bazilo Ogurcov, de ĥaradrio-adoleskulo Simono, de du fratoj Ŝĉapov-oj — Elio kun Nikolao, manĝis nesalitajn funebrajn pirogojn, kantis malnovan plorkanton: </text:p>
      <text:p text:style-name="P8">Ni atendos longe, atendados,<text:line-break/>En la vasta kampo, en libera,<text:line-break/>Ni direktos do okulojn niajn<text:line-break/>Fore-fore al ĉiuj flankoj...<text:line-break/>Ni rigardos kaj atendos ĉiam,<text:line-break/>Ĉu ne venos niaj falkoj bravaj,<text:line-break/>Belaj, krispaj, kiel arboj pomaj,<text:line-break/>Laŭ malnova kutim', laŭ la moro,<text:line-break/>Por laboro peza, por kampula.<text:line-break/>Ni eterne do atendos ilin ĉiam... </text:p>
      <text:p text:style-name="P14">Ankoraŭ ili ne finkantis la kanton, kiam venis novaj gastoj: kapitan-komodoro Ievlev kun Maria Nikitiŝna, Jegorĉjo kaj Ĥagajo Pustovojtov-oj, malnova amiko rudristo, nun ferdekestro, Semisadov. Aspekton Silvestro Petroviĉ havis lacan, nun li estis apoganta sin al bastono, sed la rudristo per la unua rigardo komprenis: nun Silvestro Petroviĉ estas tute alia homo, ol tiam, — vera oficiro kaj komandanto. </text:p>
      <text:p text:style-name="P14">— Nu, saluton, rudristo! — diris la kapitan-komodoro. — Saluton, Ivano Sabateiĉ! Jen kia vi estas homo! Ree viva! </text:p>
      <text:p text:style-name="P14"><text:soft-page-break/>— Viva! — proksime alirante Ievlev-on, ridante respondis Rjabov. — Homoj ne kredas, sed mi plu estas viva. Unu maljunulineto hodiaŭ per la mano tuŝis: ĉu vi? Mi, je Dio mi... </text:p>
      <text:p text:style-name="P14">Ili brakumiĝis, trifoje, laŭ la moro, kisiĝis. De la rudristo iris gaja odoro de banejo, de menta kvaso, li estis pli alta ol Silvestro Petroviĉ preskaŭ je kapo. Ievlev, admire pririgardinte la rudriston, diris: </text:p>
      <text:p text:style-name="P14">— Kiel malavara estas al vi Dio, Ivano Sabateiĉ! Per nenio li vin ofendis. </text:p>
      <text:p text:style-name="P14">— Jes, li ja estas tia ĉe ni, — same admirante Rjabov-on, prononcis Semisadov. — Nenio lin venkas! Al mi la kruron kuglego plene deŝiris, sed de li tiu kuglego desaltus! Ĉu vere, Ivano Sabateiĉ? </text:p>
      <text:p text:style-name="P14">— Ja kio! — brakumante Semisadov-on, respondis Rjabov. — Kaj desaltus. Sed atendu, ferdekestro! Vi ankaŭ sur la ligna kruro firme staras! Vi same estas viro taŭga... </text:p>
      <text:p text:style-name="P14">Taisja kun riverenco ĉirkaŭportis al la malfrue venintoj brandon, aliris al Manjo, riverencis: </text:p>
      <text:p text:style-name="P14">— Drinku je mia plej feliĉa tago, Maria Nikitiŝna, lipu! </text:p>
      <text:p text:style-name="P14">Manjo, ĵetinte rigardon al Taisja, kiu vere radiis ĝojon, prenis la glason, lipis, firme kunpremis la fingrojn al Taisja, demandis flustre: </text:p>
      <text:p text:style-name="P14">— Vi ĝisatendis, ĉu? Kaj ke ni ĉiam ĝisatendu? Ke revenadu ili ĉiam el kie ajn? </text:p>
      <text:p text:style-name="P14">Taisja respondis same flustre: </text:p>
      <text:p text:style-name="P14"><text:soft-page-break/>— Ke ni mortu kune kun ili! Ke ne estu por ni alia sorto! Se jam venos la tempo — tiam kune, ne dise! Drinku, Maria Nikitiŝna, drinku, Manjo, ĝis la fino, via vorto estas sankta, ĝuste tiel estos, kiel vi nun deziris! Se vi ne drinkos... </text:p>
      <text:p text:style-name="P14">Ektiminte, Manjo eltrinkis la tutan glason. Tuj iĝis varmege, gaje, ŝi mallaŭte petis: </text:p>
      <text:p text:style-name="P14">— Portu al Silvestro Petroviĉ, li vorton diru! </text:p>
      <text:p text:style-name="P14">Taisja aliris kun la pleto al Ievlev, riverencis, feliĉe kaj aŭdace rigardante en liajn okulojn, diris: </text:p>
      <text:p text:style-name="P14">— Vi la glason drinkos, Silvestro Petroviĉ, do vi ankaŭ la ĉetablan vorton diru! </text:p>
      <text:p text:style-name="P14">Ievlev ridetis, infektiĝante de la ĝojo de Taisja, prenis la pezan glason de la pleto, diris, pririgardante la tablon per helaj, larĝe malfermitaj bluaj okuloj: </text:p>
      <text:p text:style-name="P14">— Delonge, amikoj bonaj, ne drinkis mi, ĉiam mankis tempo, kaj mankis je kio drinki. Sed nun mi devos: drinkos mi ĉi glason je la rusiaj plej gloraj maristoj, kiuj por nia floto ŝipa estas fundamento. Ŝipoj ankoraŭ ne estas floto, floto estas maristoj. En antaŭ longe pasintaj jaroj estis mi ĉi tie, en Onego, mallonge, ion komprenis. Poste kelkajn veraĵojn komprenis mi ĉi tie, en Arĥangelsko. Kaj mi diros senkaŝe: Rjabov Ivano Sabateiĉ kaj multaj liaj amikoj unuafoje malfermis miajn okulojn al tio, kio estas maraj kaj navigistaj artoj, kio estas marvojaĝado. Nun la tuta Arĥangelsko, de infanoj ĝis maljunuloj, parolas pri la sola afero — pri la navigado de rudristo Rjabov al Grumanto kaj pri ĉio, kion ĉi kuraĝa faranto <text:soft-page-break/>travivi devis. Hodiaŭ, esperas mi, multon aŭdos ni de li mem, pri vivo lia dum ĉi jaroj, pri la kuraĝo, pri tio, kiel savis li multajn homajn vivojn kaj mem al ni viva kaj sana revenis. Ni aŭskultos, kaj post paso de jaroj, eble, infanoj niaj eĉ legos ĉi historion, eldonitan libre, ĉar en Rusujo estos Akademio de sciencoj, kaj tiu Akademio ion pli bonan, ol verajn eventojn, kiujn rusianoj partoprenis, eĉ ne bezonas... </text:p>
      <text:p text:style-name="P14">Silvestro Petroviĉ ekrigardis al Rjabov, pli alte levis la glason: </text:p>
      <text:p text:style-name="P14">— Do drinku ni je Ivano Sabateiĉ kaj por kunuloj liaj — rusiaj maristoj, kiuj senekzemplajn faris en sia vojo heroaĵojn kaj en nemalproksima estonteco eĉ pli grandajn miraklojn faros por miro kaj timo de malamikoj kaj enviantoj de patrino nia — sankta Rusujo! </text:p>
      <text:p text:style-name="P14">Ne sulkiĝinte, unuglute eltrinkis li sian brandon, post li eltrinkis Rjabov, post la rudristo — Demĉjo, sed al li ne sufiĉis forto, li ektusis. El ĉie oni kriis kun rido: </text:p>
      <text:p text:style-name="P14">— Panmolon, panmolon al li sekalan! </text:p>
      <text:p text:style-name="P14">— Ne timu, Metrio, alian glason altrinku! </text:p>
      <text:p text:style-name="P14">— Al la dorso lin, fraĉjoj, al la dorso batu! </text:p>
      <text:p text:style-name="P14">Rjabov donis al Demĉjo kvason, ruĝega pro la sinĝeno Demĉjo finfine restarigis la spiradon. Semisadov diris al Ievlev: </text:p>
      <text:p text:style-name="P14">— Jen, sinjoro kapitan-komodoro, aŭdis Metrio pri la navigista lernejo... </text:p>
      <text:p text:style-name="P14"><text:soft-page-break/>Demĉjo kaptis la ferdekestron je la kubuto, ekflustris — ne necesas, ĉesu, oĉjo. Semisadov ekparolis pli laŭte: </text:p>
      <text:p text:style-name="P14">— Eble, ankaŭ Metrio nia, kampulo-gadmanĝanto, taŭgos por tiu lernejo? </text:p>
      <text:p text:style-name="P14">Silvestro Petroviĉ respondis firme: </text:p>
      <text:p text:style-name="P14">— Pensas mi, ke taŭgos. Li estas maristo vera, aliaj dum longa vivo ĝis maljuneco tiom ne vojaĝos, kiom Demĉjo dum siaj jaroj. Ni parolos kun tempo. Eble, kun Jegoro kune ili direktos sin al Moskvo, sed tamen ne nun, dume ne havas ni tempon... </text:p>
      <text:p text:style-name="P14">Rjabov komencis rakonti iom post iom, ne laŭ ordo: </text:p>
      <text:p text:style-name="P14">— Jen mi hodiaŭ mem ridas, sed tiam ne ridis, ne. Tiam ne ridinde estis. Da pulvo ja estis nur dek ses ŝargoj entute, kaj vivi kiom estis destinite? Eble, en malfeliĉo ni finos niajn vivojn? Ne, ĉi tie estas afero komplika, pensi necesas... Iradis mi, rigardadis. Trovis sur bordo tabulon kun najloj — fluo alportis, ankoraŭ hoko en la tabulo estis fera. Diras mi: viroj, ni konstruu forĝejon. Sed viroj miaj — iuj en angoro dronas, iuj plie preĝas... Devis mi, peko mia, bastonon en la manon preni: tiu, kiu preĝi komencis en tia afero, Silvestro Petroviĉ, estas preta mortonto... </text:p>
      <text:p text:style-name="P14">Ievlev ekridis, Rjabov kun seriozeco konfirmis: </text:p>
      <text:p text:style-name="P14">— Jen al vi rido. Kiu preĝas — tiun skorbuto tuj je la gorĝo prenas kaj faligas. Vi ne scias, kia ĝi estas, sed ĝi estas maljunulino ĝiba, straba, grandnaza, dikventra, veruka kaj furunka. </text:p>
      <text:p text:style-name="P14"><text:soft-page-break/>— Kiu? — ridante, demandis Ievlev. </text:p>
      <text:p text:style-name="P14">— Ja la skorbuto! La plej aĝa filino de reĝo Herodo. Ŝi havas dek unu fratinojn, unu de alia pli serpentaspektajn. </text:p>
      <text:p text:style-name="P14">La rudristo pro abomeno kraĉis... </text:p>
      <text:p text:style-name="P14">— Dek du estas da ili ĉiuj, kaj kiom ili estas ruzaj: kiam la niaj komencas preĝi aŭ dormi — unuvorte, laboron forlasas, — la skorbutoj-fratinoj tuj ekagas. Jen, ekzemple, mi estas edzo; do mi, certe, sonĝas edzinon. Tiam mi dormi deziras pli multe, por pli multe kun ŝi mian tempon pasigi. Tio estas ilia faro, de la Herodaj filinoj. Ĉio estas intence farata. Ili min, malicaj sorĉistinoj, per la edzino delogas, mi dormas, kaj la skorbuto mian korpon kaj rompas, kaj hakas, kaj putrigas. Jen preĝulo — li klinas aŭ krucosignas sin, kaj antaŭ li la Herodaj filinoj en maskoj dancas, logas, vokas; unu stultulo tiel preĝis, ke post ili el la vintrejo foriris, kaj en rokoj frostmortis. La fingroj kunmetitaj por krucosigno, kaj li mem al la knabinoj rigardas, — jen, kion ili faras... En tio, Silvestro Petroviĉ, mi al vi diros, la unua afero estas — laboro. Por ke estu nek dormanto, nek preĝanto, nek pensanto. Mi ĉiam al ili tiel diradis: hejmen ni revenos — tie la pekojn elpreĝos, tie ni satdormos, tie pensojn ĉiujn pensos. Sed ĉi tie, amikoj miaj malfeliĉaj, niajn vivojn necesas konservi... </text:p>
      <text:p text:style-name="P14">— Ĉu vi batis ilin? — demandis Ievlev scivole. </text:p>
      <text:p text:style-name="P14">— Okazis. Trovis mi bastonegon... Iam batadis... </text:p>
      <text:p text:style-name="P14">— Ĉu ili ofendiĝadis? — demandis Manjo. </text:p>
      <text:p text:style-name="P14">— Kia kontraŭ mi ofendiĝo povas esti? Por ilia ja utilo! </text:p>
      <text:p text:style-name="P14"><text:soft-page-break/>— Mi ofendiĝus... — diris Silvestro Petroviĉ. </text:p>
      <text:p text:style-name="P14">— Vi estas sinjoro, en vi orgojlo ludas, sed ni estas homoj simplaj, kun saĝo vivas. </text:p>
      <text:p text:style-name="P14">— Sufiĉas pri la Herodaj filinoj! — diris Semisadov. — Ĉio ĉi estas malgrava. Pri la forĝejo rakontu, kiel vi forĝejon konstruis! </text:p>
      <text:p text:style-name="P14">— Ne malgrava pri la filinoj! — diris Rjabov. — Vi sur Grumanto mem estadis, kiel do malgrava? Kiu al la Nova Tero iradis aŭ al Grumanto, tiu scias. Malgrava! Jen kia vi rapida! </text:p>
      <text:p text:style-name="P14">Li plenigis la pipon, forte enspiris, rememorante, balancis la kapon: </text:p>
      <text:p text:style-name="P14">— Forĝejo! Estis nura malfeliĉo, sed ne forĝejo, tamen multan bonon ni de ĝi havis. Unue ni trovis du ŝtonojn, unu — amboso, la dua — martelo. Per tiu martelo ni forĝis el hoko bonan martelon. Dum naŭ tagoj ni forĝadis, ĉiujn manojn ĝis sango disbatis, sed faris. Kaj ekde tiu tago komenciĝis nia saviĝo: se ne havus ni martelon, pereus ni ĉiuj tute... </text:p>
      <text:p text:style-name="P14">Silente, penseme aŭskultis Ievlev la rakontojn de la rudristo, imagadis la malaltan, fetorantan je rosmara kaj foka graso, fuman kaj malvarman domon, senfinajn nigrajn, malicajn polusajn noktojn. Jen en flagranta lumo de arkta aŭroro surgrimpis la malaltan tegmenton de la domo blanka urso, montrante la dentojn, disfosas per la fortaj manegoj mizerajn putrintajn stangojn, enspiras frandan odoron de vivaj estaĵoj, kaj la homoj malsupre rigidiĝis. Meze de la disfalanta domo, larĝe dismetinte la piedojn, kun lanco en la fortikaj manoj <text:soft-page-break/>staras Rjabov — atendas; sen mistrafo devas bati lia lanco en la koron de la grandega forta urso. Kaj la lanco estas ligna, rompebla, kaj ties pinto estas forĝita el najlo. Ĉu povas homo venki beston per tia armilo? </text:p>
      <text:p text:style-name="P14">— Nun ĝi estas ridinda, — kun rido estis diranta Rjabov, — sed tiam ni ne tro ridis! Ne, tiam, gastoj karaj, ni dentoklakis. Rompos ĝi, mi pensis, la trusojn, falos ĝi oblikve, miskalkulos mi, — nu kaj adiaŭ, Ivano Sabateiĉ, vane vi penis... </text:p>
      <text:p text:style-name="P14">— Ĉu mortigis? — demandis, rigidiĝante, Manjo. </text:p>
      <text:p text:style-name="P14">— Mortigis. Grandega estis la urso; ni ĝin manĝadis, manĝadis, — ne sukcesis finmanĝi, putriĝis ĝi ĝis printempo. </text:p>
      <text:p text:style-name="P14">— Ĉu en la koron vi ĝin batis? — interesiĝis Semisadov. </text:p>
      <text:p text:style-name="P14">— En la koron. Mi batis, sed ĝi plu al mi iras. Faligis mi ĝin sub min, kaj ĝi jam estis morta. Ursino estis. </text:p>
      <text:p text:style-name="P14">Rjabov ekridis, rememorante, kaj Silvestro Petroviĉ pense ripetis liajn vortojn — «faligis ĝin sub min, kaj ĝi jam estis morta!» — kaj pensis: «Jen kiu iru al la sveda eskadro. Jen li, prodo. Li mortigos la beston, kiom ajn terura ĝi estu, li en la koron batos!» </text:p>
      <text:p text:style-name="P14">Taisja tiutempe kliniĝis al la edzo, metis en lian bovlon frititan fiŝon, pirogon. Rjabov retrorigardis al ŝi — ŝi estis ridetanta al li ĉe lia vizaĝo mem. Silvestro Petroviĉ mallevis la kapon, por ne vidi: ree forprenos li de Taisja la edzon, ree restos ŝi sola en sia domo, kaj ne plu estos ĉi tie feliĉo, venos vidvina tempo... </text:p>
      <text:p text:style-name="P14"><text:soft-page-break/>— Ŝercas oni ĉe ni, — kvazaŭ el malproksime estis diranta la rudristo, — ridas tiele: ne bedaŭru, belulino, ke al mi edziniĝis, vivante kun mi vi ne ridetos. Pri Grumanto oni tiele diradis, sed — ne. Okazadis — tian gajon ni faradis, ridon, dancon! Kaj sen brando, sed ĝi ne necesis. Ni mem pri nia embaraso, pri nia malfeliĉo ridas. Ĉio okazadis... Ankoraŭ nodojn ni ligadis. </text:p>
      <text:p text:style-name="P14">— Kiajn nodojn? — demandis kun intereso Manjo. </text:p>
      <text:p text:style-name="P14">— Ĉe ni tie, vidu, kia afero estas, — diris Rjabov. — Dormo. Ĝi, Maria Nikitiŝna, estas la plej terura. Ĝi kaj skorbuto apude loĝas. Kaj kiam vi ekskorbutis — la Herodaj filinoj tuj atakas. Do, dormo estas la plej granda malbono. Sed kion en la vintra nokto vi faros? Alfabeton ni ne scias, librojn ne havas, kion ni sciis, ĉion rakontis. Tiam ordonu — ligu, knaboj, nodojn. Kaj taskon al li, malfeliĉulo, donu. Tiun ĉi, diru, ŝnuron tutan per nodoj firme ligu, malsekigu, streĉu pli forte, kaj poste — malligu. Aŭ felon bestan po hareto oni pluku. Ankoraŭ flikaĵojn sur peltjakon ni alkudradis, kaj reen dekudradis... </text:p>
      <text:p text:style-name="P14">— Kaj la estro estis vi? </text:p>
      <text:p text:style-name="P14">— Iam mi, sed iam ankoraŭ iu. </text:p>
      <text:p text:style-name="P14">— Kaj oni obeadis? </text:p>
      <text:p text:style-name="P14">— Kion do fari? Ni kune decidis, kune ankaŭ postulas... </text:p>
      <text:p text:style-name="P14">Poste Rjabov rakontis, al ĉasado kiel ili iradis, al blanka kaj blua vulpo, kiel laŭ bordo ili ĉasadis rosmarojn, fokojn, beluĥojn, marleporojn, pri ĉiutaga vivo, kiel ili kudris, ĉar la vesto disfalis kaj necesis aŭ vesti sin denove, aŭ morti pro <text:soft-page-break/>frosto. En memfaritaj trogoj ili kovradis per cindro kaj moligadis per akvo bestajn felojn, moliginte, deskrapadis per tranĉiloj lanon kaj el maldika kaj mola ledo tajlis por si ĉemizojn kaj pantalonojn. La tajlitaĵon ili kudradis per boacaj tendenoj. Ili kudradis ankoraŭ peltĉemizojn kaj peltmantelojn, peltbotojn, pugnogantojn... </text:p>
      <text:p text:style-name="P14">— Longe, ĉu? — demandis Manjo. </text:p>
      <text:p text:style-name="P14">— Ja tempo al ni ne mankis! — subridis Rjabov. — Lumilon ni ankaŭ konstruis por ni. Kranion ursan ni bolkuiris, per lardo plenigis, meĉon — en la lardon, kaj ne malpli bone, eble, ol ĉi tie. </text:p>
      <text:p text:style-name="P14">Li suspiris, svingis la kapon: </text:p>
      <text:p text:style-name="P14">— Se prudente, ni riĉaj nun estus. Unu nia amiko tie trovis da rosmara dentego — mi ne mensogas — monton. Kio okazis — mi ne scias, sed rosmaroj mem sur la bordon elĵetiĝis kaj mortis, kaj iliaj dentoj restis. Multege!.. Ni dum kelkaj tagoj portadis kaj kiel brulŝtipojn kunmetadis... </text:p>
      <text:p text:style-name="P14">— Kien do tio malaperis? — demandis Manjo. </text:p>
      <text:p text:style-name="P14">— Ni ja ne rekte, Maria Nikitiŝna, en Rusujon revenis. Ni ankoraŭ al la norvegoj iris. Kaj ili, kiel sciate, estas popolo afabla, kun riverenco — ruso estas brava, ruso tio, ruso ĉi tio. Kun regalo sur la ŝipon venas, kun riverenco. Ege ĝentilaj. Kaj ĉiam suveniron petas. Ion sennecesan donaci ne indas, digno ne permesas, kaj eburo — ĝi ja ankaŭ por donaco bonas. Nu kaj, certe, ankaŭ brando ilia en la kapo bruas... </text:p>
      <text:p text:style-name="P14"><text:soft-page-break/>— Vipi vin indus, diablojn, sed ne estas kiu vipus! — diris Ievlev. </text:p>
      <text:p text:style-name="P14">— Certe! — konsentis Rjabov. — Sed aliflanke, Silvestro Petroviĉ, kion fari — donaci ja responde ĉu ne necesas? Sukcenon ni ankoraŭ havis... </text:p>
      <text:p text:style-name="P14">— Kaj ĝin vi kien elspezis? </text:p>
      <text:p text:style-name="P14">— Kial — elspezis? Kiu restis — ni alveturigis, al la vidvinoj morgaŭ disdonos. </text:p>
      <text:p text:style-name="P14">— Kaj la vian? </text:p>
      <text:p text:style-name="P14">Rjabov ekridis: </text:p>
      <text:p text:style-name="P14">— Kion vi rememoris... Nian... Mi diras ja: la norvegoj estas popolo afabla... </text:p>
      <text:p text:style-name="P14">Silvestro Petroviĉ rigardis al Rjabov kaj pensis: «Jes, ĝuste li iru. Li estu sur la sveda eskadro, li — faros, lin eblas fidi. Li estas rekta, kuraĝa, simpla en la animo, neprofitema! Li! Plu serĉi ne estas kiun kaj por nenio!» </text:p>
      <text:p text:style-name="P14">— Nu, kial vi rigardas do, sinjoro kapitan-komodoro? — demandis Rjabov. — Mi parolas, kaj vi ĉiam rigardas al mi? Ne komprenas mi — ĉu vi riproĉas aŭ ridas? Ne riproĉu, min ankaŭ la edzino ne riproĉos, tia mi al la mondo naskiĝis... </text:p>
      <text:p text:style-name="P14">Silvestro Petroviĉ silentis. </text:p>
      <text:p text:style-name="P14">— Pri kio vi ĉiam pensas? — flustre demandis lin Manjo. </text:p>
      <text:p text:style-name="P14">Ievlev ne respondis. </text:p>
      <text:p text:style-name="P14"><text:soft-page-break/>Ili parolis longe, ĝis triaj kokokrioj. Matene ili komencis riverenci al la mastrino, danki. Taisja Antipovna riverencis al la gastoj, mem dankis, ke ili vizitis, enuis, ne abomenis la regalon. Silvestro Petroviĉ, adiaŭante ŝin, kunpremis la dentojn: estis timinde pensi, ke li, ne iu alia, sed li, forprenos de ŝi ŝian rudriston. Kaj ŝi, kvazaŭ intence, malalte riverencis al la kapitan-komodoro, diris al Rjabov: </text:p>
      <text:p text:style-name="P14">— Multe al mi Silvestro Petroviĉ helpis, Ivaĉjo, dum mi sen vi vidvinis. Tiom multe — ne eblas rakonti... </text:p>
      <text:p text:style-name="P14">— Eble kun tempo ankaŭ mi estos utila! — ridetante, respondis la rudristo. — Ĉe ni en Blankmario oni bonon memoras... </text:p>
      <text:p text:style-name="P14">La unuaj eliris eksteren la vidvinoj, ĉi tie, en la pordego, ili renkontiĝis kun leŭtenanto Meĥonoŝin, kiu estis kondukanta soldatojn-dragonojn en la domon de Rjabov. </text:p>
      <text:p text:style-name="P14">— He, muzeloj, for de la vojo! — ordonis Meĥonoŝin. </text:p>
      <text:p text:style-name="P14">— Mi montros al vi muzelojn, stultulo ŝminkita! — ofendiĝis maljunulino Ŝĉapova. — Vi mem estas muzelo! Ornamiĝis ĉiel — eĉ rigardi estas abomene. Muzeloj! Ni ja estas honestaj fiŝistaj vidvinoj... Kaj kien vi iraĉas — la gastoj hejmen iras... </text:p>
      <text:p text:style-name="P14">La leŭtenanto forpuŝis de la vojo Ŝĉapova-n, ŝi eĉ pli forte ofendiĝis, debatis per la fortika mano la trikornan ĉapelon de Meĥonoŝin, batis lin al la postaĵo. </text:p>
      <text:p text:style-name="P14">— Tiklu lin, virinoj! — koleriĝis alia maljunulino. — Tiklu morte, li ŝrikos kaj fuĝos... Konas mi tiajn... </text:p>
      <text:p text:style-name="P14"><text:soft-page-break/>Sed Meĥonoŝin traŝiriĝis kun siaj dragonoj al la perono, per la piedo frapmalfermis la pordon en la ĉambron kaj tiam subite haltis senmove. Ĉe la kampulo-rudristo gastis kapitan-komodoro Ievlev mem. Al la krako de la pordo li turniĝis, trankvile demandis: </text:p>
      <text:p text:style-name="P14">— Por kio vi venis, sinjoro leŭtenanto? </text:p>
      <text:p text:style-name="P14">Meĥonoŝin elprenis el la kaftana maniko ukazon, skribitan de la kancelariano, diris kun plej ebla afableco: </text:p>
      <text:p text:style-name="P14">— Ĉi maristoj rompis la ordonon de sinjoro vojevodo kaj ĉi tien venis el la tero de la norvegoj... </text:p>
      <text:p text:style-name="P14">— Nu? </text:p>
      <text:p text:style-name="P14">— Pro kio ili devas esti arestitaj de mi kaj kondukitaj... </text:p>
      <text:p text:style-name="P14">— For! — per mallaŭta voĉo diris Ievlev. </text:p>
      <text:p text:style-name="P14">— La ukazo estas noma, — pli rapide ekparolis Meĥonoŝin, — en ĉi ukazo estas skribite... </text:p>
      <text:p text:style-name="P14">— For, sinjoro leŭtenanto Meĥonoŝin! Alie mi vian spadon forprenos kaj vin mem tuj ordonos sub gardo en la arestejon liveri. For! Kaj poste via piedo la sojlon de ĉi domo ne transpaŝu. </text:p>
      <text:p text:style-name="P14">Meĥonoŝin, kvazaŭ ne komprenante, staris senmove. </text:p>
      <text:p text:style-name="P14">Silvestro Petroviĉ laŭte, kiel sur ekzercoplaco, komandis al la dragonoj, amasiĝintaj en la vestiblo: </text:p>
      <text:p text:style-name="P14">— Turniĝu posten! Levu la livan! Un', du, ek! En la kazernon! </text:p>
      <text:p text:style-name="P14"><text:soft-page-break/>La dragonoj ekbruis, turniĝante en la malvasta vestiblo, ektondris per la botoj, ektintis per la sabroj kaj bajonetoj. Meĥonoŝin, ĝibetiĝinte, ektrenis sin post la dragonoj. Ievlev ordonis al Ĥagajo Pustovojtov: </text:p>
      <text:p text:style-name="P14">— Jen kio, amiko. Jam hodiaŭ donu al la rudristo taĉmenton da bonaj matrosoj, ili veturu al sia barko, kaj kion havas — sen prokrasto disdonu al la vidvinoj... </text:p>
      <text:p text:style-name="P14">Li turniĝis al Rjabov kaj diris: </text:p>
      <text:p text:style-name="P14">— Kaj vi, kiam la aferojn solvos, Ivano Sabateiĉ, vizitu min en la fortreso. Kaj Metrion vian kunprenu, kaj ankoraŭ kiun vi deziros, kaj Taisja-n Antipovna-n kun Ivano Ivanoviĉ. </text:p>
      <text:p text:style-name="P14">Demĉjo alpremiĝis al la rudristo, per rigardo petis: «Ni veturu, Ivano Sabateiĉ!» Rjabov kapjesis — kial ne veturi, se oni vokas. </text:p>
      <text:p text:style-name="P14">Silvestro Petroviĉ eliris sur la peronon, enspiris freŝan humidan matenan aeron: </text:p>
      <text:p text:style-name="P14">— Paradiza ja somero, Ivano Sabateiĉ. Kvazaŭ ne estas nordo. </text:p>
      <text:p text:style-name="P14">Kaj kriis al Manjo: </text:p>
      <text:p text:style-name="P14">— Ĉu longe vi tie interflustrados? Tempas jam ĉesi. Tago venis... </text:p>
      <text:p text:style-name="P14">Manjo atingis la edzon, diris al li, spirante en la orelon: </text:p>
      <text:p text:style-name="P14">— Kompatas mi kapitanon Atanazion Petroviĉ-on. Vidu — li hodiaŭ eĉ ne aperis. </text:p>
      <text:p text:style-name="P14"><text:soft-page-break/>Silvestro Petroviĉ malgaje subridis: </text:p>
      <text:p text:style-name="P14">— Nu, Manjo, nu, kara, ne eblas ĉiujn kompati. Iru, amiko, dormi necesas, ni iru pli rapide. Kaj ankoraŭ ĝis la fortreso sur Dvino la vojo ne estas proksima... </text:p>
      <text:p text:style-name="P14">En la velboato Silvestro Petroviĉ, volviĝinte en mantelon, pensadis siajn pensojn. Kaj Manjo pensadis. Rigardante al la kvietaj akvoj de rozkoloriĝanta Dvino, sulkante la brovojn, Manjo pensis pri tio, kiel ŝi revenos al Moskvo kaj nepre trovos tie bonan knabinon por edziniĝi al Atanazio Petroviĉ. La nupto estos en la fortreso, kaj por tia soleno ŝi petos Silvestron Petroviĉ-on, ke pafu ĉiuj kanonoj, kolubropafiloj, haŭbizoj kaj mortiroj. Estos ankoraŭ artfajraĵo... </text:p>
      <text:p text:style-name="P14">Kaj tuj al ŝi iĝis malgaje: «Ne, al neniu li nun edziĝos! Sola por li estas Taisja, unu kaj sola. Ne tia li estas homo, por ankoraŭ foje en sia vivo tiel ekami. Unu foje — por ĉiam. Kiel mi — Silvestron. Kiel Taisja — Ivanon Sabateiĉ-on... Ne, estos nek gaja nupto, nek kanonа pafsaluto, nek artfajraĵo...» </text:p>
      <text:h text:style-name="P4" text:outline-level="2"><text:bookmark-start text:name="__RefHeading___Toc6825_1665404091"/>Ĉapitro dua<text:bookmark-end text:name="__RefHeading___Toc6825_1665404091"/></text:h>
      <text:p text:style-name="P7"/>
      <text:p text:style-name="P11">Ne malhonorigu ni la teron Rusan, sed falu mortintaj, ĉar mortintoj malhonoron ne havas. Ni staru firme... </text:p>
      <text:p text:style-name="P13"><text:span text:style-name="T4">Svjatoslavo</text:span> <text:bookmark text:name="xnoto-3-02-1-1"/><text:note text:id="ftn3" text:note-class="footnote"><text:note-citation>3</text:note-citation><text:note-body><text:p text:style-name="P2">Svjatoslavo Igoreviĉ (?–972) — princo Novgoroda kaj granda princo Kieva (945–972), fama kiel militestro. Tiuj vortoj estis, laŭ la Nestora kroniko, diritaj de li en parolo antaŭ batalo dum la rus-bizancia milito. La vortoj «mortintoj malhonoron ne havas» estis multfoje cititaj en la rusa literaturo kaj fakte iĝis proverbo <text:span text:style-name="T4">(trad.)</text:span></text:p></text:note-body></text:note><text:s/></text:p>
      <text:p text:style-name="P7"/>
      <text:p text:style-name="P11">Vere ankaŭ ni ne sub manegon, sed en la buŝon mem de la malamiko iras, tamen ne timas. </text:p>
      <text:p text:style-name="P12"><text:span text:style-name="T4">Petro I</text:span> </text:p>
      <text:h text:style-name="P5" text:outline-level="3"><text:bookmark-start text:name="__RefHeading___Toc6827_1665404091"/>1. La petskribuloj<text:bookmark-end text:name="__RefHeading___Toc6827_1665404091"/></text:h>
      <text:p text:style-name="P14">En la tria fojo de torturo per fajro Eŭtimio Gridnev ne eltenis, nomis ankoraŭ kelkajn homojn. Kancelariano Molokojedov sendis homon al la dumaano, kaj mem milde demandis: </text:p>
      <text:p text:style-name="P14">— Homo el la Kanona korto, nomata Teodozo, alnomata Forĝisto — ĉu estas via? Respondu, povrulo, vi povas ja morti. Respondu la demandon... </text:p>
      <text:p text:style-name="P14">Gridnev, ne aŭdante, ne komprenante, ripetadis: </text:p>
      <text:p text:style-name="P14">— Alnomata Forĝisto — nia! </text:p>
      <text:p text:style-name="P14"><text:soft-page-break/>Pozdjunin alportis al la torturito kruĉeton da brando, la senteruloj surŝutis la brulvundojn per cindro. Gusev, movante la nazon super papero, estis rapide skribanta. Ekknaris ŝtupoj, venis dumaano Larionov, li apenaŭ viva fuĝis el Onego, elŝiri impostojn eĉ kun soldatoj estis afero malfacila. </text:p>
      <text:p text:style-name="P14">— Kio estas ĉi tie? </text:p>
      <text:p text:style-name="P14">Molokojedov respekte rakontis: ĉi latrono komencis agnoski sian kulpon, ili donis al li brandon, — la afero, evidente, ekmoviĝis. Pli malfrue, vespere, probable, ankaŭ la vojevodon eblos voki. Larionov, balancante la boteton, kapjesis. Rigardon ĉe tio li havis vakan, li ĉiam rememoradis, kiel kun malhonoro li fuĝis de virinoj kaj knabinoj en Onego, kiel glitfalis en marĉeto kaj plaŭdis por ilia rido, kiel demetis ili de li, dumaa nobelo, pantalonon kaj vipis per urtiko. Estas bone, almenaŭ, ke la soldatoj ne vidis. Sed eble vidis? Ja kriis hodiaŭ infana voĉo el post barilo: «Jen, nobelo vipita, pantalonon perdis...» Ili eksciis, diabloj! </text:p>
      <text:p text:style-name="P14">Vespere Aleksio Petroviĉ Prozorovskij, ĝismorte timigita de la kancelarianoj kaj Larionov, bonvenis en la torturejon, por ekscii amplekson de la komploto, informiĝi pri venintoj el Azovo, elradikigi proksimiĝantan ribelon kaj ree montri sin fidela hundo de la caro, kiel en tiuj tempoj, kiam konkurenci en fideleco al la Siro kun princo Prozorovskij povis nur nun forpasinta Franz Lefort. </text:p>
      <text:p text:style-name="P14">Kancelarianoj Molokojedov kaj Gusev, subtenante sub la brakoj, kondukis la vojevodon al la benko, sidigis sur kusenon, kovritan per tapiŝo, legis per du voĉoj la pridemandan torturan <text:soft-page-break/>folion, ordonis al Pozdjunin ankoraŭ pendigi la latronon, por ke li diru la denuncon ĉe la princo mem. </text:p>
      <text:p text:style-name="P14">La senteruloj eltrenis tion, kio restis de Gridnev. Pozdjunin enmetis la manojn de la malfeliĉulo en la ŝeklon, Eŭtimio kriis: </text:p>
      <text:p text:style-name="P14">— Lasu min, monstroj, lasu, ne povas mi plu... </text:p>
      <text:p text:style-name="P14">— Respondu, latrono, kiuj venintoj Azovaj, ribeluloj ĉi tie estis kaj kiajn ili al vi, latronoj, vortojn diris! — ordonis princo. — Parolu! </text:p>
      <text:p text:style-name="P14">Gridnev silentis, liaj okuloj rigardis sensence, preter la homoj. </text:p>
      <text:p text:style-name="P14">— Respondu! </text:p>
      <text:p text:style-name="P14">— Lasu min! </text:p>
      <text:p text:style-name="P14">Oni mallevis lin. </text:p>
      <text:p text:style-name="P14">— Parolu do! — ordonis Molokojedov. — Forĝisto ĉu ne el Azovo estas veninto? </text:p>
      <text:p text:style-name="P14">— Kiu Forĝisto? — per malviva voĉo demandis Gridnev. — Kia li estas? </text:p>
      <text:p text:style-name="P14">— Forĝisto el la Kanona korto, el skismuloj, en ĉerkojn antaŭe delogadis kuŝiĝi. Se vi respondos — ni vin liberigos. Liberigos, kaj eĉ per mono rekompencos. Iros vi kien deziros. Parolu do! Ĉu estis Forĝisto? </text:p>
      <text:p text:style-name="P14">Eŭtimio silentis, stulte rigardante al siaj turmentantoj. La vojevodo iomete atendis, poste koleriĝis, stamfis, ordonis sen prokrasto pendigi kaj torturi per fajro. La helpanto de la <text:soft-page-break/>torturisto alportis brulantan faskon. Eŭtimio ekparolis obtuze, la lango estis malbone turniĝanta en lia sekiĝinta buŝo: </text:p>
      <text:p text:style-name="P14">— Ĉiuj, ĉiuj tute, ĉiuj... Silentulo, fuĝinto de Volgo. Kapulo ĉarpentisto, kupristo Hermilo... </text:p>
      <text:p text:style-name="P14">— Brulu per fajro! — ordonis la vojevodo. </text:p>
      <text:p text:style-name="P14">Pozdjunin elkaptis de la helpanto la brulantan faskon, movis ĝin sur la nuda dorso de Eŭtimio. Tiu skuiĝis, ekpendis. Kancelariano Gusev skribis rapide, kancelariano Molokojedov ĵetadis triumfajn rigardojn al la vojevodo. Eŭtimion oni pendigis ankoraŭ foje, li komencis nomi homojn en la Solombala ŝipkonstruejo, en la Baĵenina, en Vavĉugo. Kancelariano Gusev kun ĝojo flustris al la vojevodo: </text:p>
      <text:p text:style-name="P14">— Jen ĝi! Ĉio estas ĉi tie! De Volgo, kie hetmano Razin iradis... </text:p>
      <text:p text:style-name="P14">La dumaano konfirmis: </text:p>
      <text:p text:style-name="P14">— Tiel, princo vojevodo, tiel! Sur unu ĉeno ĉiuj iras. Nun preni ĉiujn necesas. </text:p>
      <text:p text:style-name="P14">La vojevodo ĉitis: </text:p>
      <text:p text:style-name="P14">— Iru for de mi, konsilantoj! </text:p>
      <text:p text:style-name="P14">Li leviĝis de sia loko, elŝiris de Pozdjunin la faskon, mallerte, oblikve ŝovis en la bruston de Eŭtimio, demandis, montrante la dentojn: </text:p>
      <text:p text:style-name="P14">— Kiu estas ĉefo super vi? Parolu! Kiu la kalumnian, malhonoran petskribon pri mi, pri patro via vojevodo, faris? Kiu super vi ĉiuj, latronoj, estas estro? Parolu! </text:p>
      <text:p text:style-name="P14"><text:soft-page-break/>Eŭtimio movis la lipojn, sed neniu aŭdis liajn vortojn. </text:p>
      <text:p text:style-name="P14">— Kiu? — defleksinte la orelon per la polmo, demandis la vojevodo. — Pli laŭte diru, mi ne aŭdas! </text:p>
      <text:p text:style-name="P14">Eŭtimio streĉiĝis, elspiris: </text:p>
      <text:p text:style-name="P14">— Krikov — kapitano de doganaj soldatoj. Al li ni iradis, foliojn kaŝajn, ribeligajn legadis, kun li pri ĉio parolis... Li kaj Silentulo super ni regis... </text:p>
      <text:p text:style-name="P14">La vojevodo ordonis preni la kanonan majstron Forĝiston. Por Forĝisto oni sendis Meĥonoŝin-on kun dragonoj. Krikov-on la vojevodo preni timis, kaj Silentulo vivis kaŝe, pri li en la arestejo oni ne sciis. Altrenis oni ankaŭ ĉarpentiston Kapulon kaj kupriston Hermilon. De torturisto Pozdjunin ĝis la noktomezo ekverŝiĝis ŝvito, la senteruloj apenaŭ trenis siajn piedojn, sed ĉio senrezulte. La arestitoj nenion sciis. </text:p>
      <text:p text:style-name="P14">Princo Aleksio Petroviĉ ekdeziris manĝi, sendis Molokojedov-on por vespermanĝo. Tiu revenis timigita, ekflustris al la orelo de la vojevodo: </text:p>
      <text:p text:style-name="P14">— En via domo sur la perono la ĉefepiskopo sidas, kun minaca aspekto, en la ĉambron ne venas, ordonas al vi, princo, tuj veni al li. Servoknabo estas kun li, du servistoj, kuriero el malproksima vojo... </text:p>
      <text:p text:style-name="P14">La vojevodo ne finaŭskultis, maltrankviliĝis. La kancelarianoj kun Larionov, subtenante sub la brakoj, kondukis la vojevodon al la kaleŝo, la kaleŝo ektondris per la feritaj radoj sur traboj de la pavimo, la ĉevalaj gardistoj kun halebardoj ekiris poste. </text:p>
      <text:p text:style-name="P14"><text:soft-page-break/>— Kio tie okazis? — demandis Gusev flustre de Molokojedov. </text:p>
      <text:p text:style-name="P14">— Tio okazis, ke svedaj militistoj sur ŝipoj Sundon trairis — jam antaŭ longe! Jen kio okazis! — respondis Molokojedov. — Nun ili baldaŭ al ni venos... La cara oficiro pri tio mesaĝon alveturigis. </text:p>
      <text:p text:style-name="P14">Gusev oĥis, la dumaano kriis al li: </text:p>
      <text:p text:style-name="P14">— Nu, nu, ne kluku! Ni staras flanke. Ni iru la petskribulojn pendigi, finu kun ili, latronoj. En la petskribo ja ankaŭ ni estis nomitaj, se okazos io — ankaŭ por ni ne estos bone. Ĉiel necesas spurojn kaŝi. Venos la svedoj — ni ĵuros al ili servi — la petskribuloj nin trovos, rememoros, kion ni ĉi tie faris. Ne venos la svedoj — ni tute bonon ne atendu. En Moskvo oni ekscios — ni estos sur ekzekuta ŝtipo. Do dume necesas mortigi la petskribulojn. Ĉio ja povas okazi... Sur pendigilo iuj rapide mortas. </text:p>
      <text:p text:style-name="P14">— Kiun do la unuan fari? </text:p>
      <text:p text:style-name="P14">— La unuan ni faros majstron Teodozon Forĝiston. Tiel mi sentas, ke li ĉe ili estas ĉefo... </text:p>
      <text:p text:style-name="P14">— Krikov-on indus preni. </text:p>
      <text:p text:style-name="P14">— Krikov-on? Sed ĉu la kapitan-komodoro lin eldonos? </text:p>
      <text:p text:style-name="P14">— Li ankaŭ Forĝiston ne donus, sed ni ja ne demandis, kaŝe prenis... </text:p>
      <text:p text:style-name="P14">Reveninte en la torturejon, ili sidiĝis ĉiuj apude sur la kusenon, kovritan per tapiŝo, interflustris, vokis Pozdjunin-on, <text:soft-page-break/>ordonis al li tuj fari latronon Teodozon. La torturisto gratis sin, prokrastis. </text:p>
      <text:p text:style-name="P14">— Kion vi atendas do? — demandis Molokojedov. </text:p>
      <text:p text:style-name="P14">— Ja tion, ke oni min demandos. Fari lerte necesas, kaj se iun ĝis morto — pro tiu mi responsas... </text:p>
      <text:p text:style-name="P14">— Kiel dirite estis — lin prilaboru! </text:p>
      <text:p text:style-name="P14">Pozdjunin kun suspiro ekiris al la loko. La senteruloj deŝiris de Forĝisto la ĉemizon. Pozdjunin enmetis liajn manojn en la ŝeklon. Molokojedov demandis: </text:p>
      <text:p text:style-name="P14">— Do, ĉu vi estas Forĝisto? Parolu, infano, ĉion, kion vi pri la petskribo latrona scias: kie estas ĉi papero, kiu ĝin kaŝas, — diru rapide, urĝe... </text:p>
      <text:p text:style-name="P14">Forĝisto silentis. Liaj okuloj akre brileradis, la kava brusto leviĝadis malegale. Torturisto Pozdjunin, metinte la polmon sur la ŝeklon, estis dormetanta stare. La helpanto estis trinkanta lakton el argila kruĉeto, almanĝante flanon. </text:p>
      <text:p text:style-name="P14">— Faru lin, Pozdjunin! — ordonis Larionov. </text:p>
      <text:p text:style-name="P14">La torturisto malfermis la okulojn, ekvigliĝis. </text:p>
      <text:p text:style-name="P14">— La manojn supren, karulo, supren, kaj vi mem ŝoviĝu antaŭen, iomete antaŭe, infano, moviĝu... </text:p>
      <text:p text:style-name="P14">Maŝo kunpremis la manojn, Pozdjunin apogis sin per la piedoj al la trabo, ekstaris, saltis. En silento ekknaris kanaba ŝnuro. Forĝisto tuta etendiĝis, pli klare elstaris la ripoj, ŝvito tuj kovris la nigran maldikan vizaĝon. </text:p>
      <text:p text:style-name="P14"><text:soft-page-break/>— Parolu, infano! — ordonis Gusev. </text:p>
      <text:p text:style-name="P14">Forĝisto tiris antaŭen la kolon, demandis: </text:p>
      <text:p text:style-name="P14">— Kial vojevodo via per knuto elbatas por si monon el metiistoj? Kial sen subaĉeto neniun aferon solvi eblas? Kial nun en Onego... </text:p>
      <text:p text:style-name="P14">— Ankoraŭ pli levu! — ordonis la dumaano. </text:p>
      <text:p text:style-name="P14">Frapis la pordo, en la torturejon eniris ebria Meĥonoŝin, diris tra la dentoj: </text:p>
      <text:p text:style-name="P14">— Bruligi ilin ĉiujn per fajro, Herodajn idojn! Ĝismorte! Vejnojn tranĉi, fingrojn rompi... </text:p>
      <text:p text:style-name="P14">Ekfajfis la kanaba ŝnuro, Forĝisto ekĝemis, poste denove estiĝis silento. </text:p>
      <text:p text:style-name="P14">Meĥonoŝin demetis ĉe la pordo la uniformon, la puntojn, rubandojn, ŝanceliĝante aliris al Pozdjunin, mem prenis la ŝnuron. Pozdjunin la ŝnuron ne donadis, la kancelarianoj maltrankviliĝis, komencis persvadi la leŭtenanton, ke li ne ekscesu. Meĥonoŝin postulis fajron, per la piedo batis la helpanton, kriis, ke ekde la nuna tago li mem ŝirados ungojn, boligados en peĉo, enbatados najlojn, — ne tiel necesas torturi! Poste li ekploregis, foriris flanken, plende lamentadis: </text:p>
      <text:p text:style-name="P14">— Panjo mia kaj paĉjo, bonaj miaj gepatroj, kial vi min forlasis, infanon vian, por kio ne prenis kun vi en la restadejon feliĉan... </text:p>
      <text:p text:style-name="P14">Forĝisto silentis, kaptadis per la malfermita buŝo la aeron. Liaj okuloj nebuliĝis, li nenion vidis kaj aŭdis. </text:p>
      <text:p text:style-name="P14"><text:soft-page-break/>— Rekonsciigu lin per akvo! — ordonis la kancelariano. — Kaj tuj! </text:p>
      <text:p text:style-name="P14">La helpanto alportis bastan sitelon, Pozdjunin mallevis la ŝeklon kaj malrapide, per mallarĝa strio komencis verŝi la akvon al la vizaĝo de Forĝisto. </text:p>
      <text:p text:style-name="P14">— Ankoraŭ levu! — ordonis la dumaano. — Tuj, tuj... Ĝis mateno ni ĉiujn finos, ripozi iros! </text:p>
      <text:p text:style-name="P6"/>
      <text:h text:style-name="P5" text:outline-level="3"><text:bookmark-start text:name="__RefHeading___Toc6829_1665404091"/>2. Jen ĝi, la floto!<text:bookmark-end text:name="__RefHeading___Toc6829_1665404091"/></text:h>
      <text:p text:style-name="P14">La velboato iris rapide, vento blovis favora, glata, forta. Antaŭ ol malhisi la velojn, Semisadov levis pistolon — pafis en la aeron, poste levis sur la masto vimplon, post ĝi duan, poste trian. La flagetoj malvolviĝis, de la bordo oni respondis per pafo. </text:p>
      <text:p text:style-name="P14">— Grave vi vivas! — diris Rjabov. — Sen signalo ne eblas eniri, ĉu? </text:p>
      <text:p text:style-name="P14">— Tie kanonoj estas kaŝitaj! — respondis Semisadov. — Fremdulon oni ne enlasos... </text:p>
      <text:p text:style-name="P14">— Kial do min vi enlasas? </text:p>
      <text:p text:style-name="P14">— Laŭ ordono de sinjoro kapitan-komodoro. Estis ordonite al rudristo Rjabov montri la ŝipan floton, la fortreson-citadelon, la Markan insulon kaj sur ĝi la baterion, aliajn kelkajn kanonojn, la kaŝitan ĉenon. Ankoraŭ — kion li deziros... </text:p>
      <text:p text:style-name="P14"><text:soft-page-break/>Rjabov ridetis, movis la rudron, la velboato estis malrapide turniĝanta per la pruo al la enirejo de la haveno. Fortikaj pinoj estis defendantaj ĝin kontraŭ scivolemaj rigardoj; de ĉi tie, de la maro, ĝi ŝajnis senhoma kaj neloĝata. La akvo estis brilanta sub varmegaj sunaj radioj, estis silente, sufoke, la vento subite tute ĉesis. Ili ekiris en la havenon per remiloj, kaj, tuj kiam ili preteris la apudbordajn grizajn, muskajn ŝtonegojn, al la rigardo de la rudristo malkovriĝis ŝipoj — grandaj, novaj, kun alte levitaj ĉizitaj poboj, en araneaĵo de ŝnuraro, kun malfermitaj kanonaj embrazuroj, en kiuj videblis kupraj kanonoj. Klare, kvazaŭ viciĝinte, senmove rigidiĝis la eskadro antaŭ la kruta verda bordo. </text:p>
      <text:p text:style-name="P14">Silente per siaj helaj okuloj la rudristo pririgardadis la sveltajn konturojn, mastojn, jardojn, serĉis, kiuj do el la ŝipoj estis konstruitaj per liaj manoj en tiuj antaŭ longe pasintaj jaroj, en la Solombala ŝipkonstruejo. Sed li tuj forgesis, pri kio li ĵus pensis, kaj komencis pririgardi kanonojn sur la ŝipoj, taksi ilian nombron kaj pafan forton. Kanonoj estis multaj, kaj Rjabov mire balancis la kapon: vidu, ŝipoj de milita floto, vere tiel, nenion eblas diri... </text:p>
      <text:p text:style-name="P14">— He, ankoraŭ premu! — ordonis li al Semisadov. </text:p>
      <text:p text:style-name="P14">Tiu, ĝojante pri la perpleksa kaj kontenta vizaĝo de Rjabov, apogiĝis per sia ligna kruro al la benko, forte svingis la remilojn — la velboato glitis antaŭen, pli proksimen al la ŝipoj. Ili ankoraŭ elkreskis, iĝis pli grandaj, altaj, la ĉizaĵo sur la pobo de la nova fregato iĝis pli klara. Trans la ŝipflankon pendiĝis ronda blonda kapo, en fiŝista maniero, kiel oni parolas en Onego, demandis: </text:p>
      <text:p text:style-name="P14"><text:soft-page-break/>— Kiu iras? Respondu! </text:p>
      <text:p text:style-name="P14">— De sinjoro kapitan-komodoro velboato laŭ lia ordono! — demalsupre supren kriis Semisadov. — Saluton, Miĥaelo! </text:p>
      <text:p text:style-name="P14">— Saluton, sinjoro ferdekestro! </text:p>
      <text:p text:style-name="P14">— Li kiu do estas Miĥaelo? — demandis Rjabov. </text:p>
      <text:p text:style-name="P14">— Ja de forpasinta Mokeo nepo, de la fiŝista avo, vi ja de li la brigadon akceptis! — rememorigis Semisadov. — Nun li estas bona matroso. </text:p>
      <text:p text:style-name="P14">— O ho! — miris Rjabov. — Iras tempo ja, kuras... </text:p>
      <text:p text:style-name="P14">Per remiloj ili nehaste ĉirkaŭiris ĉiujn jaĥtojn, fregatojn kaj ŝipojn, proksime pririgardadis mallevitajn ŝtuparojn, ankrajn ŝnuregojn, skulptitajn el malhela transmara ligno terurajn figurojn, kiujn oni metadis antaŭe sur ĉiu ŝipo. Matrosoj rigardis desupre al la velboato de la kapitan-komodoro, de unu jaĥto aŭdiĝis kanto, de alia — sonoj de ŝipa klariono, sur la tria estis farata ekzerco: la matrosoj kvazaŭ estis prepariĝantaj ŝargi kanonojn, pafi, purigi kanontubojn, ankoraŭ ŝargi. </text:p>
      <text:p text:style-name="P14">— De kie do oni prenis tiom da popolo? — demandis Rjabov. </text:p>
      <text:p text:style-name="P14">— Ja niaj Blankmariaj estas preskaŭ ĉiuj, — respondis Semisadov. — Tiam, en la pasintaj tempoj, ni ŝercis, sed nun ne, ni ne ŝercas. Maro estas nia kampo... </text:p>
      <text:p text:style-name="P14">Nur antaŭ mateno ili atingis Arĥangelskon. Rjabov estis pensema, liaj okuloj rigardis severe, la frunto sulkiĝis. Nemalproksime de la Resurekta kajo li demandis: </text:p>
      <text:p text:style-name="P14"><text:soft-page-break/>— Povas ili vere traŝiriĝi al la urbo, ĉu, ferdekestro? </text:p>
      <text:p text:style-name="P14">— Ĉu la svedoj? </text:p>
      <text:p text:style-name="P14">— Ili. </text:p>
      <text:p text:style-name="P14">— Ni ne permesos! — kun trankvila pigreto en la voĉo respondis Semisadov. — Ne atingos ili nian floton. </text:p>
      <text:h text:style-name="P5" text:outline-level="3"><text:bookmark-start text:name="__RefHeading___Toc6831_1665404091"/>3. La kapitan-komodoro kaj la vojevodo<text:bookmark-end text:name="__RefHeading___Toc6831_1665404091"/></text:h>
      <text:p text:style-name="P14">Princon Prozorovskij-on skuis tremo: svedaj ŝipoj trairis Sundon antaŭ longe, ili tuj devis aperi en la Blanka maro. Kaj ne ŝipoj — eskadro. </text:p>
      <text:p text:style-name="P14">— Sed vi ne plu forlasu la urbon! — kolere prononcis Atanazio. — Vi estas vojevodo, ĉi vorton penetru per la kapo, per via menso... </text:p>
      <text:p text:style-name="P14">Li subridis, liaj okuloj akre brileris: </text:p>
      <text:p text:style-name="P14">— Vojevodo brava — sub arbusto sidas kaj lamentas! </text:p>
      <text:p text:style-name="P14">La oficiro, liverinta el Moskvo la leteron pri la sveda eskadro, estis pririgardanta la princon impertinente. Aleksio Petroviĉ intencis ofendiĝi, sed mankis kuraĝo, li ridetis mizere, komencis preteksti malsanojn. Atanazio interrompis: </text:p>
      <text:p text:style-name="P14">— Ievlev Silvestro Petroviĉ estas multe pli malsana, ol vi, kara princo, sed antaŭ la malfeliĉo ĉiujn malsanojn li kvazaŭ forgesis, estas agrable rigardi al sinjoro kapitan-komodoro. Mi estas maljunulo, per unu piedo en ĉerko staras, ne esperas eĉ morgaŭan matenon vidi, tamen mi ne plendas. Sed vi, vojevodo, por kio do senhonoriĝas? </text:p>
      <text:p text:style-name="P14"><text:soft-page-break/>Aleksio Petroviĉ tute ne trovis, kion respondi. Kuracisto Loftus kun riverencoj estis disverŝanta malvazion, servisto estis disportanta fiŝon en salakvo, batitan brasikon, fungojn. La ĉefepiskopo Vaga kaj Ĥolmogora sidis morne, rigardis malsimpatie, la manĝon kaj vinon ne tuŝis. Nur la veninta oficiro, malsatinte dum la vojo, manĝis kiel dek homoj. </text:p>
      <text:p text:style-name="P14">— Hodiaŭ mi al monaĥejoj veturos, — ree ekparolis Atanazio, — kaj ankaŭ la fortreson vizitos. Skuos mi la monaĥojn iomete, ankaŭ ili renkontu la latronojn inde. Kaj vi, princo, pri malsanoj forgesu eĉ pensi — ne konvenas tio por vojevodo antaŭ malfeliĉo. La popolo eĉ ridas; oni babilas, ke nia princo-vojevodo, preninte ĉapon, fuĝis... </text:p>
      <text:p text:style-name="P14">Prozorovskij, tute ofendiĝinte, kriis: </text:p>
      <text:p text:style-name="P14">— Babilulojn torturisto Pozdjunin je la ripo pendigos — ili tuj eksilentos! </text:p>
      <text:p text:style-name="P14">— Do vi estas stultulo! — trankvile respondis Atanazio. — Je Dio, stultulo! Torturisto! Ĉu multe vi kun via torturisto kontraŭ la svedo faros? Eĉ sen tio plorĝemo estas, ke vi ĉiujn kaptas, tamen vi ankoraŭ pli intencas? Ja ne kluku, kiel kokino, aŭskultu min... </text:p>
      <text:p text:style-name="P14">Batante per la manrando la tabloplaton, li komencis konsili, kiel devas la vojevodo gvidi defendon de Arĥangelsko, kiel necesas pensi pri nutro por defendantoj de la urbo, kiel pri ĉio anticipe interkonsenti kun la kapitan-komodoro, kiu komandos la batalon de la fortreso kontraŭ la eskadro... </text:p>
      <text:p text:style-name="P14"><text:soft-page-break/>— Ne subiĝos mi al li! — ree ekscesis la vojevodo. — Kio li estas por mi? </text:p>
      <text:p text:style-name="P14">Atanazio frapis per la polmo la tabloplaton: </text:p>
      <text:p text:style-name="P14">— Subiĝos! Li estis de Petro Aleksejeviĉ sendita... </text:p>
      <text:p text:style-name="P14">— Ankaŭ mi, mastro, estas enpostenigita de la Siro! </text:p>
      <text:p text:style-name="P14">La ĉefepiskopo malfermis la buŝon — respondi, sed nenion diris: nur malforta plenda ĝemo eliĝis el lia brusto, la vizaĝo terure paliĝis, la mano spasme kaptis la tablotukon. Loftus, faliginte la benkon, ĵetiĝis al la eminenco, al la bruo en la manĝohalon enkuris la servisto kaj la servoknabo de Atanazio. La eminenco mallaŭte petis: </text:p>
      <text:p text:style-name="P14">— En la kaleŝon min! Malbone! </text:p>
      <text:p text:style-name="P14">Loftus-on al si li ne allasis. La servisto donis al li flari salon el flakono, li trinkis kvason, frapante per la episkopa bastono, malrapide ekiris al la pordo. Dum la irado li diris al la princo: </text:p>
      <text:p text:style-name="P14">— La fortreson jam hodiaŭ vizitu! Vojevodon en malbona tempo oni devas vidi, sed vin, krom la princino, kaj la princidinoj kun via princido, kaj krom blatoj sub la forno — kiu vidas? Ĉu la torturisto en la torturejo? Malbonan vi trovis tempon furiozi, per via krueleco timigi... </text:p>
      <text:p text:style-name="P14">En la korto, ripozante, li diris: </text:p>
      <text:p text:style-name="P14">— Ankoraŭ vi ne bone faras: kial vi princidon vian, kiam estas granda malfeliĉo, kaŝas kvazaŭ maljunulon. Homoj ja scias: viro elkreskis per tritika pano — ŝultroj larĝaj kiel klafto. <text:soft-page-break/>Donu al li sabron aŭ muskedon, kaj ne kaŝu ĉe vi en Ĥolmogoro... </text:p>
      <text:p text:style-name="P14">Kaj li svingis la manon: </text:p>
      <text:p text:style-name="P14">— Vane mi parolas kun vi. Nenion vi komprenis. Fi, princo! </text:p>
      <text:p text:style-name="P14">La kaleŝo, bruante per feritaj radoj, elveturis el la korto; la vojevodo, tenante sian kapon, ekiris en la dormoĉambron. La kuracisto kun timigita vizaĝo senbotigis la princon, konsilis nenion alpreni al la koro, konservi trankvilon, necesan por subteno en la korpo fajron-flogistonon. </text:p>
      <text:p text:style-name="P14">— Iru vi for kun via flogistono! — bruske respondis la princo. — Flogistono! Ĉi tie estas perfido ĉirkaŭe, latronoj, ofendantoj, sed li galimation diras. Metu hirudojn, alie mi mortos! </text:p>
      <text:p text:style-name="P14">En la dormoĉambron venis la princino, post ŝi — la maljunaj fraŭlinoj princidinoj, malantaŭe la princido. La vojevodo, ĝemante, rakontis pri la sveda eskadro; kuracisto Loftus aldonis de si, ke li humile petas forliberigi lin al Vologdo aŭ al Moskvo, ĉar la svedoj punos morte la fremdlandanon, kuracantan la princon-vojevodon kaj la tutan princan familion. </text:p>
      <text:p text:style-name="P14">— Sed vin ja pro kio? — ekkriis princino Eŭdokia. </text:p>
      <text:p text:style-name="P14">La kuracisto dismovis la manojn. </text:p>
      <text:p text:style-name="P14">— Sed ĉu ni vere ne venkos la svedon? — demandis la princido. </text:p>
      <text:p text:style-name="P14">La kuracisto delikate ridetis, nenion respondis; poste, deŝirante hirudojn de la bojara nuko, rakontis kvazaŭ <text:soft-page-break/>senintence, ke la dvinanoj sub estrado de la princo, certe, defendus la urbon, sed tro granda estas perfido; ekzemple, en la citadelo estas tenata iu Nikeforo. Li venis de la maro, sendube estas sendita de la svedoj, sed oni kuracas lin tie kaj prizorgas lin, kvazaŭ li estas ĉefduko. Samtempe kanona majstro Ripley estas malliberigita en la citadelo, same kiel inĝeniero-veneciano — Georgo Lebanius. Kanonoj de la fremdlandaj negocaj ŝipoj per ordono de Ievlev estis demetitaj, kaj ja la eksterlandaj ŝipanoj ĵuris pafi per tiuj kanonoj al la sveda eskadro. La kanonoj estas bonaj, ĉu lokaj kampuloj povas regi ilin? Kaj kiuj estas la lokaj kanonistoj? Eble, ili estas el tiuj, kiuj intencas ribeli? Hodiaŭ estas ankoraŭ novaĵo: venis el la maro granda barko, trimasta, unufoje ĝin oni vidis kun plena ŝarĝo, kaj duan fojon — tute sen ŝarĝo. Kiu sur la barko venis? Eble, svedoj? Iras tra la urbo alivestitaj, nun serĉu ilin... </text:p>
      <text:p text:style-name="P14">La vojevodo aŭskultadis, palpebrumadis, la princino krucosignadis sin, la filinoj interrigardadis, la princido diris rezolute: </text:p>
      <text:p text:style-name="P14">— Se tiel, por kio do militi? Se kun humileco la ŝlosilojn de la urbo... </text:p>
      <text:p text:style-name="P14">— Kun humileco? Vin mem estas ordonite fari pafisto. </text:p>
      <text:p text:style-name="P14">— Min? Ja mi, patro, estas infano naiva, kial min... </text:p>
      <text:p text:style-name="P14">Princino Eŭdokia komencis plorlamenti, sed la princo bojis: </text:p>
      <text:p text:style-name="P14">— Silentu, stultuloj! </text:p>
      <text:p text:style-name="P14"><text:soft-page-break/>Kaj elpelis el la dormoĉambro ĉiujn, krom Loftus. Loftus kalkulis al la princo pulsobatojn, balancis la kapon, kun bedaŭro prononcis: </text:p>
      <text:p text:style-name="P14">— Ree en viaj vejnoj plirapidiĝis demetiĝo de hidrargo, sulfuro, kaj ankaŭ de salo. </text:p>
      <text:p text:style-name="P14">La vojevodo silentis enpensiĝinte, poste leviĝis de la kuŝejo, ordonis vesti sin. Loftus donis kirason, sabron, pistolojn. </text:p>
      <text:p text:style-name="P14">— Por kia diablo? — demandis la vojevodo. </text:p>
      <text:p text:style-name="P14">— Svedoj estas proksime! — prononcis la kuracisto. </text:p>
      <text:p text:style-name="P14">Dum la tuta vojo ĝis la fortreso la vojevodo estis pensema, per dormemaj okuloj ĵetadis rigardojn al la malaltaj verdaj bordoj de Dvino. Loftus per naza voĉo kantetadis psalmojn, remistoj sur la velboato egalmezure levadis la remilojn, la vojevodo plu pensadis siajn pensojn, poste per la fingro vokis la kuraciston, diris per pligajiĝinta voĉo: </text:p>
      <text:p text:style-name="P14">— Ne necesas por vi al Vologdo veturi aŭ al Moskvo... </text:p>
      <text:p text:style-name="P14">Loftus mire levis la mallongajn brovetojn. </text:p>
      <text:p text:style-name="P14">— Ni aranĝos jam hodiaŭ la aferon konvene... </text:p>
      <text:p text:style-name="P14">La kuracisto ree komprenis nenion. </text:p>
      <text:p text:style-name="P14">Silvestro Petroviĉ renkontis la vojevodon kun tuta deco ĉe la pordego de la citadelo kaj eĉ kun la kuracisto estis ĝentila, kvankam esprimis nenian plezuron de la renkontiĝo kun li. Inĝeniero Rezen okupis atenton de Loftus, kondukis lin en sian domon, por konversacii pri sano de la kapitan-komodoro. En pura, odoranta je pinaj traboj ĉambro li sidigis la gaston dorse <text:soft-page-break/>al la fenestro, ekparolis afable pri eksterlandaj ĉefurboj. Komenciĝis senĝena konversacio. </text:p>
      <text:p text:style-name="P14">En la sama tempo ĉe si en la komandantula ĉambro Ievlev estis regalanta la vojevodon per kvaso, preparita de Manjo. La vojevodo laŭdis la kvason — tian en ĉi-tieaj lokoj ne eblas trovi, — laŭdis la kapitan-komodoron, ke la citadelon nun tute ne eblas rekoni, multe estas konstruite, laŭdis ordon sur alirejoj al la fortreso. Silvestro Petroviĉ singarde silentis: la vojevodo venis ne por laŭdi! </text:p>
      <text:p text:style-name="P14">— La pordon ja fermu, sinjoro, pli dense! — petis la princo. </text:p>
      <text:p text:style-name="P14">La kapitan-komodoro ĵetis suspekteman rigardon al la princo, leviĝis, fermis la pordon. La vojevodo estis silente glutanta kvason. Poste, glatumante la lipharojn, demandis: </text:p>
      <text:p text:style-name="P14">— Kiel vi esperas, sinjoro Ievlev? Ĉu ni rebatos la svedon? </text:p>
      <text:p text:style-name="P14">Silvestro Petroviĉ pensis, respondis ne tuj: </text:p>
      <text:p text:style-name="P14">— Malfacile estos, princo-vojevodo. Tre malfacile. La svedo iras per granda forto. La ŝipanaroj de la eskadro deziros rabi, tio estas al ili promesita, mi pensas. Urbo Arĥangelsko estas fama kiel riĉa urbo. Reĝo Karolo mem sendis la eskadron, subadmiralo Gyllenstierna estas sperta maristo... </text:p>
      <text:p text:style-name="P14">— Saĝe vi parolas! — aprobis la vojevodo. — La malamiko iras per granda forto, sed ĉe ni ĉio estas ne bonorda. La dumaano, fidela homo, saĝulo, sinjoro Larionov, delonge faras enketadon kaj eltrovis, ke estos ĉe ni ribelo. Nun ankaŭ mi persone dum nemalgranda tempo en la arestejo laboris kaj pri vereco de ĉiuj tiuj abomenaj aferoj, de sinjoro Larionov <text:soft-page-break/>malkovritaj, konfirmon ricevis. Estis prenitaj de dragonoj ĉirkaŭ dekdu malnobluloj, intencantoj de ĉi latronaĵo; ankoraŭ necesas kapti kaj kapti. Venintoj el Azovo, lokaj latronoj, el Moskvo fuĝintaj pafistoj, aliaj diversaj plebanoj agnoskas sian kulpon pri tio, ke ili min, sian vojevodon, intencis levi sur lancojn, — ĉu tielaĵo estis aŭdita? Kion ili en Azovo faris — ankaŭ ĉi tie fari decidis. Kaj en kia tempo? Ĉio tio estas afero antikrista de Razin Steĉjo: onklon mian, karmemoran princon-bojaron Prozorovskij-on en Astraĥano ili pendumis, kaj ĉi tie ili la samon intencis, sed ne tiel tio simplas! Kaptis ni ilin. Kaj ankoraŭ kaptados, tamen kia povas esti milito — se ankaŭ en la militistaro estas ribeluloj, kaj en la ŝipkonstruejoj, kaj en la apudurboj. Kanona majstro, alnomata Forĝisto... </text:p>
      <text:p text:style-name="P14">— Kio pri Forĝisto? — interrompis malpacience Ievlev. </text:p>
      <text:p text:style-name="P14">— Tio pri Forĝisto, ke ankaŭ en la Kanona korto estas perfido. Ĉi malnoblaj latronoj ribeligajn foliojn legadis pri tio, kiel mian kaj vian kapojn sur palisojn meti. Tion la afero atingis kun ĉi latronoj, sinjoro kapitan-komodoro, ke oficiroj kelkaj, pri kiuj vi nemalgrandan esperon havas, viaj oficiroj al la ribeluloj aliĝis. </text:p>
      <text:p text:style-name="P14">— Ĉu oficiroj? </text:p>
      <text:p text:style-name="P14">— Oficiroj, kara mia, oficiroj, sinjoro kapitan-komodoro. Kiam oni sonorigos alarmon — ĉi oficiroj mem kondukos la ribelantojn kontraŭ vi kaj mi... </text:p>
      <text:p text:style-name="P14">— Kiuj do ili estas — la oficiroj? Kiaj estas iliaj nomoj? </text:p>
      <text:p text:style-name="P14"><text:soft-page-break/>— Dume mi ne diros. Vi ne kredos. Sed siatempe mi vin venigos en la torturejon, por ke vi per viaj propraj oreloj aŭdu latronajn perfidajn parolojn. Nu, pri tio ni ankoraŭ sukcesos paroli. Nun pri alio pensi necesas: kiele vi kontraŭ la svedo batalos, kiam malantaŭ via dorso estas latronoj, kiuj nur atendas la svedon sur nian teron. Granda sango verŝiĝos kristana, sed por kio? </text:p>
      <text:p text:style-name="P14">Silvestro Petroviĉ leviĝis, peze apogiĝante sur la bastono, trairis la ĉambron el angulo en angulon. La vojevodo senĉese observis tion, kiel ŝanĝiĝadis lia vizaĝo, kiel kvazaŭ estingiĝis la okuloj, kiel etaj gutoj de ŝvito aperis sur la alta frunto, sur la vangaj pometoj. </text:p>
      <text:p text:style-name="P14">— Venkobatos nin la svedo! — insiste diris la vojevodo. — Batos kaj bruligos urbon nian, kaj masakros tiom da popolo, kiom deziros. Kaj vi pendos en maŝo... </text:p>
      <text:p text:style-name="P14">Ievlev silentis. </text:p>
      <text:p text:style-name="P14">— Kiam iros ŝipoj svedaj preter via fortreso — kion vi faros? — mallaŭte demandis la vojevodo, elmetinte antaŭen la grasan mentonon. </text:p>
      <text:p text:style-name="P14">Silvestro Petroviĉ respondis obtuze: </text:p>
      <text:p text:style-name="P14">— Sciate kion! Pafos mi per kanonoj. </text:p>
      <text:p text:style-name="P14">— Jene, per kanonoj. Sed vin oni tiutempe al la kapo per martelo — la propraj kanonistoj... </text:p>
      <text:p text:style-name="P14">— Min? Por kio do min? </text:p>
      <text:p text:style-name="P14">— Vin, certe vin! </text:p>
      <text:p text:style-name="P14"><text:soft-page-break/>Ievlev deziris diri ankoraŭ ion, sed la vojevodo ne permesis: </text:p>
      <text:p text:style-name="P14">— Kvazaŭ al vi oni tranĉilon ne ĵetis. Mi ja scias, mi ĉion scias... Kaj tranĉilon oni ĵetis en printempa nokto, kaj viro al vi en arbaro ĵetiĝis por tranĉmurdi. Liberigis vi lin. Bonkora, aĥ, bonkora... </text:p>
      <text:p text:style-name="P14">Silvestro Petroviĉ forturniĝis — estis abomene rigardi, kiel ĝojas, frenezumas kaj histrionas Prozorovskij. Kaj kio do estas gaja? Sed tiu plu parolis, kliniĝante al Ievlev, varmege spirante per la harkovrita buŝo, — laŭte, penetreme, edife: </text:p>
      <text:p text:style-name="P14">— Bonkora ja ne eblas esti, karulo: laŭ Dio nun vivi ne eblas, ne. Al vi oni tranĉilon ĵetis, estas bone, ke ne ĝis morto; min jen oni sur lancojn intencas levi, sed mi ne lasos. Estas terure, kapitan-komodoro, tre terure! Plebo, hundaĉoj! Mi kaj vi por ili la gorĝon ŝtopas! Vi la citadelon konstruas, vi ilin per forto kunpelis ĉi tien, mi de ili impostojn elŝiras, mi por ili estas juĝisto, — ho, malfacila estas nia sorto, eksciis mi ĝin, ekde Azovo mi timon sufiĉe vidis. Sed kial vi koleras? Kial rigardas lupe? Ĉu mi ofendis vin senintence? Nu, lasu, lasu, ĉiuj ni estas homoj, ĉiuj penas fari bone, sed ĝi subite iĝas malbono. Okazadis, ke ankaŭ mi koleris, okazadis, ke ankaŭ vi kontraŭ mi diradis — ho, juneco, sed tamen dise ni neniel povas. Nur ni du estas ĉi tie la caraj servantoj. Du! Unu sango estas en ni, ĉe unu sama tablo niaj patroj kaj avoj en caraj palacoj sidadis — mia pli alte, via malpli, — sed la tablo ja estas unu, manĝo ja estas unu, la cara, kiel do ni kverelu? Nu, kaj sufiĉas! Eksidu apude, ni parolu konfide. Eksidu, ne staru... </text:p>
      <text:p text:style-name="P14"><text:soft-page-break/>Ievlev eksidis, kunmetis la fingrojn sur la tenilo de la bastono. Estis videble, ke ne tro atente aŭskultis li la vojevodon, pensis sian malgajan penson. La vojevodo per la mano, kovrita per ringoj, tuŝis la kubuton de Ievlev, demandis konfide: </text:p>
      <text:p text:style-name="P14">— Ĉu viktorion super la svedoj vi ne atendas? </text:p>
      <text:p text:style-name="P14">— Mi ne scias, kiel respondi, — seke diris Silvestro Petroviĉ. — Ĝis la nuna tago mi atendis kaj firme esperis. Sed hodiaŭ... Se estas vero, ke alarmo sonoros kaj ĉiuj laborantoj, kaj soldatoj, kaj metiistoj leviĝos... </text:p>
      <text:p text:style-name="P14">— Vero! — kun ĝojo en la voĉo ekkriis Prozorovskij. — Pura vero! Vi mem jam hodiaŭ en la torturejon venu, mem iliajn malnoblajn parolojn aŭskultu... </text:p>
      <text:p text:style-name="P14">Silvestro Petroviĉ kun ĉagreno interrompis la vojevodon: </text:p>
      <text:p text:style-name="P14">— En torturejo oni eĉ ne tiajn aferojn pri si rakontas. Mi la aŭtentikan veron scii bezonas, ĉar se tio ne estas virinaj fabeloj pri perfido kaj pri alarmo — tiam... </text:p>
      <text:p text:style-name="P14">— Kio — tiam? — avide demandis la vojevodo. </text:p>
      <text:p text:style-name="P14">— Tiam — batos, bruligos, buĉos nin la svedoj. </text:p>
      <text:p text:style-name="P14">Prozorovskij proksime kliniĝs al Ievlev, flustris: </text:p>
      <text:p text:style-name="P14">— Jen, iluminiĝis vi. Komprenis finfine. Por kio do ni tiel faru? Por kio ni vane sangon verŝu? Pri viktorio ni ne esperas, sed pri kio? Ĉu duan Narvon ni bezonas? Ĉu nur ĝi mankas? </text:p>
      <text:p text:style-name="P14">Ievlev per senmovaj okuloj rigardis al la princo, demandis abrupte: </text:p>
      <text:p text:style-name="P14"><text:soft-page-break/>— Kia Narvo? Ne komprenas mi, pri kio temas? </text:p>
      <text:p text:style-name="P14">— Kia Narvo, vi ne komprenas? Tiu, kiu estis! Tiu, pri kiu la svedoj medalon stampis. Batalo morta, terura, malhonoro grandega! Ĉu vi forgesis? </text:p>
      <text:p text:style-name="P14">— Mi — ne forgesis! — firme respondis Ievlev. </text:p>
      <text:p text:style-name="P14">— Kaj se ne forgesis, tiam aŭskultu. Aŭskultu min, kapitan-komodoro, kaj komprenu, ne ekflamu vane, mi vian naturon bone konas, mi mem estis juna, sed lacigis la stalonon krutaj montoj. Alie necesas fari, pli saĝe, kun ruzo. Jen kiel, aŭskultu: ekscios mi kaj vi, ke la eskadro sveda aliris, tuj — sur velboaton kaj renkonten. Sur kuseno — la ŝlosilojn de la urbo Arĥanĝela, en sakoj — la fiskon, kiu konserviĝas ĉe la kancelarianoj... </text:p>
      <text:p text:style-name="P14">Ievlev abrupte turniĝis al Prozorovskij, ekrigardis al li atente, kvazaŭ ekvidis unuafoje. La bluaj okuloj de la kapitan-komodoro lumis neelteneble hele. </text:p>
      <text:p text:style-name="P14">— Por kio necesas sangon kristanan verŝi? — demandadis la vojevodo. — Por kio malfeliĉo, turmento malica, pendumiloj, ekzekutaj ŝtipoj, palisoj? Por kio vi kaj mi pereu per malica morto pro nenio? Por kiu tio estos ĝojo? Ĉu por malamikoj niaj, latronoj, ribeluloj? Vi mem juĝu, kiu por ni estas pli timinda: ĉu la svedo, kiu altigos nin, pro la honoro duoble per honoroj redonos kaj ankoraŭ rekompencos laŭmerite, aŭ plebano, sklavo, ĉifonulo kun paliso, kun pikstango? Antaŭ nelonge aŭdis mi de dragona leŭtenanto Meĥonoŝin lian amaran malfeliĉon: kampuloj, bestoj kruelaj, hundoj fetoraj ribeliĝis, la bienon bruligis, la vokton sur pordego pendumis, <text:soft-page-break/>incendio eĉ ĝis nun tie daŭras. Por kio estas ĉio ĉi? Por kia bezono? Kaj kiel ni tiun malfeliĉon venku? Kaj se la svedoj pace en la urbon eniros — ni al ili kun riverenco. Ĉu ili ordon ne bezonas? Ili obeeman kampulon bezonas, sed ne murdiston kun pikstango! Ili niajn malamikojn, ribelulojn, latronojn enketos, metos al ili finon... </text:p>
      <text:p text:style-name="P14">Silvestro Petroviĉ proksime kliniĝis al Prozorovskij. Tiun subite timigis la vizaĝo de Ievlev, furiozaj liaj okuloj. </text:p>
      <text:p text:style-name="P14">— Ĉu vi ŝercas, princo-vojevodo, aŭ serioze parolas?.. </text:p>
      <text:p text:style-name="P14">Prozorovskij retiriĝis, eksilentis, viŝis la vizaĝon per silka tuko. Liaj sataj vangoj estis ete tremantaj. </text:p>
      <text:p text:style-name="P14">— Ĉu vi ŝercas? — kriis Silvestro Petroviĉ. — Do ĉi ŝercoj nun... </text:p>
      <text:p text:style-name="P14">La vojevodo kaptis Ievlev-on je la manikroverso de la kaftano; sufokiĝante, singultante, li ekbalbutis: </text:p>
      <text:p text:style-name="P14">— Mi elprovas vin, elprovas, amiko mia, elprovas, kia vi estas homo... Bezonas ja ankaŭ mi scii, kiu ĉe ni estas la unua milita komandanto, bezonas, nepre bezonas. Do jen mi provis, per dento vin elprovis, kiel oni oron elprovas. Nun mi scias, scias, nun mi vidas — ne ektimos vi! Nun mi al ĉiuj rakontos: bravan ni havas kapitan-komodoron! Ne eblas trovi tian, kiel Ievlev nia, Silvestro Petroviĉ. Batos li la svedon, certe batos, potpecojn ne eblos trovi! Fuĝos de ni la svedo, kun ploro fuĝos, ni ekĝojos, sonorilojn batos... </text:p>
      <text:p text:style-name="P14">Silvestro Petroviĉ silentis, plu same senmove kaj furioze rigardante al la princo. Kaj Prozorovskij plu parolis senĉese: </text:p>
      <text:p text:style-name="P14"><text:soft-page-break/>— Vi, Ievlev, oficiro cara, kapitan-komodoro — jen kiu komandu. De vi ĉio estos: viktorio de vi, malhonoro, konfuzo — same de vi. Ne juĝu, kara amiko, indulgu, se mi ion ofendan diris. Nun mi scias — vi batalos! </text:p>
      <text:p text:style-name="P14">Ievlev interrompis lin, diris malvarme: </text:p>
      <text:p text:style-name="P14">— Ne tiom mi, princo, estas stulta, ne tiom mensdebila, por ke al tiuj sensencaĵoj kredi. </text:p>
      <text:p text:style-name="P14">La vojevodo nehaste verŝis por si kvason, nehaste glutis, metis la kruĉeton sur la tablon. </text:p>
      <text:p text:style-name="P14">— Afero via: se vi deziras — kredu, ne deziras — ne kredu. Skribu al Moskvo, tie oni al vi, eble, kredos, ke bojaro princo-vojevodo instruis transiri al la svedoj. Skribu, skribu, estos multa rido... </text:p>
      <text:p text:style-name="P14">Li klakfrapis per la manoj, en malfremda maniero puŝis Ievlev-on al la ŝultro: </text:p>
      <text:p text:style-name="P14">— Do pafos vi al la sveda eskadro el via fortreso? Ĉu kuglegojn vi rezervis? Pulvon? Kanonistojn instruis, militisto? Ĉu? </text:p>
      <text:p text:style-name="P14">— Kiam mi pafos — al la svedo ne plaĉos! — abrupte respondis Ievlev. </text:p>
      <text:p text:style-name="P14">Prozorovskij per lupa rigardo por momento fiksrigardis la vizaĝon de Ievlev: </text:p>
      <text:p text:style-name="P14">— Ĉu vi sukcesos? </text:p>
      <text:p text:style-name="P14">— Necesas sukcesi. Vi, princo, ne helpos. </text:p>
      <text:p text:style-name="P14"><text:soft-page-break/>— Nu, bravulo, bravulo, — ekhastis la vojevodo. — Nun mi vidas — bravulo! Ja homoj diversajn aferojn babilas pri vi... Ĝis tio ili babilas, ke eĉ diris: loĝas, oni diris, ĉe Ievlev sendito de la svedaj militistoj — kampulo Nikeforo. Venis, oni diris, Nikeforo el la maro, alportis al Ievlev svedan sekretan leteron... Nu, konduku min al Nikeforo, rigardos mi al li, demandos, kia estas homo... Kaj de Nikeforo kondukos vi min, kara amiko, al la fremdlandanoj, al viaj arestitoj. Plendas oni pri vi, bezonas mi ankaŭ la prizonulojn fremdlandajn rigardi, nepre bezonas. </text:p>
      <text:p text:style-name="P14">Ievlev respondis kun malamo en la voĉo: </text:p>
      <text:p text:style-name="P14">— Nikeforo hodiaŭ fartas tute malbone, princo-vojevodo. Mi pensas, ne ĝisvivos li la morgaŭan tagon... </text:p>
      <text:p text:style-name="P14">— Kial tiel? — gaje miris la vojevodo. — Ĉiam vivis bone, kaj jen subite morti ekintencis. Ne, ni iru, mi konversaciu kun li afable. </text:p>
      <text:p text:style-name="P14">La kapitan-komodoro silente elkondukis la vojevodon el la komandantula domo en la fortresan korton. La princo iris ĉirkaŭrigardante, ĝemante: sur ŝtonaj platoj kun ŝriko oni trenis sur ŝnuregoj kanonon; fortresaj ĉevaloj, elbatante per hufferoj fajrerojn, trenis ĉarojn kun kuglegoj; knaris vinĉo, per kiu oni levadis sur la fortresajn murojn municion, interrompante unu la alian, batadis forĝaj marteloj... </text:p>
      <text:p text:style-name="P14">Nikeforo kuŝis sur la dorso, dormis kun malfermitaj okuloj. Lia vizaĝo dum la pasintaj tagoj iĝis cindra, malgranda, kvazaŭ sekiĝis. </text:p>
      <text:p text:style-name="P14">La vojevodo almontris per la fingro, demandis: </text:p>
      <text:p text:style-name="P14"><text:soft-page-break/>— Ĉu li? </text:p>
      <text:p text:style-name="P14">Eksidis nemalproksime, tuj kriis, por timigi: </text:p>
      <text:p text:style-name="P14">— Kiu vi estas? De kie? Mi scias, ke vi estas sveda militisto, de latronoj sendita, por malordon semi kaj malkonkordon! Parolu, ne silentu, respondu tuj! </text:p>
      <text:p text:style-name="P14">Nikeforo suspiris, ekrigardis al Silvestro Petroviĉ, kvazaŭ petis defendon. </text:p>
      <text:p text:style-name="P14">— Parolu, Nikeforo, — trankvile, per amika voĉo konsilis la kapitan-komodoro. — Parolu, amiko. Tio estas princo-vojevodo, li la puran veron scii devas, parolu, ne dubu. </text:p>
      <text:p text:style-name="P14">Nikeforo diris mallaŭte: </text:p>
      <text:p text:style-name="P14">— Malbone al mi estas hodiaŭ, Silvestro Petroviĉ. Jen mi kvazaŭ sonĝojn iajn vidas, jen entute ĉio perdiĝas, nenio estas... Kaj spiri neniel povas... </text:p>
      <text:p text:style-name="P14">— Parolu! — kriis la vojevodo. </text:p>
      <text:p text:style-name="P14">— Sed kion paroli do? — per malforta, sed trankvila voĉo respondis Nikeforo. — Ne sendito mi estas, ne sveda militisto... </text:p>
      <text:p text:style-name="P14">— Kaj se ni vin pendigos? — demandis la vojevodo. </text:p>
      <text:p text:style-name="P14">— Mi staras ĉe mia vero. </text:p>
      <text:p text:style-name="P14">— Fingrojn ni komencos haki po unu, per fajro torturos, antaŭ la morto vi mem ĉion rakontos — malfrue estos, — promesis Prozorovskij. — Parolu nun! </text:p>
      <text:p text:style-name="P14"><text:soft-page-break/>Nikeforo malforte ridetis, nudiginte bebajn sendentajn gingivojn, streĉis la fortojn. </text:p>
      <text:p text:style-name="P14">— Vojevodo-princo! — kun trankvila digno ekparolis li. — Rigardu al mi, ne opiniu ĝeno, vi ekvidos, kiom mi belas. Ĉiel oni min torturadis kaj batadis en fremdaj landoj, ne dolĉe vivis la kaptito, ĉu eblas min nun per torturo timigi, per fajro, per pendigilo? Kaj kiom da vivo al mi restis? </text:p>
      <text:p text:style-name="P14">— Por torturisto sufiĉos! — respondis la vojevodo. </text:p>
      <text:p text:style-name="P14">Kaj, turniĝinte al Ievlev, li diris, ke ordonas Nikeforon jam hodiaŭ preni en la urbon por enketado. Silvestro Petroviĉ, tusinte, diris, ke la malsanan kriplulon li en Arĥangelskon ne sendos. Kaj mallaŭte, preskaŭ flustre aldonis: </text:p>
      <text:p text:style-name="P14">— Sufiĉas, princo, feroci. Ĉi Nikeforo ĉifritan leteron en la citadelon veturigis, grandajn suferojn eltenis... </text:p>
      <text:p text:style-name="P14">La princo aliris la fenestron, kriis al iranta pretere soldato: </text:p>
      <text:p text:style-name="P14">— La kuraciston ĉi tien fremdlandan sendu, Loftus-on, kaj tuj! Kuru! </text:p>
      <text:p text:style-name="P14">Kaj li ree eksidis sur la benkon, kunmetinte la manojn sur la ventro, turnante la dikajn fingrojn en ringoj. Nikeforo ree ekdormetis. </text:p>
      <text:p text:style-name="P14">Loftus estis apude, venis tuj kune kun Jegoro Rezen. Prozorovskij ordonis al li rigardi, kian sanon havas Nikeforo. La kuracisto riverencis malalte, elmetis gravmiene la malsupran lipon, eksidis sur la benkon apud la malsanulo, prenis per la fingroj lian pojnon. En tiu momento Nikeforo <text:soft-page-break/>penis levi la kapon, sed la malforta kolo ne tenis, la kapo ree falis sur la kusenon. Lia sulkita vizaĝo tordiĝis pro terura fortostreĉo, la lipoj penis diri ion, sed el la kava brusto aŭdiĝis nur gluglado. Ievlev aliris pli proksime, kliniĝis: </text:p>
      <text:p text:style-name="P14">— Kio, Nikeforo? Kion vi bezonas? </text:p>
      <text:p text:style-name="P14">— Li! — subite klare kaj eĉ laŭte prononcis Nikeforo. — Li! Lin oni sur la galero veturigis al haveno Uleaborgo. Li estas svedo! Li — lin... </text:p>
      <text:p text:style-name="P14">Loftus komencis kankroiri, Nikeforo kroĉis lian manon per siaj kripligitaj fingroj, Loftus tiris sin pli forte — Nikeforo falis de la benko per la vizaĝo al la planko. Rezen ĵetiĝis al li, subtenante per la manoj la kapon, flustris karesajn vortojn, sed Nikeforo, tuta etendiĝinte, ree kriis per lastaj fortoj: </text:p>
      <text:p text:style-name="P14">— Spiono, sed ne kuracisto! De Stokholmo mem ni lin sur la galero veturigis, spiono li estas, hundo, ligu lin, homoj... </text:p>
      <text:p text:style-name="P14">La kuracisto plu estis iranta kankre al la pordo, dismovante la manojn, penante ankoraŭ rideti. Silvestro Petroviĉ skuis lin je la ŝultroj, ordonis: </text:p>
      <text:p text:style-name="P14">— Staru kviete! El ĉi tie vi ne foriros. Ĉi tie estas fortreso! </text:p>
      <text:p text:style-name="P14">Kaj li kliniĝis al Nikeforo. Nikeforo plu flustris — kiel ili iris sur la galero de Stokholmo mem, kiel ĉi persono sidis en fotelo apud la ŝipestro mem, kaj kiam incendio fariĝis, la nomita kuracisto komencis pafi per pistolo al la bagnuloj. La rakonto de Nikeforo estis kohera, la kripligitaj okuloj rigardis racie. Poste li komencis konfuziĝi, al li mankis spiro. Ievlev duope kun Rezen levis lin sur la benkon, la inĝeniero alportis al <text:soft-page-break/>la kriplulo trinki, sed tiu jam ne povis trinki, la akvo verŝiĝis sur la vejnan maldikan kolon. Egalmezura stertorado estis eliĝanta el lia gorĝo. </text:p>
      <text:p text:style-name="P14">— Li mortas! — diris Silvestro Petroviĉ. — Voku la popon, Jegoro! </text:p>
      <text:p text:style-name="P14">Jegoro eliris. La griza pro timo vojevodo demandis timide: </text:p>
      <text:p text:style-name="P14">— Ĉu estas vero tamen? Obsedo, vera obsedo. Unu — spiono, dua — same spiono... </text:p>
      <text:p text:style-name="P14">Loftus vigliĝis, alpremante la manojn al la brusto, komencis per teruraj ĵuroj ĵuri, ke ĉio ĉi estas kalumnio, misakuzo, mensogo. Silvestro Petroviĉ ne respondis. La kuracisto ekparolis pli mallaŭte, poste flustre. Ievlev sidis forturniĝinte. Loftus ankoraŭ foje ekpetis, poste eksilentis — komprenis, ke li pereis. </text:p>
      <text:p text:style-name="P14">La maljuna fortresa popo, tenante la eŭĥaristion, envolvitan en epitraĥelio, riverencante al la senmova vojevodo, eniris en la ĉambron, post li Rezen kondukis du severajn matrosojn — aresti la nazparolan kuraciston. </text:p>
      <text:p text:style-name="P14">— Iru! — ordonis Ievlev. </text:p>
      <text:p text:style-name="P14">— La mortanto estas freneza! — ekkriis Loftus. — Febra deliro de forpasanto... </text:p>
      <text:p text:style-name="P14">— Prenu lin, knaboj! — diris la kapitan-komodoro al la matrosoj. </text:p>
      <text:p text:style-name="P14">La matrosoj prenis Loftus-on malantaŭe je la akraj kubutoj, li ŝiriĝis, tiam la matrosoj prenis pli forte, ektrenis al la pordo. <text:soft-page-break/>Patro Johano, sidante ĉe la kapo de Nikeforo, estis faranta senrespondan konfeson. Prozorovskij estis ete krucosignanta sin. Silvestro Petroviĉ ekstaris, post li peze ekhastis la vojevodo. Lia grasa vizaĝo nun bruniĝis, li ĝibetiĝis, ĵetadis rigardojn al flankoj. Silvestro Petroviĉ iris, ne retrorigardante. En la komandantula ĉambro li haltis, diris al la vojevodo severe: </text:p>
      <text:p text:style-name="P14">— Tiele, princo! Via plej bona konsilanto, amiko fidela estis ĉi tie sveda spiono. Alia venis anstataŭe — ankaŭ tiu estas sendito, spiono. Via dumaano Larionov, kancelarianoj viaj Molokojedov, Gusev, Abrosimov — estas koruptuloj, rabistoj tagaj, en sangego vadas ĝis genuoj. Tiuj monstroj per knutoj, torturoj, timo elbatas por vi petskribon, vi ĉi falsan paperon al Moskvo sendas, por ke oni lasu vin ankoraŭ per cara favoro plu sidi en ĉi urbo. Vi mem tute la kapon pro timo perdis, ĝismorte timigita de la enketado, kiun faras via Larionov. Nun tion la afero atingis, ke vi, princo-vojevodo, proksima cara servanto, ne ŝerce, sed sincere penis persvadi min al la svedo transiri... </text:p>
      <text:p text:style-name="P14">Prozorovskij, kun tute sangoplena vizaĝo, penis ankoraŭ foje ĉion malkonfesi, sed Ievlev frapis per la bastono la plankon, menciis Romodanovskij-on, radumadon pro perfido, la Preobraĵenskan kancelarion. La princo ekpetis: </text:p>
      <text:p text:style-name="P14">— Pardonu, sinjoro kapitan-komodoro, je Dio mi elprovadis vin, bezonas mi scii, pardonu... </text:p>
      <text:p text:style-name="P14">— Silentu, vojevodo! Pri oficiroj, kion vi antaŭ nelonge diris — pri la ribeluloj, — vi mensogis... </text:p>
      <text:p text:style-name="P14">— Ne, je Dio, estas vero, jen sankta kruco por vi. </text:p>
      <text:p text:style-name="P14"><text:soft-page-break/>— Ne sakrilegiu! </text:p>
      <text:p text:style-name="P14">Prozorovskij plorsingultis, komencis sveni: </text:p>
      <text:p text:style-name="P14">— Malbone estas al mi, malbone, aĥ, sinjoro kapitan-komodoro... </text:p>
      <text:p text:style-name="P14">Palpserĉante malantaŭ la dorso per disŝovita mano, li kankroiris al la benko, falis sur ĝin, sed Silvestro Petroviĉ rimarkis: la okuletoj de la princo rigardas akre, sana estas la vojevodo kiel ĉevalo, nur ludas komedion. </text:p>
      <text:p text:style-name="P14">En la komandantulan ĉambron eniris inĝeniero Rezen; libere, sen ajna respekto al la vojevodo, eksidis, komencis elbati per fajrilo fajron por sia pipo. Prozorovskij sidis ĝibetiĝinte, molaĉe, se tuŝi lin per fingro — li falus de la benko. Silvestro Petroviĉ, ne rigardante al la princo, ekparolis: </text:p>
      <text:p text:style-name="P14">— Pro multaj viaj malsanoj eblas al vi, Aleksio Petroviĉ, kun la princino kaj la princidinoj, kun servistoj kaj kun kiu vi deziros — forveturi al Ĥolmogoro. Tie — sub forta gardo, por ke vi ne ekscesu, — vi transatendos. De malsana vojevodo oni ne povas postuli, dum de la malkuraĝa postulo estas granda: la popolo ne indulgos, la kapon forhakos... </text:p>
      <text:p text:style-name="P14">— Pri tio estis kelkaj ekzemploj en la historio! — diris Rezen, snufante per la pipo. </text:p>
      <text:p text:style-name="P14">— Estis! — konfirmis Ievlev. </text:p>
      <text:p text:style-name="P14">La princo silentis. Liaj okuletoj estis kolere briletantaj. </text:p>
      <text:p text:style-name="P14">— Ĉiujn, kiuj estis kaptitaj kaj al torturo destinitaj de la vojevodo, — daŭrigis per glata voĉo Ievlev, — dume per ukazo <text:soft-page-break/>de la vojevodo mem mi el aresto liberigos. Mi hodiaŭ ĉiun homon bezonas... </text:p>
      <text:p text:style-name="P14">Prozorovskij levis la kapon, diris, ne reteninte sin: </text:p>
      <text:p text:style-name="P14">— Alte vi leviĝis, kapitan-komodoro, aj, alte! Ribelulojn, latronojn, ŝtatajn malicajn malamikojn liberigi? Ĉu vi Azovon forgesis? La pafistan ribelon forgesis? Amare vi la nunan horon rememoros, sed malfrue estos! Malfrue, ne reĝustigos! Al mi Petro Aleksejeviĉ en ĉio kredos, al vi kun via kanajlaro kredo ne estos donita! Ĉu vi ne kredas pri la oficiroj? Pro tio vi ne kredas, ke vi mem estas tia! Pardonu, sinjoro, la veron, sed mi tiajn kiel vi multe vidis dum mia vivo, tielajn viglajn saltulojn! Vidis, kaj postvivis... </text:p>
      <text:p text:style-name="P14">Silvestro Petroviĉ, mallarĝigante la okulojn, demandis: </text:p>
      <text:p text:style-name="P14">— Pri kio vi diras, princo? </text:p>
      <text:p text:style-name="P14">— Vi mem scias, vi mem scias, pri kio. Nun estas via horo, sed morgaŭ ni vidos. Ĝisvivos ni ankoraŭ — kaj vidos... </text:p>
      <text:p text:style-name="P14">Rezen en la angulo laŭte ektusis, akra pipa fumo ekrampis en la ĉambro. </text:p>
      <text:p text:style-name="P14">— Ĉe malbonfarto en Ĥolmogoro estas bone! — diris la inĝeniero. — Por malsana homo ne estas pli bone, ol en Ĥolmogoro. En Ĥolmogoro estas kvieto... </text:p>
      <text:p text:style-name="P14">La vojevodo raŭkis malklaran respondon — ne povis decidi, kion fari. Decidis anstataŭ li Ievlev: </text:p>
      <text:p text:style-name="P14">— Tiel estos pli fidinde! — prononcis Silvestro Petroviĉ. — Al sinjoro pafista estro kolonelo Ruĵanskij mi sendos stafeton, <text:soft-page-break/>por ke li donu pafistojn — kun deco akompani la malsanan vojevodon. Kun la pafistoj veturos subleŭtenanto Pustovojtov, kaj li al mi rakontos, ĉu la princo ĝisveturis en bona sano... </text:p>
      <text:p text:style-name="P14">Prozorovskij, tute moliĝinte, oĥante, plu eksvenante, ekiris al la pordo. Ievlev kaj Rezen kun plena respekto kondukis la princon de la perono, — la laboranta popolo, plebo, malnobluloj ne devis scii, ke la vojevodo estis puŝe elpelita el Arĥangelsko en Ĥolmogoron, ke supre, inter la kapitan-komodoro kaj la princo, — estas kverelo, ke bojaro Prozorovskij estas perfidulo kaj malkuraĝulo... </text:p>
      <text:p text:style-name="P14">— Vi veturas pro malbonfarto kaj pro multaj malsanoj, — severe diris Silvestro Petroviĉ. — Ĉu vi memorfiksis, princo? </text:p>
      <text:p text:style-name="P14">La vojevodo kapjesis gravmiene. </text:p>
      <text:p text:style-name="P14">Ili staris triope — atendis, kiam preterveturos grandega ĉaro kun jungaĵo el ses ĉevaloj. Sur la ĉaro oni veturigis fortresan pordegon, kunigitan el feraj folioj, kun pikaĵoj kaj akraj dornoj. Post la pordego fortikaj ĉevaloj estis trenantaj feraĵojn, ĉio ĉirkaŭe grincadis, bruadis, tondradis... </text:p>
      <text:p text:style-name="P14">Forakompaninte la vojevodon, Silvestro Petroviĉ diris al Rezen: </text:p>
      <text:p text:style-name="P14">— Nu, Jegoro, malfacile al mi estos. Hodiaŭ la vojevodo penis persvadi al la svedoj transiri kaj bonvole porti al ili sur kuseno la ŝlosilojn de urbo Arĥangelsko. Kaj kiam tio ĉi ne sukcesis, li komencis jam en via ĉeesto minaci, ke mi mem estas ribelulo kaj ankoraŭ nesciate kio. Li en Azovo multajn pereigis, pro tio estas opiniata la plej fidela kaj nun iĝis por mi <text:soft-page-break/>la unua malamiko. Ĉion necesas atendi, kaj pli ol ion alian — malbonon... </text:p>
      <text:p text:style-name="P14">Li silentis iom, poste demandis: </text:p>
      <text:p text:style-name="P14">— Se la vojevodo estas tia, kiun do eblas fidi? </text:p>
      <text:p text:style-name="P14">— Min vi povas fidi, Silvestro Petroviĉ. Tiuj, kiuj en nia subteraĵo sidas arestitaj — estas fremdlandanoj, malamikoj por vi. Mi ne estas malamiko, sed same fremdlandano. Tio multon signifas, ĉu ne? Sed ni iru, vin atendas tiu glorinda piloto, kiu dronis, sed poste revenis, kaj lia edzino, kiu estis vidvino, sed nun ŝi estas ree edzino, kaj ilia infano, kiu estis orfo, kaj nun ne orfo. Ĉu mi ĝuste diras en la rusa? </text:p>
      <text:p text:style-name="P14">— Ĝuste, ĝuste, brave! — subridante, diris Silvestro Petroviĉ. </text:p>
      <text:p text:style-name="P14">— Ili alveturis en velboato! — diris Rezen. — Ili alveturis gaste. Ĉu tiel? </text:p>
      <text:p text:style-name="P14">— Nu, tiel. </text:p>
      <text:p text:style-name="P14">— Li deziras rigardi la tutan fortreson! </text:p>
      <text:p text:style-name="P14">— Montru al li! </text:p>
      <text:p text:style-name="P14">— Sed tio estas ne tiel! Mi eĉ al la vojevodo mem ne montris, sed nun montros al piloto? </text:p>
      <text:p text:style-name="P14">— Montros! </text:p>
      <text:p text:style-name="P14">— Por kio? </text:p>
      <text:p text:style-name="P14">— Ja por tio, ke tiu piloto... </text:p>
      <text:p text:style-name="P14"><text:soft-page-break/>Silvestro Petroviĉ ne trovis, kion diri, kaj nur ankoraŭ foje ordonis: </text:p>
      <text:p text:style-name="P14">— Vi montros ĉion, kiel estas. Kie kiaj mortiroj kaj haŭbizoj staras kaj staros, de kie kian pafadon ni faros, ĉion tiel, kiel vi al bombardisto Petro Aleksejeviĉ montrus. </text:p>
      <text:p text:style-name="P14">— Sed kial? </text:p>
      <text:p text:style-name="P14">— Tial, ke mi tiel al vi ordonas... </text:p>
      <text:p text:style-name="P14">Rezen ne ofendiĝis, nur levis la ŝultrojn. </text:p>
      <text:p text:style-name="P14">— Jen li, sur la perono sidas! — diris Ievlev. — Iru kaj montru kiel ordonite. Kaj revenu kun li — ni tagmanĝos. </text:p>
      <text:p text:style-name="P14">La inĝeniero aliris al Rjabov, riverencis, diris kun subrido en la rusa: </text:p>
      <text:p text:style-name="P14">— Al vi, sinjoro piloto, estas ordonite ĉion montri, kvazaŭ al bombardisto mem Petro Aleksejeviĉ. Ni iru. </text:p>
      <text:p text:style-name="P14">La rudristo leviĝis de la perono, ŝovis la pipon en la poŝon, trankvile, kiel mastro ekiris rigardi la Novdvinan citadelon. </text:p>
      <text:h text:style-name="P5" text:outline-level="3"><text:bookmark-start text:name="__RefHeading___Toc6833_1665404091"/>4. Duope<text:bookmark-end text:name="__RefHeading___Toc6833_1665404091"/></text:h>
      <text:p text:style-name="P14">Fortresaj maljunulinoj lavis kaj vestis la mortintan suferinton. Silvestro Petroviĉ ordonis doni por Nikeforo sian malnovan Preobraĵenskan kaftanon, la soldato iru en sian lastan vojon dece, ĉiuj vidu — nun oni sepultas ne sennoman vagulon, sed bravan rusan militiston. </text:p>
      <text:p text:style-name="P14">Ferdekestro Semisadov trovis bajoneton, metis sur la bruston de la mortinto. Kaj la vizaĝo de Nikeforo subite iĝis signifa kaj <text:soft-page-break/>treege trankvila, kvazaŭ li faris ĉiujn siajn laborojn kaj nun ripozas; la laboroj estis malfacilaj, kaj al neniu estas permesite malhelpi lian ripozon. </text:p>
      <text:p text:style-name="P14">En la domon, kie kuŝis la forpasinto, krucosignante sin, eniradis fortresaj konstruistoj — masonistoj, ĉarpentistoj, forĝistoj; ili riverencadis longe, silente rigardis en la signifan vizaĝon de la mortinto. Jam preskaŭ ĉiuj sciis, ke Nikeforo rekonis svedan spionon, ke li mem fuĝis de la svedoj, ke li alportis iun sekretan kaj gravan leteron, kaj ĉiuj riverencadis al la forpasinto ne simple laŭ la moro, sed tial, ke li estis ĉi tie la unua, kiu ne cedis al la sveda latrono, iranta nun al Arĥangelsko. </text:p>
      <text:p text:style-name="P14">Vespere por adiaŭi la mortinton venis kun tuta respekto la kapitan-komodoro — kun spado, en trikorna ĉapelo, en blankaj gantoj. Kanonistoj, ŝtontajlistoj, soldatoj disiĝis. Silvestro Petroviĉ surgenuiĝis antaŭ la ĉerko, ĝistere riverencis. La homoj en la domo suspiris per unueca suspiro, ĉiuj aprobis Ievlev-on: jen kiel oficiro respektas veran heroecon. Ekploris maljunulinoj. La maljuna popo, patro Johano, legis psalmaron anstataŭ ekdrinkinta diakono: </text:p>
      <text:p text:style-name="P14">«Vi kaŝas Vian vizaĝon, tiam ili ektimas; Vi forprenas ilian spiriton, Tiam ili mortas kaj revenas al sia polvo. Vi sendas Vian spiriton, tiam ili kreiĝas; Kaj Vi renovigas la vizaĝon de la tero.» </text:p>
      <text:p text:style-name="P14">— Kaj renovigas la vizaĝon de la tero, — mallaŭte, per solaj lipoj ripetis Ievlev. </text:p>
      <text:p text:style-name="P14"><text:soft-page-break/>Elirante, li ekvidis Rjabov-on, — tiu staris ĉe la pordofosto, atente aŭskultante la vortojn de la Skribo. Mallaŭte ploris Manjo, senmove, tre pala staris Taisja. Kaj en la korto, apud la domo, en kiu kuŝis la mortinto, intervokante per gajaj voĉoj, estis ludantaj kaj kurantaj Ivaĉjo de Rjabov kun la filinoj de Silvestro Petroviĉ. </text:p>
      <text:p text:style-name="P14">Ievlev eksidis sur benkon en la fortresa korto. Hirudoj sage flugadis super la kapo, ili jam elkovis birdidojn sub la rando de la kupolo de la hodiaŭ konstruita fortresa preĝejeto. Kaj la birdidoj elŝovadis el la nesto la bekajn kapetojn, avide malfermadis la bekojn, pepadis... </text:p>
      <text:p text:style-name="P14">Silvestro Petroviĉ sidis longe, fumis, pensis. Pretere sur viŝtukoj soldatoj ekportis la ĉerkon en la preĝejon — por sepulta servo; popo Johano, malalte levinte la kapon, estis svinganta la incensilon, blua dolĉa fumeto de incenso ne solviĝis en la senmova aero. </text:p>
      <text:p text:style-name="P14">Al Ievlev alsidiĝis Rjabov. Silvestro Petroviĉ demandis: </text:p>
      <text:p text:style-name="P14">— Ĉu vi ĉion rigardis, Ivano Sabateiĉ? </text:p>
      <text:p text:style-name="P14">— Rigardis mi ion! — respondis la rudristo. </text:p>
      <text:p text:style-name="P14">— Nu, kiel? Ĉu rebatos ni? </text:p>
      <text:p text:style-name="P14">Rjabov respondis ne tuj: </text:p>
      <text:p text:style-name="P14">— La afero estas ne facila. Via citadelo, Silvestro Petroviĉ, ne pretas ankoraŭ. Unu muro tute ne estas finita, tie eĉ kanonon ne eblas meti. Kio, se ili morgaŭ aŭ postmorgaŭ venos, — tiam kiel? </text:p>
      <text:p text:style-name="P14"><text:soft-page-break/>Silvestro Petroviĉ silentis. Pretere, mallaŭte konversaciante, trairis Manjo kaj Taisja. Li akompanis ilin per rigardo, ree pensis: «Jen, mi forprenas de vi vian rudriston, povas esti — por ĉiam. Ĉu multe gastis la edzo ĉe la edzino, ĉe la filo? Kaj ree li foriru!» </text:p>
      <text:p text:style-name="P14">— La muro ne estas finkonstruita, tamen malprofundaĵo ruza antaŭ la citadelo estas! — obtuze diris Ievlev. — Tiu malprofundaĵo multan bonon povas porti al nia afero, se kun rapido, ĉe bona vento la flagŝipo surgrundiĝos... </text:p>
      <text:p text:style-name="P14">Li ree eksilentis. Lia koro batis forte, tiel forte, ke al li iĝis subite malfacile spiri. Jen, venis la malfacilaj minutoj. </text:p>
      <text:p text:style-name="P14">— Pensadis mi, Ivano Sabateiĉ. Pensadis nemalmulte. Necesas sendi al la latronoj sur la eskadron rudriston, tiu rudristo devas esti homo kuraĝa, homo, kiu estas konata al svedoj kiel sperta piloto. Kaj iras kun la eskadro niaj malnovaj konatoj: ŝipestro Urquhart, eskortulo Golgolsen kaj aliaj negocistoj... </text:p>
      <text:p text:style-name="P14">— Konas mi ilin, — nelaŭte prononcis Rjabov. — Kaj ankaŭ ili min konas. </text:p>
      <text:p text:style-name="P14">La rudristo subridis, ruzaj lumetoj ekbrilis en la verdaj okuloj. </text:p>
      <text:p text:style-name="P14">— Ja ruza vi estas, Silvestro Petroviĉ! — diris li bonanime. — Ruze vi elpensis. Do... Ĉu la amikoj sur la eskadro? Servi al ili dece, al la malnovaj amikoj, — tio eblas. </text:p>
      <text:p text:style-name="P14">Ievlev sendeŝire rigardis al la rudristo. </text:p>
      <text:p text:style-name="P14"><text:soft-page-break/>— Ŝajnigadis sin negocistoj, diabloj! — diris Rjabov. — Ĉi Urquhart-on mi neniam forgesos... Do, kvazaŭ hazarde al ili trafi? Kvazaŭ mi fiŝis, kaj ili min kaptis? </text:p>
      <text:p text:style-name="P14">— Hazarde! — diris Ievlev. — Pli malproksime de Arĥangelsko. En la gorĝo... La malprofundaĵon ni ankoraŭ fortikigos por certeco: boaton dronigos kun ŝotro, aŭ du boatojn. Buojn ni metos trompajn, kvazaŭ la ŝanelon ili montros, sed reale — la malprofundaĵon. Ĉio povas esti, la rudristo povas malĝuste kalkuli... </text:p>
      <text:p text:style-name="P14">— Kial do malĝuste kalkuli? — demandis Rjabov. — Mia kapo, mi pensas, ne havas truojn, mi ne forgesos. Ĝuste mi iru, alian ne eblas trovi... </text:p>
      <text:p text:style-name="P14">Ievlev profunde suspiris. Delonge li ne spiris tiel facile kaj trankvile, delonge la animo ne estis tiel plena kaj ĝoja. Li suspiris — kvazaŭ ĉio malfacila jam pasis, kvazaŭ li eliris el densa arbaro sur larĝan vojon, suspiris, kiel suspiras laca vojaĝanto, ekvidinte la tegmenton de la propra domo. </text:p>
      <text:p text:style-name="P14">— Ruze vi elpensis! — ankoraŭ foje diris Rjabov. — Ĝuste. </text:p>
      <text:p text:style-name="P14">— Monon de ili postulu! — prononcis Ievlev. — Kaj pli multe. Marĉandu... </text:p>
      <text:p text:style-name="P14">— Certe! Ne sen marĉando... </text:p>
      <text:p text:style-name="P14">— Longe marĉandu... </text:p>
      <text:p text:style-name="P14">— Ja nepre, tio estas pli certa... </text:p>
      <text:p text:style-name="P14">Ili silentis iom. Rjabov diris malgaje: </text:p>
      <text:p text:style-name="P14">— Hejme mi preskaŭ ne gastis. Taisja turmentiĝos... </text:p>
      <text:p text:style-name="P14"><text:soft-page-break/>Li balancis la kapon, enpensiĝis. </text:p>
      <text:p text:style-name="P14">— Krom vi ne eblas trovi iun, — diris kvazaŭ kulpe Silvestro Petroviĉ. — Mi pensadis, — ĉu Semisadov-on? Sur la ligna kruro ne povas li. Tie, eble, lukti kaj fuĝi necesos, kaj sur lignaĵo ĉu eblos longe salti? Ankoraŭ Longinov — rudristo bona, sed ne havas saĝan kapon: ĉu vi aŭdis, kiel li en ĉerko la duan alvenon atendadis? </text:p>
      <text:p text:style-name="P14">Rjabov ekridis negaje: </text:p>
      <text:p text:style-name="P14">— Aŭdis, Silvestro Petroviĉ! Ja ne, ĉi tie eĉ disputo ne povas esti, mi iru, alia ne necesas. Certe, se cerbumi, la laboro estas tia — eblas ankaŭ la kapon perdi, sed ja ĉie estas ne sen malprofito. Se kun ruzo fari, tiam, eble, ni ankoraŭ vivos. Lamenti ne necesas; oni diras, ĝis vespero vi lamentis, kaj sen vespermanĝo restis. Pri morto ni same ne pensu, ĝin ni superruzos. Mi nun pri alio: Taisja ne sciu, ĉu? Sufiĉas por ŝia vivo da malfeliĉo. Nu, se mi ne revenos, tiam nenion eblas fari, sed dume... Kion vi konsilos diri al ŝi? </text:p>
      <text:p text:style-name="P14">Silvestro Petroviĉ ŝultrolevis: </text:p>
      <text:p text:style-name="P14">— Al malbono Taisja Antipovna ne kredos, pensi necesas — kio estos konvena... </text:p>
      <text:p text:style-name="P14">Aliris Ivaĉjo kun la filinoj de Ievlev, alportis ŝipeton, rabotitan el ŝelo. La rudristo prenis el la manoj de la knabo la tranĉilon, korektis la maston, poste streĉis ŝnuron. </text:p>
      <text:p text:style-name="P14">— La urbon ili, latronoj, bruligos, se ĝin atingos, — estis diranta Rjabov, — sangegon verŝos, ne eblas ilin lasi atingi Arĥangelskon! Kaj la popolo nenien povas foriri. Ne eblas <text:soft-page-break/>foriri kun senfortaj maljunuloj kaj etaj infanoj. Granda ruinigo... </text:p>
      <text:p text:style-name="P14">— Kaj jen ankaŭ kanonoj estas ĉe mi! — diris Ivaĉjo, almontrante per la fingro la ferdekon de sia ŝipeto. </text:p>
      <text:p text:style-name="P14">— Kanonoj estas ĉe li! — diris Venjo. </text:p>
      <text:p text:style-name="P14">— Kanonoj! — konfirmis Irenjo. </text:p>
      <text:p text:style-name="P14">— Nu, iru, fileto, iru! — ordonis Rjabov. — Iru, promenu! </text:p>
      <text:p text:style-name="P14">La infanoj foriris, la rudristo penseme daŭrigis: </text:p>
      <text:p text:style-name="P14">— Tiele, Silvestro Petroviĉ. Tiel ni decidos: mi iros malproksime en la maron, renkontos ilin, kvazaŭ hazarde, afektos ĉiel, kaj poste jen — vendiĝos kontraŭ oro. Ili estas tia popolo — ĉion kutimiĝis aĉeti. Nu, kaj se io ne sukcesos — do ĉe ni, blankmaranoj, oni ne vane diras: se fali — tiam en maron, en flakon ja tute ne indas. </text:p>
      <text:p text:style-name="P14">Silvestro Petroviĉ volis respondi, ne sukcesis — ektremis la lipoj. Rjabov rimarkis tion. Kvazaŭ hontante pro la malforteco de la kapitan-komodoro, li ekparolis pri alio: en la arestejo sidas majstro de la Kanona korto Forĝisto, oni torturas lin kruele. Sidas sub aresto ankaŭ kelkaj aliaj metiistoj, kial en la nuna malfeliĉa tempo oni homojn turmentas? </text:p>
      <text:p text:style-name="P14">Pretere, lamante sur la ligna kruro, iris Semisadov, kaj Ievlev vokis lin, ordonis: </text:p>
      <text:p text:style-name="P14">— Vi, ferdekestro, prenu pli saĝajn matrosojn, du dekojn, kaj kun tiuj matrosoj urĝe — en la urbon. Ĉiujn, kiuj en la arestejo sub gardo sidas — liberigu. Al torturitoj, senfortuloj — <text:soft-page-break/>kuraciston. Al sanuloj — vodkon po granda glaso. Estas tie rabistoj, ŝtelistoj, de la kancelariano per mia nomo severe demandu, — tiujn al laboroj en la urbon. La arestejon — ŝlosi... </text:p>
      <text:p text:style-name="P14">Semisadov aŭskultis kun ĝojo, lia granda efelidhava vizaĝo lumis. </text:p>
      <text:p text:style-name="P14">— Kaj la torturiston kun la helpanto kien? — demandis li. </text:p>
      <text:p text:style-name="P14">— Afero, eble, ankaŭ por ili troviĝos, — respondis Ievlev. — Ili en la urbo laboru — tie ankaŭ nun oni baraĵojn starigas, podiojn, fostojn... </text:p>
      <text:p text:style-name="P14">— Indus atenti, ke ilin ne mortigu tie la popolo! — kun subrido diris la ferdekestro. — Hazarde, ĉio povas okazi... </text:p>
      <text:p text:style-name="P14">Rjabov demandis rekte: </text:p>
      <text:p text:style-name="P14">— Kaj por vi estas domaĝe, ĉu? Nu kaj mortigu por bona sano... Dirite estas al vi: la arestejon ŝlosi... </text:p>
      <text:p text:style-name="P14">— Kaj la ŝlosilon — en Dvinon! — gaje, per plena voĉo findiris la ferdekestro. </text:p>
      <text:p text:style-name="P14">Li ne povis stari sur la loko, ĵetiĝis plenumi la ordonon, sed Ievlev vokis lin: </text:p>
      <text:p text:style-name="P14">— Atendu! La kancelarianojn pro neneceso forliberigu dume, ili iru al siaj hejmoj... </text:p>
      <text:p text:style-name="P14">— Nu, Silvestro Petroviĉ! — ekkriis la ferdekestro. — Nu! Diras mi al vi sincere; ne forgesos mi la nunan tagon. Kaj la popolo ne forgesos, pri tio ni zorgos... </text:p>
      <text:p text:style-name="P14"><text:soft-page-break/>— Iru, iru, faru! — ridetante, diris Ievlev. — Iru! </text:p>
      <text:p text:style-name="P14">— Eble, ankaŭ mi kun li iros! — tirinte sin, diris la rudristo. — Tempas ankaŭ la hejmon viziti. Ĉu la nemalgranda velboato iros? Ĉu vi kunprenos min kun la edzino kaj Ivano? </text:p>
      <text:p text:style-name="P14">Akompaninte la rudriston, Silvestro Petroviĉ ree eksidis sur la benkon apud la preĝejo. Jam venis vespero, sed en la fortreso oni plu laboris, aŭdiĝis egalmezuraj fortaj batoj de marteloj, knaris tabuloj sub pezaj piedoj de portistoj, kiuj estis levantaj sur la nefinitan fortresan muron korbojn kun brikoj. Kalkule, laŭte, kanonistaj helpantoj estis akceptantaj de velboato kuglegojn, transĵetadis unu al la alia, kriadis: </text:p>
      <text:p text:style-name="P14">— Tenu, Simono! </text:p>
      <text:p text:style-name="P14">— Ankoraŭ! </text:p>
      <text:p text:style-name="P14">— Aĥ, bona pomo! </text:p>
      <text:p text:style-name="P14">— Akceptu!.. </text:p>
      <text:p text:style-name="P14">Apoginte sin sur la bastono per la manoj, metinte sur la manojn la mentonon, Silvestro Petroviĉ plu pensis: li imagis subite, kiel Semisadov liberigas nun el la prizono ĝuste tiun homon, kiu en tiu humida nokto ĵetis al li, Silvestro Petroviĉ, la tranĉilon. Momenta kolero kunpremis la koron, sed li tuj rememoris la desperan viron tiam, en la arbaro, survoje al Ĥolmogoro, kaj pensis, ke ne li juĝu: se sen tio ne eblas, juĝu aliaj. Sed li devas defendi la urbon, kaj kiel defendi, se komenci nun esplori sortojn de elturmentitaj de malfacila vivo masonistoj, terfosistoj, forĝistoj, ĉarpentistoj? </text:p>
      <text:p text:style-name="P14"><text:soft-page-break/>Antaŭ nelonge la vojevodo diris pri oficiroj. Sed kiuj ili estas, tiuj oficiroj? </text:p>
      <text:p text:style-name="P14">Silvestro Petroviĉ rememoris Krikov-on, rememoris multajn liajn vortojn. Do, ne riverencema estas Atanazio Petroviĉ Krikov, severa li estas al la vojevodo, al aliaj maljustaĵoj, en kies ajn masko ili estu. Sed tamen ne perfidos la kapitano la standardon, al kiu li ĵuris, ne, ne tia li estas homo, eblas kalkuli je li, eblas lin fidi, kiel sin mem, kiel rudriston Rjabov-on, kiel ferdekestron Semisadov-on, kiel Jegorĉjon kaj Ĥagajon Pustovojtov-ojn. Ne mensogu absurdaĵon princo Prozorovskij! Tio estas plu samaj kalumnioj de damnitaj dungitoj-fremdlandanoj, plu samaj denuncoj, plu sama mensogo. Nu, ili, amikoj de la vojevodo, sidas nun ŝlositaj, sub forta gardo. Ili sidu ĝis la tempo, ĝis tiu horo, kiam finiĝos tio, kion kun maltrankvilo atendas ĉiuj en la urbo kaj en la distrikto — de infano ĝis maljunulo. Siatempe veturos tiuj fremdlandanoj al si trans la maron. Ne laŭdos oni lin, Ievlev-on, pro tio, ke li arestis la fremdlandanojn, sed kion fari? Alie ne eblas, pro multo oni ne laŭdos! Kaj pro tio, ke li hodiaŭ sendis Semisadov-on ŝlosi la arestejon, same oni ne laŭdos, ne atendu!.. Sed eble, post la viktorio, kiu scias... </text:p>
      <text:p text:style-name="P14">Volviĝante en ŝalo, venis Manjo, eksidis apude, demandis: </text:p>
      <text:p text:style-name="P14">— Kien Ivano Sabateiĉ ekiris? Taisja mienis kiel mortanto. Ŝajne al amiko en Onegon? </text:p>
      <text:p text:style-name="P14">Ievlev, kuntirinte la brovojn, respondis: </text:p>
      <text:p text:style-name="P14">— De kie do mi sciu, Manjo? Li pli bone scias... </text:p>
      <text:p text:style-name="P14"><text:soft-page-break/>Manjo frostosenteme movis la ŝultrojn, diris kun riproĉo: </text:p>
      <text:p text:style-name="P14">— Li ĵus hejmen revenis — ree li ien bezonas. Eble, vi ordonus al li? Vi estas ĉi tie estro. </text:p>
      <text:p text:style-name="P14">— Provu, ordonu! — subridante, respondis Silvestro Petroviĉ. — Li estas ne soldato, ne matroso, — kiel mi lin komandu? Eble, li vin obeos... </text:p>
      <text:p text:style-name="P14">Manjo alpremiĝis al lia ŝultro, riproĉis: </text:p>
      <text:p text:style-name="P14">— Mokas vi min, mokulo! Kaj kio do estas gaja? </text:p>
      <text:h text:style-name="P5" text:outline-level="3"><text:bookmark-start text:name="__RefHeading___Toc6835_1665404091"/>5. En la arestejo<text:bookmark-end text:name="__RefHeading___Toc6835_1665404091"/></text:h>
      <text:p text:style-name="P14">Teodozo Forĝisto, ĉarpentisto Kapulo kaj kupristo Hermilo estis kuŝantaj sur bastomatoj en la vestiblo. La eltorditajn en la unua torturo artikojn la senterulo reartikigis, la alia senterulo alportis al la prizonuloj supon por manĝi. Teodozo diris kun dolora mieno: </text:p>
      <text:p text:style-name="P14">— Por la nuna tago stofo da vodko estus tute bona... </text:p>
      <text:p text:style-name="P14">Torturisto Pozdjunin elrigardis el la pordo, demandis: </text:p>
      <text:p text:style-name="P14">— Stofo? Vi ja estas de la malnova kredo, kian por vi vodkon? </text:p>
      <text:p text:style-name="P14">— Iru for, kanajlo! — respondis Forĝisto. — Iru, ankoraŭ renkontiĝos ni sur arbara pado, ekkonos vi mian tranĉilon! </text:p>
      <text:p text:style-name="P14">Pozdjunin palpebrumis, diris kun riproĉo: </text:p>
      <text:p text:style-name="P14">— Vi prefere preĝu, ol minacu! </text:p>
      <text:p text:style-name="P14"><text:soft-page-break/>— Mi ja preĝis! — malfacile leviĝante, kriis Teodozo. — Mi ja vian Dion jen kiom spertis, sufiĉas! Kaj vi, kanajlego, min ne instruu, ne ŝoviĝu... </text:p>
      <text:p text:style-name="P14">La torturisto foriris, aŭdeblis, kiel li riparas pulion en la torturejo. Forĝisto ree kuŝiĝis, grumblis: </text:p>
      <text:p text:style-name="P14">— Dio! Kie li estas, Dio via? Kiom da jaroj mi aĝas — ne vidas mi lin, ne aŭdas, sola stultaĵo — jen kio estas Dio via! Torturisto, ekzekutisto, la manoj en sango ĝis kubutoj — sed preĝas! Kial do la ĉielo ne faŭkas? Ĉu? Kapulo, kial vi silentas? </text:p>
      <text:p text:style-name="P14">— Lasu! — konsilis la ĉarpentisto. </text:p>
      <text:p text:style-name="P14">— Ne, ne lasos mi! Dio! Scias ni, aŭdis vian Dion. La juĝon atendis, sed kie ĝi estas, la juĝo? Ĉio estas trompo. Kaj kie estas la vero, la justo? </text:p>
      <text:p text:style-name="P14">Frapis la pordo: la senteruloj alportis novajn faskojn — por bruligi per fajro. Kapulo fermis la okulojn, por ne vidi, Hermilo flustre faris preĝon, nur Forĝisto plu estis parolanta: </text:p>
      <text:p text:style-name="P14">— Jen ĝi — justo! Faskoj! Kaj Sinjoro rigardos, kaj neniel reagos! Sed en kio do estas peko nia? En la petskribo? Al kiu ni skribis ĝin? Al la caro! Ne, vi atendu... </text:p>
      <text:p text:style-name="P14">Li ree ekmoviĝis sur la humida pajlo, kun peno metante la disbatitan korpon, sed sian penson ne perdis. </text:p>
      <text:p text:style-name="P14">— Vi atendu! Al la caro? Kaj li estas sanktoleita? Do kiel tio rezultas? Ne, fratoj, mi Dion ankoraŭ ne atingis. Mi lin je la <text:soft-page-break/>barbo tiel skuos, — li por mi pro ĉio respondos. Li al mi ĉion diros... </text:p>
      <text:p text:style-name="P14">— Silentus vi prefere! — petegis Kapulo. — Timas mi! </text:p>
      <text:p text:style-name="P14">Forĝisto ankoraŭ longe insultadis Dion, poste senfortiĝis, ekdormetis. Ekdormetis ankaŭ Hermilo kun Kapulo. Pozdjunin ree elŝoviĝis el la pordo, petis Forĝiston ripari al li la feran pulion. Teodozo longe palpebrumadis, ne komprenante, poste tiel longe kaj draste sakris, ke la torturisto nur ojis. </text:p>
      <text:p text:style-name="P14">— Ne plaĉas! — diris Kapulo. </text:p>
      <text:p text:style-name="P14">— Vi pli proksime aliru, hundaĉa ido, ni vin eĉ ne tiel komunios! — diris Forĝisto. — Aliru, ne timu. </text:p>
      <text:p text:style-name="P14">Kaj subite kriis: </text:p>
      <text:p text:style-name="P14">— He, fratoj, ni pendigu lin mem, dum fremduloj ne estas! Ĉu ni lin ne superos? </text:p>
      <text:p text:style-name="P14">La torturisto ekĵetis rapidajn rigardojn disen, minace levis martelegon en la mano, kankroiris. Forĝisto ŝovis du fingrojn en la buŝon, fajfis, ululis kiel arbara koboldo, Hermilo ŝrikis, kaj tiel terure kaj stride, ke unu el la senteruloj fulmrapide elkuris. Kapulo ĵetis post li argilan kruĉon. La pordo frapfermiĝis. </text:p>
      <text:p text:style-name="P14">— Nun oni katenos nin! — promesis, restariginte la spiradon, Hermilo. </text:p>
      <text:p text:style-name="P14">Oni ne katenis, ne sukcesis: anstataŭ dragonoj kun ebria Meĥonoŝin, anstataŭ la kancelarianoj kaj la vojevodo en la torturejon per rapidaj paŝoj malleviĝis la unukrura ferdekestro <text:soft-page-break/>Semisadov, post li iris liaj matrosoj, en maristaj senmanikaj jakoj, kun sabroj, en trikitaj ĉapoj. Semisadov tenis en la mano peĉan torĉon. </text:p>
      <text:p text:style-name="P14">— Elportu ilin, knaboj! — ordonis li per laŭta voĉo. </text:p>
      <text:p text:style-name="P14">La kverka pordo al libero estis malfermita, la blindan fenestron unu el la matrosoj elbatis per tortura tenajlo, tra la arestejo ekiris gaja somera trablovo. Pozdjunin ion ekbalbutis, oni ĵetis lin en la malgrandan malhelan kameron. La kanona majstro ne povis stari, iu metis lin sur sian dorson, ekportis supren, en la legomĝardenon, kiun kultivis Pozdjunin — li kreskigadis ĉi tie rafanojn, brasikojn, kukumojn. Post Forĝisto oni elportis ĉiujn, kiuj ne tenis sin sur la piedoj. Kiu povis iel iri mem, tiun oni garde kondukis subtenante sub la brakoj. Forĝiston en la legomĝardeno oni mallevis sur benkon. Li demandis de Semisadov per raŭka voĉo: </text:p>
      <text:p text:style-name="P14">— Do kiel? Unuj sur pendigilon levas, aliaj sur la dorso portas? Kiuj do estas kun la justo? Ĉu vi, aŭ tiuj, kiuj pendigadis? </text:p>
      <text:p text:style-name="P14">— Vi pli bone vidas! — kun ofendiĝo respondis Semisadov. </text:p>
      <text:p text:style-name="P14">— Ja ĝuste ne vidas. Se mi vidus, mi ne demandus. Ordonu en la Kanonan korton min veturigi. </text:p>
      <text:p text:style-name="P14">Semisadov sendis por ĉaro, Forĝisto eksidis sur pajlon, anstataŭ dankon diris: </text:p>
      <text:p text:style-name="P14">— Ni eknecesis, tial ili nin liberigis. Kaj se ni ne estus necesaj, ĝis morto ili nin torturus! </text:p>
      <text:p text:style-name="P14"><text:soft-page-break/>La ferdekestro riproĉe balancis la kapon, sed pensinte, konsentis: </text:p>
      <text:p text:style-name="P14">— Ja vere! </text:p>
      <text:p text:style-name="P14">Pozdjunin-on kaj la senterulojn ili pelis al la kajo — treni trabojn, la kverkan pordon de la torturejo Semisadov mem ŝlosis per peza seruro, la ŝlosilon pendigis sur la kolon, por ne perdi. La matrosoj viciĝis, la ferdekestro komandis: </text:p>
      <text:p text:style-name="P14">— Livan supren! Paŝe! Livan — ek! </text:p>
      <text:p text:style-name="P14">Ĉe la pordego de la arestejo li diris al la gardanto el rajdistoj: </text:p>
      <text:p text:style-name="P14">— Iru vi prefere dormi, kara! Hodiaŭ vi sufiĉe gardis! Iru, frato, dormu dum horo... </text:p>
      <text:p text:style-name="P14">La gardanto ne disputis, oscedis, ekiris laŭ la kovrita de lapoj strato. </text:p>
      <text:h text:style-name="P5" text:outline-level="3"><text:bookmark-start text:name="__RefHeading___Toc6837_1665404091"/>6. Semisadov<text:bookmark-end text:name="__RefHeading___Toc6837_1665404091"/></text:h>
      <text:p text:style-name="P14">Monaĥoj de la Nikola-Korela monaĥejo, iĝintaj en la fortreso portistoj, vigle leviĝis en siaj tendoj, kie li dormis, kaj sub tamburado eliris al Dvino, al granda malnova barko. Barsanufo, forrazinta la barbon, maldikiĝinta, staris sur la albordiĝejo, glatumadis la lipharojn, skoldante la monaĥojn, ke ili malrapide hastas. Jegoro Rezen eliris antaŭen, per forta voĉo promesis, ke se la portistoj ĝis la mateno sukcesos kun ambaŭ barkoj, estos al ili donita ne malpli ol po duonstofo da brando por du personoj, kaj se ne sukcesos — restos ili en la laboroj ĝis la vespero. En sufokeco kaj humida varmego de antaŭfulmotondra blanka nokto, en arĝenta nokta lumo la <text:soft-page-break/>monaĥoj kun korboj, plenaj de ŝotro, per rekta vico ekiris de la bordo al la barko. Barsanufo urĝadis, liaj pipraj ŝercoj sonadis super la kvieta, senmova rivero. En la nokto malproksime aŭdeblis sono de ŝutiĝanta ŝotro, knarado de ponteto, fleksiĝanta sub la piedoj de la portistoj, plaŭdado de remiloj de la velboato, alkondukanta al la bordo la duan barkon. </text:p>
      <text:p text:style-name="P14">En la tagmanĝa tempo, kiam kaj sur la Marka insulo kaj en la citadelo laborantoj, forĝistoj, kanonistoj, soldatoj, masonistoj, portistoj, terfosistoj, ĉarpentistoj, kuniĝinte en brigadoj, estis manĝantaj per lignaj kuleroj likvan kaĉon kun fiŝo, ferdekestro Semisadov kaj Silvestro Petroviĉ eliris en malgranda boato sur Dvinon — meti buojn. </text:p>
      <text:p text:style-name="P14">Varmege bruligis la suno. Semisadov ligis la kapon per tuko en virina maniero, fumetadis la pipon, per stango mezuradis limojn de la Marka malprofundaĵo, kiu etendiĝis laŭlonge de la tuta Marka insulo, iam eliradis al la ŝanelo, — al la vojo de grandaj ŝipoj. </text:p>
      <text:p text:style-name="P14">— Jen bone! Tiel taŭgas! — diradis Ievlev. — Metu, ferdekestro, buon ĉi tien... </text:p>
      <text:p text:style-name="P14">Semisadov mallevadis la buon kun ŝnurego kaj fundoŝtono, ĝi malrapide balanciĝadis sur la akvo. Ok buoj markis la malprofundaĵon antaŭ la gardaj ĉenoj. Silvestro Petroviĉ perokule determinis, kiel flugos ĉi tien fortresaj kuglegoj, pafi estos oportune — proksime. La ferdekestro sen scivolemo ĵetadis rigardojn al la kapitan-komodoro, snufante per sia pipeto. </text:p>
      <text:p text:style-name="P14">— Kial vi rigardas? — demandis Ievlev. </text:p>
      <text:p text:style-name="P14"><text:soft-page-break/>— Tial mi rigardas, Silvestro Petroviĉ, ke ĝuste ĉi tie ilin dronigi necesas — transverse de la ŝipa iro... </text:p>
      <text:p text:style-name="P14">Ievlev ŝajnigis, ke ne komprenas: </text:p>
      <text:p text:style-name="P14">— Kion dronigi do? </text:p>
      <text:p text:style-name="P14">— Ja la barkojn! — kun ĉagreno respondis Semisadov. — Mi ne estas infano, komprenas, kio por kio estas farata. Sed nur malpli da popolo tion vidu. Hodiaŭ estus bone diservon vespere fari en la fortreso, ĉiujn tien peli, kaj la matrosoj kun ni farus la aferon. Dum ĉiuj dece kantos kaj per la fruntoj al la tero batos — ĉe ni ĉio estos preta... </text:p>
      <text:p text:style-name="P14">Tiel ili faris. </text:p>
      <text:p text:style-name="P14">Brigadestroj kaj dekestroj kun nekutima severeco ordonis al ĉiuj esti ĉe la diservo. Obstinis la maljuna popeto patro Johano — neniel li povis elpensi, por kio estu la diservo. Ievlev devis eĉ krii al li. La popeto, palpebrumante per la maljunaj okuloj, vestis sin, la diakono-drinkemulo priverŝis sian kapon per malvarma akvo, snufis, ĉirkaŭrigardis, ekiris bloveksciti la incensilon. La fortresa popolo, vestinte sin pli pure, iris amase al la placo, kie estis metita pupitro. Sur la remparo estis bruantaj marteloj. Silvestro Petroviĉ ordonis preni la forĝistojn de la urĝa afero — ankaŭ ili, laborantoj, preĝu hodiaŭ. La matrosoj tiutempe estis sidiĝantaj en siajn rapidajn boatojn, ŝnurante la peze ŝarĝitajn per ŝotro barkojn. Ievlev diris al ili grave: </text:p>
      <text:p text:style-name="P14">— La afero, kiun ni faras, estas sekreta. Kiu havas tro longan langon, ni mallongigos, kaj la kapon forigos — ne kompatos. <text:soft-page-break/>Tamen en ĉi afero je via timo kalkuli mi ne deziras. Je la militista ĵuro mi kalkulas, je tio, ke vi mem scii devas: iras al ni la svedo, latrono iras... </text:p>
      <text:p text:style-name="P14">La matrosoj, starante en la boatoj, estis solene silentantaj. Ievlev krucosignis sin, ordonis dronigi la barkojn. El profundo de la ŝipo aŭdiĝis batado de marteloj — la matrosoj estis trahakantaj la karenon. Sur la dua barko, lamante sur sia lignaĵo, iris Semisadov, ion morne pripensante. Poste li eliris al Silvestro Petroviĉ, diris enigme: </text:p>
      <text:p text:style-name="P14">— Nun la buojn ja turni necesas. </text:p>
      <text:p text:style-name="P14">— Por kio turni? </text:p>
      <text:p text:style-name="P14">— Ja por tio, sinjoro kapitan-komodoro, ke ne la Markan malprofundaĵon ili gardas, sed la ŝanelon. </text:p>
      <text:p text:style-name="P14">Ievlev subridis, — ruza estas la ferdekestro. Kaj por ne plu paroli pri la buoj, li rompis: </text:p>
      <text:p text:style-name="P14">— La buoj dume staras, ĝis la svedo. Demeti ilin ni ĉiam sukcesos. </text:p>
      <text:p text:style-name="P14">Li silente rigardis, kiel malrapide komencis enakviĝi la unua barko. La duan oni dronigis apude. Dum estis farataj tiuj laboroj, dufoje necesis sendi matroson al patro Johano, ke li ankoraŭ preĝu. La popo preĝis pli longe. Kiam ĉiuj finis, Semisadov per raŭka baso demandis Ievlev-on: </text:p>
      <text:p text:style-name="P14">— Ĉu fini do la diservon? </text:p>
      <text:p text:style-name="P14">— Ŝajne, tempas. </text:p>
      <text:p text:style-name="P14">— Ja laciĝis nia popo. </text:p>
      <text:p text:style-name="P14"><text:soft-page-break/>— Laciĝis... </text:p>
      <text:p text:style-name="P14">La ferdekestro plu rigardis al Silvestro Petroviĉ. Poste diris mallaŭte: </text:p>
      <text:p text:style-name="P14">— Estu trankvila, sinjoro kapitan-komodoro. Neniu diros eĉ vorton. Kaj se mi ion aŭdos — mi mem al tiu hundo la langon plene deŝiros. Ne ŝercas ni nun... </text:p>
      <text:p text:style-name="P14">Hejme Ievlev-on atendis Jegoro Rezen — rakonti, kiel novmaniere starigi kanonojn en la baterio. </text:p>
      <text:p text:style-name="P14">— Starigu, starigu, — pensante pri siaj aferoj, respondis Silvestro Petroviĉ. </text:p>
      <text:p text:style-name="P14">— Sed vi ja min tute ne aŭskultas! — diris Jegoro en la germana. — Vi lastatempe tro multe pensas, sinjoro kapitan-komodoro! </text:p>
      <text:p text:style-name="P14">Ievlev plenigis la pipon, bruligis ĝin per braĝo, diris gaje, fiksrigardante la glate razitan, sunbrunan vizaĝon de la inĝeniero: </text:p>
      <text:p text:style-name="P14">— Ho, Jegoro-Jegorĉjo, nenion vi, frato, komprenas. Neniegon! </text:p>
      <text:p text:style-name="P14">— Kio estas tio — «neniegon»? — ĝojante pri la gajo de Ievlev, demandis Rezen. </text:p>
      <text:p text:style-name="P14">— Kanonoj! — ekkriis la kapitan-komodoro. — Mortiroj! Haŭbizoj! Ĉu en ili estas la ĉefa afero, amiko mia bona? Kanonojn ni konas, sed la popolon nian — kanonistojn, soldatojn, aliajn ceterajn — ĉu konas? Ne, ne konas, Jegoro. Ĉiam ni al kanonoj esperas. </text:p>
      <text:p text:style-name="P14"><text:soft-page-break/>Kiam Rezen foriris, Silvestro Petroviĉ trairis la ĉambron, malfermis la fenestron, aŭskultis glatan bruon de laboroj en la fortreso. </text:p>
      <text:p text:style-name="P14">Do, nun venu la svedo! Ni renkontos kiel necesas! </text:p>
      <text:h text:style-name="P4" text:outline-level="2"><text:bookmark-start text:name="__RefHeading___Toc6839_1665404091"/>Ĉapitro tria<text:bookmark-end text:name="__RefHeading___Toc6839_1665404091"/></text:h>
      <text:p text:style-name="P7"/>
      <text:p text:style-name="P10">Venas-kuras el trans maro blua<text:line-break/>Nigraj ŝipoj, ŝipoj tri. </text:p>
      <text:p text:style-name="P12"><text:span text:style-name="T4">Kanto</text:span> </text:p>
      <text:h text:style-name="P5" text:outline-level="3"><text:bookmark-start text:name="__RefHeading___Toc6841_1665404091"/>1. Iras ŝipoj<text:bookmark-end text:name="__RefHeading___Toc6841_1665404091"/></text:h>
      <text:p text:style-name="P14">En frua mateno la 14-an de julio de la jaro 1701 subadmiralo grafo Gyllenstierna donis ordonon al la ŝipoj de la eskadro ĵeti ankrojn apud insulo Sosnovco, en la gorĝo de la Blanka maro. Sur la pobferdekoj ritme ekbatis tamburoj, ekkantis signalaj klarionoj. Nemalproksime maraj ondoj estis batiĝantaj al la morna, ŝtona bordo, diafana fumeto estis leviĝanta super fiŝista setlejo. </text:p>
      <text:p text:style-name="P14">Sur la eskadro komenciĝis urĝaj laboroj: la kanonajn paftruojn la subadmiralo ordonis fermi plene, ŝipaj ĉarpentistoj alnajladis laŭ la ŝiprandoj lignajn skulptitajn girlandojn el floroj, folioj kaj gajaj homaj vizaĝoj. Kupraj kaj feraj kanonoj sur la supra ferdeko estis kovrataj per tegoj, lerte konstruitaj el malplenaj bareloj, falsaj sakoj kaj korboj. Sur la pobferdeko de la flagŝipo «Krono» Gyllenstierna ordonis meti du kestojn, altajn je homo, por ke tie eblu kaŝi sturmajn soldatojn, pretajn al pafado. La antaŭaj septoj de ambaŭ kestoj povis momente defali antaŭen, sesdek soldatoj kun mallongaj fusiloj povis eliri en tri vicoj sur la ferdekon, pretaj por batalo. </text:p>
      <text:p text:style-name="P14">Soldatojn, destinitajn por batalo en Arĥangelsko, ekzercadis kolonelo James. En minutoj de ripozo li, ne avarante vortojn, <text:soft-page-break/>rakontadis pri riĉaĵoj de la blankmaranoj. La okuloj de la soldatoj avide brilis. </text:p>
      <text:p text:style-name="P14">En norvega urbeto Tromsø ŝipanaroj de la ŝipoj de lia reĝa moŝto sukcesis iomete rabi la loĝantaron. Grafo Gyllenstierna eksciis pri tio, sed eĉ vorton ne diris al la ŝipestroj de la eskadro. Kaj la dungitoj komprenis: ĉiun, kiu deziros, atendas vera riĉo tie, en Moskvio. </text:p>
      <text:p text:style-name="P14">Ili rabadis ankaŭ survoje al la gorĝo de la Blanka maro: haltigadis norvegajn ŝipojn, forprenadis peltojn, fiŝon, monon, vodkon. Ili prirabadis fiŝistajn setlejojn. Ĉi tie eblis ĉio, nenio estis malpermesata, ĉi tie al Benkt Murdis Amikon ne plu minacis pendumilo, ĉi tie Ŝvabrilo povis murdi senpune. En poŝoj de matrosaj pantalonoj tintadis oro, sur kanonaj ferdekoj oni drinkis brandon kaj vodkon, pasie ludis ĵetkubojn. </text:p>
      <text:p text:style-name="P14">La flagoj sur la ŝipoj de la eskadro en Tromsø estis anstataŭigitaj, la subadmiralo ordonis al la navigistoj elporti el la kajutoj la sigelitajn sakojn, en kiuj konserviĝis tukoj de Nederlandaj, Angliaj, Bremenaj standardoj. Kun ĉiu horo la milita ŝiparo pli iĝadis simila al trajno de pacaj negocistaj ŝipoj. </text:p>
      <text:p text:style-name="P14">La oficiroj de la eskadro demetis la uniformon, kaj la spadojn ĝis la tempo fordonis al la ŝipaj armilistoj. Por rabado restis tranĉiloj kaj pistoloj, tio estis sufiĉa. </text:p>
      <text:p text:style-name="P14">Gyllenstierna mem, vestita en varma holanda kaftano, nun havis aspekton de maljuna negocisto, per kio tre gajigis sian edzinon Margret-on. Sed la admiralo, rigardinte al si en <text:soft-page-break/>spegulo, eĉ ne ridetis. Li nur kunpremis la lipojn kaj foriris el la kajuto morna. </text:p>
      <text:p text:style-name="P14">Kiam ĉiuj laboroj finiĝis, grafo subadmiralo faris inspekton de la eskadro kaj propramane punis nur du matrosojn. Tio signifis, ke li estas tre kontenta. Nun, kiam la ŝipoj aspektis pacaj negocistaj ŝipoj, eblis komenci serĉi piloton. </text:p>
      <text:p text:style-name="P14">Vespere de la flagŝipo «Krono» deiris sesremila gigo. Ĉe la rudro sidis la hispana ferdekestro Álvarez del Robles, ĉe la remiloj — silentemaj sobraj kaj fidindaj knaboj, sub la ĉemizoj kaj kamizoloj de ĉiu el ili estis kaŝita po paro da bonaj pistoloj kaj po bona tranĉilo. Sed la fiŝista setlejo kvazaŭ formortis. La fumeto ne plu leviĝis super domoj de rusaj fiŝistoj, nur kriis mevoj kaj bojis al la venintoj hundo kun griza muzelo... </text:p>
      <text:p text:style-name="P14">La ferdekestro eniris en kabanon, disŝovelis cindron, sub la cindro ankoraŭ bruletis braĝo. Nefinmanĝita supo staris sur lama tablo. Álvarez del Robles kunpremis la sekajn lipojn: la fiŝistoj fuĝis, la akiraĵo foriris el la manoj. </text:p>
      <text:p text:style-name="P14">Por ajna okazo li kun siaj knaboj trairis la tutan insulon: nenie estis eĉ unu homo, sed flanke de la Sosnovska markolo, apartiganta la insulon disde la bordo, la ferdekestro ekvidis finbrulantan lignofajron, kaj poste ankaŭ barkojn de rusaj pomoroj. La rusoj foriris el ĉi tie tute antaŭ nelonge, sed atingi ilin estis jam malfrue. </text:p>
      <text:p text:style-name="P14">— Mi neniam vidu miajn infanojn, se la moskvianoj ne trompis nin! — diris la ferdekestro. — Sciigo pri niaj ŝipoj antaŭis nian eskadron. Tamen, Dia favoro estas kun ni. Ni esperu al pli bona... </text:p>
      <text:p text:style-name="P14"><text:soft-page-break/>Antaŭ nokto la fregato kaj la jaĥto levis la ankrojn kaj ekiris krozi, por interkapti iun fiŝistan ŝipon, sur kiu povus troviĝi piloto. Al leŭtenanto Brems fortunis: li altrenis trimastan rusan barkon kaj du grandajn velboatojn, kiuj iris al fiŝkaptado. </text:p>
      <text:p text:style-name="P14">Grafo Gyllenstierna ordonis meti sur la pobferdekon tablon kun bona regalo kaj afable, kiel malnovan kaj bonan konaton, akceptis la rudriston — grizharan denskorpan viron kun atenta kaj ruza rigardo. </text:p>
      <text:p text:style-name="P14">La rudristo, antaŭ ol drinki, krucosignis sin, drinkinte — laŭdis la brandon, ke ĝi estas sen aĉa odoro, de duobla, ŝajne, rektifiko. Li almanĝis per peceto de vianda flano, interesiĝis, kia estas nomo de la ŝipestro. La subadmiralo pensis, sulkigis la vizaĝon, nomis sin negocisto Shebald. </text:p>
      <text:p text:style-name="P14">— Nu, kaj mia nomo estas Nilo Demetrieviĉ Longinov! — diris la rudristo. — Do, ni estu konataj. Ĉu vi iras komerci? </text:p>
      <text:p text:style-name="P14">La subadmiralo, abomene mienante, sciigis, ke li komercas per vitro, tranĉiloj, vino, sekvinberoj, pipro, — sed jen, al li malfortunis, en la Blankan maron li ne iradis, kiel iri en Dvinon, li ne scias. </text:p>
      <text:p text:style-name="P14">Okke Lepora Nazo, starante malantaŭ la fotelo de la subadmiralo, estis tradukanta. </text:p>
      <text:p text:style-name="P14">— Multajn ŝipojn vi havas! — ne respondante al la demando de la subadmiralo, diris la rudristo. — Jen kiaj grandaj! Riĉe vi komercas. Eble, eĉ domon propran vi havas trans la maro, bienon, ĉu bone vivas? Jen kiom da varo... </text:p>
      <text:p text:style-name="P14"><text:soft-page-break/>— Sinjoro ŝipestro atendas respondon al sia demando! — diris Okke. </text:p>
      <text:p text:style-name="P14">Loginov pensis, poste trankvile konsilis iri ĝis la Dvina buŝo, — tie la doganejo mem, post leĝa pririgardo de la ŝipoj, sendos spertan piloton. Tiel ĉiuj faras, ankaŭ sinjoro ŝipestro devas fari same. </text:p>
      <text:p text:style-name="P14">— Mi ne bezonas doganejon! — seke diris la subadmiralo. — Mi ne bezonas piloton tie. Mi bezonas piloton ĉi tie! </text:p>
      <text:p text:style-name="P14">La rudristo demandis simplanime: </text:p>
      <text:p text:style-name="P14">— Sed por kio ĉi tie? Ĉu vi mapon ne havas? </text:p>
      <text:p text:style-name="P14">Al subadmiralo tedis tia ludo. Turniĝinte al Okke, li diris abrupte: </text:p>
      <text:p text:style-name="P14">— Demandu lin, ĉu ne kondukos li kontraŭ bona pago la ŝipojn ĝis urbo Arĥangelsko. Komprenigu la malĝentilulon, ke okaze de rifuzo lin atendas terura morto. Kaj pli rapide... </text:p>
      <text:p text:style-name="P14">Okke tiris la nazon, ekparolis, la rudristo aŭskultis atente, liaj fortaj makzeloj estis maĉantaj la viandan flanon. </text:p>
      <text:p text:style-name="P14">— Nu? — demandis la subadmiralo. </text:p>
      <text:p text:style-name="P14">— Li pensas! — respondis Okke. </text:p>
      <text:p text:style-name="P14">— Li pensu pli rapide! — ordonis Gyllenstierna. </text:p>
      <text:p text:style-name="P14">Longinov bedaŭre suspiris, mensogis, ke konduki la eskadron li neniel povas: li mem estas ne el Arĥangelsko, devenas el Onego, laŭ la Dvina ŝanelo ne iradis. </text:p>
      <text:p text:style-name="P14">— Pri la puno vi diris? — demandis Gyllenstierna. </text:p>
      <text:p text:style-name="P14"><text:soft-page-break/>— Jes, <text:span text:style-name="T4">herre</text:span> subadmiralo. </text:p>
      <text:p text:style-name="P14">— Kaj kio? </text:p>
      <text:p text:style-name="P14">— Li respondas, ke ĉio estas en la mano de Dio... </text:p>
      <text:p text:style-name="P14">Gyllenstierna ordonis forkonduki la rudriston kaj sidigi en la ĉenkeston. La matrosoj silente ligis al la rusa viro la manojn malantaŭ la dorso, la ŝipa forĝisto nitis katenojn sur liaj piedoj. Oni alpelis aliajn rusojn — de la velboato kaj de la barko. La fiŝistoj iris trankvile, sed ekvidinte la rudriston, haltis, interrigardis. Unu demandis: </text:p>
      <text:p text:style-name="P14">— Do, ĉu bone vi gastis, Nilo Demetrieviĉ? </text:p>
      <text:p text:style-name="P14">— Bone! — respondis Longinov. — Gardu vin, knaboj. Svedoj! Ne obeis ni la ukazon — en la maron ne iri, nun necesas teni nin. </text:p>
      <text:p text:style-name="P14">Matroso kun orelringo peze batis la rudriston al la dorso, tiu, ne retrorigardante, ekiris per etaj paŝoj de la katenitaj piedoj. La subadmiralo mallarĝigis la okulojn al la rusaj fiŝistoj, suĉante la pipon. Ili staris en liberaj pozoj — iu ŝovinte la manon sub la zonon, iu elmetinte la piedon antaŭen, iu entute ne rigardis al la subadmiralo. </text:p>
      <text:p text:style-name="P14">Malantaŭe al la grafo aliris ŝipestro Urquhart, diris per dolĉa voĉo, ke kun tiuj ĉi homoj fari ceremoniojn li ne konsilas: ilin necesas pendumi antaŭ la okuloj de aliaj, tiam, eble, iu iĝos pli konsentema. Grafo Gyllenstierna fermis la nekutiman, kun lanuga subŝtofo kaftanon, prenis de la pleto tason da kafo, kiun alportis Jakobo... </text:p>
      <text:p text:style-name="P14"><text:soft-page-break/>— Diru al ili, — ordonis Gyllenstierna al Okke Lepora Nazo, — diru, ke tiu, kiu konsentos konduki nian eskadron al urbo Arĥangelsko, iĝos riĉa homo. Kiu ne konsentos — estos ekzekutita... </text:p>
      <text:p text:style-name="P14">Okke tradukis. </text:p>
      <text:p text:style-name="P14">La rusoj interŝanĝis rigardojn. Kopilov, nejuna rudristo kun severa rigardo, en trikita jako, en fiŝistaj botoj, subridis: </text:p>
      <text:p text:style-name="P14">— Ĉu vi freneziĝis? Tie oni kontraŭ la svedo sin gardas, ĉu ili lasos pasi? Sur la tuta Dvino por gardo kontraŭ la svedaj latronoj estas kanonoj metitaj, karonadoj<text:bookmark text:name="xnoto-3-03-1-1"/><text:note text:id="ftn4" text:note-class="footnote"><text:note-citation>4</text:note-citation><text:note-body><text:p text:style-name="P2">Karonado — speco de kanono kun mallonga tubo <text:span text:style-name="T4">(trad.)</text:span></text:p></text:note-body></text:note>, mortiroj, — oni dek fojojn dronigos, antaŭ en la buŝon eniri... </text:p>
      <text:p text:style-name="P14">Okke ĵetis timigitan rigardon al la admiralo, tradukis delikate, mildigante la krudecon de la ruso. Jakobo, tenante la pleton, sendeŝire rigardis al la fiŝistoj: jen kiaj ili estas, simplaj rusaj homoj! </text:p>
      <text:p text:style-name="P14">La subadmiralo glutis kafon, ordonis traduki al la fiŝistoj, ke li donas al ili por pensado ekzakte dek minutojn. Oni alportu ĉi tien dekminutan sablohorloĝon, la navigisto havas tian. </text:p>
      <text:p text:style-name="P14">Urquhart palpebrumis al Okke, tiu, svingante la manojn, ekkuris en la navigistan kajuton, revenis anhelante, renversis la horloĝon, la sablo ekŝutiĝis per maldika strieto. La rusoj rigardis al la sablo, nehaste interparolante, kaj iliaj vizaĝoj estis trankvilaj. </text:p>
      <text:p text:style-name="P14"><text:soft-page-break/>— Vere, ne indis en la maron iri! — diris unu, sunbruna, kun lanugo sur la supra lipo, tondita ronde. — La heroldo kriis ĝuste, vere estas svedoj... </text:p>
      <text:p text:style-name="P14">— Indis, ne indis! — respondis alia. — Manĝi la ventro ja petas, jen kio estas malbona. Sen maro kiel nutri sin... </text:p>
      <text:p text:style-name="P14">Tria — maljunuleto kun gaja brilo en la okuloj — diris moke: </text:p>
      <text:p text:style-name="P14">— Longinov ja Nilo Demetrieviĉ ĉe la tablo sidis, sed al ni oni ne verŝas. Ne, koleriĝas la olda hundo; vidu, iradas. Iradu, iradu, nemulton vi ricevos... </text:p>
      <text:p text:style-name="P14">La junulo ekridis, kovris la buŝon per la polmo. Poste diris serioze: </text:p>
      <text:p text:style-name="P14">— Ni ŝercas, sed la avo estas kolera. Povas esti, ke ni vere niajn vivojn finos ĉi tie... </text:p>
      <text:p text:style-name="P14">La sablo plu ŝutiĝis — per maldiketa orkolora strieto. Kun krioj, oblikve, sur disetenditaj flugiloj rapidis al akvo mevoj. La svedaj matrosoj ĵetadis mornajn rigardojn al la rusoj. Grafo Gyllenstierna nelaŭte demandis de Okke: </text:p>
      <text:p text:style-name="P14">— Pri kio ili parolas? </text:p>
      <text:p text:style-name="P14">— Ili pensas, kiel agi! — singarde respondis Okke. </text:p>
      <text:p text:style-name="P14">— Ili komencos pensi post kiam ni pendumos duonon de ili! — diris ŝipestro Urquhart. — Mi scias, kia estas tiu popolo! </text:p>
      <text:p text:style-name="P14">Gyllenstierna strabis al la ŝipestro kaj ordonis voki ŝipan ekzekutiston. Larĝŝultra malalta matroso kun eltorditaj piedoj rapide ekgrimpis sur la maston — meti maŝon sur jardon. El <text:soft-page-break/>luko nehaste, oscedante en pugnon, eliris ekzekutisto Svante Bagge, — en ruĝa pinta ĉapo, kun nudaj harkovritaj brakoj. </text:p>
      <text:p text:style-name="P14">— Kiun? — demandis li, pririgardante la rusojn. </text:p>
      <text:p text:style-name="P14">— Ĉiujn, komencante de la plej juna! — ordonis Gyllenstierna. — Kaj pli rapide! </text:p>
      <text:p text:style-name="P14">Svante Bagge kriis al la matroso, ke tiu malĝuste metas la maŝon, la matroso korektis kiel necesas. La sablo transŝutiĝis tuta el la supra ujo en la malsupran. Matrosoj — Kristofero, Bill Hartwood kun orelringo, Ŝvabrilo — aliris al la plej juna ruso. Ŝvabrilo per gestoj ordonis al li demeti la kaftanon. Okke haste tradukis: </text:p>
      <text:p text:style-name="P14">— La veston demetu, homo, la veston... </text:p>
      <text:p text:style-name="P14">La ruso ĉirkaŭrigardis, kvazaŭ perplekse, lia sunbruna vizaĝo iĝis tute infana, li depuŝis Ŝvabrilon, diris kolere: </text:p>
      <text:p text:style-name="P14">— Ĉu vi freneziĝis? Pro kio do pendumi? </text:p>
      <text:p text:style-name="P14">— Mi atendas! — diris Svante Bagge. </text:p>
      <text:p text:style-name="P14">La maljunulo eliris antaŭen, ŝirmis per si la junulon, frapis sin per la pugno al la kava brusto, diris al Ŝvabrilo malrapide, dise, kiel al surdulo: </text:p>
      <text:p text:style-name="P14">— Min por komenco! Li estas juna! Min faru! </text:p>
      <text:p text:style-name="P14">Li krucosignis sin per tremanta mano, riverencis al la siaj malalte, petis: </text:p>
      <text:p text:style-name="P14">— Pardonu, knaboj, se io estis... </text:p>
      <text:p text:style-name="P14"><text:soft-page-break/>La fiŝistoj morne silentis, la maljunulo aparte riverencis al rudristo Kopilov: </text:p>
      <text:p text:style-name="P14">— Pardonu ankaŭ vi... </text:p>
      <text:p text:style-name="P14">Kaj flustris: </text:p>
      <text:p text:style-name="P14">— Kial vi fostas, stultuloj! Saltu en akvon, naĝu! Mi ne sukcesos, sed vi estas ne maljunaj, sanaj, dum ili rekonsciiĝos — jen kie vi estos... Pendi sur pendumilo ne estas granda honoro... </text:p>
      <text:p text:style-name="P14">Kopilov prenis la maljunulon je la ŝultroj, rigardis en liajn okulojn, kisiĝis kun li trifoje. La maljunulo ankoraŭ flustris: </text:p>
      <text:p text:style-name="P14">— Mi ilin nun kolerigos, kaj vi faru kiel mi diris. Nu, adiaŭ! </text:p>
      <text:p text:style-name="P14">Li malbutonis sur la kolo trivitan kolumon de la ĉemizo, mem, lerte paŝante per la maldikaj piedoj, ekiris al la balanciĝanta maŝo, per la senkoloriĝintaj okuloj ĉirkaŭrigardis la malafablan bordon de la insulo, la griz-verdan maron, la vizaĝojn de la svedaj matrosoj, vicigitaj ĉe la randoj de la flagŝipo. Li ree krucosignis sin kaj diris per laŭta kolera voĉo: </text:p>
      <text:p text:style-name="P14">— La ŝanelon ĝis la urbo Arĥanĝela mi scias, sed ne kondukos! Kaj ne trovos vi, latronoj, tian homon sur nia tero, kiu kondukus viajn ŝipojn, ne trovos judason. Jen, jen! </text:p>
      <text:p text:style-name="P14">Li kunmetis el la fingroj spitsignon, etendis ĝin al Gyllenstierna, mem enŝovis la kapon en la maŝon, elbatinte per la piedo la benkon. </text:p>
      <text:p text:style-name="P14"><text:soft-page-break/>Ekzekutisto Svante Bagge ektiris per la tuta korpo la kanaban ŝnuron, ŝrike ekknaris la pulio. Grafo Gyllenstierna diris al ŝipestro Urquhart: </text:p>
      <text:p text:style-name="P14">— La pulio ne estas ŝmirita, skurĝu la kulpulon! </text:p>
      <text:p text:style-name="P14">En tiu momento eligis teruran krion matroso Ŝvabrilo. Grafo Gyllenstierna turniĝis al la krio kaj ekvidis, ke la rusoj, destinitaj al ekzekuto, disĵetinte la matrosojn, saltas en akvon. Matroso Hartwood estis tordiĝanta sur la ferdeko, matroso Ŝvabrilo kriis en akvo. </text:p>
      <text:p text:style-name="P14">— Pafu! — komandis Urquhart. — Pafu al la fuĝantoj! </text:p>
      <text:p text:style-name="P14">Sed dum sur la ferdekon elkuris soldatoj kun fusiloj, dum ili komprenis, al kiu necesas pafi, pasis tro multe da tempo. Pafoj tondris vane, du fiŝistoj jam elgrimpis sur ĉebordajn ŝtonojn, la ceteraj estis alnaĝantaj al la bordo. </text:p>
      <text:p text:style-name="P14">— Al tiuj, kiuj perdis la rusojn, po tridek skurĝobatojn por ĉiu! — ordonis Gyllenstierna al ŝipestro Urquhart. — Eble, ili iĝos pli saĝaj kaj komprenos, en kian landon ni iras. Damnitaj gapuloj! Skurĝi senprokraste, tuj! </text:p>
      <text:p text:style-name="P6"/>
      <text:h text:style-name="P5" text:outline-level="3"><text:bookmark-start text:name="__RefHeading___Toc6843_1665404091"/>2. Ni akceptos ilin kiel gastojn!<text:bookmark-end text:name="__RefHeading___Toc6843_1665404091"/></text:h>
      <text:p text:style-name="P14">Baldaŭ en la eskadro oni rimarkis ankoraŭ iun fiŝistan ŝipon. «Dia sonorado» impetis atingi ĝin. </text:p>
      <text:p text:style-name="P14">Leŭtenanto Johan Morat ordonis ludi artilerian alarmon, kanonestroj, finmanĝante la tagmanĝan salviandon, ekkuris al siaj kanonoj. La artileria oficiro fajfis per korna fajfilo trifoje, <text:soft-page-break/>tio signifis: pafu nur la prua kanono, la ceteraj estu pretaj. La kanonestro enpremis la meĉobastonon en la fuzeon, la prua kanono pafis, sur grizaj ondoj obtuze tondris la pafo. La velboato plu estis foriranta. </text:p>
      <text:p text:style-name="P14">— Li nemalbone boardas! — diris Johan Morat. </text:p>
      <text:p text:style-name="P14">La artileriisto kriis al la kanonestro: </text:p>
      <text:p text:style-name="P14">— Ŝargu! </text:p>
      <text:p text:style-name="P14">Kaj poste: </text:p>
      <text:p text:style-name="P14">— Pafu! </text:p>
      <text:p text:style-name="P14">La kanono batis duan fojon. Estis videble, kiel la kuglego kovris per ŝprucoj la pobon de la rusa ŝipeto. Leŭtenanto Morat minacis per la pugno al la kanonestro. La artileria oficiro mem kuris al la kanono, depuŝis la kanonestron, komencis per levstango mallevi la kupran kanontubon. La tria pafo, evidente, vere timigis la rusajn fiŝistojn, ili malhisis la velojn. Nun ilia ŝipeto estis senhelpe balanciĝanta sur la akvo. </text:p>
      <text:p text:style-name="P14">Morat ordonis al tamburisto bati atakan alarmon. «Dia sonorado» premis la velboaton per la maldekstra flanko, soldatoj en feraj brustokirasoj, kun kurbaj tranĉiloj en la manoj, komencis salti malsupren — sur fiŝistajn retojn, sur sakon da sekala faruno, sur senartifikajn provizojn, kunprenitajn de la fiŝistoj en la maron. La matrosoj per hokoj tenis la fiŝistan ŝipon strikte ĉe la ŝipflanko, Morat mem malleviĝis sur la velboaton. Da kaptitoj estis nur du. La leŭtenanto ne kredis, mem plonĝis en la malgrandan kajuteton, kie sur la tablo li <text:soft-page-break/>trovis libron pri navigarto. La libro mirigis lin, li demandis pri ĝi la pli aĝan fiŝiston: </text:p>
      <text:p text:style-name="P14">— En kies kapon venis ideo studi navigarton? </text:p>
      <text:p text:style-name="P14">La pli aĝa ne komprenis, la malpli aĝa respondis en bona germana lingvo: </text:p>
      <text:p text:style-name="P14">— Tio estas mia libro. Redonu ĝin al mi. </text:p>
      <text:p text:style-name="P14">— Ĉio dependos de tio, kiel vi kondutos poste! — prononcis leŭtenanto Morat. </text:p>
      <text:p text:style-name="P14">Kaj ordonis meti sur la kaptitojn ĉenojn kun braceletoj sur gorĝo kaj sur manoj. Ambaŭ fiŝistojn oni transirigis sur «Dian sonoradon», la velboato estis dronigita. Plie en tiu tago ili sukcesis kapti neniun, kaj la leŭtenanto ordonis iri al Sosnovco, kie staris la eskadro. </text:p>
      <text:p text:style-name="P14">En nebula arĝenta krepusko de blanka nokto jam el malproksime videblis pendumita sur masto de la flagŝipo rusa fiŝisto. La leŭtenanto miris — kial nur unu? La artileriisto de «Krono» Plomgren kun malgaja rideto diris, ke la ceteraj fuĝis. </text:p>
      <text:p text:style-name="P14">— Kiel fuĝis? </text:p>
      <text:p text:style-name="P14">— Tre simple — fuĝis. Komencis salti de la rando en la akvon dum la ekzekuta rito. Álvarez del Robles ĝis nun serĉas ilin sur la insulo, sed apenaŭ trovos... </text:p>
      <text:p text:style-name="P14">— La insulo estas malgranda! — diris Morat. — Ne trovi ne eblas... </text:p>
      <text:p text:style-name="P14">Plomgren kun dubo balancis la kapon: </text:p>
      <text:p text:style-name="P14"><text:soft-page-break/>— Tio estas kuraĝaj uloj, Johan. Fuĝante, ili frakasis la kapon al matroso, kaj alian puŝis en la akvon. Dum ni estis mallevantaj savboatojn, la fuĝantoj jam estis sur la insulo. </text:p>
      <text:p text:style-name="P14">— Kion diras la subadmiralo? </text:p>
      <text:p text:style-name="P14">La artileriisto svingis la manon. </text:p>
      <text:p text:style-name="P14">Morat reĝustigis sian kaftanon, tuspurigis la gorĝon; tenante la ĉapelon en la mano, li frapis al la pordo de la flagŝipa kajuto. La subadmiralo per grandaj paŝoj estis iranta el angulo en angulon, sinjorino Gyllenstierna, tuta en rozkolora vesto, sidis kun la piedoj en la fotelo. La fenestroj kaj la pordoj al la galerio estis malfermitaj, post la pobo de la ŝipo estis obtuze bruanta la maro. </text:p>
      <text:p text:style-name="P14">— Nu? — demandis Gyllenstierna. </text:p>
      <text:p text:style-name="P14">La leŭtenanto raportis, ke li sukcesis kapti fiŝistan velboaton, sur kiu, laŭ lia opinio, estis irantaj du spertaj maristoj. </text:p>
      <text:p text:style-name="P14">— Kial vi opinias ilin spertaj? — demandis la subadmiralo. </text:p>
      <text:p text:style-name="P14">Morat metis sur la tablon la libron, kiu estis en la velboato. En la okuloj de la admiralo brilis scivolemo. </text:p>
      <text:p text:style-name="P14">— Se simplaj fiŝistoj legas naviglibrojn, — prononcis la subadmiralo, — tiam trioble pravas lia reĝa moŝto, sendante ĉi tien nian ekspedicion... Al la moskvianoj, konstruantaj floton, tempas meti finon por ĉiam... </text:p>
      <text:p text:style-name="P14">Li enpensiĝis. </text:p>
      <text:p text:style-name="P14">Sinjorino Gyllenstierna sidis en la fotelo, ŝiaj okuloj estis moke mallarĝigitaj. </text:p>
      <text:p text:style-name="P14"><text:soft-page-break/>Leŭtenanto Morat silentis. </text:p>
      <text:p text:style-name="P14">En la triklapa pordo, kondukanta al la galerio, aperis kolonelo James en pudrita peruko, kun muŝo ĉe la buŝo, langvora, orgojla. </text:p>
      <text:p text:style-name="P14">— Sur la insulo oni pafas! — diris li. — Necesas esperi, ke nia del Robles kaptis la ulojn. </text:p>
      <text:p text:style-name="P14">— Estas tre probable, ke ili kaptis lin! — diris Margret el sia angulo. </text:p>
      <text:p text:style-name="P14">— Kiuj — ili? — demandis la admiralo. </text:p>
      <text:p text:style-name="P14">Sinjorino Gyllenstierna ekridis. </text:p>
      <text:p text:style-name="P14">— Tiuj, kiuj kaŝiĝas sur la insulo. </text:p>
      <text:p text:style-name="P14">— Mi pensas, ke ĉio ĉi estas ne tro gaja! — prononcis kolonelo James. — La sinjorino ŝercas, sed ni ne ridas... </text:p>
      <text:p text:style-name="P14">— Antaŭ nelonge vi parolis pri la ekspedicio al Arĥangelsko kiel pri amuza vojaĝo, — diris Margret. — Kiel do mi ne ridu? La eskadro de lia reĝa moŝto ne povas superi dekduon da simplaj kampuloj... </text:p>
      <text:p text:style-name="P14">Ŝi ekstaris — alta, bela, svelta; fleksinte la brakojn, ŝi korektis la harojn, poste, mallarĝigante la okulojn, demandis de James: </text:p>
      <text:p text:style-name="P14">— Ĉu vi pensas, ke estas ne tiel? </text:p>
      <text:p text:style-name="P14">James ŝultrolevis, ne sciante, kion respondi. Sinjorino Gyllenstierna ekparolis moke: </text:p>
      <text:p text:style-name="P14"><text:soft-page-break/>— Eble, estas tempo ĉesi timigi ilin? Ili estas ne tro malkuraĝaj — tiuj rusaj muĵikoj, pri kiuj en Stokholmo firmiĝis opinio kiel pri malsaĝa grego. Ĉu vi ne rimarkas, ke la morto ne terurigas ilin? Tiu rusa maljunulo, kiu ĝis nun balanciĝas sur la jardo, ne timis la ekzekuton, ĉu vere? Do, necesas promesi al ili tian rekompencon, ke al ili turniĝu la kapoj! Ho Dio, mi tute komprenas mian edzon grafon Gyllenstierna-n — al li ne povas esti agrable babili kun rusaj kampuloj, sed se ne ekzistas alia rimedo por atingi la deziratan, kial ne babili kun ili? Necesas superi sin. Ni staras sur ankro dum dua tagnokto, sed kia estas rezulto? Ĉu ni estos pli proksime al Arĥangelsko, se pendumos ankoraŭ dekduon da moskvianoj? Sed ni ja iras en Arĥangelskon, nia celo estas Arĥangelsko, kaj nur Arĥangelsko. </text:p>
      <text:p text:style-name="P14">Ŝiaj okuloj renkontiĝis kun la okuloj de la edzo, la pupiloj de la subadmiralo malvarme brileris kaj estingiĝis. Margret forturnis sin. </text:p>
      <text:p text:style-name="P14">— Ni aŭskultas vin, sinjorino! — diris James. </text:p>
      <text:p text:style-name="P14">— Kaj tiu ĉi maskerado! — ekkriis Margret. — Por kio ĝi? Subadmiralo kaj oficiroj de la floto de lia reĝa moŝto devas esti kun spadoj, nur tiam ili faros necesan impreson al rusaj kampuloj, sed tiel, sinjoroj, vi estas simple ridindaj. Rigardu al vi, kolonelo James! Al kiu vi similas en vesto de negocisto? </text:p>
      <text:p text:style-name="P14">La kolonelo rearanĝis sur si la kaftanon, diris milde: </text:p>
      <text:p text:style-name="P14">— La sinjorino sendube pravas. Ni ankoraŭ nenion faris, sed la rusoj jam vidis nin kaj senpune foriris el la insulo, por averti la siajn... </text:p>
      <text:p text:style-name="P14"><text:soft-page-break/>— Por mi ne estas klara, tamen, la esenco de via penso, Margret, — prononcis la admiralo. — Mi komprenas, ke vi laciĝis pro la vojaĝo kaj havas deziron kiel eble plej baldaŭ paŝi sur firman teron de urbo Arĥangelsko, sed kion ĝuste vi konsilas? </text:p>
      <text:p text:style-name="P14">En la voĉo de la edzo sinjorino Gyllenstierna kaptis multsignifajn intonaciojn kaj por momento konfuziĝis. </text:p>
      <text:p text:style-name="P14">— Aĥ, ĉu ne estas egale! — eviteme respondis ŝi. — Ĉi tie ĉiuj agos laŭ sia deziro, mi ja scias. Vi pendumados, pafados, ree pendumados! Poste via ekzekutisto elpensos novan torturon. Eble, vi pravas, — mi, certe, nenion povas konsili al vi... </text:p>
      <text:p text:style-name="P14">En ŝia voĉo aŭdiĝis larmoj. </text:p>
      <text:p text:style-name="P14">— Sendube, la sinjorino estas lacigita de la vojaĝo, — kun suspiro diris James. </text:p>
      <text:p text:style-name="P14">— La sinjorino deziras pli baldaŭ trafi en Arĥangelskon! — per ligna voĉo rimarkis Gyllenstierna. </text:p>
      <text:p text:style-name="P14">La pordo malfermiĝis, la adjutanto raportis, ke de la bordo venis del Robles. La hispano eniris konfuzita, liaj buŝo, mentono kaj kolo estis ligitaj per sanga ĉifono. </text:p>
      <text:p text:style-name="P14">— Nu? — demandis Gyllenstierna, </text:p>
      <text:p text:style-name="P14">— Malbone, <text:span text:style-name="T4">herre</text:span> subadmiralo! — malklare diris del Robles. </text:p>
      <text:p text:style-name="P14">— Kio estas malbona, diablo vin prenu? </text:p>
      <text:p text:style-name="P14">— Ili ŝiris mian buŝon! — aŭdiĝis el sub la ĉifono. </text:p>
      <text:p text:style-name="P14"><text:soft-page-break/>Sinjorino Gyllenstierna kun abomeno movis la ŝultrojn, foriris trans la septon. Tuj iĝis aŭdeble, kiel ŝi kantetas tie: «Pompe, fidela servisto de l' reĝo...» </text:p>
      <text:p text:style-name="P14">— Ili sidis en groto... — estis balbutanta la hispano. — Tio estas diabloj, sed ne homoj, <text:span text:style-name="T4">herre</text:span> subadmiralo. Ni ne sciis, ke la groto havas alian elirejon. Kaj kiam kugloj kaj pulvo al ili elĉerpiĝis, ili komencis bati nin per ŝtonoj. Sed tio ankoraŭ ne estas malfeliĉo, malfeliĉo estas en tio, ke tie ili estas tre multaj. Tie kaŝiĝas ne nur la fuĝintoj, kondamnitaj al pendumo, tie kaŝiĝas ankoraŭ iuj kreaĵoj... Ho, Dio mizerikorda, mi ne scias, ĉu estas mortintoj inter ili, sed ni perdis kvar bonajn matrosojn... </text:p>
      <text:p text:style-name="P14">— Kvar! — ekkriis la subadmiralo. </text:p>
      <text:p text:style-name="P14">— Kvar! — konfirmis la ferdekestro. </text:p>
      <text:p text:style-name="P14">— Ankoraŭ ne komencinte la aferon, ni perdis tiom da homoj! — diris kolonelo James. — Tio estas tre malbona, ferdekestro... </text:p>
      <text:p text:style-name="P14">— En la ŝipanaroj cirkulos diversaj onidiroj! — suspiris leŭtenanto Morat. — Tio estas tre danĝera... </text:p>
      <text:p text:style-name="P14">— Vi povas iri, leŭtenanto! — diris Gyllenstierna. — Mi ne retenas vin... </text:p>
      <text:p text:style-name="P14">Morat foriris. </text:p>
      <text:p text:style-name="P14">— Ni perdis kvar, — per kulpa voĉo balbutis del Robles. — Sed ĉu ni povis preventi la malfeliĉon? Kiam ili iris al nia <text:soft-page-break/>ariero, kelkaj el ni perdis spiritĉeeston, kaj okazis tiel, ke la fiŝistoj ekposedis du tranĉilojn kaj muskedon... </text:p>
      <text:p text:style-name="P14">— Ĉu sen pulvo kaj kugloj? — demandis James. </text:p>
      <text:p text:style-name="P14">— Ne, tiu muskedo estis ŝargita... </text:p>
      <text:p text:style-name="P14">— Mirinda koincido! — diris el trans la septo sinjorino Gyllenstierna. </text:p>
      <text:p text:style-name="P14">La pupiloj de del Robles kolere brileris, sinjorino Gyllenstierna eliris el la dormoĉambro, demandis moke: </text:p>
      <text:p text:style-name="P14">— Per kio do tio finiĝis? </text:p>
      <text:p text:style-name="P14">La ferdekestro silentis, mallevinte la okulojn. </text:p>
      <text:p text:style-name="P14">— Iru for! — diris la subadmiralo. </text:p>
      <text:p text:style-name="P14">— Mi mem iros sur la insulon! — diris kolonelo James. — Vere, la sinjorino pravas. Ni iĝas ridindaj... </text:p>
      <text:p text:style-name="P14">La subadmiralo abrupte turnis sin al la kolonelo, diris venene: </text:p>
      <text:p text:style-name="P14">— Vi devus fari tion iom pli frue. Ĉu vi vere pensas, ke ili estas tiom stultaj — sidas kaj atendas novan taĉmenton? Trans la markolo estas setlejo, el la setlejo oni certe sendos por ili boaton... </text:p>
      <text:p text:style-name="P14">— Jes, sed la setlejo estas senhoma! — kontraŭdiris James. </text:p>
      <text:p text:style-name="P14">— Por ni, tempas kompreni, ke nur por ni... </text:p>
      <text:p text:style-name="P14">Gyllenstierna malfleksiĝis sur la dorson de la fotelo, ekparolis malmilde: </text:p>
      <text:p text:style-name="P14"><text:soft-page-break/>— Oni konduku ĉi tien la fiŝistojn, kaptitajn de leŭtenanto Morat. Ni parolos kun ili alie, ol parolis ĝis nun. Estu primetita tablo, ni akceptu ilin kiel gastojn, diablo prenu tiujn obstinulojn. Ni persvadados ilin, ni drinkos kun ili, kaj se mi tro laciĝos, tiam anstataŭ mi daŭrigos la konversacion vi, <text:span text:style-name="T4">herre</text:span> James. Oficiroj ludu liutojn, kaj sinjorino Margret, eble, kantos al ni. Kial ŝi ne kantu, ja ŝi kantos, por trafi al Arĥangelsko. Ĉu vere, Margret? </text:p>
      <text:p text:style-name="P14">Sinjorino Gyllenstierna ne respondis: la admiralo estis iĝanta maldiskreta. Tamen, ŝi pardonis lin — la ekspedicio estis malfacila. </text:p>
      <text:p text:style-name="P14">— Post ne pli ol horo ĉi tie kunvenos la tuta plej bona kompanio de la eskadro! — diris la subadmiralo, leviĝante. — Mi bezonas ripozon. Mi fartas ne tro bone... </text:p>
      <text:p text:style-name="P14">Restinte sola, sinjorino Margret sonigis la sonorileton kaj ordonis al Jakobo primeti tablon por vespermanĝo. Jakobo foriris. La ĉambristino-negrino alportis nigran robon kun perlaj kudraĵoj. Vestante sin, la sinjorino parolis: </text:p>
      <text:p text:style-name="P14">— Ho Dio, kia enuo. Estas rare enue! Ĉiuj ĉi oficiroj estas malĝentiluloj kaj drinkuloj, de ili certe ne eblas atendi ion bonan. Se doni al ili liberon — ili nur drinkus. Kaj kolonelo James estas simple kaduka ruino. Li farbas la vangojn kaj nigrigas la brovojn. Krome li, ŝajne, estas ankaŭ iom malkuraĝa... </text:p>
      <text:p text:style-name="P14">La ĉambristino nevole tro forte streĉis ŝnureton de la korsaĵo, sinjorino Gyllenstierna pinĉis ŝin per la rozkoloraj ungoj, diris kaprice: </text:p>
      <text:p text:style-name="P14"><text:soft-page-break/>— Streĉe! </text:p>
      <text:p text:style-name="P14">Al la pordo oni frapis. </text:p>
      <text:p text:style-name="P14">— Kiu estas tio? — demandis Margret. </text:p>
      <text:p text:style-name="P14">— Tio estas ni, sklavoj de sinjorino Gyllenstierna! — prononcis voĉo de artileriisto Plomgren. </text:p>
      <text:p text:style-name="P14">— Ĉu jam pasis tuta horo? — demandis sinjorino Margret. </text:p>
      <text:p text:style-name="P14">— Por mi pasis jaro! — ekkriis el trans la pordo la artileriisto. </text:p>
      <text:p text:style-name="P14">— Pli ol jaro! — konfirmis Morat. </text:p>
      <text:p text:style-name="P14">— Pasis tuta jarcento! — per voĉo de mortanto prononcis galanta Brems. </text:p>
      <text:p text:style-name="P14">Vestinte sin, ŝi permesis eniri. Ili riverencis tre malalte kaj eksidis apud la klaviceno, por agordi siajn liutojn. Sinjorino Gyllenstierna ĉe la spegulo estis surmetanta braceletojn. </text:p>
      <text:p text:style-name="P14">— Kion ni hodiaŭ festas? — flustre demandis Olof Brems. </text:p>
      <text:p text:style-name="P14">— Probable, ni faros funebran festenon pri tiuj kvar matrosoj! — same flustre respondis Plomgren. — Kaj eble ankaŭ pri ni mem... Niaj aferoj iras ne tro bone... </text:p>
      <text:p text:style-name="P14">— Nur unu aferon mi nun scias firme, — prononcis apenaŭ aŭdeble Johan Morat. — Kiam mi maljuniĝos — eĉ Satano mem ne devigos min edziĝi al junulino! </text:p>
      <text:p text:style-name="P14">Li ekridis kaj, tuŝinte la kordojn de la liuto, ekkantis: </text:p>
      <text:p text:style-name="P8"><text:soft-page-break/>Ŝipon pelas la vent' oceana,<text:line-break/>Di', indulgon al mia anim'... </text:p>
      <text:h text:style-name="P5" text:outline-level="3"><text:bookmark-start text:name="__RefHeading___Toc6845_1665404091"/>3. Marĉando kaj interkonsento<text:bookmark-end text:name="__RefHeading___Toc6845_1665404091"/></text:h>
      <text:p text:style-name="P14">En la ĉenkesto estis sufoke, odoris je kanabfibroj, je ratoj, kiuj sentime bataladis kaj pepadis sub la piedoj. Maldekstre, trans septo, per krudaj voĉoj estis parolantaj matrosoj, unu insultadis, alia lin humiligadis, poste aŭdiĝis rido, frapado de ĵetkuboj. </text:p>
      <text:p text:style-name="P14">— Ĉu en la sveda ili parolas? — demandis Rjabov Demĉjon. </text:p>
      <text:p text:style-name="P14">— Diverse! — diris Demĉjo. — Unu en la sveda, kaj alia estas anglo. Kaj ankoraŭ unu — eble holandano... </text:p>
      <text:p text:style-name="P14">— Po paro da ĉiu kreaĵo! — subridis Rjabov. </text:p>
      <text:p text:style-name="P14">Ili ree eksilentis por longe. Demĉjo ekdormetis, tremerante dum dormo, flustrante iajn vortojn. Rjabov pensadis. Du ratoj kun pepo trakuris sur lia kruro, li tremeris, ree enpensiĝis. Estis aŭdeble, kiel la matrosoj per hurlantaj voĉoj komencis kanton. Demĉjo tute vekiĝis, eksidis sur ŝnurega volvaĵo, demandis: </text:p>
      <text:p text:style-name="P14">— Kio do nun estos, oĉjo? </text:p>
      <text:p text:style-name="P14">— Tio, frato, estos, ke vane vi kun mi ligiĝis. </text:p>
      <text:p text:style-name="P14">— Ne vane! — obstine kontraŭis Demĉjo. — Vi ĉiam kun mi pare en la maron iradis, tial viva revenadis. Sed se irus sen mi — estus malbone... </text:p>
      <text:p text:style-name="P14">La rudristo ekridis, frapis Demĉjon al la ŝultro. </text:p>
      <text:p text:style-name="P14"><text:soft-page-break/>— Bravulo! Laŭ vi rezultas, ke se vi estas kun mi — malfeliĉon ni ne atendu... </text:p>
      <text:p text:style-name="P14">Ili silentis iom. </text:p>
      <text:p text:style-name="P14">— Tamen la ŝipo estas granda! — diris Demĉjo. — Kaj la ceteraj same estas grandaj. Mi ĉiujn distingis... </text:p>
      <text:p text:style-name="P14">Rjabov ne respondis. </text:p>
      <text:p text:style-name="P14">— Oĉjo! — nelaŭte vokis Demĉjo. </text:p>
      <text:p text:style-name="P14">— Nu, kio? </text:p>
      <text:p text:style-name="P14">— Mi pri tio, oĉjo, — por kio do ni en la maron ekiris? </text:p>
      <text:p text:style-name="P14">— Mi ekiris, kaj vi post mi kiel vosto ligiĝis! — respondis Rjabov edife. — Elspuris kaj ligiĝis. Kiu vin vokis? Nu, diru, ĉu mi vokis vin? Nun do vin mem riproĉu! </text:p>
      <text:p text:style-name="P14">— Oĉjo, kaj por kio ni la velojn malhisis? Eble, ni povus fuĝi de la svedo? </text:p>
      <text:p text:style-name="P14">— Sed ili ja per kanono pafis? </text:p>
      <text:p text:style-name="P14">— Jen! Pafis, sed ne trafis. </text:p>
      <text:p text:style-name="P14">— Ili ankoraŭ foje pafus kaj trafus. </text:p>
      <text:p text:style-name="P14">— Ne tiel simple... </text:p>
      <text:p text:style-name="P14">— Simple, ne simple! — kun ĉagreno diris Rjabov. — Ĉiam vi rezonadas. Ni kaptiĝis — do sidu nun kaj silentu... </text:p>
      <text:p text:style-name="P14">Sub la piedoj ree ekmoviĝis ratoj. Demĉjo tremeris, grimpis pli alten sur ŝnuregojn, el tie demandis: </text:p>
      <text:p text:style-name="P14"><text:soft-page-break/>— Oĉjo, kaj la libron oni al mi nun ne redonos? </text:p>
      <text:p text:style-name="P14">Rjabov subridis: </text:p>
      <text:p text:style-name="P14">— Pri kio vi rememoris! Pri la libro! Mi ne scias, kiel ni vivaj el ĉi tie revenu... </text:p>
      <text:p text:style-name="P14">— Mi sen tiu libro eĉ ne povas reveni en Arĥangelskon! — suspiris Metrio. — Ievlev Silvestro Petroviĉ ĝin donis; gardu ĝin, diris, kiel la vivon kaj studu tage kaj nokte, tiam mi sendos vin en la naviglernejon, en Moskvon... </text:p>
      <text:p text:style-name="P14">— Malproksima estas por ni nun, knabo, Moskvo! — malgaje diris la rudristo. — Pli malproksima, ol Grumanto. </text:p>
      <text:p text:style-name="P14">— Ĉu ili pendumos nin? — rapide demandis Demĉjo. </text:p>
      <text:p text:style-name="P14">— Nu, ne pendumos... </text:p>
      <text:p text:style-name="P14">— La avon ja ili pendumis. Mi rekonis, tio estas Simono Gregorieviĉ. </text:p>
      <text:p text:style-name="P14">Rjabov silentis. </text:p>
      <text:p text:style-name="P14">— Ne, ili certe pendumos! — konvinkite prononcis Demĉjo. — Ili nin ŝlosis, ĉenojn surmetis, kial ne pendumi? Nun baldaŭ pendumos... </text:p>
      <text:p text:style-name="P14">— Kaj se oni pendumos, por vi la vojo estas rekta — en la paradizon. Vi estas preĝulo! — diris Rjabov. — Tie tiajn oni ŝatas. Diru tie ankaŭ pri mi vorton: diru, strangolis oni nin kune, la viro estis peka, sed mi lin forpreĝos... Vi, frato, ne havas kion timi. Por mi estas pli malbone. Min — en la inferon: ardajn patojn leki... </text:p>
      <text:p text:style-name="P14"><text:soft-page-break/>Demĉjo supre maltrankviliĝis: </text:p>
      <text:p text:style-name="P14">— Pu, pu, por kio tielajn vortojn diri? </text:p>
      <text:p text:style-name="P14">— Jen, mi la veron diras... </text:p>
      <text:p text:style-name="P14">Ili ree eksilentis por longe. La matrosoj trans la septo insultadis, ludadis ĵetkubojn. Estis aŭdeble, kiel kun susuro alkuradis ondoj, kiel batis tamburoj, kiel ekkantis unu klariono, poste — multaj. Sur la tuta eskadro respondis signalaj tamburoj. </text:p>
      <text:p text:style-name="P14">— Oĉjo, kio estas nun — ĉu mateno aŭ vespero? — demandis Demĉjo dormeme. </text:p>
      <text:p text:style-name="P14">— Sed ĉu por ni ne estas tutegale? — respondis Rjabov. </text:p>
      <text:p text:style-name="P14">Poste trans la septo oni eksilentis — eble, kuŝiĝis dormi. Bruante per la ĉeno, Rjabov leviĝis, kliniĝis al Demĉjo, diris al li serioze, kun graveco: </text:p>
      <text:p text:style-name="P14">— Jen kio, Metrio: kion ajn vi vidos kaj aŭdos — silentu. Silentu, kaj kiel mi faros, tiel ankaŭ vi faru. Bone mi faros aŭ malbone — vi nur silentu. </text:p>
      <text:p text:style-name="P14">Demĉjo malfermis la okulojn, en la mallumo brileris la pupiloj. </text:p>
      <text:p text:style-name="P14">— Jen, kiel vi okulumas, — kun ĉagreno diris la rudristo. — Kiel estas ordonite al vi — tiel faru... </text:p>
      <text:p text:style-name="P14">— Bone! — flustre respondis Demĉjo. </text:p>
      <text:p text:style-name="P14"><text:soft-page-break/>Ree bruis la ĉenoj — Rjabov kuŝiĝis sur ŝnuregojn. Kaj tuj trans la septo, al kiu li alpremiĝis per la dorso, arde kaj rapide ekflustris ies voĉo: </text:p>
      <text:p text:style-name="P14">— Viroj, he, viroj! Respondu! </text:p>
      <text:p text:style-name="P14">Rjabov turniĝis, alpremiĝis per la orelo al la humida putra tabulo. Tie, trans la septo, iu estis peze moviĝanta, snufanta. </text:p>
      <text:p text:style-name="P14">— Ĉu ruso? — per streĉita laŭta voĉo diris Rjabov. </text:p>
      <text:p text:style-name="P14">— Jes, ruso, ruso, fiŝisto el Arĥangelsko. Kaj vi kiu estas? Laŭ la voĉo ŝajne konata. Diru, mi petas, vi ŝajne similas al unu rudristo... Ĉu Rjabov? </text:p>
      <text:p text:style-name="P14">— Nu, Rjabov... </text:p>
      <text:p text:style-name="P14">— Kiu estas tie, oĉjo? — kun maltrankvilo demandis Demĉjo. </text:p>
      <text:p text:style-name="P14">La rudristo forsvingis. </text:p>
      <text:p text:style-name="P14">— Rjabov mi estas, Ivano Sabateiĉ. Kaj vi kiu estas? </text:p>
      <text:p text:style-name="P14">— Ja Longinov, ĉu vi ne rekonas? Kiom da jaroj ni kune iradis... </text:p>
      <text:p text:style-name="P14">— Nilo? </text:p>
      <text:p text:style-name="P14">— Ĝuste! Kun Kopilov ni ekiris, la diablo nin puŝis, la edzino ĉiam instigadis — por Aleĉjo kaj Liza ne estas manĝo, akiru almenaŭ iom da fiŝo. Jen ni akiris... </text:p>
      <text:p text:style-name="P14">— Ĉu oni vin katenis? </text:p>
      <text:p text:style-name="P14"><text:soft-page-break/>— Firme! Sed vi aŭskultu, Ivano Sabateiĉ. Eble, ni tamen foriros... </text:p>
      <text:p text:style-name="P14">Longinov ekflustris ankoraŭ pli mallaŭte. Rjabov pli divenadis, ol aŭdadis. Kvazaŭ estas sur la ŝipo iu propra, promesis segileton — trasegi truon en la kameron, kie ŝipa provianto estas metita. El tie foriri estas afero ne malsimpla. Li promesis ankoraŭ veston doni svedan... </text:p>
      <text:p text:style-name="P14">— Sed kiu li estas? — demandis Rjabov. </text:p>
      <text:p text:style-name="P14">— Ulo ĉi-tiea, en nia lingvo parolas, kiu — mi ne scias, la vizaĝon ne vidis. Apude estas ŝipa provianto, li tie ĉiam portadis kaj metadis ion. Tra septo, kiel kun vi, ni parolis. Hodiaŭ li devas ankoraŭ veni, mi diros pri vi, li helpos... </text:p>
      <text:p text:style-name="P14">Rjabov silentis. </text:p>
      <text:p text:style-name="P14">— Ĉu vi ne aŭdas? — mire demandis Longinov. </text:p>
      <text:p text:style-name="P14">— Mi aŭdas. </text:p>
      <text:p text:style-name="P14">— Kial do vi silentas? </text:p>
      <text:p text:style-name="P14">— Ja kion diri... </text:p>
      <text:p text:style-name="P14">Longinov ekmoviĝis trans la septo, poste insultis, poste tute mallaŭte demandis: </text:p>
      <text:p text:style-name="P14">— Ĉu reale Rjabov? </text:p>
      <text:p text:style-name="P14">— Oĉjo! — maltrankvile vokis Demĉjo. </text:p>
      <text:p text:style-name="P14">Trans la pordo aŭdiĝis krudaj voĉoj de matrosoj, grincado de armiloj, insultoj. </text:p>
      <text:p text:style-name="P14"><text:soft-page-break/>— Oĉjo! </text:p>
      <text:p text:style-name="P14">— Ne surda mi estas! — respondis Rjabov. — Aŭdas... </text:p>
      <text:p text:style-name="P14">— Pendumos oni nin, oĉjo... </text:p>
      <text:p text:style-name="P14">— Do ploru... </text:p>
      <text:p text:style-name="P14">En la seruro kun knaro turniĝis ŝlosilo, Kristofero kaj Bill Hartwood kun oleaj lanternoj en la manoj haltis ĉe la sojlo. Post ili kun muskedoj en la manoj staris kelkaj soldatoj kaj ekzekutisto Svante Bagge. </text:p>
      <text:p text:style-name="P14">— Eliru! — ordonis Bill Hartwood. </text:p>
      <text:p text:style-name="P14">— La seruron necesas malfermi! — diris la ekzekutisto. — La ĉeno estas ŝlosita. Gardu vin, Kristofero, vi kliniĝos, kaj li batos vin al la nuko... </text:p>
      <text:p text:style-name="P14">La soldatoj ŝovis la tubojn de la muskedoj en la pordon, al la vizaĝoj mem de Demĉjo kaj Rjabov, Kristofero malŝlosis la seruron, volvis la ĉenon sur la manon. Sur Demĉjon oni surĵetis lazon. Laŭ ŝtuparo ili leviĝis sur la pobkastelon. Kristofero per la kruro batis Rjabov-on al la flanko — montris, ke necesas iri sur la pobferdekon. Tie aŭdiĝis muziko, virina voĉo estis kantanta kanton. La adjutanto de la subadmiralo pririgardis la rusajn fiŝistojn, balancis la kapon: </text:p>
      <text:p text:style-name="P14">— Kie estas iliaj kaftanoj? Ŝteluloj! Jam sukcesis priŝteli! Kiel ili en tia aspekto aperos al <text:span text:style-name="T4">herre</text:span> subadmiralo? Tamen, tio estas ne mia afero! </text:p>
      <text:p text:style-name="P14">Rjabov, bruante per la ĉeno, sen kaftano, en ŝirita ĉemizo, senhaste eniris en la admiralan kajuton, kie brulis kandeloj, <text:soft-page-break/>brilis arĝento kaj kristalvitro, kie kantis rufhara virino en nigra, brodita per perloj robo, kie viroj en perukoj ludis liutojn kaj klavicenon, fumante per mallongaj pipoj... </text:p>
      <text:p text:style-name="P14">Sinjorino Gyllenstierna finis la kanton, ordonis al Okke: </text:p>
      <text:p text:style-name="P14">— La rusoj eksidu kaj estu niaj gastoj. Transdiru — ilin atendas nenio malbona, honoro de grafo subadmiralo estas garantio! Ili ne havas kion timi... </text:p>
      <text:p text:style-name="P14">Okke tradukis, Rjabov respondis pigre: </text:p>
      <text:p text:style-name="P14">— Dum ni atendis vian inviton, de mi kaj jen de la junulo oni kaftanojn ŝtele deŝiris, ĉenojn anstataŭ la kaftanoj surmetis, — jen kiel bone estas gasti ĉe vi... </text:p>
      <text:p text:style-name="P14">Okke, afable fleksiĝinte antaŭ sinjorino Gyllenstierna, komencis traduki, Rjabov lin interrompis: </text:p>
      <text:p text:style-name="P14">— Li povas mensogi ion, ne bezonas ni vian interpretiston. La mia pli bone diros... </text:p>
      <text:p text:style-name="P14">Demĉjo klare, mallonge, sentime tradukis ĉion, kion diris la rudristo. En la kajuto estiĝis silento, la oficiroj interrigardis, la subadmiralo estis malkonfide oblikve pririgardanta la impertinentan rusan piloton. Sen raporto eniris ŝipestro Urquhart, kunfrapis la manojn: </text:p>
      <text:p text:style-name="P14">— Granda Ivano! Jen feliĉa renkontiĝo! Nun ja ni estos amikoj, mi esperas! Ho, se vi tiam forirus kun mi en la maron, kiel ŝanĝiĝus via sorto... </text:p>
      <text:p text:style-name="P14">Kaj, ne sidiĝante, li komencis rapide rakonti al la subadmiralo — kia bonega maristo estas Granda Ivano. Li <text:soft-page-break/>trairis la tutan Malvarman maron, plurfoje estis sur la Nova Tero, iradis al Grumanto. Antaŭ multaj jaroj la ŝipestro pagis grandan monon al monaĥejo, kiu posedis tiam la piloton, por havi Grandan Ivanon en sia ŝipanaro, sed tio ne sukcesis... </text:p>
      <text:p text:style-name="P14">— Kion li mensogas? — demandis Rjabov Demĉjon. </text:p>
      <text:p text:style-name="P14">— Li laŭdas vin, oĉjo, — flustre respondis Demĉjo. </text:p>
      <text:p text:style-name="P14">Leŭtenanto Johan Morat konfirmis la vortojn de Urquhart: </text:p>
      <text:p text:style-name="P14">— Ankaŭ mi inklinas supozi, ke tiu homo estas sperta maristo, pli bonan ol kiu ne eblas trovi. Sur lia ŝipo ni trovis kompason, gradbastonan mezurilon, libron pri navigarto. Kaj li jam estas ne tiom juna, ĉiuokaze li estas matura viro. Probable, li nemalbone konas la maron... </text:p>
      <text:p text:style-name="P14">Urquhart aliris al Rjabov, frapis lin al la ŝultro, ekparolis bonanime: </text:p>
      <text:p text:style-name="P14">— Tiu Ivano estas vera maristo! Mi ne forgesos, kiel en la malproksimaj jaroj, kiam mi ankoraŭ estis ŝipestro sur «Ora nubo», li enkondukis mian ŝipon en Dvinon. La ŝipo, kiun mi komandas, ne havu dek futojn da akvo sub la kilo, se mi kaj Granda Ivano ne faris miraklojn sur la Dvina ŝanelo. Ĉu vi ne rekonas min, Ivano? Kvankam multaj jaroj pasis post tiam... </text:p>
      <text:p text:style-name="P14">Rjabov trankvile pririgardis la dikiĝintan ŝipestron, respondis dece: </text:p>
      <text:p text:style-name="P14">— Saluton, ŝipestro! Longe ni ne intervidiĝis, jen kia matura vi iĝis. Kial en Arĥangelskon ne plu venas? </text:p>
      <text:p text:style-name="P14"><text:soft-page-break/>— Jen, nun mi iras! — ekridis Urquhart. — Iras kun riĉa ŝiptrajno. Nu, Ivano? Kiel oni diras tion en la rusa? Kiu rememoras la pasintecon — tiu restas blinda? Vi havis ofendiĝon kontraŭ mi, sed mi deziris por vi bonon. Se vi tiam forirus kun ni — mi vetas la animon — nun al vi oni konfidus tutan ŝipon. Vi portus bonegan veston kaj tintigadis ormonerojn en la poŝo... </text:p>
      <text:p text:style-name="P14">— Li eksidu al la tablo! — ordonis la subadmiralo en la sveda. — Se li vere estas tiom elstara maristo, kiel vi diras, — li sidu kun ni. </text:p>
      <text:p text:style-name="P14">— Eksidu, Granda Ivano! — diris Urquhart. — Eksidu, malnova kamarado! Ni volas konversacii kun vi kiel kun nia amiko. Ni deziras al vi bonon, kaj nur bonon! Eksidu! </text:p>
      <text:p text:style-name="P14">— Do, ĉu mi en la ĉenoj sidu? — demandis la rudristo. — Ne, ŝipestro, tiel ne taŭgas! Aŭ mi estas via kaptito, tiam mi sidu ne ĉe tablo, sed en la ĉenkesto; aŭ mi estas via gasto — tiam renkontu per riverenco! </text:p>
      <text:p text:style-name="P14">Urquhart ekridis, karese balancis la kapon: </text:p>
      <text:p text:style-name="P14">— Aĥ, Granda Ivano, mi rekonas vian karakteron! Kiom multaj jaroj pasis, sed vi tute ne ŝanĝiĝis. Kia vi estis — tia vi estas. Sed mi tre, tre ĝojas, ke ni renkontiĝis. Nia renkontiĝo en la maro estas donaco de la sorto kaj por vi kaj por ni... </text:p>
      <text:p text:style-name="P14">Ŝipa forĝisto rapide demetis la ĉenojn. Rjabov forpuŝis ilin per la piedo, glatumis la kolon, la manojn; varmigante la muskolojn, turnis la kapon, poste diris al la ŝipestro: </text:p>
      <text:p text:style-name="P14"><text:soft-page-break/>— Ankoraŭ ordonu, sinjoro, ke oni la kaftanon redonu. Ne estas bone sidi inter vi ĉifonvestita kaj malriĉa. Kial malhonoriĝi... </text:p>
      <text:p text:style-name="P14">La subadmiralo strabis al leŭtenanto Morat, tiu rapide ekparolis, ke nun la vesto ne troveblas, probable ĝi restis sur la dronigita velboato. Gyllenstierna ordonis alporti aliajn kaftanojn, la adjutanto ekkuris plenumi la ordonon, grumblante sub la nazon: </text:p>
      <text:p text:style-name="P14">— Tutegale ni ilin pendumos, por kio ankoraŭ kaftanoj... </text:p>
      <text:p text:style-name="P14">Rjabov eksidis en fotelon apud la septo, liaj verdaj okuloj estis flagrantaj per malbonkora fajro, ruza rideto apenaŭ glitis sur la lipoj: </text:p>
      <text:p text:style-name="P14">— Eksidu, Metrio, pli bonas sidi ol stari. Vidu, kia riĉa kajuto. Nemalbone ili vivas, bonstate. Kaj tapiŝoj, kaj sur muroj ora ledo, kaj mem ili estas sataj, ĉu? </text:p>
      <text:p text:style-name="P14">La adjutanto alportis la veston, Rjabov disetendis sur la manoj la malvastan svedan kaftaneton, subridis: </text:p>
      <text:p text:style-name="P14">— Ne, amikoj, tiel la afero ne iros! Ĉu vi min opinias stultulo? Mia kaftano estis bona, de maldika drapo, kun ostaj butonoj, ĉirkaŭkudrita per ŝnuro, ankaŭ zono estis. Kaj vi alportis ian veŝton... Kaj ankaŭ knabo mia havis kaftanon bonan, ankaŭ kamizolon varman... </text:p>
      <text:p text:style-name="P14">Demĉjo per malvarma voĉo tradukis ekzakte, la oficiroj ekridetis, kolonelo James en la rusa demandis, kion la rudristo deziras anstataŭ sia kaftano. Kaŝante koleran rideton, la rudristo respondis, ke li ne komercas per vestaĵoj, ke anstataŭ <text:soft-page-break/>kaftano li bezonas kaftanon, kaj ne inan sarafanon, sed ion kiel sur kolonelo James mem — tia ankaŭ al li konvenus... </text:p>
      <text:p text:style-name="P14">Okke tradukis, sinjorino Gyllenstierna sonore ekridis: </text:p>
      <text:p text:style-name="P14">— Kaj li estas amuza, tiu muĵiko! Amuza kaj kuraĝa! <text:span text:style-name="T4">Herre</text:span> James, fordonu al li vian kaftanon. Ja vi ne domaĝas, ĉu? Ni vidu, kiel aspektos rusa muĵiko en kaftano el arĝenta brokaĵo. Tio vere estas interesa... </text:p>
      <text:p text:style-name="P14">— Mi tute ne vidas en tio ion ajn interesan, — malvigle diris ofendita James, — sed la ordono de la sinjorino por mi estas leĝo! </text:p>
      <text:p text:style-name="P14">Kaj, kunpreminte la lipojn, li eliris. </text:p>
      <text:p text:style-name="P14">Demĉjo surmetis sur sin la svedan kaftaneton, glatigis per la polmoj la harojn, eksidis gravmiene. Urquhart estis duonvoĉe rakontanta pri la pomoroj, pri tio, kiel ili estas fieraj kaj kiel ŝatas respekton. La subadmiralo aŭskultis, trinketante malfortan vinon, atende tamburante per la fingroj sur la tablo. La kajuta vaĉanto alportis la kaftanon de James, Rjabov enmetis la brakojn en la manikojn — la kaftano tuj krakis. Sinjorino Gyllenstierna diris kun rido: </text:p>
      <text:p text:style-name="P14">— Urso, vera rusa urso... </text:p>
      <text:p text:style-name="P14">Urquhart penis butonumi sur Rjabov la kaftanon, la kaftano ne kuniĝis, la rudristo grumble diris: </text:p>
      <text:p text:style-name="P14">— Ankoraŭ zono sur li estis, mi vidis! Kial do sen zono, la mia ja estis kun zono kaj per ŝnuro ĉirkaŭkudrita... Vidu, ne kuniĝas, sed kun zono ĝi kuniĝus... </text:p>
      <text:p text:style-name="P14"><text:soft-page-break/>Li mem, ne atendante inviton, eksidis en tiun fotelon, kie antaŭe sidis James, pririgardis atente la tablon, plendis al Demĉjo: </text:p>
      <text:p text:style-name="P14">— Ĉiam estas tiel ĉe la fremduloj. Pladojn ili metas multajn, diversajn tranĉilojn, kulerojn, glasojn, sed da bonaj manĝaĵoj estas preskaŭ neniom. Vidu — fiŝeto malgranda, vidu — biskoto, iomete da viando — kaj estu sana! Ne, ili al ni, karaj amikoj, velboaton dronigis, ili min nuda faris, do ili nutros min laŭ la rusa kutimo, sed ne laŭ ilia. Diru al ili, Metrio, en Rusio oni manĝas plenforte, dum tiele estas nur sola moko. Ili portu brasiksupon, fiŝajn kapojn, viandaĵon ian, alion... </text:p>
      <text:p text:style-name="P14">Demĉjo kun miro, timide, ĵetis rigardon al la rudristo, tiu estis apenaŭ rimarkeble ridetanta, en liaj okuloj brilis rapidaj malbonkoraj fajroj, inter la brovoj kuŝiĝis falto. Demĉjo konis tiun vizaĝesprimon de la rudristo: tia li iĝadis en la maro, dum kruela ŝtormo... </text:p>
      <text:p text:style-name="P14">Frapis la pordo, revenis James. </text:p>
      <text:p text:style-name="P14">Rjabov levis glason kun vino, diris al la kolonelo: </text:p>
      <text:p text:style-name="P14">— Do, sinjoro, ankaŭ via alia kaftano estas ne malpli bona, ol la brokaĵa. Vidu, same kun arĝento, kia kudraĵo. Riĉe vi ĉi tie vivas, senrifuze. Komercas, mi pensas, kun profito, sen perdoj... </text:p>
      <text:p text:style-name="P14">James eksidis apud sinjorino Gyllenstierna, kliniĝis al ŝia rozkolora aroma orelo, diris flustre: </text:p>
      <text:p text:style-name="P14">— Li estas simple stultulo, tiu rusa Ivano. Ĝis nun li ne komprenis, ke ni tute ne estas negocistoj... </text:p>
      <text:p text:style-name="P14"><text:soft-page-break/>— Li estas simplanima kaj fidema! — respondis sinjorino Gyllenstierna. — Infano de maro... Ne gravas, kun tempo li ĉion komprenos kaj bonege servos al ni! </text:p>
      <text:p text:style-name="P14">Ĉio iris bone. La rusa rudristo ŝajnis al ili enkorpiĝo de simplanimeco, ili ridis interne kaj plenumadis ĉiujn liajn dezirojn. La ruso estis tia, kia ili deziris vidi lin, kaj ĉio iris glate en tiu ludo, ĝis kiam la rudristo eksentis sur si ies atentan kaj malbondeziran rigardon. Li ĉirkaŭrigardis — ĉio estis kiel antaŭe, nur James ruĝiĝis pro la trinkita vino, kaj Johan Morat estis pri io interflustranta kun sia amiko Brems... </text:p>
      <text:p text:style-name="P14">— Nu! — diris grafo Gyllenstierna. — Ĉu ne venis tempo paroli pri la afero? </text:p>
      <text:p text:style-name="P14">Ili sidis unu kontraŭ la alia — la subadmiralo, retrokliniĝinta en la fotelo, kaj Rjabov. Ŝipestro Urquhart komprenis, leviĝis, palpebrumis al aliaj oficiroj. Sinjorino Gyllenstierna estis fingrumanta la klavojn de la klaviceno. Artileriisto Plomgren prenis liuton, Morat ekkantis malnovan kanton pri malbona sorĉistino. Grafo Gyllenstierna estis malrapide parolanta: </text:p>
      <text:p text:style-name="P14">— Vi kondukos nian eskadron laŭ la Dvina ŝanelo al urbo Arĥangelsko. Se nin atendas batalo — ni akceptos ĝin kaj frakasos la malamikon. Vi estas sperta maristo. Niaj ŝipoj estas militaj ŝipoj, plej probable vi tion rimarkis. Tre multo el tio, kio nin atendas, dependas de sperteco kaj lerteco de la rudristo, tial ni ne avaros pri mona rekompenco. Eĉ pli, <text:span text:style-name="T4">herre</text:span> piloto. Kiam ni plenumos nian devon, viaj meritoj estos taksitaj de la reĝo de Svedio. Dum tuta mia vivo mi servis al la krono en la floto. Por mi sufiĉas rigardi al homo, kaj mi vidas, ĉu li estas maristo aŭ <text:soft-page-break/>ne. Vi estas maristo! Vin atendas granda estonteco. Vi iĝos luterano, kaj, sendube, lia moŝto reĝo de Svedio nomumos vin ŝipestro de unu el siaj gloraj ŝipoj... </text:p>
      <text:p text:style-name="P14">Rjabov turniĝis al Demĉjo: tiu sidis pala, liaj lipoj sensone moviĝis. La rudristo ordonis per trankvila voĉo: </text:p>
      <text:p text:style-name="P14">— Traduku kion li diras. </text:p>
      <text:p text:style-name="P14">Demĉjo ekparolis. Rjabov aŭskultis kun mallevitaj okuloj, fojfoje balancadis la kapon. Ĉe la klaviceno oni plu kantis kanton kun stranga refreno: </text:p>
      <text:p text:style-name="P8">Karabi,<text:line-break/>Titi Karabi,<text:line-break/>Toto Karabo,<text:line-break/>He, oĉjo Guillery,<text:line-break/>Ne dronu en ebri'... </text:p>
      <text:p text:style-name="P14">— Ĉu vi ĉion diris? — demandis Rjabov. </text:p>
      <text:p text:style-name="P14">— Ĉion, oĉjo. </text:p>
      <text:p text:style-name="P14">— Nun respondu! </text:p>
      <text:p text:style-name="P14">La rudristo komencis paroli, kaj subite komprenis, kies atenta rigardo maltrankviligis lin: servisto en mallonga ruĝa kaftano estis foriganta de la tablo manĝilaron kaj de tempo al tempo kvazaŭ celis Rjabov-on per siaj obstinaj grizaj malmildaj okuloj. Rimarkinte, ke la rudristo eksilentis, la subadmiralo ordonis al Jakobo iri for. Tiu, alte tenante la pleton, ekiris al la pordo. La rudristo ekparolis denove. Li ne rigardis al Demĉjo, sed vidis, kiel la junulo kunpremas la <text:soft-page-break/>manojn, aŭdis, kiel li subite sufokiĝis kaj kiel ree komencis spiri rapide kaj mallonge. </text:p>
      <text:p text:style-name="P14">— Nu? — kun minaco en la voĉo demandis Rjabov. </text:p>
      <text:p text:style-name="P14">— Ne tradukos mi tielaĵon! — laŭte diris Demĉjo. — Ne tradukos. Ja kio estas tio, oĉjo?! </text:p>
      <text:p text:style-name="P14">— Se ne tradukos, do ne necesas! — kun la sama minaco prononcis Rjabov kaj manvokis al si Okke-n, kiu staris ĉe la pordofosto. </text:p>
      <text:p text:style-name="P14">Okke aliris kun preteco. Demĉjo alkroĉiĝis al la mano de Rjabov, tiu forskuis liajn varmegajn fingrojn, ekparolis malrapide, rigardante al la subadmiralo: </text:p>
      <text:p text:style-name="P14">— La eskadron mi konduki povas, sed tio estas afero serioza, necesas atendi grandan batalon, kaj kiu la urbon Arĥanĝelan viva atingos, tiu eterne al Dio preĝu. Kanonoj estas multaj, kaj tiuj kanonoj faros tondron. Pri tio mi avertas. Ankoraŭ en la skansoj estos dogana pririgardo — tie komenciĝos batalo. Do, eble, eĉ la tuta afero por vi ne estas profita? </text:p>
      <text:p text:style-name="P14">La subadmiralo aŭskultis atente, rigardis sendeŝire en la okulojn de Rjabov, suĉis la estingiĝintan pipon. Ĉe la klaviceno oni gaje kantis: </text:p>
      <text:p text:style-name="P8">Titi Karabi,<text:line-break/>Toto Karabo,<text:line-break/>He, oĉjo Guillery... </text:p>
      <text:p text:style-name="P14">— La afero estas granda, — parolis Rjabov, — kiel oni ĉe ni en Rusujo diras: aŭ en piedingon per la piedo, aŭ al arbostumpo <text:soft-page-break/>per la kapo. Se oni kaptos viva — same la haŭton deŝiros. Kaj ne eblos poste vivi en sia lando, sinjoro, neniel eblos. Ajna knabo en la vizaĝon kraĉos, kaj kiel ne kraĉi — perfidinto, judaso, — tie indulgon atendi ne eblas... Do, rezoni necesas: se tiun aferon fari, la judasan, do fari tiel, ke ĝis la morto mem vivi kaj ne koni malriĉon... </text:p>
      <text:p text:style-name="P14">La subadmiralo kapjesis, konsentante. En la kajuton ree eniris la servisto en ruĝa kaftano, alportis kruĉon kun maltbiero. Gyllenstierna ne rimarkis lin, la servisto atente, diligente estis dismetanta la kruĉetojn... </text:p>
      <text:p text:style-name="P14">— Kio poste estos — kiu scias! — daŭrigis Rjabov. — Ĉu laŭdos la reĝo aŭ ne laŭdos, kun mono ĉiam eblas vivi, kaj sen ili — ne. Ne saĝa estas homo, sed forta estas lia monujo. Do mi tiel juĝas. Mia prezo estas granda, mi ne kaŝas, sinjoro, sed ankaŭ intenco via estas nemalgranda... </text:p>
      <text:p text:style-name="P14">— Kiom do li deziras da mono? — tra la dentoj demandis la subadmiralo Okke-n. </text:p>
      <text:p text:style-name="P14">— Multe! — respondis Rjabov, kaj liaj okuloj ree ekbrilis. — Pli multe, ol Judaso... </text:p>
      <text:p text:style-name="P14">— Oĉjo! — ekkriis Demĉjo. — Oĉjo! Dion timu... </text:p>
      <text:p text:style-name="P14">Rjabov turniĝis al Demĉjo, diris kun kruela subrido: </text:p>
      <text:p text:style-name="P14">— Sed kial mi en ĉi afero Dion timu, Metrio? Ne flamiĝu, knabo, alie oni vin tuj katenos. Sidu... </text:p>
      <text:p text:style-name="P14"><text:soft-page-break/>Okke flustre tradukis al la subadmiralo, pri kio estis parolantaj Rjabov kun Demĉjo, grafo Gyllenstierna kapmontris al Demĉjo, demandis: </text:p>
      <text:p text:style-name="P14">— Ĉu li dezirus, ke oni lin pendumu? Ĉe ni tio estas farata rapide... Kaj se via prezo estos tro alta, mi vokos la ekzekutiston, kiu scipovas marĉandi... </text:p>
      <text:p text:style-name="P14">La rudristo ruze mallarĝigis la okulon: </text:p>
      <text:p text:style-name="P14">— Scipovas? Ĉu vere, sinjoro? Se li scipovus, tiam ne starus ĉi tie via eskadro... </text:p>
      <text:p text:style-name="P14">Li leviĝis, dankis pro gastamo, diris firme: </text:p>
      <text:p text:style-name="P14">— Do, ni ne interkonsentis. Kia povas esti marĉando, se oni minacas per ekzekutisto... </text:p>
      <text:p text:style-name="P14">Rapide aliris ŝipestro Urquhart, maltrankvile demandis, kio okazis; Rjabov respondis, ke li ne ŝatas, kiam oni al li minacas per ekzekutisto. </text:p>
      <text:p text:style-name="P14">— Unue ĝentile, kiel necesas, sed nun tuj pendumi? Ne tro multe da utilo estas de via pendumilo... La velboaton vi dronigis, la ŝnuraro estas sur la fundo, kaj nun — ekzekutiston... Ne, amikoj, ne tia homo estas Ivano Sabateiĉ Rjabov, kiun trompi kaj prifriponi eblas, kiam li sian profiton vidas... </text:p>
      <text:p text:style-name="P14">— Kiom do, diablo prenu?! — kriis Gyllenstierna. </text:p>
      <text:p text:style-name="P14">Rjabov flustris, kvazaŭ kalkulis mense, movis la fingrojn, diris firme: </text:p>
      <text:p text:style-name="P14"><text:soft-page-break/>— Da taleroj oraj kvin centojn. Tricent hodiaŭ — kaj sur la tablon meti, ducent — kiam la afero estos farita. Atendu, tio estas ne ĉio. Nutrado en la maro ne de la matrosa tablo iru, sed de ĉi tie, kaj kiam mi diros — tiam alportu... </text:p>
      <text:p text:style-name="P14">Okke estis tradukanta, en la admirala kajuto ĉiuj eksilentis, aŭskultis mirege. Ŝipestro Urquhart ridetis, kolonelo James rigardis tra la malfermita pordo de la galerio al kurantaj post la pobo ondoj... </text:p>
      <text:p text:style-name="P14">— Kaj ne tenu min en la ĉenkesto! — estis diranta Rjabov. — Kajuton por mi, kiel por ĉiuj ceteraj maristoj, kaj oni kun tuta respekto al mi parolu. Kaj per pendumilo min ne timigu — mi spertis timojn!.. </text:p>
      <text:p text:style-name="P14">Li pensis iom kaj aldonis en silento: </text:p>
      <text:p text:style-name="P14">— Kiam mi ion ankoraŭ rememoros — mi diros... </text:p>
      <text:p text:style-name="P14">Okke finis traduki, la subadmiralo Gyllenstierna kunpremis la pugnojn, kiel li faradis tion antaŭ ol bati kulpan matroson al la dentoj, rigardis al siaj fingroringoj, respondis: </text:p>
      <text:p text:style-name="P14">— Arogantulo! </text:p>
      <text:p text:style-name="P14">— Kio? Kio? — kun scivolemo demandis Rjabov. </text:p>
      <text:p text:style-name="P14">Okke ne respondis — rigardis al la subadmiralo. Sinjorino Gyllenstierna diris edife: </text:p>
      <text:p text:style-name="P14">— Mia amiko, ne hastu kun rifuzo. Pripensu. </text:p>
      <text:p text:style-name="P14">— Ĉesu iradi antaŭ la okuloj! — kun incitiĝo kriis Gyllenstierna al Jakobo. — Kiu bezonas nun tiun stultan bieron? </text:p>
      <text:p text:style-name="P14"><text:soft-page-break/>Kaj, vokinte per sonorileto la adjutanton, ordonis tuj sendi la trezoriston de la eskadro kun mono. Okke riverencis al Rjabov, rakontis, ke liaj kondiĉoj estas akceptitaj. </text:p>
      <text:p text:style-name="P14">— Jen, akceptis! — morne respondis la rudristo. — Kial necesis brui al mi, per pugno minaci... </text:p>
      <text:p text:style-name="P14">La monon li kalkulis longe, poste postulis al si monujon, streĉis sur ĝi rimenetojn, sed ŝanĝis sian decidon, kaj ankoraŭ foje komencis kalkuli la orajn monerojn. Stupora Demĉjo el sia angulo rigardis al li per larĝe malfermitaj timigitaj okuloj: antaŭ li estis alia homo — terura, avida, tute ne simila al tiu Rjabov, kiun li konis kaj amis tutkore... </text:p>
      <text:p text:style-name="P14">Ferminte la monujon, la rudristo diris al ŝipestro Urquhart: </text:p>
      <text:p text:style-name="P14">— Ankoraŭ nemulte mi prenis de vi. Kalkulu mem — por velboaton aĉeti kiom necesos? Retojn bonajn, ŝnuraron ian. Al la monaĥejo ŝuldon redoni. Al la edzino regalon, al mi mem por festeno... Kaj vestiĝi necesas, ja ne indas tiel: ĉapo el haroj, gantoj el haŭto, bastoŝuoj anstataŭ botoj. Kaj ankoraŭ vivi necesas — do jen rezultos ĝuste! </text:p>
      <text:p text:style-name="P14">Li frapis Urquhart-on al la grasa dorso, ekridis kaj diris: </text:p>
      <text:p text:style-name="P14">— Kial do vi kantojn kanti ĉesis? Vi festenu, festeni estas bona afero, nun ni vivas, kaj kio morgaŭ estos — kiu scias? Rabisto estas viva mortinto... </text:p>
      <text:p text:style-name="P14">Urquhart ne komprenis, miris: </text:p>
      <text:p text:style-name="P14">— Sed ĉu povas esti viva mortinto? </text:p>
      <text:p text:style-name="P14"><text:soft-page-break/>— Tio estas proverbo! — respondis la rudristo. — Kaj en proverbo multo povas esti... </text:p>
      <text:p text:style-name="P14">Demĉjo plu rigardis al la rudristo, — ne, tio estis li, Ivano Sabateiĉ, kaj la okuloj estis antaŭaj, tiaj, kiaj fariĝadis al li en la maro, en kolera malbonvetero, kiam aliaj fiŝistoj jam kantis al si mortopreĝon, sed li rigardis malproksimen, serĉis la horizonton, mallarĝiginte la okulojn, kaj koleraj fajretoj brulis en la verdaj pupiloj... </text:p>
      <text:h text:style-name="P4" text:outline-level="2"><text:bookmark-start text:name="__RefHeading___Toc6847_1665404091"/>Ĉapitro kvara<text:bookmark-end text:name="__RefHeading___Toc6847_1665404091"/></text:h>
      <text:p text:style-name="P7"/>
      <text:p text:style-name="P11">Vorto iĝas faro, knabo iĝas viro, vento iĝas uragano, kiu dubus pri tio? </text:p>
      <text:p text:style-name="P12"><text:span text:style-name="T4">Chamisso</text:span> </text:p>
      <text:h text:style-name="P5" text:outline-level="3"><text:bookmark-start text:name="__RefHeading___Toc6849_1665404091"/>1. Knabo iĝas viro...<text:bookmark-end text:name="__RefHeading___Toc6849_1665404091"/></text:h>
      <text:p text:style-name="P14">La adjutanto kaj la kajuta vaĉanto kun olea lanterno en la mano kondukis ilin tra la koridoro en la kajuton, kiun destinis por la rudristo la ŝipestro de «Krono». Malforta fajro prilumis ŝipatakajn hokojn, pendantajn sur la muroj, sitelojn por okazo de incendio, mallongajn lancojn, oportunajn por batalo en mallarĝaj ŝipaj pasejoj, volvitajn feltajn tapiŝojn, duonbarelojn kun sablo. </text:p>
      <text:p text:style-name="P14">— Ĉi tie! — diris la adjutanto. </text:p>
      <text:p text:style-name="P14">Rjabov la unua eniris en la malaltan sufokan kajuton. La kajuta vaĉanto mallevis la lanternon en la neston. La adjutanto ĝentile demandis, ĉu sinjoro piloto havos iajn dezirojn. La rudristo oscedis, ĉirkaŭrigardis, diris pigre: </text:p>
      <text:p text:style-name="P14">— Vi almenaŭ felton sternu sur kofrojn, por kio do tiel sur nudaj tabuloj dormi? Kaj vinon al li ordonu, Metrio, ke li alportu, aŭ bieron, kaj ion por ronĝi pro enuo... </text:p>
      <text:p text:style-name="P14">La adjutanto riverencis, lia vizaĝo estis esprimanta malestimon. La kajuta vaĉanto staris senmove. </text:p>
      <text:p text:style-name="P14"><text:soft-page-break/>— Pli rapide moviĝu! — ordonis la rudristo. — Per gajaj piedoj, vigle... </text:p>
      <text:p text:style-name="P14">La svedoj foriris, la rudristo subridis. Demĉjo estis rigardanta al li per rigidiĝinta rigardo. </text:p>
      <text:p text:style-name="P14">— Kial vi rigardas? — demandis Rjabov. — Ĉu ne rekonis? </text:p>
      <text:p text:style-name="P14">Demĉjo mallevis la okulojn, suspiris, liaj lipoj tremeris — li deziris ion diri, sed ne diris. La servisto en ruĝa kaftano alportis sur kupra pleto flavan bieron, maltajn flanojn kun salo kaj kumino, brunan vodkon kun maceritaj galangaj radikoj. </text:p>
      <text:p text:style-name="P14">— Mi ne plu deziras drinki! — diris Rjabov al Demĉjo. — Li forportu... </text:p>
      <text:p text:style-name="P14">La servisto elaŭskultis Demĉjon, foriris kun sia pleto. Demĉjo forturniĝis de la rudristo, kunpremis la vangojn per la polmoj, tuta ŝrumpis, kvazaŭ pro malvarmo. </text:p>
      <text:p text:style-name="P14">— Metrio! — vokis Rjabov. </text:p>
      <text:p text:style-name="P14">Demĉjo ne moviĝis. </text:p>
      <text:p text:style-name="P14">— Vane vi kondutas stulte, knabo! — diris la rudristo. — Tio ne estas via zorgo... </text:p>
      <text:p text:style-name="P14">Demĉjo silentis, ŝrumpis ankoraŭ pli forte, maldika, mizeraspekta, en malvasta sveda kaftaneto. La rudristo kuŝiĝis sur kofron, metinte la manojn sub la kapon. Ili silentis longe... </text:p>
      <text:p text:style-name="P14">— Jen kio, Metrio! — ekparolis finfine Rjabov. — Vi min de la infaneco jen kiel kredis! Vi ankaŭ nun min kredu. Vi ne povu ne kredi min... </text:p>
      <text:p text:style-name="P14"><text:soft-page-break/>Demĉjo ekstaris, batiĝis per la maldika ŝultro je la pordofosto, lame ekkuris tra la koridoro. Rjabov eksentis malbonon; bruante per la botoj, li ekkuris post li, kriis: </text:p>
      <text:p text:style-name="P14">— Metrio? Kion vi faras? Metrio... </text:p>
      <text:p text:style-name="P14">La mallonga kaftaneto de Metrio glitis apud la lanterno, pendinta ĉe la ŝtuparo, Rjabov ekkuris pli rapide, elsaltis post li al masto, kriis al sveda vaĉanta matroso: </text:p>
      <text:p text:style-name="P14">— Tenu lin! Tenu! </text:p>
      <text:p text:style-name="P14">La matroso komprenis — submetis la piedon, Demĉjo stumblis, falis sur peĉitajn tabulojn de la ferdeko. Rjabov levis lin, li komencis ŝiriĝi el la manoj, per malamanta voĉo diris: </text:p>
      <text:p text:style-name="P14">— Tutegale mi dronigos min, ne vivos tiel... </text:p>
      <text:p text:style-name="P14">— Sed vi aŭskultu! — ordonis Rjabov. — Vi min aŭskultu, stultulo... </text:p>
      <text:p text:style-name="P14">La lipoj de Demĉjo tremis; senfortiĝinte, li malrapide ekiris laŭ la pobkastelo. Svedoj interparoladis, rigardante al li; unu vekis Urquhart-on, raportis, ke la rusoj, ŝajne, deziris fuĝi. La ŝipestro, surmetinte ĥalaton, eliris el la kajuto, severe demandis Rjabov-on, por kio li diboĉas. Rjabov sidis sur kabla volvaĵo, rigardis al la maro. Urquhart ripetis sian demandon. </text:p>
      <text:p text:style-name="P14">— Iru vi, sinjoro kara, for de mi! — respondis Rjabov. </text:p>
      <text:p text:style-name="P14">— Sed via interpretisto deziris fuĝi? Eble, necesas surmeti ĉenojn sur lin? </text:p>
      <text:p text:style-name="P14">— Iru for, sinjoro! — kun angoro reagis Rjabov. — Iru, ni ne havas pri kio paroli... </text:p>
      <text:p text:style-name="P14"><text:soft-page-break/>Urquhart ŝultrolevis, ordonis al la vaĉantoj senĉese observi la rusojn. La svedoj, interflustrinte, trenis Demĉjon en la kajuton, poste aliris al Rjabov... </text:p>
      <text:p text:style-name="P14">— Bone, — diris li, — mi iros. Kaj vere — dormi tempas. </text:p>
      <text:p text:style-name="P14">Demĉjo plu sidis sur la kofro, tute kunpremiĝinte kiel bulo. Rjabov kuŝiĝis sur la felton, senvorte turniĝis al la septo, sed ekdormi li ne sukcesis. Sur la pobkastelo kaj la pobferdeko ekalarmis tamburoj, supre tondris muskedaj pafoj, knaris pulioj — matrosoj estis mallevantaj savboaton de la rostroj. Dufoje bojis kanono. </text:p>
      <text:p text:style-name="P14">La rudristo levetiĝis: </text:p>
      <text:p text:style-name="P14">— Kio estas tie? </text:p>
      <text:p text:style-name="P14">— La ruso, probable, fuĝis! — fiksaŭskultante, mallaŭte respondis Demĉjo. </text:p>
      <text:p text:style-name="P14">Rjabov silentis. </text:p>
      <text:p text:style-name="P14">— Tiu, kiu apud ni en mallibero sidis, — diris Metrio. — Foriris li nun. Kaj ni... </text:p>
      <text:p text:style-name="P14">— Ĉu vi eksilentos? — kriis Rjabov. — Sufiĉas boji! </text:p>
      <text:h text:style-name="P5" text:outline-level="3"><text:bookmark-start text:name="__RefHeading___Toc6851_1665404091"/>2. Sankta Brigita estas malkontenta<text:bookmark-end text:name="__RefHeading___Toc6851_1665404091"/></text:h>
      <text:p text:style-name="P14">Nokte sur Sosnovco kaj en la malproksima setlejo trans la markolo pafadis per muskedoj soldatoj de Golgolsen, sed tute vane — la fiŝistoj kvazaŭ malaperis senspure. Matene Golgolsen mem, elspirante vodkan odoron, leviĝis laŭ la ŝtuparo de «Krono»; frapante per la ŝuoj, li ekiris en la <text:soft-page-break/>admiralan kajuton — raporti al la subadmiralo. Grafo Gyllenstierna, sen peruko, kun elstarantaj kartilagaj oreloj, kun pendantaj brovoj, estis trinkanta en sia kajuto dekoktaĵon kontraŭ incitiĝo de galo. Liaj okulblankoj dum la nokto ricevis koloron de okro, la vizaĝo iĝis tute flava... </text:p>
      <text:p text:style-name="P14">— Nu? — demandis la subadmiralo. </text:p>
      <text:p text:style-name="P14">— Sankta Brigita estas malkontenta pri ni! — respondis la maljuna eskortulo. — Ni ne sukcesis kapti eĉ unu homon... Kaj tiu fuĝinto... Estas neniaj spuroj... </text:p>
      <text:p text:style-name="P14">La grafo altrinkis la dekoktaĵon per vino, ordonis al la kajuta ŝipknabo doni la perukon. </text:p>
      <text:p text:style-name="P14">— Estas malrekte, <text:span text:style-name="T4">herre</text:span> subadmiralo! — diris Golgolsen. — Tro klinita al la maldekstra orelo... </text:p>
      <text:p text:style-name="P14">Ili ekfumis pipojn. Golgolsen movadis la lipharojn, pensadis, poste diris singarde: </text:p>
      <text:p text:style-name="P14">— La matrosoj estas ne tro kontentaj, <text:span text:style-name="T4">herre</text:span> subadmiralo. Ili plendas pri tio, ke oni ilin multe punas en tia malfacila ekspedicio... </text:p>
      <text:p text:style-name="P14">Golgolsen ne findiris. Bruego de terura forto skuis la ŝipon, trans la septo kriis sinjorino Gyllenstierna, matrosoj, soldatoj, oficiroj — en tiuj vestoj, kiujn ili surhavis ĉi-momente — ekkuris al la pobo de «Krono». La subadmiralo kaj Golgolsen elkuris sur la galerion de la admirala kajuto, la subadmiralo kaptis sian kapon: «Kolera urso» — la ŝipo, kiun komandis Golgolsen, — levinte la skulptitan pobon, estis rapide mergiĝanta en akvon. </text:p>
      <text:p text:style-name="P14"><text:soft-page-break/>Sur «Krono» jam estis batantaj alarmon kupraj sonoriloj, de la rostroj oni estis mallevantaj savboatojn. Urquhart estis krianta en paroltubon komandajn vortojn, kiujn neniu aŭdis. De la aliaj ŝipoj estis irantaj savboatoj por helpo de la pereantoj. Golgolsen, griza, kun pendiĝinta makzelo, balbutadis: </text:p>
      <text:p text:style-name="P14">— La pulvokamero! Eksplodo en la pulvokamero! Dio indulgu min! Sur la insulo ili trovis vodkon kaj ebriiĝis. Mi ordonis al ili ne preni tiun vodkon, sed ili tamen ĝin prenis... </text:p>
      <text:p text:style-name="P14">El la ŝipanaro de «Kolera urso» saviĝis nur sepdek tri homoj. Frostiĝintaj, timigitaj, malsekaj, ili vagadis en la ŝipoj, donintaj al ili azilon, diradis, ke nun de la ekspedicio ne indas atendi bonon, ke la pereo de «Kolera urso» estas malbona antaŭsigno, ke la maran demonon per io kolerigis la maristoj de la floto de lia moŝto reĝo de Svedio. Tra la eskadro flugis onidiro, ke Birge Kornusa kruro en la pasinta nokto mem vidis la demonon, kiu al li rememorigis, ke dum ŝarĝado en Stokholmo «Kolera urso» kliniĝis al la dekstra flanko, kaj tio, kiel scias maristoj, aŭguras nenion bonan. Alia matroso — portugala dungito — la demonon ne vidis, sed konversaciis en sonĝo kun sankta Antonio, kiu esprimis malbone pri grafo Gyllenstierna kaj konsilis ne iri al Arĥangelsko. Tria — liphara dikulo el ŝipataka taĉmento — deklaris en la pruferdeko, ke la tuta afero estas en la ruso, kiu sukcesis fuĝi de la flagŝipo. La fuĝinto ja estas sorĉisto! </text:p>
      <text:p text:style-name="P14">Kiel okazis la eksplodo — neniu sciis, kaj tial ĉiuj ŝultrolevadis kaj diradis, ke ĉi tie estis ne sen la rusaj fiŝistoj. Kvankam en la eskadro oni sciis, ke la rusoj neniel povis penetri en la pulvokameron, tamen onidiron pri tio, ke la ŝipo <text:soft-page-break/>eksplodis kulpe de ebria kanonestro, multaj neadis, ĉar timo jam penetris la eskadron kaj glaciigadis la korojn de la maristoj de la floto de lia moŝto reĝo. </text:p>
      <text:p text:style-name="P14">Je la dua horo posttagmeze grafo Gyllenstierna leviĝis sur la pobferdekon kaj ordonis al la tamburistoj bati ekiron. Super la maro sterniĝis malalta nebulo, sur la ĉielo estis grimpantaj ŝiritaj nuboj, estis tre sufoke. </text:p>
      <text:p text:style-name="P14">— La vetero, <text:span text:style-name="T4">herre</text:span> subadmiralo, malboniĝas! — diris ŝipestro Urquhart. — Necesas atendi ŝtormon. </text:p>
      <text:p text:style-name="P14">— Ĉu vi supozas, ke mi tion ne vidas? — demandis Gyllenstierna. </text:p>
      <text:p text:style-name="P14">Sur la pobferdekon leviĝis ekzekutisto Svante Bagge, demandis, kion li faru kun la pendumita maljunulo. </text:p>
      <text:p text:style-name="P14">— En la akvon! — abrupte diris Gyllenstierna. </text:p>
      <text:p text:style-name="P14">— Sed pendumito sur ŝipo alportas sukceson! — kontraŭdiris Bagge. — La malnovaj reguloj de marnavigado instruas nin pri tio, ke virino sur ŝipo antaŭsignas danĝeron en vojaĝo kaj nur korpo de pendumito povas favorigi la sorton... </text:p>
      <text:p text:style-name="P14">Gyllenstierna turniĝis al la ekzekutisto per la flava vizaĝo; svinginte la manon, li batis lin per la pugno al la dentoj, poste diris dise: </text:p>
      <text:p text:style-name="P14">— Kiam mi bezonos korpon de pendumito, mi ordonos pendumi vin! Vi mem bone scias, ke pendumi ekzekutiston signifas vere favorigi la sorton... </text:p>
      <text:p text:style-name="P14"><text:soft-page-break/>La ekzekutisto riverencis kun tordita vizaĝo, foriris ĵeti la korpon de la ekzekutita maljuna fiŝisto en akvojn de la Blanka maro. </text:p>
      <text:p text:style-name="P14">Dum li estis trapuŝiĝanta al la masto, oni mokis lin: </text:p>
      <text:p text:style-name="P14">— Jen iras prikraĉita ekzekutisto! </text:p>
      <text:p text:style-name="P14">— Nu, eble, nun Bagge iĝos iom pli bonkora... </text:p>
      <text:p text:style-name="P14">— Li ne iĝos pli bonkora eĉ en tombo... </text:p>
      <text:p text:style-name="P14">— Mi aŭdis, knaboj, ke punita ekzekutisto ricevas duonan monon... </text:p>
      <text:p text:style-name="P14">— Lasu la malfeliĉulon pasi... </text:p>
      <text:p text:style-name="P14">La korpo de la ekzekutito mergiĝis en ondojn. </text:p>
      <text:p text:style-name="P14">La ŝipoj unu post alia eliradis sur grandan akvon. Gyllenstierna morne rigardis, kiel oni hisas velojn, kiel la grandegajn tukojn plenigas vento, aŭskultis signalajn tamburojn, kantadon de klarionoj. La kuracisto de la eskadro diris al la subadmiralo, ke pro troa galo dolĉa ŝajnos al li amara, bona — malbona. Ĉu pro la malsano aŭ pro io alia, sed grafo Gyllenstierna en tiu tago estis multe pli morna, ol kutime, kaj senĉese sendadis al la ŝipoj signalojn pri kruelaj punoj. Matrosoj, insultante kaj blasfemante, kuŝiĝadis sub knutojn de ekzekutistoj; sur jaĥtoj, fregatoj, batalŝipoj fajfadis lineoj kaj vergoj. Sur ŝipoj rampis onidiroj: </text:p>
      <text:p text:style-name="P14">— En la eskadro estas rusoj: neniu alia povis helpi tiun fuĝinton. Li mem segis siajn ĉenojn... </text:p>
      <text:p text:style-name="P14">— La virino en la eskadro alportas malfeliĉon... </text:p>
      <text:p text:style-name="P14"><text:soft-page-break/>— Kaj ŝi krome estas rufa. </text:p>
      <text:p text:style-name="P14">— Ŝi ne estas sola: kun ŝi estas ŝia ĉambristino — nigra, kiel edzino de Satano. </text:p>
      <text:p text:style-name="P14">— La rusa fuĝinto trasegis septon en la kesto. </text:p>
      <text:p text:style-name="P14">— Por tio necesas segilo... </text:p>
      <text:p text:style-name="P14">— Kaj la ĉielo? Kion eblas atendi de tia ĉielo? </text:p>
      <text:p text:style-name="P14">Kaj la ĉielo kaj la maro estis antaŭdirantaj ŝtormon. Ial ŝtormo ĉi tie ŝajnis pli terura, ol tie, en propraj maroj. Tio estis fremda maro, kun fremdaj, malamikaj, streĉiĝintaj bordoj. </text:p>
      <text:p text:style-name="P14">Kaj matrosoj en la eskadro interflustradis: </text:p>
      <text:p text:style-name="P14">— Ĉu ne estus pli bone turni malantaŭen? </text:p>
      <text:p text:style-name="P14">— Se la demono kaj sankta Brigita ne interkonsentus inter si... </text:p>
      <text:p text:style-name="P14">— Ni jam perdis unu ŝipon... </text:p>
      <text:p text:style-name="P14">Sed timigitoj estis ne tiom multaj. Ilia flustro, onidiroj, kiuj de ili venadis, valoris nenion: Arĥangelsko estis jam nemalproksima, ĉiuj sciis, ke Gyllenstierna por tri tagoj donos la urbon al la dungitoj. Soldatoj kaj matrosoj revis pri amasoj da oro, karaj peltoj, brokaĵoj, preĝeja ilaro — ĉio, kion ili ricevos pro fidela servo al la krono. Kaj ju pli proksima estis la urbo, des pli laŭte, des pli furioze revadis la dungitoj. </text:p>
      <text:p text:style-name="P14">— Post la ekspedicio mi revenos en Svedion kaj malfermos butikon. Por mi sufiĉas maro! — diradis unu. </text:p>
      <text:p text:style-name="P14"><text:soft-page-break/>— Mi havos bakejon! — asertadis alia. — Bakejon kun du bakistoj! Kaj mi mem sidados kaj nur kriados instige! </text:p>
      <text:p text:style-name="P14">— Mi malfermos tavernon! — rakontadis tria. — Mi nomos ĝin «Gemuta bordo» — jen kiel! Kaj mi mem drinkos kiom deziros. Kio koncernas la demonon kaj sanktan Brigita-n, do mi fajfas pri ili! Nur estu mono, jen kion mi diros al vi, knaboj... </text:p>
      <text:p text:style-name="P14">Iuj revis iĝi monŝanĝistoj; kelkaj fanfaronis, ke entute nenion faros; estis ankaŭ tiaj, kiuj silentis: tiuj jam akumulis iom kaj post la ekspedicio intencis uzuri... </text:p>
      <text:p text:style-name="P14">Malgraŭ tio, ke la ŝtormon oni atendis, ĝi tamen aperis neatendite, faligis «Kronon» flanken kaj momente disĵetis la ŝipojn de la eskadro. Sur la flagŝipo oni apenaŭ sukcesis malhisi la suprajn velojn, kaj eĉ perdis matroson dum tio; sur «Justa kolero» la vento disŝiris je pecoj la antaŭtopvelon; sur «Aroma floro» falis la ĉefmasto, la ŝipo kuŝiĝis sur la flankon. La matrosoj per hakiloj hakis la vantojn, kaj la jaĥto rektiĝis. La vento, deŝirante de grandegaj ondoj ŝaŭmajn pintojn, fajfis kaj hurlis en ŝnuroj, la ŝipoj enakvigadis la buspritojn. Kun ĉiu minuto la ŝtormo iĝadis pli feroca. </text:p>
      <text:p text:style-name="P14">Vespere, en duonmallumo, sub malaltaj nigraj nuboj, neatendite proksime malkovriĝis la Vintra bordo. Subadmiralo Gyllenstierna ekstamfis al la navigisto; tiu respondis, retenante koleron: </text:p>
      <text:p text:style-name="P14">— Mi havas nek sunon, nek stelojn por fari astronomiajn kalkulojn kaj determini ekzaktan lokon... </text:p>
      <text:p text:style-name="P14"><text:soft-page-break/>Gyllenstierna vokis la vaĉantan oficiron, ordonis pafi per signala kanono, por ke la ŝipoj sciu, kie estas la flagŝipo, sed respondajn pafojn neniu aŭdis. </text:p>
      <text:p text:style-name="P14">Urquhart sendis por la rusa piloto, tiu pigre leviĝis laŭ la ŝtuparo, indiferente pririgardis kurantajn ŝaŭmajn ondegojn, diris al la ŝipestro: </text:p>
      <text:p text:style-name="P14">— He, kien vi iras. Vi eĉ krucosigni vin ne sukcesos — sur rokojn sidiĝos, saĝuloj. Jen ili — la Kedaj, mi ilin konas, — vidu, la akvo tie bolas... </text:p>
      <text:p text:style-name="P14">Urquhart, paliĝinte, kriis: «Stiru dekstren!» Fortegaj rudristoj duope ekpremis la grandegan stirradon, «Krono» ruliĝis dekstren. Rjabov diris: </text:p>
      <text:p text:style-name="P14">— Tre forte hodiaŭ ludas la vetero. Rigardu atente, ĉi tie droni estas simplege... </text:p>
      <text:p text:style-name="P14">Sur la ŝtuparo la rudristo kunpuŝiĝis kun la servisto en ruĝa kaftano, tiu estis portanta sur la ŝipestran ponton al la subadmiralo varmegan flinon en kruĉo, ĉirkaŭvolvita per viŝtuko. La ŝipo kliniĝis, Jakobo surfalis sur Rjabov-on. Atenta rigardo de la servisto kruciĝis kun moka rigardo de la rudristo, li forpuŝis la serviston, konsilis trankvile: </text:p>
      <text:p text:style-name="P14">— Iru sur viaj piedoj, kial vi falas... </text:p>
      <text:p text:style-name="P14">Kaj ekiris en sian kajuton. </text:p>
      <text:p text:style-name="P14">Jakobo ĵetis rigardon post la rudriston, surkuris laŭ la balanciĝanta ŝtuparo en la pobferdekon, kie en leda mantelo kun kapuĉo estis senmove staranta Gyllenstierna kaj <text:soft-page-break/>aŭskultanta, ĉu respondos al la pafado de la flagŝipo iu ŝipo de la eskadro. </text:p>
      <text:p text:style-name="P14">— Kiel fartas la sinjorino? — demandis Gyllenstierna. </text:p>
      <text:p text:style-name="P14">— La sinjorino tagmanĝis kun bona apetito. </text:p>
      <text:p text:style-name="P14">— Kiu kunmanĝas kun ŝi? </text:p>
      <text:p text:style-name="P14">— Kolonelo James kaj ŝipestro Golgolsen, <text:span text:style-name="T4">herre</text:span> subadmiralo. </text:p>
      <text:p text:style-name="P14">— Kion ili faras nun? </text:p>
      <text:p text:style-name="P14">— Mi portis al ili kafon kaj benediktanan likvoron, <text:span text:style-name="T4">herre</text:span> subadmiralo. </text:p>
      <text:p text:style-name="P14">— Ĉu ŝipestro Golgolsen estas sobra? </text:p>
      <text:p text:style-name="P14">— Ne tro, <text:span text:style-name="T4">herre</text:span> subadmiralo. </text:p>
      <text:p text:style-name="P14">Grafo Gyllenstierna rimarkis rideton, glitintan sur la vizaĝo de la servisto. Ne prokrastante eĉ por sekundo, li batis lin per la pugno al la buŝo — demalsupre supren, tiel, ke krevis la delikatleda ganto. </text:p>
      <text:p text:style-name="P14">— Nun vi ne plu ridetos ĉe mi! — diris li. </text:p>
      <text:p text:style-name="P14">Jakobo viŝis la sangon de la vizaĝo, rigardante al la okuloj de la subadmiralo. Tiu per malrapidaj glutoj estis trinkanta la flinon. Vento fajfis ankoraŭ pli stride, la korpo de «Krono» knaradis, tremadis, ĝemadis... </text:p>
      <text:p text:style-name="P14">Kiam Jakobo malleviĝis laŭ la ŝtuparo, iĝis tute malhele pro nigra grandega nubo, kovrinta la tutan ĉielon. En la bufedo tondradis vazaro, kupraj kaseroloj balanciĝadis kaj sonoradis, <text:soft-page-break/>kvazaŭ sepultaj sonoriloj, stanaj kaj arĝentaj teleroj saltadis en siaj nestoj. La admirala bufedisto, elturmentita de marmalsano, estis dormanta sur kofro. </text:p>
      <text:p text:style-name="P14">Jakobo eksidis sur malaltan benketon, malfermis keston kun bulboj, disfosis ilin, prenis de sur la fundo elastan, tre longan kaj akran hispanan faldeblan tranĉilon de toleda ŝtalo kun klingo, foriranta en la tenilon. Kaŝinte la tranĉilon ĉe la brusto, li fiksaŭskultis: sur la pobferdeko estis melankolie sonoranta sonorilo — signalo, ke oni ĉie estingu fajrojn, en tia ŝtormo eĉ unu fajrero povus fari nekorekteblan malfeliĉon. </text:p>
      <text:p text:style-name="P14">— Ho, ankaŭ vi estas ĉi tie! — diris la bufedisto, dolore oscedante. — Ĉu vi senŝeligos cepon? </text:p>
      <text:p text:style-name="P14">— Jes, por la vespermanĝo! — respondis Jakobo. </text:p>
      <text:p text:style-name="P14">— Ni surtabligos bovaĵon en cepa saŭco, — ree oscedante, diris la bufedisto. — Kio estas tie supre? </text:p>
      <text:p text:style-name="P14">— Ŝtormo... </text:p>
      <text:p text:style-name="P14">— Sankta Brigita koleras kontraŭ ni... </text:p>
      <text:p text:style-name="P14">Ili silentis iom. La bufedisto tute vekiĝis kaj, kliniĝinte al Jakobo, ekparolis flustre: </text:p>
      <text:p text:style-name="P14">— Aŭskultu, Jakobo, ĉu vi ne vidis nian segilon? Malaperis la segilo, — vidu, kia malagrabla historio. Mi traserĉis ĉie — ĝi mankas. Se la ekonomo ekscios, ni ne eliros el la manoj de la ekzekutisto, — ĉu vi divenas, kial? Tiu fuĝinto trasegis truon en la septo per ĝuste tia segilo, kia estis ĉe ni... </text:p>
      <text:p text:style-name="P14"><text:soft-page-break/>— Ĝi troviĝos! — diris Jakobo. — Ĝi simple enfalis ien dum tia balanciĝado. </text:p>
      <text:p text:style-name="P14">— Ĉu vi tiel pensas? </text:p>
      <text:p text:style-name="P14">— Mi estas certa pri tio! </text:p>
      <text:p text:style-name="P14">— Sed mi ne estas certa, — kun suspiro diris la bufedisto. — Mi pri nenio estas certa... Nekompreneblaj historioj okazas en la eskadro... </text:p>
      <text:p text:style-name="P14">La bufedisto ŝatis paroli. Dum li estis rakontanta, Jakobo senŝeligadis kaj tranĉadis cepon por rostaĵo, poste, kiam la bufedisto ree ekfartis malbone, Jakobo eliris el la kuirejo. Laŭ malhela ŝtuparo palpe li trairis en tute malhelan koridoron kaj ekiris al tiu kajuto, kie loĝis la rusa perfidulo-piloto. Ĉe la leda, forte streĉita septo li fiksaŭskultis: egalmezura ronkado de trankvile dormanta homo estis aŭdiĝanta el la kajuto. </text:p>
      <text:p text:style-name="P14">Nun necesis ekscii, kie estas la tradukisto de la rusa perfidulo, tiu, pri kiu oni diris, ke li volis ĉu dronigi sin, ĉu fuĝi de la sveda ŝipo. Demĉjon Jakobo ekvidis sur la orlopa ferdeko: la junulo sidis ĝibetiĝinte, ĉirkaŭpreninte la genuojn, liaj okuloj estis fermitaj. </text:p>
      <text:p text:style-name="P14">En la koridoro Jakobo ree haltis, — lia koro batis malglate, la polmoj iĝis humidaj. Li ankoraŭ neniam mortigis homojn, kaj nun li subite pensis, ke, eble, li ne trovos en si fortojn per tranĉilo bati dormantan homon al la brusto. Sed li tuj imagis al si, kiel tiu homo, kiun li ne mortigos, ekstaros al la stirrado de la malamika ŝipo kaj kondukos la eskadron al Arĥangelsko, imagis al si, kiel ekbrulos poste la urbo, kiel ebriaj teruraj <text:soft-page-break/>dungitoj iros tranĉi kaj bruligi, kia malfeliĉo trafos al centoj, miloj da homoj nur pro tio, ke li, Jakobo, homo, en kies vejnoj fluas rusa sango, ne kuraĝis mortigi la perfidulon, judason. </text:p>
      <text:p text:style-name="P14">Li lekis la sekiĝintajn lipojn, viŝis la polmojn je la pantalono, premis risorton en la tenilo de la tranĉilo — la klingo kun obtuza susuro elsaltis eksteren, — provis per la fingro la pinton. Poste li ĉirkaŭrigardis kaj nehaste ree ekiris laŭ la longa malhela blinda koridoro preter la oficiraj kajutoj. </text:p>
      <text:p text:style-name="P14">Ĉe la kajuto de la piloto li haltis. Tio estis ĉambreto — la naŭa de la ŝtuparo, en la maldekstra flanko. La piloto plu estis egalmezure ronketanta, kaj Jakobo pensis, ke estas mirinde, kiel homo kun konscienco de maliculo povas dormi tiel trankvile. Sed li pelis de si tiun penson kaj per mallaŭtaj paŝoj eniris en la kajuton, kie staris forta odoro de tanita ledo kaj tabako. </text:p>
      <text:p text:style-name="P14">Ĉi tie estis tiel malhele, ke Jakobo nenion vidis kaj nur aŭdis ronketadon — glatan kaj monotonan. Atendinte, li faris moviĝon en la direkto de la dormanto, levis la tranĉilon kaj jam intencis bati, kiam subite la piloto vekiĝis kaj rapide demandis: </text:p>
      <text:p text:style-name="P14">— Metrio? </text:p>
      <text:p text:style-name="P14">Jakobo batis. </text:p>
      <text:p text:style-name="P14">Tuj li aŭdis insultadon kaj eksentis, ke li falas. Neniam en sia vivo li konis homon de tiom frakasa forto, kia estis tiu rusa rudristo. La piloto ne batis Jakobon kaj ne sufokis lin je la gorĝo, li nur ĉifis lin, surfalis lin per la flanko kaj, snufante kaj grumblante kvazaŭ urso, insultante kaj ĝemetante, serĉis liajn <text:soft-page-break/>manojn, por depreni la tranĉilon. Sed la tranĉilo jam antaŭ longe falis, ĝi kuŝis sub la skapolo de Jakobo. Finfine la piloto trovis ĝin, deĵetis flanken kaj tiam levis Jakobon sur la piedojn. Pensante, ke la piloto tuj mortigos lin, Jakobo, streĉinte ĉiujn fortojn, ŝiriĝis malantaŭen, kliniĝis, batis la rudriston per la kapo al la ventro kaj mem tuj senkonsciiĝis, ree faligita sur la ferdekon per fortega movo de la mano de Rjabov. </text:p>
      <text:h text:style-name="P5" text:outline-level="3"><text:bookmark-start text:name="__RefHeading___Toc6853_1665404091"/>3. Ni estas triope!<text:bookmark-end text:name="__RefHeading___Toc6853_1665404091"/></text:h>
      <text:p text:style-name="P14">Probable, pasis sufiĉe multe da tempo, antaŭ ol Jakobo rekonsciiĝis. Malferminte la okulojn, li ekvidis, ke li kuŝas ne sur la ferdeko, sed sur la kofro, ke la kajuto estas hela — rozkolora flamo de lampo, metita en gliman kloŝon, prilumis la koncentritan vizaĝon de la rudristo, kiu kun scivolemo estis turnanta en la manoj la faldeblan tranĉilon, jen kaŝante ties klingon, jen premante la butonon... </text:p>
      <text:p text:style-name="P14">«Tuj li eldonos min al la subadmiralo! — kun trankvila angoro pensis Jakobo. — Eldonos, kaj oni min pendumos. Pendumito alportas feliĉon al ŝipo, kial do ne pendumi tuj». </text:p>
      <text:p text:style-name="P14">Li suspiris kaj ekĝemis pro doloro en la artikoj; la piloto ĵetis al li atentan rigardon kaj subridis. La subrido estis tiom senkolera kaj sincera, ke Jakobo ne kredis al siaj okuloj. La piloto subite diris mallaŭte kaj malgaje: </text:p>
      <text:p text:style-name="P14">— Vi pensis, pensis — kaj elpensis. Ho, kapo! Per ruza tranĉilo, kiel kokidon... Ne, amiko, tiel oni ne faras... </text:p>
      <text:p text:style-name="P14">Kaj li severe aldonis: </text:p>
      <text:p text:style-name="P14"><text:soft-page-break/>— Ankaŭ ni ne estas stultaj! Ja mi de la infaneco estis instruita dormi atente... </text:p>
      <text:p text:style-name="P14">Malbutoninte sur la brusto la ĉifitan kaj trivitan kaftanon de James, li malligis rubandetojn de la ĉemizo kaj montris malhele ekbrilintan, tre maldikan kaj elastan kirason, ĝuste sur kiu glitis la pinto de la tranĉilo. </text:p>
      <text:p text:style-name="P14">— Ĉu vi vidas? </text:p>
      <text:p text:style-name="P14">— Vidas! — per solaj lipoj prononcis Jakobo. </text:p>
      <text:p text:style-name="P14">— Jene. Ĉu estis vi, kiu Longinov-on liberigis? </text:p>
      <text:p text:style-name="P14">— Mi... </text:p>
      <text:p text:style-name="P14">— Por kio? </text:p>
      <text:p text:style-name="P14">— Por tio, ke li estas bona ruso! — per sia karaktera voĉo prononcis Jakobo. — Por tio, ke li ne faru perfidon, sed faru nur bone, — jen por kio... </text:p>
      <text:p text:style-name="P14">La rudristo ekrigardis al li per bonaj malgajaj okuloj. </text:p>
      <text:p text:style-name="P14">— Iru for el ĉi tie, stultuleto! — diris li karese. — Iru! Ne indas al vi ĉi tie resti, oni atentos. Kaj por ni ne konvenas, ke oni nin ambaŭ kune vidu. Iru, kaj mi la lampon estingos, aŭdu, oni sonorigas — fajrojn ne bruligi... </text:p>
      <text:p text:style-name="P14">Jakobo eksidis sur la kofro, lia kapo turniĝis, en la oreloj estis senĉese batantaj sonoraj marteloj. </text:p>
      <text:p text:style-name="P14">— Ĉifis mi vin iomete! — diris la piloto. — Nenion, frato, eblas fari. Se oni demandos, diru — mispaŝis, de ŝtuparo falis, <text:soft-page-break/>batiĝis. Tranĉilon vian prenu, forĵetu ĝin, — ĝi estas ruza, sed nefidinda. Kaj al mi, amiko, se vi povas, alportu hakilon, ĉu? </text:p>
      <text:p text:style-name="P14">— Hakilon? — redemandis Jakobon. </text:p>
      <text:p text:style-name="P14">— Jes ja, per kio oni brulŝtipojn hakas. Malgrandan, kaj la tenilo estu oportuna por mano. Ĉio povas okazi... </text:p>
      <text:p text:style-name="P14">Dum kelkaj momentoj ili silente rigardis unu al la alia, poste Jakobo respondis: </text:p>
      <text:p text:style-name="P14">— Jes, mi alportos hakilon. </text:p>
      <text:p text:style-name="P14">— Alportu, amiko, alportu, hodiaŭ ankoraŭ ne necesas, kaj kiam al la buŝo ni estos alirantaj, tiam mi ĝin bezonos. Ne trompu nur... </text:p>
      <text:p text:style-name="P14">— Mi alportos hakilon, — ripetis Jakobo. </text:p>
      <text:p text:style-name="P14">Li ekstaris, ŝanceliĝis, kaptis la pordofoston kaj ankoraŭ iom staris tiel, fiksrigardante la rusan piloton. </text:p>
      <text:p text:style-name="P14">— Do, mi esperu, ke vi alportos hakilon? — ankoraŭ foje diris Rjabov. — Mi ĝin eble treege bezonos. </text:p>
      <text:p text:style-name="P14">— Mi alportos! — diris Jakobo, sed nun ili ambaŭ estis parolantaj ne pri la hakilo. Ili sen vortoj estis parolantaj pri tio, ke ili kredas unu la alian kaj komprenas unu la alian, ke ili helpos unu la alian kaj kune faros tiun aferon, kiu estas destinita al ili fari. </text:p>
      <text:p text:style-name="P14">— Nu, iru! </text:p>
      <text:p text:style-name="P14">— Mi iras... </text:p>
      <text:p text:style-name="P14"><text:soft-page-break/>Ŝanceliĝante, Jakobo eliris. Plu estis ululanta kaj ĝemanta la maro, plu pro batoj de ondoj skuiĝadis la korpo de la ŝipo. Rjabov estingis la lampon, kuŝiĝis sur la humidan felton, en mallumo silente ridetis al siaj pensoj: «Jen, vivo! Tiel vivi ankoraŭ unu semajnon, kaj vere la kapo povas ekdolori». </text:p>
      <text:p text:style-name="P14">Poste venis Metrio, frostiĝinta en la ŝtorma vento, komencis en mallumo instaliĝi sur sia kofro. Estis aŭdeble, kiel li preĝas, flustras kaj tremas pro malvarma humideco. </text:p>
      <text:p text:style-name="P14">— Metrio, he, Metrio! — mallaŭte voki Rjabov. </text:p>
      <text:p text:style-name="P14">Demĉjo ĉesis preĝi, respondis per fremda voĉo: </text:p>
      <text:p text:style-name="P14">— Ĉi tie mi estas. </text:p>
      <text:p text:style-name="P14">— Ĵus min preskaŭ tranĉmurdis unu Dia sklavo... </text:p>
      <text:p text:style-name="P14">Li atendis, ekparolis ree: </text:p>
      <text:p text:style-name="P14">— Ĉu vi silentas? Ĉu vi pensas — prave, laŭmerite? Stultuloj vi ambaŭ estas, kiel mi vin vidas. Bone, tiu ja min ne konas, sed vi? </text:p>
      <text:p text:style-name="P14">Metrio flustris ion neaŭdeblan, kliniĝis pli proksime. </text:p>
      <text:p text:style-name="P14">— Pensu per la kapo! Pensu! Ne stulta ja vi al la mondo naskiĝis, pensu do! </text:p>
      <text:p text:style-name="P14">— Oĉjo... — kun ĝemo diris Demĉjo. </text:p>
      <text:p text:style-name="P14">— Oĉjo mi estas kiom da jaroj! Intence mi al vi nenion diris tuj, malsaĝa vi estas, arda, juna, ne eltenos malhonoron aŭ konversacion ian, kiel hieraŭ kun la admiralo ĉe la tablo estis. Sed tiel ĉio bone pasis, kaj laŭ vi videblis, ke ne estas inter ni <text:soft-page-break/>interkonsento, unu monon avidas, kaj la alia — alie. Kaj marĉandis mi ne por mono, sed por ke pli da kredo al ni estu. Ili per mono ĉion mezuras, laŭ mono juĝas, eble al mono preĝas. Vi mem vidis — ili kredis, ke troviĝis perfidulo, kredis, hundaj idoj, ĝojas, ke ili veturigas kun si rudriston, kaj ne havas penson, kiom kostos al ili tiu rudristo... </text:p>
      <text:p text:style-name="P14">Li ekridis karese, eksentis, ke Demĉjo estas apud li, firme premis lian manon, ekparolis denove: </text:p>
      <text:p text:style-name="P14">— Ĉu vi kredas nun? Ĉu vi komprenis, kial mi vin eĉ preni ne deziris? Ĉu vi komprenis, al kio ni iras? Ke tiuj ĉi ŝipoj... </text:p>
      <text:p text:style-name="P14">— Mi komprenis! — kun admiro respondis Demĉjo. Kaj rapide, pasie ekparolis mem: </text:p>
      <text:p text:style-name="P14">— Sed ĉu mi, oĉjo, ĉu mi... Kiel mi vivis — en mizero, kaj en la monaĥejo, kaj ĉe fremdaj homoj... Oĉjo, mi ne timos! Ĉu mi iam timis? Kio ajn estis, kiajn teruraĵojn ni travivis, sed ĉu mi timis? Mi, oĉjo, Ivano Sabateiĉ, se oni vin antaŭ la tempo mortigos, mi mem ĉi ŝipon surgrundigos, mi ja scias, kie, — plurfoje ni iradis. Mi surgrundigos! </text:p>
      <text:p text:style-name="P14">— Malpli laŭte, — ridetante en mallumo, diris Rjabov. </text:p>
      <text:p text:style-name="P14">— Mi — mallaŭte, oĉjo. Vi estu certa, oĉjo. Mi ne ektimos! Kial do tiele vivi, sub la svedo kia povas esti vivo! Ni lin venkos, en Moskvon mi veturos, en la navigistan lernejon. Tiam oni provu ne preni min pro mia lameco, nur provu! Tiam mi al la caro mem, al Petro Aleksejeviĉ. Diros ĉion, kiel estas... </text:p>
      <text:p text:style-name="P14">— Kaj vi diros! — infektiĝante per la emocio de Demĉjo, konsentis Rjabov. — Kaj li, frato, juste juĝos. Li tiajn aferojn <text:soft-page-break/>komprenas — kiu estas maristo, kaj kiu ne tre. Vi al li diru senkaŝe, ja vi maron vidis... </text:p>
      <text:p text:style-name="P14">— Vidis! — ekkriis Demĉjo. — Vidis kaj ne tro ĝin timis. Kaj ke ni vivaj el ĉi afero eliros, pri tio, oĉjo, mi ne havas dubojn. Ni rebatos! </text:p>
      <text:p text:style-name="P14">— Rebatos, — konfirmis la rudristo. — Se agi kun saĝo, tiam rebatos! </text:p>
      <text:p text:style-name="P14">— Se ne flamiĝi. Ĉi tie necesas havi komprenon. </text:p>
      <text:p text:style-name="P14">— Jen, kia saĝa... </text:p>
      <text:p text:style-name="P14">— Ankoraŭ ne tiel al ni, oĉjo, okazadis. Nur la solan Grumanton rememori, do ĉio cetera estas ridinda... </text:p>
      <text:p text:style-name="P14">Tiel ili interflustradis longe, konsolante unu la alian per promesoj, ke ili nepre venkos en la estonta terura batalo kaj ne nur venkos, sed eĉ restos vivaj kaj sanaj. Demĉjo, pro juneco kaj pro vervo de la imago, vere estis certa pri tio, sed Rjabov pensis alie, li firme sciis nur tion, ke li plenumos la aferon, kiun li devas plenumi. La cetero estis malklara kaj maltrankviliga. </text:p>
      <text:p text:style-name="P14">Tamen al Demĉjo li pri tio ne diris eĉ vorton. </text:p>
      <text:h text:style-name="P5" text:outline-level="3"><text:bookmark-start text:name="__RefHeading___Toc6855_1665404091"/>4. Arĥangelsko estas proksima!<text:bookmark-end text:name="__RefHeading___Toc6855_1665404091"/></text:h>
      <text:p text:style-name="P14">Dum tuta tago kaj pli granda parto de kvieta blanka nokto la ŝipoj de la eskadro estis kuniĝantaj apud la Mudjuga insulo. Post ĉiuj venis fregato «Dia sonorado». La matrosoj kaj la ŝipestro de la fregato per propraj okuloj vidis la lastajn minutojn de jaĥto «Aroma floro», kiu dronis dum la ŝtormo, <text:soft-page-break/>trafinte al rokoj, ne indikitaj sur holandaj mapoj. Neniu homo saviĝis el la pereinta ŝipo. </text:p>
      <text:p text:style-name="P14">La rusaj bordoj estis silentaj kaj ŝajnis senhomaj. Sed kiam kelkaj matrosoj forpetis sin ĉasi, por diversigi la menuon de la admiralo per freŝa ĉasaĵo, la bordoj subite evidentiĝis loĝataj. Tuj kiam la matrosoj surbordiĝis, el apudbordaj arbustoj ektondris pafoj. La rusoj pafadis kun tia trafeco, ke neniu kuraĝis iri sur la bordon, por preni la korpojn de la pereintoj, tial ili restis kuŝi, kaj fluso forportis ilin en la maron. </text:p>
      <text:p text:style-name="P14">Gyllenstierna ordonis bati al la bordo per kanonoj, kaj la ŝipaj baterioj sensence malŝparadis pulvon kaj kuglegojn dum dudek minutoj. </text:p>
      <text:p text:style-name="P14">Sed strange: nek la pereo de matrosoj ĉe Sosnovco, nek la perdo de du ŝipoj el la eskadro, nek la ŝtormo, nek la trafaj pafoj de la bordo faris specialan impreson al la dungitoj. Rusaj preĝejoj kaj kortoj de riĉaj rusaj komercistoj, malnova Ĥolmogoro kaj Arĥangelsko estis nun tute proksime. Kaj tio, ke soldatoj kaj matrosoj iĝis malpli multaj, neniom afliktis tiujn, kiuj restis vivaj: pli konserviĝos da riĉo por tiuj, kiuj atingos la urbon, pli riĉa estos ilia akiraĵo, pli dense ili plenigos siajn sakojn kaj kofrojn. </text:p>
      <text:p text:style-name="P14">Nun nemultaj babilis pri kolero de sankta Brigita kaj pri insidoj de la mara demono. Milito estas milito, diradis la dungitoj, en milito okazas ĉio. Kiu estas pli stulta — tiu pereas, kiu estas pli saĝa — tiu ne nur postvivas, sed ankoraŭ pliriĉiĝas. </text:p>
      <text:p text:style-name="P14"><text:soft-page-break/>Por ke pli rapide forgesiĝu la malfacilaĵoj de la ekspedicio, grafo Gyllenstierna ordonis al la eskadra trezoristo doni soldon al ĉiuj — de ŝipestroj ĝis kajutaj ŝipknaboj. La monon, kiun devis ricevi la mortintoj, estis ordonite disdoni al la vivantoj. Tio ankoraŭ plifirmigis la spiriton de la dungitoj. Sur la ŝipoj, ĉe disdono de vinaj porcioj, la matrosoj kriadis gloron al la reĝo kaj laŭdadis sian admiralon. </text:p>
      <text:p text:style-name="P14">Ne indus perdi tempon, sed la ŝipoj bezonis riparon, kaj la subadmiralo ordonis komenci laborojn. Ŝipaj ĉarpentistoj, forĝistoj kaj kalfatristoj laboris konscience, urĝataj de matrosoj kaj soldatoj, kiuj ne povis atendi por penetri en Arĥangelskon. Sed tamen la riparado iris malrapide, — tro taŭzis la eskadron la ŝtormo. </text:p>
      <text:p text:style-name="P14">Sinjorino Gyllenstierna enuis, kolonelo James, ŝlosinte sin en sia kajuto kun Golgolsen, drinkadis brandon; la subadmiralo ne foriradis de la pobkastelo, dum horoj rigardadis per lorno al la senhomaj minacaj bordoj, kunpremadis la lipojn, balancadis la kapon. Kaj ankaŭ Urquhart iĝis lastatempe pensema kaj malgaja. Nur kun kolonelo James li fojfoje faciligadis la animon: ambaŭ ili tamen ion sciis pri Moskvio... </text:p>
      <text:p text:style-name="P14">Vento ne leviĝadis. La maro estis kalma, staris stranga sufoka silento. Matrosoj sur «Krono» kantis: </text:p>
      <text:p text:style-name="P8">Ne timis li juĝon, rabante sur voj',<text:line-break/>Atakis en nokt' kaj vesper',<text:line-break/>Tranĉadis senkulpajn li homojn kun ĝoj',<text:line-break/>Enfosis vivantojn en ter'... </text:p>
      <text:p text:style-name="P14"><text:soft-page-break/>En tagmezo, post manĝo, grafo subadmiralo eniris en sian kajuton. Sinjorino Margret, ventumante sin per ventumilo, diris neglekte: </text:p>
      <text:p text:style-name="P14">— Mi, kiel vi scias, havas amikon de infaneco, malnovan amikon Lars-on, Lars Des-Fonteines — tia estas la nomo de tiu homo. Oni punis lin pro tio, ke li supozis en la rusoj kuraĝon kaj deziron rezisti al malamiko. Ĉu ne ŝajnas al vi nun, ke Lars Des-Fonteines estas tute prava? </text:p>
      <text:p text:style-name="P14">La matrosoj kantis laŭte, ilia kanto aŭdeblis sur ĉiuj ŝipoj de la eskadro: </text:p>
      <text:p text:style-name="P8">Ho, se Di-sinjor' korfavorus al ni,<text:line-break/>Kaj lasus reveni al hejm':<text:line-break/>Mi templon konstruus el ŝtono kun pi',<text:line-break/>Kaj plumbe ĝin kovrus mi mem... </text:p>
      <text:p text:style-name="P14">— Ĉu, laŭ vi, Des-Fonteines estis prava? — demandis grafo Gyllenstierna, akcentinte la vorton «estis». </text:p>
      <text:p text:style-name="P14">Klininte la kapon flanken, ne palpebrumante li rigardis al la edzino per siaj flavaj okuloj. Ŝi eksentis timon, malfacile leviĝis, mallerte kroĉis per la maniko kristalvitran vazeton. La vazeto frakasiĝis. </text:p>
      <text:p text:style-name="P14">— O ho! — prononcis la subadmiralo. — Vi perdis vian naturan gracion! </text:p>
      <text:p text:style-name="P14">— Estis? — kriis ŝi. — Kion vi volas diri per tio? </text:p>
      <text:p text:style-name="P14"><text:soft-page-break/>— Lars Des-Fonteines ne plu ekzistas, — dise kaj klare diris Gyllenstierna. — Li ne vivas en la mondo. Lars Des-Fonteines antaŭ longe iĝis cindro. </text:p>
      <text:p text:style-name="P14">Sinjorino Margret sufere mienis, kiel oni mienas pro subita tondro. Ŝiaj lipoj tremis, la vizaĝo tordiĝis. Ĝi ĉesis esti bela, la vizaĝo de sinjorino Margret... </text:p>
      <text:p text:style-name="P14">De sur la ferdeko aŭdiĝis: </text:p>
      <text:p text:style-name="P8">Kaj kiam aŭdiĝis de li lasta vort',<text:line-break/>Lin kovris malluma inund',<text:line-break/>La ŝip' kun la mastoj ekkrakis kun fort'<text:line-break/>Kaj dronis al nigra profund'... </text:p>
      <text:p text:style-name="P14">— Ĉu Lars mortis? — demandis sinjorino Margret. </text:p>
      <text:p text:style-name="P14">— Jes. Li forpasis. </text:p>
      <text:p text:style-name="P14">— Vi mensogas! Lars estas en Arĥangelsko! Vi mem diris... </text:p>
      <text:p text:style-name="P14">— Ĉu ĝuste tial vi ekiris kun mi en Arĥangelskon? </text:p>
      <text:p text:style-name="P14">La sinjorino eksilentis. La subadmiralo ridetis. Tiel gaje li ridetis dufoje: kiam li iris al altaro kun sinjorino Margret kaj jen nun. </text:p>
      <text:p text:style-name="P14">— La ĉefleŭtenanto senglore kaj tre rapide trapasis sian vivan vojon, — estis diranta Gyllenstierna, malfermante per ŝlosilo skatolon, garnitan per kupraj bendoj. — Tiu diboĉulo, evidente, ne tro alte taksis siajn amikojn de infaneco kaj hastis foriri de ili en alian mondon... </text:p>
      <text:p text:style-name="P14">Li levis la kovrilon de la skatolo kaj elprenis paperon — mallongan mesaĝon pri morto de bagnulo Des-Fonteines, <text:soft-page-break/>alnomata Ŝilingo, okazinta en la galera floto de lia reĝa moŝto. La korpo de la kondamnito estis sepultita en maro, laŭ la regularo. </text:p>
      <text:p text:style-name="P14">Sinjorino Margret legis la paperon unu fojon, poste alian. Grafo Gyllenstierna eliris sur la pobferdekon, por refreŝiĝi. Li estis tre gaja kaj afable konversaciis kun Urquhart pri vetero kaj pri tio, ke ĝis vespero, eble, ili sukcesos levi la ankron. Reveninte post ioma tempo en la kajuton, la subadmiralo diris al sia edzino: </text:p>
      <text:p text:style-name="P14">— Vi faris grandan vojaĝon kaj, bedaŭrinde, ne vidos vian amikon. Probable, por vi nun ne sencas riski... Du ŝipojn ni lasas ĉi tie por ajna okazo. Ĉu vi transloĝiĝos sur unu el ili? Tie estos pli sekure. </text:p>
      <text:p text:style-name="P14">— Jes, mi konsentas, — per indiferenta voĉo respondis sinjorino Margret. </text:p>
      <text:p text:style-name="P14">Ŝi plu tenis en la mano la mesaĝon pri la morto de bagnulo Ŝilingo. </text:p>
      <text:p text:style-name="P14">— Vi estas prudenta, — diris Gyllenstierna. </text:p>
      <text:p text:style-name="P14">Margret strange ridetis. </text:p>
      <text:p text:style-name="P14">— Ho jes, mi estas prudenta! — prononcis ŝi multsignife. </text:p>
      <text:p text:style-name="P14">— Por vi ĉi tie estos pli trankvile. </text:p>
      <text:p text:style-name="P14">— Ĉiuokaze, mi ne pereos! — plu kun la sama rideto diris sinjorino Margret. — Mi revenos en Stokholmon kaj longe kaj feliĉe vivos tie kiel vidvino de la glore pereinta subadmiralo <text:soft-page-break/>grafo Gyllenstierna, ĉar vi, <text:span text:style-name="T4">herre</text:span>, nepre perdos ĉi tie vian kalvan kapon. Ĉu ne? </text:p>
      <text:p text:style-name="P14">Li ne trovis, kion respondi, nur forte kunpremis la makzelojn. Kaj ŝi plu diris, ridetante kaj defie rigardante al li per siaj diafanaj okuloj: </text:p>
      <text:p text:style-name="P14">— Mi estados ĉe la kortego, mi estas ankoraŭ juna, ĉu ne? Juna kaj bela. Kaj vian nomon mi faligos en koton tiel, ke eĉ en la alia mondo vi skuiĝados, mia forpasinta edzo. Ĉu vi maltrankvilis pri via honora nomo kaj tial murdis Lars-on? </text:p>
      <text:p text:style-name="P14">Lia vizaĝo tordiĝis pro furiozo, li paŝis al ŝi, krude kaptis la manon. </text:p>
      <text:p text:style-name="P14">— Lasu min! — flustre ordonis Margret. — Lasu, aŭ mi krios kaj batos vin en ĉies ĉeesto... </text:p>
      <text:p text:style-name="P14">Ŝi elŝiris la manon, deiris, diris el malproksime: </text:p>
      <text:p text:style-name="P14">— Kaj tiam ni estos kvitaj! Nur tiam! Mi jam aŭdas tiun ĥoron de voĉoj: «Ho, sinjorino Gyllenstierna, la vidvino de admiralo Gyllenstierna, kion ŝi faras! Kompatinda maljunulaĉo, liaj ostoj eĉ renversiĝas en la ĉerko!» </text:p>
      <text:p text:style-name="P14">Ŝi foriris kaj ŝlosis sin en la dormoĉambro. Li provis rompi la pordon, Margret diris trankvile: </text:p>
      <text:p text:style-name="P14">— Ne estu ridinda, se tio estas ebla por vi! </text:p>
      <text:p text:style-name="P6"/>
      <text:p text:style-name="P14">Ĝis la kvara posttagmeze ĉiuj laboroj en la eskadro estis finitaj. Grafo Gyllenstierna ordonis al Urquhart: </text:p>
      <text:p text:style-name="P14"><text:soft-page-break/>— Transdonu al la ŝipanaroj dankon de ilia admiralo. Hodiaŭ ili ricevu duoblan glason da vodko. Post tio — levu la ankrojn. En la buŝo ni penos kiel eble pli rapide venki la doganistojn, penetros en Dvinon kaj matene, kun Dia helpo, komencos elŝipigon de trupoj en Arĥangelsko. </text:p>
      <text:p text:style-name="P14">— La doganistoj, evidente, scias pri nia eskadro... </text:p>
      <text:p text:style-name="P14">— Des pli malbone por ili... </text:p>
      <text:p text:style-name="P14">Vespere malgranda nubeto, aperinta sur la horizonto, kreskis, sur ondoj ekkuris ŝaŭmaj krestoj, la ĉielo malsereniĝis, komenciĝis pluvo, sed plu estis sufoke. La subadmiralo ordonis doni al si mantelon kaj ne foriris de la pobferdeko. Li iĝis ankoraŭ pli flava, ol matene, liaj lipoj sekiĝis, la manoj rimarkeble tremis. </text:p>
      <text:p text:style-name="P14">— Du fregatoj — «Fenikso» kaj «Dromedaro» — atendos nin ĉi tie, — diris la subadmiralo al Urquhart. — Ĉu vi aŭskultas min? </text:p>
      <text:p text:style-name="P14">— Jes, <text:span text:style-name="T4">herre</text:span> subadmiralo, mi atentas. </text:p>
      <text:p text:style-name="P14">— Sur fregaton «Fenikson» transiros mia edzino. Mallevu la velboaton. </text:p>
      <text:p text:style-name="P14">— Jes, <text:span text:style-name="T4">herre</text:span> subadmiralo... </text:p>
      <text:p text:style-name="P14">Sinjorino Gyllenstierna leviĝis sur la pobferdekon, por adiaŭi la edzon. Dum tiuj horoj ŝiaj vangoj kaviĝis, sub la okuloj kuŝiĝis bluaj ombroj. La subadmiralo rigardis al Margret per pika, ia mira rigardo. Ili ne diris unu al la alia eĉ unu vorton. </text:p>
      <text:p text:style-name="P14"><text:soft-page-break/>Kolonelo James petis permeson akompani la sinjorinon sur «Fenikson». Lia fizionomio estis eĉ pli langvora, ol kutime. Gyllenstierna diris al li ĉe la ŝtuparo: </text:p>
      <text:p text:style-name="P14">— Ne forgesu reveni, <text:span text:style-name="T4">herre</text:span> kolonelo. </text:p>
      <text:p text:style-name="P14">Matrosoj el malproksime rigardis al la edzino de la subadmiralo, al ŝiaj kofroj, al la nigra servistino. Ekzekutisto Svante Bagge diris, ke ĉio estas por bono. Se en la eskadro estis malagrablaĵoj, do nur pro la virinoj. Nun ĉio iros bonege, la subadmiralo estas ruza oldulo, li scias, kion li faras... </text:p>
      <text:p text:style-name="P14">Sinjorino Gyllenstierna, retenante per la fingroj la jupojn, malleviĝis en la velboaton, kajuta ŝipknabo, kajuta vaĉanto kaj Jakobo portis post ŝi kusenojn, tapiŝon, ledojn, por aranĝi por ŝi kajuton sur «Fenikso», korbojn kun manĝaĵoj, liuton. La velboato foriris. </text:p>
      <text:p text:style-name="P14">Gyllenstierna plu staris sur la pobferdeko de «Krono», kiam kolonelo James revenis de la fregato. La ankroj estis levitaj. La kolonelo diris al la subadmiralo: </text:p>
      <text:p text:style-name="P14">— La sinjorino petis transdoni al vi, <text:span text:style-name="T4">herre</text:span> subadmiralo, ke ŝi senĉese preĝos pri vi. </text:p>
      <text:p text:style-name="P14">Grafo Gyllenstierna respondis nenion. </text:p>
      <text:p text:style-name="P14">La malsekajn velojn de la flagŝipo estis pleniganta vento. Laŭte, per malamikaj voĉoj, raŭke kriadis mevoj. Matrosoj sur la pruferdeko kantis malnovan kanton: </text:p>
      <text:p text:style-name="P8">Ŝipon pelas la vent' oceana,<text:line-break/>Di', indulgon al mia anim'... </text:p>
      <text:h text:style-name="P4" text:outline-level="2"><text:bookmark-start text:name="__RefHeading___Toc6857_1665404091"/>Ĉapitro kvina<text:bookmark-end text:name="__RefHeading___Toc6857_1665404091"/></text:h>
      <text:p text:style-name="P7"/>
      <text:p text:style-name="P11">Gardo estas la plej grava servo, kiun soldato en armeo plenumas. </text:p>
      <text:p text:style-name="P12"><text:span text:style-name="T4">Petro I</text:span> </text:p>
      <text:h text:style-name="P5" text:outline-level="3"><text:bookmark-start text:name="__RefHeading___Toc6859_1665404091"/>1. Malbona mateno<text:bookmark-end text:name="__RefHeading___Toc6859_1665404091"/></text:h>
      <text:p text:style-name="P14">Silvestro Petroviĉ estis skribanta leteron en Moskvon, al Apraksin. Trans la fenestroj de la Sepurba domo estis verŝiĝanta senĉesa, kiel en malfrua aŭtuno, pluvtorento. En la vestiblo, trenante botojn, tusante, insultante unu la alian, iradis homoj, knaradis la pordo sur sia rulbloko, ploregis juna virino, iu estis konsolanta ŝin per raŭka baso. </text:p>
      <text:p text:style-name="P14">Ne finskribinte, Ievlev prenis la bastonon kaj eliris sur la peronon. De la maro blovis humida vento, la pluvo subite ĉesis, nur de arboj ankoraŭ flugis gutoj. Sur la perono atendis Jegorĉjo. </text:p>
      <text:p text:style-name="P14">— Konduku! — ordonis Silvestro Petroviĉ. </text:p>
      <text:p text:style-name="P14">Jegorĉjo plonĝis en amason de kampuloj, elkondukis el ŝedo kulpulojn. La amaso disiĝis, la tri homoj, ligitaj per zonoj, sen ĉapoj, hirtaj kaj en ŝiritaj vestoj, riverencis al la kapitan-komodoro. El la vestiblo, viŝante la buŝon per la polmo, haste finmaĉante ion, elkuris kancelariano Abrosimov. </text:p>
      <text:p text:style-name="P14">— Parolu! — ordonis al li Ievlev. </text:p>
      <text:p text:style-name="P14"><text:soft-page-break/>Tiu aliris pli proksime, elmetis la piedon, komencis kun malaprobo en la voĉo longe rakonti, kiel okazis murdo, kiu estis la iniciatinto, kiu batis la teniston per ligna plato al la kapo, kiel la tenisto kaptis hakilon, sed malfrue — li finis sian vivon. Ievlev aŭskultis, frapetadis per la bastono sian bototubon. La viroj apogadis sin jen sur unu piedo, jen sur la alia, suspiradis... </text:p>
      <text:p text:style-name="P14">Silvestro Petroviĉ iris en la tenejon, rigardis al la malviva korpo, kiu kuŝis sur la tabula planko, kovrita per tolo, revenis, komencis demandi la kaptitojn. La viroj, interrompante unu la alian, konfesis, ke tro multe ŝtelis la damnita tenisto, ripozu li en paco, serpento malica, tute nenian manĝaĵon li donadis por la brigado, du tagojn ili kun velboato atendis, dum homoj en la fortikaĵo ŝelon anstataŭ pano per ŝtonoj disfrotas kaj bakas. Hieraŭ ili drinkis iomete, Kosmo-ĉarpentisto komencis konversacion kun la tenisto: kial li ne laŭ Dio faras? La tenisto Kosmon puŝis al la suna plekso, kaj poste per la piedo batis. Kosmo ankoraŭ demandis: por kio vi batas, kripligas, por kio vi puŝas? </text:p>
      <text:p text:style-name="P14">La juna virino en la vestiblo ekplorĝemis pli laŭte. Ievlev ordonis forigi ŝin. Matrosoj forkondukis la junulinon flanken. </text:p>
      <text:p text:style-name="P14">— Nu kaj mi batis! — raŭke diris Kosmo mem. — Batis kaj batis! </text:p>
      <text:p text:style-name="P14">— Ĉu tiel batis, ke mortigis? — demandis Ievlev. </text:p>
      <text:p text:style-name="P14">— Do kio? Ĉu rigardi al li, anatemito? — miris Kosmo. — Mi kun la edzino sur la velboato venis, kaj li al mi pri la edzino vortojn diras. Vi, diras, lasu al mi la virinon por ludi, kaj mi, <text:soft-page-break/>diras, por vi manĝon por la fortikaĵo laŭ Dio donos... Mi bedaŭras, ke nur lin solan mi batis, sed ne ĉiujn ilin... </text:p>
      <text:p text:style-name="P14">— Kiujn do «ilin»? — demandis Ievlev. </text:p>
      <text:p text:style-name="P14">— Ja tiujn! — kraĉinte, diris Kosmo. — Ĉiuj scias kiujn... </text:p>
      <text:p text:style-name="P14">Grizhara hirta viro riverencis, diris timide: </text:p>
      <text:p text:style-name="P14">— Vi lin, patro, nutranto nia, ne aŭskultu, stulta li estas, juna, malklera... </text:p>
      <text:p text:style-name="P14">— Kiujn do «ilin»? — kriis Ievlev. — Parolu! </text:p>
      <text:p text:style-name="P14">Kosmo ne respondis, rigardis al Ievlev sentime, kun malamo. La juna virino, forŝirinte sin el la manoj de la matrosoj, kun strida krio ekkuris al la perono, falis sur la genuojn en likvan koton, kaptis Ievlev-on je la piedo. </text:p>
      <text:p text:style-name="P14">— Lasu min! — ordonis Silvestro Petroviĉ. — He, lasu... </text:p>
      <text:p text:style-name="P14">Al la piedo estis dolore, li ne povis liberiĝi. La matrosoj denove detrenis la virinon. Tiam la maljunulo kun grizaj hirtaj haroj komencis malleviĝi sur la genuojn. Silvestro Petroviĉ diris tra la dentoj: </text:p>
      <text:p text:style-name="P14">— Pelu ilin for el ĉi tie! </text:p>
      <text:p text:style-name="P14">— Kiujn? — ne komprenis kancelariano Abrosimov. </text:p>
      <text:p text:style-name="P14">— La ligitojn — for el la korto! — ordonis Ievlev. — Malligu! </text:p>
      <text:p text:style-name="P14">Kaj eksplodinte kriis: </text:p>
      <text:p text:style-name="P14"><text:soft-page-break/>— Ĉu vi estas surdaj? Mi diras — for! Malligu kaj per puŝoj — tien, de kie ili venis! </text:p>
      <text:p text:style-name="P14">La maljunulo, ne komprenante, falis sur la genuojn, la homamaso ekzumis, iu per alta gaja voĉo kriis: </text:p>
      <text:p text:style-name="P14">— Ja Dio! Vin oni liberigas! Ĉu vi aŭdas, Kosmo? Liberigas! </text:p>
      <text:p text:style-name="P14">Jegorĉjo ĵetis rigardon al Ievlev, vokis la matrosojn, tiuj komencis malligi al la viroj la manojn. Kosmo tute paliĝis. Ievlev turniĝis, ekiris en la vestiblon; Abrosimov, snufante, ekiris post la kapitan-komodoro, grumblante dum irado, ke tiel ne taŭgas fari, tiel oni ĉiujn tenistojn mortigos per hakiloj; rezultas, ke kontraŭ murdintoj nun eĉ ne ekzistas juĝo. </text:p>
      <text:p text:style-name="P14">— Se oni ŝtelistojn hakmurdos — ne estos priplorinde! — respondis Ievlev. </text:p>
      <text:p text:style-name="P14">Frapferminte la pordon antaŭ la nazo de la kancelariano, li ree eksidis al la tablo — skribi la leteron plu, sed venis Jegorĉjo. </text:p>
      <text:p text:style-name="P14">— Kion vi deziras? — ne levante la kapon, demandis Silvestro Petroviĉ. </text:p>
      <text:p text:style-name="P14">— Li ne foriras! — diris Jegorĉjo. </text:p>
      <text:p text:style-name="P14">— Kiu ne foriras? </text:p>
      <text:p text:style-name="P14">— Ne foriras. Tiu, kiu la teniston mortigis. </text:p>
      <text:p text:style-name="P14">— Do diablo lin prenu, se ne foriras — do ne foriru! — subridis Silvestro Petroviĉ. </text:p>
      <text:p text:style-name="P14">— Sur la perono li sidas. </text:p>
      <text:p text:style-name="P14"><text:soft-page-break/>Silvestro Petroviĉ silente skribis. Jegorĉjo prenis tranĉileton, komencis akrigi plumojn. Trans la fenestro malheliĝis, ree verŝiĝis pluvo. </text:p>
      <text:h text:style-name="P5" text:outline-level="3"><text:bookmark-start text:name="__RefHeading___Toc6861_1665404091"/>2. Frato kaj fratino<text:bookmark-end text:name="__RefHeading___Toc6861_1665404091"/></text:h>
      <text:p text:style-name="P14">Ĉe la bariero en la enveturo en la urbon kapitano Krikov deĉevaliĝis kaj ordonis seli por si alian ĉevalon. La nigra, de kiu li deseliĝis, estis malfacile movanta la flankojn, ronketante pro laco. Dragono elportis por Atanazio Petroviĉ el la gardistejo kruĉeton da akvo, aliaj du selis muskoloran kun makuloj ĉevalinon. Kaporalo subtenis por Krikov la piedingon, li facile eksidis en la selon, reordigis sur si la malsekiĝintan sub pluvo mantelon, penseme diris: </text:p>
      <text:p text:style-name="P14">— Jene, Paŭlo Ivanoviĉ! Venis nia tempo. Observu severe, ke ĉiuj gardistoj estu pretaj, neniun forliberigu de la bariero! Ĉu viaj kanonistoj estas ĉi tie? </text:p>
      <text:p text:style-name="P14">— Ĉi tie! — respondis la liphara kaporalo. </text:p>
      <text:p text:style-name="P14">— Ili el la gardistejo nenien iru... </text:p>
      <text:p text:style-name="P14">Aliaj dragonoj, aŭdinte la konversacion, aliris pli proksime. Luciano Zenin, kun kiu Krikov en pasintaj tempoj ĉasadis, demandis de la perono de la gardistejo: </text:p>
      <text:p text:style-name="P14">— Ĉu ili estas ĉi tie, Atanazio Petroviĉ? </text:p>
      <text:p text:style-name="P14">— Ĉe Mudjugo. Ĉe la ankroj staras... </text:p>
      <text:p text:style-name="P14">— Ĉu ili estas fortaj? </text:p>
      <text:p text:style-name="P14"><text:soft-page-break/>— Ni vidos, Luĉjo! — respondis la kapitano. — Dume mi la solan aferon scias — trivis ilin la malbona vetero... Nu, vivu, knaboj! </text:p>
      <text:p text:style-name="P14">Kaj li facile batis la ĉevalinon per la skurĝo. La ĉevalino paŝis sur la loko per la hufoj, ofendite movis la orelojn kaj tuj ekiris per bona facila troto. Ree bruis tondro, pluvo ĉesis por momento, poste ekverŝiĝis kun duobla forto, tiel ke la urbo kvazaŭ malaperis, enfalis trans la muro de la pluvtorento. La ĉevalino iris glate, balancante la kapon, Krikov ankoraŭ spronis ŝin, ŝi de la troto transiris al egalmezura forta galopo. Likva brila koto ŝmacadis sub la hufoj. Atanazio Petroviĉ, forturninte la vizaĝon de la vipanta pluvo, malserene pensadis... </text:p>
      <text:p text:style-name="P14">Deseliĝinte en la korto de la nun senhomiĝinta dogana domo, li per rapidaj paŝoj eniris en la tenejon, kie estis konservata vintre la armilaro de la dogana gardantaro, subapogis la pordon per peza benko kaj, fiksaŭskultinte, ĉu ne estas iu proksime, abrupte tiris ringon de luko, kiu kondukis en malgrandan, masonitan kelon. Ĉi tie Atanazio Petroviĉ palpe kalkulis trian brikon de tria vico demalsupre, elprenis ĝin kaj ŝovis la manon en la kaŝujon, kie en ĉizita, pure rabotita el betula plato skatolo kuŝis papero, volvita kaj enkudrita en vaksitan tolon. Kaŝinte reen la skatolon kaj ferminte la kaŝujon per la briko, Atanazio Petroviĉ leviĝis supren kaj ekrajdis al Muskoj al la domo de Rjabov. </text:p>
      <text:p text:style-name="P14">Delonge ne estis li ĉi tie, kaj lia koro por momento kunpremiĝis, kiam li ekvidis sur la perono Taisja-n kun sitelportilo kaj du siteloj da akvo. Ŝi turniĝis al knaro de la <text:soft-page-break/>barilpordeto kaj tuj, facile mallevinte la sitelojn, ekiris renkonten al li. </text:p>
      <text:p text:style-name="P14">— Jen ne atendis mi! — per ĝoja rapidparolo diris ŝi. — Ne bone vi faras, Atanazio Petroviĉ, ne konvene vi faras! Kiu tion vidis — malaperis la kapitano, ne eblas voki lin, kiom da fojoj ni por li sendadis, sed li ne venas. Ivano Sabateiĉ eĉ kiomfoje demandadis — kien malaperis Atanazio Petroviĉ, ĉu li iĝis tro fiera... </text:p>
      <text:p text:style-name="P14">— Nu, tro fiera! — svinginte la manon, respondis Krikov. — Tro fieras mi, tion ĉiuj scias. Ĉu vi bone vivas, Taisja Antipovna? </text:p>
      <text:p text:style-name="P14">Kaj li ekrigardis rekte en ŝian vizaĝon, maldikiĝintan, kun malpeza ombro sub la okuloj, ekvidis la malgrandan orelon kun turkisa ornamaĵo, ekvidis tremantan feliĉan brilon de ŝiaj pupiloj, la rozkolorajn, iomete ŝvelintajn lipojn. </text:p>
      <text:p text:style-name="P14">— Bone, — nelaŭte respondis ŝi, — estas peko plendi, Atanazio Petroviĉ. Kaj vi kiel? Sed kial ni staras ĉi tie, ja ni ne estas senhejmaj, ni iru en la domon. Ankaŭ Ivaĉjo ĉiam demandas: kio pri oĉjo Ataĉjo, kaj kie estas oĉjo Ataĉjo... </text:p>
      <text:p text:style-name="P14">Ŝi estis feliĉa, kaj ŝi hontis antaŭ li pro sia feliĉo, pro sia trankvileco, sed hipokriti ŝi same ne scipovis. Li leviĝis kun ŝi sur la peronon, prenis la sitelojn en la manojn kaj eniris en la vestiblon. Taisja larĝe malfermis la pordon en la domon kaj gaje diris: </text:p>
      <text:p text:style-name="P14">— Ivaĉjo, vidu, kiu al ni venis! </text:p>
      <text:p text:style-name="P14"><text:soft-page-break/>La knabo impetis de la benko, forte frapante per siaj ferumitaj botetoj, kaj post la kuro ekpendis sur Krikov. Tiu levis lin kaj, kunpreminte la makzelojn, sen fortoj diri ion, longe rigardis en la okulojn de Ivaĉjo, poste suprenĵetis lin al la plafono, kiel faradis ĉiam, renkontiĝante kun li, kaj sidigis lin sur la benkon, mem eksidis apude, brakumis lin je la ŝultroj. Ivaĉjo alpremiĝis al Krikov, per ofendita voĉo plendis: </text:p>
      <text:p text:style-name="P14">— Vi ĉiam ne venas kaj ne venas! Jen kia! Kanonon vi promesis kun mi fari, por ke ĝi pafu, sed mem ne venas! </text:p>
      <text:p text:style-name="P14">— Jam faros ni kanonon! — promesis Krikov. — Ĝi estas ĉe mi preskaŭ farita, sed mankis tempo la afuston por ĝi eltranĉi. </text:p>
      <text:p text:style-name="P14">— Kaj ĝi pafas? — demandis Ivaĉjo. </text:p>
      <text:p text:style-name="P14">— Bonege pafas! </text:p>
      <text:p text:style-name="P14">— Ĉu laŭte? — ruĝiĝante pro feliĉo, demandis Ivaĉjo kaj per la manoj turnis al si la vizaĝon de Krikov. — Pafas? </text:p>
      <text:p text:style-name="P14">Atanazio Petroviĉ respondis ne tuj, fiksrigardante la freŝan, ruĝvangan vizaĝon de la knabo. Strange kuniĝis en li la patro kaj la patrino: bona belo de la animo de Taisja kaj gaja racia forto de Rjabov; la verdaj, kun fajreroj okuloj de la rudristo rigardis tiel, kiel rigardas Taisja, kaj la rozkoloraj karesaj lipoj de la patrino ridetis tiel, kiel ridetadis la rudristo, — moke, ruze. </text:p>
      <text:p text:style-name="P14">— Kial vi silentas? — kolerante kaj kuntirante la maldikajn Taisja-jn brovojn, demandis la knabo. — Ĉu laŭte ĝi pafas do? </text:p>
      <text:p text:style-name="P14"><text:soft-page-break/>— Tute laŭte! — ridetante, respondis Atanazio Petroviĉ. — Pli laŭte, probable, ne okazas... </text:p>
      <text:p text:style-name="P14">Demetinte Ivaĉjon de la benko, li diris al li afereme: </text:p>
      <text:p text:style-name="P14">— Jen kio, amiko. Kuru al la pordego kaj rigardu tie al mia ĉevalo — ĉu ĝi ne deligiĝis. Kaj se vi deziras, ankaŭ panon al ĝi portu... </text:p>
      <text:p text:style-name="P14">Ivaĉjo kuris al la pordo, Atanazio Petroviĉ elprenis el la poŝo la paperon, etendis al Taisja, ekparolis haste: </text:p>
      <text:p text:style-name="P14">— Kaŝu, Taisja Antipovna, — tio estas petskribo. Eble, post paso de tempo ĝi taŭgos por bonaj homoj, kaj mi ne plu havas al kiu ĝin lasi. La petskribo al caro Petro Aleksejeviĉ pri ŝtelado kaj koruptado de princo Prozorovskij kaj de ĉiuj liaj kruelaj hundoj. La subskriboj sub ĝi estis skribitaj per sango. Sendi nun al Moskvo — estas afero nemalfacila, sed ke ĝi en la carajn manojn trafu — jen kie lerteco necesas, kaj mankas tia fidela homo. Kaj post la batalo ĉio povas okazi. La rudristo do kie estas? </text:p>
      <text:p text:style-name="P14">— Al Onego li iris, al sia amiko, — mallaŭte diris Taisja. </text:p>
      <text:p text:style-name="P14">— Al Onego? Kiun do li tie havas? </text:p>
      <text:p text:style-name="P14">— Ja Dio scias. Ŝajne estas iu. Festeni li iris... </text:p>
      <text:p text:style-name="P14">— Do al li ĉi petskribon vi fordonos, li kaŝos saĝe. </text:p>
      <text:p text:style-name="P14">Taisja ĵetis rigardon al Krikov, demandis: </text:p>
      <text:p text:style-name="P14">— Eble, pli bone al Silvestro Petroviĉ? </text:p>
      <text:p text:style-name="P14"><text:soft-page-break/>— Silvestro Petroviĉ estas de la sama radiko, kiel la vojevodo! — diris per obtuza voĉo Krikov. — Silvestro Petroviĉ estas homo racia, honesta, kuraĝa, sed kaj Prozorovskij-oj, kaj Ievlev-oj de unu sama tablo manĝadis, se ili kverelos, tiam paciĝos. Pri ĉi petskribo mia kredo estas nula, sed la volo ne estas mia, — la popolo plu esperas kaj en la espero pri justo iros pro ĝi sur eŝafodon. Kiel do mi tielan malfeliĉon fordonu ne en la malfremdajn manojn? </text:p>
      <text:p text:style-name="P14">Taisja nenion respondis. </text:p>
      <text:p text:style-name="P14">Li tute mallaŭte petis: </text:p>
      <text:p text:style-name="P14">— Se okazos io — al Forĝisto fordonu, Taisja Antipovna... </text:p>
      <text:p text:style-name="P14">— Kiel — se okazos io? — ne komprenis ŝi. </text:p>
      <text:p text:style-name="P14">— Milito. La svedo venis. Ĉu vi ne aŭdis? </text:p>
      <text:p text:style-name="P14">— Kiel venis? Kien? </text:p>
      <text:p text:style-name="P14">— Ja al ni venis! — malgaje ridetinte, respondis Atanazio Petroviĉ. — Por gasti. Trivis lin la ŝtormo forte, nun li ripariĝas apud Mudjugo... </text:p>
      <text:p text:style-name="P14">— Venis tamen! — oĥis Taisja. — Militi venis... </text:p>
      <text:p text:style-name="P14">Atanazio Petroviĉ silente leviĝis, serĉis sur la benko la gantojn, riverencis al Taisja. Ŝi rigardis al li, sed kvazaŭ ne vidis. Poste ŝi subite kun forto kaptis lin je la malmola maniko de la kaftano, altiris al si, demandis: </text:p>
      <text:p text:style-name="P14">— Kiel do vi, Atanazio Petroviĉ, en la skansoj? Ĉu vi la unua komencos? </text:p>
      <text:p text:style-name="P14"><text:soft-page-break/>— Tiam ni vidos! — trankvile respondis li. — Nia afero estas soldata. Militista ĵuro. Sed ne gravas, Taisja Antipovna, estu trankvila. Ne trabatos sin la latrono en la urbon... </text:p>
      <text:p text:style-name="P14">Ŝi plu rigardis al li ne deŝirante la okulojn, kaj ree demandis per tremerinta voĉo: </text:p>
      <text:p text:style-name="P14">— Sed vi ja — la unua? </text:p>
      <text:p text:style-name="P14">Krikov silentis. Tiam ŝi rapide, lerte malagrafis sur la kolo hoketojn, ektiris arĝentan ĉeneton kaj komencis demeti de si la baptokruceton. La haroj implikiĝis en la ĉeneto; sulkiĝante pro doloro, Taisja tiris pli forte kaj donis al Krikov la kruceton, ankoraŭ varman pro ŝia varmo. Kuntirinte la brovojn, li malbutonis sur si la kaftanon kaj donis al ŝi la sian — kupran, sur fortika peĉita ŝnuro. Palaj pro emocio, ili longe silentis, ne sciante, kion diri unu al la alia. </text:p>
      <text:p text:style-name="P14">— Nu, adiaŭ nun! — diris Atanazio Petroviĉ. </text:p>
      <text:p text:style-name="P14">— Adiaŭ, frato! — diris ŝi. — Vi ja nun estas frato por mi. Kruca frato! — ripetis Taisja, kaj ŝiaj okuloj eklumis per milda kaj karesa lumo. — Adiaŭ! Lasu, mi vin krucosignos... </text:p>
      <text:p text:style-name="P14">Ŝi trifoje krucosignis lin, leviĝis sur la piedpintojn kaj, preninte lin je la ŝultroj, kisis al la lipoj — la solan fojon en la vivo. Kaj li ŝin kisis, poste ridetis amare kaj bonkore kaj diris kun suspiro: </text:p>
      <text:p text:style-name="P14">— Fratino! Kiel ruzaj vi estas, Evaj idinoj! Ho, kiel ruzaj! </text:p>
      <text:p text:style-name="P14">En la korto li adiaŭis al Ivaĉjo, malsekiĝinta sub pluvo, promesis baldaŭ liveri la kanonon kaj facile enseliĝis. <text:soft-page-break/>Trankvile kaj glate batis lia koro, kiam lastfoje li retrorigardis al la alta barilo, trans kiu susuris sub pluvo la sorpujoj. </text:p>
      <text:h text:style-name="P5" text:outline-level="3"><text:bookmark-start text:name="__RefHeading___Toc6863_1665404091"/>3. La svedoj venis<text:bookmark-end text:name="__RefHeading___Toc6863_1665404091"/></text:h>
      <text:p text:style-name="P14">En la korto de la Sepurba domo Atanazio Petroviĉ ĵetis la kondukilojn al ĉevalisto, elkurinta el la ĉevalejo, en la vestiblo deĵetis la pezan, malsekiĝintan mantelon, pendigis la trikornan ĉapelon, glatigante la harojn, malfermis la pordon. Ievlev, malalte kliniĝinte super la tablo, estis skribanta. Levinte la kapon al knaro de la pordo, li laŭ la vizaĝo de Krikov divenis, kio okazis, sed ne demandis, atendis. Atanazio Petroviĉ salutis, eksidis sur la benkon kaj nur tiam diris: </text:p>
      <text:p text:style-name="P14">— Venis la eskadro, sinjoro kapitan-komodoro. </text:p>
      <text:p text:style-name="P14">— Kiaj flagoj? </text:p>
      <text:p text:style-name="P14">— Flagoj estas diversaj, svedaj ne videblas. Estas kaj Nederlandaj, kaj Bremenaj, kaj anglaj. Kanonajn paftruojn mi same ne vidis, kvankam mi rigardis per lorno kaj gvatanton sendis en trunkoboato — kaŝe esplori. La ŝipoj de la ŝtormo estas trivitaj konsiderinde, ili metas novan ŝnuraron, — mi pensas, ke da laboro al ili estas nemalmulte, dum ili ne estos pretaj — en la buŝon ne iros... </text:p>
      <text:p text:style-name="P14">Silvestro Petroviĉ vokis Jegorĉjon, ordonis kolekti sen prokrasto ĉiujn oficirojn por konsilio. Jegorĉjo forkuris. Ievlev, atendinte, ĝis liaj paŝoj ĉesos, aliris pli proksime al Krikov, demandis: </text:p>
      <text:p text:style-name="P14"><text:soft-page-break/>— Atanazio Petroviĉ, ĉu vi la spadon ĉi tie, en ĉi ĉambro, kisis? </text:p>
      <text:p text:style-name="P14">Krikov respondis trankvile: </text:p>
      <text:p text:style-name="P14">— Kisis, sinjoro kapitan-komodoro. </text:p>
      <text:p text:style-name="P14">— Kaj ne forgesis ĝis hodiaŭ? </text:p>
      <text:p text:style-name="P14">— Ne forgesis, kaj dum mi estos viva — ne forgesos mi tiun tagon. </text:p>
      <text:p text:style-name="P14">— Ĉu vere vi diras? </text:p>
      <text:p text:style-name="P14">— Vere! — kun la sama trankvilo kaj digno en la voĉo respondis Atanazio Petroviĉ. </text:p>
      <text:p text:style-name="P14">Ievlev paŭzis, poste ekparolis, ne rigardante al Krikov: </text:p>
      <text:p text:style-name="P14">— Antaŭnelonge, kiam vi estis en inspektado, venis en la citadelon princo-vojevodo. Multaj aferoj estis diritaj, kaj ankoraŭ krom ĉio ankaŭ tio, ke en la torturejo, sur la pendigilo, kelkaj latronoj konfesis, kvazaŭ, kiam la svedoj al la urbo aliros, — tiuj latronoj alarmon sonorigos kaj frate akceptos la svedon. Nomitaj estis de la latronoj Silentulo, Gridnev Eŭtimio, Forĝisto Teodozo el skismuloj, kiun mi fidis kaj anstataŭ fremdlandano Ripley komisiis kanonojn gisi. Ankoraŭ estis nomitaj kiel latronoj Hermilo kaj Kapulo kun kamaradoj. Diris plue la vojevodo, ke kvazaŭ ekzistas inter la latronoj kaj ilin gvidas iu oficiro. Kaj la latronoj kvazaŭ estas multegaj — ĉie ili estas, kaj en ŝipkonstruejoj, kaj en antaŭurboj, kaj ŝarĝistoj estas, kaj kalfatristoj, kaj kupristoj, kaj panfaristoj, kaj soldatoj, kaj kanonistoj... </text:p>
      <text:p text:style-name="P14"><text:soft-page-break/>Krikov subite ridetis. </text:p>
      <text:p text:style-name="P14">— Se la latronoj tiom multas — kial ne faligis ili la vojevodon? — demandis li. — Kiel li pri tio pensas? </text:p>
      <text:p text:style-name="P14">Kaj li mem respondis: </text:p>
      <text:p text:style-name="P14">— Ne, Silvestro Petroviĉ, mensogas la kara princo, ofenditoj multas — tio estas vero, sed ne tiom ili estas lertaj, kiel al la vojevodo pro timo ŝajnas. </text:p>
      <text:p text:style-name="P14">Silvestro Petroviĉ, kvazaŭ ne aŭskultante Krikov-on, estis diranta la sian: </text:p>
      <text:p text:style-name="P14">— Pensis mi tiel: kredi blinde al la vojevodo — signifas neniun propran homon fidi eĉ je grajno. Kaj se ne fidi — tiam batos nin la svedoj. Kaj ne kredis mi al la vojevodo: ne kredis, ke estas ĉi tie almenaŭ unu oficiro, kiu, rompinte la sanktan ĵuron, transiri al la malamiko povas. Ne kredis, ke kiam oni sonorigos alarmon — iros homoj kontraŭ mi mem kun palisoj, iros por tio, ke la svedo en la urbon penetru kaj komencu edzinojn kaj patrinojn, maljunulojn kaj infanetojn tranĉi kaj bruligi per fajro. Ne kredis kaj ordonis samtiam ĉiujn el la torturejo forliberigi kaj tiun damnitan lokon per seruro ŝlosi. Kaj nun mi subite pensis: al kiu mi kredis? </text:p>
      <text:p text:style-name="P14">Krikov respondis trankvile: </text:p>
      <text:p text:style-name="P14">— Al rusaj homoj vi kredis, sinjoro kapitan-komodoro, kaj pro tiu via kredo multaj bonajn vortojn diras ne nur en la urbo, sed eĉ al mi en la skansojn ili alflugis. Ni ne estas proksime, sed ankaŭ ĉe ni pri tiu via bona faro ĉiuj parolas — kaj miaj doganistoj, kaj iuj kampuloj fiŝistoj, kaj dragonoj. Bone vi <text:soft-page-break/>faris, sinjoro kapitan-komodoro. Lasu la popolon spiri, montru al ĝi juston sur la tero, sed ne nur en la ĉielo de Dio — vi mirados pri ĝiaj mirakloj. Bastonoj, knuto, torturoj — Dio favora, eĉ paŝon ne eblas fari, por ne trafi en malfeliĉon. Nu, ŝtelis ulo panpecon, por kio do haki al li la manon? Ĉu pro sia bona vivo li ŝtelis? Pro malsato li ŝtelis... </text:p>
      <text:p text:style-name="P14">— Por kio vi pri tio? — kun suspekto en la voĉo demandis Ievlev. </text:p>
      <text:p text:style-name="P14">— Por tio, ke necesas esti mizerikorda al nia popolo. Sed tiaj, kiel la vojevodo... </text:p>
      <text:p text:style-name="P14">— La vojevodo de la caro estis enpostenigita, kaj ne ni, ne vi kaj mi, lin juĝu! — tranĉis Ievlev. </text:p>
      <text:p text:style-name="P14">Krikov severe ekrigardis al li: </text:p>
      <text:p text:style-name="P14">— Tion mi jam ne la unuan fojon aŭdas, tamen mi pensas, kial do, Silvestro Petroviĉ, ne ni? Per kio ni estas malbonaj? Vi kredu, sinjoro kapitan-komodoro: diversaj estas homoj, laŭ diversaj vojoj en Rusio oni ĉe ni iradas, ĉiu havas sian sorton; sed ne eblas trovi inter tiu popolo, pri kiu mi diras, — kaj latronon, kaj maliculon, kaj perfidan animon, kiu al la malamiko svedo riverencos... Kaj ne sola mi tiel pensas, multaj... </text:p>
      <text:p text:style-name="P14">— Kiuj do multaj? Ĉu tiuj, pri kiuj la vojevodo tiam parolis? </text:p>
      <text:p text:style-name="P14">— Ankaŭ tiuj tiel pensas. </text:p>
      <text:p text:style-name="P14">— Do vi de kie tion scias? </text:p>
      <text:p text:style-name="P14">Atanazio Petroviĉ silentis. </text:p>
      <text:p text:style-name="P14"><text:soft-page-break/>— Do, ĝuste vi estas tiu oficiro, kontraŭ kiu min avertis princo Prozorovskij? </text:p>
      <text:p text:style-name="P14">— Tiu, sed ne tiu! — kun trankvila firmeco en la voĉo diris Krikov. — Ŝtelisto kaj koruptulo, profitema kaj maljusta, besto sangavida, ĝis mia morta horo mia plej granda malamiko estas vojevodo princo Prozorovskij kaj liaj kunuloj, eĉ de iu ajn ili estu enpostenigitaj. Sur tio mi staras kaj staros, sinjoro kapitan-komodoro, kaj vi al mi la manon ne svingu, nun necesas ĉion diri, mi ne havas kion kaŝi. Silentulo, kaj Gridnev, kaj Kapulo, kaj aliaj metiistoj — per kio estas pekaj? Ĉu per tio, ke ili fortojn ne plu havas toleri batadon, kaj kripligadon, kaj maljustecon, kaj malsaton, kaj malriĉecon... Kaj ĉu ekzistas el ili almenaŭ unu, kiu pensus al la malamiko transiri? Mi ja scias, de mi ili ne kaŝiĝas, mi mem estas el ilia gento, mi mem estas kaj nun kun ili, kaj morgaŭ, kaj por ĉiam. Ĉu al vi tranĉilon oni ĵetis? Sed ne al vi ja, Silvestro Petroviĉ! Ĉu vi mem ne scias, kiel homoj ĉi tie turmentiĝis? Ĉu ne memoras vi la ŝipkonstruadon... </text:p>
      <text:p text:style-name="P14">La pordo larĝe malfermiĝis, Krikov eksilentis sur duonvorto. Venis la pafista estro Simono Borisoviĉ, Ĥagajo Pustovojtov, Merkurov, Ĵivotovskij, Meĥonoŝin. Estis tempo komenci la konsilion. </text:p>
      <text:p text:style-name="P14">— Mi devus al la loko veturi! — morne diris Atanazio Petroviĉ. — Ĉio ajn povas tie okazi. </text:p>
      <text:p text:style-name="P14">La oficiroj eksidis sur benkoj laŭlonge de la muroj, Silvestro Petroviĉ deklaris tion, kion ili jam sciis kaj de Jegorĉjo kaj de Meĥonoŝin. Estis trankvilaj ĉiuj, krom Meĥonoŝin, kiu iel <text:soft-page-break/>eksidis oblikve kaj sidis turbuleme, leviĝante kaj kvazaŭ kolerante al la koncentrita kaj trankvila stato de la kapitan-komodoro mem kaj de aliaj oficiroj. </text:p>
      <text:p text:style-name="P14">— Unuavice ni pri la doganistoj parolu kaj pri la dragonoj, kiuj estas en la skansoj, — diris Silvestro Petroviĉ. — Kiel fari? </text:p>
      <text:p text:style-name="P14">Kaj, atendinte, respondis mem: </text:p>
      <text:p text:style-name="P14">— Per forto haltigi la eskadron la doganistoj kaj la dragonoj ne povos, tion ĉiuj scias. Sed se tiaj cirkonstancoj okazos, ke la latronoj, irantaj sub maskeradaj flagoj, mem dogankontrolon petos, — la doganistoj sur la ŝipojn iru kaj devon sian plenumu ĝisfine, ĉar Atanazio Petroviĉ disponas soldatojn saĝajn kaj multe da malfeliĉo kaj damaĝo al la svedoj povas kaŭzi, por ke ili kantojn ne kantu kaj la ĝeneralan batalon timu. Al leŭtenanto Meĥonoŝin laŭ nia dispozicio proponas mi en ĉio al kapitano Krikov subordiĝi kaj laŭ lia, de Krikov, signalo iri kun la dragonoj al la doganistoj por helpo... </text:p>
      <text:p text:style-name="P14">Meĥonoŝin tiris la kolumon de sia kaftano, knaris per la benko, sur kiu li sidis, kaj kun subrido ekkriis: </text:p>
      <text:p text:style-name="P14">— Sed kiel ni al ili helpu, sinjoro kapitan-komodoro, kontraŭ eskadro? Oni hakos nin kaj pluen iros, ili estas forto! </text:p>
      <text:p text:style-name="P14">Silvestro Petroviĉ nenion respondis al Meĥonoŝin kaj eĉ ne ĵetis rigardon al li. La pafista estro dismetis la grizajn lipharojn, tuspurigis la gorĝon, ekparolis: </text:p>
      <text:p text:style-name="P14">— La dispozicio estas ĝusta, kaj ke hakado estos — tio ne eviteblas. Ĉi latronoj povas de la doganistoj la unuan <text:soft-page-break/>embarason ricevi, kaj ilia embaraso multe utilos sub la kanonoj de la fortreso. Kaj por leŭtenanto Meĥonoŝin, kiu krucon kisis por ĵuro, ne konvenas kvazaŭ en bazaro marĉandi, sed necesas ekstari kaj adiaŭi, kiel de antikveco avoj niaj faradis, kaj al sia milita loko iri. Iru, sinjoro leŭtenanto... </text:p>
      <text:p text:style-name="P14">Meĥonoŝin ekstaris, ĉirkaŭrigardis malamike. Neniu rigardis al li, ĉiuj mallevis la okulojn, krom Ievlev, kiu subite bruske demandis: </text:p>
      <text:p text:style-name="P14">— Sed eble, ekmalsanis vi, sinjoro leŭtenanto? Tio okazas! Diru, poste estos malfrue. </text:p>
      <text:p text:style-name="P14">La leŭtenanto silente, apenaŭ riverencinte al la konsilio, eliris, lia sabro batiĝis al la pordofosto, preskaŭ tuj klakis sur korto ĉevalaj hufoj. Ekstaris ankaŭ Krikov. </text:p>
      <text:p text:style-name="P14">— Se okazos bruo — miaj knaboj en la skansoj pafos per kanono, — ekparolis li per glata voĉo, rigardante al Ievlev. — Ankaŭ kurieron mi sendos kun mesaĝo — ĉu ili mem dogankontrolon petis, aŭ mi ilin haltigis. Eble, Dio helpos per senventeco, en la buŝo okazas nemalofte, — oni ekstaras ankre, venton atendas. Laŭ la kanono vi ekscios, ke ni batalas. Kanono pli rapidas ol rajdisto — de gardanto al gardanto alflugos, de baterio al baterio. Laŭ la kanono vi la alarmon sonorigu. </text:p>
      <text:p text:style-name="P14">La kapitan-komodoro kapjesis. Lia rigardo estis esprimanta kontentiĝon, plezuron, eĉ fieron. Krikov reĝustigis sur si la uniformon, korektis la portepeon de la spado, riverencis al la konsilio, diris solide: </text:p>
      <text:p text:style-name="P14"><text:soft-page-break/>— Sur tio mi petas pardonon. Mi ekiras al la loko. Se okazos io — ne memoru malbonon! </text:p>
      <text:p text:style-name="P14">— Kaj vi pri ni malbonon ne memoru! — respondis anstataŭ ĉiuj la pafista estro. — Estu certa. Ĝis la urbo ni la latronon ne allasos. </text:p>
      <text:p text:style-name="P14">Silvestro Petroviĉ atingis Krikov-on en la vestiblo, diris flustre: </text:p>
      <text:p text:style-name="P14">— Nu, Atanazio Petroviĉ, ni ankoraŭ, se donos Dio, revidiĝos. Al diablo en la dentojn vi ne ŝoviĝu, mi vin konas. Kaj pri kio ni hodiaŭ parolis, eble ni iam finos. Multon vi prave diris, sed ne ĉio tiel simple fareblas. Iru, amiko kara... </text:p>
      <text:p text:style-name="P14">— Mi iras, Silvestro Petroviĉ! </text:p>
      <text:p text:style-name="P14">Ili brakumiĝis. Krikov eliris. La pluvo estis verŝiĝanta plu, glata, forta. Fojfoje briladis fulmoj, bruadis tondro... </text:p>
      <text:p text:style-name="P14">Reveninte, Silvestro Petroviĉ elprenis el la poŝo la dispozicion, laŭtlegis, aŭskultis, kion diris la oficiroj, poste ordonis mallonge: </text:p>
      <text:p text:style-name="P14">— Mi supozas tiel, sinjoroj, ke havas ni inter ni plenan konsenton en agoj. Do, ĉiu senprokraste devas iri al sia loko, kiel legis mi en la dispozicio. Ankoraŭ foje mi ripetu: sonoriloj nun restis nemultaj, vi mem scias: ili estas fanditaj por kanonoj. Tiujn, kiuj restis, aŭskultu kun tuta atento. Aŭskultu ankaŭ kanonojn en la bordaj baterioj. Pri ĉio nova mi sciigados sen prokrasto. </text:p>
      <text:p text:style-name="P14">La pafista estro Simono Borisoviĉ demandis per densa voĉo: </text:p>
      <text:p text:style-name="P14"><text:soft-page-break/>— Kion fari kun ilia kirko, sinjoro kapitan-komodoro? </text:p>
      <text:p text:style-name="P14">— Tio estas afero de subleŭtenanto Pustovojtov! — diris Ievlev. — La fremdlandanoj en la kirko kolektiĝos, — tiel pri ili Loftus-kuracisto denuncis. Kiam ili kolektiĝos — sinjoro subleŭtenanto kun la matrosoj ilin tie tenos ĝis la fino mem. Se ili komencos brui — Pustovojtov ŝajnigos sin nekomprenanta stultulo. Jen la tuta afero... Leŭtenanto Ĵivotovskij sur velboatoj eliros sur Dvinon, la velboatoj havas kanonojn, tiuj kanonoj tenos la ŝipanojn afablaj... </text:p>
      <text:p text:style-name="P14">La oficiroj leviĝis, Ievlev ordonis al Jegorĉjo tuj sendi homon stafete al Ĥolmogoro al Atanazio. Jegorĉjo, senĉapa, elkuris sur la peronon — serĉi kurieron al la eminenco. Silvestro Petroviĉ alsidiĝis al la tablo — finskribi finfine la leteron al Apraksin en Moskvon. La oficiroj disiris, li baldaŭ restis sola, nur Jegorĉjo enŝovadis la kapon en la pordon, miradis pri la trankvila vizaĝo de la kapitan-komodoro. </text:p>
      <text:p text:style-name="P14">«Kaj ankoraŭ, amiko mia kara, Teodoro Matejeviĉ, — skribis Ievlev haste, makulante la fingrojn, — en antaŭnelonga tempo ricevis mi ĝustan sciigon: la latronoj estas ĉe ni proksime, okazos batalo. Vere estas dirite: atendu malfeliĉon de maro, embarason de akvo. Tiuj latronoj estas svedoj, sed esperas ni montri tion, kio nomiĝas nun ĉe vi <text:span text:style-name="T4">fermeté</text:span>, kaj en nia maniero — rezistemo. Opinias mi, se la latronojn ni ĉi tie batos, tiam estos por ni pro tio granda profito, ĉar malmulte ili ĝis nun estis batitaj, kaj se estis batitaj, tiam nemultaj homoj pri tio scias, dum Narvon ĉiuj memoras. Amiko kara, Teodoro Matejeviĉ, skribu al mi mesaĝon: kion sinjoroj polaj magnatoj de ni volas preni pro alianco kontraŭ reĝo Karolo? Ĉi tie oni <text:soft-page-break/>diras, ke kvazaŭ Ukrajnion? Do estu ili damnitaj, tiuj sinjoroj! Tian soldaton, kiel nia, ne eblas trovi, vi kaj mi ankaŭ ĉe Azovo tiel diradis kaj ĉe Narvo. Kaj nun multajn miraklojn mi vidis kaj firme staras sur tio, ke ne ekzistas forto, kiu eltenus kontraŭ ni. Kio pri Ŝeremetev? Ĉi tie oni diras, ke sinjoro Schlippenbach forte sin gratas pro li? Donu Dio! Skribu al mi, Teodoro Matejeviĉ, kaj ankoraŭ sendu pli da libroj indaj, kiuj estas pri sciencoj de fortikaĵ-konstruado, pri artilerio, kaj ĉefe — kio estas bona pri la plej dolĉa por ni ŝipa floto. Amiko karega! Konstruitaj estas ĉe ni jam ŝipoj nombre dek tri, — floto! Ĝuste al tiuj ŝipoj ekrigardis la damnita svedo, sed ni ne donos, por ni mem ili necesas. Nu, skribi mi finas, jen kiom mi skribis. Riverencu al ĉiuj niaj, kun kiuj bone la juneco pasis, riverencu ankaŭ al la granda ŝipestro, diru, ke li esperu. Kaj levu tie je nia sano pokalon da bona vino, ĉar en laboro estos la venanta tago...» </text:p>
      <text:p text:style-name="P14">Li per sia fingroringo sigelis la leteron, vokis Jegorĉjon, ordonis doni al kancelarianoj. Jegorĉjo forportis la leteron, revenis. Silvestro Petroviĉ estis surmetanta la gantojn. </text:p>
      <text:p text:style-name="P14">— Ĉu la velboato estas ĉi tie? — demandis li. </text:p>
      <text:p text:style-name="P14">— Ĉi tie! — respondis Jegorĉjo. </text:p>
      <text:p text:style-name="P14">— Do ni iru, se ĝi estas ĉi tie. </text:p>
      <text:p text:style-name="P14">Kaj ankoraŭ foje pririgardinte la tablon, la benkojn — ĉu ne estas forgesita io necesa, — li, apogante sin sur la bastono, ekiris al la pordo. La pluvo plu estis verŝiĝanta kiel antaŭe, torentoj de akvo fluis de tegmentoj, Dvino grizbruniĝis pro la pluvego. </text:p>
      <text:p text:style-name="P14"><text:soft-page-break/>— Pluvas kaj pluvas! — diris Silvestro Petroviĉ. — Kia somero... </text:p>
      <text:p text:style-name="P14">Kiam la velboato debordiĝis, li, starante sur la pobo, rigardis al la urbo, kiun li devis defendi kontraŭ invado. Ĉio estis kvieta, kvazaŭ ne venis la malica svedo: fumis tuboj, ie trans glimaj fenestroj de metiistaj domoj ruĝe lumis kandeloj, en la preĝejoj oni pace sonorigis por vespro. </text:p>
      <text:h text:style-name="P5" text:outline-level="3"><text:bookmark-start text:name="__RefHeading___Toc6865_1665404091"/>4. En la citadelo<text:bookmark-end text:name="__RefHeading___Toc6865_1665404091"/></text:h>
      <text:p text:style-name="P14">Inĝeniero Rezen kaj Silvestro Petroviĉ estis bruligantaj sur tabulo pulvon — rigardis, ĉu ĝi tuta forbrulas, kiam la gardantoj sciigis, ke sur Dvino estas videbla la barko de ĉefepiskopo Atanazio, ĝi iras de la buŝo, — la eminenco vizitis la skansojn. </text:p>
      <text:p text:style-name="P14">La maljunulo venis severa, laca, li apenaŭ povis iri, apogante sin sur sia bastono. Li rakontis, ke li estis en la skansoj, rigardis per lorno al la latronaj ŝipoj. Dume la eskadro staras senmove, oni faras tie iajn laborojn. La dogansoldatoj kaj la dragonoj al la batalo estas pretaj, per spirito estas fortaj. Ankoraŭ li rakontis, ke en la antaŭa tago li ricevis sciigon de la Vologda episkopo: kvazaŭ eliris al la dvinanoj el Vologdo sur multaj barkoj bonaj trupoj, pafistoj kun kanonoj. Super ili kiel kolonelo iras fremdlandano Vilhelmo Noble kaj kiel subkolonelo ruso Remezov, batalisto kuraĝa. La trupoj veturigas kun si nemalmulte da kuglegoj, pulvo kaj ĉia alia armilaro. </text:p>
      <text:p text:style-name="P14"><text:soft-page-break/>Ievlev, subridinte, respondis, ke laŭ ĉio videblas — Vilhelmo Noble ne tro hastas al la batalo. </text:p>
      <text:p text:style-name="P14">— Sed por kio li hastu? — sarkasmis Atanazio. — Ja ne al festeno, oni povas mortigi... Nu, caro Petro Aleksejeviĉ ekscios, kiel Noble hastas, — ne laŭdos... </text:p>
      <text:p text:style-name="P14">— La vojo ja ne estas proksima, mastro. En Totjmo ili drinkos, en Ustjugo refreŝiĝos. Konas ni tiun vojon... </text:p>
      <text:p text:style-name="P14">Atanazio forsvingis la ŝercojn, ordonis montri la kanonojn, kiuj estis transfanditaj el sonoriloj, ĉiun pririgardis atente, demandis, el kiu sonorilo ĝi estas gisita, de kiu majstro, ĉu en longa distanco pafos? Silvestro Petroviĉ respondis, ke preskaŭ ĉiuj kanonoj estas de loka gisado, ellaboritaj de majstro Teodozo Forĝisto, saĝa viro kaj scianta sian aferon. </text:p>
      <text:p text:style-name="P14">— Sed iam li estis tute pereanta! — diris Atanazio. — Vidu, kia majstro... Ĉu vi lin favore traktis, la majstron? </text:p>
      <text:p text:style-name="P14">— Ĉu eblas tian favori? — respondis Ievlev. — Li nur insultas... </text:p>
      <text:p text:style-name="P14">— Ĉiu insultus, se oni sur pendigilon levas! — grumblis Atanazio. </text:p>
      <text:p text:style-name="P14">Silvestro Petroviĉ miris — ĉion scias la maljunulo. Pririgardinte la kanonojn, Atanazio ordonis montri kuglegojn — gisajn, ferajn, ŝtonajn. Rezen klarigis, kiel oni ardigas kuglegon en forĝoforno, kiel ŝmiras pulvan ŝargon per argilo, kiel enruligas harditan kuglegon en kanonan tubon. </text:p>
      <text:p text:style-name="P14">— Ĉu pulvo estas bona? — demandis Atanazio. </text:p>
      <text:p text:style-name="P14"><text:soft-page-break/>— Pulvo estas nemalbona. </text:p>
      <text:p text:style-name="P14">— Vi respondu pri afero! — kriis Atanazio. — Nemalbona! Kio estas nemalbona? </text:p>
      <text:p text:style-name="P14">— Sed vi ne kriu, — petis Rezen. </text:p>
      <text:p text:style-name="P14">Atanazio palpebrumis, poste demandis: </text:p>
      <text:p text:style-name="P14">— Sed vi, stultuleto, ĉu scias, kiu mi estas? </text:p>
      <text:p text:style-name="P14">— Vi estas popo, — diris Rezen. — Kaj ne kriu. Mi ne estas tiu, al kiu oni kriu. </text:p>
      <text:p text:style-name="P14">— Kuraĝa! — rimarkis Atanazio. </text:p>
      <text:p text:style-name="P14">— Jes, kuraĝa! </text:p>
      <text:p text:style-name="P14">— Kie estas pulvo? </text:p>
      <text:p text:style-name="P14">— Kie necesas! — respondis Rezen. </text:p>
      <text:p text:style-name="P14">— Montru al mi la pulvon. </text:p>
      <text:p text:style-name="P14">— Por kio al vi pulvo? — demandis Rezen. — Kion vi scias pri pulvo? Vi estas popo — kaj preĝu, kaj mi estas inĝeniero, mi pri pulvo scias... </text:p>
      <text:p text:style-name="P14">— Vi estas inĝeniero, sed — fremda, — mallarĝigante la okulojn al Rezen, diris Atanazio, — dum mi estas popo, sed — rusa. Kaj ĉion vidis dum mia vivo. Konduku, Silvestro Petroviĉ, montru... </text:p>
      <text:p text:style-name="P14">Rezen iris malantaŭe, sur liaj vangoj aperis ruĝaj makuloj — li ofendiĝis. Atanazio ordonis doni lignan bovlon, frotis en la <text:soft-page-break/>bovlo pulvan pulpon, rigardis, ĉu ĝi ne estas de griza koloro. Rezen diris al Ievlev en la germana: </text:p>
      <text:p text:style-name="P14">— Li komprenas! </text:p>
      <text:p text:style-name="P14">Atanazio respondis same en la germana: </text:p>
      <text:p text:style-name="P14">— Mi komprenas! </text:p>
      <text:p text:style-name="P14">Kaj ordonis al sia servoknabo doni paperan folion. La servoknabo ne havis paperon, Rezen elŝiris pecon el la notlibreto, la maljunulo metis sur la folion pinĉaĵon da pulvo, bruligis. La pulvo forbrulis preskaŭ sen restaĵo, la papero restis netuŝita. </text:p>
      <text:p text:style-name="P14">— La pulvo estas bona, dum vi diras — «nemalbona»! — riproĉis Atanazio al Rezen, sed jam trankvile. — Monaĥoj miaj kie estas? </text:p>
      <text:p text:style-name="P14">La monaĥoj el la Nikola-Korela monaĥejo eliris sur la ekzercoplacon sub eta pluvo. Iliaj sutanoj ĉifoniĝis, la botoj triviĝis, la vizaĝoj de ĉiuj estis sunbrunaj, la haŭto sur la nazoj deskvamiĝis pro la suno, multaj forrazis la barbojn, kaj Barsanufo kreskigis lipharojn. Atanazio, kaŝante rideton, benis sian militistaron, nelaŭte diris al Ievlev: </text:p>
      <text:p text:style-name="P14">— Kiele! Kaj kun lancoj, kaj kun muskedoj! Ĉu vi ilin instruis? </text:p>
      <text:p text:style-name="P14">— Instruis, — same ridetante, respondis Silvestro Petroviĉ. — Barsanufo ĉe ili estas racia viro... </text:p>
      <text:p text:style-name="P14">— Ĉu li estas estro super ili? </text:p>
      <text:p text:style-name="P14">— Ni nomas lin kaporalo, — diris Ievlev. </text:p>
      <text:p text:style-name="P14"><text:soft-page-break/>— Nu, nu, — diris Atanazio, — bona afero. Vodkon al ili ne donu, mi ilin konas, stalonojn... </text:p>
      <text:p text:style-name="P14">Kaj li vokis al si Barsanufon: </text:p>
      <text:p text:style-name="P14">— Kia liphara! </text:p>
      <text:p text:style-name="P14">Barsanufo silentis, staris en atentopozo. </text:p>
      <text:p text:style-name="P14">— Je tabakaĉo odoras! — diris la eminenco. — Kaj lardo malestas. Forigis vi la lardon. Tiel ja estas pli dece por monaĥo... </text:p>
      <text:p text:style-name="P14">Barsanufo tusis en la pugnon. </text:p>
      <text:p text:style-name="P14">— Nu, iru, filo! — subridis Atanazio. </text:p>
      <text:p text:style-name="P14">La monaĥo turniĝis, kiel oni instruis lin, frapis per la trivita boto, ekiris tra la ekzercoplaco. </text:p>
      <text:p text:style-name="P14">— Ne revenos li al monaĥoj, — diris Atanazio. — Ne konformas la aspekto. Ne, ne estos li monaĥo, fuĝos... Estos kaporalo aŭ rabisto... </text:p>
      <text:p text:style-name="P14">Adiaŭante, Atanazio diris al Rezen: </text:p>
      <text:p text:style-name="P14">— Kaj vi, sinjoro, ne ofendiĝu. Tro multe da vi, lupoj, al ni venas. Al mi pri vi persone Silvestro Petroviĉ bone rakontis, sed mi ne kredis. Pardonu, se mi ofendis, ne deziris. </text:p>
      <text:p text:style-name="P14">La inĝeniero ne respondis, suĉante la pipon. </text:p>
      <text:p text:style-name="P14">Ĉe la pordego Atanazio benis Ievlev-on, diris lace: </text:p>
      <text:p text:style-name="P14">— Malfacile por vi estos, kapitan-komodoro, plej malfacile! Adiaŭ! Eble, ni ne plu intervidiĝos. </text:p>
      <text:p text:style-name="P14"><text:soft-page-break/>Silvestro Petroviĉ riverencis malalte, helpis al la maljunulo malleviĝi en la velboaton. Sur remparoj, sur turoj, sur muroj de la fortreso, nudiginte la kapojn, staris artileriistoj, pafistoj, monaĥoj, masonistoj, forĝistoj, ĉarpentistoj — ĉiuj tiuj, kiuj estis defendontaj Arĥangelskon en la okazonta batalo. </text:p>
      <text:p text:style-name="P14">Atanazio, starante en la velboato, malrapide, larĝe krucosignis ilin, diris, ne deŝirante la rigardon de la fortreso: </text:p>
      <text:p text:style-name="P14">— Kun Dio!.. </text:p>
      <text:p text:style-name="P14">La matrosoj per hokoj depuŝis la ŝipon, la servisto surĵetis sur la ŝultrojn de la eminenco peltmanteleton, la servoknabo kovris al li la genuojn per varma tuko... </text:p>
      <text:p text:style-name="P14">— Nun vodkon drinki kaj manĝi iomete! — diris Silvestro Petroviĉ. </text:p>
      <text:p text:style-name="P14">— Tio estas bona! — konsentis Rezen. </text:p>
      <text:p text:style-name="P14">Li frotpurigis la vitron de la lorno kaj rigardis ankoraŭ foje: Dvino estis malplena, nur estis pluveto, kaj malalte, super la akvo mem, estis flugantaj mevoj. Nevideblaj gvatantoj estis vokantaj unu la alian sur la remparoj kaj turoj de la fortreso. </text:p>
      <text:p text:style-name="P14">— Kia popo! — diris kun miro Rezen, sekvante la velboaton per rigardo. </text:p>
      <text:p text:style-name="P14">— La popo estas racia! Ni iru, Jegoro. Kaj estu trankvila. Oni nin avertos, ni ekscios de gardistoj. Ne pensu, ke neniu videblas, — sur la tuta rivero oni gardas... </text:p>
      <text:p text:style-name="P14"><text:soft-page-break/>Duope ili malleviĝis de gvatturo, tra la malseka malplena ekzercoplaco atingis la peronon de la domo, kie loĝis Rezen, tie ili haltis. La inĝeniero diris en la germana: </text:p>
      <text:p text:style-name="P14">— Mi havas akvaviton — bonan vodkon. Mi konservadis ĝin por speciala okazo. Nur iomete trinkis — antaŭ longe. Kun sinjoro Krikov trinkis... </text:p>
      <text:p text:style-name="P14">— Sinjoro Krikov, eble, nun jam eĉ dogankontrolon komencis! — prononcis Silvestro Petroviĉ. — Kaj eble, latronojn sabras. Ĉio povas esti... </text:p>
      <text:p text:style-name="P14">Ili eniris en la ĉambron, la inĝeniero bruligis kandelon, malŝlosis kofron, elprenis la akvaviton kaj boteleton da sĥidama vodko, da ĝi restis tute malmulte, sur fundo. Soldato alportis frititan fiŝon, gamelon kun varmega kaĉo. </text:p>
      <text:p text:style-name="P14">— Kapitano Krikov plurfoje demandadis min pri tio, kiel estas aranĝitaj eŭropaj ŝtatoj, — diris Rezen. — Li kvazaŭ ĉiam serĉas respondon al interesanta lin demando, kaj kia estas tiu demando — mi ne scias. Li multe pensas, tiu homo, kaj multe legas... </text:p>
      <text:p text:style-name="P14">Ievlev kapjesis: </text:p>
      <text:p text:style-name="P14">— Jes, li multe pensas, kaj al li estas malfacile vivi... </text:p>
      <text:p text:style-name="P14">Poste, tenante travideblan bremenan glaseton antaŭ la okuloj, li demandis: </text:p>
      <text:p text:style-name="P14">— Jegoro, respondu al mi sincere, nun respondu, antaŭ la batalo. Pro kia kaŭzo vi, fremdlandano, al ni servas? Por kio vi <text:soft-page-break/>mortu por ni? Monon, oron vi ne tro taksas, ne kiel aliaj fremdlandanoj, tion mi multfoje rimarkis... </text:p>
      <text:p text:style-name="P14">Rezen verŝis orkoloran akvaviton en la glasetojn. </text:p>
      <text:p text:style-name="P14">— Vi, kapitan-komodoro, estas ruso. Vi, rusoj, ĉiam ŝatas scii: kial, pro kia kaŭzo, kion pensas homo, kiam li silentas. Ĉu tiel? </text:p>
      <text:p text:style-name="P14">Silvestro Petroviĉ kapjesis. </text:p>
      <text:p text:style-name="P14">— Mi al vi diros. Hodiaŭ necesas ĉion diri. La rusoj estas saĝa popolo, la rusoj estas kuraĝa popolo, la rusa homo havas jen tian koron. </text:p>
      <text:p text:style-name="P14">La inĝeniero larĝe dismovis la manojn, por montri, kian grandegan koron havas la rusa popolo, batis la fingrojn al la muro, ridetis. Ievlev silente aŭskultis. </text:p>
      <text:p text:style-name="P14">— La ruso vokis nin, la ruso pensas: la fremdulo nin instruos, ni tiel ne scipovas, kiel scipovas la fremdulo, ni donos al li oron, multe da oro. Mi estas inĝeniero, mi havas dekoble pli multe, ol vi, mia estro. Jen kiel faris la ruso. Kaj kiel faris li, la fremdulo? Veneciano Georgo Lebanius, ankoraŭ kuracisto Loftus, ankoraŭ Ripley, ankoraŭ tiu, la unua, — ĉiuj ili sidas sub aresto. Jen kiel ili faras, jen kiel ili faris. Konsulo Martus, ankoraŭ la pastro, ankoraŭ la negocistoj en Arĥangelsko — kion ili faris? </text:p>
      <text:p text:style-name="P14">Rezen ekscitiĝis, al li mankis rusaj vortoj, li ekparolis en la germana: </text:p>
      <text:p text:style-name="P14"><text:soft-page-break/>— Diablo prenu ilin, mi vidis sufiĉe tion, kiel kaj kion ili faras. Mi vidis ilin en Moskvo, en Kukujo, mi vidis ilin tiel, kiel vi, ruso, ilin neniam vidis kaj ne vidos. Kiu veturas ĉi tien? Friponoj, trompantoj, por cent sentaŭguloj estas unu honesta. La rusoj ne povas estimi nin, eŭropanojn. Ĉu vi memoras, kapitan-komodoro: vi venis, por lerni, kaj oni vin priŝteladis, vi venis por scienco, sed al vi oni montradis trukojn. Por kio longe paroli — ni rememoru Narvon. Ni rememoru la generalojn, kiuj serĉis reĝon Karolon, por fordoni al li sian spadon. Mi estas malriĉa inĝeniero, sed mi havas mian kapon sur la ŝultroj. Vi vokis min. Mi deziris vidi sampatrujanojn, — mi iris al Kukujo. Al mi oni kriis «vivu!» — kaj komencis instrui, kiel trompi vin. Tio estis la unua, pri kio oni min instruis. Oni ne instruis min pri rusaj vortoj — «pano», «laboro», «honoro», — oni instruis min, kiel fari nenion kaj ricevadi monon, multan monon, riĉon. Mi ne kredis al la propraj oreloj. Mi diris al ili: «Vi estas ŝtelistoj!» En la sama nokto, vi ne scias, okazis unu duelo, poste dua. Ne, ili ne ofendiĝis, — ili ektimis, ili deziris forigi min. Kaj tiam mi venis al vi kaj dormis ĉe vi — ĉu vi ne memoras? Mi havis vundon jen ĉi tie, apud la kubuto, mi diris, ke atakis rabistoj. Mi hontis... Kaj kiam poste mi vidis, ke oni ne kredas al mi, ke oni rigardas al mi per malbonkoraj okuloj, ke en mi neniu vidas amikon, mi ne afliktiĝis, ne, kapitan-komodoro, mi pensis: tiuj rusoj estas ne tiom naivaj. Ili komprenas multon kaj ĉion memoras... </text:p>
      <text:p text:style-name="P14">— Ni memoras! — diris Ievlev. — Kaj malbonon memoras, kaj bonon... </text:p>
      <text:p text:style-name="P14"><text:soft-page-break/>— Tio estas tiu vorto, kiu necesas! — ekkriis Rezen. — Memoras! Kaj mi deziras, ke vi memoru ne nur pri tiuj kvar, kiuj estas arestitaj, ne nur pri tiuj, kiuj sidas nun en la kirko sub gardo, sed ankaŭ pri inĝeniero Rezen... </text:p>
      <text:p text:style-name="P14">Li levis la glaseton kun akvavito, tintigis ĝin, diris elkore: </text:p>
      <text:p text:style-name="P14">— Tiun brandon donis al mi mia patrino, kiam mi veturis al vi. Ŝi diris: vi drinkos ĝin kun via amiko, kun sampatrujano, kiam renkontiĝos kun li en la fremda lando. Mi drinkas ĝin kun vi, kapitan-komodoro. Mi drinkas kun vi en la nokto antaŭ la batalo... </text:p>
      <text:p text:style-name="P14">Li eltrinkis nemulte, skuis la boteleton kun la sĥidama vodko, diris malgaje: </text:p>
      <text:p text:style-name="P14">— Kaj tiun botelon mi eltrinkis sola. Mi ŝlosadis min ĉi tie kaj drinkadis, — mi hontis... </text:p>
      <text:p text:style-name="P14">— Manĝu la kaĉon, ĝi malvarmiĝos! — diris Ievlev. — Prenu kuleron, inĝeniero... </text:p>
      <text:p text:style-name="P14">La kaĉon ili formanĝis silente, poste komencis paroli pri aferoj. Ankoraŭ foje ili vizitis la turon, rigardis al Dvino, rondiris kaŝitajn sur remparoj kanonojn, dormantajn soldatojn, artileriistojn, matrosojn. Adiaŭante la inĝenieron, Ievlev diris: </text:p>
      <text:p text:style-name="P14">— Ja vento estas de la maro, ĉu, Jegoro? Malforta, sed tamen vento! Ĉu ne ekmoviĝis la eskadro? </text:p>
      <text:p text:style-name="P14">— Tro malforta estas la vento! — respondis la inĝeniero. </text:p>
      <text:p text:style-name="P14">Silvestro Petroviĉ revenis en sian domon, pendigis la mantelon sur najlon, plenigis la pipon per tabako. Apude trans <text:soft-page-break/>la muro dormis la filinoj, la filo de Rjabov Ivaĉjo, antaŭ nelonge veninta kun la patrino en la citadelon, Maria Nikitiŝna. Ievlev elbatis fajron, turniĝis al la malforte knarinta pordo. Sur la sojlo staris Taisja. </text:p>
      <text:p text:style-name="P14">— Kial do vi ne dormas, Taisja Antipovna? — demandis Ievlev. </text:p>
      <text:p text:style-name="P14">— Vi al mi nur unu vorton diru, solan! — rapide ekflustris Taisja. — Vi nur diru, Silvestro Petroviĉ, kio estas pri tiu Onego? Li urĝe prepariĝis, urĝe foriris. Kia Onego? Ĉu ankaŭ vi ne scias? </text:p>
      <text:p text:style-name="P14">Ievlev ekrigardis en ŝiajn petegantajn, sopirantajn okulojn, respondis ne tuj: </text:p>
      <text:p text:style-name="P14">— Ne scias mi, Taisja Antipovna. Iru, kara, dormu... </text:p>
      <text:h text:style-name="P5" text:outline-level="3"><text:bookmark-start text:name="__RefHeading___Toc6867_1665404091"/>5. Malbonaj informoj<text:bookmark-end text:name="__RefHeading___Toc6867_1665404091"/></text:h>
      <text:p text:style-name="P14">Nilo Longinov kaj Kopilov sidis apude, ambaŭ nerekoneble maldikiĝintaj, ambaŭ ronĝitaj de mara salo, ambaŭ kun ruĝaj okuloj. Aliajn fiŝistojn, kiuj batalis en la insulo kontraŭ svedoj, Atanazio Petroviĉ jam pridemandis, skribis foliojn, liberigis; ili sidis apud la domo sub vento, parolis kun dogansoldatoj. </text:p>
      <text:p text:style-name="P14">— Ĉu vi mem per viaj propraj okuloj lin vidis? — demandis Krikov Longinov-on. </text:p>
      <text:p text:style-name="P14">La fiŝisto kolere movis la nazon, ne respondis. </text:p>
      <text:p text:style-name="P14">— Ĉu vidis aŭ ne vidis? — ankoraŭ foje severe demandis la kapitano. </text:p>
      <text:p text:style-name="P14"><text:soft-page-break/>— Tra fendo ne eblas multon vidi, — respondis Longinov. — Vi mem, Atanazio Petroviĉ, sur diversaj ŝipoj estadis, vi scias, kia en holdoj estas vido. Kaj la voĉo — ĝuste, lia voĉo estis, kaj konversaciis ni ne tro mallonge. Sed mi ne kredus, — al mi pri tiu afero ilia homo diris, kiu segilon alportis. Parolis, ke kvazaŭ ĉe la admiralo Rjabov estas — ĉu kiel servanto. Kaftanon al la hundo oni donacis brokaĵan, ĉenojn demetis, regalon alportis. Sidis kvazaŭ nia Ivano Sabateiĉ, drinkis, monon al li trezoristo alportis — sakon. </text:p>
      <text:p text:style-name="P14">Krikov aŭskultis silente, sidis morna kiel nubo, movadis la brovojn. Tabako en la pipo estingiĝis, li skrapis per najleto, komencis elbati fajron. Longinov subite kriis: </text:p>
      <text:p text:style-name="P14">— La avon pendumis la monstroj, sed li, kanajlego, al ili pro ilia mono transiris. Nu, trafos li al mi — per la manoj mi lin ŝiros, latronon, li eĉ brigadestro nia estis, rememoros li... </text:p>
      <text:p text:style-name="P14">— Ne kriu! — ordonis Atanazio Petroviĉ. — Kial vi krias? </text:p>
      <text:p text:style-name="P14">Kopilov diris kun ĉagreno: </text:p>
      <text:p text:style-name="P14">— Ĉi tie, Atanazio Petroviĉ, eblas krii! Eĉ ne tiel krii! Se vi vidus, kiel ili nin pendumi intencis, vidus, kiel ni kontraŭ ili batalis sur la insulo. Ili ne estas homoj — bestoj, kaj kie oni tiajn trovis... </text:p>
      <text:p text:style-name="P14">— Kiu estas la homo, kiu donis al vi la segilon? — demandis Krikov. </text:p>
      <text:p text:style-name="P14">— Kiu lin scias. Kvazaŭ nia, rusa, sed parolas en nia lingvo mallerte. Ne ĉio kompreneblas, kion li diras. Viro ne maljuna, aĝa eble dudek kvin — ne pli... </text:p>
      <text:p text:style-name="P14"><text:soft-page-break/>Atanazio Petroviĉ eksnufis per la pipo, kuntiris la brovojn, prenis plumon — skribi por la fiŝistoj paspermeson, por ke ili iru en la urbon, al la hejmoj. En la skansoj oni sonorigis la batilon: doganistoj — vespermanĝu. Soldato alportis en bovlo brasiksupon — provaĵon por la kapitano. Krikov prenis de breto lignan, eltranĉitan de Prokopjev kuleron, glutis, ordonis manĝigi ankaŭ la fiŝistojn. </text:p>
      <text:p text:style-name="P14">Kiam Longinov kaj Kopilov foriris, Atanazio Petroviĉ eksidis al la tablo, kunpremis la kapon per la manoj, oĥis, insultis. Ĉu vere Ivaĉjo Rjabov, tiu Rjabov, al kiu li fordonis la plej karan, kio estis en lia vivo, tiu Rjabov mem, kiun li iam, en antaŭ longe pasintaj jaroj, liberigis de la malica negocisto Urquhart, tiu Ivano Rjabov, kun kiu li iris al Ievlev kaj Apraksin sur la Mosean insulon, — ĉu vere li povis transiri al la svedoj, servi al ili pro oro, pro brokaĵa kaftano, ĉu vere li povus konsenti kaŝe trairigi la eskadron laŭ la Dvina ŝanelo al la urbo? Sed ne, ne povis tiel esti, ne povis tiel okazi, ne vidis tion Longinov, li mem ja diris — Rjabov bruis per ĉenoj. </text:p>
      <text:p text:style-name="P14">«Nu, kaj se?» </text:p>
      <text:p text:style-name="P14">Kaj li subite kvietiĝis, kiel homo, farinta firman decidon: «Tiam mi lin mortigos. Trovos kaj mortigos! Pri kio do mediti?» </text:p>
      <text:p text:style-name="P14">Sed tuj li ekhontis pro tiu penso: ĉu la rudristo kondukos svedajn latronajn ŝipojn? Li subridis, penseme balancis la kapon: kion ajn babilas homoj, kion ajn elpensas... </text:p>
      <text:p text:style-name="P14">Ankoraŭ foje bruliginte la pipon, li eliris eksteren, ekpaŝis al la gvatturo. Dum la vojo al li renkontiĝis Eŭdokimo Prokopjev, <text:soft-page-break/>— li estis kuranta kun malbona informo: estiĝis vento, la svedoj levas la ankrojn. </text:p>
      <text:p text:style-name="P14">— La vento ja estas bagatela! — plirapidigante siajn paŝojn, diris Atanazio Petroviĉ. — Kia estas tiu vento? </text:p>
      <text:p text:style-name="P14">Post Krikov kure leviĝis supren Meĥonoŝin, prenis el la manoj de la kapitano la lornon, apogis la stangon al la planko de la gvatturo, komencis direkti tien, kien rigardis Atanazio Petroviĉ: duboj ne plu estis — la eskadro sub veloj estis iranta al la Dvina buŝo. </text:p>
      <text:p text:style-name="P14">— Ili iras! — diris la leŭtenanto per raŭkiĝinta voĉo. Li tuspurigis la gorĝon kaj ripetis. — Je Dio, ili iras! Kaj kiom! </text:p>
      <text:p text:style-name="P14">— Ne tiom multe! — subridis Krikov. — Eskadro ja... </text:p>
      <text:p text:style-name="P14">Meĥonoŝin frotpurigis la okularion, ankoraŭ fiksrigardis: la ŝipoj estis irantaj, kvazaŭ grandegaj rabobirdoj, kaj la leŭtenanto eĉ ektimis ĉe penso, ke tiun minacan eskadron haltigos Krikov, aŭ kapitan-komodoro Ievlev, aŭ li, Meĥonoŝin. </text:p>
      <text:p text:style-name="P14">— Ili iras! — balbutis li. — Ĉi tien iras. Al ni. </text:p>
      <text:p text:style-name="P14">Atanazio Petroviĉ movis la trikornan ĉapelon sur la nukon, turnis la lornon al si. </text:p>
      <text:p text:style-name="P14">— Vidu, kiom! — flustris al li Meĥonoŝin kaj eĉ puŝis lin al la flanko. — Kia forto, ĉu? Kaj sur ĉiu estas kanonoj, kaj po kiom da kanonoj... </text:p>
      <text:p text:style-name="P14">Krikov ne respondadis, plu rigardis. </text:p>
      <text:p text:style-name="P14">Malsupre, sur la purigita nun ekzercoplaco, estis viciĝantaj la doganistoj. Tamburo batis kunvenon, kaporaloj nomvokadis <text:soft-page-break/>soldatojn, kanonistoj sub ŝedo, kie staris nova doganeja kanono, estis blovekscitantaj braĝon en poto, por bruligi la meĉon sen prokrasto, kiam necesos. En egalmezura susurado de pluvo aŭdeblis, kiel henas kaj mordas dragonaj ĉevaloj ĉe la ĉeval-alligejo... </text:p>
      <text:p text:style-name="P14">— Nun — al Dio preĝi, alion ne eblas fari! — diris Meĥonoŝin per obtuza voĉo. </text:p>
      <text:p text:style-name="P14">— Aŭ eĉ vodkon drinki! — retenante koleron, respondis Atanazio Petroviĉ kaj kriis malsupren: — Kaporalo, ŝargojn havu ne malpli ol dek du! </text:p>
      <text:p text:style-name="P14">— Kio? — demandis demalsupre Eŭdokimo Prokopjev. </text:p>
      <text:p text:style-name="P14">— Kuŝigi lin kaj fari cent batojn — tuj la orelojn purigos! — konsilis Meĥonoŝin. </text:p>
      <text:p text:style-name="P14">Krikov kliniĝis de la turo, ripetis pri la ŝargoj. Eŭdokimo ekiris en la tenejon. Meĥonoŝin ekparolis per paciga tono: </text:p>
      <text:p text:style-name="P14">— Jen vi ĉiam, Atanazio Petroviĉ, montras al mi vian malsimpation, sed mi ja pravas. Fiŝistoj diras: per propraj okuloj ili vidis en la eskadro piloton-perfidulon, pri tiu malĝoja evento ĉiu soldato en la skansoj scias. Kaj nomo de tiu piloto estas Rjabov. Mi preskaŭ arestis lin pro ŝtelo, sed via kapitan-komodoro min elpelis, per insultaj vortoj min skoldinte. Nun solvu... </text:p>
      <text:p text:style-name="P14">Krikov strabis al Meĥonoŝin, ree komencis frotpurigi la okularion de la lorno. </text:p>
      <text:p text:style-name="P14"><text:soft-page-break/>— Jen, eskadro, kaj ankoraŭ perfido... — daŭrigis la leŭtenanto. — Kaj ni ĉi tie niajn vivojn perdu, pro kio? Ĉe Narvo ĉi glora armeo frakasis plene la caron mem, kaj nun ili kontraŭ ni iras militi, do ni estas pretaj — doganistoj kaj dragonoj... </text:p>
      <text:p text:style-name="P14">Atanazio Petroviĉ abrupte turniĝis al Meĥonoŝin, diris kun furiozo: </text:p>
      <text:p text:style-name="P14">— Iru for de ĉi tie, leŭtenanto, faru favoron pro Dio, alie mi vin mallevos per genubato al via pugo, vi frakasiĝos — estas alte flugi ĉi tie. </text:p>
      <text:p text:style-name="P14">La leŭtenanto deiris je paŝo, demandis, levinte la brovojn: </text:p>
      <text:p text:style-name="P14">— Ĉu vi bonvolas alparoli min? </text:p>
      <text:p text:style-name="P14">Krikov, ne respondante, tegis la lornon, malleviĝis suben, en la domon — ŝanĝi la veston. Ne hastante, li trankvile elprenis el kofreto puran subveston, novajn ŝuojn, ŝtrumpojn, bondrapan uniforman kaftanon. Transvestinte sin, li ŝargis du pistolojn, unu metis en la brustan poŝon, la alian en la ledan sakon dekstre. En la ĉambron, ne frapante, eniris la malnova kaj fidela amiko kaporalo Eŭdokimo Aksenoviĉ, alportis akrigoŝtonon — por akrigi la pinton de la spado, eksidis, kiel sidadis, elfarante lignajn kulerojn aŭ la solviĉegodan ĉeneton, — trankvile, firme, en la maldekstra mano tenante la akrigoŝtonon, en la dekstra la spadon. Li mallaŭte ekkantis: </text:p>
      <text:p text:style-name="P8">Ne kaptis mi<text:line-break/>Freŝan fiŝon tremantan... </text:p>
      <text:p text:style-name="P14"><text:soft-page-break/>Atanazio Petroviĉ fiksrigardis la vizaĝon de Prokopjev, prilumitan de fajro de kandelo, miris, kiel povas la homo kanti nun, kaj tuj komprenis: la kaporalo kantas, kiel spiras, kaj pensas pri alio. Lia vizaĝo estis severa, la pensoj flugis malproksime, kaj kie — kiu scias? </text:p>
      <text:p text:style-name="P14">— Pri kio vi pensas, kaporalo? — nelaŭte demandis Krikov. </text:p>
      <text:p text:style-name="P14">Prokopjev levis la kapon: </text:p>
      <text:p text:style-name="P14">— Pri kio, Atanazio Petroviĉ? Ja pri multaj aferoj! Pri gajaj aferoj nun penso ne iras... </text:p>
      <text:p text:style-name="P14">— Pri kio do malgaja? </text:p>
      <text:p text:style-name="P14">— Jen antaŭ nelonge diris fiŝistoj pri Rjabov... </text:p>
      <text:p text:style-name="P14">— Galimatio ĉio estas! Mensogo! </text:p>
      <text:p text:style-name="P14">— Kaj ankaŭ mi tiel rezonas — mensogo. Nu, kaj se ne?.. </text:p>
      <text:p text:style-name="P14">Li skuis la kapon, ree kliniĝis super la akrigoŝtono, kaj ree en la ĉambro aŭdiĝis karakteriza seka krakado de ŝtalo je la ŝtono. Krikov bukis la zonon per ambaŭ bukoj, ŝovis malantaŭen faldojn de la kaftano, reĝustigis la portopeon, enpensiĝis, kion ankoraŭ necesas fari. </text:p>
      <text:p text:style-name="P14">— Nun taŭgas! — ridetante per la granda buŝo, diris Prokopjev kaj donis al li la spadon. — Nun estos bone... </text:p>
      <text:p text:style-name="P14">— Kaj ĉu la via estas akrigita? </text:p>
      <text:p text:style-name="P14">— Ĉe ni ĉio estas en ordo! — respondis la kaporalo. — Bone ni prezentiĝos al la svedo, ne ridos li pri ni. </text:p>
      <text:p text:style-name="P14">Al la pordo oni skrapis, la kaporalo malfermis. </text:p>
      <text:p text:style-name="P14"><text:soft-page-break/>— Nu, kio, Sergunkov? </text:p>
      <text:p text:style-name="P14">— La kanonon mi alportis! — diris la soldato. — Sinjoro kapitano antaŭ nelonge diris — afuston por ĝi eltranĉi. Jen mi eltranĉis. </text:p>
      <text:p text:style-name="P14">— Ha, la kanono! — subridis Prokopjev. </text:p>
      <text:p text:style-name="P14">— Ja vi eniru, — vokis Krikov, — eniru, Sergunkov! </text:p>
      <text:p text:style-name="P14">Sergunkov eniris, metis sur la tablon la afuston por la ludila kanono. Atanazio Petroviĉ elprenis el la kofreto la kupran kanontubon, viŝis ĝin per frotilo, surprovis al la afusto. La kanontubo konformis. Sergunkov ridetante rigardis, kiel aspektis nun la kanoneto — kvazaŭ reala. </text:p>
      <text:p text:style-name="P14">— La tubo en ĝi estas malgranda! — diris, mallarĝigante la okulojn, Prokopjev. — Mallonga. Jen kiam ni finos la aferojn, ni pensos, kiel plilongigi... </text:p>
      <text:p text:style-name="P14">— Mi malĝuste kalkulis! — kulpe prononcis Krikov. </text:p>
      <text:p text:style-name="P14">Li surĵetis la mantelon sur la larĝajn ŝultrojn kaj ordonis al la kaporalo vicigi la doganistojn. Prokopjev reĝustigis la trikornan ĉapelon, korektis la portopeon, eliris. Atanazio Petroviĉ ankoraŭ prokrastis iom, kvazaŭ ion rememorante, eksidis al la tablo, trempis la plumon en diluita de la skribisto fulgo, skribis grande, per kurbaj literoj: </text:p>
      <text:p text:style-name="P14">«Taisja Antipovna, didonita mia fratino, saluton, skribas mi al vi en ĉi minutoj, kiam mi atendas grandan alarmon...» </text:p>
      <text:p text:style-name="P14">La skribita linio ne plaĉis al li, ne plaĉis ankaŭ tio, ke li nomis Taisja-n didonita fratino. </text:p>
      <text:p text:style-name="P14"><text:soft-page-break/>— Jen, Evaj idinoj! — suspiris Atanazio Petroviĉ, ŝiris la paperon je pecoj kaj eliris el la ĉambro. </text:p>
      <text:h text:style-name="P5" text:outline-level="3"><text:bookmark-start text:name="__RefHeading___Toc6869_1665404091"/>6. De la plej grava servo — gardistoj<text:bookmark-end text:name="__RefHeading___Toc6869_1665404091"/></text:h>
      <text:p text:style-name="P14">Pluvego ĉesis, restis nur pluveto. Vento ne estis tute. La doganistoj, viciĝinte en krepusko, estis nelaŭte interparolantaj. Sur Dvino knaradis la doganaj boatoj. </text:p>
      <text:p text:style-name="P14">— Ili ĵetas ankrojn! — kriis de sur la gvatturo Prokopjev. — Ĉu vi aŭdas, sinjoro kapitano? </text:p>
      <text:p text:style-name="P14">Krikov facile enkuris supren, rigardis: la eskadro, nigra fone de la ĉielo, estis balanciĝanta iomete pli alte de la loko, destinita por dogankontrolo. Sur mastoj kaj jardoj iris laboro: tie moviĝadis nigraj figuretoj de matrosoj — ili forigadis la velojn. </text:p>
      <text:p text:style-name="P14">— Malfortunis al ili! — diris Prokopjev. — Ne divenis kun vento. Do, ĉu ili mem petos kontrolon, aŭ ni pafos? </text:p>
      <text:p text:style-name="P14">Atanazio Petroviĉ silentis. </text:p>
      <text:p text:style-name="P14">— Grandegaj ŝipoj ja! — ree diris Prokopjev. — Eble, ne venadis al ni ĝis nun tiaj grandegaĵoj, ĉu? Ĉu militaj estas la ŝipoj? </text:p>
      <text:p text:style-name="P14">— Militaj, kaporalo. </text:p>
      <text:p text:style-name="P14">— Ankaŭ mi pensas — militaj. </text:p>
      <text:p text:style-name="P14">— Latronoj. </text:p>
      <text:p text:style-name="P14">— Ĝuste, latronoj... </text:p>
      <text:p text:style-name="P14"><text:soft-page-break/>En tiu momento en la pruferdeko de la flagŝipo brilis fajreto. Kaj tuj super Dvino ruliĝis sono de muskeda pafo, kaj post ĝi ekflugis raketo. </text:p>
      <text:p text:style-name="P14">— Nu, kion diri! — mire prononcis Prokopjev. — Ili mem kontrolon petas. Eble, ili eĉ ne estas latronoj? </text:p>
      <text:p text:style-name="P14">— Latronoj, kaporalo! — certe respondis Krikov. — Latronoj, kaj ni devas esti al tio pretaj. Latronoj, kaj krome ruzaj. Nu, ankaŭ ni ne estas simpluloj, vidis multe da tiaj. Ni iru! </text:p>
      <text:p text:style-name="P14">Malsupre li diris al Meĥonoŝin mallonge kaj seke: </text:p>
      <text:p text:style-name="P14">— Se vi aŭdos, leŭtenanto, de la eskadro pafadon, iru kun la dragonoj por helpo... </text:p>
      <text:p text:style-name="P14">Meĥonoŝin silentis. </text:p>
      <text:p text:style-name="P14">Tiam Krikov forturniĝis kaj, trovinte per rigardo altan maljunan dragonon Drozdov-on, diris al li: </text:p>
      <text:p text:style-name="P14">— Ĉu vi aŭdas, Drozdov, mi pri vi esperas! </text:p>
      <text:p text:style-name="P14">Drozdov respondis tuj: </text:p>
      <text:p text:style-name="P14">— Esperu, Atanazio Petroviĉ. Ni faros kiel necesas! </text:p>
      <text:p text:style-name="P14">Krikov saltis en la velboaton, la soldatoj depuŝiĝis per hokoj, la kapitano ordonis: </text:p>
      <text:p text:style-name="P14">— Remilojn sur akvon! </text:p>
      <text:p text:style-name="P14">Li mem prenis la rudrostangon, la remiloj leviĝis akorde. La malsekan doganan vimplon la kaporalo glatigis per la manoj, la flago ekplaŭdis malantaŭ la pobo. La velboato rapide, kvazaŭ <text:soft-page-break/>per tranĉilo, tratranĉis la kvietan, malklaran post pluvego akvon. La soldatoj remis silente, forte, egalmezure, kun mallongaj paŭzoj inter rembatoj, dum kiuj ĉiuj remistoj samtempe kliniĝadis antaŭen, svingante la remilojn. La vizaĝoj de la doganistoj estis severaj, ĉiuj sciis, kio ilin atendas. </text:p>
      <text:p text:style-name="P14">— Hej, kanton! — ordonis Krikov. </text:p>
      <text:p text:style-name="P14">Prokopjev mirege ekrigardis al li, eĉ la buŝon malfermis pro miro, la kapitano ripetis: </text:p>
      <text:p text:style-name="P14">— Kanton, kaj bravan. Ili aŭdu, kia popolo estas sur la velboatoj. Komencu, kaporalo! </text:p>
      <text:p text:style-name="P14">Eŭdokimo faris suferplenan vizaĝon, ekkantis per alta voĉo: </text:p>
      <text:p text:style-name="P8">Strato, mia strato, larĝa mia strat',<text:line-break/>Herbo, mia herbo, verda mia herb'! </text:p>
      <text:p text:style-name="P14">La remistoj kunkantis kun paŭzeto, kvazaŭ en danco, prepariĝante al artifiko: </text:p>
      <text:p text:style-name="P8">Do la straton ne plu iros mi,<text:line-break/>Do la herbon ne plu tretos mi... </text:p>
      <text:p text:style-name="P14">Sur la dua dogana velboato oni kunkantis kun minaco, pli base, malalte: </text:p>
      <text:p text:style-name="P8">Do la herbon ne plu tretos mi...<text:line-break/>Karulinon ne plu vidos mi... </text:p>
      <text:p text:style-name="P14">Kaj sur la jam malproksima bordo, en krepusko, sub pluveto, kun ululo, kun fajfo, kvazaŭ helpante al la doganistoj, laŭte ekkantis la dragonoj: </text:p>
      <text:p text:style-name="P8"><text:soft-page-break/>Karulinon ne plu vidos mi...<text:line-break/>Sidas iam karulino sola,<text:line-break/>Sub fenestro sidas, al li diras:<text:line-break/>Knabo, knab' vi juna mia,<text:line-break/>Brava kapo via bukla,<text:line-break/>Brava kap' via kuraĝa... </text:p>
      <text:p text:style-name="P14">— Fino! — komandis Krikov. </text:p>
      <text:p text:style-name="P14">La remiloj leviĝis supren. La velboato en nebulo, sub susuranta pluveto, estis aliranta al la grandega nigra silenta maso de la flagŝipo. Pacaj, skulptitaj el ligno folioj, vinbergrapoloj kaj gajaj homaj vizaĝoj girlande vidiĝis tie, kie milita ŝipo devus havi kanontruojn. Kaj paca, afabla voĉo demandis el la ŝipo ne en la rusa: </text:p>
      <text:p text:style-name="P14">— <text:span text:style-name="T4">Wer da?</text:span><text:bookmark text:name="xnoto-3-05-6-1"/><text:note text:id="ftn5" text:note-class="footnote"><text:note-citation>5</text:note-citation><text:note-body><text:p text:style-name="P2">Kiu iras? <text:span text:style-name="T4">(germ.)</text:span></text:p></text:note-body></text:note> </text:p>
      <text:p text:style-name="P14">— De rusia dogana gardistaro kapitano Krikov kun soldatoj sub la ŝtata standardo! — laŭte respondis Atanazio Petroviĉ. — Mallevu la paradan ŝtuparon! </text:p>
      <text:p text:style-name="P14">La velboato obtuze batiĝis je la flanko de la ŝipo. Supre ekŝrikis pulioj, aŭdiĝis abruptaj vortoj de komandoj. Super la velboato malrapide eknaĝis la parada ŝtuparo. Kaj de la malproksima, nun nevidebla bordo plu aŭdiĝis la brava gaja kanto: </text:p>
      <text:p text:style-name="P9">Strato, mia strato, larĝa mia strat',<text:line-break/>Herbo, mia herbo, verda mia herb'! </text:p>
      <text:p text:style-name="P6"/>
      <text:h text:style-name="P4" text:outline-level="2"><text:bookmark-start text:name="__RefHeading___Toc6871_1665404091"/>Ĉapitro sesa<text:bookmark-end text:name="__RefHeading___Toc6871_1665404091"/></text:h>
      <text:p text:style-name="P7"/>
      <text:p text:style-name="P11">Kiu al standardo ĵuris foje, ĉe ĝi ankaŭ ĝis la morto stari devas. </text:p>
      <text:p text:style-name="P12"><text:span text:style-name="T4">Petro I</text:span> </text:p>
      <text:h text:style-name="P5" text:outline-level="3"><text:bookmark-start text:name="__RefHeading___Toc6873_1665404091"/>1. Dogankontrolo<text:bookmark-end text:name="__RefHeading___Toc6873_1665404091"/></text:h>
      <text:p text:style-name="P14">— Vi aĉetos ilin per mono! — prononcis Gyllenstierna. </text:p>
      <text:p text:style-name="P14">— Tio ne estas ebla! — respondis Urquhart. </text:p>
      <text:p text:style-name="P14">— Vi ilin aĉetos! — ripetis la subadmiralo. — Ja ili havas kapojn sur la ŝultroj. Ili, sendube, divenas, ke la ŝipo estas milita. Ili ne deziros morti. Ili ricevos sian monon kaj foriros, preĝante Dion pri ni. </text:p>
      <text:p text:style-name="P14">— Mi konas ilian estron! — ekkriis Urquhart. — Kredu min, <text:span text:style-name="T4">herre</text:span> subadmiralo, — lin aĉeti ne eblas. </text:p>
      <text:p text:style-name="P14">— Tio dependas de prezo! Kontraŭ bagatela prezo li ne deziros vendi sian honoron, sed kontraŭ granda mono... Diablo prenu, ni bezonas, ke ĉi tie ĉio okazu mallaŭte. Ĉu ni bezonas pafadon kaj bruon en la skansoj? Se la doganistoj estos subaĉetitaj, ĉio pasos kviete, kaj en la fortreso oni povos kredi, ke ni vere estas negocistoj... </text:p>
      <text:p text:style-name="P14">Urquhart silentis, mallevinte la kapon: kion li povis fari kun tiu frenezulo? Silentis ankaŭ subkolonelo James. Sed kia povus esti eliro, se vento mankas kaj la eskadro, kvazaŭ pro fatalo, haltis nemalproksime de la skansoj? Ĉu tuj komenci pafadon? <text:soft-page-break/>Tio estas neracia. Ĉu atendi, ĝis la doganistoj per kanona pafo postulos, ke la ŝipoj voku dogankontrolistojn? Ne, la plej saĝa tamen estas — agi tiel, kiel konsilas la subadmiralo. </text:p>
      <text:p text:style-name="P14">— Kaj la piloto? Kion ni faros nun kun la piloto? — demandis Urquhart. </text:p>
      <text:p text:style-name="P14">Gyllenstierna levis la ŝultrojn: la piloton necesis ree kaŝi en la ĉenkeston. Por ke li ne bruu, sur lin eblas surmeti ĉenojn. </text:p>
      <text:p text:style-name="P14">— Tio kolerigos lin! — diris Urquhart. </text:p>
      <text:p text:style-name="P14">— Ne gravas! Tamen ili ne renkontiĝos. Ili ne devas renkontiĝi. Nenio bona el tio rezultos. </text:p>
      <text:p text:style-name="P14">— Por ni estos malfacile!.. — rimarkis Urquhart. </text:p>
      <text:p text:style-name="P14">— Se estos malfacile, ni batalos nur per blankaj armiloj. La kolonelo avertos pri tio la soldatojn. Ne tiom granda estas laboro — mortigi per tranĉiloj dekon aŭ dudekon da doganistoj. </text:p>
      <text:p text:style-name="P14">Urquhart suspiris. </text:p>
      <text:p text:style-name="P14">Post kelkaj minutoj al Rjabov oni per ŝnuro ligis la manojn, poste surmetis trioblan ĉenon. Li elŝiriĝis — tiam oni ŝtopis lian buŝon per ĉifono kaj ektrenis laŭ la ŝtuparo malsupren. Demĉjon oni same ligis. </text:p>
      <text:p text:style-name="P14">Tablo kun regaloj estis primetita en la salono, samtie estis preparita mono en bela brodita monujo, en skatolo kuŝis ŝipaj dokumentoj, lerte faritaj en Stokholmo en la monfarejo. La doganistojn devis akcepti Urquhart kun tuta afableco, Golgolsen, kiel malnova kaj konata en la rusaj akvoj eskortulo, <text:soft-page-break/>estis destinita helpi lin. Matrosojn por la renkonto Gyllenstierna ordonis elekti plej imponajn. Por ke la ŝipo havu eĉ pli pacan aspekton, kolonelo James konsilis al Urquhart ne eliri al la parada ŝtuparo, kvazaŭ la ŝipestro dum la vojaĝo ekmalsanis kaj sentas sin tiom malforta, ke duonkuŝas, kovrita per plumono... </text:p>
      <text:p text:style-name="P14">Urquhart subridis kaj rememorigis al James, ke ili ambaŭ sufiĉe bone konas la doganan oficiron Krikov-on: ne eblas esperi pri sensanga fino de la dogankontrolo. </text:p>
      <text:p text:style-name="P14">— Kion do ni faru? — demandis James. </text:p>
      <text:p text:style-name="P14">— Ni faru tion, kion ordonis la subadmiralo! — respondis Urquhart kolere. — Ni ĉiuj estas en lia potenco. Se li opinias, ke estas nenio pli simpla, ol trompi la rusojn, do tiel devas esti... </text:p>
      <text:p text:style-name="P14">Urquhart kuŝiĝis sur sofon, ordonis alporti al si plumonon kaj varman koltukon, por meti kompreson sur sian gorĝon. Li vere eksentis febrotremon. </text:p>
      <text:p text:style-name="P14">Apude — en la malhela koridoro, en du oficiraj kajutoj, sur la ŝtuparo, kondukanta al la ŝipkuirejo, — lokiĝis buĉistoj de del Robles kun tranĉiloj kaj ponardoj, pretaj laŭ ordono de la hispano komenci batalon. Gyllenstierna iradis en sia kajuto supre, en la salono aŭdeblis liaj firmaj rezolutaj paŝoj. </text:p>
      <text:p text:style-name="P14">Kolonelo James, balbutante pro timo, demandis: </text:p>
      <text:p text:style-name="P14">— Kaj poste?.. Kio estos... post la dogankontrolo?.. </text:p>
      <text:p text:style-name="P14"><text:soft-page-break/>— Tion ankoraŭ necesas ĝisvivi! — respondis Urquhart. — Iru, <text:span text:style-name="T4">herre</text:span> kolonelo, iru... Sinjoroj doganistoj ne atendos... </text:p>
      <text:p text:style-name="P14">Ĉe la parada ŝtuparo kapitanon Krikov-on renkontis la navigisto de «Krono» kaj, ĝentile pardonpetinte, invitis veni en la salonon, kie, laŭ liaj vortoj, estis kuŝanta la ŝipestro, malvarmuminta en la maro dum ŝtormo. </text:p>
      <text:p text:style-name="P14">Krikov kapjesis kaj, per la mano en ganto retenante la spadon ĉe la kokso, kun duono de siaj soldatoj kaj kun la kaporalo (al la ceteraj soldatoj li ordonis resti sur la dekstra flanko de la pobkastelo) ekiris al la ŝtuparo, kondukanta en la salonon. Antaŭ li standardisto Jermiĥin portis la rusan flagon, malantaŭe du tamburistoj estis batantaj etan tamburadon. </text:p>
      <text:p text:style-name="P14">En la salono Krikov haltis antaŭ la primetita tablo kaj, kvazaŭ rekoninte nek Urquhart-on, nek Golgolsen-on, per akra ordona voĉo diris: </text:p>
      <text:p text:style-name="P14">— De dogana gardistaro de lia cara moŝto kapitano Krikov kun soldatoj por plenumado de leĝa dogankontrolo kaj pridemando venis. Antaŭ la flago de la rusia ŝtato unuavice mi petas ekstari... </text:p>
      <text:p text:style-name="P14">La tamburistoj mallonge batis signalon, Urquhart leviĝis de la sofo, alpremante la plumonon al la dika ventro, ridetante per la grasa vizaĝo, respondis: </text:p>
      <text:p text:style-name="P14">— Ni estas malnovaj konatoj, kapitano... </text:p>
      <text:p text:style-name="P14">Golgolsen same ekstaris. Krikov eltiris el la manikroverso paperon, metis ĝin sur la dorson de tamburisto, la alia <text:soft-page-break/>tamburisto donis flakonon kun inko el fulgo, plumon. Atanazio Petroviĉ demandis: </text:p>
      <text:p text:style-name="P14">— Nomo de ĉi ŝipo? </text:p>
      <text:p text:style-name="P14">— Ĉi ŝipo havas nomon «Astrea», — mensogis Urquhart. </text:p>
      <text:p text:style-name="P14">Krikov skribis per grandaj literoj: «Astrea». </text:p>
      <text:p text:style-name="P14">— Kiom da toneloj? </text:p>
      <text:p text:style-name="P14">Urquhart respondis. Atanazio Petroviĉ severe diris: </text:p>
      <text:p text:style-name="P14">— Mi, sinjoro ŝipestro, ne la unuan jaron gvidas kontroladon de ŝipoj, kion vi scias per via sperto. Kaj mensogi por vi ne konvenas. Bonvolu diri la veron. </text:p>
      <text:p text:style-name="P14">La ŝipestro levis la ŝultrojn, aldonis ankoraŭ centon. La kapitano rigardis al li sen palpebrumi, trankvile. Urquhart tremis sub tiu rigardo. Kiel ŝanĝiĝis dum la pasinta tempo la iam juna doganisto! Kiel maturiĝis tiu simpla vizaĝo de kampulo, kian trankvilon, kian certecon spiras la tuta aspekto de tiu oficiro. Kaj kiel li belas en sia uniformo kun verdaj roversoj sur la kolumo, kun blanka tuko sur la kolo, en gantoj, strikte kovrantaj la manojn, kun la spado, rekte kaj lerte kuŝanta ĉe la kokso... </text:p>
      <text:p text:style-name="P14">— Mi petas respondi al la punktoj de la demandaro! — diris Krikov. </text:p>
      <text:p text:style-name="P14">Urquhart klinis la kapon. </text:p>
      <text:p text:style-name="P14">— De kiu ŝtato estas viaj ŝipoj? — demandadis Krikov per malvarma ofica voĉo. — Ĉu ne estis vi en epidemiaj, alivorte malsanaj, lokoj, ĉu ne havas sur la ŝipoj kanonojn pli ol estas <text:soft-page-break/>permesite por defendo kontraŭ mara pirato, ĉu ne estas vi en alianco kaj amikeco kun reĝo Karolo, ĉu ne venis laŭ lia ordono, ĉu ne estas vi kaŝitaj svedaj militistoj? </text:p>
      <text:p text:style-name="P14">— Ne! — firme respondis Urquhart. </text:p>
      <text:p text:style-name="P14">La kajutvaĉanto donis al li Biblion. Li metis sur ĝin la maldekstran manon, la dekstran levis supren, ekparolis: </text:p>
      <text:p text:style-name="P14">— Per Dio ĉiopova kaj per la sankta Biblio mi ĵuras, ke la ŝipoj de mia trajno estas ŝipoj negocistaj, en epidemiaj, alivorte malsanaj lokoj ne estis, sur la ŝipoj kanonojn pli, ol necesas por defendo kontraŭ mara pirato, mi ne havas... </text:p>
      <text:p text:style-name="P14">Krikov aŭskultis senmove, rigardis en la satan roz-blankan vizaĝon de Urquhart, pensis: «Kie do estas Dio? Kial li ne krevigas la ĵurrompanton sur la loko? Kie estas la fulmo, kiu devus fali sur lian kapon?» </text:p>
      <text:p text:style-name="P14">La ŝipestro almetis la lipojn al la Biblio, Krikov postulis ŝipajn dokumentojn. Golgolsen, interkruriginte seĝon, apoginte la vunditan mentonon sur la krucitaj polmoj, aŭskultis, kiel paŝas en sia kajuto la subadmiralo — atendas. Kion? Tutegale tio ne finiĝos pace. Kaj, mallarĝigante unu okulon, Golgolsen mezuris, kien piki per spado la impertinentan rusan oficiron. </text:p>
      <text:p text:style-name="P14">— Ĉu tason da turka kafo pro humida vetero? — proponis Urquhart, kiam la kapitano redonis al li la dokumentojn. </text:p>
      <text:p text:style-name="P14">— Mankas tempo! — respondis Krikov. </text:p>
      <text:p text:style-name="P14">— Ĉu vi rigardos niajn varojn? — demandis Urquhart. </text:p>
      <text:p text:style-name="P14">— Rigardos. </text:p>
      <text:p text:style-name="P14"><text:soft-page-break/>— Granda laboro! — diris la ŝipestro. — Ĝi minacas al ni per monperdo. La foiro baldaŭ finiĝos, ni bezonas ĉiun tagon... </text:p>
      <text:p text:style-name="P14">— En ĉi jaro ne estas foiro! — respondis la kapitano, rekte rigardante en la okulojn de la ŝipestro. — Pri tio estis senditaj leteroj al multaj landoj... </text:p>
      <text:p text:style-name="P14">Urquhart palpebrumis. En la salono estiĝis plena silento, nur Golgolsen snufis, kaj krakadis kandeloj en kupraj kandelingoj. Urquhart ne sciis, kion respondi. </text:p>
      <text:p text:style-name="P14">— Ĉu foiro ne estas pro danĝero de la svedo? — demandis li finfine. </text:p>
      <text:p text:style-name="P14">Atanazio Petroviĉ kapjesis. </text:p>
      <text:p text:style-name="P14">— Eĉ pli malbone por ni! — diris Urquhart. — Kiaj malprofitoj! Ni alveturigis multajn bonegajn varojn, kaj nun ni devas stari ĉi tie dum kelkaj tagoj. La matrosoj ricevas laŭtagan pagon, la eskortaj soldatoj same, — el kio mi pagos al ili? Foiro ne estas, aj-aj-aj. Eble, ni povus vendi niajn varojn pogrande, sed nur pli rapide... </text:p>
      <text:p text:style-name="P14">— Jes, malprofitoj estas grandaj! — konsentis Krikov. — Ĉe vi ankoraŭ unu ŝipo dronis apud Sosnovco, kaj alia — dum la ŝtormo... </text:p>
      <text:p text:style-name="P14">Urquhart miregis, eksvingis la manojn: </text:p>
      <text:p text:style-name="P14">— Ĉe ni? Vi eraras, kapitano! Ĉe ni ĉio, dankon al Dio, estas en ordo! </text:p>
      <text:p text:style-name="P14">— Do, ne ĉe vi. Tio estis alia eskadro. Tieaj latronoj per forto kaptadis niajn fiŝistojn kaj pendumadis ilin sur jardo. Eĉ <text:soft-page-break/>pli: ili katenis nian rudriston Rjabov-on kaj kaŝis sur unu el siaj ŝipoj. Tiu rudristo al vi, ŝipestro, estas konata, en la antaŭaj tempoj estis okazo, ke troviĝis li sur via ŝipo «Ora nubo»... </text:p>
      <text:p text:style-name="P14">Urquhart ree ne trovis, kion diri. </text:p>
      <text:p text:style-name="P14">— Vi havas bonan memoron! — diris li finfine. </text:p>
      <text:p text:style-name="P14">— Kion necesas — mi memoras! — morne prononcis Krikov. </text:p>
      <text:p text:style-name="P14">Li turniĝis al sia kaporalo, ordonis trankvile: </text:p>
      <text:p text:style-name="P14">— Komencu dogankontrolon. Rigardu varojn kun tuta diligenteco. Sekvu min! </text:p>
      <text:p text:style-name="P14">Urquhart etendis antaŭen la pufajn manojn, ekkriis: </text:p>
      <text:p text:style-name="P14">— Kapitano! Ĉu indas malŝpari fortojn? Tio daŭros senfine. Jen monujo. Ĉi tie estas monsumo pli granda, ol tiu, kiu povus esti deklarita ĉe konfuzo pro varoj, ne indikitaj en la listo. Kapitano... </text:p>
      <text:p text:style-name="P14">Atanazio Petroviĉ rigardis al la monujo, al la ŝipestro, al la eskortulo, leviĝanta de la seĝo, turniĝis kaj ekiris al la pordo. La buĉistoj de del Robles — en la koridoro, en la malhela kuireja ŝtuparo, en la navigista kajuto — retenis spiradon. Preter ili kun tamburado, per firmaj paŝoj estis leviĝantaj sur la pobferdekon la rusaj doganistoj. </text:p>
      <text:p text:style-name="P14">— Jen lumas! — kapmontris Prokopjev al duonmalfermita pordo en la admiralan kajuton. — Vidu, kie estas ilia ĉefo... Jen li — maljunuleto tia, flava... </text:p>
      <text:p text:style-name="P14"><text:soft-page-break/>Krikov malrapidigis la paŝojn kaj tuj ekvidis la maljunuleton kun flava vizaĝo kaj brosaj brovoj, kiu estis senmove staranta kaj aŭskultanta, fleksinte per la seka polmo la grandan malmolan orelon. </text:p>
      <text:p text:style-name="P14">— Ĝuste li estas, monstro! — flustre diris Prokopjev. — Vidu, aŭskultas... </text:p>
      <text:p text:style-name="P14">Kaj Krikov, ne respondinte, konsentis, ke ĝuste tiu estas la monstro, kaj pensis, ke kiam ĉio komenciĝos, li venos kaj mortigos tiun maljunuleton. </text:p>
      <text:p text:style-name="P14">La salono malpleniĝis. </text:p>
      <text:p text:style-name="P14">— Nu? — demandis Golgolsen. </text:p>
      <text:p text:style-name="P14">— Kio — nu? — respondis Urquhart. — Ili ĉion komprenas kaj iras al morto. Ili ne deziras batali ĉi tie, ili preferas batalon sur la pobkastelo, tie ilin oni vidos de la bordo... Prenu vian spadon kaj iru tien, se vi ne kredas mian vorton. </text:p>
      <text:p text:style-name="P14">Golgolsen reĝustigis la kirason, per la manrando vigligis la pikantajn lipharojn, fajfis per la fingroj. Del Robles ŝovis la malhelan maldikan vizaĝon en la rondan fenestreton super la tablo. </text:p>
      <text:p text:style-name="P14">— Sur la pobkastelon! — diris la eskortulo. — Tranĉilojn en la manojn! Kiom da ili estas entute? </text:p>
      <text:p text:style-name="P14">— Ses dekoj! — respondis del Robles. — Ni ĉifos ilin en unu momento! </text:p>
      <text:p text:style-name="P14">Golgolsen elprenis pistolon el la poŝo, alŝutis pulvon en la pulvujon, ekiris al la ŝtuparo. </text:p>
      <text:p text:style-name="P14"><text:soft-page-break/>— Pafi estas malpermesite! — flustre rememorigis la ŝipestro. </text:p>
      <text:p text:style-name="P14">— Mi estas maljuna por sabri, — respondis la eskortulo. — Kaj tio ne estas tiom simpla... </text:p>
      <text:p text:style-name="P14">Li leviĝis sur la pobferdekon. El lukoj, en griza malklaraĵo de pluveto, el ĉie aperadis homoj de del Robles. Kliniĝinte, ili iris laŭlonge de la ŝiprandoj, unu post alia, fortaj, lertaj, en bonaj kirasoj el elasta ŝtalo, kun longaj akraj tranĉiloj en la manikoj. </text:p>
      <text:p text:style-name="P14">Golgolsen malleviĝis sur la pobkastelon, svingante la kapon, diris al Krikov en la rusa: </text:p>
      <text:p text:style-name="P14">— Pfa, kiel tre malvarma veter'! Pfa! Malseka veter'! </text:p>
      <text:p text:style-name="P14">Krikov ne respondis, staris senmove, kunmetinte la manojn sur la brusto sub la mantelo. Liaj kaporalo kaj soldatoj estis lerte movantaj pakojn. Nun Atanazio Petroviĉ neniom dubis pri tio, ke la ŝipo estas milita kaj konstruita tute ne por amika komerco, sed por bataloj. Sed certeco estis ankoraŭ ne sufiĉa, necesis konvikti la latronojn, kaj kiam li konviktos — estos batalo, pace la svedoj, certe, ne ellasos la doganistojn el la ŝipo. Kaj Atanazio Petroviĉ estis prepariĝanta al tio, kio nepre devis okazi, — al la batalo, kaj pririgardadis la pobkastelon, mezferdekon, pruferdekon ne kiel ŝipon, sed kiel batalkampon, penante antaŭdiveni iron de eventoj... </text:p>
      <text:p text:style-name="P14">Golgolsen staris apude, kuntirinte la brovojn, — li same atendis, sendeŝire rigardis al la grizaj en krepusko grandegaj kofroj, en kiuj James kaŝis siajn soldatojn. La doganistoj, po <text:soft-page-break/>ses en vico, estis alirantaj ĉiam pli proksime al la kofroj, defaligante dum la irado pakojn kaj per ŝargostangoj trapikante la molan varon. Pakoj estis multaj, la doganistoj ŝvitis... </text:p>
      <text:p text:style-name="P14">— Por kia neceso sur la pobkastelo estas lokitaj ĉi kofroj? — demandis Krikov. </text:p>
      <text:p text:style-name="P14">La eskortulo ŝajnigis, ke ne komprenis la demandon kaj preskaŭ en la sama momento la septo de la kofro sensone foriris flanken, en foldojn, ŝipatakaj soldatoj kun hakiloj paŝis al la doganistoj, tiuj kaptis siajn spadojn. Golgolsen deiris je paŝo de Krikov, ĵetis antaŭen la manon kun la pistolo, sed pafi ne sukcesis, — flava flamo bruligis lian vizaĝon, kaj li falis flanken, stertorante, kun kuglo en la brusto... </text:p>
      <text:h text:style-name="P5" text:outline-level="3"><text:bookmark-start text:name="__RefHeading___Toc6875_1665404091"/>2. Meĥonoŝin forleporis<text:bookmark-end text:name="__RefHeading___Toc6875_1665404091"/></text:h>
      <text:p text:style-name="P14">Sur la ŝipo ekkrakis pafoj. </text:p>
      <text:p text:style-name="P14">Leŭtenanto Meĥonoŝin tuj ŝvitis, ojis, kuris trans la gardistejon — seli ĉevalon. Liaj manoj ne obeis, li sufokiĝis, ne povis ĝuste streĉi la selrimenon. La pafoj iĝadis pli kaj pli oftaj, de Dvino aŭdiĝis longa krio. Meĥonoŝin, kliniĝante, tiris la ĉevalon sur la vojon kaj nur ĉi tie eksidis en la selon. Ĉi tie al li iĝis pli trankvile, li krucosignis sin kaj, flustrinte: «Spit', ne mortos mi por vi, friponoj», — spronis la ĉevalon kaj ekrajdis al Arĥangelsko. </text:p>
      <text:p text:style-name="P14">En la urbo la leŭtenanto sen peno trovis la oblikviĝintan, kovritan de musko domon de rudristo Longinov kaj eniris kun tiu ordona aspekto, kiun ĉiam timis submetitaj al li homoj. Tamen Nilo, ankoraŭ ne ripozinta post la vojo, estis manĝanta <text:soft-page-break/>brasiksupon kaj la leŭtenanton ne ektimis, kaj helblonda knabeto eĉ tuŝis la spadon de Meĥonoŝin. Knabineto kaŝiĝis en angulo. </text:p>
      <text:p text:style-name="P14">— Saluton! — diris Meĥonoŝin. </text:p>
      <text:p text:style-name="P14">— Nu, saluton! — respondis Longinov, ĉirkaŭlekante la kuleron. </text:p>
      <text:p text:style-name="P14">— Ĉu vi estas rudristo Longinov? </text:p>
      <text:p text:style-name="P14">— Ja kiu alia? Certe, Nilo Longinov. </text:p>
      <text:p text:style-name="P14">— Prepariĝu, vin la princo-vojevodo postulas. </text:p>
      <text:p text:style-name="P14">— Por kio prepariĝi? Mi ĵus eniris — prepariĝu! Lasu min almenaŭ nokton dormi. </text:p>
      <text:p text:style-name="P14">— Ne eblas! — firme diris Meĥonoŝin. — Urĝe estas ordonite. </text:p>
      <text:p text:style-name="P14">— Sed por kio mi al li necesas? — koleriĝis la rudristo. — Ŝajne ni ne estas baptanoj. </text:p>
      <text:p text:style-name="P14">— Tie vi ekscios... </text:p>
      <text:p text:style-name="P14">Nilo suspiris: </text:p>
      <text:p text:style-name="P14">— Kien do veturi? La arestejo ŝajne estas ŝlosita, — soldatoj en la skansoj diris. Ĉu en la bojaran domon mem? </text:p>
      <text:p text:style-name="P14">Bruis la pordo, eniris Eŭtinjo kun ligna laktositelo — ŝi melkis la bovinon. </text:p>
      <text:p text:style-name="P14">— Jen oficiro venis, — per kulpa voĉo diris Longinov. — Al la vojevodo postulas... </text:p>
      <text:p text:style-name="P14"><text:soft-page-break/>Eŭtimia metis la laktositelon, puŝis per la piedo ronronantan katon, por ke tiu ne ŝoviĝu al la lakto, ekrigardis al Meĥonoŝin: </text:p>
      <text:p text:style-name="P14">— Sed li ja ĵus el la maro revenis, kion li suferis, ho Dio! La svedoj lin preskaŭ mortekzekutis, pendumi intencis. </text:p>
      <text:p text:style-name="P14">Al Meĥonoŝin tedis, li stamfis, kriegis, ke batos per bastonoj. Nilo leviĝis, la infanoj malgaje ekploris. </text:p>
      <text:p text:style-name="P14">— Ĉu vi havas ĉevalon? — demandis la leŭtenanto. </text:p>
      <text:p text:style-name="P14">— Ne ĉevalon — fulmon! — subridante, fanfaronis Longinov. </text:p>
      <text:p text:style-name="P14">Li elkondukis el ŝedo maljunan, laman je ĉiuj kvar piedoj eksstalonon, grimpis sur ĝin, diris petole: </text:p>
      <text:p text:style-name="P14">— Ni vetrajdu, kiu kiun devancos! Jen, kian ĉevalon mi havas! </text:p>
      <text:p text:style-name="P14">Eŭtinjo lamentis malantaŭe, apud la domo, adiaŭis la edzon kvazaŭ por ekzekuto. </text:p>
      <text:p text:style-name="P14">En Ĥolmogoro Meĥonoŝin diris al la vojevodo: </text:p>
      <text:p text:style-name="P14">— Alveturigis mi al vi, Aleksio Petroviĉ, fiŝiston-rudriston: li mem per la propraj okuloj vidis sur la sveda flagŝipo rudriston Rjabov-on, scias ekzakte, ke tiu rudristo al la svedo transiris. Por la kapitan-komodoro ĉi Rjabov estas la unua amiko. Nun rezonu... </text:p>
      <text:p text:style-name="P14">Prozorovskij aĥis, kaptis sian kapon: </text:p>
      <text:p text:style-name="P14">— Aj, judasoj, aj, latronoj, aj, perfiduloj... </text:p>
      <text:p text:style-name="P14">— Pensu firme! </text:p>
      <text:p text:style-name="P14"><text:soft-page-break/>— Vi mem ja kion pensas, leŭtenanto? </text:p>
      <text:p text:style-name="P14">Meĥonoŝin kuntiris la brovojn, silentis longe, poste prononcis per grava voĉo, firme, kvazaŭ hakis: </text:p>
      <text:p text:style-name="P14">— Perfido. </text:p>
      <text:p text:style-name="P14">— Ĉu ili fordonos Arĥangelskon? </text:p>
      <text:p text:style-name="P14">— Fordonos, kaj Ievlev mem, hunda ido, la ŝlosilojn al ili donos. </text:p>
      <text:p text:style-name="P14">Prozorovskij klakis per la polmoj, ordonis enkonduki Longinov-on. La rudristo eniris, kvazaŭ ne la unuan fojon, en la domon de la vojevodo, dormeme pririgardis tapiŝojn, pendigitajn sur muroj sabrojn, deziris eksidi, la vojevodo kriis al li. </text:p>
      <text:p text:style-name="P14">— Nu-nu, — diris Longinov, — kial krii do? Laciĝis mi, sur mia ĉevalaĉo tiom rajdinte... </text:p>
      <text:p text:style-name="P14">— Parolu! — ordonis la vojevodo. </text:p>
      <text:p text:style-name="P14">— Sed kion paroli do? </text:p>
      <text:p text:style-name="P14">— Kiel Rjabov-on perfidulon vi vidis, kion vi aŭdis, ĉion laŭ ordo... </text:p>
      <text:p text:style-name="P14">Longinov sen deziro, sed precize, komencis rakonti. La vojevodo aŭskultis avide, kapjesadis, konsentadis: </text:p>
      <text:p text:style-name="P14">— Jen, jen, jen! Aj-aj! Jes, jes... </text:p>
      <text:h text:style-name="P5" text:outline-level="3"><text:bookmark-start text:name="__RefHeading___Toc6877_1665404091"/>3. Ataĉjo Krikov al ili montros!<text:bookmark-end text:name="__RefHeading___Toc6877_1665404091"/></text:h>
      <text:p text:style-name="P14">— Oni pafas! — diris Demĉjo. — Ĉu vi aŭdas, oĉjo! </text:p>
      <text:p text:style-name="P14"><text:soft-page-break/>— Mi aŭdas, silentu! — respondis Rjabov. </text:p>
      <text:p text:style-name="P14">— Kaj kiom da tempo ili pafas kaj pafas! — ree diris Demĉjo. — Ĉu helpo al ili venis? </text:p>
      <text:p text:style-name="P14">— Silentu do! — petis la rudristo kaj alpremiĝis per la orelo al la septo, sed nun iĝis aŭdeble malpli bone, ol ĉe la pordo. Bruante per la ĉeno, li ree ekiris al la pordo. </text:p>
      <text:p text:style-name="P14">— Ĉu soldatoj? — demandis flustre Demĉjo. </text:p>
      <text:p text:style-name="P14">— Dogano! — same flustre, sed ĝoje diris la rudristo. — La doganejo, Atanazio Petroviĉ batalas. </text:p>
      <text:p text:style-name="P14">Ree batis kelkaj oftaj tondraj pafoj, kaj tuj io falis, peze susurante je la ŝipa rando. Supre, en la pobkastelo, sonis krioj, ŝrikoj, ĝemoj. Ĉi tien ĉio atingadis pli obtuze, pli mallaŭte, sed tamen estis kompreneble, ke supre okazas batalo. </text:p>
      <text:p text:style-name="P14">— Kiom do da ili estas? — demandis Demĉjo. — Ni antaŭ nelonge en la skansoj estis, tie estas nemulte da doganistoj. Ĉu ili eltenos? Kaj da svedoj... </text:p>
      <text:p text:style-name="P14">La rudristo forsvingis, fiksaŭskultante. Supre oni plu pafadis, nun pafoj venadis de la pruo, kaj sur la pobferdeko iĝis kvazaŭ malpli laŭte. Kaj poste iĝis tute mallaŭte. </text:p>
      <text:p text:style-name="P14">— Oni finis ilin! — lace eksidante, diris Demĉjo. </text:p>
      <text:p text:style-name="P14">Rjabov same eksidis; en mallumo estis aŭdeble, kiel li spiras. </text:p>
      <text:p text:style-name="P14">— Ĉu finis? — demandis Demĉjo. </text:p>
      <text:p text:style-name="P14">— Ankoraŭ atendu! — kun minaco en la voĉo respondis Rjabov. — Tro hastas vi. </text:p>
      <text:p text:style-name="P14"><text:soft-page-break/>Supre kun nova forto ektondris pafoj. Rjabov diris: </text:p>
      <text:p text:style-name="P14">— Jen al vi «finis». Ataĉjo Krikov al ili montros ankoraŭ, ricevos ili kun li malfeliĉon... </text:p>
      <text:p text:style-name="P14">Ree komencis hurli, krii la svedoj, kun tondro, frapante per feritaj kaj lignaj ŝuoj, ekgrimpis supren laŭ la ŝtuparo. Pretere oni trenis iun — ĝemantan kaj kriegantan. </text:p>
      <text:p text:style-name="P14">— Vundito, eble! — diris Demĉjo. </text:p>
      <text:p text:style-name="P14">— Certe, vundito! — respondis Rjabov. — Ne ŝoviĝu, kien ne necesas, kaj vi ne estos vundita. Kion ili ĉe ni bezonas? Kie estas ilia tero, kaj kie — la nia? Dvinan flanon ili ekdeziris, jen — ricevis la flanon! Kaj tio ankoraŭ estas floroj, poste ili berojn prenos. </text:p>
      <text:p text:style-name="P14">Li ree komencis avide aŭskulti. Malsupren, preter la ĉenkesto, oni plu trenadis ĝemantajn kaj oĥantajn svedojn — ili, probable, estis forte batitaj tie, supre, kie estis okazanta la batalo, — kaj renkonten laŭ la ŝtuparo, draste insultante, bruante per sabroj, lancoj, muskedoj, grimpadis aliaj — anstataŭ la vunditoj kaj mortigitoj. </text:p>
      <text:p text:style-name="P14">— Jen, venis ili kaŝe! — subite kun gaja kolero en la voĉo diris Rjabov. — Jen, trairis ili la skansojn sen eĉ unu pafo, aĉetis la doganistojn. Certe, en la urbo oni jam alarmon sonorigis, en la fortreso sur remparoj kanonistoj staras kun meĉoj, kaj ĉi tie, laŭ Dvino, post ĉiu arbusto estas ĉasisto! </text:p>
      <text:h text:style-name="P5" text:outline-level="3"><text:bookmark-start text:name="__RefHeading___Toc6879_1665404091"/><text:soft-page-break/>4. Dragonoj, al helpo!<text:bookmark-end text:name="__RefHeading___Toc6879_1665404091"/></text:h>
      <text:p text:style-name="P14">Jam ĉe la unuaj pafoj sur la ŝipo dogana kanonisto Akinfiev sendis sian subulon soldaton Smirnoj-on iri al dragona leŭtenanto Meĥonoŝin por ordono — pafi per la kanono. Soldato Smirnoj, antaŭ nelonge eksciinta, ke la svedaj latronoj pendumis apud Sosnovco lian maljunan avon rudriston Smirnoj-on, plu estis kvazaŭ kontuzita, ne tuj respondadis, kiam oni vokis lin, ne tuj komprenadis, kion oni deziras de li. </text:p>
      <text:p text:style-name="P14">— Steĉjo, mi al vi diras! — ripetis Akinfiev, klopodante sub la ŝedo apud sia kanono. </text:p>
      <text:p text:style-name="P14">Smirnoj leviĝis de ŝtipo, sur kiu li sidis, kulpe redemandis, kien iri, kaj, rapide trakurinte la ekzercoplacon, ŝoviĝis en la domon de la leŭtenanto. Tie li ne trovis lin kaj jam malpli rapide direktis sin al la bordo, kie dense amasiĝis dragonoj, fiksaŭskultante bruon de la batalo sur la latrona ŝipo. </text:p>
      <text:p text:style-name="P14">— Ĉu la leŭtenanton vi ne vidis, knaboj? — demandis Smirnoj. </text:p>
      <text:p text:style-name="P14">— Ja li ĉi tie eĉ ne estis! — respondis alta, fortika dragono Drozdov. </text:p>
      <text:p text:style-name="P14">Aliaj dragonoj same diris, ke ne vidis la leŭtenanton. Smirnoj ankoraŭ puŝiĝis en la amaso kaj kuris al la gvatturo. Tie estis deĵoranta kaj rigardanta per lorno doganisto Jakovlev, malsana je febro. </text:p>
      <text:p text:style-name="P14">— He, Aleksandro Ivanoviĉ! — kriis, levante la kapon, Smirnoj. </text:p>
      <text:p text:style-name="P14"><text:soft-page-break/>Jakovlev estis soldato maljuna, solida, kaj aliaj doganistoj kun dragonoj kutimis estimi lin. </text:p>
      <text:p text:style-name="P14">— Nu, kion al vi, Stefano? — demandis desupre Jakovlev. </text:p>
      <text:p text:style-name="P14">— La leŭtenanton mi serĉas. Ĉu li ne estas sur la turo? </text:p>
      <text:p text:style-name="P14">— Ne trovos vi lin! — enigme respondis Jakovlev. </text:p>
      <text:p text:style-name="P14">Smirnoj pensis iom kaj leviĝis al li supren. El ĉi tie estis klare videblaj ekbriloj de pafoj sur la mezferdeko kaj la pobferdeko de la sveda ŝipo. Smirnoj demandis: </text:p>
      <text:p text:style-name="P14">— Kie do estas la leŭtenanto, Aleksandro Ivanoviĉ? </text:p>
      <text:p text:style-name="P14">— Ja fuĝis li, hundaĉo! — grincante per la dentoj kaj forte envolvante sin en peltaĵon, respondis Jakovlev. — Trans la gardistejo li mem stalonon selis kaj ekgalopis. </text:p>
      <text:p text:style-name="P14">— Ĉu fuĝis? </text:p>
      <text:p text:style-name="P14">— Jes, fuĝis. </text:p>
      <text:p text:style-name="P14">— Kiel do ni nun? Ĉu ni pafu aŭ ne? </text:p>
      <text:p text:style-name="P14">— Ja pafu. Atanazio Petroviĉ ordonis, ĉu? </text:p>
      <text:p text:style-name="P14">— Ordonis. </text:p>
      <text:p text:style-name="P14">— Do pafu por bona sano! </text:p>
      <text:p text:style-name="P14">— Akinfiev povas ektimi. Li estas viro timida, ne estas la leŭtenanto — kaj li ne pafos... </text:p>
      <text:p text:style-name="P14">Jakovlev pli dense fermis sur si la peltaĵon kaj diris, ke pafi necesas, alie en la urbo oni ne ekscios, ke la latrono venis, kaj ne estos pretaj al renkonto. Kio koncernas leŭtenanton <text:soft-page-break/>Meĥonoŝin-on, do Smirnoj ne dubu, la leŭtenanto estas hundaĉo, necesas nun ĉion fari mem. </text:p>
      <text:p text:style-name="P14">Smirnoj dekuris malsupren kaj transdiris al Akinfiev — pafi. Akinfiev bruligis en la poto kun braĝo la meĉon kaj enpremis ĝin en la fuzeon. Tuj responde tondris kanono ankaŭ en la proksima signala baterio, kaj unu post alia komencis pafi kanonoj laŭlonge de la bordo de Dvino, sciigante la citadelon kaj la urbon pri tio, ke la malamikaj ŝipoj venis, ke duboj ne plu estas, ke la batalo komenciĝis... </text:p>
      <text:p text:style-name="P14">Ĉiam pli kaj pli alte laŭ Dvino tondris la pafado, en malgrandaj apudbordaj preĝejetoj, en monaĥejoj, forte, kun hurlo ekbatis sonoriloj, kampuloj-fiŝistoj dvinanoj zonadis sin, eliradis al la bordo kun pikstangoj, kun hakiloj, kun memfaritaj lancoj. En la Nikola-Korela monaĥejo monaĥoj-batalistoj kuris al la muroj, pordegistoj kun batalhakiloj fermis la knarantan sur rustaj hokoj pordegon, ŝtopis per traboj, ekiris porti supren ŝotron — por batalo. </text:p>
      <text:p text:style-name="P14">Dragono Drozdov diris: </text:p>
      <text:p text:style-name="P14">— Kio do rezultas? Oni la niajn batas morte, kaj ni rigardas? Aŭdu, sur la ŝipo oni pafas!.. </text:p>
      <text:p text:style-name="P14">— Sed la leŭtenanto ja mankas? — respondis alia dragono — fortmuskola nigra Miroĥin. — Ĉu sen ordono ni iros? </text:p>
      <text:p text:style-name="P14">Laŭ la akvo estis obtuze venantaj batoj de la alarmaj sonoriloj, foraj kanonaj tondroj. La dragonoj ekparolis pli laŭte, al ili aliris Jakovlev, interrompis la disputon: </text:p>
      <text:p text:style-name="P14"><text:soft-page-break/>— Kial vi bruas, kuraĝuloj? Forleporis via leŭtenanto, fuĝis de vi, forlasis sian militistaron. Eksidu sur ĉevalojn kaj sekvu lin. Via afero estas tia — soldata... </text:p>
      <text:p text:style-name="P14">Kaj kriis: </text:p>
      <text:p text:style-name="P14">— Kanonistoj! Iru ĉi tien! </text:p>
      <text:p text:style-name="P14">Smirnoj, kanonisto Ĵoludev, malalta Akinfiev, la dogana skribisto Romaŝkin, al kiu ekdoloris la kruro kaj kiu tial restis sur la bordo, tenisto de la doganistoj Samoĥin kaj soldato Ŝmiglo — aliris pli proksime. Jakovlev laŭte ordonis al ili: </text:p>
      <text:p text:style-name="P14">— Prenu muskedojn, atakajn hokojn, la arkebuzon de la gvatturo. Surakvigu la velboaton — ni iros al helpo. </text:p>
      <text:p text:style-name="P14">— Jen, kiaj prodoj — al helpo! — diris Miroĥin. </text:p>
      <text:p text:style-name="P14">— Ĝuste, prodoj! — respondis skribisto Romaŝkin. — Eble, ni helpos... </text:p>
      <text:p text:style-name="P14">La velboaton oni surakvigis rapide, dragono Drozdov kriis: </text:p>
      <text:p text:style-name="P14">— Atendu, Aleksandro Ivanoviĉ, ni iras kun vi! </text:p>
      <text:p text:style-name="P14">Kaj li ekkuris al la albordiĝejo. Post li, bruante per la botoj sur la tabula kovraĵo, kuris dragonoj, kriis: </text:p>
      <text:p text:style-name="P14">— He, ni prenos muskedojn! </text:p>
      <text:p text:style-name="P14">— Atendu, dogano! </text:p>
      <text:p text:style-name="P14">— Lancojn prenu, knaboj... </text:p>
      <text:p text:style-name="P14">Drozdov subite skoldis: </text:p>
      <text:p text:style-name="P14"><text:soft-page-break/>— Haltu! Stulte ni faras! Ĉu ili el la ŝipo velboaton ne rimarkos? Haltu, atendu! </text:p>
      <text:p text:style-name="P14">La dragonoj amasiĝis ĉirkaŭ li, li klarigis: </text:p>
      <text:p text:style-name="P14">— Ili pafos per kanonoj — kaj pereis ni ĉiuj. Malvestiĝu ĝis la subvesto — kaj ni naĝos. Laŭ la ankra ĉeno ni grimpos kun tranĉiloj inter la dentoj, faros tie aferojn. Kaj kiam ni faros embarason, aliaj povas ankaŭ en malgranda boato aliri — kun muskedoj, kun fusiloj... Aleksandro Ivanoviĉ, kie vi estas? </text:p>
      <text:p text:style-name="P14">— Jen mi! — respondis Jakovlev. </text:p>
      <text:p text:style-name="P14">— Kun la boato iru, vi aliros al la ankra ĉeno, ni vin atendos. </text:p>
      <text:p text:style-name="P14">Ili rapide komencis demeti la kaftanojn, la piedvestojn; krucosignante sin, ili saltadis en la malvarman akvon. La tranĉilojn la dragonoj tenis inter la dentoj. Ili naĝis silente, singarde, penis, ke ne estu bruo. Jakovlev sur la bordo febrotreme kuntiriĝadis, ĝemadis: </text:p>
      <text:p text:style-name="P14">— Nu, diabloj! Nu, bravuloj! </text:p>
      <text:p text:style-name="P14">La unua laŭ la ankra ĉeno ekgrimpis Drozdov, elŝovis la kapon, tuj ekvidis hokstangon, saltis kaj, kaptinte la hokstangon per la fortikaj muskolaj manoj, turnante ĝin super si, ĵetiĝis antaŭen. Tuj du svedoj falis, li faligis la trian, tiutempe aliaj soldatoj estis saltantaj sur la ferdekon — nudaj, kun tranĉiloj inter la dentoj, ŝrikante per sovaĝaj voĉoj, por pli timigi la svedojn. </text:p>
      <text:p text:style-name="P14">— Trabatiĝu al la viaj! — kriis Drozdov, svingante la hokstangon. — Ni iru mure, amikoj! </text:p>
      <text:p text:style-name="P14"><text:soft-page-break/>Tuj aliris la boato kun Jakovlev. </text:p>
      <text:p text:style-name="P14">Malalta Akinfiev komencis akcepti de la boato fusilojn — trenadis supren sur ŝnuro, poste ree ĵetadis maŝon. La dragonoj kaptadis muskedojn, fusilojn, alŝutadis pulvon, celadis, pafadis. Baldaŭ sur la ferdekon grimpis Jakovlev, komencis starigi la faman doganan arkebuzon sur la stangon, minacis: </text:p>
      <text:p text:style-name="P14">— Jen vi de mi tuj ricevos! </text:p>
      <text:p text:style-name="P14">Li longe celis — por pafi trafe, fiksis la arkebuzon kaj tiel tondris, ke la svedoj kriis: </text:p>
      <text:p text:style-name="P14">— Kanono, ili havas kanonon, kanonon kun si altrenis... </text:p>
      <text:p text:style-name="P14">Drozdov demandis brulvunditan, malheliĝintan Prokopjev-on: </text:p>
      <text:p text:style-name="P14">— Kie do estas la kapitano? </text:p>
      <text:p text:style-name="P14">— Unue ni kune batalis! — diris Prokopjev. — Vidis mi — ilian eskortulon li faligis, ankoraŭ sabris malamikojn. Poste li kvazaŭ malaperis. Kaj poste mi ree lin vidis, li estis jam sen la kaftano, tute disŝirita, en sango... </text:p>
      <text:p text:style-name="P14">— Ĉu viva? </text:p>
      <text:p text:style-name="P14">— Estis viva. </text:p>
      <text:p text:style-name="P14">Drozdov kliniĝis super mortigita sveda oficiro, deŝiris de li mantelon, surĵetis sur siajn nudajn ŝultrojn, plendis: </text:p>
      <text:p text:style-name="P14">— Frostiĝis mi en malvarmo. </text:p>
      <text:p text:style-name="P14">Kaj komencis instali la muskedon pli oportune. La svedoj, kriegante, vigligante sin per krioj, ree ekiris kontraŭ la rusoj... </text:p>
      <text:h text:style-name="P5" text:outline-level="3"><text:bookmark-start text:name="__RefHeading___Toc6881_1665404091"/><text:soft-page-break/>5. La lasta renkontiĝo<text:bookmark-end text:name="__RefHeading___Toc6881_1665404091"/></text:h>
      <text:p text:style-name="P14">Atanazio Petroviĉ, ŝirmante la bruston per la malŝargita pistolo, estis malrapide, singarde trairanta al la siaj. Ĉie estis muskedaj pafoj, svedoj pafadis, starante sur bareloj, sur savboatoj, sur la pobferdeko; matrosoj, kvazaŭ ombroj, grimpadis laŭ vantoj, por el tie, desupre, pafi al la doganistoj kaj dragonoj. Sed dragonoj ĉiam venadis kaj venadis, — la pafado kun ĉiu minuto iĝadis ĉiam pli furioza. </text:p>
      <text:p text:style-name="P14">Li pasis ankoraŭ kelkajn paŝojn antaŭen, sed tiam iu svedo rekonis en li ruson kaj furioze atakis lin. Krikov kuris reen, fajfis en sia maniero, kiel li fajfadis en ĉasado — stride, kun abrupta ŝanĝo; poste li ekkuris zigzage, plu fajfante, por ke la doganistoj sciu — li estas viva, kun ili, li tuj venos. Apud la ĉefmasto al li impetis ankoraŭ tri svedoj, ies forta mano ĵetis sub liajn piedojn ŝnuron kun pezaĵoj, sed li transsaltis ĝin kaj kliniĝis, kiam del Robles ĵetis al li lancon. Ili ĉasis lin, kiel beston, kaj subite momente perdis lin: li plonĝis en lukon, sur la manoj glitis laŭ la apogiloj de la ŝtuparo kaj alpremiĝis al kapstano. </text:p>
      <text:p text:style-name="P14">Kiel iam, prepariĝante serĉi sur fremdlanda ŝipo falsan arĝenton aŭ aliajn malpermesitajn varojn, li ĉirkaŭrigardis kaj fiksaŭskultis: jes, ĉi tie nemalproksime estis la ŝipa malliberejo — la ĉenkesto, tie necesis rigardi — ĉu ne estas tie rudristo Rjabov. Li faris paŝon tien, sed retropaŝis ree — iu malsupre estis rapide iranta al la ŝtuparo. </text:p>
      <text:p text:style-name="P14">Atanazio Petroviĉ momente leviĝis supren kaj tuj ekvidis, ke el la luko renkonten iras homo, en kiu li tuj rekonis la anglon <text:soft-page-break/>James-on, sian eksan estron, pro kiu li iam penis pendumi sin; li rekonis lian palan langvoran vizaĝon, la nevuson ĉe la buŝo, la perukon, la longan valonan spadon kun manŝirmilo, kovritan per gemoj. Kaj James same rekonis Krikov-on, — lia vizaĝo tremeris kaj tordiĝis. </text:p>
      <text:p text:style-name="P14">— Jen al kiu vi nun servas, hunda ido! — mallaŭte diris Krikov. — Jen kun kiu vi al ni gasti venis... </text:p>
      <text:p text:style-name="P14">— <text:span text:style-name="T4">Give back!</text:span><text:bookmark text:name="xnoto-3-06-5-1"/><text:note text:id="ftn6" text:note-class="footnote"><text:note-citation>6</text:note-citation><text:note-body><text:p text:style-name="P2">Malantaŭen! <text:span text:style-name="T4">(angle)</text:span>.</text:p></text:note-body></text:note> — kriis James kaj elprenis per la dekstra mano sian longan spadon el la ingo. En la maldekstra mano li havis mallongan ponardon kun kloŝo, tratranĉita per etaj kaj kurbaj truoj por tio, ke la pinto de la spado de la kontraŭulo enfiksiĝu en tiu ŝildeto. </text:p>
      <text:p text:style-name="P14">— Jen, kia birdo! — ree mallaŭte, kun malestimo, diris Krikov. — Tranĉilon ruzan akiris, judaso! </text:p>
      <text:p text:style-name="P14">Kaj li komencis fari atakpaŝojn per sia spado, nelonga kaj malpeza, kiel rapiro, penante piki tiel, ke ĝi ne trafu en la kloŝon de la ponardo. James malrapide retropaŝadis kaj perdadis fortojn, la senbrida premo de Krikov estis forkonsumanta lin. Atanazio Petroviĉ kvazaŭ ne rimarkis, ke la longa spado de James jam plurfoje enpikiĝis en lian korpon, ke sango surverŝas la okulojn, ke la ŝultro rigidiĝas. Li firme iris antaŭen ne por vundi la perfidulon, sed por mortigi lin, kaj peladis James-on sur la ferdeko ĝis kiam alpremis lin dorse al la rando de la luko kaj enpikis sian spadon en lian koron, trabatinte per terura rekta bato la toledan brustokirason. </text:p>
      <text:p text:style-name="P14"><text:soft-page-break/>Mortante, James kriis, liaj manoj en flavaj gantoj kun funeloj per konvulsia fortostreĉo penis elŝiri la spadon el la brusto, sed fortoj jam ne estis, la spadon elŝiris Krikov mem. Kaj tiam la mortinto, etendiĝinte tuta, falegis per la blanka vizaĝo sur la peĉitajn tabulojn de la ferdeko. Lia valona spado — la armilo, per kiu li servis al tiom multaj ŝtatoj, — deruliĝis flanken. Atanazio Petroviĉ kun peno kliniĝis, rompis la spadon de James je la genuo, elĵetis ambaŭ rompaĵojn trans la ŝiprandon, poste malrapide ĉirkaŭrigardis: sur la pobkastelo inter bareloj kaj pakoj, apud la kofro, ĉe la ĉefmasto kaj plue sur la kanona ferdeko, apud la eniraj kaj lumaj lukoj, sur ŝtuparoj, ĉe la rostroj, apud la kuireja tubo — ĉie estis okazanta batalo. Rusoj kaj svedoj intermiksiĝis en krepusko, sub pluveto; en Dvina rufa nebulo estis malbone videble, kaj nur oranĝkoloraj ekbriloj de pafoj de tempo al tempo prilumadis konatan doganan kaftanon, la plu flirtantan rusan flagon, torditan per morta sigelo vizaĝon de mortanta sveda soldato... </text:p>
      <text:p text:style-name="P14">Krikov viŝis sangon de la frunto, komencis rememori, kia afero ankoraŭ ne estas farita. Rememorinte, kia estas tiu afero, li malleviĝis laŭ la ŝtuparo kaj ekiris tien, kie, laŭ lia supozo, estis la ĉenkesto, en kiu devis esti malliberigita Rjabov. Spadon li ne plu havis. Li iris, ŝanceliĝante, batiĝante je la septoj de la koridoro, liaj piedoj ne obeis al li, sed la kapo estis klara tiom, ke dum la vojo li elprenis el mortezo rompostangon kaj hakilon, kiuj pendis ĉi tie kune kun siteloj kaj hokstangoj por okazo de incendio. Sentinelo ĉe la ĉenkesto ne rekonis rusan oficiron en la sangokovrita homo kun rompostango kaj hakilo kaj flankeniĝis, por tralasi lin pluen, sed Atanazio Petroviĉ ne iris pluen, sed levis la rompostangon kaj batis la helblondan <text:soft-page-break/>svedon al la kapo. La svedo ankoraŭ iom staris, poste komencis sidiĝi sur la ferdekon, kaj Krikov enmetis la rompostangon en krampon, faris baskulon kaj ŝiris la pordon. Olea lampo malhele prilumis Rjabov-on. Li staris en ĉenoj kaj rekte rigardis al Krikov. Post la rudristo, ĉe lia ŝultro staris Demĉjo — same katenita kaj, larĝe malferminte la nigrajn okulojn, kiel Rjabov, rigardis al Atanazio Petroviĉ. </text:p>
      <text:p text:style-name="P14">— Jen! — per raŭka, pena voĉo ne tuj diris Krikov. — Troviĝis! Jen rompostango — iru... </text:p>
      <text:p text:style-name="P14">Li faligis la rompostangon sub la piedojn de Rjabov, apogis sin per la mano sur la pordofosto. Li ŝanceliĝis, kurantaj fajreroj aperis antaŭ la okuloj. Li falus, sed Rjabov subtenis lin firme kaj fidinde, kun tia karesa forto, ke Atanazio Petroviĉ ne deziris plu moviĝi, kaj al li ŝajnis, ke li faris jam ĉion kaj nun povas ripozi. Sed tuj li subite rememoris la maljunulon, kiun li vidis antaŭ nelonge sub la plafono de la pobferdeko, la flavan maljunulon kun kartilagaj oreloj, la estron de la latrona eskadro. Lin necesis mortigi nepre, kaj Atanazio Petroviĉ elŝiriĝis el la zorgaj manoj de la rudristo, restarigis la spiradon, raŭke prononcis: </text:p>
      <text:p text:style-name="P14">— Vi al la pruferdeko trabatiĝu! Tie estas la niaj... </text:p>
      <text:p text:style-name="P14">— Sed atendu! — diris la rudristo. — Kien vi, Atanazio Petroviĉ! Ne povas vi... </text:p>
      <text:p text:style-name="P14">— Jen, kiaj, — ne aŭdante Rjabov-on, kun peno estis diranta Krikov. — Ne, perfido ne estis. Mi scias — perfido ne estis... </text:p>
      <text:p text:style-name="P14"><text:soft-page-break/>Li ree viŝis la sangon kaj ŝviton de la vizaĝo kaj, ne retrorigardante, kun hakilo en unu mano kaj kun rezerva pistolo en la alia revenis al la luko kaj leviĝis laŭ la ŝtuparo. Furioza bruliganta soifo turmentis Atanazion Petroviĉ-on, la okulojn kovris fajreroj kaj nebulo, sed la koro batis egalmezure, kaj sento de feliĉo kvazaŭ duobligis liajn fortojn. </text:p>
      <text:p text:style-name="P14">— Ne estis perfido! — flustradis li fojfoje. — Ne estis! </text:p>
      <text:p text:style-name="P14">La piedoj malbone tenis lin, kaj la vundoj, kiujn li antaŭe ne rimarkadis, nun doloris tiel, ke li sufokiĝadis kaj apenaŭ retenadis sin, por ne krii, sed tamen iris al la admirala kajuto, al la flava maljunulo, al la admiralo, kiu venigis ĉi tien la eskadron... </text:p>
      <text:p text:style-name="P14">— Jene, — raŭke diradis Atanazio Petroviĉ, — vidu, kia! </text:p>
      <text:p text:style-name="P14">Kaj li iris, kaŝante sin de la svedoj kaj fiksaŭskultante la pafadon, kiu nun aŭdiĝis malproksime. La premo de la doganistoj kaj dragonoj estis malfortiĝanta, kaj Atanazio Petroviĉ same estis perdanta fortojn, sed tamen ili ankoraŭ plu batalis, kaj li same devis ankoraŭ batali. </text:p>
      <text:p text:style-name="P14">Kiam Atanazio Petroviĉ malfermis antaŭ si la pordon en la admiralan kajuton, la flava kalva maljunulo, kun lanugo sur la tempioj, estis bukanta sur si helpe de servistoj rimenojn kaj rimenetojn de ŝtala batala armaĵo. Sur tablo staris orita kasko kun virkokaj admiralaj plumoj, sur marokena fotelo pendis mantelo, subŝtofita per ruĝa veluro, kaj sur la mantelo supre kuŝis itala spado en kovrita per juvelŝtonoj tego. </text:p>
      <text:p text:style-name="P14"><text:soft-page-break/>Atanazion Petroviĉ-on oni rimarkis ne tuj, ĉi tie estis multaj homoj, li sukcesis ĉirkaŭrigardi, serĉante gajnan pozicion. </text:p>
      <text:p text:style-name="P14">«La admiralo! — pensis Krikov kaj miris — tian malvivan, tian senmovan vizaĝon havis la maljunulo, alportinta suferon, detruon kaj morton sur siaj ŝipoj. — Jes, la admiralo! Lin nepre necesas mortigi! Tiam la eskadro restos sen komandanto, kaj por la niaj — tie, en la fortreso — estos pli facile frakasi ilin!» </text:p>
      <text:p text:style-name="P14">Sed Gyllenstierna ekvidis la sangokovritan, brulvunditan, apenaŭ tenantan sin sur la piedoj ruson, ekvidis la hakilon en lia mano, la longan tubon de la pistolo, ion mallonge kriis, kliniĝis. Al Atanazio Petroviĉ ĵetiĝis homoj. La pafo tondris vane, la admiralo nur kaptis sian ŝultron. Atanazio Petroviĉ apogis sin per la dorso al la kajuta septo, levis la hakilon, sed tuj faligis ĝin. Al li oni pafis el ĉiuj flankoj, la admiralan kajuton nebuligis griza pulva fumo, kaj en tiu fumo kapitano Krikov ankoraŭ longe vidis ombrojn kaj poste akran tranĉantan lumon. Tiuj ombroj, kaj tiu lumo, kaj ankoraŭ sonoro, kiu sonis en la oreloj, — estis morto. Kaj kiam la svedoj finfine surfalis sur lin kaj faligis apud la marokena fotelo sur la plankon — tio estis jam ne li, Atanazio Petroviĉ Krikov, sed nur lia senviva sangokovrita korpo. </text:p>
      <text:p text:style-name="P6"/>
      <text:h text:style-name="P5" text:outline-level="3"><text:bookmark-start text:name="__RefHeading___Toc6883_1665404091"/>6. Levu flagojn de la reĝo de Svedio!<text:bookmark-end text:name="__RefHeading___Toc6883_1665404091"/></text:h>
      <text:p text:style-name="P14">Pluvetis plu. </text:p>
      <text:p text:style-name="P14">La svedoj dufoje trumpetis atakon, la rusoj rebatadis. </text:p>
      <text:p text:style-name="P14"><text:soft-page-break/>Urquhart ordonis sonorigi sonorilon, al klarionistoj ludi signalon «ni postulas helpon». Tio estis malhonoro — la flagŝipo de la eskadro ne povis venki la doganistojn kaj dragonojn. De aliaj ŝipoj de la eskadro ekiris boatoj kun soldatoj kaj matrosoj. Matene artileriisto Plomgren laŭ ordono de Gyllenstierna eltrenis sur ŝnuregoj malpezan kanonon, antaŭ la kanono matrosoj per hokoj estis puŝantaj pakojn kun stupo. La subadmiralo, griz-kafkolora pro la galmalsano, mem direktis la kanonon, la matrosoj defaligis la pakojn, Plomgren enpremis la meĉon en la fuzeon. Mitrajlo kun ŝriko batis tien, kie fiksiĝis la rusoj. Okke en paroltubon kriis: </text:p>
      <text:p text:style-name="P14">— Kapitulacu, aŭ al ĉiuj estos fino! </text:p>
      <text:p text:style-name="P14">Al li oni ne respondis. Jakovlev skrupule, longe celdirektadis la doganan arkebuzon, flustrante: </text:p>
      <text:p text:style-name="P14">— Ĝi nemalbone estos, se pli dekstre celi, je du arŝinoj, tiam ĝuste trafos... </text:p>
      <text:p text:style-name="P14">Kaj li trafis: Okke falis sur la ferdekon kun trabatita frunto. </text:p>
      <text:p text:style-name="P14">Gyllenstierna ree mem direktis la kanonon. Ŝrikis mitrajlo, kaporalo Prokopjev leviĝis, batiĝis per la ŝultro al la ŝiprando, kvietiĝis por ĉiam. Apud li kuŝis la malalta Akinfiev — same malviva. Pli malproksime kvazaŭ ekdormis, laciĝinte en laboro, alia kanonisto — Ĵoludev. Kaj skribisto Romaŝkin, kaj dogana tenisto Samoĥin, kaj soldato Ŝmiglo — estis mortigitaj, nur Jakovlev ankoraŭ plu penis enmeti kuglon en la tubon de la fama arkebuzo, sed la manoj jam ne obeis lin, la ŝargostango elglitadis el la fingroj. Estis diligente pafanta Smirnoj, apud li kuŝis kvar muskedoj, — li pafadis vice el ĉiu. Malfacile spiris <text:soft-page-break/>vundita tute, sanganta dragono Drozdov. Perdante lastajn fortojn, nenion aŭdante, li ĉiam penis turni la pruan kanonon, sed ne sukcesis kaj ree kuŝiĝis sur la ferdekon. </text:p>
      <text:p text:style-name="P14">La kanono de Plomgren batis ankoraŭ foje, kun ŝriko, kun hurlo ekflugis mitrajlo. Drozdov levis la kapon, tuŝis Jakovlev-on, tiris la baskon de lia kaftano. </text:p>
      <text:p text:style-name="P14">— Aleksandro Ivanoviĉ! — vokis li, ne aŭdante sian voĉon. </text:p>
      <text:p text:style-name="P14">La doganisto ne moviĝis. </text:p>
      <text:p text:style-name="P14">— Aleksandro Ivanoviĉ! — pli laŭte kriis la dragono. </text:p>
      <text:p text:style-name="P14">Ĉio silentis ĉirkaŭe. Drozdov kun peno turnis sin sur la flankon, ekrigardis al la proksima verda larĝa bordo de Dvino. Li avide rigardis al la herbo, al la ĉeval-alligejo, al la gvatturo, kaj subite iu ŝirmis de li la tutan bordon. </text:p>
      <text:p text:style-name="P14">Drozdov levis la okulojn, ekvidis Smirnoj-on. </text:p>
      <text:p text:style-name="P14">— Kion vi! — demandis la dragono mire. </text:p>
      <text:p text:style-name="P14">Doganisto Smirnoj, leviĝinte, garde elprenis el la rigidiĝantaj manoj de Jakovlev la arkebuzon kaj estis instalanta ĝin, por pafi... </text:p>
      <text:p text:style-name="P14">— Lasu! — ordone, sufokiĝante komandis Drozdov. — Lasu! Iru el ĉi tie, knabo! Iru! Sola, sed vi restos viva, diros, kiel nin leŭtenanto Meĥonoŝin forlasis. Iru! Vi ĝisnaĝos, eble... </text:p>
      <text:p text:style-name="P14">Smirnoj ion respondis, Drozdov ne distingis, svingis la kapon: </text:p>
      <text:p text:style-name="P14"><text:soft-page-break/>— Iru! Mi al vi ordonas, obeu! Unuope vi ne multe militos, ni laboris nemalbone. Kaj nun — iru!.. </text:p>
      <text:p text:style-name="P14">Smirnoj kisis Drozdov-on al la vango, plorsingultis, ekrampis al la ŝiprando. En la sama tempo la dragono komencis ekstari. Altirinte al si sabron, li, apogante sin sur la stango de la dogana vimplo, ekstaris sur la genuojn kaj, kolektinte ĉiujn fortojn, per larĝaj oblikvaj falantaj paŝoj, levinte super la hirta sanga kapo la brilantan sabron, ekiris kontraŭ la svedoj... </text:p>
      <text:p text:style-name="P14">La svedoj kriis, kelkaj muskedoj pafis preskaŭ samtempe, sed la dragono kun la sabro plu iris. </text:p>
      <text:p text:style-name="P14">Plomgren, paliĝinte, montrante la dentojn, enpremis la brulantan meĉon en la fuzeon, ree ekŝrikis mitrajlo, sed la ruso kun la sabro, levita por la lasta bato, plu iris kaj iris sur la kovrita per sango kaj kadavroj ferdeko. La mantelo sur li flirtis, la maldekstra mano alte tenis la doganan vimplon. </text:p>
      <text:p text:style-name="P14">Tiam la ŝipa ekzekutisto Svante Bagge pafis per pistolo. Li celis tre longe, kaj tio estis pafo ne de militisto, sed de ekzekutisto. La sabro elfalis el la mano de la dragono, la vimplon Drozdov alpremis al si, faris ankoraŭ paŝon kaj falegis sur tabulojn de la ferdeko. </text:p>
      <text:p text:style-name="P14">La batalo finiĝis. </text:p>
      <text:p text:style-name="P14">Horon poste Gyllenstierna eliris sur la pobkastelon, malleviĝis en fotelon, alportitan de kajutvaĉanto, kaj ordonis al Urquhart: </text:p>
      <text:p text:style-name="P14"><text:soft-page-break/>— Ĉiujn kadavrojn, krom la korpo de kolonelo James, — ekster la ŝiprandon. </text:p>
      <text:p text:style-name="P14">— Jes, <text:span text:style-name="T4">herre</text:span> subadmiralo. </text:p>
      <text:p text:style-name="P14">— Lavi la ferdekon, por ke ne restu eĉ unu sanga makulo! Malfermi la kanontruojn! Levi flagojn de la floto de lia moŝto reĝo de Svedio! Ni ne plu estas negocistoj... </text:p>
      <text:p text:style-name="P14">— Jes, <text:span text:style-name="T4">herre</text:span> subadmiralo! </text:p>
      <text:p text:style-name="P14">Poste Gyllenstierna demandis: </text:p>
      <text:p text:style-name="P14">— Kiom ni perdis? </text:p>
      <text:p text:style-name="P14">— Multajn, <text:span text:style-name="T4">herre</text:span> subadmiralo, tre multajn. Sed la ĉefa nia perdo estas perdo de vigleco... </text:p>
      <text:p text:style-name="P14">— Kion vi volas diri? </text:p>
      <text:p text:style-name="P14">— Post tiu nokto la homojn ne eblas rekoni, <text:span text:style-name="T4">herre</text:span> subadmiralo. Nun ili timas la moskvianojn, kaj tiuj tri tagoj, kiujn vi promesis al ili por diboĉado en Arĥangelsko, ne ŝajnas al ili tro malavara premio... </text:p>
      <text:p text:style-name="P14">La subadmiralo silentis. </text:p>
      <text:p text:style-name="P14">— Kiel vi fartas? — demandis Urquhart. </text:p>
      <text:p text:style-name="P14">— Malbone! Je du fingroj pli dekstre — kaj la kuglo de tiu frenezulo kuŝigus min por eterne. </text:p>
      <text:p text:style-name="P14">Urquhart kompate balancis la kapon. </text:p>
      <text:p text:style-name="P14">— Tiu frenezulo, — diris Urquhart, — penis liberigi nian piloton, sed Granda Ivano estas fidela al lia reĝa moŝto. Li ne <text:soft-page-break/>fuĝis, malgraŭ tio, ke li povis fari tion preskaŭ sen obstakloj. Li havis rompostangon, por liberiĝi de la ĉenoj... </text:p>
      <text:p text:style-name="P14">— Jen kiel! — prononcis Gyllenstierna. </text:p>
      <text:p text:style-name="P14">— Ĝuste tiel, <text:span text:style-name="T4">herre</text:span> subadmiralo. Nun mi estas certa pri tio, ke la piloton ni povas fidi. </text:p>
      <text:p text:style-name="P14">— Tio estas bona, ke ni povas fidi la piloton! — malrapide diris Gyllenstierna. — Tio estas tre bona... </text:p>
      <text:h text:style-name="P4" text:outline-level="2"><text:bookmark-start text:name="__RefHeading___Toc6885_1665404091"/>Ĉapitro sepa<text:bookmark-end text:name="__RefHeading___Toc6885_1665404091"/></text:h>
      <text:p text:style-name="P7"/>
      <text:p text:style-name="P11">Batalistoj! Jen venis la horo, kiu decidos la sorton de la patrujo. </text:p>
      <text:p text:style-name="P13"><text:span text:style-name="T4">Petro I</text:span> </text:p>
      <text:p text:style-name="P7"/>
      <text:p text:style-name="P11">Ekde tiu ĉi minuto la armeo ricevas duoblan soldon. </text:p>
      <text:p text:style-name="P12"><text:span text:style-name="T4">Frederiko II</text:span> </text:p>
      <text:h text:style-name="P5" text:outline-level="3"><text:bookmark-start text:name="__RefHeading___Toc6887_1665404091"/>1. Arĥangelsko pretas al batalo!<text:bookmark-end text:name="__RefHeading___Toc6887_1665404091"/></text:h>
      <text:p text:style-name="P14">Jegorĉjo Pustovojtov sur sia vigla virĉevalo estis trote ĉirkaŭveturanta la urbon. Super Arĥangelsko naĝis senĉesa, longa sono de alarma sonorado. Sub tiu zumado de sonoriloj kanonistoj kun pafistoj, dragonoj kaj rajdistoj estis fermantaj sur la kajo trairejojn per fostoj kaj grandegaj lignobaraĵoj, alruladis kanonojn, trenadis lignajn ujojn kun pulvo, kunmetadis piramide kuglegojn. Sur la larĝaj muroj de la Komerca korto militistoj purigadis kanontubojn, starigadis sur stangojn malnovajn arkebuzojn, sur batalaj turoj direktadis kanonojn al tiu flanko, kie povis halti la malamikaj ŝipoj. </text:p>
      <text:p text:style-name="P14">Ŝprucigante likvan koton, el la Kanona kaj Pulva kortoj, tondrante, kuris sur kurbaj stratetoj ĉaroj — veturigis mitrajlon, pulvon en kestoj, rompostangojn, levstangojn, ŝtopilojn. El domoj, fermante post si la pordegojn, unu post alia iradis metiistoj, iu kun lanco, iu kun ĉasista longtuba fusileto, iu kun malnova arkebuzo, iu kun antikva glavo, iu kun forko. <text:soft-page-break/>Pomorinoj, spertaj fiŝistaj edzinoj, adiaŭadis la edzojn silente, kun riverenco. La viroj same riverencadis, diradis nelaŭte: </text:p>
      <text:p text:style-name="P14">— Pardonu, se estas pro kio! </text:p>
      <text:p text:style-name="P14">La edzino respondadis: </text:p>
      <text:p text:style-name="P14">— Kaj ankaŭ vi min pardonu, patro! </text:p>
      <text:p text:style-name="P14">Post patroj iradis filoj — pli aĝaj. Iam oni paŝadis al Dvino per grandaj familioj — avo, filo, nepoj, — ĉiuj strikte zonitaj, kun saketoj, en la saketoj, krom plumbaj kugloj, pulvo kaj ŝtopiloj, kuŝis senruza provianto — flanoj, fiŝo, iu havis eĉ duonstofon da brando. Sur la turon de la Komerca korto tiaj familioj eniradis mastre, aranĝadis sin por longe; avo, multsperta ĉasisto, gvidinta brigadojn en tundron, disstarigadis la filojn kaj nepojn kiel li opiniis necesa: iun — kiel gvatanton, iun — kiel ŝarganton, por mordi kartoĉon, alŝuti pulvon, iun kiel rezervulon — por ŝanĝo. Farinte la aferojn, ili kuŝiĝadis dormi ĝis la tempo: kiam la svedo venos — jam ne eblos dormi. </text:p>
      <text:p text:style-name="P14">Al Jegorĉjo Pustovojtov unu tia avo diris severe: </text:p>
      <text:p text:style-name="P14">— Nu, kial vi rigardas, oficiro? Vi al ni ne rigardu, vi al viaj soldatoj rigardu. Ni ŝargon vane ne malŝparos, ni havas nian propran pulvon, ne ŝtatan. Iru, oficiro, iru, ni dormi bezonas, dum estas libera tempo... </text:p>
      <text:p text:style-name="P14">Gaje iĝis en la koro de Jegorĉjo, kiam li ĉirkaŭiris la turojn, sur kiuj lokiĝis per familioj la dvinanoj. Ankoraŭ pli gaje iĝis, kiam li venis al la Solombala ŝipkonstruejo — rigardi laŭ <text:soft-page-break/>ordono de Silvestro Petroviĉ, kiel oni prepariĝas ĉi tie al la batalo. </text:p>
      <text:p text:style-name="P14">Ĉi tie ŝipmajstro Koĉnev kun la donanoj estis levanta sur ŝnuregoj supren, sur ferdekojn de nefinkonstruitaj ŝipoj, kanonojn, per kiuj li elpensis pafi per mitrajlo al la malamiko, kiam tiu, ne atendante por si malfeliĉon, atingos la ŝipkonstruejon. Ĝuste tiuj samaj homoj, kiuj kontraŭvole konstruadis la ŝipojn, nun ne foriradis el la Ŝipa korto, kvankam la pordego estis plene malfermita kaj la gardistaro ne plu gardis la laborantojn. Sub eta pluvo, kiu senĉese susuradis sur Dvinaj akvoj, ĉarpentistoj, forĝistoj, lignaĵistoj, kalfatristoj, velmajstroj, boristoj, portistoj, peĉfaristoj trenadis supren, laŭ ŝanceliĝemaj ŝtuparoj, kuglegojn, per baskoj de ŝiritaj kaftanoj kovradis pulvujojn, por ke ili ne malsekiĝu, senkolere paroladis kun pafistoj, kiuj ankoraŭ hieraŭ gardadis la feritan pordegon. </text:p>
      <text:p text:style-name="P14">Poste, en ĉareto, per knuto pelante fortikan eksstalonon, alveturis Ivano Kononoviĉ, eligis la piedojn el sub drelikaĵo, varmiĝante, ĉirkaŭiris nefinkonstruitan okdekkanonan ŝipon, balancis la maljunan kapon: </text:p>
      <text:p text:style-name="P14">— Nu kion diri? Tian belon Dian bruligi? Kiom oni laboris, kiom da ŝvito homa, da sango estis elspezita — ne eblas kalkuli! Aĥ, aĥ, damne... </text:p>
      <text:p text:style-name="P14">Li ekvidis Jegorĉjon, plendis: </text:p>
      <text:p text:style-name="P14">— Kial do vi, sinjoroj militistoj, tiel ĝene faras... </text:p>
      <text:p text:style-name="P14"><text:soft-page-break/>Viroj, laboruloj, rigardante al Ivano Kononoviĉ, same balancadis la kapojn. Unu pli juna, pometvanga, en malfermita kaftano, diris: </text:p>
      <text:p text:style-name="P14">— Ni rebatos, Ivano Kononoviĉ! </text:p>
      <text:p text:style-name="P14">Alia, tre muskola, per malbonkora voĉo promesis: </text:p>
      <text:p text:style-name="P14">— Ni, sinjoro majstro, ĉi tie ne sur matracoj dormis, ne kokojn kun bovaĵo manĝis. Ni estas nun kolera popolo. Ni akceptos la svedon! </text:p>
      <text:p text:style-name="P14">El homamaso iu etendiĝis, leviĝis sur la piedpintojn, kriis: </text:p>
      <text:p text:style-name="P14">— Almenaŭ hakilojn donu! Eĉ hakilojn oni per seruro ŝlosis! Donu hakilojn, Ivano Kononoviĉ! </text:p>
      <text:p text:style-name="P14">Jegorĉjo trairis proksime al la majstro, diris arde: </text:p>
      <text:p text:style-name="P14">— Donu hakilojn, Ivano Kononoviĉ, je mia respondeco... </text:p>
      <text:p text:style-name="P14">La viroj ekbruis, alpremiĝante: </text:p>
      <text:p text:style-name="P14">— Ĉu kun nudaj manoj eblas venki? </text:p>
      <text:p text:style-name="P14">— Ni estas de la Dvina tero, ni trompon ne scias... </text:p>
      <text:p text:style-name="P14">— Kiam konstrui ŝipojn — vi nin vokas kaj laborigas kontraŭ volo, sed kiam kontraŭ la svedo defendi... </text:p>
      <text:p text:style-name="P14">— Pafistoj solaj ne sukcesos... </text:p>
      <text:p text:style-name="P14">Desupre de sur la ferdeko malleviĝis tute malseka pro pluvo, kun griza pro laco vizaĝo, majstro Koĉnev, vokis pafistan duoncentestron. Ili konsiliĝis. Jegorĉjo diris firme: </text:p>
      <text:p text:style-name="P14"><text:soft-page-break/>— En la nomo de la kapitan-komodoro mi ordonas — la hakilojn doni! </text:p>
      <text:p text:style-name="P14">Ivano Kononoviĉ prenis rompostangon, deŝiris de la tenejo pezan pendoseruron. La viroj viciĝis. Ivano Kononoviĉ persvadadis: </text:p>
      <text:p text:style-name="P14">— Bonfarantoj, pro la hakiloj oni de mi prenos monon, vi post la batalo mem redonu, mi petas. Miajn enspezojn vi ja scias — ne grandaj estas, la hakiloj estas grandprezaj, vi mem komprenu... </text:p>
      <text:p text:style-name="P14">La laboruloj elektadis por si hakilojn ne haste, ĉiu serĉis pli bonan, por ke ne estu breĉetoj, kaj pli pezan, kaj pli oportunan. </text:p>
      <text:p text:style-name="P14">— Pli rapide, fraĉjoj! — petis Jegorĉjo. — Tiel vi ĝis la nokto ne sukcesos... </text:p>
      <text:p text:style-name="P14">Vireto kun rondaj okuloj kaj barbeto, elstaranta flanken, respondis kolere: </text:p>
      <text:p text:style-name="P14">— Kial pli rapide? Vi jen spadon havas — piku kiom deziras, kaj ankoraŭ tranĉilon, kaj pistolon. Pli rapide... </text:p>
      <text:p text:style-name="P14">La laboruloj, elektinte hakilojn, iris al akrigilo — akrigi la pintojn. Iuj samloke ĉarpentis por si pli oportunajn tenilojn, aliaj surmetadis hakilojn sur longajn tenilojn, — rezultadis io kiel halebardo, sed pli peza. </text:p>
      <text:p text:style-name="P14">Koĉnev ruze palpebrumis al la maljuna majstro, diris: </text:p>
      <text:p text:style-name="P14">— Hakilon al si kaŝis Ivano Kononoviĉ, mi vidis, la plej bonan... </text:p>
      <text:p text:style-name="P14">— Mensogu plu! — subridis la majstro. </text:p>
      <text:p text:style-name="P14"><text:soft-page-break/>— Ja mi vidis, vidis, — ridis Koĉnev, — kial kaŝi de la siaj... Li al ili montros — al la svedoj, nia Ivano Kononoviĉ, ho, montros... </text:p>
      <text:p text:style-name="P14">— Ja mi montros! — same subridadis la maljunulo. — Kial ne montri? Mi estis juna — nun rememoros... </text:p>
      <text:p text:style-name="P14">— Kaj se svedo al vi per pistolo, Kononoviĉ, tiam kiel? </text:p>
      <text:p text:style-name="P14">— Ja tiel, ke mi ne atendos! Mi lin per hakilo regalos, kaj li fuĝos... </text:p>
      <text:p text:style-name="P14">— Kaj se ne fuĝos? </text:p>
      <text:p text:style-name="P14">— Nu, tiam mi hakmortigos!.. </text:p>
      <text:p text:style-name="P14">— Ne atingos li vin! — diris Jegorĉjo. — Ni ne lasos. Ĉe ni en la citadelo oni lin tiel akceptos, ke turniĝos li reen al sia tero... </text:p>
      <text:p text:style-name="P14">Li adiaŭis la majstrojn, eksidis sur sian virĉevalon, ekrajdis en la urbon. Ĉe la kirko, kun nudaj sabroj, kun severaj vizaĝoj staris matrosoj. Ĥagajo sidis sur ŝtupoj, fumis pipon. En la duonmalfermitan pordon kolere rigardis konsulo Martus, skoldis Ĥagajon, postuladis la vojevodon. Ĥagajo silentis, sidis dorse al Martus. </text:p>
      <text:p text:style-name="P14">— Kion li? — demandis Jegorĉjo la fraton. </text:p>
      <text:p text:style-name="P14">— Liberigi! — snufante per pipo, respondis Ĥagajo. — Ne, nun li sidos, ripozos... </text:p>
      <text:p text:style-name="P14">Jegorĉjo deĉevaliĝis, eksidis apud la frato, rakontis, kion li vidis dum la longa tago. Ĥagajo morne silentis. Sur la katedrala sonorilejo oni ree sonorigis alarmon, sonorigis ankaŭ ĉe Sankta <text:soft-page-break/>Paraskeva, ĉe Kosmo kaj Damiano. Ĥagajo batpurigis la pipon je la kalkanumo, morne diris: </text:p>
      <text:p text:style-name="P14">— Traveturis antaŭ nelonge ĉi tie soldato Smirnoj, li sola en la skansoj restis, ĉiujn la svedoj mortigis... Kaj Meĥonoŝin, hundo, fuĝis. Oni diras, kvazaŭ al la vojevodo en Ĥolmogoron iris... </text:p>
      <text:p text:style-name="P14">Jegorĉjo demandis kun timo: </text:p>
      <text:p text:style-name="P14">— Kaj Atanazion Petroviĉ-on oni mortigis? </text:p>
      <text:p text:style-name="P14">— Ŝajne mortigis! — diris Ĥagajo. </text:p>
      <text:p text:style-name="P14">Jegorĉjo mallaŭte oĥis, ekstaris. Ĥagajo kriis al li: </text:p>
      <text:p text:style-name="P14">— Vi ankoraŭ lamentu, eĉ pli bone estos! Vi spadon portas, matrosoj al vi rigardas... </text:p>
      <text:p text:style-name="P14">El la pordo de la kirko elŝoviĝis la pastro, diris, ke dezirus havi konversacion kun la inda subleŭtenanto kaŝe. Ĥagajo leviĝis, aliris la pordon, svinge enpuŝis la pastron en la vestiblon, frapfermis la klapon kun grinco. </text:p>
      <text:p text:style-name="P14">— Ankoraŭ gardi ilin, hundojn. Kanonojn en sia kirko ili tenas, jen popolo! </text:p>
      <text:p text:style-name="P14">Ĉe la albordiĝejo, apud la fortresa velboato Jegorĉjo ekvidis avinon Eŭdoĥa-n. Ŝi staris silente, rigardis al Dvino, al debordiĝantaj kaj venantaj ŝipoj. Jegorĉjo salutis, demandis, por kia afero ŝi eliris en tia tago el la hejmo. La avino respondis per kulpa voĉo: </text:p>
      <text:p text:style-name="P14"><text:soft-page-break/>— Mi ja Silvestron Petroviĉ-on petis permesi veni en la fortreson, li plateton donis, venu, diris, avino, viaj ŝmiraĵoj tre bonas por vunditoj. Kaj Tainjo kun Ivaĉjo tie gastas... </text:p>
      <text:p text:style-name="P14">La velboato iris malrapide per remiloj. Renkonten, de la maro, blovis vento, oblikve vipis pluvo. Silentaj, kvazaŭ formortintaj, staris ĉe ankroj la fremdlandaj negocistaj ŝipoj. Malproksime en Solombalo ree batis alarmo, super Dvino eknaĝis maltrankviligaj sonoraj sonoj. </text:p>
      <text:h text:style-name="P5" text:outline-level="3"><text:bookmark-start text:name="__RefHeading___Toc6889_1665404091"/>2. «Neniu venkos vin, Svedio!»<text:bookmark-end text:name="__RefHeading___Toc6889_1665404091"/></text:h>
      <text:p text:style-name="P14">Vespere de la maro ekrampis malaltaj, grizaj, malbonaŭguraj nuboj, per puŝoj verŝiĝis pluvo, vento ekfajfis en la ŝnuraro de «Krono». Dvino bruniĝis, ŝvelis, brue batis al la bordoj. En la skansoj estis flamantaj la bruligitaj de la svedoj gardistejo, kazerno de la doganistoj, budoj, en kiuj loĝis la dragonoj. </text:p>
      <text:p text:style-name="P14">Grafo Gyllenstierna en kiraso sub leda mantelo, en ŝtalaj genuŝirmiloj kaj kubutŝirmiloj, en kupra orita kasko kun plumoj, staris sur la pobferdeko ĉe la pobrando, apud la rapide turniĝanta ventmontrilo. Klarionistoj, viciĝinte, ludis signalon: «Ankrojn levu, sekvu min!» Kupraj sonoriloj batis batalan alarmon. La eskadro estis prepariĝanta al batalo: la kanonaj truoj estis malfermitaj, la tuboj de la kanonoj rigardis en la grizan nebulon; soldatoj volvadis kaj levadis supren ledajn septojn de oficiraj kajutoj; soldatajn kaj matrosajn litojn oni forigadis en retojn, sur la rostrojn kaj en la kuirejon, por ke estu nenio troa, por ke nenio malhelpu kaj impliku la piedojn en decidaj minutoj de batalo. </text:p>
      <text:p text:style-name="P14"><text:soft-page-break/>La artileriistoj estis laborantaj ĉe la kanonoj: elprenadis tubajn ŝtopilojn, etendadis takelojn. Artileriaj helpantoj en mallongaj jakoj sen manikoj, en feraj brustoŝildoj — metadis dekstre ĉe la kanono ŝtopileltirilon kaj skovelon, maldekstre pendigadis sakon kun ŝtopiloj, kun bruo ĵetadis sur destinitajn lokojn rompostangojn kaj levstangojn. Ferdekaj matrosoj, ĝemante kaj insultante, metadis inter ĉiuj du kanonoj duonbarelojn kun akvo, super kiuj, fulgante, brulis kanonaj meĉoj. El pulvejoj artileriaj portistoj kure trenadis en korboj kuglegojn, mitrajlon, pulvon. Ŝipaj metalprilaboristoj disdonadis al la ŝipatakaj soldatoj reĝustigitan kaj akrigitan batalan armilaron. Matrosoj-akvoverŝistoj priverŝadis la ferdekojn per akvo, por ke pro bagatelo ne komenciĝu incendio. La ŝipestroj komandadis surtiradon de plektitaj el lineoj retoj super la pobkastelo kaj pruferdeko. Tiuj retoj devis reteni dum batalo falantajn sur homojn pecojn de mastoj kaj jardoj. </text:p>
      <text:p text:style-name="P14">Malsupre, laŭ ŝtuparoj kaj pasejoj, matrosoj estis mallevantaj en profundan holdon ĉerkon kun restaĵoj de kolonelo James, malantaŭe iris la eskadra kuracisto, petadis plende: </text:p>
      <text:p text:style-name="P14">— Pli garde, respektindaj sinjoroj! Vi ne scias, kian laboron al mi kostis nun prepari tiun ĉi korpon, por ke ĝi ne putru... </text:p>
      <text:p text:style-name="P14">La matrosoj, ĝemante, respondadis insulte: </text:p>
      <text:p text:style-name="P14">— Nin ja neniu suturos post la morto... </text:p>
      <text:p text:style-name="P14">— Nian fraton oni simple ĵetas en maron... </text:p>
      <text:p text:style-name="P14">— En lia kontrakto estis skribita ĉio... </text:p>
      <text:p text:style-name="P14"><text:soft-page-break/>— Ĉu en kontrakto aŭ sen kontrakto — ĉiuj ni nun iros al la fundo... </text:p>
      <text:p text:style-name="P14">— Kiel vi pensas, <text:span text:style-name="T4">herre</text:span> magistro? Per kio finiĝos tiu ĉi damnita ekspedicio? </text:p>
      <text:p text:style-name="P14">En la holdo ŝipa metalprilaboristo lutis la kverkan ĉerkon en feran ujon. La militpastro flustris per la lipoj super la mortinto kaj kune kun la kuracisto direktis sin supren, demandante survoje: </text:p>
      <text:p text:style-name="P14">— Kie estas pli sendanĝere, <text:span text:style-name="T4">herre</text:span> doktoro, dum batalo? Ĉu sub la ferdeka kovraĵo aŭ en la pobkastelo? </text:p>
      <text:p text:style-name="P14">Dum vojo ili duope eniris en la salonon kaj drinkis po granda glaso da brando. La pastro ebriiĝis, iĝis larmema, en malgajo plendis, ke vidis malbonan sonĝon, rememoradis sian kvietan patrujon — urbon Haflon. La kuracisto morne subridadis, poste ĵetis ĵetkubon — ĉu para aŭ nepara nombro? Rezultis nepara. </text:p>
      <text:p text:style-name="P14">— Ĉu malbone? — demandis la pastro. </text:p>
      <text:p text:style-name="P14">— Ne vidos vi Haflon! — diris la kuracisto. — Tamen vi nepre trafos en la ĉielan regnon, ĉar pereos por la sankta afero! </text:p>
      <text:p text:style-name="P14">Silente ili leviĝis supren. </text:p>
      <text:p text:style-name="P14">Ĉi tie grafo Gyllenstierna estis morne rigardanta en nebulan foron, aŭskultis, kiel interkrias raŭkaj voĉoj de matrosoj: </text:p>
      <text:p text:style-name="P14">— Ankro puras! </text:p>
      <text:p text:style-name="P14">— Ankro puras, <text:span text:style-name="T4">herre</text:span> ferdekestro! </text:p>
      <text:p text:style-name="P14">— Ankro puras, <text:span text:style-name="T4">herre</text:span> leŭtenanto! </text:p>
      <text:p text:style-name="P14"><text:soft-page-break/>— Ankro puras, <text:span text:style-name="T4">herre</text:span> ŝipestro! </text:p>
      <text:p text:style-name="P14">Urquhart, bruante per maŝkiraso, aliris al la subadmiralo, diris klare: </text:p>
      <text:p text:style-name="P14">— Ankro puras, <text:span text:style-name="T4">herre</text:span> subadmiralo! </text:p>
      <text:p text:style-name="P14">Grafo Gyllenstierna, ne turniĝante, ordonis: </text:p>
      <text:p text:style-name="P14">— Benon, pastro! </text:p>
      <text:p text:style-name="P14">La pastro malfirme paŝis antaŭen, preĝe kunmetis la manojn, prononcis balbute: </text:p>
      <text:p text:style-name="P14">— Benu nian heroaĵon sankta Brigita! </text:p>
      <text:p text:style-name="P14">Granda kupra sonorilo eksonoris por preĝo. Sur la pobkastelo, sur la pobferdeko, sur la pruferdeko, sur la mezferdeko, sur la kanonaj ferdekoj, en la pulvokamero ĉiuj matrosoj, soldatoj, oficiroj, dungitoj, piratoj, rabistoj — de del Robles ĝis Benkt Murdis Amikon — fleksis la genuojn, kunmetis la polmojn, fermis la okulojn, flustrante preĝojn... </text:p>
      <text:p text:style-name="P14">La pastro preĝis, sur lia malhelruĝa pro la trinkita brando vizaĝo ruliĝis piaj larmoj... </text:p>
      <text:p text:style-name="P14">— Sufiĉas! — diris Gyllenstierna, leviĝante de sur la genuoj. </text:p>
      <text:p text:style-name="P14">La granda kupra sonorilo batis ankoraŭ. Tamburoj ekbatis «Militiron por gloro de la reĝo!» Klarionoj sur ĉiuj ŝipoj de la eskadro ekkantis: «Neniu venkos vin, Svedio!» Grafo Gyllenstierna svingis tukon — «militiro». </text:p>
      <text:p text:style-name="P14">Kaj tuj Urquhart per paroltubo prononcis malrapide kaj dise: </text:p>
      <text:p text:style-name="P14"><text:soft-page-break/>— Militiro! Stari sur lokoj, ne paroli inter si, ne fumi tabakon, al batalo havi plenan pretecon... </text:p>
      <text:p text:style-name="P14">La ŝipoj malrapide, singarde, unu post alia, estis enirantaj en la larĝan buŝon de Dvino. La kanonoj streĉite kaj minace rigardis el siaj truoj. Sur mastoj vento estis flirtiganta grandegajn tukojn de svedaj flagoj. </text:p>
      <text:h text:style-name="P5" text:outline-level="3"><text:bookmark-start text:name="__RefHeading___Toc6891_1665404091"/>3. Bruligu meĉojn!<text:bookmark-end text:name="__RefHeading___Toc6891_1665404091"/></text:h>
      <text:p text:style-name="P14">Ekde la Sankta Kabo mem nevideblaj por la svedoj okuloj gvatis ilian eskadron. Kaj en la samaj minutoj, kiam en la Dvina buŝo grafo Gyllenstierna ordonis levi ankrojn, kampulo en hejmefarita malsekiĝinta ĉemizo elgrimpis el salikaro, kaptis je ŝnura duonbrido sian ĉevalaĉon, kuris apud la ĉevalaĉo kelkajn paŝojn sur ŝmacanta marĉo, saltis, surfalis la dorson de la ĉevalo per la ventro, transĵetis la piedon en bastoŝuo kaj, sovaĝe balancante la kubutojn, ekgalopis tien, kie atendis lin alia kampulo, preta rajdi pluen — al matrosoj, sidantaj apud signala kanono ĉe branĉkabaneto... </text:p>
      <text:p text:style-name="P14">Fiŝistoj, metiistoj, monaĥoj en malsekaj sutanoj kaj fiŝistaj botoj, iu kun lanco malantaŭ la ŝultroj, iu kun hakilo sub la zono, iu kun muskedo, — eksidadis sur ĉevalojn, rapidis al la citadelo. Laŭ novaj sekretaj vojoj, laŭ kaŝitaj padoj kuris ĉevaloj, malgrandaj boatoj transportadis la kurierojn trans akvon, se ĝi renkontiĝadis sur la vojo, el ĉebordaj densaj arbustoj, el post fojnostakoj, el post betuloj observadis la eskadron atentaj, kutimiĝintaj al maro, malbonkoraj okuloj de pomoroj... </text:p>
      <text:p text:style-name="P14"><text:soft-page-break/>Kaj longe antaŭ kiam la observanto de la flagŝipo ekvidis la Novdvinan citadelon, tie sur la ekzercoplaco ekkantis fortresaj klarionoj, sur remparoj, sur turoj, sur muroj alarme ekbatis tamburoj. </text:p>
      <text:p text:style-name="P14">Tuj sub eta pluvo, retenante la sabrojn, ekkuris matrosoj al siaj brulŝipoj por prepari ilin al batalo. Per rapidaj paŝoj ekiris sur remparojn, al kaŝitaj ĝis la tempo kanonoj, — kanonestroj, meĉistoj, direktistoj. Kampuloj-peĉfaristoj, ŝprucigante per la bastoŝuoj flakojn, vice ekkuris al la siblantaj kaj gluglantaj kaldronoj kun peĉo — aldoni sekan lignaĵon, por per bolanta kuiraĵo renkonti la malican latronon, se li trabatos sin al la fortresaj muroj. Soldatoj kun muskedoj, kun fusiloj, kun arkebuzoj vice leviĝadis al siaj embrazuroj, dismetadis tie sian militistan ilaron, prepariĝadis stari longe, ĝis ekruliĝos reen la damnita malamiko. Masonistoj, ĉarpentistoj, forĝistoj, portistoj, terfosistoj, ĉiuj, kiuj konstruis la fortreson, kun pezaj lancoj, forĝitaj en libera tempo sur fortresaj ambosoj, kun klaboj, kun akrigitaj tranĉiloj okupadis la truojn, prepariĝante batali laŭ forto kaj sperto, helpi ĵeti ŝtonojn, verŝi peĉon, faligi trabojn sur la kapojn de la latronoj. En unu momento la fortresa korto pleniĝis per centoj da homoj kaj ree malpleniĝis — la homoj instalis sin en siaj lokoj, prepariĝis al batalo, kvietiĝis. Ree estiĝis silento, nur la pluvo susuradis, kaj maltrankviligitaj mevoj kriadis super Dvino. </text:p>
      <text:p text:style-name="P14">Silvestro Petroviĉ en peruko kun harligo, en nova Preobraĵenska kaftano, strikte zonita per skarpo, en mantelo kaj trikorna ĉapelo, en blankaj gantoj, kun spado, kun mallonga <text:soft-page-break/>lorno en la mano, eliris el sia domo, pririgardis la jam malpleniĝintan fortresan ekzercoplacon, kriis en la vestiblon: </text:p>
      <text:p text:style-name="P14">— Manjo, mi la tabaksaketon forgesis, alportu... </text:p>
      <text:p text:style-name="P14">Manjo alportis la tabaksaketon, pipon, tindron, fajroŝtonon, fajrilon, demandis rapide, flustre: </text:p>
      <text:p text:style-name="P14">— Ĉu ni adiaŭos dume? </text:p>
      <text:p text:style-name="P14">Li firme kunpremis ŝian manon, respondis same flustre: </text:p>
      <text:p text:style-name="P14">— Kiam bombardado komenciĝos, la infanojn — en la kelon. Dume ili en la domo sidu, sur la placon eliri ne necesas... </text:p>
      <text:p text:style-name="P14">Kaj li eksilentis. </text:p>
      <text:p text:style-name="P14">— Kia silento! — diris Manjo, fiksaŭskultante. — Nur solaj mevoj krias. Eble, ili jam vidas la svedojn? </text:p>
      <text:p text:style-name="P14">Silvestro Petroviĉ vokis avinon Eŭdoĥa-n, Taisja-n: </text:p>
      <text:p text:style-name="P14">— Jen kio, sinjoroj volontuloj, iru sub la muron. Tie por vi estos multe pli oportune. Kontraŭ kuglegoj estas ŝtona alero, neniu kuglego trabatos, da loko estas multe, se iu soldato estos vundita — li al vi venos, trovos. </text:p>
      <text:p text:style-name="P14">Li vokis kurantan sur la placo Jegorĉjon, ordonis: </text:p>
      <text:p text:style-name="P14">— Vi, Jegoro, ordonu elruli da vodko du aŭ tri bareletojn, la avino al homoj donadu, vodko por vundito estas sankta afero. Kaj al mia Manjo malpermesu disponi, ŝi estas tro malavara, ĉion antaŭ la komenco de la batalo disdonos... </text:p>
      <text:p text:style-name="P14"><text:soft-page-break/>Avino Eŭdoĥa riverencis, Jegorĉjo kure alportis sub la fortresan muron korbon kun pocioj, kun ursa ŝmiraĵo, kun odorantaj herboj. Taisja alportis botelon kun avina tizano, Manjo ekkuris por tolo por pansaĵoj, por kovriloj, por fojnaj matracoj por vunditoj. Silvestro Petroviĉ postkriis al ŝi: </text:p>
      <text:p text:style-name="P14">— Ĉion, kio estas, portu, nenion en la domo lasu. Ĉu vi aŭdas? </text:p>
      <text:p text:style-name="P14">— Mi aŭda-as! — dum kurado respondis Manjo. </text:p>
      <text:p text:style-name="P14">Silvestro Petroviĉ ekiris al ŝtuparo, kondukanta supren. Ĉi tie du viroj fiksiĝis kun ŝarĝo — en verga korbo ili trenis supren kuglegojn. La korbo ŝiriĝis, kroĉiĝis, la pli maljuna viro estis skoldanta la junulon, kiu estis subtenanta la korbon malsupre. Kaj subite Silvestro Petroviĉ rekonis ilin ambaŭ: la pli aĝa, kun barbeto, maldika kaj ĉifona, — tiam, vintre, sur vojo al Ĥolmogoro atakis lin, Ievlev-on. La alia, Kosmo, murdis antaŭ nelonge en la korto de la Sepurba domo la ŝteliston-intendanton. Kaj nun ili ambaŭ estas ĉi tie, ĉe sia militista afero. </text:p>
      <text:p text:style-name="P14">La korbo finfine traiĝis. Silvestron Petroviĉ-on atingis Rezen — same en parada multekosta kaftano, razita, en pufa peruko, — deziris bonan matenon. </text:p>
      <text:p text:style-name="P14">— Jen, ĝi estas bona! — subridis Ievlev. </text:p>
      <text:p text:style-name="P14">Laŭ knarantaj ŝtupoj ili leviĝis sur la altan pordegan turon, ekstaris ĉe embrazuro, en kiun humide spiris Dvino. Ievlev rigardis nelonge, poste diris, transdonante la lornon al Rezen: </text:p>
      <text:p text:style-name="P14">— Vidu, Jegoro! Ili iras! </text:p>
      <text:p text:style-name="P14"><text:soft-page-break/>La inĝeniero fiksis la lornon kaj tuj ekvidis blankajn kvadratojn kaj triangulojn de pufaj pro vento veloj, jardojn, mastojn, vimplojn... </text:p>
      <text:p text:style-name="P14">— Rapide ili iras! — diris Rezen en la germana. — Sentime iras! Ili trovis piloton, damne! </text:p>
      <text:p text:style-name="P14">— Trovis! — ree rigardante per la lorno, konsentis Ievlev. </text:p>
      <text:p text:style-name="P14">Rezen, knarante per novaj ŝuoj, trairis la turon, elŝoviĝis en alian embrazuron, ordonis al deĵoranta kanonisto: </text:p>
      <text:p text:style-name="P14">— Forĝistoj ardigu kuglegojn, pulvistoj metu ŝargon. </text:p>
      <text:p text:style-name="P14">Ievlev rigardis per la lorno al Dvino, al ties grizaj akvoj, kie egalmezure balanciĝadis la interkonsentitaj kun Rjabov buoj, kvazaŭ forgesitaj ĉi tie kaj samtempe precize markantaj la limojn de la artefarita malprofundaĵo, rigardis al la Marka insulo, al kaŝiĝintaj tie kanonoj, al kanonistoj, al juna oficiro, levinta la spadon, — li mallevos, kaj ĉiuj kanonoj de lia baterio samtempe pafos al tiu loko, kie kviete balanciĝas nun la buoj kaj kie estos dronigita malamika ŝipo... </text:p>
      <text:p text:style-name="P14">«Malfrue li levis la spadon, — pensis Silvestro Petroviĉ. — Longe li ankoraŭ atendos, la mano tute rigidiĝos». </text:p>
      <text:p text:style-name="P14">Laboristoj, unu post alia, fleksiĝinte kuris al kapstano, sur kiun, eble, se io okazos, oni survolvos ĉenon. Ili kuradis, saltadis en kavon. El ĉi tie, de la turo, Ievlev klare vidis, kiel ili ekstaradis al la stangoj de la kapstano, prepariĝadis al sia afero. Nun nur hundo estis bojanta sur la Marka insulo, — gaja grandorela hundido pensis, ke la homoj kaŝiĝas kaj saltas en la kavon, ludante kun li. Sed el la kavo elŝoviĝis mano, la <text:soft-page-break/>hundidon oni kaptis kaj metis en sakon, por ke ĝi ne bruu. Kaj sur la Marka insulo, same kiel en la fortreso, neniu iĝis videbla — ĉiuj kaŝiĝis. La svedo pensu, ke nenie kaj neniu atendas lin en tiu malfrua horo... </text:p>
      <text:p text:style-name="P14">— Ferdekestro! — ne turniĝante, sciante, ke Semisadov estas ĉi tie, vokis Ievlev. </text:p>
      <text:p text:style-name="P14">— Ĉi tie estas ferdekestro! — tuj per vigla voĉo respondis Semisadov. </text:p>
      <text:p text:style-name="P14">— Bonan rudriston ili havas, ĉu, ferdekestro? </text:p>
      <text:p text:style-name="P14">— Li kuraĝe iras! — respondis Semisadov. — Tian oni ne tuj trovos... </text:p>
      <text:p text:style-name="P14">Rezen bruligis la pipon, diris abrupte: </text:p>
      <text:p text:style-name="P14">— Sur la flagŝipo ĉiuj kanontruoj estas malfermitaj kaj sur la brammasto signalo estas levita — al batalo pretiĝu! </text:p>
      <text:p text:style-name="P14">— Do ni jam estas pretaj! — respondis Ievlev. </text:p>
      <text:p text:style-name="P14">La antaŭa ŝipo de la eskadro kun skulptita el ebono figuro sur la pruo, aperis el post la Dvina kabo kaj tuj komencis kvazaŭ kreski, elŝiriĝante el vualo de nebulo kaj pluvo. De sur la turo estis videble, kiel ĉe la prua kupra kanono de la flagŝipo staras pretaj al pafado kanonistoj, kiel brilas sur ili malsekaj pro pluvo maŝkirasoj, kiel minacas al ili per pugno pruferdeka artileria oficiro. La grandega ŝipo estis iranta kliniĝinte, mara freŝa vento fajfis en ĝia ŝnuraro, centoj da soldatoj en kupraj kaskoj, kun muskedoj, fusiloj, lancoj, staris sur la pobkastelo, <text:soft-page-break/>sur la mezferdeko, sur la pruferdeko, en malfermitajn truojn de kanonaj ferdekoj en tri vicoj rigardis tuboj de kanonoj... </text:p>
      <text:p text:style-name="P14">— Ferdekestro! — senhaste, per certa, trankvila voĉo vokis Ievlev. </text:p>
      <text:p text:style-name="P14">— Ĉi tie estas ferdekestro! — aŭdiĝis malantaŭ lia dorso. </text:p>
      <text:p text:style-name="P14">— Bruligu meĉojn! </text:p>
      <text:p text:style-name="P14">— Bruligu meĉojn! — kriis en la embrazuron Semisadov. </text:p>
      <text:p text:style-name="P14">— Meĉoj brulas! — preskaŭ tuj respondis la deĵoranta kanonisto. </text:p>
      <text:p text:style-name="P14">— Prepariĝu, kanonoj! — ordonis Ievlev. </text:p>
      <text:p text:style-name="P14">La artileriistoj kroĉiĝis per la manoj al afustoj, la direktistoj malrapide movadis kojnojn, turnadis stangojn, atendis la lastan komandon. Semisadov arde spiris al la nuko de Ievlev — rigardis, kiel antaŭ la embrazuro de la turo aperas la sveda flago — la ora kruco sur blua kampo. </text:p>
      <text:h text:style-name="P5" text:outline-level="3"><text:bookmark-start text:name="__RefHeading___Toc6893_1665404091"/>4. La eskadro sur Dvino<text:bookmark-end text:name="__RefHeading___Toc6893_1665404091"/></text:h>
      <text:p text:style-name="P14">Rjabov mallaŭte diris al Jakobo: </text:p>
      <text:p text:style-name="P14">— Pli poste venu al la stirrado. Triope estos pli facile. </text:p>
      <text:p text:style-name="P14">Jakobo demandis: </text:p>
      <text:p text:style-name="P14">— Ĉu la hakilo estas ĉe vi? </text:p>
      <text:p text:style-name="P14">Rjabov kapjesis, reĝustigis sur si la arĝentan brokaĵan kaftanon, pli strikte streĉis la zonon. Demĉjo per brulantaj admiraj okuloj rigardis al la rudristo. </text:p>
      <text:p text:style-name="P14"><text:soft-page-break/>— Jen vi okulumas! — diris Rjabov. — Pri kio vi ĝojas? Rigardu malĝoje, ĝoji estas frue... </text:p>
      <text:p text:style-name="P14">Demĉjo ekridis, demandis: </text:p>
      <text:p text:style-name="P14">— Kiel do malĝoje rigardi? Ne estas mi instruita, oĉjo... </text:p>
      <text:p text:style-name="P14">— Jen, kiel vi en la pasintaj tagoj rigardis, tiel ankaŭ nun... </text:p>
      <text:p text:style-name="P14">Li tiris Demĉjon je la nazo, je la hartufo, ekiris el la kajuto supren. Jakobo turnis sin al la admirala kuirejo. Demĉjo atingis la rudriston, duope ili eliris sur la pobkastelon. Urquhart renkontis ilin afable, kondukis al la stirrado. Rjabov malrapide pririgardis la velojn, komencis paroli, ke veloj estas malmultaj. Demĉjo rapide tradukis: </text:p>
      <text:p text:style-name="P14">— Sinjoro piloto konsilas al sinjoro ŝipestro levi pli da veloj, por, havante bonan venton al la pobo, per bona iro preteriri la fortreson kaj ne ricevi damaĝon... </text:p>
      <text:p text:style-name="P14">La subadmiralo kapjesis: </text:p>
      <text:p text:style-name="P14">— Li pravas! Ju pli rapide ni preteros la rusan citadelon — des pli baldaŭ ni finos la militiron. Sed veloj estas sufiĉaj. Eĉ irante kun tia rapido, kiel nun, ni riskas multon. </text:p>
      <text:p text:style-name="P14">Urquhart almetis la manojn al la koro, diris dolĉe: </text:p>
      <text:p text:style-name="P14">— <text:span text:style-name="T4">Herre</text:span> subadmiralo ne estas certa pri nia piloto, sed mi asertas, ke tian piloton mi vidis neniam. </text:p>
      <text:p text:style-name="P14">Grafo Gyllenstierna silente rigardis al la larĝaj ŝultroj de Rjabov, al liaj polmoj, trankvile kaj certe kuŝantaj sur teniloj de la grandega stirrado. La piloto kondukis la ŝipon lerte, laŭ la tuta konduto de la rudristo estis videbla sperta maristo. </text:p>
      <text:p text:style-name="P14"><text:soft-page-break/>— Dvino abundas je malprofundaĵoj! — diris Gyllenstierna. </text:p>
      <text:p text:style-name="P14">— Li konas ĉiun el ili! — respondis Urquhart. </text:p>
      <text:p text:style-name="P14">La subadmiralo kun dubo ŝultrolevis. </text:p>
      <text:p text:style-name="P14">Demĉjo ekparolis denove: </text:p>
      <text:p text:style-name="P14">— Sinjoro piloto pensas, ke kun tia malgranda rapido estos malfacile sub kanonoj. Sinjoro piloto scias, ke da kanonoj estas multe en la fortreso, kaj ke estas grandaj kanonoj... </text:p>
      <text:p text:style-name="P14">Gyllenstierna interrompis Demĉjon: </text:p>
      <text:p text:style-name="P14">— Aldonu velojn, <text:span text:style-name="T4">herre</text:span> ŝipestro, sed la ruso sciu, ke se la ŝipo trafos malprofundaĵon, ni senigos lin je la vivo! </text:p>
      <text:p text:style-name="P14">Rjabov malrapide, nur iomete movis la stirradon. Humida mara vento kun nehasta, plu firmiĝanta forto plenigadis la velojn, «Krono» ekiris pli rapide, post ĝi kolumne moviĝis la eskadro. Urquhart aliris al la rudristo, frapis lian ŝultron, diris: </text:p>
      <text:p text:style-name="P14">— Granda Ivano estas la plej bona piloto el ĉiuj, kiujn mi konas. Granda Ivano amikiĝu kun la olda ŝipestro, kaj lia vivo iĝos bonega... </text:p>
      <text:p text:style-name="P14">La rudristo subridis, respondis: </text:p>
      <text:p text:style-name="P14">— Do kial vi min en la ĉenkesto tenas, sinjoro ŝipestro... </text:p>
      <text:p text:style-name="P14">— Sed ĉi tie estis granda batalo! — ekkriis Urquhart. — Vin ja oni povis mortigi, Granda Ivano! </text:p>
      <text:p text:style-name="P14">Rjabov, ne respondante, movis la stirradon, kun singardo ĉirkaŭirante malprofundaĵojn. Matrosoj transdonadis sur la pobkastelo vortojn de la ŝipa observanto:' </text:p>
      <text:p text:style-name="P14"><text:soft-page-break/>— Ĉe la baborda pruo estas droninta barko, <text:span text:style-name="T4">herre</text:span> ferdekestro! </text:p>
      <text:p text:style-name="P14">— Ĉe la baborda pruo estas droninta barko, <text:span text:style-name="T4">herre</text:span> leŭtenanto! </text:p>
      <text:p text:style-name="P14">— Ĉe la baborda pruo estas droninta barko, <text:span text:style-name="T4">herre</text:span> ŝipestro! </text:p>
      <text:p text:style-name="P14">Demĉjo tradukis: </text:p>
      <text:p text:style-name="P14">— Barko droninta estas maldekstre antaŭ la nazo! </text:p>
      <text:p text:style-name="P14">— Kien ne necesas — ni ne trafos! — respondis Rjabov. </text:p>
      <text:p text:style-name="P14">La ŝipo iris rapide, pretere en pluva vualo kuradis konataj herbokampoj, marĉetoj, vilaĝoj, sur holmetoj — kapeloj, krucoj, metitaj laŭ voto de pomoroj, lignaj malnovaj, muskokovritaj preĝejoj. Rjabov, mallarĝiginte la okulojn, rigardis antaŭen, liaj fortikaj manoj kun trankvila forto tenis tenilojn de la stirrado, Demĉjo staris apude, proksime, same rigardis antaŭen. </text:p>
      <text:p text:style-name="P14">— Ĉu vi timas? — mallaŭte demandis Rjabov. </text:p>
      <text:p text:style-name="P14">— Ne, mi ne timas! </text:p>
      <text:p text:style-name="P14">Li silentis iom, diris kun mallonga suspiro: </text:p>
      <text:p text:style-name="P14">— Krikov-on mi bedaŭras, Atanazion Petroviĉ-on, oĉjo! Ĉiam mi pri li pensas... </text:p>
      <text:p text:style-name="P14">— Per bedaŭro oni maron ne trairas! — amare respondis Rjabov. — Bedaŭri ne estas fari aferon. Estas facile... </text:p>
      <text:p text:style-name="P14">Sur la pruo la observanto batis malgrandan sonorilon, alarme kriis: </text:p>
      <text:p text:style-name="P14"><text:soft-page-break/>— Rekte antaŭ la pruo malkovriĝas la eksteraj turoj de la fortreso! </text:p>
      <text:p text:style-name="P14">En la pobkastelo oni transdonis: </text:p>
      <text:p text:style-name="P14">— Rekte antaŭ la pruo estas la eksteraj turoj de la fortreso, <text:span text:style-name="T4">herre</text:span> leŭtenanto! </text:p>
      <text:p text:style-name="P14">— Rekte antaŭ la pruo estas la eksteraj turoj de la fortreso, <text:span text:style-name="T4">herre</text:span> ŝipestro! </text:p>
      <text:p text:style-name="P14">— Nu, bruas! — diris Rjabov. — Ja ni mem vidas... </text:p>
      <text:p text:style-name="P14">Sur la pobkastelo, sur la kanonaj ferdekoj, sur la pruferdeko tamburoj rule batis signalon «al batalo!» La ferdekaj oficiroj kunpremis per la dentoj la fajfilojn. La kanonistoj almetiĝis al la malfermitaj paftruoj. Rjabov, mallarĝigante la okulojn, akre rigardis antaŭen, fiksrigardadis la turojn, la fortresajn remparojn, la malaltan, firme fermitan pordegon, la krenelajn murojn, grizajn ŝiritajn nubojn super la fortresa sonorilturo... </text:p>
      <text:p text:style-name="P14">— Meĉistoj! Bruligi meĉojn! — ordonis la subadmiralo. </text:p>
      <text:p text:style-name="P14">La ferdekaj oficiroj stride ekfajfis per la fajfiloj, la artileriaj helpantoj levis kuglegojn, prepariĝante meti novajn post la pafo. Gyllenstierna elprenis el la poŝo tukon. En tiu momento al li de malantaŭe aliris Jakobo kun pleto, riverencis. Gyllenstierna tremeris. Jakobo diris ĝentile: </text:p>
      <text:p text:style-name="P14">— Kafo por <text:span text:style-name="T4">herre</text:span> subadmiralo... </text:p>
      <text:p text:style-name="P14">— Al diablo! — bruske respondis Gyllenstierna. </text:p>
      <text:p text:style-name="P14">Ankoraŭ foje batis la sonorilo, en la pobkastelo oni transdonis: </text:p>
      <text:p text:style-name="P14"><text:soft-page-break/>— Rekte antaŭ la pruo malkovriĝis la tuta fortreso, <text:span text:style-name="T4">herre</text:span> leŭtenanto! </text:p>
      <text:p text:style-name="P14">— Rekte antaŭ la pruo malkovriĝis la tuta fortreso, <text:span text:style-name="T4">herre</text:span> ŝipestro! </text:p>
      <text:p text:style-name="P14">La ŝipo estis iranta al la fortreso. Gyllenstierna atendis. Ankoraŭ nemulte — kaj li svingos la tukon. Tiam la tuta ŝipflanko pafos per ĉiuj kanonoj — de la plej malpezaj sur la supra ferdeko ĝis la plej pezaj sur la malsupra kanonferdeko. </text:p>
      <text:h text:style-name="P4" text:outline-level="2"><text:bookmark-start text:name="__RefHeading___Toc6895_1665404091"/>Ĉapitro oka<text:bookmark-end text:name="__RefHeading___Toc6895_1665404091"/></text:h>
      <text:p text:style-name="P7"/>
      <text:p text:style-name="P10">Ne por alta princo Vladimiro,<text:line-break/>Kaj ne por princino Eŭpraksia,<text:line-break/>Sed por kara tero nia rusa,<text:line-break/>Por vidvinoj, orfoj, malriĉuloj. </text:p>
      <text:p text:style-name="P12"><text:span text:style-name="T4">Epika kanto</text:span> </text:p>
      <text:h text:style-name="P5" text:outline-level="3"><text:bookmark-start text:name="__RefHeading___Toc6897_1665404091"/>1. La heroaĵo<text:bookmark-end text:name="__RefHeading___Toc6897_1665404091"/></text:h>
      <text:p text:style-name="P14">Rekte antaŭ la pruo de la flagŝipa «Krono» malkovriĝis la tuta fortreso. Ĝi iĝis nun alia, ol tiam, kiam la rudristo gastis ĉe Silvestro Petroviĉ: nun eĉ unu homo ne estis videbla sur ĝiaj batalaj turoj kaj remparoj, eĉ unu sono ne venadis el tie, kie tiel antaŭ nelonge dum tago kaj nokto staris senĉesa tondrado de pezaj kaj grandaj laboroj. Eblis pensi, ke tie oni plu dormas, kaj por unu momento Rjabov ektimis: ĉu vere ili ne estas pretaj? Ĉu ili ne vidas, ne aŭdas, kia venas malfeliĉo, per kia ruinigo minacas al la urbo la sveda eskadro, kiom da dungitoj en kaskoj kaj kirasoj staras sur la pobkasteloj de la ŝipoj, kiom da kanonoj rigardas el la paftruoj, kiom da avidaj okuloj rigardas la bordojn de Dvino, serĉante, kie rabi, kion bruligi, kiun murdi? </text:p>
      <text:p text:style-name="P14">Sed la atenta rigardo de la rudristo tuj rimarkis, ke iu moviĝis kaj kaŝiĝis sur turo de la fortreso, kaj laŭ tio, kiel rapide glitis tie la homo, Rjabov komprenis: ili atendas, ili estas pretaj, akceptos la latronon kiel necesas, komencos ĝustatempe, ne malfruos. Nun estas lia vico, nun venis la tempo por lia <text:soft-page-break/>laboro. Kaj en unu mallonga momento li prepariĝis — per rigardo li rimarkis la buojn, markantajn la malprofundaĵon, pli forte apogiĝis per la piedoj sur la peĉitaj tabuloj de la ferdeko, pli firme metis la polmojn sur la tenilojn de la stirrado. </text:p>
      <text:p text:style-name="P14">Demĉjo staris malantaŭe, ĉe lia maldekstra ŝultro, tradukadis, se necesis ion traduki, Jakobo alportadis al la subadmiralo jen kafon, jen plenigitan per tabako pipon, jen kruĉeton da varmega punĉo. Humida vento fajfadis en la ŝnuraro de la flagŝipo, pezaj pluvaj gutoj flugadis al la vizaĝo. La fortreso plu proksimiĝadis, plu kreskis, ĝiaj minacaj severaj turoj kaj remparoj kvazaŭ kuris renkonten al la ŝipo. </text:p>
      <text:p text:style-name="P14">— Iru vi prefere de ĉi tie al la rando! — diris Rjabov al Demĉjo. — Vi ne ĝiskuros, kiam venos la tempo. </text:p>
      <text:p text:style-name="P14">— Sed kiu tradukos por vi, oĉjo? — demandis Demĉjo. — Ne povas mi foriri, ili tuj komprenos... </text:p>
      <text:p text:style-name="P14">— Mi diras, foriru! — ordonis Rjabov. </text:p>
      <text:p text:style-name="P14">Sed Demĉjo ne foriris, restis stari ĉe la maldekstra ŝultro de la rudristo, malobeis preskaŭ la unuan fojon dum la vivo, rigardis antaŭen — al la turoj kaj remparoj de la fortreso, al la buoj, kiuj ĉiam pli rimarkeble balanciĝadis sur la griza akvo. Jam eblis distingi vergojn, per kiuj ili estis ligitaj, kanabajn ŝnurojn, per kiuj ili estis kuntiritaj. </text:p>
      <text:p text:style-name="P14">— Ho! — prononcis Urquhart. — La moskvianoj en hasto ne forigis buojn de la ŝanelo. Des pli bone, diablo prenu, des pli bone! Ĉi tie necesas direkti nin pli maldekstre, ĉu? </text:p>
      <text:p text:style-name="P14"><text:soft-page-break/>Demĉjo tradukis, Rjabov respondis, ke li ĝuste tiel iros. Li iomete movis la tenilojn de la stirrado, «Krono» iomete kliniĝis, la vento ekfajfis pli laŭte. </text:p>
      <text:p text:style-name="P14">— Oĉjo, — flustre demandis Demĉjo, — sed, eble, Atanazio Petroviĉ foriris viva? Iu unu foriris... </text:p>
      <text:p text:style-name="P14">— Mortigis oni la kapitanon! — respondis Rjabov. — Ne povis li foriri. Ĉu oficiro povus foriri kaj forlasi soldatojn? Ne, ne tia li estis homo... </text:p>
      <text:p text:style-name="P14">Nun jam nelonge restis ĝis la buoj, kaj Rjabov, fiksrigardante ilin, larĝe, per plena brusto suspiris, fine prepariĝante kaj konformiĝante al tio, kion li devis plenumi. Forta ruĝo aperis sur liaj vangoj, falto kuŝiĝis inter la brovoj, streĉiĝis kaj pufiĝis muskoloj sub la maldika brokaĵo de la multekosta kaftano. </text:p>
      <text:p text:style-name="P14">La pobo de «Krono» ruliĝis dekstren, la pruo iris al la buoj. </text:p>
      <text:p text:style-name="P14">Lastfoje la rudristo ĵetis rigardon al la turoj de la fortreso kaj jam ne plu deŝiradis la helan kaj streĉitan rigardon disde la vojo, laŭ kiu iris la ŝipo. </text:p>
      <text:p text:style-name="P14">Rjabov pri nenio pensis en tiuj lastaj sekundoj, nenion rememoradis, nenion adiaŭadis. Eĉ unu penson pri proksima kaj probabla pereo li ne allasis al si. Li sciis firme, ke li estos viva, kaj maltrankvilis nur pri Demĉjo kaj pri sia nova amiko, kiuj, kiel al li ŝajnis, povis ne sukcesi fari tion, kion necesis. Kaj, rigardante antaŭen, li diris al ili ambaŭ karese kaj kuraĝige: </text:p>
      <text:p text:style-name="P14">— Nun, fraĉjoj, estas nelonge. Nun tenu vin! </text:p>
      <text:p text:style-name="P14"><text:soft-page-break/>— Ni tenas! — per rompiĝanta pro admiro voĉo respondis Demĉjo. </text:p>
      <text:p text:style-name="P14">Liaj vangoj ardis, la okuloj sendeŝire observis la buojn. Jakobo same rigardis al la buoj, firme kunpremante tranĉilon sub la kaftano. Li estis pli pala, ol ĉiam, pli diskreta, ol kutime, kaj fojfoje ĵetadis rigardojn al flankoj, prepariĝante al batalo, kiu devis okazi ĉi tie, ĉe la stirrado. </text:p>
      <text:p text:style-name="P14">— Nu, oĉjo! — per arda flustro malantaŭ la dorso de Rjabov diris Demĉjo. — Kun Dio! </text:p>
      <text:p text:style-name="P14">En tiu sekundo Rjabov, kunpreminte la dentojn, lastfoje iomete movis la stirradon. Preskaŭ tuj longa grinco elŝiriĝis, ŝajne, de la fundo mem de Dvino, la pruo de «Krono» malrapide leviĝis, la pobo komencis subfali, kaj longa seninterrompa kriego de malespero kaj furiozo ruliĝis tra la kanonaj ferdekoj, la pobkastelo, la pobferdeko kaj la tuta ŝipo. </text:p>
      <text:p text:style-name="P14">La rudristo ellasis la tenilojn de la stirrado. </text:p>
      <text:p text:style-name="P14">Ĉi tie jam ne estis, kion fari — la flagŝipo estis firme sidanta sur la malprofundaĵo. </text:p>
      <text:p text:style-name="P14">En hurlado de voĉoj, tute proksime, surdige ekklakis pistolaj pafoj, la rudristo kliniĝis, komprenis — oni pafas al li. Tute proksime brilis pinto de spado, li batis per la hakilo, la homo, kiu volis mortpiki lin, falis. Demĉjo kaj Jakobo estis rebatantaj malantaŭ la dorso de Rjabov, kaj li ŝirmadis ilin ambaŭ kaj hakadis per la hakilo ĉiujn, kiuj ĵetiĝadis al li, tiel trafe kaj kun tia teruriga forto, ke ĉirkaŭe baldaŭ kreiĝis malpleno, kaj nur pafoj tondris ĉiam pli ofte kaj kolere. </text:p>
      <text:p text:style-name="P14"><text:soft-page-break/>Nek Rjabov, nek Demĉjo, nek Jakobo vidis, kiel la dua ŝipo de la eskadro, ne sukcesinte eviti, trafis en la altan skulptitan pobon de «Krono», ili nur sentis teruran puŝon kaj ankoraŭ foje aŭdis kriegojn de la anaro de la flagŝipo, longan, jam ne ĉesantan krion kaj post ĝi akordan, surdigan, basan muĝon de kanonoj: samtempe batis la kanonoj de la Novdvina citadelo kaj la baterio de la Marka insulo. </text:p>
      <text:p text:style-name="P14">Rebatante per la hakilo, Rjabov ne vidis, kiel oni forpremis de li Jakobon, kiel falis Demĉjo. Sed kiam ardigita kuglego splitis la ferdekan kovraĵon kaj dispelis la svedojn, la rudristo retrorigardis kaj komprenis, ke Demĉjo estas vundita. Alte levinte en la dekstra mano la hakilon, la rudristo revenis kaj ektrenis kun si Metrion al la rando, por salti kun li en la akvon, sed subite komprenis, ke iri li ne povas, povas nur rampi. Sed ankaŭ rampi ne eblis, ĉar oni lin frakasus, kaj li plu iris kaj iris, kovrita de sango, kun la hakilo en la mano, trenante post si Metrion. Ĉe la rando mem al li helpis Jakobo, kiu same estis vundita kaj, larĝe malfermante la buŝon, neniel povis enspiri. </text:p>
      <text:p text:style-name="P14">— Li tuj saltos! — diris Rjabov al Jakobo pri Demĉjo. — Li estas en ordo, batiĝis, eble, iomete. Mi kun li naĝos, kaj vi same naĝu kun ni... </text:p>
      <text:p text:style-name="P14">Ree fajfis kuglego kaj enpikiĝis en la ferdekon. </text:p>
      <text:p text:style-name="P14">Jakobo trenis Demĉjon al breĉo en la ŝiprando. Demĉjo laŭte ĝemis, Rjabov ordonis: </text:p>
      <text:p text:style-name="P14">— Saltu, ne atendu! Saltu! </text:p>
      <text:p text:style-name="P14"><text:soft-page-break/>Ili saltis duope, kaj la rudristo saltis post ili. Jam en la akvo li batiĝis je io per la kapo, kaj malvarma griza Dvino fermiĝis super li. </text:p>
      <text:h text:style-name="P5" text:outline-level="3"><text:bookmark-start text:name="__RefHeading___Toc6899_1665404091"/>2. Sur la fortresa turo<text:bookmark-end text:name="__RefHeading___Toc6899_1665404091"/></text:h>
      <text:p text:style-name="P14">— Pafu! — ordonis Ievlev. </text:p>
      <text:p text:style-name="P14">— Pafu! — kriis Semisadov. </text:p>
      <text:p text:style-name="P14">— Pafu! — kriis Teodozo Forĝisto al siaj kanonistoj. </text:p>
      <text:p text:style-name="P14">Kaj tuj tremeris la pordega turo, tremeris la remparoj, kaj flava flamo elŝiriĝis el la kanonaj tuboj. Kuglegoj kun fajfo kaj muĝo enpikiĝadis en la ferdekon de la flagŝipo, trabatadis la flankojn de la fregato, rompadis ferdekajn superkonstruaĵojn, splitadis rostrojn, savboatojn, mastojn. Pulva fumo, brulodoro, fulgo momente, kvazaŭ nubo, kovris la fortreson, kaj en tiu nubo kanonistoj purigadis la kanontubojn, enruladis kuglegojn, direktadis, pafadis. De kanono al kanono kuradis nigra Teodozo Forĝisto, korektadis direkton, larĝe malfermadis la buŝon, atendis pafon. Kaj kelkajn minutojn post la komenco de la batalo al la homoj ŝajnis, ke la batalo iras jam delonge, ke estas nenio speciale timinda en tiu afero, ke la svedo ne rebatos kaj baldaŭ al li estos fino. </text:p>
      <text:p text:style-name="P14">— Viktorio, sinjoro kapitan-komodoro! — kriis Rezen. — Ili ne plu havas kion fari, krom kapitulaci. Rigardu! </text:p>
      <text:p text:style-name="P14">Elŝovinte sin el la embrazuro ĝis la zono, li per la mano almontris al Ievlev la leviĝintan pruon de la flagŝipo, la fregaton, kiu iris kolumne post «Krono» kaj trafis ties pobon. <text:soft-page-break/>De la randoj de la fregato, de la pruferdeko, kriante, dispuŝante unu la alian, estis saltantaj svedoj; iuj penis mallevi savboaton, aliaj grimpis laŭ vantoj supren, triaj preĝis, etendante la manojn al la ĉielo. </text:p>
      <text:p text:style-name="P14">— Al ili estas fino! — diris Rezen. — Ili surgrundiĝis. Kiel tio okazis, ke ili surgrundiĝis? </text:p>
      <text:p text:style-name="P14">— Ilin surgrundigis rudristo Ivano Rjabov! — diris Ievlev. — Estis plenumita granda heroaĵo, Jegoro. Kaj koncerne tion, ke ni povas celebri venkon, — oni rapide diras, sed ne baldaŭ faras. Ne du ŝipoj estas en ilia eskadro, kaj ankoraŭ ne nun ili levos blankan flagon. Venkon necesas akiri, kaj ni nemalmulte laboros, ĝis ĝi trafos en niajn manojn. Ni iru al la kanonistoj! </text:p>
      <text:p text:style-name="P14">La inĝeniero almontris siajn orelojn — ne aŭdas mi. </text:p>
      <text:p text:style-name="P14">— Al la kanonistoj ni iru! — kriis Ievlev. </text:p>
      <text:p text:style-name="P14">Ili eliris sur la eksteran remparon, kie laboradis la kanonistoj, per tenajloj metadis en kanonajn faŭkojn ardigitajn ŝtonajn kuglegojn, priverŝadis la siblantan kupron de la tuboj per vinagro, direktadis, enpremadis meĉojn en fuzeojn... </text:p>
      <text:p text:style-name="P14">La svedoj ankoraŭ ne respondis. </text:p>
      <text:h text:style-name="P5" text:outline-level="3"><text:bookmark-start text:name="__RefHeading___Toc6901_1665404091"/>3. La batalo<text:bookmark-end text:name="__RefHeading___Toc6901_1665404091"/></text:h>
      <text:p text:style-name="P14">— Blankan flagon! — kriis Urquhart. — Blankan flagon, <text:span text:style-name="T4">herre</text:span> subadmiralo! Ni devas levi blankan flagon. Ekvidinte la blankan flagon, ili ĉesigos pafadon, kaj ni saviĝos, <text:span text:style-name="T4">herre</text:span> subadmiralo! Alie pereo, nur pereo atendas nin... </text:p>
      <text:p text:style-name="P14">Gyllenstierna kliniĝis, petis: </text:p>
      <text:p text:style-name="P14"><text:soft-page-break/>— Ripetu, mi nenion aŭdas. </text:p>
      <text:p text:style-name="P14">— Blankan flagon! — kriis Urquhart. </text:p>
      <text:p text:style-name="P14">Gyllenstierna subridis per la bluaj lipoj, levis pistolon, pafis demalsupre supren en la dikan vizaĝon de la ŝipestro de «Krono». Urquhart falis dorsaltere, la kupra kasko ruliĝis sur la ferdeko... </text:p>
      <text:p text:style-name="P14">Ĉirkaŭe oni plu pafadis per pistoloj, serĉadis la rusan piloton, kvazaŭ tio povus helpi almenaŭ al io. Gyllenstierna faris kelkajn paŝojn sur la kovraĵo de la pobferdeko, puŝis la tubon de la senŝarga pistolo en la makzelon de tremeganta Plomgren, batis la artileriiston per la piedo, kriis, rompante la voĉon: </text:p>
      <text:p text:style-name="P14">— Malpura poltrono! Staru rekte, kiam kun vi parolas admiralo! </text:p>
      <text:p text:style-name="P14">Plomgren globigis la okulojn, rektiĝis. La subadmiralo rigardis al li kun abomeno, — li mem en nenio ŝanĝiĝis, grafo Gyllenstierna: la sama trankvila flava vizaĝo, la samaj kartilagaj oreloj, la samaj kafkoloraj okuloj. </text:p>
      <text:p text:style-name="P14">— Ekzekutiston al mi! </text:p>
      <text:p text:style-name="P14">— Ekzekutiston al grafo subadmiralo! </text:p>
      <text:p text:style-name="P14">— Ekzekutiston, kaj pli baldaŭ! </text:p>
      <text:p text:style-name="P14">Svante Bagge troviĝis tuj. </text:p>
      <text:p text:style-name="P14">— Dekduon da knaboj prenu por helpo! — ordonis Gyllenstierna. </text:p>
      <text:p text:style-name="P14"><text:soft-page-break/>Dek du uloj viciĝis post la dorso de Bagge. </text:p>
      <text:p text:style-name="P14">— Malkuraĝulojn kaj perfidulojn mortigi sur la loko! — maĉinte per la lipoj, ordonis Gyllenstierna. — Ni devas gajni la batalon. La moskvianoj ne povas venki eskadron de lia moŝto reĝo de la svedoj, vandaloj kaj gotoj. Ni havas kanonojn, kuglegojn, artileriistojn.... </text:p>
      <text:p text:style-name="P14">Kaj la subadmiralo vokis per sia raŭka, maljunula, sed tute trankvila voĉo: </text:p>
      <text:p text:style-name="P14">— Leŭtenanto Plomgren! </text:p>
      <text:p text:style-name="P14">— Leŭtenanto Plomgren estas ĉi tie, <text:span text:style-name="T4">herre</text:span> subadmiralo! </text:p>
      <text:p text:style-name="P14">Gyllenstierna, plu maĉante per la lipoj, ĉirkaŭrigardis, pensis kaj ordonis plu trankvile kaj klare: </text:p>
      <text:p text:style-name="P14">— Kanonojn de la tribordo al batalo! Kanonojn de la babordo al batalo! Klarionistoj, «Gloron al la reĝo!» </text:p>
      <text:p text:style-name="P14">Du restintaj vivaj klarionistoj, apenaŭ tenante sin sur la kliniĝinta ferdeko, almetis la klarionojn al la lipoj. Matrosoj, pelataj per skurĝoj de ferdekestroj, jam estis priverŝantaj la bruletantan ferdekon, per rompostangoj disbatantaj bruligitajn de kuglego baŭojn de la ĉefmasto, estingantaj fajfantan flamon sur la pobferdeko. La ŝipatakaj soldatoj jam estis baskuligantaj brakojn de pumpilo... </text:p>
      <text:p text:style-name="P14">Sur la supra ferdeko malakorde ektondris malpezaj kanonoj, sur la kanona ferdeko batis unu — peza. La tuta korpo de la ŝipo skuiĝis: nun batadis kanonoj kaj de la babordo kaj de la tribordo — al la fortreso kaj al la baterio de la Marka insulo. <text:soft-page-break/>Rusaj kuglegoj kun muĝo enflugadis en kanonajn truojn, unu batis al piramido de pulvujoj, blanka flamo brulvundis samtempe kelkajn artileriistojn, alia kuglego trafis al artileriaj helpantoj, kiuj estis puŝantaj afuston. Malgraŭ penoj de incendiaj pumpiloj, senĉese — jen tie, jen ĉi tie — aperadis flamo. </text:p>
      <text:p text:style-name="P14">Leŭtenanto Plomgren, tenante la spadon en la maldekstra mano, ĵetiĝadis sur kanonaj ferdekoj, kriadis en orelojn al surdiĝintaj ferdekaj oficiroj: </text:p>
      <text:p text:style-name="P14">— Mitrajlon! Al la remparoj — per mitrajlo! Ĉien — mitrajlon! Mi murdos!.. Prepariĝu! </text:p>
      <text:p text:style-name="P14">La ferdekaj oficiroj kun timo rigardis al sia leŭtenanto — ĉu li ne freneziĝis... </text:p>
      <text:p text:style-name="P14">Gyllenstierna, senmove starante sur la pobferdeko, ordonis: </text:p>
      <text:p text:style-name="P14">— Al elŝipiĝo! </text:p>
      <text:p text:style-name="P14">La klarionistoj levis la klarionojn, la tamburisto timigite batis ruladon. La ŝipataka leŭtenanto kun vindo sur la frunto kure leviĝis sur la pobferdekon, alkuris al la subadmiralo. Gyllenstierna, almontrante la Markan insulon, ordonis: </text:p>
      <text:p text:style-name="P14">— Vi elŝipiĝos sur la bordon kaj per ajna kosto silentigos la kanonojn. </text:p>
      <text:p text:style-name="P14">La leŭtenanto ne komprenis, Gyllenstierna ripetis. Apude tondris du muskedaj pafoj: la uloj de Svante Bagge mortpafis kaŝiĝintan matroson. Svante Bagge mem venigis oficiron de komunikado, la subadmiralo ordonis al li transdoni sur la <text:soft-page-break/>ceterajn ŝipojn malkontenton de la flagŝipo: la flagŝipo deziras vidi pafadon per ĉiuj kanonoj, sed ne unuopajn pafojn... </text:p>
      <text:p text:style-name="P14">Ordonante al la oficiro de komunikado, li rigardis tien, de kie la knaboj de Svante Bagge estis akompanantaj la soldatojn de la ŝipataka grupo sur la insulon. Ĉiun, kiu malrapidigadis paŝojn, ili detrenadis de la ŝtuparo kaj mortigadis aŭ per bato de tranĉilo, aŭ per pafo. </text:p>
      <text:p text:style-name="P14">Iom post iom ĉio reordiĝadis, kvankam kuglegoj de rusaj kanonoj plu detruadis la ŝipojn. Nun la eskadro komencis pafi. Kaj sur «Krono» kaj sur aliaj fregatoj kaj jaĥtoj estis ankoraŭ nemalmulte da kanonoj kaj lertaj artileriistoj. Unue svedaj kuglegoj trafadis aŭ en Dvinon, aŭ en la korton de la fortreso, sed poste, kiam la svedoj trovis ĝustan direkton, la kuglegoj ĉiam pli ofte semis morton kaj detruon sur la remparoj kaj en la batalaj turoj de la citadelo. Jam dufoje en la rusa fortreso komenciĝis incendioj, kaj nigra densa fumo leviĝis al la ĉielo, sed la rusoj, evidente, estingis la fajron. Jam peze tondris eksplodo en la citadelo — probable, kuglego trafis en pulvan kelon. Jam kelkaj mortigitaj rusaj kanonistoj falis de la muro en la grizajn Dvinajn akvojn. Kaj sur la Marka insulo ektondris finfine muskedaj kaj fusilaj pafoj — la batalgrupo, evidente, estis faranta sian aferon. Venis tempo prepari atakan grupon en la fortreson, kaj Gyllenstierna jam deziris fari ordonon pri tio, kiam subite Svante Bagge altrenis al li sur la pobferdekon soldaton el tiuj, kiuj estis sur la Marka insulo. La dentoj de la soldato klakadis, sur la vizaĝo fluis sango; stumblante, li rakontis, ke sur la insulo, krom kanonistoj, estas multaj barbaj moskvianoj-kampuloj kun hakiloj kaj palisoj. Tuj kiam la ataka <text:soft-page-break/>grupo surpaŝis la bordon de la insulo, tiuj kampuloj elsaltis el siaj kavoj kaj batis al la soldatoj kun tia forto, ke ili povis fari nur du salvojn kaj estis frakasitaj. Multaj falis sur la genuojn, kapitulacis, multaj estis mortigitaj, kelkaj penis saviĝi per fuĝo, sed la moskvianoj atingadis ilin kaj senkompate mortigadis... </text:p>
      <text:p text:style-name="P14">— Poltrono! — diris Gyllenstierna kaj forturniĝis. </text:p>
      <text:p text:style-name="P14">La soldato plorkriis, Svante Bagge ordonis al siaj knaboj fini lin. </text:p>
      <text:h text:style-name="P5" text:outline-level="3"><text:bookmark-start text:name="__RefHeading___Toc6903_1665404091"/>4. Demĉjo<text:bookmark-end text:name="__RefHeading___Toc6903_1665404091"/></text:h>
      <text:p text:style-name="P14">Silentulo demetis sian kitelon, eksidis sur arbostumpon, longe, avide trinkis akvon. Kampuloj estis interparolantaj per lacaj voĉoj, unu — fortega, kolera — balancadis la kapon, turnadis en la manoj hakilon: kia bona hakilo estis; sed nun sur la pinto estas breĉo — difektiĝis sur sveda kiraso. </text:p>
      <text:p text:style-name="P14">— Du muskedoj anstataŭ hakilo, sed al li plu estas malmulte! — diris Silentulo. </text:p>
      <text:p text:style-name="P14">La kampulo bruske respondis: </text:p>
      <text:p text:style-name="P14">— Por kia diablo mi bezonas muskedojn? Ĉu mi per ili ĉarpentos? Prenu jen ambaŭ, donu anstataŭ ili hakilon... </text:p>
      <text:p text:style-name="P14">Aliaj laboruloj ekridis: kia ruza — donu al li hakilon kontraŭ muskedoj. Ili komencis paroli, kiom kostas nun en bazaro hakiloj, kiom kostas muskedoj, tranĉiloj. Rezultis tiel, ke muskedo estas por nenio taŭga aĵo: se oni kaptos kun muskedo — forprenos, kaj ankoraŭ knutos. </text:p>
      <text:p text:style-name="P14"><text:soft-page-break/>Post arboj, post faligitaj arbotrunkoj estis ĝemantaj vunditaj svedoj. Kvankam ankoraŭ estis pluveto, sed la ĉielo iuloke estis blua. Plu de Dvino venadis humido, acida pulva odoro. Peze, ofte, rule tondris la fortresaj kanonoj, la svedoj senĉese pafadis el ĉiuj ŝipoj. La baterio sur la Marka insulo silentis, la kanonistoj estis purigantaj la tubojn, malvarmigantaj la ardiĝintan kupron, lunĉantaj. </text:p>
      <text:p text:style-name="P14">— Kaĉon ili manĝas! — envieme diris kampulo kun makulo en la okulo. — Grasan kaĉon, viandan, kaj ankoraŭ kun butero, je Dio tiel... </text:p>
      <text:p text:style-name="P14">— Kiuj? </text:p>
      <text:p text:style-name="P14">— La kanonistoj. Ĝissate, je Dio! </text:p>
      <text:p text:style-name="P14">Silentulo ĉerpis el barelo per sitelo, donis al junulo, ordonis: </text:p>
      <text:p text:style-name="P14">— Iru, portu al la svedoj trinki. </text:p>
      <text:p text:style-name="P14">La junulo ne prenis la sitelon, lia vizaĝo iĝis obstina. </text:p>
      <text:p text:style-name="P14">— Ĉu mi al vi diras, aŭ al kiu? — demandis Silentulo. </text:p>
      <text:p text:style-name="P14">La junulo leviĝis, sendezire prenis la tenilon de la sitelo per la granda mano. El la arbaro, el post arboj brigadestro de terfosistoj maljunulo Nikandro elirigis iun — maldikan, malfortan, — svingis la manon, kriis: </text:p>
      <text:p text:style-name="P14">— He, helpu... </text:p>
      <text:p text:style-name="P14">Silentulo ekiris renkonten, subkaptis Demĉjon ĉe la alia flanko, rigardis en lian bluan vizaĝon, demandis: </text:p>
      <text:p text:style-name="P14">— Ĉu el akvo? </text:p>
      <text:p text:style-name="P14"><text:soft-page-break/>— Vundita li estas! — diris la brigadestro. — Neniel per la piedoj iri povas. Kaj la kapo vidu kiel... Ne teniĝas... </text:p>
      <text:p text:style-name="P14">Fiskrigardinte Demĉjon, Silentulo rememoris la Solombalan ŝipkonstruejon, Rjabov-on, la nigraokulan laman junulon, kiun prizorgadis la rudristo. </text:p>
      <text:p text:style-name="P14">— Interpretisto li estas, — diris Silentulo, — kun rudristo, kun Rjabov sur fremdlandajn ŝipojn iradis. Kiel do tio okazis, ke nun li el akvo eliĝis vundita? </text:p>
      <text:p text:style-name="P14">Kaj, trafita de diveno, rememorinte subite, kiel la antaŭa sveda ŝipo surgrundiĝis, kriis: </text:p>
      <text:p text:style-name="P14">— Ĉu vi aŭdas, Metrio? Ĉu vi kun li estis, kun la rudristo? Sur la latrona ŝipo? Do parolu vi, pro Dio, ne silentu! La rudristo kie estas? </text:p>
      <text:p text:style-name="P14">Demĉjo silentis, faladis flanken, lia vizaĝo tute bluiĝis. </text:p>
      <text:p text:style-name="P14">— Li mortas! — diris la viro kun okulmakulo. — Kuŝigu lin ĉi tien, sur pajlon, — estas pli mole morti... </text:p>
      <text:p text:style-name="P14">Silentulo zorgeme mallevis Demĉjon sur la pajlon, eksidis apud li, kune kun brigadestro Nikandro komencis demeti de li la mallongan kaftaneton, la ĉemizon — ĉion pezan, malsekan. La brigadestro kun suspiro turnis la kapon — nu, ricevis la junulo! </text:p>
      <text:p text:style-name="P14">— Tuta batita! — diris tiu kampulo, kiu antaŭ nelonge insultis pro la hakilo. — Vidu, kiom vundita. Kaj kiel li ankoraŭ vivas... </text:p>
      <text:p text:style-name="P14"><text:soft-page-break/>— Estu ostoj, karno kreskos! — diris alia kampulo, ŝirante per la dentoj ĉifonaĵojn por pansado. </text:p>
      <text:p text:style-name="P14">Ree en la baterio de la Marka insulo ektondris kanonoj. Demĉjo subite malfermis la okulojn, liaj arkaj okulharoj tremeris, li ekspiris ofte, demandis: </text:p>
      <text:p text:style-name="P14">— Kie oni pafas? Kies kanonoj? </text:p>
      <text:p text:style-name="P14">— Niaj, kara, niaj, — karese, flustre respondis Silentulo, — niaj, la baterio pafas... </text:p>
      <text:p text:style-name="P14">— Kaj oĉjo, oĉjo kie estas? — timigite, penante leviĝi, demandis Demĉjo. — Oĉjo kie estas, Ivano Sabateiĉ? </text:p>
      <text:p text:style-name="P14">— Ĉu li la ŝipon surgrundigis? — per demando respondis Silentulo. </text:p>
      <text:p text:style-name="P14">— Li... Mi kaj li en akvon, en Dvinon falis! — kun peno movante la lipojn, diris Demĉjo. — Sed ĉu tie ĉi li ne estas?.. Mi naĝis ankoraŭ, sed li ne estas kaj ne estas... </text:p>
      <text:p text:style-name="P14">Li skuiĝis per tuta sia maldika korpo, en la brusto aŭdiĝis stertoro. Silentulo per la mano subtenis lian kapon. Demĉjo ĉiam movadis la okulojn, kvazaŭ serĉante Rjabov-on, poste longe, spasme suspriris kaj ekflustris, balbutante kaj konfuziĝante: </text:p>
      <text:p text:style-name="P14">— La ŝipon ni firme surgrundigis, ne eliros ili, ne, nun jam neniel eliros, kion ajn ili faru... Kaj Krikov-on oni same mortigis, Atanazion Petroviĉ-on. Multaj tie estis mortigitaj, mi vidis, kiel apud la skansoj en Dvinon oni ĵetadis dragonojn kaj <text:soft-page-break/>doganistojn niajn... Multajn ili mortigis, latronoj, sed vidu, nun ankaŭ al ili la fino venas... </text:p>
      <text:p text:style-name="P14">Li ree komencis rigardi al flankoj kaj, rimarkinte faligitajn en amason svedajn kaskojn, muskedojn, fusilojn, demandis: </text:p>
      <text:p text:style-name="P14">— Ĉu estis batalo? </text:p>
      <text:p text:style-name="P14">— Estis, Metrio, estis, negranda, sed estis. </text:p>
      <text:p text:style-name="P14">— Ĉu rebatis? </text:p>
      <text:p text:style-name="P14">— Rebatis! — diris Silentulo. — Kial ne rebati! Iun mortigis, iun ligis, iun instruis — aŭdu, ili oĥas... </text:p>
      <text:p text:style-name="P14">— Trinki... — petis Demĉjo. </text:p>
      <text:p text:style-name="P14">Silentulo submetis sub la kapon de Demĉjo sian kitelon, ordonis kuŝi kviete, ekiris al la kaptitaj svedoj. Ekvidinte ruson, la svedoj ekbabilis ion en sia lingvo, komencis pri io plendi aŭ ion peti — Silentulo ne komprenis. Li aliradis al ĉiu, pririgardadis, turnante antaŭ si la kaptiton, — serĉis, finfine trovis — platbotelon. La oficiro timigite elŝiris ĝin el la rimena maŝo, kun flatema vizaĝo, riverencante, eltiris la ŝtopilon. Silentulo ne trinkis, revenis al Demĉjo, malleviĝis apud li sur la genuojn, disigis liajn forte kunpremitajn dentojn. La vodko verŝiĝis pretere, la viro kun okulmakulo ĉagrene diris: </text:p>
      <text:p text:style-name="P14">— Verŝu, ne domaĝu! </text:p>
      <text:p text:style-name="P14">La vizaĝo de Demĉjo nun griziĝis, la okuloj montris la blankojn el sub la nigraj okulharoj. Silentulo malsekigis ĉifonon, metis sur la frunton de Demĉjo. Tiu ree skuiĝis tuta kaj kvietiĝis. Silentulo senmove rigardis al li. En folioj de arboj <text:soft-page-break/>trasusuris vento, aperis la suno, ekludis sur malsekaj trunkoj de betuloj, en gutoj de nesekiĝinta pluvo. Estis aŭdeble, kiel oficiro en la baterio krias per rompita voĉo: </text:p>
      <text:p text:style-name="P14">— Kanonoj prepariĝu! Meĉojn bruligu! Pafu! </text:p>
      <text:p text:style-name="P14">— Li forpasas! — diris Silentulo, prenante la manon de Metrio per siaj malmolaj polmoj. </text:p>
      <text:p text:style-name="P14">La viroj demetis la ĉapojn. La okuloj de Demĉjo malrapide malfermiĝis, li suspiris, vokis: </text:p>
      <text:p text:style-name="P14">— Oĉjo, ha, oĉjo! </text:p>
      <text:p text:style-name="P14">Kaj plendis: </text:p>
      <text:p text:style-name="P14">— Kial li ne venas?.. </text:p>
      <text:p text:style-name="P14">La kanonoj ree skuis la teron de la malgranda Marka insulo. Silentulo firme kunpremis la malvarmiĝantajn manojn de Demĉjo, konsolis kiel povis: </text:p>
      <text:p text:style-name="P14">— Atendu, baldaŭ venos la oĉjo. Troviĝos. </text:p>
      <text:p text:style-name="P14">Sed Demĉjo jam ne aŭdis, kaj Silentulo, kuntirinte la brovojn, fermis liajn okulojn. La viroj silente surmetis la ĉapojn. La viro kun okulmakulo, demetante de lignofajro gispoton, en kiu estis bolanta supo, vokis: </text:p>
      <text:p text:style-name="P14">— Ĉu ni tagmanĝu? Ne frue, mi pensas... </text:p>
      <text:p text:style-name="P14">La aliaj viŝis kulerojn, krucosignis sin. Silentulo plu sidis kaj sidis apud la korpo de Demĉjo, pensadis. Poste diris: </text:p>
      <text:p text:style-name="P14"><text:soft-page-break/>— Mi jen kiel rezonas: serĉi ni devas Rjabov-on, la rudriston. Eble, li kuŝas ie en salikaro. Moviĝu, brigado, leviĝu... </text:p>
      <text:p text:style-name="P14">— Jen ni tagmanĝos, kaj tiam leviĝos, — diris la viro kun okulmakulo. — Dum kiom da tempo varman manĝon ni ne havis. Eksidu, Paŭlo Stefanoviĉ, prenu kuleron... </text:p>
      <text:p text:style-name="P14">Silentulo aliris pli proksime al la ceteraj viroj, eksidis kaŭre, ĉerpis la supon... </text:p>
      <text:h text:style-name="P5" text:outline-level="3"><text:bookmark-start text:name="__RefHeading___Toc6905_1665404091"/>5. La brulŝipoj ekiris<text:bookmark-end text:name="__RefHeading___Toc6905_1665404091"/></text:h>
      <text:p text:style-name="P14">La bela festa kaftano de Rezen jam antaŭ longe ŝiriĝis kaj makuliĝis per sango de vunditoj, jam antaŭ longe la inĝeniero deĵetis ĝin en batala febro, turnante kune kun Teodozo Forĝisto pezajn kanonojn kaj mem enpremante meĉojn en fuzeojn. Jam iĝis vundita Silvestro Petroviĉ, avino Eŭdoĥa pansis lian kruron, kaj ree la kapitan-komodoro revenis sur sian pordegan turon, bombarditan per svedaj kuglegoj. Jam dufoje oni estingis incendiojn en la fortreso. De la remparo oni jam forportis laŭ knarantaj ŝtuparoj malsupren multajn mortigitajn kanonistojn kaj kuŝigis apude sur pavimŝtonoj de la ekzercoplaco, kaj svedaj kuglegoj, ŝrikante, daŭrigadis sian aferon: jen enpikiĝadis en fortresajn remparojn kaj murojn, jen faladis sur tegmentojn de soldataj kaj oficiraj domoj, jen disŝiradis je pecoj kanonistojn, soldatojn, matrosojn. </text:p>
      <text:p text:style-name="P14">Jam dum dekdu horoj seninterrompe plu daŭris la batalo. </text:p>
      <text:p text:style-name="P14">La fortresa maljuna popeto estis faranta funebran diservon. Kelkaj maljunulinoj staris apud siaj mortigitaj edzoj-nutrantoj, <text:soft-page-break/>tenis en la manoj maldikajn kandelojn, kunkantis al la popo. Samloke apude, en fornoj, forĝistoj kun kaviĝintaj okuloj, kun vizaĝoj, kovritaj de fulgo, estis ardigantaj ŝtonajn kuglegojn, tiradis ĉenon al la remparo — al la kanonistoj, la ardigitan kuglegon la kanonistoj levadis en fera korbo, ĝi ŝprucigadis fajrerojn, sibladis, kiam oni ĝin enruladis en la kanonan tubon, malvarmigitan per vinagro kaj viŝitan per skovelo. Same per ĉenoj oni levadis supren gisajn kaj ferajn kuglegojn. Fiŝistaj edzinoj, dvinaninoj, venintaj kun siaj edzoj konstrui la fortreson, serĉadis en la korto, trans la domoj, trans amasigitaj tabuloj kaj ŝotro svedajn kuglegojn. Ĉiu virino en la mano havis kelkajn rondojn, per tiuj rondoj ili mezuradis amplekson de kuglego. Okazadis, ke ĝi konvenis, — tiam infanoj kun ŝriko trenadis ĝin al la fortresa muro, al la forĝistoj. La forĝistoj subridadis en la barbojn, — tiele la milito ne finiĝos eterne... </text:p>
      <text:p text:style-name="P14">En la korto, post la fortresaj keloj, virinoj kuiradis por soldatoj, kanonistoj, matrosoj, forĝistoj kaĉon kun porka lardo, kun bovaĵo kaj kun pipro. Unu virino, dika, ruĝvanga, svingante ĉerpokuleron, kriis per forta vira voĉo: </text:p>
      <text:p text:style-name="P14">— Kaj mi al li diras: hundaĉo, donu, mi diras, lardon. La komandanto, mi diras, ordonis. Kaj li, ŝtelisto, metis la manojn sur la flankojn kaj min moke senhonorigas. Mi al li diras: vi, mi diras, estas hundaĉo, al mi la kapitan-komodoro mem... </text:p>
      <text:p text:style-name="P14">En la aero kun fajfo traflugis kuglego, batis en la muron de kelo. La kuiristino daŭrigis: </text:p>
      <text:p text:style-name="P14">— Ja aŭskultu min, virinoj, aŭskultu. Mi diras... </text:p>
      <text:p text:style-name="P14"><text:soft-page-break/>Kaj ŝi rakontis, kiel ŝi leviĝis «en la plej ardan inferon mem», kie sinjoro Ievlev sidas, — en la turon, kaj kiel sinjoro kapitan-komodoro nomis ŝin «kara» kaj ordonis lardon por nutrado de militistoj doni nepre, kaj se la tenisto ankoraŭ obstinos, «pafi al li sur la loko per malpura kuglo»... </text:p>
      <text:p text:style-name="P14">— Kial do vi ne pafis? — demandis alia virino, lulante sur la manoj infanon. </text:p>
      <text:p text:style-name="P14">— Malpuran kuglon mi ne havas, tial ne pafis! — respondis la kuiristino kaj, ekstarinte sur ŝtupon, profunde mergis sian ĉerpokuleron en la grandan gisan kaldronon, kie bolis kaĉo, siblante per lardo. </text:p>
      <text:p text:style-name="P14">Alia kuiristino alportis en tino raspitan ajlon kun cepo, demandis: </text:p>
      <text:p text:style-name="P14">— Ĉu meti, Pelagia? </text:p>
      <text:p text:style-name="P14">— Ĉu ne estas frue? Kiam vi metos, tiam disdoni necesas, sed ili, ŝajne, ne havas tempon, — ĝuste nun pafas... </text:p>
      <text:p text:style-name="P14">— Ili pafados eterne! — diris tiu, kiu lulis la infanon. — Ni portos al la remparoj, ili manĝos, ne taŭgas ja kun malsata ventro... Faru, Pelagia, verŝu, mi al mia brigado portos. Simĉjo mia, ŝajne, jam ekdormis... </text:p>
      <text:p text:style-name="P14">Metinte la infanon sub la muron, sur benkon, ŝi prenis lignan bovlon kun du teniloj, apogis ĝin per la firma genuo kaj ordonis: </text:p>
      <text:p text:style-name="P14">— Verŝu pli densan — por kanonistoj ja estas la kaĉo... </text:p>
      <text:p text:style-name="P14"><text:soft-page-break/>Pelagia kun tondro ĵetis sur tabulojn la ĉerpokuleron, prenis per la fortikaj manoj ĉerpilon sur bastono, kirlis en la kaldrono, por ke ĉiuj ricevu saman kaĉon, plenigis la bovlon ĝis la randoj kaj demandis: </text:p>
      <text:p text:style-name="P14">— Ĉu vi sukcesos sola, Justinjo? </text:p>
      <text:p text:style-name="P14">— Eĉ ne tiom mi portadis! — respondis Justina, prenis la bovlon, ekiris, lerte kaj bele balanciĝante dum irado, malaperis malantaŭ angulo de la kelo. </text:p>
      <text:p text:style-name="P14">En la sama momento en la aero aŭdiĝis kvakanta, ĉiam kreskanta ŝriko, kaj kuglego, kirlinte teron apud la nudaj sunbrunaj piedoj de la virino, batiĝis al la ŝtona muro de la kelo kaj ekturniĝis tie, ŝmacante kaj siblante en flako. Justina ŝanceliĝis, sidiĝis. </text:p>
      <text:p text:style-name="P14">La virinoj kuŝigis ŝin sur herbon, apud pado, kovris la delikatan vizaĝon per tuko... Unu rekonsciiĝis: </text:p>
      <text:p text:style-name="P14">— Ho Dio, sankta Nikolao, la kaĉo ja malvarmiĝas. Ek, Glanjo, ni portu... </text:p>
      <text:p text:style-name="P14">Simĉjo vekiĝis kaj komencis krii sur la benko, kuiristino Pelagia prenis lin per la dika mano, alpremis al la brusto, diris kun larmoj en la voĉo: </text:p>
      <text:p text:style-name="P14">— Silentu, orfo, ĉit! Jen ni disdonos la kaĉon, trovos por vi panjon, vi ankoraŭ suĉos... Silentu, infaneto, silentu... </text:p>
      <text:p text:style-name="P14">Tenante per unu mano la orfon, per la alia lerte manipulante la ĉerpilon, Pelagia disverŝadis kaĉon por venantaj virinoj kaj, lulante la bebon, demandadis per diversaj voĉoj: </text:p>
      <text:p text:style-name="P14"><text:soft-page-break/>— Kaj jen mi kian fianĉon havas, virinoj, ĉu ne havas vi fianĉinon konvenan? Aj, bona estas fianĉo, aj, bela, aj, kia prodo naskiĝis! Kanonisto estos, matroso estos, oficiro estos, generalo estos, — ĉu ne bezonas vi, onklinoj? </text:p>
      <text:p text:style-name="P14">Pli dense kaj pli grase — kun lardo kaj tripo — la kuiristino verŝis nur en unu bovlon — al Taisja por vunditaj batalistoj, kiujn kuracis avino Eŭdoĥa per siaj ŝmiraĵoj, herboj kaj tizanoj. Taisja dankis per riverenco, ekportis la bovlon tra la fortresa korto, preter brulanta tenejo, el kiu monaĥoj, priverŝante sin per akvo, por ne ekbruli, estis trenantaj sakojn kun faruno kaj grioj, salviandon en bareloj, salitan fiŝon en korboj; trenis preter la granda domo de la kapitan-komodoro, preter la fortresa foskavo, en kiu kolumne staris la brulŝipoj, pretaj al batalo. Ferdekestro Semisadov, viŝante ŝviton sur la kaviĝinta vizaĝo, frapante per la lignaĵo, lerte saltadis de unu brulŝipo sur alian, disŝutadis en kanaletoj kaj korboj pulvon, almetadis ekbruligajn tubojn. Matrosoj en trikitaj ĉapoj fiksadis sur mastoj kaj jardoj de la malnovaj, duonputrintaj velboatoj, prenitaj kiel brulŝipoj, hokojn kaj pikilojn, per kiuj la brulŝipoj devis kunkroĉiĝi kun la ŝipoj de la svedoj... </text:p>
      <text:p text:style-name="P14">Taisja vokis Semisadov-on. Li lerte transsaltis sur la bordon, demandis, karese ridetante: </text:p>
      <text:p text:style-name="P14">— Ĉu por vunditoj estas la kaĉo? </text:p>
      <text:p text:style-name="P14">Taisja kapjesis. Ŝiaj okuloj rigardis fiere, ŝi kvazaŭ atendis ion de la ferdekestro. Tiu konfuziĝis, elprenis el la poŝo pipon, komencis plenigi ĝin, alpremante tabakon per la nigriĝinta fingro. Sur la remparoj ree batis kanonoj, sur Dvino fore <text:soft-page-break/>disflugis peza, ululanta tondro, la ferdekestro diris, fiksaŭskultante: </text:p>
      <text:p text:style-name="P14">— Ni militas, Taisja Antipovna... Nun ni jen la brulŝipojn sendos, bruligos lin, latronon, por ke ne plu venu al ni... </text:p>
      <text:p text:style-name="P14">Taisja plu rigardis en la okulojn de Semisadov, estis videble, ke ŝi ne aŭskultas lin. Ŝi demandis: </text:p>
      <text:p text:style-name="P14">— Homoj diras, sinjoro ferdekestro, ke kiel rudristo ĉe ili Ivano Sabateiĉ iris. Ĉu tiel? </text:p>
      <text:p text:style-name="P14">— Ĝuste li iris! — tuj respondis Semisadov, kvazaŭ atendis tiun demandon kaj nun ĝojis, ke povis ĝin respondi. — Ĝuste li iris, Ivano Sabateiĉ! Honoro al li, gloro por ĉiam! </text:p>
      <text:p text:style-name="P14">Ŝi kapjesis trankvile kaj ekiris plu sur ŝtonoj, apud la foskavo. Semisadov paŝis post ŝi, ektiminte ian ŝanĝon, kiu okazis en ŝia vizaĝo, penis preni el ŝiaj manoj la pezan bovlon, sed ŝi diris, ke ĝisportos mem — ne ferdekestra afero estas porti manĝaĵon, por tio estas edzinoj kaj vidvinoj. Kaj helaj larmoj subite ŝprucis el ŝiaj okuloj. Kaj Semisadov lamis apud ŝi kaj, neniom kredante siajn vortojn, konsoladis: </text:p>
      <text:p text:style-name="P14">— Revenos li, Taisja Antipovna! Revenos, vi kredu! Al ĉiu en la libro de la vivo estas skribite, kaj li vivos longe, li jen kiom longe vivos. Li estas en sep akvoj lavita, kun cindro boligita, droninta, sur Grumanto enterigita, per neĝoj kovrita, per frostoj frostigita, sed viva. Vi min aŭskultu, Taisja Antipovna, aŭskultu min, mi malbonan ne diros, mi mem estas ŝipano, mi scias, kia li estas — Ivano Rjabov filo de Sabateo... </text:p>
      <text:p text:style-name="P14"><text:soft-page-break/>Kun fajfo, kun tondro en la mezon de la korto falis unu kuglego, poste alia, alte super la remparoj ekŝrikis mitrajlo. Semisadov turnis sin reen al la brulŝipoj, kriante sur la bordo al Taisja: </text:p>
      <text:p text:style-name="P14">— Revenos li, vi kredu! Li estas viva! </text:p>
      <text:p text:style-name="P14">— Kiu estas viva, oĉjo? — demandis juna matroso, fiksanta hokojn sur masto de brulŝipo. </text:p>
      <text:p text:style-name="P14">— Oĉjo, oĉjo! — en kolero mokimitis Semisadov. — Kia mi por vi estas oĉjo? Mi estas ferdekestro, sed ne oĉjo! Oblikve la hoko staras, ĉu vi ne vidas? </text:p>
      <text:p text:style-name="P14">Desupre, de la turo ekfajfis per fajfilo Ievlev, poste kriis en paroltubon: </text:p>
      <text:p text:style-name="P14">— Ĉu vi pretas, ferdekestro? </text:p>
      <text:p text:style-name="P14">— Pre-etas! — respondis Semisadov. </text:p>
      <text:p text:style-name="P14">— Eliru, bruligu ilin, latronojn! </text:p>
      <text:p text:style-name="P14">Semisadov bruligis torĉon, komencis ŝovi flamon en ekbruligajn kornojn de la brulŝipo, ŝtopitajn per vakso. La kornoj ekbrulis hele. Al la pordego, metita super la akvo, ekkuris soldatoj kun lancoj, defaligis lignajn trabojn, levis ferajn trabojn. La pordego ekknaris. La matrosoj, premante per la brustoj hokstangojn, puŝis antaŭ si la antaŭan brulŝipon, akcelis ĝin, por ke ĝi rapide eliru sur Dvinon. Semisadov lerte saltis en malgrandan boateton, ekkondukis antaŭ si la brulŝipon al la flagŝipo «Krono». Aliaj brulŝipoj iris malantaŭe, vento blovis de la fortreso; la flamanta, fulganta, arda velboato kun <text:soft-page-break/>pikiloj malrapide moviĝis al «Krono». Tie ekkrakis muskedaj pafoj, kugloj trabatadis la velojn de la brulŝipoj, kun hurlanta sono enpikiĝadis en sakojn kun pulvo, la pulvo ekbrulis, ekbrulis ankaŭ la veloj. Semisadov, apoginte sin per la lignaĵo al la benko, remis al la flagŝipo, puŝante antaŭ si la flamantan brulŝipon kaj ĉiam retrorigardante, — kiel iras la aliaj, ĉu ne estas ie halto. Sed la aliaj kvar flamantaj velboatoj iris en larĝa duonrondo iomete malantaŭe. Super la brulantaj velboatoj flugis kuglegoj, svedaj kugloj flugis proksime de la ferdekestro, unu gratvundis lian brakon, alia splitis remilon. Nun li devis remi per unu remilo. Super la brulantaj veloj la ferdekestro jam vidis la mason de la baŭminta sveda ŝipo, premis ankoraŭ foje — per lastaj fortoj. La velboato per flanko batiĝis al la flanko de «Krono», la hokoj kaj pikiloj enpikiĝis en la lignon, fulganta flamo lekis la ŝelon de la ŝipo, sur ĝi ekkuris oraj fajreroj. De supre al Semisadov oni pafadis per muskedoj kaj fusiloj, tute proksime li vidis lipharajn vizaĝaĉojn de svedoj, iliajn malfermitajn kriantajn buŝojn, vidis kanonajn paftruojn, el kiuj estis elstarantaj eligantaj tondron kaj flamon tuboj de kanonoj, vidis transpendiĝintan oficiron, kiu svingis la spadon kaj celis al li per pistolo. Sed Semisadov malmulte atentis ĉion ĉi, tiel absorbita li estis de sia brulŝipo, de ĝiaj brulantaj veloj, de langoj de fajro, kiuj furioze fleksiĝis en la kanonajn truojn de la malsupra ferdeko... </text:p>
      <text:p text:style-name="P14">Per hokstangoj kaj hokoj la svedoj penis deŝiri de la ŝipflanko la algluiĝintan brulŝipon, sed flamo lekis iliajn manojn, brulvundadis la vizaĝojn, la ligno de la ŝipo jam estis brulanta. Kaj tiutempe jam estis alirantaj la aliaj brulŝipoj, pikiloj kun forto enpikiĝadis en la ŝelon, brulis pulvo, peĉitaj <text:soft-page-break/>ĉifonaĵoj, la kanonistoj fuĝis de siaj kanonoj, fumo kaj flamo kovris la paftruojn. </text:p>
      <text:p text:style-name="P14">Nun estis pafantaj nur la malpezaj kanonoj de la supra ferdeko, kaj eĉ tiuj ne ofte, ĉar la incendio fortranĉis la alirejojn al la pulvokamero kaj portantoj de pulvujoj ne plu povis fari sian aferon... </text:p>
      <text:p text:style-name="P14">Semisadov, reveninte en la fortreson, kun peno lamis al avino Eŭdoĥa, anhelante sidiĝis sur la benkon, plendis, ke li estas grave vundita. </text:p>
      <text:p text:style-name="P14">— Kie, fileto? — kompateme demandis la avino. </text:p>
      <text:p text:style-name="P14">— La kruro, krureto mia blanka estas vundita, — diris Semisadov, — per kuglo vundita, avinjo... </text:p>
      <text:p text:style-name="P14">La avino ekklopodis, komencis ŝiri tolojn. Semisadov sidis kvieta, malĝojis, poste flankenigis la avinon per la mano, postulis: </text:p>
      <text:p text:style-name="P14">— Brandon, avinjo! Kiu homo estas vundita, al tiu oni brandon donas, mi mem aŭdis — Silvestro Petroviĉ diris. Ne avaru, avinjo... </text:p>
      <text:p text:style-name="P14">Eŭdoĥa per la lacaj manoj verŝis gdanskan vodkon ĝis la randoj. Semisadov krucosignis sin, petis almanĝon. Taisja donis al li panpecon kun lardo. La ferdekestro eltrinkis, brave retroklininte la kapon, viŝis la buŝon, suspiris. Eŭdoĥa staris super li kun toloj, kun ŝmiraĵo, kun pura akvo. Semisadov manĝis. </text:p>
      <text:p text:style-name="P14"><text:soft-page-break/>— Manĝi, fileto, vi sukcesos, antaŭe lasu min pansi vin! — diris avino Eŭdoĥa. </text:p>
      <text:p text:style-name="P14">La ferdekestro levis la krurumon. La vunditaj kanonistoj, matrosoj, soldatoj tuj tondris ride: la lignaĵo, kiu servis al Semisadov anstataŭ kruro, estis malsupre tute splitita de sveda kuglo. Avino Eŭdoĥa unue ne komprenis, poste ekridis per bonkora maljunulina rido, faligis la tolon, eksvingis al la ferdekestro siajn manojn. Ekridis ankaŭ Taisja — unuan fojon dum ĉiuj ĉi teruraj tagoj. </text:p>
      <text:p text:style-name="P14">— Kaj kio? — base diris la ferdekestro. — Se mi estas vundita — do donu brandon... Kaj sur kia kruro mi militas — estas mia afero. Hodiaŭ sur betula, morgaŭ sur pina, kaj poste, eble, eĉ propra nova elkreskos pro ĉiuj miaj laboroj. Oni diras, ke Solovkiaj miraklistoj ĉion povas... Ili preĝos diligente, kaj iros mi sur viva kruro... </text:p>
      <text:h text:style-name="P5" text:outline-level="3"><text:bookmark-start text:name="__RefHeading___Toc6907_1665404091"/>6. La afero estas aĉa<text:bookmark-end text:name="__RefHeading___Toc6907_1665404091"/></text:h>
      <text:p text:style-name="P14">— Aĉe! — diris Reger Ripley. — Malbone, Loftus. Viaj svedoj estas batitaj. Mi vetas dek kontraŭ unu, ke estas ĝuste tiel! </text:p>
      <text:p text:style-name="P14">Loftus levis la manojn, ekkriis kun angoro: </text:p>
      <text:p text:style-name="P14">— Mi ne vidas kaŭzojn ĝoji, <text:span text:style-name="T4">sir</text:span>! Mi ne komprenas, kial vi havas tiom gajan humoron. Kaj min, kaj vin, kaj <text:span text:style-name="T4">herre</text:span> Lebanius-on, kaj <text:span text:style-name="T4">herre</text:span> Swenberg-on atendas ŝnuro... </text:p>
      <text:p text:style-name="P14">La veneciano ĝemis, kvieta Swenberg subite komencis malkonfesi: laŭ liaj vortoj rezultis tiel, ke li tute pri nenio <text:soft-page-break/>kulpas, ĉio okazinta kun li estas stulta miskompreno, la rusa caro, kiam ekvidos Swenberg-on, tuj liberigos lin... </text:p>
      <text:p text:style-name="P14">— Sed vi forgesas, ke mi ĉion konfesis! — diris per sia naza voĉo Loftus. — Mia vivo estis konservita nur tial, ke mi estis sincera kun la rusa kapitan-komodoro... </text:p>
      <text:p text:style-name="P14">Super la tegmento de la domo, servanta por la fremdlandanoj kiel prizono, kun ŝriko traflugis kuglego kaj batiĝis apude. Kruĉeto, starinta sur la tablo, falis kaj frakasiĝis. Tuj batis dua kuglego. </text:p>
      <text:p text:style-name="P14">— Jen al vi «batitaj»! — diris Loftus. — Ni ĉi tie pri nenio povas juĝi. La floto venis — tio por mi estas sufiĉa. La floto de lia moŝto reĝo estas ĉi tie. </text:p>
      <text:p text:style-name="P14">Reger Ripley ekridegis: </text:p>
      <text:p text:style-name="P14">— Kie ĉi tie? Ĉu sur la fundo? Diablo prenu vian moŝtan reĝon! Kiomfoje mi diradis al tiu sveda ĉefagento, kiu troviĝis ĉi tie antaŭ vi, ke militi kontraŭ la moskvianoj estas stulte, sed necesas komerci kun ili, kiel komercas Anglio. </text:p>
      <text:p text:style-name="P14">— Vi diradis! — kriis Loftus! — Vi diradis! Sed monon vi tamen ricevis de ni, <text:span text:style-name="T4">sir</text:span>! Kaj nemalbonan monon. Kaj kio koncernas vian Anglion... </text:p>
      <text:p text:style-name="P14">La kanonmajstro minacis al Loftus per la fingro: </text:p>
      <text:p text:style-name="P14">— Ne tuŝu mian honoron, Loftus, mi tion ne ŝatas! </text:p>
      <text:p text:style-name="P14">— Ho, fiera brito! — ekkriis Loftus. — Fiera, ofendita brito! Se ne via Anglio... </text:p>
      <text:p text:style-name="P14"><text:soft-page-break/>Ne leviĝante de sur la benko, Ripley batis Loftus-on per la pinto de la ŝuo al la femuro. La svedo retiriĝis al la muro, blanka pro furiozo, serĉante almenaŭ ion similan al armilo. La veneciano kun petego en la voĉo persvadis: </text:p>
      <text:p text:style-name="P14">— Sinjoroj, mi petas vin, mi admonas en la nomo de ĉio por vi sankta. Eble, tio estas niaj lastaj horoj... </text:p>
      <text:p text:style-name="P14">Ripley trinkis akvon, grumblis: </text:p>
      <text:p text:style-name="P14">— Abomena kanajlo! Mono! Atendu, mi iam ĵetos al via vizaĝaĉo la monon! Li arogas riproĉi min per la mono! Ĉu mi malmulte faris pro tiu mono? Via Karolo devus superŝuti min per oro pro tio, kion mi faradis por li en tiu ĉi lando, sed al mi oni pagis bagatelojn. Mono! </text:p>
      <text:p text:style-name="P14">En la domo aperis odoro de fumo, Swenberg tiris aeron per la multharaj nazotruoj: </text:p>
      <text:p text:style-name="P14">— Ie brulas! Kaj forte brulas... </text:p>
      <text:p text:style-name="P14">— En ilia fortreso estas multaj incendioj! — klarigis Loftus. — Mi aŭdas, kiel oni kuras kaj krias... </text:p>
      <text:p text:style-name="P14">Reger Ripley respondis kun malica ĝojo: </text:p>
      <text:p text:style-name="P14">— Kiom ajn ili havu da incendioj — la svedoj en Arĥangelsko ne estos! Arĥangelsko restos por ni, kaj ni ĝin akiros... </text:p>
      <text:p text:style-name="P14">Li deŝiris peceton de papero, ekbruligis per flamo de kandelo, ekbruligis per ĝi la pipon. </text:p>
      <text:p text:style-name="P14">— Ĉu nun estas tago aŭ nokto? — demandis Loftus. </text:p>
      <text:p text:style-name="P14"><text:soft-page-break/>En la domo, en kiu estis tenataj la fremdlandanoj, Ievlev antaŭ la batalo ordonis fermi la fenestron per tabuloj. </text:p>
      <text:p text:style-name="P14">Ripley forturniĝis. Li havis horloĝon, sed paroli kun Loftus li ne deziris. Lin ronĝis kolero: la rusoj frakasis la svedojn, caro Petro, certe, estos tre kontenta, ĉiuj partoprenintoj en la batalo estos rekompencitaj. Nu, se ne ĉiuj, tiam multaj. Li, kanona majstro, ĉiuokaze estus rekompencita. Caro Petro aprezas tiajn fremdlandanojn. Kaj kiu scias, kia iĝus la vivo de majstro Reger Ripley, se li ne tentiĝus pro la sveda mono, sed servus nur al la angla krono... </text:p>
      <text:p text:style-name="P14">Snufante per la pipo, la kanona majstro koleris: jen Lefort, ĝenevano, diboĉulo kaj nenio pli, eĉ metiojn li ne scias bone, sed kia iĝis persono. Estus Lefort la unua ministro, se li ne mortus tiel frue. Saĝa homo! Nenion eblas diri, — li komprenis, al kiu necesas servi. Kaj li, Ripley? Per kio finiĝos tuta tiu ĉi stulta historio? Ĉu vere ili pendumos? Se iu kaptiĝis ĉe ili — estos malbone! Post Narvo ili iĝis koleraj, la moskvianoj, kaj ne tro ŝatas fremdlandanojn... </text:p>
      <text:p text:style-name="P14">— Vere, odoras je fumo! — diris la veneciano. — Miaj okuloj larmas... </text:p>
      <text:p text:style-name="P14">Ripley snufadis per la pipo. Li deziris bieron. Se li nun estus sur la remparo, sendube, rusa servisto donadus al li bieron. Li trinkadus bieron kaj komandadus pafadon. Kaj poste caro Petro kisus lin kaj promocius lin ĉefa kanona majstro. Ĉefa kanona majstro — tio estas multe pli, ol generalo. Generaloj lernas sian aferon, sed kanonaj majstroj — naskiĝas. Li konstruus por si domon en Moskvo, plantus florojn, elfosus stavon kaj venigus <text:soft-page-break/>per poŝto sian Jenny-n. Kiel ŝi mirus, ekvidinte tian lukson. Kaj post kelkaj jaroj senfortiĝintan en la milito kontraŭ la svedoj Rusion konkerus Anglio. Frue aŭ malfrue, Anglio ĉion konkeros, ankaŭ la stultajn svedojn. Tiel oni diras en Londono... </text:p>
      <text:p text:style-name="P14">— Aŭskultu, ni brulas! — diris Loftus. </text:p>
      <text:p text:style-name="P14">Ripley kolere kraĉis. Li ne ŝatis, kiam oni malhelpas al li revi. </text:p>
      <text:p text:style-name="P14">— Ni brulas! — pli laŭte diris Loftus. </text:p>
      <text:p text:style-name="P14">La veneciano salte ekstaris de sia loko. Swenberg, alpremante la manojn al la brusto, ĵetiĝadis en la domo, ekkriadis: </text:p>
      <text:p text:style-name="P14">— Tiuj barbaroj volas bruligi nin vivaj! Jes, jes!.. </text:p>
      <text:p text:style-name="P14">Da fumo estis jam tiom, ke flamo de la kandelo apenaŭ flagris. Ripley ektamburis per la boto al la pordo, la gardanto ne respondis. Tiam Lebanius kaptis la benkon kaj, svinginte, komencis bati per ĝi al la sekfendiĝintaj tabuloj kun tia forto, ke unu el ili tuj defalis... </text:p>
      <text:p text:style-name="P14">— He! Zoldato! — kriis en la truon la veneciano. </text:p>
      <text:p text:style-name="P14">La gardanto, kiu kutime ĉiam staris en la vestiblo, ne respondis. La mordanta fumo plu rampis kaj rampis, kaj nun aŭdeblis eĉ krakado de proksima flamo. </text:p>
      <text:p text:style-name="P14">— Zoldato! — kriis la veneciano, trostreĉante sin. </text:p>
      <text:p text:style-name="P14">Ripley elprenis el la manoj de Lebanius la benkon kaj, tusante pro fulgo kaj fumo, batis ankoraŭ kelkajn fojojn. <text:soft-page-break/>Defalis dua tabulo, poste tria. En la angulo, kie staris lama tablo, jam estis brulanta stupo, flavaj langetoj de flamo estis kurantaj inter traboj. </text:p>
      <text:p text:style-name="P14">Sufokiĝante, Ripley plu batadis kaj batadis per la benko, ĝis elfalis ĉiuj pordaj tabuloj. Sed por saviĝi, necesis rompi ankoraŭ unu pordon — la eksteran, kun krado, kovritan per fero. Ili ree komencis bati per la benko, tamen la pordo ne cedadis, dum la domo jam brulis per arda flamo. La vesto sur Loftus komencis bruleti, la veneciano perdis la konscion, falis sur la plankon sub la piedojn de la aliaj. Ankoraŭ nemulte, kaj ili forbrulus ĉiuj, sed iu komencis rompi la pordon el ekstere. Loftus, ŝrikante pro doloro — langetoj de flamo jam estis vipantaj lin al la dorso, — ekstaris kvarpiede. Ripley same komencis malleviĝi sur la plankon, kiam la pordo finfine malfermiĝis kaj iuj virinoj eltrenis la fremdlandanojn en la fortresan korton. Ĉi tie, nemalproksime de la domo, kuŝis la gardanto, morte trafita de kuglego, lia frakasita halebardo kuŝaĉis apude. La virinoj, kompatante la brulvunditojn, alportis akvon, vokis iun kaporalon; la kaporalo kuris sub fajfantaj kuglegoj — serĉi Ievlev-on. Silvestron Petroviĉ-on li ne sukcesis trovi, sed trovis inĝenieron Rezen-on, kiu, nenion bone kompreninte el konfuzaj klarigoj de la kaporalo, tamen venis kun li, por klarigi la situacion. Veneciano Lebanius jam mortis — sufokiĝis pro fumo, ankaŭ Loftus estis en tre malbona stato, spasme oscedadis kaj ĝemadis; nur anglo Ripley, vigle ridetinte, diris, ke dezirus drinki iomete da rusa vodko, kaj tiam ĉio estos bona. La inĝeniero ordonis alporti vodkon, sed lin oni tuj vokis, kaj li kuris en la remparojn al siaj <text:soft-page-break/>kanonoj. Ripley eltrinkis la vodkon, diris al juna fortika pomorino: </text:p>
      <text:p text:style-name="P14">— Rusa virin' — bona virin'! </text:p>
      <text:p text:style-name="P14">La pomorino ekridis, montrante etajn egalajn dentojn. Ripley pensis: «Jenny-n eblas ne inviti, Jenny estas magra, eblas edziĝi al rusa virino!» Kaj li ankoraŭ trinkis vodkon. </text:p>
      <text:p text:style-name="P14">Loftus ĝemis, Ripley puŝis lin per la pugno al la flanko, diris en la angla, kun gaja, malfermita rideto, por ke la rusaj virinoj pensu nenion malbonan: </text:p>
      <text:p text:style-name="P14">— Vi, diablo vin prenu, ekregu vin. Nia vivo dependas de ni... </text:p>
      <text:p text:style-name="P14">Swenberg same malfermis la okulojn, komencis aŭskulti. Larĝe ridetante, Ripley daŭrigis: </text:p>
      <text:p text:style-name="P14">— Poste ni diros, ke ili bruligis la venecianon kaj deziris bruligi nin, sed nun nia loko estas sur la remparo, kie pafas kanonoj. Ĉu vi komprenas? Brulvunditaj, maljuste ofenditaj, ni, kiel herooj, pafos al la svedoj. Kolektu viajn fortojn kaj sekvu min! </text:p>
      <text:p text:style-name="P14">Loftus ĝemis, demandis: </text:p>
      <text:p text:style-name="P14">— Ĉu pafi al svedoj? </text:p>
      <text:p text:style-name="P14">— Kiam temas pri vivo kaj morto, tiaj, kiel vi, pretas pafi al propra patro! — kun la sama malfermita rideto diris Ripley. — Leviĝu, alie ni malfruos! </text:p>
      <text:p text:style-name="P14">Li la unua leviĝis sur la fortresan remparon kaj per sperta okulo de malnova dungito tuj taksis la staton de la svedoj: ili <text:soft-page-break/>malgajnis la batalon, kvankam ankoraŭ estis plu batalantaj. Sur la flagŝipo plu pafadis nur kelkaj kanonoj, sed la ŝipanaro estis forlasanta ĝin — la ŝipo brulis. Sur la fregato estis pafantaj kanonoj de la kanonferdeko. </text:p>
      <text:p text:style-name="P14">Sur la dua fregato estis pafantaj ĉiuj kanonoj, sed ĝi por nenio taŭgis, tiu fregato, ĉar la du jaĥtoj kaj la tria fregato jam estis prepariĝantaj forlasi Dvinon kaj foriri, uzinte favoran venton. La tri lastaj ŝipoj ankoraŭ estis defendantaj sin per pafado, sed nur por havi eblon foriri. Al ili same estis malbone: kuglegoj de la baterio de la Marka insulo atingadis ilin. Krome, Silvestro Petroviĉ ordonis al kanonistoj malleviĝi kun kanonoj pli malsupre laŭ Dvino kaj bati al la fuĝanta fregato tiel, ke ĝi perdu stirkapablon kaj haltigu la jaĥtojn... </text:p>
      <text:p text:style-name="P14">Ĉi tie, sur la remparo, la rusoj same havis nemalmultajn perdojn, sed ĉi tie regis ordo, kaj laŭ vizaĝoj de simplaj kanonistoj videblis: ili gajnas la batalon kaj scias, ke venkos. Ordo estis en ĉio: kaj en tio, kiel vigle kaj rapide estis liverataj supren kuglegoj, kaj en tio, kiel oni portadis pulvon, kaj en tio, kiel oni obeadis Rezen-on, Teodozon Forĝiston kaj aliajn estrojn. Kaj la vizaĝoj de la rusoj esprimadis severan trankvilon, tiel karakteran por tiu popolo en minutoj de granda laboro. </text:p>
      <text:p text:style-name="P14">Ripley trairis la ĉefan eksteran remparon, ŝovis en la buŝon la pipon, levis la manikojn de la bruldifektita kaftano kaj mem, per la fortaj, blankaj, kovritaj de rufa lanugo manoj, grakinte, turnis kanonon «Lupon», kiun li ankoraŭ antaŭ nelonge riparis en la Kanona korto. La kanono estis sendifekta, kaj tuj kiam <text:soft-page-break/>Ripley turnis ĝin, al li alkuris rusa junulo — helpanto de la pereinta kanonisto. </text:p>
      <text:p text:style-name="P14">— Ho, ĝi estas bonega kanono, — per karesa, ankoraŭ juna voĉo ekparolis la helpanto, — ho, kiel ĝi pafas! Nur nia kanonisto — Filipo Filimonoviĉ — estas mortigita, kaj mi sola ne povas, ne estas mi instruita, kiel direkti; mi pafis dufoje, sed maltrafe, nun mi timas... </text:p>
      <text:p text:style-name="P14">Ripley kapjesis, ordonis purigi la tubon. La helpanto per ambaŭ manoj levis la skovelon, poste donis pulvujon, poste kuglegon. Ripley, kunmetinte la lipojn, kolerante al la svedoj, ke ili malgajnis la batalon, kolerante al si, ke li ne divenis, al kiu servi, mallarĝigante la okulojn, direktis la kanonon al iomete sub la pobkastelo, atendis, kiam ĉesos pafado, en silento, laŭte, por ke ĉiuj rigardu al li, kriis al si mem komandon: pafu! — kaj enpremis la meĉon en la fuzeon. La kanono tondris, la kuglego kun ŝriko impetis super Dvino, trabatis la ŝelon de la ŝipo, el tie tuj elĵetiĝis flamo. </text:p>
      <text:p text:style-name="P14">Rusaj kanonistoj rigardis al la fremdlandano, — bone batis, scipovas pafi. La helpanto jam estis priverŝanta la tubon per odora vinagro, preparanta duan ŝargon. Ripley ekiris sur la remparo, firme tenante la pipon en la dentoj, korektadis kanonojn por rusaj kanonistoj, frapadis la moskvianojn al la ŝultroj, diradis raŭke: </text:p>
      <text:p text:style-name="P14">— Rusa kanonist', bona kanonist'! Tre bona! </text:p>
      <text:p text:style-name="P14">Loftus-on kaj Swenberg-on li starigis al alia karonado, diris per minaca voĉo, en la angla: </text:p>
      <text:p text:style-name="P14"><text:soft-page-break/>— Direktos mi! Kaj vi pafados kiel eble plej rapide! Ĉiuj vidu nin! Ĉiuj! </text:p>
      <text:p text:style-name="P14">— La sveda flago! — ekkriis Loftus. — La ora kruco de Svedio... Vi ne aŭdacas pafi al tiu flago! </text:p>
      <text:p text:style-name="P14">Ripley dolore puŝis Loftus-on al la ŝultro, almontris per la okuloj dekstren: el tie estis iranta, apogante sin sur bastono, pala pro sangoperdo kaj laco kapitan-komodoro Ievlev. Kvazaŭ ne rimarkante lin, la anglo kontrolis la ŝargon, turnis sur pivoto la tubon, enpremis la meĉon. La kanono ree tondris, la kuglego enflugis en malfermitan paftruon de la meza ferdeko... </text:p>
      <text:p text:style-name="P14">— Granda viktori'! — diris li en la rusa al Ievlev tiel laŭte, ke aŭdu ĉiuj ĉirkaŭe. — Kolosa viktori'! Diablo prenu, damna sved'! </text:p>
      <text:p text:style-name="P14">Kaj, ekrideginte, aldonis: </text:p>
      <text:p text:style-name="P14">— Aj-aj-aj, <text:span text:style-name="T4">sir</text:span>! Ni preskaŭ brulis en la dom'. Unu nia — mort'. Mortis. Li iĝis rostaĵo, jes, tiel... </text:p>
      <text:p text:style-name="P14">Silvestro Petroviĉ larĝe malfermis la okulojn, ne komprenante. Ripley ree kliniĝis al la kanono: </text:p>
      <text:p text:style-name="P14">— Ne nun, <text:span text:style-name="T4">sir</text:span>! Nun necesas militi! Nun necesas fini tiu sved'! </text:p>
      <text:h text:style-name="P4" text:outline-level="2"><text:bookmark-start text:name="__RefHeading___Toc6909_1665404091"/>Ĉapitro naŭa<text:bookmark-end text:name="__RefHeading___Toc6909_1665404091"/></text:h>
      <text:p text:style-name="P7"/>
      <text:p text:style-name="P10">Kaj nun ni forlasas vin tute en sol'<text:line-break/>Restanta kun gloro senmorta...</text:p>
      <text:p text:style-name="P13"><text:span text:style-name="T4">Kozlov</text:span> </text:p>
      <text:p text:style-name="P7"/>
      <text:p text:style-name="P11">La rusan soldaton ne sufiĉas mortigi, lin ankoraŭ necesas faligi. </text:p>
      <text:p text:style-name="P12"><text:span text:style-name="T4">Frederiko II</text:span> </text:p>
      <text:h text:style-name="P5" text:outline-level="3"><text:bookmark-start text:name="__RefHeading___Toc6911_1665404091"/>1. Geknaboj<text:bookmark-end text:name="__RefHeading___Toc6911_1665404091"/></text:h>
      <text:p text:style-name="P14">Tuj kiam la svedoj komencis bombardadon de la fortreso, Manjo kondukis la infanojn en la kelon. Unue ĉi tie sidis nur la knabinoj de Ievlev kaj Ivaĉjo Rjabov, poste Maria Nikitiŝna komencis peli ĉi tien ankaŭ aliajn geknabojn, juĝinte, ke ĉi tie por ili estos multe pli sendanĝere, ol sur la ekzercoplaco, kie ili ĝoje gapis svedajn ardajn, saltantajn sur pavimŝtonoj kuglegojn. </text:p>
      <text:p text:style-name="P14">La infanoj en la kelo enuis, speciale kiam Maria Nikitiŝna, forirante al Taisja aŭ sur la turon al Silvestro Petroviĉ, fermadis la kelon ekstere per ligna bloko. </text:p>
      <text:p text:style-name="P14">Kiam Maria Nikitiŝna foriris trian fojon, Ivaĉjo Rjabov diris firme: </text:p>
      <text:p text:style-name="P14">— Iru ankaŭ ni! Por kio ĉi tie malĝoji! </text:p>
      <text:p text:style-name="P14">— Panjo ne permesis! — respondis obeema Irenjo. </text:p>
      <text:p text:style-name="P14">— Jes, panjo ne permesis! — subtenis ŝin Venjo. </text:p>
      <text:p text:style-name="P14"><text:soft-page-break/>— Do sidu! — koleriĝis Ivaĉjo. — Sidu ĉi tie, sed mi iros, mi sidis sufiĉe... </text:p>
      <text:p text:style-name="P14">Kaj ne hastante, per sia Rjabov-a irmaniero li leviĝis laŭ ŝtupoj supren. La ŝtipo defalis, Ivaĉjo eliris sur la ekzercoplacon, ĉirkaŭrigardis kaj konsterniĝis: rekte kontraŭ la elirejo el la kelo estis hele kaj gaje brulanta la tegmento de la domo de la kapitan-komodoro, de ĝuste tiu domo, kie li, Ivaĉjo, plurfoje gastis, kie hodiaŭ restis lia ludila, plene rigita, farita de la patro, ŝipo, kaj kie staris luliloj kun pupoj de liaj amikinoj — la filinoj de Ievlev. </text:p>
      <text:p text:style-name="P14">Starinte iom kun malfermita buŝo, Ivaĉjo turniĝis kaj kriis en la kelon: </text:p>
      <text:p text:style-name="P14">— He, fraŭlinoj! Ja via domo per flamo brulegas! </text:p>
      <text:p text:style-name="P14">La «fraŭlinoj» kun aliaj geknaboj, frapante per la piedoj, ekkuris supren kaj same malfermis la buŝojn. Al la domo de Ievlev jam estis haste irantaj fortresaj monaĥoj, destinitaj por tiu ĉi tago batali kontraŭ fajro, se ĝi aperos ie en la citadelo. La monaĥoj kunhavis sitelojn, hokstangojn, hokojn. Kaj dum unuj estingadis, aliaj, priverŝinte sin per akvo, rapide enkuradis en la domon kaj ion el tie elportadis; sed ĉio ĉi estis aĵoj, kiuj interesis nek Ivaĉjon, nek la knabinojn: nek la ŝipon, nek la lulilojn kun la pupoj portis la monaĥoj. </text:p>
      <text:p text:style-name="P14">— Jen! — paŭtante, diris Venjo. — Ne portas! </text:p>
      <text:p text:style-name="P14">— Tie ankoraŭ da flikpecoj tuta korbo estis! — tordiĝante pro ploro, prononcis Irenjo. </text:p>
      <text:p text:style-name="P14"><text:soft-page-break/>Ivaĉjo ĉitis al ili, kaj ili dum mallonga tempo ne ploris. Sed kiam la monaĥoj elportis kunrulitan tapiŝon, Irenjo subite rememoris, ke la pupaj luliloj staris ĝuste sur tiu ĉi tapiŝo, kaj ekploris plenvoĉe. Venjo ekploregis post ŝi. </text:p>
      <text:p text:style-name="P14">— Nu, komencis! — prononcis Ivaĉjo. — Torento! </text:p>
      <text:p text:style-name="P14">Kaj per la ŝultro antaŭen, malgranda, kun severa mieno, li ekiris al la monaĥoj. La «fraŭlinoj» ĉesis plori, aliaj geknaboj kun intereso rigardis al la rudrista filo. Ivaĉjo atendis, ĝis apud la siteloj estos neniu el la monaĥoj, rapide verŝis akvon sur sian kapon kaj same per la flanko, per la ŝultro antaŭen eniris en la vestiblon, kie estis multe da fumo kaj kie staris brulodoro. Ĉi tie iu kaptis lin je la hartufo, sed li elŝiriĝis kaj ekkuris tra la konataj ĉambroj — tien, kie li lasis sian rigitan ŝipon inter la pupoj kaj la luliloj, inter flikpecoj kaj aliaj ludiloj. Fumo mordadis liajn okulojn, li preskaŭ nenion vidis, sed tamen trovis kaj la ŝipon, kaj la lulilojn, kaj la pupojn, kaj la korbon kun flikpecoj. Envolvinte ĉion ĉi en iun ĉifonon, li survoje prenis ankoraŭ tri librojn, kiujn antaŭ nelonge legis Silvestro Petroviĉ, kaj ŝarĝita de sia akiraĵo, nigra kaj fulgokovrita elsaltis sur la peronon, kie iu el la monaĥoj kaptis lin kaj donis al li bonan nukbaton. El la manoj de la monaĥo Ivaĉjon elkaptis Maria Nikitiŝna kaj, plorante, komencis kisi lin kaj lamenti super li. Kaj la filinoj de Ievlev kaj aliaj geknaboj demandadis lin — kiel tie estis, ĉu tre timige aŭ ne tre. </text:p>
      <text:p text:style-name="P14">— Nu! — diris Ivaĉjo, elturniĝante el la manoj de Maria Nikitiŝna. — Nenio tie estas speciala... Estas fumo kaj brulodoro, sed eniri kaj eliri eĉ vi povus, ne malfacile... </text:p>
      <text:p text:style-name="P14"><text:soft-page-break/>Tiutempe ankoraŭ unu sveda kuglego, kun hurlo tranĉinte la aeron, falegis apude sur ŝtonojn kaj ekturniĝis sur la pavimo. Maria Nikitiŝna kaptis la filinojn kaj, puŝante antaŭ si Ivaĉjon, pelis ilin ĉiujn en la kelon. Irenjo kaj Venjo kuris, faligante flikpecojn, post ili kuris en la kelon la aliaj infanoj kaj neniel povis kompreni, kial la edzino de la kapitan-komodoro ĉiam ploras, kaj ridas, kaj ree ploras... </text:p>
      <text:p text:style-name="P14">En la kelo Maria Nikitiŝna malvolvis la librojn, kiujn eltiris Ivaĉjo el la ĉambro de Silvestro Petroviĉ, kaj por si flustre legis: «Isaako Neŭtono»... </text:p>
      <text:p text:style-name="P14">La libro elfalis el ŝiaj manoj, laŭ la vangoj ekfluis abundaj larmoj, ŝi subite alpremis la kapon de Ivaĉjo al sia brusto kaj, sufokiĝante pro larmoj, nekompreneble ekparolis: </text:p>
      <text:p text:style-name="P14">— Isaako Neŭtono, ho Dio! Kaj kiom da mortintoj! Kaj via paĉjo estis vundita, knabinoj, kaj kio ankoraŭ estos, kaj Ivano Sabateiĉ... Ho, infaneto mia amata, knabeto kara... </text:p>
      <text:h text:style-name="P5" text:outline-level="3"><text:bookmark-start text:name="__RefHeading___Toc6913_1665404091"/>2. Mortintoj<text:bookmark-end text:name="__RefHeading___Toc6913_1665404091"/></text:h>
      <text:p text:style-name="P14">«Krono» flamis — la rusaj brulŝipoj faris sian aferon. Kaj grafo Gyllenstierna, starante sur la pobferdeko, ordonis al la klarionistoj ludi retreton. La klarionistoj levis la klarionojn al la ĉielo, sed en hurlado kaj fajfado de flamo neniu aŭdis la signalon, kaj eĉ da homoj sur la flagŝipo restis nemulte. </text:p>
      <text:p text:style-name="P14">Vento ŝanĝiĝis, ruĝaj fumaj langoj de fajro jam estis lekantaj la buspriton de la fregato, kiu koliziis kontraŭ «Krono». Tie la ŝipanaro ankoraŭ penis lukti kontraŭ flamo, sed tion estis farantaj nur nemultaj kuraĝuloj. La plej granda parto de la <text:soft-page-break/>matrosoj sur savboatoj estis foriranta al la jaĥtoj kaj al tiu fregato, kiu sub pafado de la rusaj baterioj penis returni sin en Dvino, por, levinte la velojn, eliri el la batalo. </text:p>
      <text:p text:style-name="P14">Al la subadmiralo sur la pobferdekon leviĝis leŭtenanto Plomgren. Ankoraŭ du iuj oficiroj, kiujn ne konis Gyllenstierna, kune kun Plomgren komencis persvadi lin forlasi la flagŝipon. La subadmiralo silentis: li aŭskultis tondradon de la rusaj baterioj, rigardis, kiel pereas kaj malhonore fuĝas lia eskadro, pensis pri tio, ke ĉio estas finita kaj saviĝo ne plu ekzistas. Li devis morti, li sciis tion, kaj faris ĉion por perei, sed la sorto estis punanta lin pli terure, ol per morto. Li devis, antaŭ ol morti, travivi tutan honton de malhonoro. Li devis ekvidi, kiel fuĝas liaj homoj, li devis aŭdi malbenojn de matrosoj, kiuj antaŭe tremis pro unusola lia rigardo. </text:p>
      <text:p text:style-name="P14">— Do, — nelaŭte diris li, — mallevu la velboaton... </text:p>
      <text:p text:style-name="P14">Sed la velboaton jam ne eblis mallevi, kaj subadmiralo Gyllenstierna forlasis sian «Kronon» sur malgranda savboato, fuĝis de la brulanta ŝipo, forlasis la flagŝipon kaj ne plu retrorigardis al ĝi eĉ unufoje, — li timis rigardi, vidi, pensi. Li sidis en la savboato ĝibetiĝinte, ferminte la flavan vizaĝon per la flavaj polmoj, — malgranda maljunuleto en kupra kasko kun virkokaj plumoj. </text:p>
      <text:p text:style-name="P14">— Premu! — komandadis Plomgren al la remantoj. — Larĝe remu! Premu! </text:p>
      <text:p text:style-name="P14"><text:soft-page-break/>Kadavroj, rompaĵoj de mastoj, jardoj, iaj bareloj, kestoj malrapidigadis la savboaton. Rusaj kuglegoj kun fajfo kaj siblo faladis en Dvinon, levante akvajn fostojn. </text:p>
      <text:p text:style-name="P14">— <text:span text:style-name="T4">Herre</text:span> subadmiralo, demetu la kaskon! — petis Plomgren. — Ili vidas admiralon... </text:p>
      <text:p text:style-name="P14">— Al diablo! — diris Gyllenstierna. </text:p>
      <text:p text:style-name="P14">Laŭ ŝnureskalo li leviĝis sur tiun fregaton, kiu estis returniĝanta sub pafado de la rusaj baterioj, sur la fregaton de malkuraĝuloj. Ĉi tie multaj estis ebriaj kaj ne rekonadis sian subadmiralon aŭ ŝajnigadis, ke ne rekonas. Ĉi tie jam neniu helpadis al vunditoj, kaj ili rampis sur la pobkastelo, petegante mortpafi ilin. Kaj sur la pobferdeko kuŝis la komandanto de la fregato kun frakasita kapo. Lia mano estis premanta botelon da brando. </text:p>
      <text:p text:style-name="P14">Leŭtenanto Plomgren penis instali ordon, sed lin neniu aŭskultis, kaj kiam li levis tranĉilon — oni mortigis lin. Tio estis finita fregato, kaj grafo Gyllenstierna restis sur ĝi nur por morti. Ŝrikantaj kuglegoj de la rusoj, siblante, disŝiradis velojn, rompadis mastojn, jardojn, ŝipflankojn, priŝutadis per mitrajlo matrosojn, kiuj ĵetiĝadis en la akvon, por saviĝi naĝe. Kuglegoj faladis apud la subadmiralo, apud liaj piedoj detruiĝadis la ferdeko, ĉe lia vizaĝo mem traflugadis lignaj splitoj, ferkovrita pulio kun fajfo flugis ĉe lia tempio mem, — sed li plu estis viva. Flava, kun estingiĝinta rigardo, kun mallevita spado en la mano, la subadmiralo de la floto de lia reĝa moŝto povis nun nur silente rigardi al la detruoj, okazantaj sur la fregato. </text:p>
      <text:p text:style-name="P14">Li ekiris tra la pobkastelo, serĉante morton. </text:p>
      <text:p text:style-name="P14"><text:soft-page-break/>Mortintoj, naĝantaj en sangaj flakoj, mortintoj sidantaj, mortintoj, rigidiĝintaj ĉe kanonoj, mortintoj kun vitriĝintaj okuloj baradis al li la vojon. Li surtretadis per la ŝuoj malvivajn korpojn, kaj radetoj de liaj spronoj elŝiradis pecojn el vestaĵoj de mortintoj. «Koruptebla kanajlaro! — kun kolera malestimo pensis li. — Damnitaj malpuraj dungitoj!» </text:p>
      <text:p text:style-name="P14">Matroso, kiun li ne konis, diris al li arogantaĵon, li retrorigardis, serĉante ekzekutiston Svante-n Bagge-n, kaj rememoris, ke la korpo de la ekzekutisto, probable, jam finbrulas sur «Krono». Tiam, por pli baldaŭ morti, Gyllenstierna batis la matroson al la vizaĝo per la plata flanko de la spado. Tiu ŝrikis pro doloro, ĵetiĝis al li kun tranĉilo. La subadmiralo faris mallongan atakpaŝon, kiel en la tagoj de sia fora juneco, kaj kun peno eltiris la spadon el la brusto de la dungito, ne kovrita per kiraso. </text:p>
      <text:p text:style-name="P14">Viŝante la spadon, li ekvidis, ke flanko ĉe flanko kun la fregato trairis jaĥto. Ili sukcesis saviĝi — ili estis forirantaj en la maron. Sed post kelkaj momentoj li rimarkis, ke el post salikaro, dense kreskinta sur la bordo de Dvino, unu post alia eliras boatoj de rusoj. Sur la boatoj estis matrosoj kun hokstangoj, kun eskaloj, kun mallongaj lancoj. Ili iris transverse al la jaĥto, por preni ĝin per ŝipatako. </text:p>
      <text:p text:style-name="P14">Gyllenstierna forturniĝis. Kaj tuj falis sur la glitigan pro sango ferdekon, senkonscia, sur la dorson. Kaj la rusa kuglego, kiu trafis lin, ankoraŭ longe turniĝadis kaj sibladis apude, puŝante mortintojn kaj vunditojn, — la lasta kuglego, kiun la rusoj pafis al la eksilentinta fregato. </text:p>
      <text:h text:style-name="P5" text:outline-level="3"><text:bookmark-start text:name="__RefHeading___Toc6915_1665404091"/><text:soft-page-break/>3. Ĉio estos bona!<text:bookmark-end text:name="__RefHeading___Toc6915_1665404091"/></text:h>
      <text:p text:style-name="P14">Kiam antaŭ multaj horoj la antaŭa sveda ŝipo kun elstarantaj el la paftruoj kanonoj, kun flirtantaj flagoj, kun soldatoj en maŝkirasoj kaj kupraj kaskoj, kliniĝante, sub plenaj veloj aperis sur la Dvina ŝanelo, Taisja staris sur la ekstera remparo de la fortreso. La flagŝipo, elirinte el la pluva vualo, estis moviĝanta al la citadelo; Taisja, etendinte antaŭen la maldikan kolon, atendis. Ŝia koro batis laŭte, la vizaĝo paliĝis. Per tuta sia esenco ŝi sciis, ke devas okazi ia mirinda evento, kaj en la menso ligis tiun eventon kun sia subite malaperinta antaŭ kelkaj tagoj edzo. </text:p>
      <text:p text:style-name="P14">Kaj la evento okazis: al ŝi ne necesis klarigi, kio fariĝis. Kaj ŝia juneco kaj la jaroj de knabineco pasis ĉe la maro. Rudristo, kiu kun tia certeco kondukis la grandegan multkanonan ŝipon laŭ la Dvina ŝanelo, ne povis erare trafi al malprofundaĵo. Li povis fari tion nur intence, propravole, oferinte sian vivon por siaj amikoj, kaj tiu rudristo estis, sendube, Rjabov. </text:p>
      <text:p text:style-name="P14">En tiuj mallongaj momentoj, kiam la skulptita el ebono grandega virgulino super la busprito de la flagŝipo leviĝis en la aeron, kaj la tuta ŝipo kun knaro kaj grinco kliniĝis, kiam sur la pobkastelo ekkrakis pafoj kaj komenciĝis batalo, Taisja tuj komprenis: estis farita heroaĵo, kaj ŝia rudristo estas tie, inter malamikoj. Streĉegante la vidsenton, aŭdante nek tondradon de kanonoj, nek fajfadon de kuglegoj, nenion rimarkante, ŝi rigardis al la ŝipo, kie, probable, en tiuj minutoj furiozantaj svedoj estis turmentantaj kaj mortigantaj la karan por ŝi homon, la homon, kiun ŝi tiomfoje perdadis kaj ree trovadis. Ŝi tamen <text:soft-page-break/>ankoraŭ plu esperis, ke li saviĝos, ĵetiĝos de la ŝiprando en la akvon kaj naĝos al la fortreso, al ŝi, sia edzino, al sia filo... </text:p>
      <text:p text:style-name="P14">Sed tempo iris, la rudristo ne estis. </text:p>
      <text:p text:style-name="P14">Ĝis doloro en la okuloj fiksrigardadis Taisja la grizajn akvojn de Dvino, sed vidis en ili nur kadavrojn de svedoj en verdaj kaftanoj... </text:p>
      <text:p text:style-name="P14">Poste, pansante vunditojn, donante al ili akvon kaj manĝon, helpante al avino Eŭdoĥa en ties mizerikorda laboro, ŝi eĉ por unu momento ne forgesadis pri sia terura malfeliĉo, sed ŝia aflikto kvazaŭ malproksimiĝadis, kvazaŭ kvietiĝadis, kaj la koro ĉiam pli kaj pli pleniĝadis per sento de hela fiero, kiam aŭdis ŝi konversaciojn de vunditaj kanonistoj, matrosoj kaj soldatoj pri la rudristo, kiun oni per forto devigis konduki la eskadron, kaj li submetis ĝin sub la kanonojn de la fortreso... </text:p>
      <text:p text:style-name="P14">La nomon de la rudristo multaj ankoraŭ ne sciis, sed ŝi ja sciis firme, ke tio estas ŝia Ivano Sabateiĉ, kaj tamen al neniu diris, trovante konsolon al sia malfeliĉo en tio, ke vunditoj en ŝia ĉeesto konjektadis la sorton de la kuraĝa kaj fidela rudristo. Kun avido kaj danka lumo en la okuloj ŝi aŭskultis tiujn, kiuj supozadis, ke la rudristo tute povus saviĝi. Unu vundita kanonisto certigadis, ke li eĉ vidis mem, kiel iu homo sur la pobkastelo estis batalanta per hakilo, forirante de atakanta lin homamaso. </text:p>
      <text:p text:style-name="P14">La batalo daŭris kaj daŭris, kanonoj pafadis, vunditoj kaj mortigitoj ĉiam pli multiĝadis, kaj Taisja jen esperadis, jen ĉesadis kredi. Al ŝi ŝajnis, ke la rudristo iras sur la fortresa remparo kaj jen tuj vokos ŝin, diros ŝian nomon. Aŭ ŝajnis al ŝi, <text:soft-page-break/>ke li vokas ŝin de la bordo, vundita, ne povas eliĝi el la akvo kaj mortas sur la ĉeborda sablo. Tiam ŝi konfuziĝadis, rigardis senmove aŭ subite kuradis sur la remparon, super kiu fajfis kuglegoj, kaj ree longe, kun malgajo rigardadis al la Dvinaj akvoj, sur kiuj estis balanciĝantaj korpoj de mortigitaj svedoj... </text:p>
      <text:p text:style-name="P14">Kiam Silvestro Petroviĉ estis vundita kaj soldatoj portis lin sur mantelo sub la fortresan muron al avino Eŭdoĥa, Taisja senmoviĝis pro ektimo, — ŝajnis, ke tuj li diros al ŝi certan kaj teruran sciigon. Sed li silentis. Sur lia sensanga vizaĝo brilis la bluaj okuloj. Ŝi donis al li kruĉeton kun akvo, li lipis, suspiris, prenis Taisja-n je la mano. Eble, li ne rekonis ŝin, eble, simple estis en senkonscieco, kiam diris laŭte, firme, klare: </text:p>
      <text:p text:style-name="P14">— De la rusa homo la nomon teni honore kaj minace! </text:p>
      <text:p text:style-name="P14">Taisja nenion respondis, aliaj vunditoj levis la kapojn de la pajlo, fiksaŭskultis. La kapitan-komodoro ree eksilentis por longe. </text:p>
      <text:p text:style-name="P14">— Honore kaj minace... — ripetis juna matroso flustre. </text:p>
      <text:p text:style-name="P14">Silvestro Petroviĉ aŭdis la flustron, klarigis: </text:p>
      <text:p text:style-name="P14">— En malnovaj tempoj oni tiel diris: por ke en la tuta mondo la nomon de la rusa homo oni tenu honore kaj minace. </text:p>
      <text:p text:style-name="P14">Avino Eŭdoĥa strikte streĉis lian kruron per tolo, li ankoraŭ iomete kuŝis, vokis siajn soldatojn, ili ekkondukis lin reen sur la pordegan turon — komandi. Liaj brovoj estis severe kuntiritaj, la lipoj kunpremitaj. Taisja akompanis lin ĝis la ŝtuparo, plu esperante aŭdi vorton pri la rudristo. Ĉe la ŝtupoj li haltis por retrovi la spiradon, diris kvazaŭ en disputo: </text:p>
      <text:p text:style-name="P14"><text:soft-page-break/>— Fortreso! Kion valoras fortreso? Homo — jen fortreso vera, nevenkebla. Homo! </text:p>
      <text:p text:style-name="P14">Taisja aŭskultis, retenante spiron, al ŝi ŝajnis, ke Silvestro Petroviĉ parolas pri la rudristo. Kaj li vere parolis pri li. </text:p>
      <text:p text:style-name="P14">— Fortreso! — ripetis li, profunde rigardante en la okulojn de Taisja. — Rjabov, la rudristo, — jen fortreso, pli fidinda ol kiu ne estas sur la tero. Li faris heroaĵon. Al li ni ŝuldas multon en ĉi batalo, al li, kaj al forpasinta Krikov, Atanazio Petroviĉ, kaj ankoraŭ al samaj rusaj homoj... </text:p>
      <text:p text:style-name="P14">— Silvestro Petroviĉ! — ekkriis ŝi. — Silvestro Petroviĉ! </text:p>
      <text:p text:style-name="P14">Sed al li aliris Jegorĉjo Pustovojtov kun demando pri tio, kiel eliru la ŝipatakaj boatoj, kaj la kapitan-komodoro foriris kun li. </text:p>
      <text:p text:style-name="P14">Pli proksime al vespero Taisja eksciis, ke inĝeniero Rezen pridemandas kaptitajn svedojn, elnaĝintajn sur la Dvinan bordon apud la fortreso. Malsekaj, frostiĝintaj, timigitaj de atendo de morto, ili tremante sidis sub la muro, kien ne faladis kuglegoj, per sovaĝaj okuloj rigardis al rusaj forĝistoj, ardigantaj en forno rondajn ŝtonojn. Unu — alta, kun blankaj haroj — estis vundita al la ŝultro kaj tenis la vundon per la mano; la sango fluis laŭ liaj fingroj. Alia, same vundita, penis ion klarigi al sia gardanto, almontrante la muskedon, poste sian bruston. </text:p>
      <text:p text:style-name="P14">— Mortpafi sin li petas! — klarigis matroso. — Ne bezonas li, diras, tian vivon... </text:p>
      <text:p text:style-name="P14"><text:soft-page-break/>— Nu, do stultulo! — kriis la gardanto. — Ne bezonas. Al ni po unu estas donita, ne po du. Unun li perdos, alian ne ricevos... </text:p>
      <text:p text:style-name="P14">Taisja aŭskultis, trovis Rezen-on, demandis de li nekuraĝe: </text:p>
      <text:p text:style-name="P14">— Ĉu svedaj homoj pri la rudristo nenion scias, sinjoro? Eble, ili almenaŭ unu vorton diris? </text:p>
      <text:p text:style-name="P14">Rezen ne komprenis. Taisja rakontis detale, li, konsolante, tuŝis ŝian manon: </text:p>
      <text:p text:style-name="P14">— Ho ne, ne, ĉu ni povas diri, ke li estis mortigita? Li malestas — tio estas vero, sed tio ankoraŭ ne signifas, ke li estas mortigita, tio ankoraŭ nenion signifas. Unu, kiu estis kun li, mortis, tion ni bone scias, la tradukisto, li mortis sur la Marka insulo. Sed la piloto — ne, pri la piloto ni ankoraŭ ne scias... </text:p>
      <text:p text:style-name="P14">Taisja senspire rigardis al la inĝeniero. Li ankoraŭ foje tuŝis ŝian manon: </text:p>
      <text:p text:style-name="P14">— Ĉio estos bona, jes, jes, la kapitan-komodoro sendis serĉi, oni lin serĉas, la piloton, lin serĉas soldatoj, matrosoj, serĉas ĉiuj. Ili trovos lin. Oni neniam perdu esperon... </text:p>
      <text:h text:style-name="P5" text:outline-level="3"><text:bookmark-start text:name="__RefHeading___Toc6917_1665404091"/>4. Rusa flago<text:bookmark-end text:name="__RefHeading___Toc6917_1665404091"/></text:h>
      <text:p text:style-name="P14">Fulganta akra fumo rampis sur la pobkastelo de la ŝipo, forlasita de la ŝipanaro. </text:p>
      <text:p text:style-name="P14">Gyllenstierna turniĝis sur la flankon, stertoris, faris ankoraŭ unu penon kaj ekvidis super si la bluiĝantan nordan nehelan ĉielon, sur kiu kuris ŝiritaj nuboj. </text:p>
      <text:p text:style-name="P14"><text:soft-page-break/>Kiom da tempo pasis? </text:p>
      <text:p text:style-name="P14">Eble, plu daŭris la sama senfina tago, eble, venis la nova? </text:p>
      <text:p text:style-name="P14">Li streĉiĝis, kvietiĝis: al li ŝajnis, ke li aŭdas tondron de kanonado. Sed estis tute ne tiel: sur «Krono» — sur ferdekoj, ĉe kanonoj — estis eksplodantaj pulvujoj. La subadmiralo suspiris kun faciliĝo: tamen la batalo ankoraŭ ne finiĝis, la sorto favoris lin, li mortos sub tondro de siaj kanonoj. Kaj por morti kun honoro, kiel decas al admiralo, li devigis sin turni la kapon — tiam li ekvidos la svedan flagon sur la ĉefmasto, la bluan flagon kun ora kruco, la flagon, al kiu li servis dum tuta sia longa vivo. </text:p>
      <text:p text:style-name="P14">Sed la flago ne estis. </text:p>
      <text:p text:style-name="P14">Anstataŭ la blua tuko li ekvidis blankan ĉifonon, kiu flirtis en Dvina vento. Ankoraŭ unu bato de la sorto, ankoraŭ unu lasta humiligo; la damnitaj dungitoj kapitulacis kaj fuĝis de la ŝipo, por ili plej grave estis konservi siajn vivojn, siajn aĉajn, al neniu necesajn vivojn... </text:p>
      <text:p text:style-name="P14">Sufokiĝante pro doloro kaj furiozo, mallonge kaj raŭke spirante, kolektinte lastajn fortojn, li ekrampis al la masto, por peni deŝiri tiun hontindan blankan ĉifonon. Sed fortoj ne estis, rampi li ne povis. Li povis nur alpremi al la ferdeka kovraĵo sian flavan maljunan vizaĝon kaj kuŝi tiel senmove, alvokante Dion kompati kaj sendi al li baldaŭan morton, kiu ĉiam ne venadis, ĉiam prokrastadis... </text:p>
      <text:p text:style-name="P14">Li ree perdis la konscion kaj rekonsciiĝis pro tio, ke iu per lertaj kaj rapidaj moviĝoj estis priserĉanta lin, palpserĉis en liaj <text:soft-page-break/>poŝoj. Li ne havis fortojn turniĝi, sed la fortaj manoj turnis lin, kaj li ekvidis proksime super si la malhelan, malmildan vizaĝon de ferdekestro del Robles. La hispano, preminte subbrake la pistolon, estis prirabanta sian admiralon, kaj Gyllenstierna ne miris pri tio, li nur petis apenaŭ aŭdeble: </text:p>
      <text:p text:style-name="P14">— Mortigu do min, kanajlo! Mortigu antaŭe... </text:p>
      <text:p text:style-name="P14">Sed la ferdekestro faligis la pistolon kaj retropaŝis. Kaj ree ektreniĝis tempo, senfina tempo. </text:p>
      <text:p text:style-name="P14">Probable, pasis ankoraŭ multaj horoj, antaŭ ol Gyllenstierna rekonsciiĝis. Estis abrupte kaj proksime krakantaj muskedoj kaj fusiloj. Li devis fari nekredeblan fortostreĉon, por levi la kapon. Per siaj flavaj nepalpebrumantaj okuloj li longe rigardis al altaj homoj en mallongaj jakoj sen manikoj, en trikitaj ĉapoj, rigardis, kiel ili mastre iras sur la pobkastelo, malleviĝas en lukojn, surverŝas la bruletantan pobon kaj interparolas inter si per lacaj krudaj voĉoj de batalistoj, venkintaj en batalo. Kaj subite li komprenis, ke sur la ŝipo estas rusoj, ke la ŝipo estas kaptita kaj ke la sorto preparis por li ankoraŭ lastan teruran baton — oni militkaptos lin. </text:p>
      <text:p text:style-name="P14">Kvazaŭ en nebulo, li vidis nemalproksime de si pezajn grandajn botojn, vidis, kiel al la piedoj de rusa maristo falis la blanka ĉifono, vidis, kiel la ruso alligas al la ŝnuro tukon de trikolora flago, saman, kiel tiu, kiu flirtis sur ilia fortreso. </text:p>
      <text:p text:style-name="P14">Jen kion preparis al li la sorto antaŭ la kaptiteco: li devis ankoraŭ vidi, kiel sur la ĉefmasto de la sveda milita fregato leviĝos rusa flago. </text:p>
      <text:p text:style-name="P14"><text:soft-page-break/>Ne, tion li ne vidos. Sufiĉas da malhonoro en lia vivo. Sufiĉas por li da humiligoj. </text:p>
      <text:p text:style-name="P14">Flustrante insultojn per la sekiĝintaj sensangaj lipoj, li levis la pistolon, faligitan de la hispana ferdekestro-rabisto, kaj komencis celi al tiu ruso, kiu jam estis tiranta la flagon. La rusa flago, flirtigata de Dvina vento, estis malrapide leviĝanta sur la maston. Kaj Gyllenstierna celis, celis senfine longe. </text:p>
      <text:p text:style-name="P14">Sed la pafon li ne aŭdis. </text:p>
      <text:p text:style-name="P14">En la pulvujo de la pistolo ne estis pulvo. </text:p>
      <text:p text:style-name="P14">Kaj neniu el la rusoj aŭdis, kiel klakis la ĉano. </text:p>
      <text:p text:style-name="P14">La rusoj per ardaj okuloj rigardis al la ĉefmasto, tien, kie gaje flirtis sub vento la grandega, nova, trikolora flago. Kaj eksplodo, kiu tondris super Dvino, — duone disrompiĝis kovrita de flamo «Krono», — kvazaŭ salutis la venkon de la rusoj kaj samtempe sciigis la svedojn, ke ilia komandanto, subadmiralo grafo Eriko Gyllenstierna direktis sin en la lastan navigadon, el kiu neniu kaj neniam revenadis. </text:p>
      <text:h text:style-name="P5" text:outline-level="3"><text:bookmark-start text:name="__RefHeading___Toc6919_1665404091"/>5. Viktorio<text:bookmark-end text:name="__RefHeading___Toc6919_1665404091"/></text:h>
      <text:p text:style-name="P14">Per rapidaj paŝoj Taisja ekiris laŭlonge de la fortresa muro trans la preĝejon, kie ĉe ferkovrita barilpordeto staris gardisto kun muskedo, puŝis la barilpordeton, batis al la fero per la maldika mano. </text:p>
      <text:p text:style-name="P14">— Kial vi frapas? — demandis la gardisto. — Ne estas permesite tien iri... </text:p>
      <text:p text:style-name="P14"><text:soft-page-break/>— Soldatoj tien iris kun matrosoj! — diris Taisja. — La rudriston serĉi, Rjabov-on, tiun, kiu la svedan ŝipon surgrundigis, kaj mi estas de li, de la rudristo, edzino, tralasu min pro Dio... </text:p>
      <text:p text:style-name="P14">La gardisto tiris feran riglilon, la barilpordeto malfermiĝis, Dvina vento puŝis la vizaĝon de Taisja. Ĉi tie estis tombejo, fortresa sepultejo, en kiu laborantoj, kunpelitaj per la cara ukazo el ĉiuj flankoj de la Dvina tero, enterigadis mortintojn dum la konstruado de la citadelo. Sub betulaj kaj pinaj krucoj, ĉe de ili mem konstruitaj muroj, eterne dormis Kargopolaj, Kevrolaj, Mezenaj masonistoj, portistoj, ĉarpentistoj, terfosistoj el Ĉarondo, Pinegaj, Arĥangelskaj, Ĥolmogoraj forĝistoj. Kaj estis strange vidi nun sur tiu tombejo svedajn matrosojn kaj soldatojn, saviĝintaj de morto... </text:p>
      <text:p text:style-name="P14">Ili estis ĉi tie multaj, ili iris renkonten al Taisja, sub gardo de monaĥoj kun halebardoj, stumbladis sur tombaj holmetoj, ĝemadis, faladis, ree ekstaradis — palaj, silentaj, elturmentitaj... </text:p>
      <text:p text:style-name="P14">Ĉe la akvo ŝi haltis, pensis — kien povus naĝi la rudristo. Kaj, nenion decidinte, ŝi ekiris laŭlonge de la rivero, fiksrigardante al ondoj, alirante al ĉiu mortinto, kiun la akvo elportis al la bordo. </text:p>
      <text:p text:style-name="P14">Ŝi iris longe, ŝiaj piedoj enfaladis en profundan ĉebordan sablon, dronis en marĉo, la kapo de tempo al tempo komencadis turniĝi pro laco, sed ŝi nepre devis ĉirkaŭiri la tutan insulon kaj mem, per la propraj okuloj ekvidi ĉiujn mortintojn. </text:p>
      <text:p text:style-name="P14"><text:soft-page-break/>Ĉe malnova gardista budo Taisja haltis, vokis: </text:p>
      <text:p text:style-name="P14">— Ivaĉjo-o-o! </text:p>
      <text:p text:style-name="P14">Ŝia forta voĉo dronis en malproksima tondrado de kanonoj. </text:p>
      <text:p text:style-name="P14">— Ivaĉjo-o-o! — pli laŭte vokis ŝi. </text:p>
      <text:p text:style-name="P14">Kanonoj nun silentis, kaj en la silento ŝi kvazaŭ aŭdis respondan vokon aŭ ĝemon. </text:p>
      <text:p text:style-name="P14">Enfalante ĝis la genuoj en marĉo, kolektinte ĉiujn fortojn, ŝi ekkuris al la bordo, al salikaro. Por momento ŝi ektimis, sed ŝi superis la timon kaj disigis per la manoj densajn branĉojn de saliko. Ĉi tie, sur arbostumpoj, sur trunkoj kaj radikoj, amasigitaj de la fluo de la rivero, flanke, maloportune kuŝis homo en mallonga ruĝa malseka kaftano kaj atente rigardis al ŝi per grizaj okuloj... </text:p>
      <text:p text:style-name="P14">— Ne timu! — diris li per firma voĉo. — Ne timu min. Mi ne estas malamiko por vi, mi estas rusa, sed ne sveda homo. Helpu al mi leviĝi kaj ekvidi vian estran oficiron. Mi devas hasti, ĉar la fortoj forlasas min, kaj estas tre probable, ke mi baldaŭ mortos... </text:p>
      <text:p text:style-name="P14">Taisja aliris al li pli proksime, surpaŝis balanciĝantajn sur akvo trunkojn, li alkroĉiĝis al ŝia mano, sed ne sukcesis ekstari kaj kulpe ridetis, kiel ridetas fortaj kaj kuraĝaj homoj, konvinkiĝintaj pri propra malforteco. </text:p>
      <text:p text:style-name="P14">— Mi perdis multan sangon, — kvazaŭ ekskuzante sin, diris li. — Sed ne gravas! Ankoraŭ foje helpu min... </text:p>
      <text:p text:style-name="P14"><text:soft-page-break/>Taisja ree etendis al li la manon, li kunpremis la dentojn kaj ekstaris sur la piedojn. Kune ili trairis la marĉan bordon kaj suriris holmon, sed ĉi tie la fortoj tute forlasis lin, kaj, ekĝeminte, li malleviĝis sur malsekan herbon. Taisja staris super li, kompatante, kaj ne sciis, kion fari. Li estis mallonge kaj ofte spiranta. </text:p>
      <text:p text:style-name="P14">— Ne! — diris la nekonato. — Tiel ne estos. Vi sendos ĉi tien fortajn virojn, kiuj dum mallonga tempo ĝisportos min ĝis via estra oficiro. Ĉu li estas viva — kapitan-komodoro Ievlev? </text:p>
      <text:p text:style-name="P14">Taisja kapjesis. </text:p>
      <text:p text:style-name="P14">— Viva, nur vundita... </text:p>
      <text:p text:style-name="P14">— Mi nun same estas nur vundita, — subridis la nekonato, — sed baldaŭ povas esti ankaŭ morta. Necesas hasti. Iru! Kaj diru al la kapitan-komodoro mian nomon: Jakobo. </text:p>
      <text:p text:style-name="P14">Ŝi ekiris, obeante la forton, kiu sonis en lia voĉo, obeante la obstinan esprimon de liaj grizaj okuloj. </text:p>
      <text:p text:style-name="P14">En la fortreso, sur la remparoj, tamburoj batis malalarmon, gaje, jubile, venke intervokadis klarionoj. Taisja demandis, kio okazis, — kuranta pretere matroso kriis per sovaĝa, kvazaŭ ebria voĉo: </text:p>
      <text:p text:style-name="P14">— Viktorio! Kapitulacis la svedaj latronoj! </text:p>
      <text:p text:style-name="P14">Taisja leviĝis sur la pordegan turon, — Ievlev tie ne estis. Sub pezaj nuboj, ree venintaj de la maro, estis finbrulanta la pobo de «Krono». La pruo de la ŝipo, deŝirita de la eksplodo, jam malaperis sub la akvo. Kaj sur ĉiuj ceteraj ŝipoj de la <text:soft-page-break/>eskadro vento estis flirtiganta tukojn de rusaj flagoj, kaj videblis, ke tie jam mastras rusaj matrosoj en siaj trikitaj ĉapoj kaj mallongaj jakoj. Kaj laŭ Dvino, al la fortreso kaj al la kaptitaj ŝipoj, tien kaj reen afereme kaj rapide navedis boatoj, liverante sur la ŝipojn rusajn matrosojn, kaj el tie ili transportadis vunditajn kaj kapitulacintaj svedojn. </text:p>
      <text:p text:style-name="P14">Sur la remparoj, sur la turoj, ĉe la kanonoj silente staris la kanonistoj, ne kredante, ke ĉio estas finita. Kelkaj viŝadis ŝviton kaj fulgon de la vizaĝoj, aliaj krucosignadis sin, triaj frotpurigadis kanonojn kaj interparoladis inter si per lacaj voĉoj. En la plene malfermitan fortresan pordegon pafistoj enkondukadis militkaptitojn; la svedoj iris silente, mallevinte la kapojn; iliaj botoj tondris sur pavimŝtonoj. </text:p>
      <text:p text:style-name="P14">Silvestron Petroviĉ-on Taisja trovis sidanta sur benko apud la fortresa preĝejo, li estis pridemandanta kaptitan svedan oficiron. Taisja kliniĝis al Ievlev, flustre rakontis pri la homo en ruĝa kaftano. La kapitan-komodoro unue ne komprenis, redemandis, sed tuj ordonis forkonduki la svedon kaj vokis ferdekestron Semisadov-on. Tiu venis, frapante per la lignaĵo. Ievlev ordonis al li kolekti senprokraste ĉi tien, al la preĝejo, matrosojn kun sabroj, soldatojn, pafistojn, tamburistojn, klarionistojn. Kvar homoj kun brankardo ekkuris tien, kien almontris Taisja. Ievlev sendis por kuracisto Loftus, diris al li en la germana: </text:p>
      <text:p text:style-name="P14">— Mi ne scias, kia vi estas kuracisto, sed mi ordonas al vi apliki tutan vian arton al tiu homo, kiun oni tuj alportos. Se vi savos lin, via sorto faciliĝos. </text:p>
      <text:p text:style-name="P14"><text:soft-page-break/>Loftus riverencis malalte, alpremis la disŝovitajn fingrojn al la brusto. La matrosoj jam estis alirantaj, zorge kaj gardeme portante la brankardon. Silvestro Petroviĉ kun peno leviĝis. En unu lia mano estis promenbastono, per la alia li apogis sin sur lambastono. La promenbastonon li metis sur la benkon, per la nun libera mano levis la spadon por honora prezento de armilo. Matrosoj kun sabroj ĉe la ŝultroj, pafistoj kun muskedoj, soldatoj kun fusiloj — senmoviĝis, ne komprenante, kiun ili renkontas kun tiaj honoroj. Ievlev mallaŭte demandis: </text:p>
      <text:p text:style-name="P14">— Jakobo? </text:p>
      <text:p text:style-name="P14">— Jakobo! — respondis la homo en ruĝa kaftano, levetiĝante sur la brankardo. </text:p>
      <text:p text:style-name="P14">Silvestro Petroviĉ salutis per la spado, la klarionoj kaj tamburoj batis «al militiro». Jakobo penis eksidi, liaj implikitaj helaj haroj pendis super la frunto, en la okuloj tremis larmoj. Ievlev kliniĝis al li, ekparolis mallaŭte, retenante emocion: </text:p>
      <text:p text:style-name="P14">— Saluton, amiko bona. Mi ricevis pri vi leteron de sinjoro Izmajlov. Nun vi ripozos, morgaŭ ni parolos pri ĉio longe. Ĉu vi estas vundita? </text:p>
      <text:p text:style-name="P14">Jakobo respondis trankvile: </text:p>
      <text:p text:style-name="P14">— Mi supozas, ke vundita morte. Nun mi volas diri nur pri tio, ke mi havis honoron vidi, kiel estis farita granda heroaĵo de la piloto, kiun mi ekkonis kaj anime ekamis dum nelonga tempo. La flagŝipo «Krono» estis surgrundigita de ĉi estiminda kavaliro antaŭ miaj okuloj. Svedaj oficiroj kaj matrosoj penis tuj mortigi la piloton, sed li kuraĝe rezistis kaj faris <text:soft-page-break/>nemalmultajn batojn al la svedoj per sia forta mano, armita per hakilo. Li sukcesis salti el la ŝipo en la akvojn de la rivero, kaj mi ne plu vidis lin... Gloro al li eterna! </text:p>
      <text:p text:style-name="P14">— Gloro! — ripetis Ievlev. </text:p>
      <text:p text:style-name="P14">La matrosoj levis la brankardon, ekportis Jakobon al la domo de Rezen — nur la domo de la inĝeniero ne suferis pro svedaj kuglegoj. Maria Nikitiŝna brakumis Taisja-n je la ŝultroj, restis kun ŝi sidi sur la benko apud la preĝejo. Post la brankardo hastis Loftus, diradis vortojn de konsolo, afablaĵojn, fanfaronis pri sia arto. </text:p>
      <text:p text:style-name="P14">Antaŭe frapadis per la lignaĵo Semisadov, kriadis de tempo al tempo: </text:p>
      <text:p text:style-name="P14">— He, for de la vojo, kristanoj! Devojiĝu! </text:p>
      <text:p text:style-name="P14">Pafistoj, kanonistoj, soldatoj, monaĥoj, fortresaj laborantoj jam deiris de la remparoj, lasis gardistejojn, pordegojn, turojn; ili amasiĝis sur la placo, ripozis post la batala laboro, manĝetis sub la fortresaj muroj, apud detruitaj kaj forbrulintaj domoj kaj tenejoj, sur la preĝeja perono, intervokadis: </text:p>
      <text:p text:style-name="P14">— He, kaporalo, ĉu vi estas viva? </text:p>
      <text:p text:style-name="P14">— Jes, iel-tiel viva... </text:p>
      <text:p text:style-name="P14">— Sed oni diris — via kapo estis deŝirita. </text:p>
      <text:p text:style-name="P14">— La mia estas alkudrita firme... </text:p>
      <text:p text:style-name="P14">La placo bruis, kiel foiro, soldatoj jam elrulis el keloj barelojn kun vodko kaj medo, ĉiam pli laŭta iĝadis rido, pli salaj iĝadis ŝercoj. Apud la detruita de kuglegoj fortresa banejo <text:soft-page-break/>kanonistoj estis regalantaj kaptitan svedan kanoniston per vodko kaj biskotoj. Li estis avide trinkanta kaj manĝanta. La kanonistoj ridis: </text:p>
      <text:p text:style-name="P14">— He, fraĉjo, ĉi vi prenis la Arĥanĝelan urbon? </text:p>
      <text:p text:style-name="P14">— La edzino, verŝajne, ploras, malĝojas, ĉu? Ĉu vi havas edzinon? </text:p>
      <text:p text:style-name="P14">— Li estas juna, promeni al ni venis, por riĉo... </text:p>
      <text:p text:style-name="P14">La svedo kapjesadis, stulte ridetadis, feliĉa, ke li estas viva, ke nun oni ne mortigos lin. </text:p>
      <text:p text:style-name="P14">La monaĥoj, drinkinte, iris al Ievlev peti ne peli ilin en la monaĥejon. Silvestro Petroviĉ, metinte la vunditan kruron sur la benkon, sidis apud la kelo, kie dum la batalo li kaŝis la filinojn kaj la filon de Rjabov Ivaĉjon. Barsanufo riverencis, Ievlev demandis: </text:p>
      <text:p text:style-name="P14">— Sed kion do vi ĉi tie faros? </text:p>
      <text:p text:style-name="P14">— Festenos ni, sinjoro kapitan-komodoro, iomete... </text:p>
      <text:p text:style-name="P14">— Ĉu en la monaĥa stato? — ridetante, demandis Ievlev. </text:p>
      <text:p text:style-name="P14">Barsanufo glatigis la soldatajn lipharojn, tusis en la pugnon. La aliaj monaĥoj same tusis. Semisadov diris: </text:p>
      <text:p text:style-name="P14">— Kaj kio, Silvestro Petroviĉ, eble ni lasos iujn en la citadelo... </text:p>
      <text:p text:style-name="P14">Malantaŭ la kelo fortaj virinaj voĉoj komencis kanton, ĝi ekflugis super la fortresa placo, super la remparoj, super la turoj, super kvieta Dvino — brava, laŭta, festa: </text:p>
      <text:p text:style-name="P8"><text:soft-page-break/>Brando, brando, mia brand',<text:line-break/>Ebriiga mia brand',<text:line-break/>Forta brando, maltigita... </text:p>
      <text:p text:style-name="P14">En la fortresa pordego kun tondro furioze ekbatis tamburoj, venke ekkantis klarionoj. La homoj leviĝis sur la piedojn, la homamaso ĵetiĝis al la vojo — rigardi, kiel oni portas standardojn de la svedaj kaptitaj ŝipoj. Pafistoj, soldatoj, matrosoj, ĵetante ĉapojn supren, kriis: </text:p>
      <text:p text:style-name="P14">— Gloro! </text:p>
      <text:p text:style-name="P14">— Bone! </text:p>
      <text:p text:style-name="P14">— Hu ra-a-a! </text:p>
      <text:p text:style-name="P14">La homamaso premis, la antaŭaj, kunkroĉinte la manojn, ne lasadis tiujn, kiuj estis malantaŭe, alie la popolo ĉifus la tutan procesion. La tamburoj batis ĉiam pli forte, ĉiam pli proksime al Ievlev. Li ekstaris, apogante sin per la mano al la muro de la kelo, la filinoj kaj Ivaĉjo grimpis kun la piedoj sur la benkon apud li, per brulantaj okuletoj rigardis al Jegorĉjo Pustovojtov, kiu kun spado, etendita antaŭen, estis egalmezure marŝanta sur pavimo, pala, kun solene severa vizaĝo. Post li vice paŝis kvar tamburistoj, post la tamburistoj iris klarionistoj — ludis «kunvenon». Poste iris la sola saviĝinta dogana soldato Stefano Smirnoj, brulvundita, kun brako sur skarpo, — li portis la poban flagon de la kaptita ŝipo. Post li matrosoj, retroklininte sin, alte ĵetante la piedojn, portis flagojn de aliaj ŝipoj de la sveda eskadro — vimplojn, pruajn kaj mastajn flagojn. </text:p>
      <text:p text:style-name="P14"><text:soft-page-break/>Je du paŝoj de Silvestro Petroviĉ Jegorĉjo haltis, kunfrapis la kalkanumojn, levis la spadon super la kapo, diris per rompiĝanta, sed laŭta voĉo: </text:p>
      <text:p text:style-name="P14">— Sinjoro kapitan-komodoro! La flagoj de la kaptitaj svedaj ŝipoj, en honesta batalo de ni akiritaj — pruaj flagoj, vimploj, flagetoj, — estas liveritaj en la Novdvinan citadelon, en viajn manojn, ĉar vi estas la supera mara estro kaj komandanto super la fortreso! </text:p>
      <text:p text:style-name="P14">Al Ievlev tremeris la vizaĝo. Per mallonga ekzakta gesto li almontris antaŭ si la pavimon: </text:p>
      <text:p text:style-name="P14">— Sternu ĉi tie! </text:p>
      <text:p text:style-name="P14">Doganisto Smirnoj larĝe svingis la stangon, la blua kun oro tuko de la poba flago, faldiĝante, kuŝiĝis sur la ŝtonojn. La matrosoj eliris antaŭen, ĵetis sur la pavimon pruflagojn, flagetojn, vimplojn<text:bookmark text:name="xnoto-3-09-5-1"/><text:note text:id="ftn7" text:note-class="footnote"><text:note-citation>7</text:note-citation><text:note-body><text:p text:style-name="P2">La sceno tre multe asociiĝas kun la Parado de la Venko de 1945 en Moskvo, kiam standardoj kaj flagoj de la venkita nazia Germanio estis ĵetitaj sur la pavimon de la Ruĝa Placo. Mi opinias, ke tio estis la intenco de la aŭtoro. La filmita sceno de tiu parado estis konata de probable ĉiu sovetiano kaj rusiano, kaj la asocio estis tre facile divenebla por ili. Sed por alilandaj legantoj mi deziras speciale substreki tion. <text:span text:style-name="T4">(trad.)</text:span></text:p></text:note-body></text:note>. Silvestro Petroviĉ, kuntirinte la brovojn, klare ordonis al Semisadov: </text:p>
      <text:p text:style-name="P14">— Prenu Ivaĉjon, ferdekestro! </text:p>
      <text:p text:style-name="P14">Semisadov prenis la etan Rjabov-on sur la brakojn, glatigis liajn harojn per la aspra kala polmo, ĵetis demandan rigardon al Ievlev. Silvestro Petroviĉ kapmontris al la flagoj, kovrantaj la teron. La ferdekestro, diveninte, paŝis antaŭen, per la fortaj manoj alte tenante Ivaĉjon, kvazaŭ montris lin al la popolo; <text:soft-page-break/>poste per unu movo starigis la knabon per la fortikaj piedetoj en ferumitaj botetoj sur la bluan silkon de la flagoj kaj vimploj. La homamaso suspiris per unueca feliĉa suspiro, fiŝistaj vidvinoj kaj edzinoj, patrinoj kaj fratinoj, viŝante larmojn, etendis la kolojn por ekvidi la orfon; kampuloj, soldatoj, matrosoj ekkriis, ekparolis ĉiuj samtempe: </text:p>
      <text:p text:style-name="P14">— Gloro! </text:p>
      <text:p text:style-name="P14">— Bone! </text:p>
      <text:p text:style-name="P14">— La knabo de Rjabov! </text:p>
      <text:p text:style-name="P14">— Ni ŝatas, ŝatas! Vi prave faras, kapitan-komodoro! </text:p>
      <text:p text:style-name="P14">— Kiu la ŝipon sur malprofundaĵon sidigis — de tiu estas la orfo! </text:p>
      <text:p text:style-name="P14">— Bonon al li. </text:p>
      <text:p text:style-name="P14">La popolo bruis, kvazaŭ maro en ŝtorma vetero, premadis la matrosojn, kiuj ĉirkaŭis la svedajn flagojn, la voĉoj iĝadis ĉiam pli laŭtaj, pli fortaj. </text:p>
      <text:p text:style-name="P14">— Plaĉas tio, plaĉas! </text:p>
      <text:p text:style-name="P14">— Gloro! </text:p>
      <text:p text:style-name="P14">Ivaĉjo staris iom sur la silkoj, ĝeniĝis, ĉirkaŭrigardis, kvazaŭ kutimiĝante, poste, ne sciante, kien kaŝi la manojn, ŝovis ilin sub la broditan zoneton de la malpurigita en la incendio ĉemizo kaj ekiris sur la flagoj, sur la blua kun oro silko, ekiris al tiuj, kiuj batalis dum la tuta hodiaŭa tago kontraŭ la svedo, — al fulgokovritaj lacaj kanonistoj, al matrosoj, kiuj kondukis la brulŝipojn al la malamikaj ŝipoj, al terfosistoj, forĝistoj kaj <text:soft-page-break/>ĉarpentistoj, kiuj konstruis la fortreson kaj batalis egale kun militistoj. Ies fortikaj manoj ankoraŭ foje levis Ivaĉjon super la kapoj, ies ĝoja voĉo kriis: </text:p>
      <text:p text:style-name="P14">— Jen li, Rjabov Ivano filo de Ivano! Gloro! </text:p>
      <text:p text:style-name="P14">— Gloro! — daŭrigis la popolo. </text:p>
      <text:p text:style-name="P14">— Honore kaj minace por eterne! — sensone, per la solaj lipoj flustris la kapitan-komodoro. — Por eterne! </text:p>
      <text:p text:style-name="P14">Post lia dorso estis ploranta, ne viŝante larmojn, Taisja. </text:p>
      <text:p text:style-name="P6"/>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eo" fo:country="none" style:letter-kerning="true" style:font-name-asian="Noto Serif CJK SC" style:font-size-asian="10.5pt" style:language-asian="zh" style:country-asian="CN" style:font-name-complex="Lohit Devanagari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eo" fo:country="none" style:letter-kerning="true" style:font-name-asian="Noto Serif CJK SC" style:font-size-asian="10.5pt" style:language-asian="zh" style:country-asian="CN" style:font-name-complex="Lohit Devanagari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Lohit Devanagari1"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left="0cm" fo:margin-right="0cm" fo:margin-top="0cm" fo:margin-bottom="0.247cm" style:contextual-spacing="false" fo:line-height="115%" fo:text-indent="0.4cm" style:auto-text-indent="false"/>
    </style:style>
    <style:style style:name="List" style:family="paragraph" style:parent-style-name="Text_20_body" style:class="list">
      <style:text-properties style:font-size-asian="12pt" style:font-name-complex="Lohit Devanagari" style:font-family-complex="'Lohit Devanagari'"/>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ohit Devanagari"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 style:font-family-complex="'Lohit Devanagari'"/>
    </style:style>
    <style:style style:name="Heading_20_1" style:display-name="Heading 1" style:family="paragraph" style:parent-style-name="Heading" style:next-style-name="Text_20_body" style:default-outline-level="1" style:list-style-name="" style:class="text" style:master-page-name="">
      <style:paragraph-properties fo:margin-top="0.423cm" fo:margin-bottom="0.212cm" style:contextual-spacing="false" fo:text-align="center" style:justify-single-word="false" style:page-number="auto" fo:break-before="page"/>
      <style:text-properties style:font-name="Liberation Serif" fo:font-family="'Liberation Serif'" style:font-family-generic="roman" style:font-pitch="variable" fo:font-size="24pt" fo:font-weight="bold" style:font-name-asian="Noto Serif CJK SC" style:font-family-asian="'Noto Serif CJK SC'" style:font-family-generic-asian="system" style:font-pitch-asian="variable" style:font-size-asian="24pt" style:font-weight-asian="bold" style:font-name-complex="Lohit Devanagari1" style:font-family-complex="'Lohit Devanagari'"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list-style-name="" style:class="text" style:master-page-name="">
      <style:paragraph-properties fo:margin-top="0.353cm" fo:margin-bottom="0.212cm" style:contextual-spacing="false" fo:text-align="center" style:justify-single-word="false" style:page-number="auto" fo:break-before="page"/>
      <style:text-properties style:font-name="Liberation Serif" fo:font-family="'Liberation Serif'" style:font-family-generic="roman" style:font-pitch="variable" fo:font-size="18pt" fo:font-weight="bold" style:font-name-asian="Noto Serif CJK SC" style:font-family-asian="'Noto Serif CJK SC'" style:font-family-generic-asian="system" style:font-pitch-asian="variable" style:font-size-asian="18pt" style:font-weight-asian="bold" style:font-name-complex="Lohit Devanagari1" style:font-family-complex="'Lohit Devanagari'"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list-style-name="" style:class="text">
      <style:paragraph-properties fo:margin-top="0.247cm" fo:margin-bottom="0.212cm" style:contextual-spacing="false"/>
      <style:text-properties style:font-name="Liberation Serif" fo:font-family="'Liberation Serif'" style:font-family-generic="roman" style:font-pitch="variable" fo:font-size="14pt" fo:font-weight="bold" style:font-name-asian="Noto Serif CJK SC" style:font-family-asian="'Noto Serif CJK SC'" style:font-family-generic-asian="system" style:font-pitch-asian="variable" style:font-size-asian="14pt" style:font-weight-asian="bold" style:font-name-complex="Lohit Devanagari1" style:font-family-complex="'Lohit Devanagari'" style:font-family-generic-complex="system" style:font-pitch-complex="variable" style:font-size-complex="14pt" style:font-weight-complex="bold"/>
    </style:style>
    <style:style style:name="Footnote" style:family="paragraph" style:parent-style-name="Standard" style:class="extra">
      <style:paragraph-properties fo:margin-left="0.4cm" fo:margin-right="0cm" fo:text-align="justify" style:justify-single-word="false" fo:text-indent="-0.4cm" style:auto-text-indent="false" text:number-lines="false" text:line-number="0">
        <style:tab-stops/>
      </style:paragraph-properties>
      <style:text-properties fo:font-size="10pt" style:font-size-asian="10pt" style:font-size-complex="10pt"/>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Header_20_and_20_Footer" style:display-name="Header and Footer" style:family="paragraph" style:parent-style-name="Standard" style:class="extra">
      <style:paragraph-properties text:number-lines="false" text:line-number="0">
        <style:tab-stops>
          <style:tab-stop style:position="5.399cm" style:type="center"/>
          <style:tab-stop style:position="10.8cm" style:type="right"/>
        </style:tab-stops>
      </style:paragraph-properties>
    </style:style>
    <style:style style:name="Footer" style:family="paragraph" style:parent-style-name="Header_20_and_20_Footer" style:class="extra">
      <style:paragraph-properties text:number-lines="false" text:line-number="0">
        <style:tab-stops>
          <style:tab-stop style:position="5.399cm" style:type="center"/>
          <style:tab-stop style:position="10.8cm" style:type="right"/>
        </style:tab-stops>
      </style:paragraph-properties>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Index_20_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1.202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0.703cm" style:type="right" style:leader-style="dotted" style:leader-text="."/>
        </style:tab-stops>
      </style:paragraph-properties>
    </style:style>
    <style:style style:name="Contents_20_3" style:display-name="Contents 3" style:family="paragraph" style:parent-style-name="Index" style:class="index">
      <style:paragraph-properties fo:margin-left="1cm" fo:margin-right="0cm" fo:text-indent="0cm" style:auto-text-indent="false">
        <style:tab-stops>
          <style:tab-stop style:position="10.202cm" style:type="right" style:leader-style="dotted" style:leader-text="."/>
        </style:tab-stops>
      </style:paragraph-properties>
    </style:style>
    <style:style style:name="Footnote_20_Symbol" style:display-name="Footnote Symbol" style:family="text">
      <style:text-properties style:text-position="super 90%"/>
    </style:style>
    <style:style style:name="Footnote_20_anchor" style:display-name="Footnote anchor" style:family="text">
      <style:text-properties style:text-position="super 58%"/>
    </style:style>
    <style:style style:name="Internet_20_link" style:display-name="Internet link" style:family="text">
      <style:text-properties fo:color="#000080" loext:opacity="100%" style:text-underline-style="solid" style:text-underline-width="auto" style:text-underline-color="font-color"/>
    </style:style>
    <style:style style:name="Index_20_Link" style:display-name="Index Link" style:family="tex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Footer">
      <style:paragraph-properties fo:text-align="end" style:justify-single-word="false"/>
    </style:style>
    <style:page-layout style:name="Mpm1" style:page-usage="mirrored">
      <style:page-layout-properties fo:page-width="14.801cm" fo:page-height="21.001cm" style:num-format="1" style:print-orientation="portrait" fo:margin-top="1.799cm" fo:margin-bottom="1.799cm" fo:margin-left="2.199cm" fo:margin-right="1.799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4cm">
        <style:footnote-sep style:width="0.018cm" style:distance-before-sep="0.101cm" style:distance-after-sep="0.101cm" style:line-style="solid" style:adjustment="left" style:rel-width="25%" style:color="#000000"/>
      </style:page-layout-properties>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layout-properties fo:page-width="14.801cm" fo:page-height="21.001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page-number text:select-page="current">369</text:page-number></text:p>
      </style:footer>
      <style:footer-left>
        <text:p text:style-name="Footer"><text:page-number text:select-page="current">370</text:page-number></text:p>
      </style:footer-left>
      <style:footer-first>
        <text:p text:style-name="Footer"/>
      </style:footer-first>
    </style:master-page>
    <style:master-page style:name="First_20_Page" style:display-name="First Page" style:page-layout-name="Mpm2" draw:style-name="Mdp1" style:next-style-name="Standard"/>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6-08-24T11:39:44.630654509</meta:creation-date>
    <dc:date>2026-08-24T15:22:27.099881149</dc:date>
    <meta:editing-duration>PT10M27S</meta:editing-duration>
    <meta:editing-cycles>12</meta:editing-cycles>
    <meta:generator>LibreOffice/7.3.7.2$Linux_X86_64 LibreOffice_project/30$Build-2</meta:generator>
    <meta:document-statistic meta:table-count="0" meta:image-count="0" meta:object-count="0" meta:page-count="370" meta:paragraph-count="3108" meta:word-count="72557" meta:character-count="459675" meta:non-whitespace-character-count="383520"/>
  </office:meta>
</office:document-meta>
</file>