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Footer">
      <style:paragraph-properties fo:text-align="end" style:justify-single-word="false"/>
    </style:style>
    <style:style style:name="P2" style:family="paragraph" style:parent-style-name="Footnote">
      <style:text-properties fo:language="eo" fo:country="none"/>
    </style:style>
    <style:style style:name="P3" style:family="paragraph" style:parent-style-name="Heading_20_1">
      <style:text-properties fo:language="eo" fo:country="none" officeooo:paragraph-rsid="00067f00"/>
    </style:style>
    <style:style style:name="P4" style:family="paragraph" style:parent-style-name="Heading_20_2">
      <style:text-properties fo:language="eo" fo:country="none" officeooo:paragraph-rsid="00067f00"/>
    </style:style>
    <style:style style:name="P5" style:family="paragraph" style:parent-style-name="Heading_20_3">
      <style:text-properties fo:language="eo" fo:country="none" officeooo:paragraph-rsid="00067f00"/>
    </style:style>
    <style:style style:name="P6" style:family="paragraph" style:parent-style-name="Text_20_body">
      <style:text-properties fo:language="eo" fo:country="none" officeooo:paragraph-rsid="00067f00"/>
    </style:style>
    <style:style style:name="P7" style:family="paragraph" style:parent-style-name="Text_20_body">
      <style:paragraph-properties fo:margin-left="4.001cm" fo:margin-right="0cm" fo:margin-top="0cm" fo:margin-bottom="0cm" style:contextual-spacing="false" fo:text-align="start" style:justify-single-word="false" fo:text-indent="0cm" style:auto-text-indent="false"/>
      <style:text-properties fo:language="eo" fo:country="none" officeooo:paragraph-rsid="00067f00"/>
    </style:style>
    <style:style style:name="P8" style:family="paragraph" style:parent-style-name="Text_20_body">
      <style:paragraph-properties fo:margin-left="2.499cm" fo:margin-right="0cm" fo:text-align="start" style:justify-single-word="false" fo:text-indent="0cm" style:auto-text-indent="false"/>
      <style:text-properties fo:language="eo" fo:country="none" officeooo:paragraph-rsid="00067f00"/>
    </style:style>
    <style:style style:name="P9" style:family="paragraph" style:parent-style-name="Text_20_body">
      <loext:graphic-properties draw:fill-hatch-name="hatch"/>
      <style:paragraph-properties fo:margin-left="4.001cm" fo:margin-right="0cm" fo:margin-top="0cm" fo:margin-bottom="0cm" style:contextual-spacing="false" fo:line-height="100%" fo:text-align="justify" style:justify-single-word="false" fo:text-indent="0cm" style:auto-text-indent="false"/>
      <style:text-properties fo:language="eo" fo:country="none" officeooo:paragraph-rsid="00067f00"/>
    </style:style>
    <style:style style:name="P10" style:family="paragraph" style:parent-style-name="Text_20_body">
      <loext:graphic-properties draw:fill-hatch-name="hatch"/>
      <style:paragraph-properties fo:margin-left="4.001cm" fo:margin-right="0cm" fo:margin-top="0cm" fo:margin-bottom="0cm" style:contextual-spacing="false" fo:line-height="100%" fo:text-align="start" style:justify-single-word="false" fo:text-indent="0cm" style:auto-text-indent="false"/>
      <style:text-properties fo:language="eo" fo:country="none" officeooo:paragraph-rsid="00067f00"/>
    </style:style>
    <style:style style:name="P11" style:family="paragraph" style:parent-style-name="Text_20_body">
      <style:paragraph-properties fo:margin-left="4.001cm" fo:margin-right="0cm" fo:margin-top="0cm" fo:margin-bottom="0cm" style:contextual-spacing="false" fo:text-align="end" style:justify-single-word="false" fo:text-indent="0cm" style:auto-text-indent="false"/>
      <style:text-properties fo:language="eo" fo:country="none" officeooo:paragraph-rsid="00067f00"/>
    </style:style>
    <style:style style:name="P12" style:family="paragraph" style:parent-style-name="Text_20_body">
      <style:paragraph-properties fo:margin-left="4.001cm" fo:margin-right="0cm" fo:text-align="end" style:justify-single-word="false" fo:text-indent="0cm" style:auto-text-indent="false"/>
      <style:text-properties fo:language="eo" fo:country="none" officeooo:paragraph-rsid="00067f00"/>
    </style:style>
    <style:style style:name="P13" style:family="paragraph" style:parent-style-name="Text_20_body">
      <style:paragraph-properties fo:text-align="justify" style:justify-single-word="false"/>
      <style:text-properties fo:language="eo" fo:country="none" officeooo:paragraph-rsid="00067f00"/>
    </style:style>
    <style:style style:name="P14" style:family="paragraph" style:parent-style-name="Subtitle">
      <style:text-properties officeooo:paragraph-rsid="000807cd"/>
    </style:style>
    <style:style style:name="P15" style:family="paragraph" style:parent-style-name="Title">
      <style:text-properties officeooo:paragraph-rsid="000807cd"/>
    </style:style>
    <style:style style:name="P16" style:family="paragraph" style:parent-style-name="Text_20_body">
      <style:paragraph-properties fo:text-align="center" style:justify-single-word="false"/>
      <style:text-properties officeooo:paragraph-rsid="000807cd"/>
    </style:style>
    <style:style style:name="P17" style:family="paragraph" style:parent-style-name="Text_20_body">
      <style:paragraph-properties fo:text-align="center" style:justify-single-word="false"/>
      <style:text-properties fo:font-size="26pt" officeooo:rsid="00140eb1" officeooo:paragraph-rsid="000807cd" style:font-size-asian="26pt" style:font-size-complex="26pt"/>
    </style:style>
    <style:style style:name="P18" style:family="paragraph" style:parent-style-name="Text_20_body">
      <style:paragraph-properties fo:margin-left="4.001cm" fo:margin-right="0cm" fo:margin-top="0cm" fo:margin-bottom="0cm" style:contextual-spacing="false" fo:text-align="start" style:justify-single-word="false" fo:text-indent="0cm" style:auto-text-indent="false"/>
      <style:text-properties fo:font-size="16pt" fo:language="eo" fo:country="none" fo:font-style="italic" fo:font-weight="normal" officeooo:rsid="001f09d8" officeooo:paragraph-rsid="000807cd" style:font-size-asian="16pt" style:font-style-asian="italic" style:font-weight-asian="normal" style:font-size-complex="16pt" style:font-style-complex="italic" style:font-weight-complex="normal"/>
    </style:style>
    <style:style style:name="P19" style:family="paragraph" style:parent-style-name="Contents_20_1">
      <style:paragraph-properties>
        <style:tab-stops>
          <style:tab-stop style:position="10.8cm" style:type="right" style:leader-style="dotted" style:leader-text="."/>
        </style:tab-stops>
      </style:paragraph-properties>
    </style:style>
    <style:style style:name="P20" style:family="paragraph" style:parent-style-name="Contents_20_2">
      <style:paragraph-properties>
        <style:tab-stops>
          <style:tab-stop style:position="10.301cm" style:type="right" style:leader-style="dotted" style:leader-text="."/>
        </style:tab-stops>
      </style:paragraph-properties>
    </style:style>
    <style:style style:name="P21" style:family="paragraph" style:parent-style-name="Contents_20_3">
      <style:paragraph-properties>
        <style:tab-stops>
          <style:tab-stop style:position="9.8cm" style:type="right" style:leader-style="dotted" style:leader-text="."/>
        </style:tab-stops>
      </style:paragraph-properties>
    </style:style>
    <style:style style:name="P22" style:family="paragraph" style:parent-style-name="Contents_20_Heading" style:master-page-name="First_20_Page">
      <style:paragraph-properties style:page-number="auto"/>
    </style:style>
    <style:style style:name="P23" style:family="paragraph" style:parent-style-name="Text_20_body" style:master-page-name="First_20_Page">
      <style:paragraph-properties style:page-number="auto"/>
      <style:text-properties officeooo:paragraph-rsid="000807cd"/>
    </style:style>
    <style:style style:name="P24" style:family="paragraph" style:parent-style-name="Text_20_body" style:master-page-name="First_20_Page">
      <style:paragraph-properties fo:margin-left="4.001cm" fo:margin-right="0cm" fo:margin-top="0cm" fo:margin-bottom="0cm" style:contextual-spacing="false" fo:text-align="start" style:justify-single-word="false" fo:text-indent="0cm" style:auto-text-indent="false" style:page-number="auto"/>
      <style:text-properties fo:font-size="16pt" fo:language="eo" fo:country="none" fo:font-style="italic" fo:font-weight="normal" officeooo:rsid="001f09d8" officeooo:paragraph-rsid="000807cd" style:font-size-asian="16pt" style:font-style-asian="italic" style:font-weight-asian="normal" style:font-size-complex="16pt" style:font-style-complex="italic" style:font-weight-complex="normal"/>
    </style:style>
    <style:style style:name="P25" style:family="paragraph" style:parent-style-name="Text_20_body">
      <style:paragraph-properties fo:margin-left="4.001cm" fo:margin-right="0cm" fo:margin-top="0cm" fo:margin-bottom="0cm" style:contextual-spacing="false" fo:text-align="start" style:justify-single-word="false" fo:text-indent="0cm" style:auto-text-indent="false"/>
      <style:text-properties fo:font-size="16pt" fo:language="eo" fo:country="none" fo:font-style="italic" fo:font-weight="normal" officeooo:rsid="001f09d8" officeooo:paragraph-rsid="000807cd" style:font-size-asian="16pt" style:font-style-asian="italic" style:font-weight-asian="normal" style:font-size-complex="16pt" style:font-style-complex="italic" style:font-weight-complex="normal"/>
    </style:style>
    <style:style style:name="T1" style:family="text">
      <style:text-properties fo:font-size="16pt" fo:font-style="italic" fo:font-weight="normal" officeooo:rsid="001f09d8" style:font-size-asian="16pt" style:font-style-asian="italic" style:font-weight-asian="normal" style:font-size-complex="16pt" style:font-style-complex="italic" style:font-weight-complex="normal"/>
    </style:style>
    <style:style style:name="T2" style:family="text">
      <style:text-properties fo:font-size="18pt"/>
    </style:style>
    <style:style style:name="T3" style:family="text">
      <style:text-properties fo:font-size="18pt" style:font-size-asian="18pt" style:font-size-complex="18pt"/>
    </style:style>
    <style:style style:name="T4" style:family="text">
      <style:text-properties fo:font-style="italic"/>
    </style:style>
    <style:style style:name="T5" style:family="text">
      <style:text-properties fo:font-size="26pt" style:font-size-asian="26pt" style:font-size-complex="26pt"/>
    </style:style>
    <style:style style:name="T6" style:family="text">
      <style:text-properties fo:font-size="26pt" officeooo:rsid="00140eb1" style:font-size-asian="26pt" style:font-size-complex="26pt"/>
    </style:style>
    <style:style style:name="T7" style:family="text">
      <style:text-properties fo:font-size="26pt" officeooo:rsid="000807cd" style:font-size-asian="26pt" style:font-size-complex="26pt"/>
    </style:style>
    <style:style style:name="T8" style:family="text">
      <style:text-properties style:font-name="Liberation Serif" fo:font-size="36pt" style:font-size-asian="36pt" style:font-size-complex="36pt"/>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text:span text:style-name="T3">Jurij German</text:span><text:line-break/><text:line-break/></text:p>
      <text:p text:style-name="P15"><text:line-break/><text:span text:style-name="T8">Rusio juna</text:span></text:p>
      <text:p text:style-name="P14"><text:span text:style-name="T5"><text:line-break/></text:span><text:span text:style-name="T6">Parto </text:span><text:span text:style-name="T7">d</text:span><text:span text:style-name="T6">ua</text:span></text:p>
      <text:p text:style-name="P17"/>
      <text:p text:style-name="P16"><text:span text:style-name="T5"><text:line-break/></text:span><text:span text:style-name="T1">El la rusa tradukis<text:line-break/><text:line-break/>Jurij Finkel</text:span></text:p>
      <text:p text:style-name="P18"/>
      <text:p text:style-name="P24"/>
      <text:table-of-content text:style-name="Sect1" text:name="Оглавление1">
        <text:table-of-content-source text:outline-level="10">
          <text:index-title-template text:style-name="Contents_20_Heading">Enhavtabel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Оглавление1_Head">
            <text:p text:style-name="P22">Enhavtabelo</text:p>
          </text:index-title>
          <text:p text:style-name="P19"><text:a xlink:type="simple" xlink:href="#__RefHeading___Toc7150_2093700941" text:style-name="Index_20_Link" text:visited-style-name="Index_20_Link">Parto dua. Rusia floto estu<text:tab/>7</text:a></text:p>
          <text:p text:style-name="P20"><text:a xlink:type="simple" xlink:href="#__RefHeading___Toc7152_2093700941" text:style-name="Index_20_Link" text:visited-style-name="Index_20_Link">Ĉapitro unua<text:tab/>8</text:a></text:p>
          <text:p text:style-name="P21"><text:a xlink:type="simple" xlink:href="#__RefHeading___Toc7154_2093700941" text:style-name="Index_20_Link" text:visited-style-name="Index_20_Link">1. Denove en Arĥangelsko<text:tab/>8</text:a></text:p>
          <text:p text:style-name="P21"><text:a xlink:type="simple" xlink:href="#__RefHeading___Toc7156_2093700941" text:style-name="Index_20_Link" text:visited-style-name="Index_20_Link">2. Multe da akvo fluis<text:tab/>22</text:a></text:p>
          <text:p text:style-name="P21"><text:a xlink:type="simple" xlink:href="#__RefHeading___Toc7158_2093700941" text:style-name="Index_20_Link" text:visited-style-name="Index_20_Link">3. Saluton je ĉiuj kvar ventoj!<text:tab/>28</text:a></text:p>
          <text:p text:style-name="P21"><text:a xlink:type="simple" xlink:href="#__RefHeading___Toc7160_2093700941" text:style-name="Index_20_Link" text:visited-style-name="Index_20_Link">4. Konsiliĝo<text:tab/>34</text:a></text:p>
          <text:p text:style-name="P21"><text:a xlink:type="simple" xlink:href="#__RefHeading___Toc7162_2093700941" text:style-name="Index_20_Link" text:visited-style-name="Index_20_Link">5. Venos tempo — ni sonorigos alarmon!<text:tab/>48</text:a></text:p>
          <text:p text:style-name="P21"><text:a xlink:type="simple" xlink:href="#__RefHeading___Toc7164_2093700941" text:style-name="Index_20_Link" text:visited-style-name="Index_20_Link">6. Pli da tiaj oficiroj!<text:tab/>59</text:a></text:p>
          <text:p text:style-name="P20"><text:a xlink:type="simple" xlink:href="#__RefHeading___Toc7166_2093700941" text:style-name="Index_20_Link" text:visited-style-name="Index_20_Link">Ĉapitro dua<text:tab/>66</text:a></text:p>
          <text:p text:style-name="P21"><text:a xlink:type="simple" xlink:href="#__RefHeading___Toc7168_2093700941" text:style-name="Index_20_Link" text:visited-style-name="Index_20_Link">1. Morti prepariĝis<text:tab/>66</text:a></text:p>
          <text:p text:style-name="P21"><text:a xlink:type="simple" xlink:href="#__RefHeading___Toc7170_2093700941" text:style-name="Index_20_Link" text:visited-style-name="Index_20_Link">2. Por kio homon murdis?<text:tab/>73</text:a></text:p>
          <text:p text:style-name="P21"><text:a xlink:type="simple" xlink:href="#__RefHeading___Toc7172_2093700941" text:style-name="Index_20_Link" text:visited-style-name="Index_20_Link">3. En foraj landoj<text:tab/>77</text:a></text:p>
          <text:p text:style-name="P21"><text:a xlink:type="simple" xlink:href="#__RefHeading___Toc7174_2093700941" text:style-name="Index_20_Link" text:visited-style-name="Index_20_Link">4. Kisu la spadon, kapitano Krikov!<text:tab/>91</text:a></text:p>
          <text:p text:style-name="P21"><text:a xlink:type="simple" xlink:href="#__RefHeading___Toc7176_2093700941" text:style-name="Index_20_Link" text:visited-style-name="Index_20_Link">5. En torturejo<text:tab/>110</text:a></text:p>
          <text:p text:style-name="P21"><text:a xlink:type="simple" xlink:href="#__RefHeading___Toc7178_2093700941" text:style-name="Index_20_Link" text:visited-style-name="Index_20_Link">6. Bona kaj malbona<text:tab/>118</text:a></text:p>
          <text:p text:style-name="P20"><text:a xlink:type="simple" xlink:href="#__RefHeading___Toc7180_2093700941" text:style-name="Index_20_Link" text:visited-style-name="Index_20_Link">Ĉapitro tria<text:tab/>129</text:a></text:p>
          <text:p text:style-name="P21"><text:a xlink:type="simple" xlink:href="#__RefHeading___Toc7182_2093700941" text:style-name="Index_20_Link" text:visited-style-name="Index_20_Link">1. Sekreta agento de la reĝo<text:tab/>129</text:a></text:p>
          <text:p text:style-name="P21"><text:a xlink:type="simple" xlink:href="#__RefHeading___Toc7184_2093700941" text:style-name="Index_20_Link" text:visited-style-name="Index_20_Link">2. Diru sciatajn de vi nomojn!<text:tab/>137</text:a></text:p>
          <text:p text:style-name="P21"><text:a xlink:type="simple" xlink:href="#__RefHeading___Toc7186_2093700941" text:style-name="Index_20_Link" text:visited-style-name="Index_20_Link">3. Oni ekstreme malkontentas pri vi!<text:tab/>141</text:a></text:p>
          <text:p text:style-name="P21"><text:a xlink:type="simple" xlink:href="#__RefHeading___Toc7188_2093700941" text:style-name="Index_20_Link" text:visited-style-name="Index_20_Link">4. Grafo Piper<text:tab/>150</text:a></text:p>
          <text:p text:style-name="P21"><text:a xlink:type="simple" xlink:href="#__RefHeading___Toc7190_2093700941" text:style-name="Index_20_Link" text:visited-style-name="Index_20_Link">5. Kia kanto al vi ne plaĉis?<text:tab/>160</text:a></text:p>
          <text:p text:style-name="P21"><text:a xlink:type="simple" xlink:href="#__RefHeading___Toc7192_2093700941" text:style-name="Index_20_Link" text:visited-style-name="Index_20_Link">6. La reĝa kapelpastro<text:tab/>166</text:a></text:p>
          <text:p text:style-name="P20"><text:a xlink:type="simple" xlink:href="#__RefHeading___Toc7194_2093700941" text:style-name="Index_20_Link" text:visited-style-name="Index_20_Link">Ĉapitro kvara<text:tab/>169</text:a></text:p>
          <text:p text:style-name="P21"><text:a xlink:type="simple" xlink:href="#__RefHeading___Toc7196_2093700941" text:style-name="Index_20_Link" text:visited-style-name="Index_20_Link">1. Reĝo Karolo XII<text:tab/>169</text:a></text:p>
          <text:p text:style-name="P21"><text:a xlink:type="simple" xlink:href="#__RefHeading___Toc7198_2093700941" text:style-name="Index_20_Link" text:visited-style-name="Index_20_Link">2. Oni juĝos lin ne tro severe<text:tab/>182</text:a></text:p>
          <text:p text:style-name="P21"><text:a xlink:type="simple" xlink:href="#__RefHeading___Toc7200_2093700941" text:style-name="Index_20_Link" text:visited-style-name="Index_20_Link">3. Ekzekuto<text:tab/>185</text:a></text:p>
          <text:p text:style-name="P21"><text:a xlink:type="simple" xlink:href="#__RefHeading___Toc7202_2093700941" text:style-name="Index_20_Link" text:visited-style-name="Index_20_Link">4. Ili neniigu la urbon!<text:tab/>189</text:a></text:p>
          <text:p text:style-name="P21"><text:a xlink:type="simple" xlink:href="#__RefHeading___Toc7204_2093700941" text:style-name="Index_20_Link" text:visited-style-name="Index_20_Link">5. Lasta malsukceso<text:tab/>194</text:a></text:p>
          <text:p text:style-name="P21"><text:a xlink:type="simple" xlink:href="#__RefHeading___Toc7206_2093700941" text:style-name="Index_20_Link" text:visited-style-name="Index_20_Link">6. Vi komandas la eskadron!<text:tab/>199</text:a></text:p>
          <text:p text:style-name="P21"><text:a xlink:type="simple" xlink:href="#__RefHeading___Toc7208_2093700941" text:style-name="Index_20_Link" text:visited-style-name="Index_20_Link">7. Ŝilingo mortis<text:tab/>201</text:a></text:p>
          <text:p text:style-name="P20"><text:a xlink:type="simple" xlink:href="#__RefHeading___Toc7210_2093700941" text:style-name="Index_20_Link" text:visited-style-name="Index_20_Link">Ĉapitro kvina<text:tab/>205</text:a></text:p>
          <text:p text:style-name="P21"><text:a xlink:type="simple" xlink:href="#__RefHeading___Toc7212_2093700941" text:style-name="Index_20_Link" text:visited-style-name="Index_20_Link">1. En Moskvo<text:tab/>205</text:a></text:p>
          <text:p text:style-name="P21"><text:soft-page-break/><text:a xlink:type="simple" xlink:href="#__RefHeading___Toc7214_2093700941" text:style-name="Index_20_Link" text:visited-style-name="Index_20_Link">2. Plena korbo da novaĵoj<text:tab/>211</text:a></text:p>
          <text:p text:style-name="P21"><text:a xlink:type="simple" xlink:href="#__RefHeading___Toc7216_2093700941" text:style-name="Index_20_Link" text:visited-style-name="Index_20_Link">3. Dum kaftrinkado<text:tab/>221</text:a></text:p>
          <text:p text:style-name="P21"><text:a xlink:type="simple" xlink:href="#__RefHeading___Toc7218_2093700941" text:style-name="Index_20_Link" text:visited-style-name="Index_20_Link">4. Ĉe Petro Aleksejeviĉ<text:tab/>235</text:a></text:p>
          <text:p text:style-name="P21"><text:a xlink:type="simple" xlink:href="#__RefHeading___Toc7220_2093700941" text:style-name="Index_20_Link" text:visited-style-name="Index_20_Link">5. Longe post la noktomezo<text:tab/>255</text:a></text:p>
          <text:p text:style-name="P20"><text:a xlink:type="simple" xlink:href="#__RefHeading___Toc7222_2093700941" text:style-name="Index_20_Link" text:visited-style-name="Index_20_Link">Ĉapitro sesa<text:tab/>261</text:a></text:p>
          <text:p text:style-name="P21"><text:a xlink:type="simple" xlink:href="#__RefHeading___Toc7224_2093700941" text:style-name="Index_20_Link" text:visited-style-name="Index_20_Link">1. Kuracisto Loftus<text:tab/>261</text:a></text:p>
          <text:p text:style-name="P21"><text:a xlink:type="simple" xlink:href="#__RefHeading___Toc7226_2093700941" text:style-name="Index_20_Link" text:visited-style-name="Index_20_Link">2. Nikeforo<text:tab/>271</text:a></text:p>
          <text:p text:style-name="P21"><text:a xlink:type="simple" xlink:href="#__RefHeading___Toc7228_2093700941" text:style-name="Index_20_Link" text:visited-style-name="Index_20_Link">3. Ankoraŭ spiono!<text:tab/>286</text:a></text:p>
          <text:p text:style-name="P21"><text:a xlink:type="simple" xlink:href="#__RefHeading___Toc7230_2093700941" text:style-name="Index_20_Link" text:visited-style-name="Index_20_Link">4. Malfacila vivo<text:tab/>295</text:a></text:p>
          <text:p text:style-name="P21"><text:a xlink:type="simple" xlink:href="#__RefHeading___Toc7232_2093700941" text:style-name="Index_20_Link" text:visited-style-name="Index_20_Link">5. Tranĉilon oni ĵetis...<text:tab/>303</text:a></text:p>
          <text:p text:style-name="P21"><text:a xlink:type="simple" xlink:href="#__RefHeading___Toc7234_2093700941" text:style-name="Index_20_Link" text:visited-style-name="Index_20_Link">6. Nobelido preterveture...<text:tab/>312</text:a></text:p>
          <text:p text:style-name="P20"><text:a xlink:type="simple" xlink:href="#__RefHeading___Toc7236_2093700941" text:style-name="Index_20_Link" text:visited-style-name="Index_20_Link">Ĉapitro sepa<text:tab/>329</text:a></text:p>
          <text:p text:style-name="P21"><text:a xlink:type="simple" xlink:href="#__RefHeading___Toc7238_2093700941" text:style-name="Index_20_Link" text:visited-style-name="Index_20_Link">1. Antaŭ la ekspedicio<text:tab/>329</text:a></text:p>
          <text:p text:style-name="P21"><text:a xlink:type="simple" xlink:href="#__RefHeading___Toc7240_2093700941" text:style-name="Index_20_Link" text:visited-style-name="Index_20_Link">2. Balenĉasistoj<text:tab/>335</text:a></text:p>
          <text:p text:style-name="P21"><text:a xlink:type="simple" xlink:href="#__RefHeading___Toc7242_2093700941" text:style-name="Index_20_Link" text:visited-style-name="Index_20_Link">3. Kolivanano Jakobo<text:tab/>338</text:a></text:p>
          <text:p text:style-name="P21"><text:a xlink:type="simple" xlink:href="#__RefHeading___Toc7244_2093700941" text:style-name="Index_20_Link" text:visited-style-name="Index_20_Link">4. Adiaŭo kun Stokholmo<text:tab/>347</text:a></text:p>
          <text:p text:style-name="P21"><text:a xlink:type="simple" xlink:href="#__RefHeading___Toc7246_2093700941" text:style-name="Index_20_Link" text:visited-style-name="Index_20_Link">5. Sinjorino Gyllenstierna<text:tab/>368</text:a></text:p>
          <text:p text:style-name="P21"><text:a xlink:type="simple" xlink:href="#__RefHeading___Toc7248_2093700941" text:style-name="Index_20_Link" text:visited-style-name="Index_20_Link">6. Al ekiro!<text:tab/>372</text:a></text:p>
          <text:p text:style-name="P21"><text:a xlink:type="simple" xlink:href="#__RefHeading___Toc7250_2093700941" text:style-name="Index_20_Link" text:visited-style-name="Index_20_Link">7. En urbo Kopenhago<text:tab/>378</text:a></text:p>
          <text:p text:style-name="P21"><text:a xlink:type="simple" xlink:href="#__RefHeading___Toc7252_2093700941" text:style-name="Index_20_Link" text:visited-style-name="Index_20_Link">8. Por gloro de la reĝo!<text:tab/>394</text:a></text:p>
        </text:index-body>
      </text:table-of-content>
      <text:p text:style-name="P18"/>
      <text:p text:style-name="P24"/>
      <text:p text:style-name="P24"/>
      <text:h text:style-name="P3" text:outline-level="1"><text:bookmark-start text:name="__RefHeading___Toc7150_2093700941"/><text:span text:style-name="T2">Parto dua<text:line-break/><text:line-break/></text:span>Rusia floto estu<text:bookmark-end text:name="__RefHeading___Toc7150_2093700941"/></text:h>
      <text:p text:style-name="P7"/>
      <text:p text:style-name="P9">«Kaj jam ne vana aperis espero ke estos perfekta floto mara en Rusio».</text:p>
      <text:p text:style-name="P11"><text:span text:style-name="T4">Antaŭparolo al «Mara regularo»</text:span> </text:p>
      <text:p text:style-name="P7"/>
      <text:p text:style-name="P10">Kiras', mantel'! Ni iras jam post hor'.<text:line-break/>Kaj korn'! Kaj estu pura la pistol' — <text:line-break/>Ĝi ne perfidu en batala bol'...<text:line-break/>Por sturm' laŭ l' mano estu la ponard'...<text:line-break/>Kaj nin sciigu la kanon-signal'<text:line-break/>Ke venis nia tempo por batal'...</text:p>
      <text:p text:style-name="P12"><text:span text:style-name="T4">Byron</text:span> </text:p>
      <text:h text:style-name="P4" text:outline-level="2"><text:bookmark-start text:name="__RefHeading___Toc7152_2093700941"/>Ĉapitro unua<text:bookmark-end text:name="__RefHeading___Toc7152_2093700941"/></text:h>
      <text:p text:style-name="P7"/>
      <text:p text:style-name="P9">Ĉar radiko de ĉiu malbono estas monavido, pro tio ĉiu komandanto devas gardi sin de maljusta profito... kaj tia komandanto, kiu havas multan lukson, ne multe pli bona ol perfidulo opiniata povas esti. </text:p>
      <text:p text:style-name="P12"><text:span text:style-name="T4">Petro la Unua</text:span> </text:p>
      <text:h text:style-name="P5" text:outline-level="3"><text:bookmark-start text:name="__RefHeading___Toc7154_2093700941"/>1. Denove en Arĥangelsko<text:bookmark-end text:name="__RefHeading___Toc7154_2093700941"/></text:h>
      <text:p text:style-name="P13">Pasis kelkaj jaroj. </text:p>
      <text:p text:style-name="P13">En la lastaj tagoj de decembro de la jaro 1700, en malvarma, frosta nokto ĉe la pordego de la domo de la vojevodo Arĥangelska kaj Ĥolmogora princo Aleksio Petroviĉ Prozorovskij, kiu anstataŭis Apraksin-on, haltis leda sledkaleŝo, jungita per kvar ĉevaloj vice. Estis tre malvarme, en la ĉielo estis irantaj bluaj lancoj kaj glavoj de nordlumo, trans Dvino estis triste hurlanta luparo. Tataraj ĉevaloj en la sleda jungitaĵo movadis la orelojn, sur la okulharoj de la ĉevaloj, sur la oreloj, sur la implikitaj kolharoj brilis prujno. </text:p>
      <text:p text:style-name="P13">En la sledo aŭdiĝis rido, moviĝo, poste el tie kun feltbotoj antaŭen elsaltis junulo en belaspekta peltjako, zonita per skarpo, kun sabro kaj pistolo, en oreluma ĉapo. Post li elgrimpis la alia — malpli alta, pli larĝŝultra, en ursa, por longa vojo, peltaĵo. </text:p>
      <text:p text:style-name="P13"><text:soft-page-break/>— Kial do vi ne frapas? — diris tiu, kiu estis en la peltaĵo, al la koĉero. — Ni frostiĝos en tia malvarmego. Frapu tuj! </text:p>
      <text:p text:style-name="P13">La koĉero desaltis de la boko, ekiris frapi per la knuttenilo al la pordego. </text:p>
      <text:p text:style-name="P13">— Jen revenis mi, Silvestro Petroviĉ, al mia domo, — diris tiu, kiu estis pli juna. — Kiom da jaroj pasis, sed la nordlumoj same ludas, kvazaŭ tute ne pasis tempo. </text:p>
      <text:p text:style-name="P13">Ievlev silente fiksrigardadis la konstruaĵojn de la vojevoda bieno. </text:p>
      <text:p text:style-name="P13">— Jen kiom konstruis por si Aleksio Petroviĉ, — rimarkis li kun moko. — Apraksin multe pli malriĉe vivis. Kaj tiu ĉi — kaj ĉambrojn novajn, kaj turojn, kaj ĉion ajn levis. Evidente, li bone sin nutras per la vojevodeco... </text:p>
      <text:p text:style-name="P13">Al la koĉero nehaste aliris gardisto en grandega ŝaffela surtuto, kun halebardo. Demandis per trumpeta voĉo: </text:p>
      <text:p text:style-name="P13">— Kiun Dio sendas? </text:p>
      <text:p text:style-name="P13">— Al princo-vojevodo kun cara ukazo el Moskvo, — respondis Ievlev. — Ĉu ili mortis tie ĉiuj? </text:p>
      <text:p text:style-name="P13">— Kial mortis? Nokto estas, tial dormas la homoj diaj. Vi apenaŭ sukcese frapos. La pordisto de la vojevodo estas iom surda, kaj aliaj servistoj — por ili estas tutegale, ĉu oni frapas aŭ ne frapas... </text:p>
      <text:p text:style-name="P13">— Kaj se incendio? — demandis Ievlev. </text:p>
      <text:p text:style-name="P13">La gardisto kolere kraĉis: </text:p>
      <text:p text:style-name="P13">— Por kio vi Dion kolerigas? </text:p>
      <text:p text:style-name="P13"><text:soft-page-break/>Kaj li mem komencis frapadi per la stango de la halebardo al la pordego, farita el dikaj pinaj traboj. Poste aliris alia gardisto — same batis per stango. Trans la palisaro bojis hundoj, sed krome nenio estis aŭdebla. </text:p>
      <text:p text:style-name="P13">Kvinope — la venintoj kaj la gardistoj — ili trovis grandan frostiĝintan ŝtipon, deŝiris ĝin de la tero, komencis bati per la ŝtipo al la pordego tiel, ke ekŝanceliĝis la tuta palisaro. Finfine ekknaris pordoj en la vojevoda gardista budo, maljunula voĉo kriis kun streĉo: </text:p>
      <text:p text:style-name="P13">— Silenton! Vi la bojaran fortikaĵon faligos! Kiuj homoj vi estas? </text:p>
      <text:p text:style-name="P13">Ievlev kun furiozo kriis, ke se oni ne malfermos tuj, li la palacon bruligos per fajro, ne nur la fortikaĵon faligos. En la pordego malfermiĝis pordeto. La venintoj eniris en la vestiblon; la bojara palaco spiris per forta, sufoka varmo, per odoro de zingibra pasto, per storako. Eksusuris, ekkuris blatoj, ronkado en la duono de la vojevodo ĉesis, la vojevodo — en subvesto, hirta, ŝvelinta pro dormo — eliris al la gastoj, preta stamfi al la arogantuloj, sendi ilin en la ĉevalejon, sub knuton. Sed Ievlev renkontis lin per tia feroca brilo de la malvarmaj bluaj okuloj, per tia severa alvoko, per tia malĝentileco, ke Aleksio Petroviĉ mem retropaŝis la unua, kaj ankoraŭ pli malalte, ol devis laŭ la rango, riverencis, ordonis porti al si ĥalaton, hejti la kuirejon, banejon, sterni por karaj gastoj lanugaĵojn kaj zibelajn kovrilojn... </text:p>
      <text:p text:style-name="P13">— Satdormi ni ankoraŭ poste sukcesos, princo! — diris Ievlev. — Antaŭ ĉio bonvolu legi la ukazon de lia cara moŝto, senditan al vi! </text:p>
      <text:p text:style-name="P13"><text:soft-page-break/>Demetinte ledan sakon, pendintan maldekstre sur rimeno, Ievlev malfermis ĝin, elprenis oblikve deŝiritan, malpuran pecon de papero, sur kiu estis skribaĉitaj per la mano de Petro disiĝantaj malglataj linioj. La vojevodo prenis la ukazon, kisis, kriegis al servisto, ke tiu tuj donu la okulvitrojn. La servisto kun lepora pepo — la vojevodo eksvingis al li — elkuris el la ĉambro kaj malaperis: okulvitrojn la princo ne havis, ĉiuj sciis tion, paperojn legadis al Aleksio Petroviĉ kancelariano Gusev. Diveninte la kaŭzon de la embaraso, Silvestro Petroviĉ prenis en la maldekstran manon kandelingon kun degelintaj sebaj kandeloj kaj ordonis al ĉiuj servistoj kaj vekiĝintaj hejmanoj eliri for. Kiam en la ĉambro restis nur tri homoj — la timigita vojevodo, Ievlev mem kaj lia oficiro, kiun li karese nomadis Jegorĉjo, — Silvestro Petroviĉ ŝlosis ambaŭ pordojn kaj nelaŭte, per firma voĉo, montrante tutan signifon de la caraj vortoj, legis: </text:p>
      <text:p text:style-name="P13">«...kaj tial ordonis ĉe la urbo Arĥanĝela al bojaro princo Aleksio Petroviĉ Prozorovskij sur la malgranda rivero Dvino konstrui fortreson. Kaj tiun fortreson konstrui per de la urbo Arĥanĝela kaj la Ĥolmogora metiistoj kaj de ajna rango urbanoj, kaj per kampuloj de la caraj distriktoj kaj de la monaĥejoj, kies ajn ili estu, ĉar ni estas en antaŭtimo, ke la reĝo sveda Karolo grandajn plagojn faros al ni per sendo de militistoj per ŝipoj kaj galeasoj kaj galeroj tra la maro por ruinigo de la urbo Arĥanĝela. Kaj tiujn malamikojn en la Dvinan buŝon ne tralasu kaj la urbon Arĥanĝelan kaj la distrikton ne lasu ruinigi, kaj pri ĉio ĉi skribu ofte en la Novgorodan kancelarion...» </text:p>
      <text:p text:style-name="P13"><text:soft-page-break/>Silvestro Petroviĉ finlegis la paperon, faldis ĝin gardeme, etendis al la vojevodo. Prozorovskij, kiu jam estis preta al tio, ke la alveturinta oficiro venis por kapti lin kaj en katenoj veturigi al Moskvo en la Preobraĵenskan kancelarion<text:bookmark text:name="xnoto-2-01-1-1"/><text:note text:id="ftn1" text:note-class="footnote"><text:note-citation>1</text:note-citation><text:note-body><text:p text:style-name="P2">Preobraĵenska kancelario (Преображенский приказ) — ŝtata organo, establita de Petro I, kiu okupiĝis interalie pri ŝtata sekureco kaj pri polico. Ĝia estro estis princo Romodanovskij. <text:span text:style-name="T4">(trad.)</text:span></text:p></text:note-body></text:note> pro tro senceremonia «nutriĝado» en sia vojevodeco, — ne kredante al la oreloj, staris senmove, snufante per la mallonga kuspita nazeto. Poste, rekonsciiĝinte, li ektimis pli ol antaŭe: ĉu svedoj iras al Arĥangelsko? </text:p>
      <text:p text:style-name="P13">— Ankoraŭ ne iras, — respondis Ievlev, — sed tre povas ekiri, por ke ĉi tie meti finon al la mara ŝipkonstruado kaj bloki Rusujon sen eliro en la Malvarman maron. </text:p>
      <text:p text:style-name="P13">La bojaro oĥis, krucosignis sin, ekflustris sensence: </text:p>
      <text:p text:style-name="P13">— Pri tio scias Dio kaj la cara moŝto... </text:p>
      <text:p text:style-name="P13">La altkreska oficiro Jegorĉjo arogantege snufis al la ektimo de la princo, respondis kun moko: </text:p>
      <text:p text:style-name="P13">— Kaj Dio scias, bojaro vojevodo, kaj la cara moŝto scias, kaj ni, pekuloj, tion ĉi scii bezonas... </text:p>
      <text:p text:style-name="P13">Ievlev, tamburante per la fingroj sur la tablo, oscedetadis post la vojo, rigardadis flanken, al la murtapiŝo, ornamita per armiloj — madzoj, glavoj, arkebuzoj, sabroj, ĉasaj arĝente garnitaj pikstangoj, — jen kia armila riĉo estas ĉe la batalemulo-princo! </text:p>
      <text:p text:style-name="P13">— Svedoj kontraŭ ni... militi! — ekkriis la princo. — Sed kiel ni, sinjoro, venkos ĉe nia mizereco, kie militistaron prenos, <text:soft-page-break/>kanonojn, kolubropafilojn... Ĉu estas facila afero — fortreso! Kiel ĝin konstrui? Vi mem juĝu, komprenu: la svedoj kiom grandan damaĝon al ni faris ĉe Narvo. Kaj tie estis multege da nia militistaro, kiom da spertaj, gloregaj generaloj, mem duko de Croy... </text:p>
      <text:p text:style-name="P13">Ievlev respondis kun trankvila malestimo: </text:p>
      <text:p text:style-name="P13">— Tiuj generaloj kaj duko de Croy estis abomenaj perfiduloj. Sen ili ankoraŭ ne estas sciate, per kio finiĝus la Narva batalo... </text:p>
      <text:p text:style-name="P13">— Vidu, vidu! — ne aŭskultante, kriis la princo. — Vidu! Eĉ tiam ni estis frakasitaj plene, kaj ĉi tie, kiel estos ĉi tie? Ili batos nin, je Dio batos, kaj kun fortreso batos, kaj sen fortreso... </text:p>
      <text:p text:style-name="P13">Li salte ekstaris de sur la benko, kovrita per diverskolora tapiŝo, surpaŝante la baskojn de la longa ĥalato kun lanuga subaĵo, ĵetiĝis al Ievlev, demandis flustre: </text:p>
      <text:p text:style-name="P13">— Por kio ni bezonas ŝipojn? Ni vivis sen ŝipoj kaj vivos sen ili. Vi estas homo racihava, rusa, de nobela familio. Ĉu patro via la ŝipan aferon sciis? Avo? Praavo? </text:p>
      <text:p text:style-name="P13">Ievlev same ekstaris, respondis nelaŭte, sed kun tia krueleco kaj tiel kolere, ke la bojaro ofte ekspiris kaj alpremis la manon al la koro. </text:p>
      <text:p text:style-name="P13">— Mi la caran ukazon ne juĝos! — diris Silvestro Petroviĉ malrapide kaj klare. — Kio estis ordonita, tio estos farata — laŭvole aŭ kontraŭvole. Pri la floto estas aparta parolo, kiu alkreskis per postaĵo al la tero — tiun sur akvon eĉ per knuto <text:soft-page-break/>ne eblas peli. Pri la fortreso ni parolos morgaŭ. Kaj ne pli poste ol post semajno al la konstruado iros la unua trajno kun ŝtono kaj cetera provizo. Se iĝos al mi sciata kontraŭagado al la afero, por kiu mi venis ĉi tien, mi senprokraste skribos en la Novgorodan kancelarion kaj al princo-cezaro Romodanovskij, por ke ĉi tie oni por ĉiam forgesu eĉ pensi antaŭ la svedo sin klini. La princo-cezaro scipovas spinojn rompi, li kontraŭulojn ne unuafoje bruligos per fajro... </text:p>
      <text:p text:style-name="P13">Prozorovskij preskaŭ svenis, eksvingis al Ievlev la manojn: </text:p>
      <text:p text:style-name="P13">— Kion vi diras, kara! Mi ja ne pri mi temas, pri la popolo. Kiel la popolo inter si parolas, tiel ankaŭ mi. Ĉu mi povus aŭdaci en mia mizereco? Ĉu mi rajtas rezoni? Vere, vere pri tio scias Dio kaj la cara moŝto... </text:p>
      <text:p text:style-name="P13">Ievlev ne respondis, regalon kaj banon rifuzis, foriris dormi. </text:p>
      <text:p text:style-name="P13">Aleksio Petroviĉ, ĝemante, almetiĝis al la edzino, princino Eŭdokia, sub varmegan plummatracon, ekflustris, teruriĝante pri la veno de la neatenditaj gastoj kaj ĝismorte timigante la edzinon: </text:p>
      <text:p text:style-name="P13">— Kiu? Antikristo, je Dio Antikristo. La okulegoj estas diablaj, la muzelo blanka, sen guto da sango, mem tuta per tabako nikotiana odoraĉas. El tiuj, kiuj trans la maron, en la fremdujon kun li, kun la diablo globokula, iradis, herezulo, preskaŭ per sulfura flamo brulas. Mi al li, damnito, diras kaj tiel kaj ĉi tiel, li nenion aŭskultas... </text:p>
      <text:p text:style-name="P13">— Ja kio estas, ho Dio, — sufokiĝis pro teruro la princino, — ne komprenas mi, vi klare, laŭ ordo klarigu, princeto... </text:p>
      <text:p text:style-name="P13"><text:soft-page-break/>— Stulta vi bovaĵo! — koleris la vojevodo. — Komprenu, bovinaĉo! Kontraŭ la svedo al ni estas ordonite per nia mizereco defendiĝi, fortikaĵon konstrui. Mi lin, Herodon, petegis pri indulgo, sed li eĉ aŭskulti ne deziris, per brutalo Romodanovskij, per la Preobraĵenska kancelario, per torturo minacas. Ve al ni, edzino, pereis ni nun, atingis ankaŭ nin la mano de li, de la malbenito... </text:p>
      <text:p text:style-name="P13">Eŭdokia ektremis, malfermis la buŝon ĝis la oreloj: </text:p>
      <text:p text:style-name="P13">— Ĉu li mem venis? La Siro? </text:p>
      <text:p text:style-name="P13">— Ho, Dio! — en tristo ekkriis la vojevodo. — Ŝtipo, malfeliĉo mia, aliaj havas edzinojn, sed mi arbostumpon... Vin mi ne kompatas, mortaĉu, — la infanetojn karajn mi kompatas: en malriĉeco, per terura morto finos ili siajn vivojn. Kaj ne hurlu, ratino abomena, ĉit, aŭdos la satano, antikristo... </text:p>
      <text:p text:style-name="P13">Sub monotona susurado de blatoj, viŝante per mantuko ŝviton, obtuze rigardante al la muro, la vojevodo plendadis: </text:p>
      <text:p text:style-name="P13">— Helena apostato, diomalplaĉajn sciencojn ordonas al ĉiuj gurdi, — kie oni tion aŭdis? Herezajn librojn al ĉiuj estas ordonite scii, en la gehenon, en la inferon li mem bonulojn puŝas! Diras homoj: en Moskvo en ajna tago estas maskerado, demonajn muzelojn super siaj skrapitaj ili metas, diablajn dancojn dancas, rampuloj, kaj bestoj, kaj birdoj... </text:p>
      <text:p text:style-name="P13">— Oj, ne komprenas mi, ne komprenas, neniel komprenas! — plendadis la princino. — Kion vi rakontas — ne komprenas... </text:p>
      <text:p text:style-name="P13">— Ne al vi, al la blatoj mi diras, ne estas aliaj, al kiuj diri... </text:p>
      <text:p text:style-name="P13"><text:soft-page-break/>Kaj li plue balbutadis: </text:p>
      <text:p text:style-name="P13">— Mallaŭdanto, kontraŭdiulo, babilonan sodomon faras, eminentajn gentojn malhonorigas; kiel komencis kapojn forhaki, halti, diablo, ne permesas, svingas hakilon, hundo globokula, kaj ni ĉiuj tremegas senĉese... </text:p>
      <text:p text:style-name="P13">Li leviĝis, ĵetis la mantukon, ordonis: </text:p>
      <text:p text:style-name="P13">— La trezoron ni kaŝos, ekstaru, lardo krurhava! </text:p>
      <text:p text:style-name="P13">En falanta de sur la grasa ventro subpantalono, kudrita el kara bunta persa damasko, en skufio sur la kalva kapo, ŝvita, kolera, princo-vojevodo snufante trenis de sur la loko garnitan per kupraj bendoj pezan kofron, tiris feran ringon, grimpis en subplankejon, kie estis konservata la trezoro... Super la malkovrita luko estis akceptanta sakojn kaj korbojn princino Eŭdokia. Longe, ĝis mateno, malhelpante unu la alian, erarante, rekomencante, ili kalkuladis, kio akumuliĝis dum la longaj jaroj da vojevodeco en Nigra Krutaĵo, Kamiŝino, Kolomno, Novgorodo, Saratovo, Muromo, Azovo, kio estis prenata per depagoj enveturaj, festaj, kio estis eltrudata el la popolo pro murdita korpo, pro ĵetkuba ludo, pro vinfarado, kio estis prenata helpe de denuncistoj, kion alportadis ĝismorte timigitaj bonvolaj donantoj — donacojn, subaĉetojn, por kandeloj por Dia templo, por kristanaj orfoj, kio estis elŝirata el la plebo per ajnaj fiaj rimedoj, per kiuj vojevodis bojaro princo Prozorovskij. </text:p>
      <text:p text:style-name="P13">Ili kalkuladis hungarajn malhelajn ĉervoncojn, kalkuladis gajajn holandajn, florencajn, polajn dukatojn, anglajn ŝipmonerojn kun bildo de ŝipo, glavo kaj ŝildo, rekalkuladis <text:soft-page-break/>grandegajn helajn portugalajn monerojn kun krucoj, imperiajn talerojn, rupiojn, guldenojn, sterlingojn. Ĉio estis en la trezoro de Prozorovskij, ĉion prenadis la vojevodo dum la longaj tagoj de sia «nutriĝo». Jam la suno elruliĝis, frosta kaj ruĝa, kiam el la vojevoda korto sataj fortikaj ĉevaloj elportis bojaran sledon kun la trezoro, sigelita en artifika kofro de fremdlanda laboro. Sur la kofro sidis la vojevoda filo — nobelido Borisĉjo, maĉis pirogon kun sturga ĥordo, kunpremadis sub la peltmantelo tranĉilon, por bati ajnan ŝteliston, kiu ŝoviĝos al la bojara havaĵo. La trezoron estis ordonite veturigi en la Nikola-Korelan monaĥejon — por konservado ĉe la prioro. Borisĉjo estis veturiganta al la prioro ankaŭ leteron, skribitan sub diktado de la princo — per duonuncialo. La leteron skribis la nobelido, sed ĝi estis kunmetita tiel, ke Borisĉjo en ĝi tute nenion komprenis. </text:p>
      <text:p text:style-name="P13">Forakompaninte la nobelidon, la vojevodo ordonis doni al si brasikon kun oksikoko kaj duonstofon da malvarmigita vodko. Post ioma tempo li revigliĝis kaj rekuraĝiĝis, rezonante, ke ne tiom li estas simpla kaj timema, en Azovo ja oni pli malbone timigadis, sed ne sukcesis. Kaj la cara favoro estis kun li, la globokululo en tiuj tempoj tre favore lin traktis kaj levis, nomis lin same fidela al si, kiel la fremdulo Franz Lefort... </text:p>
      <text:p text:style-name="P13">Sed dumaano Larionov kaj kancelariano Molokojedov portis al la bojaro tiajn novaĵojn, ke Aleksio Petroviĉ ree tute konfuziĝis: en la hodiaŭa nokto sur la Dvina glacio, nemalproksime de la Komerca korto, sennomaj maliculoj per tranĉilo murdis serviston de la vojevodo Andreĉjon Sosnovskij-on... </text:p>
      <text:p text:style-name="P13"><text:soft-page-break/>— Andreĉjon? — balbutis la bojaro. </text:p>
      <text:p text:style-name="P13">— Andreĉjon, princo, — firme diris dumaano Larionov, kiu ĉiam ĉion diradis firme. — Mortigis ili la serviston. La frosto estas forta, do li glaciiĝis dum la nokto tute. Kvazaŭ lignaĵo... </text:p>
      <text:p text:style-name="P13">— Andreĉjo? — ree demandis la bojaro. </text:p>
      <text:p text:style-name="P13">La dumaano facile puŝis la kancelarianon per la kubuto, por ke Molokojedov notu la ektimon de la princo. Molokojedov suspiris. </text:p>
      <text:p text:style-name="P13">— Andreĉjo, Andreĉjo, — konfirmis la dumaano. — Entute, mi diras, li glaciiĝis. Kaj montris la dentojn... </text:p>
      <text:p text:style-name="P13">— Jen tiele! — demonstris Molokojedov, kaj mem montris la dentojn eĉ pli timinde, ol la mortinta Sosnovskij. — Tute... per tranĉilo... </text:p>
      <text:p text:style-name="P13">— Ĉu oni lin prirabis? </text:p>
      <text:p text:style-name="P13">— Se prirabus — estus klare, — eldiris Larionov, — se prirabus — la afero estus simpla... </text:p>
      <text:p text:style-name="P13">— Ĉu ne prirabis? </text:p>
      <text:p text:style-name="P13">— Neniom. Kiu mono estis ĉe li — la tuta restis. </text:p>
      <text:p text:style-name="P13">— La ĉapon eble oni demetis? — kun espero en la voĉo demandis la bojaro. </text:p>
      <text:p text:style-name="P13">— Por kio? Ankaŭ la ĉapon oni ne prenis. La ĉapo estas kun li, la pugnogantoj, la peltjako de via dorso, kiun vi pro bona servo kaj denuncoj donacis, la zono metalplata... </text:p>
      <text:p text:style-name="P13"><text:soft-page-break/>La princo eksnufis, verŝis al si ankoraŭ vodkon, eltrinkis sen almanĝo. La dumaano, tremigante la maldikan kruron en akrapinta boteto, diradis kategorie, kaj pro ĉiu lia vorto ĉiam pli hororiĝadis la vojevodo: </text:p>
      <text:p text:style-name="P13">— Pro Azovo lokaj latronoj lin tranĉmurdis, ne alie. Eksciis la malamikoj, ke li, Andreĉjo, al vi denuncis en la kancelario pri tieaj pafistaj ribeluloj. Li mem, Andreĉjo, antaŭ nelonge al mi diris, ke kvazaŭ vidis li ĉi tie, en la Arĥanĝela urbo, unu el Azovo fuĝintan pafiston. Tiu pafisto lin, Andreĉjon, rekonis kaj sakris al li, kaj rememoradis, kiu pro li, pro Andreĉjo, torturon ricevas, kaj ankoraŭ vortojn diradis insultajn kontraŭ vi... </text:p>
      <text:p text:style-name="P13">— Kontraŭ mi? </text:p>
      <text:p text:style-name="P13">— Ke kvazaŭ vane oni vin en Azovo sur lancojn ne levis, ke vi kaj la fremdulo-fraĉo Leforto estas unu sama satano, ke vi ambaŭ ĵuris rusajn homojn ekstermi, ke la popolo nenion forgesis, kaj ĉiujn perfidajn nomojn al li, Andreĉjo, tiu fuĝulo diris: arestitaj estis, laŭ li, pro via denunco — hundo vi, diablo, satano! — el la pafista regimento Jaĉjo Ulesnev, kaj skribisto Kindjakov, kaj monaĥo Dij. Scias tiu pafisto fuĝinta, ke vi, vojevodo, Kosĉjon Rudnev-on kaj Serĉjon Lopatin-on sendis en la monaĥejon de Jonano la Baptisto en Azovo — ekscii, kion tiu Dij diras ribeligan... </text:p>
      <text:p text:style-name="P13">— Estis, estis tio, — rapide eldiris la bojaro. — Ĝuste ili eksciis... </text:p>
      <text:p text:style-name="P13">— Eksciis, sed nun en la mondo ne vivas... </text:p>
      <text:p text:style-name="P13">— Kiel? </text:p>
      <text:p text:style-name="P13"><text:soft-page-break/>— Batis ilin, princo, iuj homoj. Kaj poste — ŝtonon sur la piedojn, kaj en akvon. Longan memoron al ili — al Serĉjo kaj Kosĉjo. Kaj ankoraŭ diris tiu pafisto, ke venos Andreĉjo al ili — ke, laŭ li, tiu preĝu kaj antaŭ la morto ne peku... </text:p>
      <text:p text:style-name="P13">— De Azovo ĝis Arĥangelsko, — mallaŭte diris la bojaro, — ĝiskuris la informo. Kien saviĝi, Dio? </text:p>
      <text:p text:style-name="P13">La dumaano ankoraŭ foje puŝis la kancelarianon. Molokojedov elŝoviĝis, konsilis: </text:p>
      <text:p text:style-name="P13">— Enketon indus nun komenci, kara princo. Ĝusta tempo nun estas, sur varmaj spuroj. Bonorde, kiel en Azovo ni faradis. Per knuto, kaj per torturo, kaj per fajro — ĉion ni tiel ekscius... </text:p>
      <text:p text:style-name="P13">— Preni la latronojn necesas, — diris dumaano Larionov. — Ĉiujn aresti, kaj tiam kun Dio ankaŭ torturi... Kaj vi, Aleksio Petroviĉ, ne afliktiĝu, longe paroli ĉi tie ne necesas. En Azovo iam vi tute svenis, kiam eksciis, ke la pafistoj vin sur lancojn levi intencis, sed poste ĉio tute bonege aranĝiĝis. Kaj la Siro pri vi estis kontenta, favoris, kaj vi mem grandan forton ricevis. Vin nun per mano ne eblas atingi. Vi mem pensu: de Leforto forpasinta sangon la pafistoj deziris, vin mortigi, kaj la Siron. Vidu, kiele... Sekve, ĝuste vi estas la plej fidela servanto al la Siro... </text:p>
      <text:p text:style-name="P13">— Tiele, tiele, — diris la vojevodo nedifinite, — sed oni povas iam incendion fari... </text:p>
      <text:p text:style-name="P13">— Pro incendio vi ne malriĉiĝos. La caro-patro ne forlasos... Kaj ĉi tie ni kun la kancelarianoj ne prokrastos. La fuĝulon ni trovos, kaj, preĝinte, komencos torturi. Post torturo multo <text:soft-page-break/>malkovriĝos: la popolo estas libera, senservuta, Andreĉjon murdis, pli bona komenco ne necesas. Ĉu vi ordonas? </text:p>
      <text:p text:style-name="P13">— Mi ordonas! Sed kun utilo faru... </text:p>
      <text:p text:style-name="P13">— En ĉi tagoj ni komencos aresti. </text:p>
      <text:p text:style-name="P13">Forakompaninte dumaanon Larionov-on kun la kancelariano, la princo ree peze sidiĝis sur la benkon kaj enpensiĝis. La teruro, kiun li spertis en Azovo en la tagoj de malkovro de la tiea komploto, denove kun la antaŭa forto kaptis lin plene. Sovaĝe kaj suspekteme ĉirkaŭrigardante, li eksnufis, vokis la majordomon, flustre ordonis al li fari en la tuta domo kverkajn riglilojn, instali fremdlandajn artifikajn serurojn, sub la fenestroj kaj ĉe la perono konstante teni fidelajn gardantojn. La majordomo — maljunulo Jegoriĉ, prenita ankoraŭ en Azovo, — same ektimis, demandis, spirante al la bojaro per ajlo: </text:p>
      <text:p text:style-name="P13">— Ĉu vere denove rekomenciĝis? </text:p>
      <text:p text:style-name="P13">— Kvazaŭ rekomenciĝas. </text:p>
      <text:p text:style-name="P13">— Ĉu oni mortigi vin intencas? </text:p>
      <text:p text:style-name="P13">— Intencas, Jegoriĉ... </text:p>
      <text:p text:style-name="P13">— Ankaŭ mi mem tiel rezonis: Andreĉjon oni murdis, estos malfeliĉo... </text:p>
      <text:p text:style-name="P13">La bojaro por ajna okazo mensogis al la majordomo: </text:p>
      <text:p text:style-name="P13">— Vi pri tio silentu, tamen mi veron diras: mortigos oni ne nur mian familion, sed ankaŭ servistojn ĉiujn ĝis la lasta. Vi — gardu vin. Kiu sin gardas, tiun Dio gardas. Atentu en la <text:soft-page-break/>ĉambroj, ĉiun homon observu, aŭskultu parolojn en la domo, en la tuta bieno... </text:p>
      <text:p text:style-name="P13">Jegoriĉ skuis la maldensan barbeton, diris malmilde: </text:p>
      <text:p text:style-name="P13">— Esperu, princo-bojaro, en Azovo ni ne perfidis, ĉi tie ni sekurigos. Vi por ni estas patro, ni estas viaj infanoj... </text:p>
      <text:p text:style-name="P13">Kaj foriris per sia malpeza, neaŭdebla, rapida maniero. </text:p>
      <text:p text:style-name="P13">La bojaro iom pensis, suspiris, ĉe la ikonujo falis sur la genuojn, komencis preĝi, ke li ne mortu per malica morto, ke li kaptu la maliculojn, ke al li estu bono, kaj al la malamikoj — kruela puno. </text:p>
      <text:p text:style-name="P6"/>
      <text:h text:style-name="P5" text:outline-level="3"><text:bookmark-start text:name="__RefHeading___Toc7156_2093700941"/>2. Multe da akvo fluis<text:bookmark-end text:name="__RefHeading___Toc7156_2093700941"/></text:h>
      <text:p text:style-name="P13">Ievlev vekiĝis malfrue: nokte li vidis la saman sonĝon, damnitan, konstantan sangan sonĝon. Estis sensone naĝantaj, kliniĝante sur kavoj kaj holmetoj, malgrandaj ĉaroj, en tiuj ĉaroj sidis po du ekzekutotoj, fermante per la diafanaj polmoj flametojn de adiaŭaj kandeloj, kvazaŭ la flamo de kandelo estus la vivo. La ĉaroj naĝis senfine, kaj ŝajnis, krevos la koro pro sufero, ne eblas elteni, toleri ĉi vidaĵon. Kaj tio, ke estis en la sonĝo neniaj sonoj, kaj tio, ke Petro same aperis en silento, tiel malpropra por lia ĉeesto, kaj tio, ke li estis etendanta al li, Silvestro Petroviĉ, la «toporon» — la faman ekzekutan hakilon de la princo-cezaro, kaj tio, ke li, Ievlev, ne povis preni la toporon por haki kapojn, kaj ebria Menŝikov kun frenezaj diafanaj okuloj, kiu estis ĉiam ien iranta, flustrante kaj plorante, — ĉio ĉi estis tiel neeltenebla, ke Silvestro Petroviĉ <text:soft-page-break/>vekiĝis tute rompita kaj longe kuŝis senmove, reviziante en la memoro tiujn sovaĝajn tagojn. Kaj ree, jam centan fojon, li kun furiozo rememoradis la senzorgan vizaĝon de Lefort kaj senfinajn balojn, kiujn li donadis dum la damnitaj tagoj de la ekzekutoj...<text:bookmark text:name="xnoto-2-01-2-1"/><text:note text:id="ftn2" text:note-class="footnote"><text:note-citation>2</text:note-citation><text:note-body><text:p text:style-name="P2">Temas pri eventoj de la ribelo de la pafistoj (Стрелецкий бунт), okazinta en 1698 dum foresto de Petro I pro lia Granda Ambasado eksterlande. La ribelo estis subpremita fare de la armeo sub gvido de Franz Lefort kaj Patriko Gordon. Reveninta el eksterlando Petro post la subpremo de la ribelo ukazis pri enketo kaj mem partoprenis ekzekutojn, kiuj daŭris kelkajn jarojn, entute en 1698 estis ekzekutitaj pli ol mil pafistoj. <text:span text:style-name="T4">(trad.)</text:span></text:p></text:note-body></text:note> </text:p>
      <text:p text:style-name="P13">Estis aŭdeble, kiel en la vestiblo antaŭ la ĉambro Jegorĉjo mallaŭte interparolas kun iu. Poste li subite kun ĉagreno insultis, mallaŭte malfermis la pordon. </text:p>
      <text:p text:style-name="P13">— Kio estas tie? — demandis Silvestro Petroviĉ, intence oscedante. </text:p>
      <text:p text:style-name="P13">— Mi jam pensis, ke ekmalsanis vi, sinjoro Ievlev, — diris Jegorĉjo, — tiele vi kompatige dum dormo vortojn diradis... </text:p>
      <text:p text:style-name="P13">— Oni hejtis troe, ke ne eblas spiri! — kolere respondis Ievlev. — Kion oni diras? </text:p>
      <text:p text:style-name="P13">— Multon oni diras. En la hodiaŭa nokto bojaran servutulon sur Dvino oni tranĉmurdis... </text:p>
      <text:p text:style-name="P13">— Pro kio? </text:p>
      <text:p text:style-name="P13">— Ja oni diras, laŭmerite. </text:p>
      <text:p text:style-name="P13">— Sed pro kio ja? </text:p>
      <text:p text:style-name="P13">— Diverse oni babilas, Silvestro Petroviĉ! — eviteme respondis Jegorĉjo. — Vi mem scias, la popolo. Kion de ili <text:soft-page-break/>postuli. Kaj ankoraŭ estas tiaj novaĵoj, ke la tuta urbo Arĥanĝela jam certe scias, kiel necesas gardi nin de la svedo kaj ke ni konstruos fortikaĵon. </text:p>
      <text:p text:style-name="P13">Ievlev eksidis en la lito: </text:p>
      <text:p text:style-name="P13">— Ĉu vi veron diras? </text:p>
      <text:p text:style-name="P13">— Ekde la naskiĝo mi ne mensogis, Silvestro Petroviĉ. Kaj verdire... </text:p>
      <text:p text:style-name="P13">Li ne findiris, svingis la manon. </text:p>
      <text:p text:style-name="P13">— Vi findiru. Kio — verdire? </text:p>
      <text:p text:style-name="P13">— La bojaro nuna, Aleksio Petroviĉ, de Azovo ĉi tien venis. Ne bone tie okazis. Lin kvazaŭ sur lancojn la popolo levi deziris... </text:p>
      <text:p text:style-name="P13">— Tio estas ne via afero! — diris Ievlev. </text:p>
      <text:p text:style-name="P13">Jegorĉjo subridis kun tia aspekto, ke li ankaŭ mem scias, kies tio estas afero. </text:p>
      <text:p text:style-name="P13">Ievlev silente vestis sin, lavis sin el arĝenta kruĉo, komencis matenmaĝi samtie, sidante sur la lito. Jegorĉjo dum la manĝado rakontis: </text:p>
      <text:p text:style-name="P13">— Dum vi dormis, mi la tutan urbon trakuris. La fraton vidis — Ĥagajon. Nun li estas ĉe ŝipo. Semisadov, kiu en Moskvo galerojn konstruadis, kaj poste al ni en Voroneĵon veturis kaj ĉe Azovo estis, — ĉu vi memoras, Silvestro Petroviĉ, lian kruron tie kuglego deŝiris, — same estas viva, sur lignaĵo lamas. La konstruistoj ŝipaj — la maljunulo kaj la alia, Koĉnev Timoteo, estas ĉi tie, en la ŝipkonstruejo... </text:p>
      <text:p text:style-name="P13"><text:soft-page-break/>— Rjabov-on ĉu vi trovis? — demandis Silvestro Petroviĉ. </text:p>
      <text:p text:style-name="P13">Jegorĉjo prokrastis respondon, Ievlev atente ekrigardis al li. </text:p>
      <text:p text:style-name="P13">— Ĉu ne vidis lin? </text:p>
      <text:p text:style-name="P13">— Dronis la rudristo, — mallaŭte diris Jegorĉjo. — Ne estas plu en la mondo Ivano Sabateiĉ. Prenis lin la maro. </text:p>
      <text:p text:style-name="P13">— Ĉu vi freneziĝis? — levis la kapon Ievlev. — Kiel la maro prenis? Kiam? </text:p>
      <text:p text:style-name="P13">— Jam kiam ni kun vi tiam estis forveturantaj al Kopenhago — li nin akompanis, estis gaja, ĵus al li fileto naskiĝis, oni baptis lin Ivaĉjo, vi ja estis la baptopatro, — ĉu vi memoras? </text:p>
      <text:p text:style-name="P13">— Sed vi la aferon diru! — kolere diris Ievlev. — Ĉu memoras, ĉu memoras! Mi ne estas maljuna inaĉo, memoras... Poste do kio estis? </text:p>
      <text:p text:style-name="P13">— Kaj poste estis tio, ke foriris li sur oceana barko al malproksima ĉasado kaj ne revenis. Vidviĝis Taisja Antipovna... </text:p>
      <text:p text:style-name="P13">Silvestro Petroviĉ viŝis la manojn per tuko, krucosignis sin. </text:p>
      <text:p text:style-name="P13">— Longa al li estu memoro, al la mara laboristo. Li estis homo de granda koro. Mi bedaŭras. Li povus iĝi vera flota maristo. Fremdlandanojn ni per rangoj flotaj kaj per mono pridonacas, sed niaj propraj bonuloj — pro pano, pro nutro pereas... </text:p>
      <text:p text:style-name="P13">Ili longe silentis. Silvestro Petroviĉ iradis en la ĉambro, pensadis. Diris per alia, milda voĉo: </text:p>
      <text:p text:style-name="P13"><text:soft-page-break/>— Ĉiujn maristojn-fiŝistojn, kiuj ne estis prenitaj sur ŝipojn, jam hodiaŭ kolektu ĉe mi. Kun Semisadov konsiliĝu, kun via frato Ĥagajo, kun la majstroj ŝipaj, kun Koĉnev, kaj ankoraŭ kun la maljunulo, kun Ivano Kononoviĉ... </text:p>
      <text:p text:style-name="P13">— Sed kien kolekti do? — demandi Jegorĉjo. — Ĉi tie ĉe la bojaro estas kvazaŭ tino krevinta: ĉion, kion vi diros, oni aŭdos, kaj kien ne necesas disportos... </text:p>
      <text:p text:style-name="P13">Ievlev kapjesis, — Jegorĉjo diris saĝe. </text:p>
      <text:p text:style-name="P13">— Kaj mi tiel al mi pensis, — daŭrigis Jegorĉjo, — ĉu ni loĝiĝu ĉe Taisja Antipovna. La maljunulo Timotejev ja mortis, ilia domo estas pura, vasta, kaj da loĝantoj estas nur tri — la vidvino mem, la filo Ivaĉjo kaj la fiŝista avino Eŭdoĥa. Kion vi donos pro la loĝado — ĉio al la vidvino utilos, — ili malriĉe vivas, tre. La maljunulo nenion al ŝi lasis, ĉion al la monaĥejo testamentis, por preĝado postmorta. Nur la tegmento super la kapo estas... </text:p>
      <text:p text:style-name="P13">— Sed ĉu akceptos ŝi? Mi kaj vi estas homoj malkvietaj. </text:p>
      <text:p text:style-name="P13">— Kiel ne akcepti, Silvestro Petroviĉ. Vi estas la baptopatro — ne eblas ne akcepti. Kaj loĝado por vi estos — vi nur ĝojos. Pri nenio pensi necesos. Tiaj mastrumantinoj raras. </text:p>
      <text:p text:style-name="P13">Ievlev subridis, tiris Jegorĉjon je la molaj linaj haroj, karesis gaje: </text:p>
      <text:p text:style-name="P13">— Ĉiam vi min instruas, ĉiam vi min instruas, kia instruisto troviĝis. Bone, paku nian havaĵon kaj ordonu jungi la sledkaleŝon. </text:p>
      <text:p text:style-name="P13"><text:soft-page-break/>Eksciinte, ke la cara sendito transloĝiĝas, bojaro Aleksio Petroviĉ koleriĝis kaj konfuziĝis, kriis al la hejmanoj kaj servistoj: </text:p>
      <text:p text:style-name="P13">— Senhonorigas li min, bojaron, mian gastamon abomenas, nu bone, li memoros, bravulo! </text:p>
      <text:p text:style-name="P13">Sed tuj ordonis al princino Eŭdokia kaj al la princidinoj, tro longe restantaj fraŭlinoj — riverenci, peti ne fari amaran ofendon, ne ĉagreni la bojaron-vojevodon. Nome de la tuta familio parolis komplimentojn la hejma kuracisto de vojevodo Prozorovskij — fremdlandano kun senmova rigardo kaj malhela vizaĝo Des-Fonteines. La hejmanoj profunde riverencadis, ekkriadis kompatige: </text:p>
      <text:p text:style-name="P13">— Ne faru malkonkordon, sinjoro Silvestro Petroviĉ, indulgu! </text:p>
      <text:p text:style-name="P13">La maljunaj fraŭlinoj, skuante pudritajn perukojn, ricevitajn senmone de fremdlandaj ŝipanoj, faradis al Ievlev galantaĵon, eksidadis, dismovadis la nudajn vejnajn brakojn, lispadis: </text:p>
      <text:p text:style-name="P13">— Aĥ, aĥ, <text:span text:style-name="T4">chevalier</text:span>, ne forlasu nin orfaj, ne lasu nin en malhonoro, ni, fraŭlinoj, vin same pri tio <text:span text:style-name="T4">je vous prie</text:span>... </text:p>
      <text:p text:style-name="P13">— Ĉu nia <text:span text:style-name="T4">château</text:span> por vi estas malŝatata? Ĉu vi ne donos al ni ĉi plezuron? Ho, <text:span text:style-name="T4">chevalier</text:span>, ne transvivos ni ĉi malfeliĉon... </text:p>
      <text:p text:style-name="P13">Silvestro Petroviĉ, kaŝante rideton pro la afektado de tiuj fraŭlinoj, pro ilia konfuza franca lingvo kaj pro la hararanĝo de princino Eŭdokia, farita de ŝi por la gasto laŭ nova modo sur fibroj kaj vaksitaj ĉifonoj, respondis ĝentile, kun riverenco, ke li transloĝiĝas nur por ne ĝeni la altestimindan familion, ke li <text:soft-page-break/>estas tre danka pro la boneco kaj gastamo kaj estas kortuŝita per montro de amikaj al li sentoj. La damoj kun ekkrioj, similaj al tiuj sonoj, kiuj aŭdiĝas el malkvietigita kokejo, akompanis lin ĝis la malvarma vestiblo, la princo-vojevodo, peze spirante, eliris sur la peronon, dumaano Larionov kaj la kancelariano laŭ la rango helpis la caran oficiron eksidi en la sledon. La koĉero knutis la timonĉevalon, ekŝrikis sur la frosta neĝo la glitiloj, la malkvieta gasto forveturis. En la korto tuj iĝis tre mallaŭte. La dumaano per firma voĉo diris: </text:p>
      <text:p text:style-name="P13">— Nia ja ĉefo, videble, forte timigita estas de la Andreĉja morto. </text:p>
      <text:p text:style-name="P13">— Ŝajne jes, — konsentis Molokojedov. </text:p>
      <text:p text:style-name="P13">— Nun li eksidos en la palaco senelire. Kaj eĉ ne necesas, ke li en la kancelario sidu. Ĉiuj donacoj al li iras. Eĉ kokidon li ne malakceptas, ne nur monon. Li tremu kaj preĝu, por ni estas profito... </text:p>
      <text:p text:style-name="P13">— Pekoj niaj! — diris la kancelariano. — Frosto hodiaŭ estas, Ivano Simonoviĉ. Ĉu ni iru en la domon? Malvarmumos ni, ne donu Sinjoro! </text:p>
      <text:p text:style-name="P13">Kaj la dumaano kun la kancelariano ekiris en la servistejon — vespermanĝi. </text:p>
      <text:p text:style-name="P6"/>
      <text:h text:style-name="P5" text:outline-level="3"><text:bookmark-start text:name="__RefHeading___Toc7158_2093700941"/>3. Saluton je ĉiuj kvar ventoj!<text:bookmark-end text:name="__RefHeading___Toc7158_2093700941"/></text:h>
      <text:p text:style-name="P13">Taisja renkontis Silvestron Petroviĉ-on silente, riverencis malalte. </text:p>
      <text:p text:style-name="P13"><text:soft-page-break/>Dum la pasintaj jaroj kvazaŭ maturiĝis ŝia fiera beleco: ne tiom intensa estis nun la vanga ruĝo, ne ofte brilis per subrido la okuloj, en ili staris glata, kvieta brilo. Ŝi jam ne ridis sonore, kiel antaŭe, — afabla, bonkora rideto lumis sur ŝiaj lipoj. Nun sur ŝi estis nek orelornamaĵoj, nek fingroringoj, pri kiuj ŝi tiel ĝojis en la antaŭaj jaroj, sed ankaŭ ion vidvinan, amaran, orfan ne rimarkis Silvestro Petroviĉ en tuta ŝia aspekto. Se ne scii pri la morto de la rudristo, — verŝajne, laŭ la aspekto de Taisja oni pri nenio divenus: tia malfeliĉo okazas profunde, ne eblas rekoni ĝin tuj, ne distingos ĝin indiferenta rigardo. Sed Ievlev estis ne fremda al la forpasinta Rjabov kaj tuj ekvidis, ke Taisja nun estas tute alia, ol en tiuj malproksimaj tagoj, kiam Silvestro Petroviĉ, forveturante kun aliaj tablestroj al transmaraj landoj, baptis ĉe Ivano Sabateiĉ tiun Ivaĉjon, kiu en botetoj kaj brodita ĉemizeto staris nun apud la patrino kaj trankvile, per ruzeta, patra maniero rigardis al la nekonata oficiro kun spado. </text:p>
      <text:p text:style-name="P13">— Ĉu estas li — mia baptofilo? — demandis Silvestro Petroviĉ. </text:p>
      <text:p text:style-name="P13">— Li! — respondis Taisja, kaj esprimo de speciala patrina fiero prilumis ŝian vizaĝon. </text:p>
      <text:p text:style-name="P13">— Nu, saluton! — diris Ievlev al la knabo. </text:p>
      <text:p text:style-name="P13">— Saluton je ĉiuj kvar ventoj, se vi ne ŝercas, — per voĉo, plena de digno, kaj sen riverenco respondis la infano al Ievlev, kaj iĝis terure, — tiel rememoriĝis Rjabov mem en tiu horo, kiam li ne deziris riverenci al Apraksin sur holmeto ĉe Dvino kaj kiam li ne riverencis al Petro Aleksejeviĉ mem. </text:p>
      <text:p text:style-name="P13"><text:soft-page-break/>Kaŝante la emocion, Silvestro Petroviĉi paŝis antaŭen, impete, per fortaj manoj levis la knabon al la plafono kaj, rigardante al li demalsupre, kun ĝoje batanta koro pensis: «Ho Dio, kion ne povas fari tia popolo, kaj kion ne eblas fari por ties gloro kaj por honoro de la rusa nomo!» </text:p>
      <text:p text:style-name="P13">Kisinte la knabon al la frunto, li starigis lin sur la plankon, prenis lian manon kaj ordonis: </text:p>
      <text:p text:style-name="P13">— Nu, konduku, mastro, en la ĉambron. </text:p>
      <text:p text:style-name="P13">La knabo kondukis. Renkonten de sur benko leviĝis larĝŝultra kaporalo kun konata vizaĝo, sinĝene surmetis sur la tablon tranĉileton kaj muelejon, kiun li estis lerte faranta el ligneroj. Ievlev fiksrigardis — rekonis: tio estis la malpromociita en antaŭaj jaroj oficiro de la doganejo Atanazio Petroviĉ Krikov. Pro la tempo kvazaŭ severiĝis la vizaĝo de la kaporalo. Li staris en atentopozo, levinte la kapon. La enirinta maristo kun granda rango de kapitan-komodoro<text:bookmark text:name="xnoto-2-01-3-1"/><text:note text:id="ftn3" text:note-class="footnote"><text:note-citation>3</text:note-citation><text:note-body><text:p text:style-name="P2">Kapitan-komodoro — rango en la rusia floto super veselkapitano, sed sub kontradmiralo (komodoro), respektiva al armea rango de brigadestro (inter kolonelo kaj generalo). Ambaŭ rangoj nun ne ekzistas en la rusiaj floto kaj armeo. <text:span text:style-name="T4">(trad.)</text:span></text:p></text:note-body></text:note> etendis la sekan, varmegan manplaton, proksime rigardante en la okulojn, diris: </text:p>
      <text:p text:style-name="P13">— Saluton, Atanazio Petroviĉ. Mi ĝojas vidi vin! </text:p>
      <text:p text:style-name="P13">— Kaj mi al vi ĝojas! — simple respondis Krikov. — Ĉu vi en bona sano venis? Kiel veturis? Da lupoj ĉe ni nun estas multege... </text:p>
      <text:p text:style-name="P13">Silvestro Petroviĉ respondis ĝentile, riverencis al avino Eŭdoĥa, kiu estis per ĉifono viŝanta eĉ sen tio puran benkon <text:soft-page-break/>por la gasto, gaje pririgardis la ĉefĉambron, en kiu estis pepantaj, klakantaj kaj fajfantaj birdoj, verdis en potoj kaj kestoj herboj kaj malgrandaj arbetoj, demandis Ivaĉjon, kiel kio nomiĝas el herboj kaj birdoj, poste eksidis kaj donis al la knabo la spadon — por pririgardo. Krikov ĉiam ĵetadis rigardojn al Silvestro Petroviĉ, tiu demandis: </text:p>
      <text:p text:style-name="P13">— Kial vi rigardas, sinjoro Krikov? Ĉu ŝanĝiĝis mi? </text:p>
      <text:p text:style-name="P13">— Ŝanĝiĝis, Silvestro Petroviĉ. Estas peko. Estis vi, pardonu la veron, junulo, sed nun vi estas viro. Evidente, atingis la aĝon... </text:p>
      <text:p text:style-name="P13">Ievlev subridis: </text:p>
      <text:p text:style-name="P13">— Ja ankaŭ vi ne juniĝis, sinjoro Krikov... </text:p>
      <text:p text:style-name="P13">Ivaĉjo, elŝovinte la langon pro streĉo de ĉiuj siaj fortoj, eltiris finfine la spadon el la ingo, fanfaronis al Krikov: </text:p>
      <text:p text:style-name="P13">— Vidu, oĉjo Ataĉjo, — spado! Se vi havus tian... </text:p>
      <text:p text:style-name="P13">La bruna pro frostoj kaj ventoj vizaĝo de la kaporalo tremeris. Ivaĉjo tuŝis la plej doloran lokon, — li ne trovis, kion respondi. Anstataŭ li respondis Ievlev: </text:p>
      <text:p text:style-name="P13">— Havos ankaŭ oĉjo Ataĉjo spadon, havos, infaneto... </text:p>
      <text:p text:style-name="P13">Taisja ekbrilis, komprenis. Atanazio Petroviĉ, por kaŝi emocion, kaptintan lin, ree komencis raboti lignerojn por la estonta muelejo. Silvestro Petroviĉ demetis de la muro fajne faritan kadreton, legis la malnovan pergamenon en ĝi. Tio estis gratifika papero de caro Ivano Bazilieviĉ<text:bookmark text:name="xnoto-2-01-3-2"/><text:note text:id="ftn4" text:note-class="footnote"><text:note-citation>4</text:note-citation><text:note-body><text:p text:style-name="P2">Ivano (Johano) IV la Terura (1530–1584) <text:span text:style-name="T4">(trad.)</text:span></text:p></text:note-body></text:note>, donita de li al <text:soft-page-break/>rudristo barka Rjabov Ivano Sabateiĉ por navigado al ĉiuj maroj kaj teroj — ĝis la Angla kaj Roma... </text:p>
      <text:p text:style-name="P13">— Ĉe avino Eŭdoĥa ĝi konserviĝis, — klarigis Taisja, ekvidinte nekomprenon sur la vizaĝo de Ievlev. — De mia forpasinta Ivaĉjo kaj la patro, kaj la avo, kaj la praavo — ĉiuj en forajn marojn iradis, kaj ofte. Ili baptiĝis Sabateoj, aŭ Ivanoj, kaj ankoraŭ Teodoroj. Tiele ĝi restis: Ivanoj, Sabateoj, Teodoroj Rjabov-oj. Pugnogantoj liaj malnovaj estas — sub la ikono pendas, kaj portaĵo — saketo fiŝista tiel nomiĝas en nia maniero, simpla. Krom tio estas nenio... </text:p>
      <text:p text:style-name="P13">— Vadbotoj estas ankoraŭ de la paĉjo en la ŝedo! — rememorigis Ivaĉjo. — Sed ili estas truitaj, ne taŭgos por vi, oĉjo... </text:p>
      <text:p text:style-name="P13">Ievlev subridis, altiris la knabon al si, rigardis en liajn verdajn kun fajreroj okulojn, demandis mallaŭte: </text:p>
      <text:p text:style-name="P13">— Kaj vi kiu estos, batalisto? </text:p>
      <text:p text:style-name="P13">— Fiŝisto mi estos! — elturniĝante el la manoj de Silvestro Petroviĉ, diris Ivaĉjo. — De la mara afero laboranto, jen kiu! </text:p>
      <text:p text:style-name="P13">— Vi timos! — diris Ievlev. — Ĉu vi sukcesos? Maro — ĝi estas komplika! </text:p>
      <text:p text:style-name="P13">— Ankaŭ mi ne estas simpla! — respondis la knabo. — Min jen oĉjo Ataĉjo sur la doganistan barkon prenis, ni en la maron iris... </text:p>
      <text:p text:style-name="P13">Krikov de malproksime kapjesis; Taisja, malgaje ridetante, rigardis al la filo. Silvestro Petroviĉ, dankinte pro la afabla traktado, leviĝis, demandis, kie li loĝos. Taisja kondukis lin en <text:soft-page-break/>alian duonon, kie ĉio estis kovrita per tapiŝoj kaj tapiŝetoj, kie same verdis en potoj herboj kaj malgrandaj arbetoj. Jegorĉjo jam estis disponanta la aĵojn de Ievlev, dismetanta sur la tablo librojn, desegnajn instrumentojn, pendigis sur la muro kompason, barometron, pistolojn, kurban kaj rektan sabrojn. En kandelingo kraketadis kandeloj, en la forno varmege brulis brulŝtipoj. Kato, gravaspekte fleksiĝante, kiel dormema mastro trairis la ĝisblanke skrapitan plankon. </text:p>
      <text:p text:style-name="P13">— Ĉu plaĉos al vi ĉi tie, Silvestro Petroviĉ? — demandis Taisja. — Ĉu bone estos? Hodiaŭ ja vere estas kviete, sed povas okazi, ke ĉe ni estos orfoj, du aŭ tri. Okazas, ke ili bruas... </text:p>
      <text:p text:style-name="P13">— Kiaj orfoj? — miris Ievlev. </text:p>
      <text:p text:style-name="P13">— Avino nia, okazas, prenas ilin... </text:p>
      <text:p text:style-name="P13">— Por kio? </text:p>
      <text:p text:style-name="P13">— Nu, kiu scias... — ridetis Taisja. — Tuj ne eblas diri, por kio. Ŝi prenas orfojn — kaj ĉio... </text:p>
      <text:p text:style-name="P13">— Dia afero, — klarigis Jegorĉjo. — Nia avinjo delonge tia estas... </text:p>
      <text:p text:style-name="P13">Ievlev komprenis, diris, ke la orfoj lin ne ĝenos. Taisja ridetis karese kaj foriris. </text:p>
      <text:p text:style-name="P13">— Nu, sinjoro kapitan-komodoro? — demandis Jegorĉjo. </text:p>
      <text:p text:style-name="P13">— Ja saĝulo vi estas, saĝulo, kion mi sen vi farus, mi eĉ ne povas imagi... </text:p>
      <text:p text:style-name="P13"><text:soft-page-break/>— Ja pereus vi, Silvestro Petroviĉ, — rikaninte, sciigis Jegorĉjo. — Veron mi diras, je Dio. Kaj en Holando vi pereus, kaj en Londono, kaj ĉie, kie ni estis. Pro malsato vi mortus... </text:p>
      <text:p text:style-name="P6"/>
      <text:h text:style-name="P5" text:outline-level="3"><text:bookmark-start text:name="__RefHeading___Toc7160_2093700941"/>4. Konsiliĝo<text:bookmark-end text:name="__RefHeading___Toc7160_2093700941"/></text:h>
      <text:p text:style-name="P13">La unua venis pafista regimentestro kolonelo Ruĵanskij. </text:p>
      <text:p text:style-name="P13">Ievlev petis lin eksidi, afable alŝovis al li skatolon kun forta tabako, erikajn pipojn, kandelon por bruligi. La kolonelo, eligante aroman fumon, nehaste komencis rakonti, kiela estas vivo en Arĥangelsko. Silvestro Petroviĉ, en hejma, subŝtofita per malkara pelto kaftaneto, en peltaj duonbotoj, kun pipo en la mano, iradis en la ĉambro, iam sidiĝadis kaŭre antaŭ la forno, disbatadis brulaĵojn per fajrostango, rigardadis al flagranta per flava lumo malhelruĝa braĝo. Trans la muro Taisja estis mallaŭte kantanta al Ivaĉjo: </text:p>
      <text:p text:style-name="P8">Dormu, infano,<text:line-break/>Dormu, mia kara,<text:line-break/>Dormu, etulo,<text:line-break/>Dormu, mia suno... </text:p>
      <text:p text:style-name="P13">— Gardadon kontraŭ la malamiko ne eblas rimarki sur la tuta vojo, kiun mi veturis! — diris Ievlev sen malaprobo en la voĉo. — Necesus, Simono Borisoviĉ, pri ĉi afero okupiĝi kun tuta atento. La svedoj estas pretaj, kial ni sur forno sidu? </text:p>
      <text:p text:style-name="P13">La kolonelo ekstaris, batis sin al la brusto: </text:p>
      <text:p text:style-name="P13">— Sinjoro kapitan-komodoro! Se mi iujn vortojn al la vojevodo diras — li mokas min! Diras, ĉu vi, maljuna stultulo, <text:soft-page-break/>ĉu vi, hundo fava, kontraŭ la svedo la manon levis! Sidu silente, kviete! Eble, la Siro pace al sia frato reĝo Karolo niajn lokojn, de Dio forgesitajn, fordonos. Estu Rusujo en oriento, kaj ĉi tie ni ne havas aferojn! Sinjoro kapitan-komodoro, ne por denunco mi diras al vi: dufoje mi petis la vojevodon pro ĉiuj miaj servoj kaj pro la aĝo kaj grandaj malsanoj — lasi min demisii. Li ne lasas, insultas, sidu, diras, kviete! Sed kiel do mi povas kviete sidi... </text:p>
      <text:p text:style-name="P13">Ievlev interrompis: </text:p>
      <text:p text:style-name="P13">— Ne, Simono Borisoviĉ, nun ne estas konvena tempo por honestan militiston de la afero forliberigi. Tiel ne estos. Ekde la morgaŭa mateno — montru la pafistajn regimentojn, kiel ili estas, ne por trompo — por la afero. Se ili estas ĉifonaj, en truoj, ili iru tiaj. Ni rigardos. Jam morgaŭ mi ordonos komenci gardan servadon... </text:p>
      <text:p text:style-name="P13">Li aliris la tablon, glatigis per la polmo planon de la urbo Arĥangelsko kun ĉiuj buŝoj de Dvino, kun apudaj vilaĝoj, kun monaĥejoj kaj tombejoj. La pafista regimentestro ekstaris apud Ievlev, presbiope mallarĝigis la okulojn al la plano. Duope ili komencis verve pridiskuti, kie devas esti gardoj kontraŭ la svedaj militistoj. La regimentestro rezonis ĝuste, en la pasinteco de la maljunulo estis granda soldata sperto. Ievlev, kun krajono en la mano, notadis, kiom en la vojevodujo estas da trupoj de ĉiu speco, kiuj homoj estas pli spertaj en la pafistaj regimentoj — la Rusa kaj la Hajduka. Li enskribis la kvanton de dragonoj, rajdistoj, enskribis, kiom da homoj eblas armi, se aperos milita neceso. La kolonelo ardiĝis, frapadis per la pipo al la tablo, laŭdadis soldatojn, kaporalon Krikov-on. </text:p>
      <text:p text:style-name="P13"><text:soft-page-break/>— Atendu, Simono Borisoviĉ, — diris la kapitan-komodoro, — kiu Krikov? Ĉu la malpromociita? Atanazio Petroviĉ? </text:p>
      <text:p text:style-name="P13">La kolonelo kuntiris la brovojn, mordante la grizajn lipharojn: </text:p>
      <text:p text:style-name="P13">— Li. Trafis la viro en embarason. Fremduloj, hundaj idoj, tion intence faris. Sed li estas bona soldato, bona... </text:p>
      <text:p text:style-name="P13">— Ĉu vere bona? </text:p>
      <text:p text:style-name="P13">— Mi mian kapon vetas! — kriis Simono Borisoviĉ. — Maljunan, kalvan, sed honestan kapon. Mi vetas kontraŭ ĉiuj ruzaj fremdlandanoj, kiuj pereigis la homon. Vi mem pensu, Silvestro Petroviĉ: tiuj, kiuj embarasis lin, al Karolo transfuĝis, sed li plu restas kaporalo. Aŭskultu min, maljunulon. La doganaj oficistoj, kiuj laŭ elekto de la negocista cento la doganejon regas, amas lin tutkore, Krikov-on. Ja per liaj laboroj, kaj lia honesteco, kaj lia nekoruptebleco ĝis nun nia doganejo tenas sin. Estranta oficiro mankas, kaj al li ĉiuj kutimiĝis, kaj vokas pro ĉiu okazaĵo — Atanazio Petroviĉ tien, Atanazio Petroviĉ ĉi tien!.. </text:p>
      <text:p text:style-name="P13">La maljunulo flamiĝis, brunaj makuloj aperis sur liaj vangoj. </text:p>
      <text:p text:style-name="P13">— Vi kredu min, kredu! Vi lin voku kaj konversaciu, kaj en liajn okulojn rigardu — kia estas viro. Kaj ĉu indas paroli? Donu al mi centon da tiaj bravuloj — kaj mi ne timas la svedon, mi disbatos lin, malamikon, al etaj pecoj, por ĉiam li forgesos vojon al ni. Mi eĉ pli multe diros: la solan Krikov-on Atanazion Petroviĉ-on mi interŝanĝas al tuta rajdista regimento de dungitoj... </text:p>
      <text:p text:style-name="P13"><text:soft-page-break/>Ievlev silentis, kun ĝojo rigardante al la ekscitiĝinta kolonelo. </text:p>
      <text:p text:style-name="P13">— Nu, nu, sufiĉas! — diris finfine Silvestro Petroviĉ. — Sufiĉas, mi kredas, mi scias. Ni provos, skribos al Moskvo, eble, io rezultos... </text:p>
      <text:p text:style-name="P13">— Pri kio do? </text:p>
      <text:p text:style-name="P13">— Pri Krikov, sinjoro. Necesas la malhonoron de li forigi. Antaŭ nelonge vidis mi, kia li iĝis dum la pasintaj jaroj: ronĝas la homon angoro, videble. </text:p>
      <text:p text:style-name="P13">— Ja kiel ne ronĝi, provu, spertu tion... </text:p>
      <text:p text:style-name="P13">Ievlev detale eldemandis, kiel foriris el Arĥangelsko Snivin kaj James. Pri Snivin estis sciate malmulte, oni sciis nur, ke sian familion li anticipe sendis mare en forajn landojn, post kio foriris al Moskvo. Poste liaj spuroj perdiĝis. Majoro James, ofendita de Apraksin, longe skribadis leterojn al Kukujo kaj per Lefort kaj aliaj fremdlandanoj elpetis al si rajton servi al la caro per spado ne en Arĥangelsko, sed sur batalkampo. Estinte pardonita kaj favorita, li ĝisatendis la neĝoŝtormon ĉe Narvo kaj enmanigis sian spadon al reĝo Karolo. </text:p>
      <text:p text:style-name="P13">— Ĉu li al tiu servas? — demandis Ievlev. </text:p>
      <text:p text:style-name="P13">— Al kiu estas pli profite — al tiu li servas. </text:p>
      <text:p text:style-name="P13">— Ĉu ankaŭ vi tie estis, Simono Borisoviĉ? </text:p>
      <text:p text:style-name="P13">— Ĝuste pro tio mi la kolon ne povas turni! — subridante, respondis Ruĵanskij. — Unu mia soldato, — forgesis mi lian nomon, bona viro estis, — en tiu horo, kiam la fremdlandaj oficiroj fuĝi komencis, la sango en li ekbolis — li ilin per <text:soft-page-break/>klabego komencis vipi. Sed en la blizardo, en mallumo — ne distingis. Anstataŭ fremdulo li min kun tuta sia ursa fortego krucosignis... </text:p>
      <text:p text:style-name="P13">En la malvarma vestiblo ŝrikis la ŝvelinta pro frosto pordo — Jegorĉjo venigis ŝipajn majstrojn, ŝipajn rudristojn: Jakobon kaj Moseon, grandegan Semisadov-on, ankoraŭ kvar pomorojn pli junajn, kiujn Ievlev ne konis. En la ĉambro aperis forta odoro de jakoj el tanita ŝafofelo, de fokoleo, de gudro, laŭte tondris base Semisadov: </text:p>
      <text:p text:style-name="P13">— Ja maljuniĝis vi, Silvestro Petroviĉ, post Azovo. Jen — eĉ grizo estas en la haroj... </text:p>
      <text:p text:style-name="P13">Ili interkisiĝis trifoje, kaj kiel eblis ne interkisiĝi, kiam ili pasis kune tiom da vojoj? Forgesinte pri aliaj homoj, ridante, ili rememoradis iun ŝipon, kiun ili veturigis el Moskvo al Voroneĵo; kiel Semisadov subite tiam, elturmentiĝinte, post arbusto ekdormis, kaj perdiĝis, — oni pensis, ke lin lupoj buĉis; kiel ili iris kun Donaj kozakoj sur ties boatoj kontraŭ turkoj, kaj kiel ili kaptis ŝipon... </text:p>
      <text:p text:style-name="P13">— Kaj Floro Minjajev, la kozaka hetmano! — subite ekridegis Semisadov. — Ĉu vi memoras, Silvestro Petroviĉ? Vi al li diras: lasu la pipon, ĉi tie estas pulvo, sed li... </text:p>
      <text:p text:style-name="P13">Pro rido larmoj aperis sur la okuloj de Semisadov, Ievlev, ridetante, rigardis al li, balancadis la kapon: </text:p>
      <text:p text:style-name="P13">— Krevos vi, ferdekestro, je Dio krevos. </text:p>
      <text:p text:style-name="P13">Finridinte, viŝinte la okulojn per tuko, Semisadov diris: </text:p>
      <text:p text:style-name="P13"><text:soft-page-break/>— Vi tiam foriris sur gigo, ne ĝisatendinte, kaj ni ne plu intervidiĝis. Kiom da provizo prenis ni de la turko: nur da grenadoj, mi kalkulis, estis pli ol kvin mil... </text:p>
      <text:p text:style-name="P13">— Sen la kruro do kiel vi vivas? Ĉu malfacile? — demandis Ievlev. </text:p>
      <text:p text:style-name="P13">— Ne gravas, mi kutimiĝis. En la maro iam estas malfacile, sed sur la bordo ni iel-tiel vivas. </text:p>
      <text:p text:style-name="P13">Silvestro Petroviĉ ĉirkaŭrigardis la ĉambron, ridetantajn harditajn de vento vizaĝojn de pomoroj, salutis ĉiun, mallaŭte demandis Jegorĉjon: </text:p>
      <text:p text:style-name="P13">— Kaj tiuj ĉi kiuj estas — la kvar, kiuj sidas ĉe la forno? </text:p>
      <text:p text:style-name="P13">— Kozakoj, Silvestro Petroviĉ, — diris Jegorĉjo. — La ŝipaj majstroj ilin ĉi tien alveturigis, en la lokajn ŝipkonstruejojn. Ili mem ĉion rakontos... </text:p>
      <text:p text:style-name="P13">Ievlev metis du kandelingojn pli oportune, salutis malfruintajn Nilon Longinov-on kaj Kopilov-on, eksidis sur la benkon. La rudristoj, ŝipmajstroj, maristoj de la Azova militiro, revenintaj al sia Arĥangelsko, ĉesis interflustri, eksilentis, komprenante, ke ili ne vane estis vokitaj al la veninta laŭ cara ukazo granda oficiro. </text:p>
      <text:p text:style-name="P13">La kapitan-komodoro silentis iom, koncentrante sin, prepariĝante al tio, kion li strikte decidis fari, al tio, kion la caro nomadis konsiliĝo, konsilio, kunsido. Estos ankaŭ ĉi tie kunsido, konsiliĝo, konsilio! </text:p>
      <text:p text:style-name="P13">Tre mallaŭte iĝis en la ĉambro. Kaj denove ĉiuj ekaŭdis, kiel trans la muro kantas Taisja: </text:p>
      <text:p text:style-name="P8"><text:soft-page-break/>Altas-altas ĉielo blua,<text:line-break/>Larĝas-larĝas l' ocean'-maro,<text:line-break/>Muskaj marĉoj — eĉ fin' ne videblas<text:line-break/>De nia Dvino, de l' Arĥangelska... </text:p>
      <text:p text:style-name="P13">— Sinjoroj honestaj, de la mara afero prizorgantoj! — nelaŭte diris Ievlev, kaj facila susuro trakuris la ĉambron: ankoraŭ neniu tiel nomadis la pomorojn. — Sinjoroj! Ĉio, kion hodiaŭ vi ĉi tie bonvolos aŭdi, estas sekreta cirkonstanco, pro solvo de kiu okazi povas eksterordinaraj por ni sekvoj. Havas ni ateston pri tio, ke la reĝo sveda Karolo intencas ataki per sia floto la urbon Arĥanĝelan, por ke por ĉiam meti finon al la komenciĝinta ĉi tie ŝipkonstruado. Li, reĝo Karolo, dezirus vidi ĉiujn rusajn ŝipajn majstrojn pendumitaj, kaj ŝipkonstruejojn niajn, per tia sanga laboro konstruitajn, — forbruligitaj. Tiujn ŝipojn, kiuj kun granda diligento kaj suferoj, kiujn vi pli bone scias, ol mi, estis konstruitaj, ĉi Karolo dezirus forkonduki en Svedion, levinte sur ili flagojn de sia reĝa potenco. Nia urbo estos donita por disrabo kaj malhonorado al dungitaj matrosoj de la sveda krono... Por gardo kontraŭ tiu granda malfeliĉo lia cara moŝto Siro Petro Aleksejeviĉ ordonis al ni konstrui sur Dvino fortreson. </text:p>
      <text:p text:style-name="P13">Ivano Kononoviĉ elprenis el la poŝo grandan buntan tukon, kun faciliĝo viŝis la kolon kaj la vizaĝon. Majstro Koĉnev estis rigardanta al Ievlev per ardaj okuloj. Semisadov, forturniĝinte, estis eliganta fumon el sia mallonga argila pipeto. </text:p>
      <text:p text:style-name="P13">— La fortreson ni konstruos! — diris Ievlev. — Ne nur pri ĝi temas. Vi estas homoj lokaj, maraj, ekde la praavoj iradas en marojn. Ĉio ĉi tie estas por vi konata, ĉio ĉi tie estas por vi <text:soft-page-break/>propra. Donu konsilon — kiel ankoraŭ gardi nin kontraŭ la granda malfeliĉo? Kion necesas fari? </text:p>
      <text:p text:style-name="P13">Semisadov subite turniĝis sur la benko, demandis abrupte: </text:p>
      <text:p text:style-name="P13">— Ĉu veron diri, Silvestro Petroviĉ? </text:p>
      <text:p text:style-name="P13">— Veron, — ne tuj respondis Ievlev. — Veron, ferdekestro. </text:p>
      <text:p text:style-name="P13">— Eksterlandajn komercistojn ĉiujn ĝis la lasta — aresti! — deklaris la ferdekestro de la Azova floto. — Tio estas la plej grava afero... </text:p>
      <text:p text:style-name="P13">Ievlev frapis la tabloplaton per la polmo, interrompis Semisadov-on: </text:p>
      <text:p text:style-name="P13">— Pri la fremdlandanoj ne temas! Ne diru stultaĵojn! </text:p>
      <text:p text:style-name="P13">— Vi konsilon petas, Silvestro Petroviĉ, — per kolera voĉo diris Semisadov, — jen mi konsilon al vi diras. Kaj se iuj havas mallongan memoron, tiam bonvolu — mi rememorigos, kiel dum la sieĝo holanda oficiro, artileriisto, cara baptofilo Jansen, tiu, kiu ne la unuan fojon kaj la servon, kaj la kredon ŝanĝis, — al la turkoj transiris pro ilia oro, kaj, nitinte la kanonojn, en Azovon foriris, en la fortreson. Vi vane al mi la manon svingas, Silvestro Petroviĉ, tiun malican malfeliĉon mi neniam forgesos, kiel pro tiu perfidulo kvar cent homoj en manbatalo pereis, mi mem tie estis, — tiun sangegon mi ĝis la morto ne forgesos... </text:p>
      <text:p text:style-name="P13">— Sed ja radumita estis Jansen! — kriis Ievlev. </text:p>
      <text:p text:style-name="P13">— Malfrue radumita! Per malbona morto finis sian vivon Jansen, sed la malfeliĉon, kiun li faris, per tio oni ne riparis... </text:p>
      <text:p text:style-name="P13">— Kion do vi deziras? </text:p>
      <text:p text:style-name="P13"><text:soft-page-break/>— Ne kredi al ili! — kun malespero diris Semisadov. — Eble, eĉ tre bonegaj homoj inter ili estas, sed ial tro multe ili por ni kostas. Ĝis kiam ni ekscios, kiu bonas, kaj kiu malbonas, ni tutan sangon perdos, sinjoro kapitan-komodoro... </text:p>
      <text:p text:style-name="P13">Silvestro Petroviĉ kunpremis la dentojn, lia vizaĝo brulis, al Semisadov li ne rigardis. </text:p>
      <text:p text:style-name="P13">— Amikojn mi havis tie, — pli mallaŭte, kun funebro diris Semisadov. — El Arĥangelsko, el Ĉarondo, el Mezeno. Eble, ili ankaŭ nun taŭgus, de batalo ili ne fuĝis, al kugloj ne riverencis... </text:p>
      <text:p text:style-name="P13">Kaj li ree forturniĝis. </text:p>
      <text:p text:style-name="P13">Ĉiuj silentis. </text:p>
      <text:p text:style-name="P13">— La vojevodo ankoraŭ... — kun subrido, singarde komencis majstro Koĉnev. </text:p>
      <text:p text:style-name="P13">— Kio — la vojevodo? — streĉiĝis Ievlev. </text:p>
      <text:p text:style-name="P13">Koĉnev rigardis ĉirkaŭe, liaj saĝaj okuloj rigardis kuraĝe. </text:p>
      <text:p text:style-name="P13">— Parolu, sinjoro majstro! — divenante, kion povas rakonti Koĉnev, subtenis Ievlev. — Parolu, ni aŭskultas vin... </text:p>
      <text:p text:style-name="P13">— Sinjoro kapitan-komodoro! — laŭte kaj klare komencis Koĉnev. — Vi min konas dum multaj jaroj, jam de Onego ni kune en Moskvon veturis, tiam vintre ni kune en Perejaslavo-Zalesskij ŝipojn faradis, kune de la caraj amuziĝoj komencis... </text:p>
      <text:p text:style-name="P13">Li subite stumblis, kvazaŭ enpensiĝinte, kaj kiam li ekparolis ree — pli mallaŭta, pli obtuza iĝis lia voĉo: rememoriĝis <text:soft-page-break/>Jakimo Voronin, laŭtaj ruladoj de liaj komandoj en barkoj ĉe Azovo, lia morto en la batalkampo. </text:p>
      <text:p text:style-name="P13">— Forte ni tiam malpacis kun la forpasinto, sinjoro Voronin, kverelis senkompate, — li ripozu trankvile, bona estis viro, povus iĝi vera maristo, ne ĝisvivis, bedaŭrinde. Ne timis li la aferon, kvankam estis el bojaroj... </text:p>
      <text:p text:style-name="P13">— Mallaŭte esprimu, bojaroj proksime! — kun subrido el angulo avertis Ivano Kononoviĉ. </text:p>
      <text:p text:style-name="P13">— Vere, proksime, sed mi diros alude! — konsentis Koĉnev. — Multon mi kun vi kune spertis, sinjoro kapitan-komodoro, kaj en Moskvo por la Azova militiro ŝipojn konstruadis, kaj en Voroneĵo, kaj en Kozlovo, kaj en Sokolsko. Multe vi kredis al mi, ne havas mi ofendon kontraŭ vi. Kune ni malsatis, kune frostiĝadis, kune brasiksupon manĝadis, kie unu brasiko al alia krias «kie vi estas?»... </text:p>
      <text:p text:style-name="P13">En la ĉambro oni ekridis, ridetis ankaŭ Silvestro Petroviĉ. </text:p>
      <text:p text:style-name="P13">— Ĉio estis! — kun suspiro diris Koĉnev. — Estis ankaŭ tio, ke vi al mi kvin mil rublojn da ora trezoro konfidis, por ke mi veturigu por nutrado de laborantoj. Veturu, vi diris, sinjoro majstro Koĉnev, ĉar al kancelarianoj mi fidon ne havas. Ili ŝtelos, kaj poste malicajn rabistojn kulpigos. Sed la laborantoj per malbona malsata morto ĉiuj mortos. Ĉu estis tiel, sinjoro kapitan-komodoro? </text:p>
      <text:p text:style-name="P13">— Estis! — respondis Ievlev. — Mi ĉiam al vi fidis, sinjoro majstro Koĉnev, kaj al via saĝo, kaj al la talento, de Dio donita, kaj al honesto via... Mi ĉiam fidis kaj fidos... </text:p>
      <text:p text:style-name="P13"><text:soft-page-break/>— Kaj se tiel, — daŭrigis Koĉnev, — se vi ĉiam fidos, tiam ankaŭ al tio fidu, kion mi nun eldiros. Sinjoro kapitan-komodoro! La vojevodo loka bojaro-princo Prozorovskij tro sate per ni nutriĝas. Ni estas homoj ne stultaj, scias, ke ĉiu vojevodo por nutriĝo venas, kaj li mem manĝi bezonas, kaj liaj amikoj sen pirogo ne vivos. Tamen vi nutriĝu, sed sciu limojn... </text:p>
      <text:p text:style-name="P13">Ievlev mallevis la kapon, aŭskultis, kuntirinte la brovojn. </text:p>
      <text:p text:style-name="P13">— Ĉi vojevodo, sinjoro kapitan-komodoro, laŭ la moro havas ŝlosilojn urbajn kaj pordegajn, li por ni estas kaj juĝisto, kaj defendanto, kaj unua inter ni batalanto. Sed se okazos malica malfeliĉo, nigra jaro — ĝuste li nin perfidos... </text:p>
      <text:p text:style-name="P13">Silvestro Petroviĉ ĵetis rigardon al Koĉnev kaj ree mallevis la kapon: la sango laŭte batadis en la tempioj, la voĉo de Koĉnev kaj ĉiuj ili, dissidiĝintaj ĉi tie viroj, subite iĝis malamataj. </text:p>
      <text:p text:style-name="P13">— Turmentas li nin kiel deziras, — daŭrigis Koĉnev, — lastan ĉemizon de la metiisto forprenas. Antaŭ nelonge apude murdo okazis, li, vojevodo, kunpelis en malliberejon preskaŭ kvindek homojn, ne liberigas, ĝis ili elaĉetos sin, alie promesas bati per bastonoj senkompate. Sen subaĉeto al li pro afero eĉ ne iru. Impostojn li ŝiras de la popolo al si mem, hodiaŭ la glacitruan monon li levis ĝis dek kopekoj por buŝo. La akvo en Dvino ja estas Dia? Kiel do rezultas? Se iu deziras akvon el glacitruo preni — pagu, kaj al kiu — al la vojevodo... </text:p>
      <text:p text:style-name="P13">— Vi pro kio pri tio parolas? — levante pezan rigardon, demandis Silvestro Petroviĉ. </text:p>
      <text:p text:style-name="P13"><text:soft-page-break/>— Ja pro tio, — laŭte kaj kun kolero en la voĉo diris Koĉnev, — pro tio, sinjoro kapitan-komodoro, ke vojevodo bojaro Prozorovskij multajn malfeliĉojn al ni faros, kaj por ke tio ne okazu, necesas sur la unua aĉa tremolo, per same aĉa ŝnuro pendumi la ŝteliston kaj ofendanton, koruptulon kaj latronon, juĝiston maljustan, rabiston lumtagan bojaron vojevodon Aleksion Petroviĉ-on... </text:p>
      <text:p text:style-name="P13">Silvestro Petroviĉ ne eltenis, ekstaris de la tablo, kun bruo faliginte kandelingon, kriis: </text:p>
      <text:p text:style-name="P13">— Silentu! Vi freneziĝis ĉiuj! Ĉu estas via afero la vojevodon juĝi? </text:p>
      <text:p text:style-name="P13">Brulanta sebo ekfluis sur paperoj sur la tablo. Jegorĉjo kun timigita vizaĝo kovris ilin per la kaftano, metis la kandelingon sur ties lokon. </text:p>
      <text:p text:style-name="P13">— La vojevodo estas per la cara ukazo sendita, lin la caro juĝu, sed ne vi! Pendumi! Tro multon vi ekdeziris! Ĉu por juĝo pri la vojevodo mi vin al mi vokis? </text:p>
      <text:p text:style-name="P13">La gastoj silentis, interrigardante, Koĉnev plu rigardis sentime. </text:p>
      <text:p text:style-name="P13">Ievlev eksidis, forte kunpremis la polmojn, por trankviliĝi, la koro estis malbone, malglate batanta en la brusto. Kun angoro li pensis: «Jen kiel mi kriis! Kvazaŭ histeriulino sur preĝeja perono. Malbone, malbone!» </text:p>
      <text:p text:style-name="P13">Superinte sin, li diris ĝentile: </text:p>
      <text:p text:style-name="P13"><text:soft-page-break/>— La aferon mi petas diri. Kiel de la malamiko saviĝi, kiajn por tio senprokrastajn rimedojn uzi, atendas mi konsilojn viajn, sinjoroj, kun espero... </text:p>
      <text:p text:style-name="P13">Sed la esperoj ne praviĝis. </text:p>
      <text:p text:style-name="P13">La homoj silentis longe, poste ekparolis singarde, interrigardante — kion eblas diri, kaj kion ne eblas. Rudristo Moseo konsilis obstrukci, superŝuti la Pudoĵman kaj Murmanan buŝojn de Dvino. Ĥagajo Pustovojtov per malamikema voĉo diris, ke eblas ĉiujn buojn de la ŝanelo forigi — por ajna gardo kontraŭ malamikoj. La pafista kolonelo eldiris supozon — meti sur la Marka insulo kanonan baterion. La Donaj majstroj-kozakoj aldonis, ke eblas ne nur superŝuti la buŝon, sed ankaŭ per fostoj bari, kiel ĉe ili sur Dono estis farata, por ke la superŝutaĵon ne forportu fluanta akvo. Nilo Longinov kun Kopilov kaj la ceteraj homoj silentis. </text:p>
      <text:p text:style-name="P13">— Ĉu vi nenion plian diros? — demandis Silvestro Petroviĉ. </text:p>
      <text:p text:style-name="P13">La blankmaranoj interflustradis, iliaj vizaĝoj estis streĉitaj. Silvestro Petroviĉ dankis la gastojn, forakompanis en la vestiblon. En la vestiblo Semisadov suspiris: </text:p>
      <text:p text:style-name="P13">— Aĥ, Silvestro Petroviĉ, Silvestro Petroviĉ, bona vi estas homo, sed tamen rigardas mi al vi kaj pensas: dirus mi vorton, sed lupo ne forportu! Nu, ne koleru! </text:p>
      <text:p text:style-name="P13">Samtie ŝipa majstro Ivano Kononoviĉ mallaŭte petis: </text:p>
      <text:p text:style-name="P13">— Pardonu, sinjoro kapitan-komodoro, Timoĉjon mian, Koĉnev-on. Juneco estas sensperta... </text:p>
      <text:p text:style-name="P13">— Do pri kio vi diras, Ivano Kononoviĉ? </text:p>
      <text:p text:style-name="P13"><text:soft-page-break/>— Spite li diris pri nia kara princo-vojevodo, senpripense, junas li ankoraŭ... </text:p>
      <text:p text:style-name="P13">— Kiu junas? Ĉu Koĉnev? </text:p>
      <text:p text:style-name="P13">— Per la menso junas, Silvestro Petroviĉ, vi pardonu, ne diru tie, kie estas ordonite, vi pardonu nin, ni servos... </text:p>
      <text:p text:style-name="P13">Al Ievlev malklariĝis la vidado, sekiĝis la buŝo. </text:p>
      <text:p text:style-name="P13">— Sed kiel do vi, Ivano Kononoviĉ, pri mi pensas? </text:p>
      <text:p text:style-name="P13">— Nemalmultaj nun homoj, pro simpleco, pro malsaĝo, ion diras, — ne rigardante al Ievlev, rapide, per fremda voĉo estis diranta la majstro, — diras ie ajn, kaj poste respondecas. Hodiaŭ ni estis irantaj ĉi tien, kaj renkonten rajdistoj homon trenas. Kio estas? Vorton, ili diras, li eldiris. Vi faru mizerikordon, pardonu. Kaj kia li estas majstro, unuaranga... </text:p>
      <text:p text:style-name="P13">Li estis parolanta, sed en la okuloj staris malamikemo. </text:p>
      <text:p text:style-name="P13">En la ĉambro, spiregante, estis trinkanta kvason la pafista kolonelo, subridante diris: </text:p>
      <text:p text:style-name="P13">— Jen popolo, kia popolo! Ploros vi kun ĝi, Silvestro Petroviĉ! </text:p>
      <text:p text:style-name="P13">Ievlev silente eksidis sur la benkon, malalte mallevis la kapon, fermis la okulojn, kvazaŭ pro la kandela lumo. Paroli li ne deziris. </text:p>
      <text:p text:style-name="P13">Nokte li dormis malbone: estis varmege, sufoke, li deziris trinki. Li trinkis, malvarmigis la ĉambron, — plu ne povis dormi. Ĉiam rememoriĝadis Koĉnev en la voroneĵaj <text:soft-page-break/>ŝipkonstruejoj, makulita de peĉo, kun kunmetebla mezurilo, kun lerta hakilo, kiel li rigardas al ekipita ŝipo, kiel li diras: </text:p>
      <text:p text:style-name="P13">— Ja nemalbone ni konstruis, Silvestro Petroviĉ. Bona ŝipeto! Kaj bonira ĝi estos, nepre bonira... </text:p>
      <text:p text:style-name="P13">Kaj li, Koĉnev, povis pensi tielaĵon pri la homo, kun kiu li per unu sama dreliko kovriĝadis, kun kiu el unu sama bovlo manĝis? </text:p>
      <text:p text:style-name="P13">Kunpreminte la dentojn, li pufigis sub si ledan kusenon, kun kolero demandis sin mem: </text:p>
      <text:p text:style-name="P13">— Do kion fari? Se doni al ili liberon, ili ĉiujn pendumos! Hodiaŭ Prozorovskij-on, morgaŭ Apraksin-on, poste ankaŭ min. Kion do fari? </text:p>
      <text:h text:style-name="P5" text:outline-level="3"><text:bookmark-start text:name="__RefHeading___Toc7162_2093700941"/>5. Venos tempo — ni sonorigos alarmon!<text:bookmark-end text:name="__RefHeading___Toc7162_2093700941"/></text:h>
      <text:p text:style-name="P13">Nokte al Atanazio Petroviĉ en la doganejon venis Silentulo kun Vataĵnikov kaj kun delonge forestinta ie en ermitejoj Forĝisto. Krikov eliris al ili en froston sub ludantaj en la ĉielo fajroj de nordlumo; oscedetante, envolvante sin en surĵetitan sur la ŝultrojn peltjakon, demandis: </text:p>
      <text:p text:style-name="P13">— Kial vi venis, noktuloj? Ĉu tago ne sufiĉis? He, ankaŭ Forĝisto estas kun vi? </text:p>
      <text:p text:style-name="P13">— Ja tial ni venis, — severe diris Silentulo, — ke hodiaŭ en la drinkejo de Magrulo okazis malfeliĉo. Kaptis oni nian Eŭtimion, trenis en la arestejon... </text:p>
      <text:p text:style-name="P13"><text:soft-page-break/>Krikov tuj ĉesis oscedi kaj tiri sin, kondukis la amikojn en la kameron, kie estis tenataj armiloj por la dogansoldatoj. En la vestiblo li demandis Silentulon per rapida flustro: </text:p>
      <text:p text:style-name="P13">— La princan servutulon ĉu vi sur Dvino batis? </text:p>
      <text:p text:style-name="P13">— Certe, mi... </text:p>
      <text:p text:style-name="P13">— Ĉu sola? </text:p>
      <text:p text:style-name="P13">— Ne per regimento, certe, forton mi havas sufiĉe. </text:p>
      <text:p text:style-name="P13">Knaris la pordo de la kamero. </text:p>
      <text:p text:style-name="P13">— Jen kio al ni mankas! — diris Silentulo, rigardante al la muskedoj kaj fusiloj. — Ni sonorigus alarmon, bruligus la diablon-vojevodon, prenus la razmuzelajn fremdulojn sur hakilojn... </text:p>
      <text:p text:style-name="P13">— Vi, kara amiko, eĉ sen muskedoj militas, — diris Krikov. — En la tuta urbo bruo ekiris... </text:p>
      <text:p text:style-name="P13">Silentulo morne subridis: </text:p>
      <text:p text:style-name="P13">— Je unu Judaso malpli, — ĉu tio estas afero. Nur rido... </text:p>
      <text:p text:style-name="P13">Liaj okuloj flagris per malicaj fajretoj, tutan lian fortikan korpon skuis tremo. </text:p>
      <text:p text:style-name="P13">— Ni drinkus! — petis Vataĵnikov. — Frostiĝis mi kaj li dum du noktoj... </text:p>
      <text:p text:style-name="P13">— Dum du? </text:p>
      <text:p text:style-name="P13">— Ja li kun mi tiun Judason gvatis, — klarigis Silentulo. — Dum Andreĉjo forpasinta kun putinoj amuziĝis, dum li plue diboĉi iris. </text:p>
      <text:p text:style-name="P13"><text:soft-page-break/>— Kaj hodiaŭ same, — lace plendis Vataĵnikov. — Per malantaŭaj vojoj el la drinkejo, tra la Trabata strato, kaj al ni la vojevodaj hundoj per muskedoj pafis, kvazaŭ al lupoj. </text:p>
      <text:p text:style-name="P13">Atanazio Petroviĉ alportis duonstofon da vodko, peklitajn kukumojn, panon. Vataĵnikov drinkis, rakontis pli detale, kiel ĉio okazis kaj en la hieraŭa nokto kaj en la hodiaŭa. Tiu Andreĉjo kaj en Azovo denuncon faris kaj ĉi tie intencis pri iuj. Pro la kristana pafista sango li estis murdita. Kaj hodiaŭ, en la drinkejo, konversacio estis paca, oni parolis pri tio, pri kio nun oni ĉie parolas: ke venas svedaj militistoj ataki Arĥangelskon. Eŭtimio Gridnev al tio respondis, ke eĉ ne tiajn ni rebatadis, tamen nun ni apenaŭ rebatos, kien ajn vi paŝu — ĉion fremdlandanoj scias. Okazis disputo pri fremdlandanoj — por kio al ili tia libero estas donita, ke estas por ili nenia brido. Unu diris: la caro mem estas fremdulo, kaŝe anstataŭigita trans la maro. Kaj la nia, la vera estas en mallibero. Alia diris: fremdulo razmuzela kaj nikonano trifingra<text:bookmark text:name="xnoto-2-01-5-1"/><text:note text:id="ftn5" text:note-class="footnote"><text:note-citation>5</text:note-citation><text:note-body><text:p text:style-name="P2">Nikonano trifingra — t. e. adepto de la reformo de patriarĥo Nikono, preskribanta interalie krucosigni per tri fingroj, sed ne per du, kiel faras la malnovritanoj. <text:span text:style-name="T4">(trad.)</text:span></text:p></text:note-body></text:note> — estas la samo. Tiu disputo finiĝis pace. Tiam Eŭtimio Gridnev insultis la vojevodon per blasfemaj vortoj, ke li la fiskon priŝtelas kaj bridon ne havas, ĉar lin la fremduloj en Kukujo laŭdas... </text:p>
      <text:p text:style-name="P13">— Tro longe vi rakontas! — interrompis Krikov. — Kaj mi ne komprenas bone, kiuj homoj tie estis? </text:p>
      <text:p text:style-name="P13">— Ja laboraj homoj: iu el la Solombala ŝipkonstruejo, iu el Vavĉugo — por najloj, vidu, ŝipaj alveturis; ankoraŭ ŝarĝistoj, lardofandistoj monaĥejaj... — klarigis Silentulo. </text:p>
      <text:p text:style-name="P13"><text:soft-page-break/>— Nu, insultis Eŭtimio, poste kio estis?.. </text:p>
      <text:p text:style-name="P13">— Kaj poste estis tio, ke Eŭtimio nia Gridnev ankoraŭ vorton diris kontraŭ la vojevodo, ke kvazaŭ ne rebatos ni la svedon, se la princon ne faligos, kaj ke kvazaŭ ankoraŭ vendis li nin ĉiujn en la nekristanan svedan kredon, kie anstataŭ Dio Martino Luta regas, kaj ke la homoj vojevodaj Gusev kaj Molokojedov, kaj dumaano Larionov, kaj lia kuracisto-fremdulo pro tio monon ricevis nemalgrandan — sakon da ormoneroj. Kaj ke kvazaŭ al Martino Luta nun sur Dvino, sur la Resurekta kajo oni foston starigos — por preĝado... </text:p>
      <text:p text:style-name="P13">Silentulo verŝis al si glaseton, malrapide elsuĉis ĝin tra la dentoj: </text:p>
      <text:p text:style-name="P13">— La popolo aŭskultas. Tiam iu subite diras: «vorto kaj afero»<text:bookmark text:name="xnoto-2-01-5-2"/><text:note text:id="ftn6" text:note-class="footnote"><text:note-citation>6</text:note-citation><text:note-body><text:p text:style-name="P2">«Vorto kaj afero» — publika elkrio de la frazo «Vorto kaj afero cara!» signifis signalon por tuja aresto de la denuncata homo (laŭvorte la frazo signifis: «vorto» — mesaĝo, denunco pri krimo; «afero cara» — la fakto mem de krimo kontraŭ la caro — komploto, ŝtatperfido, blasfemo kontraŭ la caro k. t. p.). <text:span text:style-name="T4">(trad.)</text:span></text:p></text:note-body></text:note>. Ŝajne intendanto de la konstruejo de Baĵenin. Batalo okazis, ne superis ni ilian forton, foriri devis... </text:p>
      <text:p text:style-name="P13">— Tro timemaj! — diris Krikov. </text:p>
      <text:p text:style-name="P13">— Por vi estas sentime paroli ĉi tie sidante, vi mem tie batalus! — ofendiĝis Silentulo. — Rajdistoj nin atakis ĉirkaŭ dek du, per sabroj komencis bati. </text:p>
      <text:p text:style-name="P13">Krikov silentis. </text:p>
      <text:p text:style-name="P13">— Torturos oni lin! — diris Vataĵnikov. — Sur pendigilo. Per fajro bruligos... </text:p>
      <text:p text:style-name="P13"><text:soft-page-break/>— Ja torturos! — respondis Silentulo. — Sed pro kio? </text:p>
      <text:p text:style-name="P13">Forĝisto, silentinta ĝis nun, subite furioze kriegis: </text:p>
      <text:p text:style-name="P13">— Pro kio? Nikotianon damnitan, la satanan venenon, la diablan logon — ĉu vi fumas? Teon oni nun komencis trinki, — kio ĝi estas? Trinkaĵo anatema, jen kio ĝi estas! Pu, pu, abomenaj, damnitaj, la caron oni en Stokholmo anstataŭigis, al ni nekristanon alveturigis, li barbojn tondas, finas la kredon veran, maliculo... </text:p>
      <text:p text:style-name="P13">Krikov metis la manon sur la ŝultron de Forĝisto, diris kun forto: </text:p>
      <text:p text:style-name="P13">— Kvietiĝu, histeriulo! </text:p>
      <text:p text:style-name="P13">Forĝisto forŝiriĝis, dentomontris al Atanazio Petroviĉ, liaj malgrandaj okuloj brulis freneze: </text:p>
      <text:p text:style-name="P13">— Vi? Kiu vi estas mem? Razmuzela, jen pipo via nikotiana, satano, ne tuŝu min per via manego... Kruelan persekuton mi toleros, sed ne kun vi, tabakuloj, herezuloj, idoj antikristaj... </text:p>
      <text:p text:style-name="P13">Silentulo prenis Forĝiston je la kolumo de la malnova truiĝinta kaftano, skuis, ordonis eksilenti. Vataĵnikov diris: </text:p>
      <text:p text:style-name="P13">— Jen, faru kun li aferon. Antaŭ nelonge oni diris: en ermitejoj oni ĉie fastas ĝis tio, ke eĉ sur la piedoj stari ne povas, iniciĝas pri antikvaj donacoj kaj, adiaŭinte la mondon, atendas en tremo la arĥanĝelan trumpeton. Iuj nun ĝis morto fastis, pro malsato mortis... </text:p>
      <text:p text:style-name="P13">Forĝisto ree forŝiriĝis el la manoj de Silentulo, ekflustris, globigante la okulojn: </text:p>
      <text:p text:style-name="P13"><text:soft-page-break/>— Estos fino de la mondo en noktomezo inter sabato kaj dimanĉo, antaŭ la Butersemajno: la tero tremos, disfalos al sablo ŝtonoj, estingiĝos la suno kaj la luno, pluve steloj ŝutiĝos sur la teron, fluos riveroj fajraj kaj voros ĉion vivantan sur la tero. En fajro aperos Antikristo: karno lia fetoras, faŭko lia eligas fajron, el la nazo, el la oreloj same fajroj brulas... </text:p>
      <text:p text:style-name="P13">— Ĉu per akvo lin malvarma ŝpruci? — kun tristo en la voĉo diris Krikov. — Ek, Vataĵnikov, portu sitelon... </text:p>
      <text:p text:style-name="P13">Vataĵnikov ekridis, svingis la manon: </text:p>
      <text:p text:style-name="P13">— Turmentanto, vera turmentanto! Iradas en domoj, diradas vortojn konfuzigajn; iuj homoj eĉ la buŝojn malfermis: Nilo Longinov kun Kopilov lignoblokojn por si elĉizis, ĉerkojn, morti prepariĝis. La edzinoj ploregas. En la konstruejon de Baĵenin li sian infekton portis, predikanto: iuj viroj estis laboremaj — de la laboro foriris, morti prepariĝas. Freneziĝis li, je Dio... </text:p>
      <text:p text:style-name="P13">Atanazio Petroviĉ prenis la pipon, malfermis la tabaksaketon; Forĝisto strabis lin, mallaŭte diris: </text:p>
      <text:p text:style-name="P13">— Foriros mi. Ne havas mi kion fari kun vi. </text:p>
      <text:p text:style-name="P13">Krikov respondis trankvile: </text:p>
      <text:p text:style-name="P13">— Iru, iru! Vere, vi ne havas! Nur histerias vi... </text:p>
      <text:p text:style-name="P13">Forĝisto foriris, ne riverencinte, seka, magriĝinta, kun furioza rigardo. Silentulo kun envio diris: </text:p>
      <text:p text:style-name="P13">— Fortego, diable! Ne manĝas, ne trinkas, ne dormas — kiel li ne mortis ĝis nun. Kaj mirinda majstro: ĉion li povas fari — lancon, fusilon, kanonon gisi, sonorilon por preĝejo. Nek <text:soft-page-break/>froston li timas, nek tempeston en maro, — nenio lin embarasas. Kaj kiam paroli komencas, la popolo nur lin aŭskultas — ne gravas, ke li diras galimation... </text:p>
      <text:p text:style-name="P13">Ili silentis iom. Atanazio Petroviĉ snufadis per la pipeto, pensadis: «Jes, fortego! Tian per nenio eblas rompi, ĝis li mem rompiĝos. Kaj kiam rompiĝos, tiajn komencos figurojn fari, eblos aĥi!» </text:p>
      <text:p text:style-name="P13">— Atanazio Petroviĉ! — vokis Silentulo. </text:p>
      <text:p text:style-name="P13">Krikov skuis la kapon, ekrigardis al la gastoj. </text:p>
      <text:p text:style-name="P13">— Donu al ni pistolojn, donu muskedojn, pulvon donu, kuglojn, — postuleme diris Silentulo. — Jen kiom da ili estas ĉe vi — plena tenejo. Donu — vi ne bedaŭros... </text:p>
      <text:p text:style-name="P13">— Frue! </text:p>
      <text:p text:style-name="P13">— Ĝustatempe, ne frue. Antaŭ nelonge estis ĉi tie preterpase fuĝinta pafisto de la Protopopova regimento Ankudinov Marcelo. De Azovo li iras al ermitejoj — kaŝiĝi. De li ni eksciis pri la servutulo-denuncisto Andreĉjo, kiu Judaso en torturon tiom multe da homoj ĵetis. En Azovo estus bone, se ili komencus ĝustatempe... </text:p>
      <text:p text:style-name="P13">Krikov silentis, atente aŭskultis. </text:p>
      <text:p text:style-name="P13">— Estis tie bona gvidanto super ili — pafisto, multjara maljunulo, same en la Protopopova regimento servis. Antaŭe li estis kampulo ĉe bojaro Ŝein, kaj tiam li kun Stefano Razin iradis. Pribruliginte stangon, — kun tiu stango li, kiel kun lanco, sian sanktan aferon faradis — bojarojn batadis morte. Do tiu maljunulo glora Parteno Timotejev promesis al Moskvo <text:soft-page-break/>iri, rememorinte la junecon, vojevodojn sur la vojo ĉiujn ekzekuti, panon al la popolo doni, kaj en Moskvo fremdulojn damnitajn kaj bojarojn fini pro tiuj regimentoj, kiuj estis senkulpe batitaj... </text:p>
      <text:p text:style-name="P13">— Nu? </text:p>
      <text:p text:style-name="P13">— Al la unua de septembro en tiu jaro estis difinite, sed ne sukcesis ili. Oni arestis kaj komencis torturi. Sed ni ĉi tie povus, Atanazio Petroviĉ... </text:p>
      <text:p text:style-name="P13">— Frue! — firme diris Krikov. — Frue, amiko bona. Kiel en Azovo estos, aŭ eĉ pli malbone. </text:p>
      <text:p text:style-name="P13">— Ĉu vi ne kredas, ke la popolo leviĝos? — brilante per la okuloj, demandis Silentulo. — El la Solombala ŝipkonstruejo laborantoj multaj iros, el Vavĉugo leviĝos, al la baĵeninaj homoj nur diru, kiu kulpas pri la malfeliĉo — per la dentoj ŝiros. Bruligos ni niajn maliculojn, la kapojn sur palisojn, elektos por si bonan homon, vivos juste... </text:p>
      <text:p text:style-name="P13">La vizaĝo de Silentulo subite iĝis infana, reva, la okuloj bonkoriĝis, li tuta kvazaŭ senglaciiĝis. Ili parolis longe, ĝis la triaj kokokrioj. Atanazio Petroviĉ, kuntirante la brovojn, diris, ke da homoj leviĝos ne tiom multe, ke se leviĝi antaŭ la tempo — oni batos kaj la afero finiĝos per nenio, ke jen alveturis Ievlev Silvestro Petroviĉ — homo de severa karaktero, ĉe la vojevodo ne povis loĝi, eble li starigos bonan ordon en la urbo. </text:p>
      <text:p text:style-name="P13">Silentulo kun moko ridetis en la nigran krispan kun grizo barbon. </text:p>
      <text:p text:style-name="P13"><text:soft-page-break/>— Jen, ne povis vivi lupo kun urso. Ĉiuj ili estas la sama satano. Hieraŭ kunvenigis la alveturinta sinjoro kapitan-komodoro iujn el la lokaj homoj. Koĉnev, la ŝipa majstro, la vojevodon tuŝis, tiam Ievlev via tiel al li bruis, eĉ kandeloj falis, preskaŭ la domon bruligis. Kaj Semisadov, kiu ferdekestran rangon ĉe Azovo ricevis kaj senkrura revenis, pri fremduloj balbutis, ke ilin — en arestejon. Sed kio! Eŭtimion en arestejon — certe, eblas... </text:p>
      <text:p text:style-name="P13">Tiel disiris Krikov kaj Silentulo kun Vataĵnikov, sen ajna rezulto de la konversacio. Atanazio Petroviĉ kuŝiĝis antaŭ mateniĝo, sed dormo ne venis. En silento ĉiam ŝajnis krakado de multaj svedaj militistaj tamburoj, flamanta incendio super Muskoj, kie staras la domo de Rjabov, Taisja mem kun eta Ivaĉjo sur la manoj, kaj al ŝi iras malicaj militistaj ofendantoj. </text:p>
      <text:p text:style-name="P13">Tage Silentulo ree venis, trovis Krikov-on sola, demandis kolere: </text:p>
      <text:p text:style-name="P13">— Ĉu vi eliri el la afero deziras? Respondu honeste. </text:p>
      <text:p text:style-name="P13">Krikov demetis libron — la infanterian statuton, diris simple: </text:p>
      <text:p text:style-name="P13">— Ne diru stultaĵojn, Silentulo! Muskedojn mi donos, pistolojn same donos, pulvo estas. Komandadon, kiam vi alarmon sonorigos, mi mem surprenos. Ĉiuj vi, diabloj, pli multe krii emas, militan arton ne scias tute, kaj se ne scias, tiam batos vin la pafista regimentestro tuj. Ĉu mi prave diras? </text:p>
      <text:p text:style-name="P13">Silentulo sendezire kapjesis, konsentante. </text:p>
      <text:p text:style-name="P13">— Homojn necesas levi ne dise, sed samtempe multope, batalon necesas fari urĝe, alie oni ĉifos nin. Kun pafistoj, kun <text:soft-page-break/>dragonoj iri kune. Sed ĉu estas inter ili niaj homoj? Ĉu vi silentas? Jene, frato! Ne tiel ĝi facile rezultas! Por kio do la rusan sangon verŝi — al bojaro kaj fremdulo-ŝtelisto por ĝojo? Ne permesos mi! </text:p>
      <text:p text:style-name="P13">Krikov paŭzis, ekparolis nehaste, kvazaŭ pensante: </text:p>
      <text:p text:style-name="P13">— Malmultaj ni ankoraŭ estas, amiko, malmultaj. Tiel malmultaj, ke apenaŭ ni superos ofendantojn niajn. Kaj ankaŭ la svedaj militistoj al la urbo, oni diras, intencas iri. Rebati la malamikon necesas, tio estas afero granda, sanga, peniga. Rezonu per la kapo, ne obstinu, — kion fari? </text:p>
      <text:p text:style-name="P13">Silentulo ne respondis, kuntiris la brovojn. </text:p>
      <text:p text:style-name="P13">— Pensu mem: ni leviĝos, kaj tiutempe la svedo subite venos — kiel tiam ni faru? Diru, se vi scias, instruu!.. Jen, vi ne havas kion diri! Ni vivas en maljusto, monpostuloj nin sekigis, la fremduloj kaj la vojevodo koruptita, kaj la juĝisto maljusta — ĉio ĉi estas vero. Sed la svedo estas patrino kara, ĉu? Ni nun vidas malfeliĉon, sed kion ni vidos, kiam li venos? Li bruligos kaj buĉos ĉiujn, nura cindro restos, kaj ostoj, — jen kio estos. Por li, latrono, nia interna malpaco estas profita, pro tio malfortiĝos ni, al li estos pli facile nin preni. Kaj rezultos ni antaŭ la urbo Arĥangelsko, antaŭ Rusujo, antaŭ Moskvo — perfiduloj. Ĉu tiel aŭ ne tiel? </text:p>
      <text:p text:style-name="P13">Silentulo ne respondis, foriris al la amikoj — paroli kun ili. Vespere apud la malnova preĝejeto de Resurekto Krikov kaj Silentulo preskaŭ kunpuŝiĝis — ambaŭ iris rapide. </text:p>
      <text:p text:style-name="P13">— Al vi mi iras, Atanazio Petroviĉ, — flustre ekparolis Silentulo. — Ankoraŭ unu malfeliĉo: hodiaŭ en la templo oni <text:soft-page-break/>kaptis Vataĵnikov-on, kondukis al enketado. Mi kaŝiĝos, se elakviĝi en nekonvena tempo — oni metos la kapon sur palison, ne indulgos. Sed kio estas paliso! Unu bona homo antaŭ nelonge rakontis: novan ekzekuton la caro el trans la maro alveturigis — radon, sur tiu rado oni brakojn kaj krurojn rompas al vivulo, jen kion la fraĉoj elpensis... </text:p>
      <text:p text:style-name="P13">Li ridetis momente: </text:p>
      <text:p text:style-name="P13">— Jene, Atanazio Petroviĉ, granda kaĉo ĉe ni kuiriĝis. Al la vojevodo Azovo ŝajnis, kvazaŭ kiel en la antaŭaj tempoj lin oni sur lancojn levi intencas. Nu, kaj kiu do tion deziras por si? Por la vojevodo ja la vivo estas bona, kun brasiksupo, kaj la brasiksupo kun viando, al tiu supo pirogoj frititaj, vino superflue, por kio la vojevodo mortu? Tial batalas la batalisto por sia vivo... </text:p>
      <text:p text:style-name="P13">Silentulo parolis rapide, sen kolero, kun gaja bonanimeco. </text:p>
      <text:p text:style-name="P13">— Nu, kaj la onklon, verŝajne, li rememoras. Ja estas propra sango. Kaj tiun onklon sinjoro Razin sur fortresa muro en urbo Astraĥano per kanaba maŝo strangolis. Steĉjo ja sciis, kiun strangoli, ne eraris, mi pensas. Ŝajnas al bojaro Aleksio Petroviĉ ankaŭ ĉi tie en Arĥangelsko Stefano... </text:p>
      <text:p text:style-name="P13">Krikov silentis — aŭskultis, penetrante la rapidajn pensojn de Silentulo. </text:p>
      <text:p text:style-name="P13">— Dum mi forestas, — diris Silentulo, — vi, Atanazio Petroviĉ, vivu kvietege. Vin kun ni oni ne vidis, vi pri ni eĉ ne aŭdis. Vataĵnikov kaj Eŭtimio estas ŝtonoj, ne perfidos eĉ sur pendigilo, eĉ sur fajro. Pro nenia kruela torturo ili parolos. Kaj se la vojevodaj hundoj, kiuj mem eksciis pri Andreĉjo-<text:soft-page-break/>servutulo, eĉ kaptos min, — mi neniun perfidos. Ĉu komprenis vi? </text:p>
      <text:p text:style-name="P13">— Komprenis. </text:p>
      <text:p text:style-name="P13">— Nu, adiaŭ, Atanazio Petroviĉ, ĝis bona horo. </text:p>
      <text:p text:style-name="P13">— Adiaŭ, amiko. </text:p>
      <text:p text:style-name="P13">— Eble, ni revidiĝos. </text:p>
      <text:p text:style-name="P13">— Eble. </text:p>
      <text:p text:style-name="P13">Silentulo plonĝis en truon inter putraj, glaciiĝintaj traboj de palisbarilo. Kolere ekbojis ĉenhundo, kun sonoro ŝutiĝis ie pendoglacioj, kaj ĉio eksilentis. «Ĉu mi revidos lin? — pensis Atanazio Petroviĉ. — Ĉu ankaŭ lin oni kaptos? Eble, ne kaptos?» </text:p>
      <text:p text:style-name="P13">Kun peza koro li revenis al si en la doganan tenejon. </text:p>
      <text:p text:style-name="P6"/>
      <text:h text:style-name="P5" text:outline-level="3"><text:bookmark-start text:name="__RefHeading___Toc7164_2093700941"/>6. Pli da tiaj oficiroj!<text:bookmark-end text:name="__RefHeading___Toc7164_2093700941"/></text:h>
      <text:p text:style-name="P13">Ĝuste en tiu sama tempo kapitan-komodoro Ievlev estis skribanta leteron al Moskvo — al Apraksin Teodoro Matejeviĉ. </text:p>
      <text:p text:style-name="P13">«Kara kaj plej respektinda kavaliro sinjoro Apraksin! </text:p>
      <text:p text:style-name="P13">La loko por la citadelo estas difinita kun tuta diligento helpe de sinjoro Jegoro Rezen<text:bookmark text:name="xnoto-2-01-6-1"/><text:note text:id="ftn7" text:note-class="footnote"><text:note-citation>7</text:note-citation><text:note-body><text:p text:style-name="P2">Jegoro Rezen — tia estis nomo de inĝeniero Georg Rese (1673 – post 1724) en la rusa servo. <text:span text:style-name="T4">(trad.)</text:span></text:p></text:note-body></text:note>, kiu estas inĝeniero plej inda. Serĉi lokon por konstruado de ĉi afero — ne estas facila evento por ni, frostoj furiozas kaj neĝo estas tre abunda, sed ni — disĉiploj <text:soft-page-break/>de la bombardisto, pasis kun li kaj fajrojn kaj akvojn — ne plendas. Mi petas vin pro nia kora amikeco: se vidos vi hodiaŭ la bombardiston, petu lin kiel eble plej senprokraste pardoni kaporalon — iun Krikov-on Atanazion. Rememorigu, ke pri ĉi kaporalo petis la Siron nia forpasinta generalo Gordon Petro Ivanoviĉ, ĉar Krikov netolereblan ofendon ricevis de koruptulo-fremdulo, kiu estis al Gordon proksime konata. Kiel mi memoras, la Siro samtiam promesis al Gordon la menciitan Krikov-on promocii, sed fortas la fremdlanda Kukujo — la ukazo eĉ ĝis nun ne estas. Sed se eblas la bombardiston ne maltrankviligi per ĉi afero, tiam vi mem ĝin aranĝu, — mi estas en ekstremo, malmulte estas oficiroj spertaj kaj honestaj. Menŝikov-on peti ne indas. Li kvankam pro la malnova amikeco konsentus, tamen sen donaco, verŝajne, forgesos. Savu lin Dio, oni malbone diras pri li, tro avidas. Vi konsilu al li, sinjoro Apraksin, gardi sin, la bombardisto hodiaŭ estas kun klabo, sed morgaŭ povos esti eĉ kun tiu toporo, kiun li aĉetis en Mitavo kaj diris ĉe tio: «Jen aĵo por repago al niaj malamikoj». Klabon eblas forgesi, sed hakilo dufoje ne diras, kiel sinjoro Romodanovskij bonvolis ŝerci. Ho, veas mi pri nia Aleksaĉjo, maltrankvilas mi pri li per la koro. Ankoraŭ mi petas, Teodoro Matejeviĉ, viziti mian Manjon kaj la filinojn, eksciu pri ilia vivo, ŝajne ne ĉio tie estas en ordo, eble estas iu bezono, ne rifuzu klopodon en la kancelario, ke oni almenaŭ miajn oficvojaĝojn al ili pagu, ne mortu ja ili pro koruptuloj kaj fiskoŝtelistoj. Ankoraŭ urĝu, Teodoro Matejeviĉ, ĉi tien la trajnon kun pulva provizo kanona, kaj ankoraŭ ŝtopileltirilojn kaj pulvopuŝilojn, kiuj estis antaŭ nelonge faritaj. Kien oni ilin al diablo sendis, ĉu ne al Taganrogo? Ankoraŭ mi petas, ne koleru, ke tiom multe da petoj por vi mi havas, mi petas — <text:soft-page-break/>sendu kun oportuna okazo, kiu estos por la ŝipkonstruejo, diversajn librojn bonajn. Sed nur sen tia malhonesta mensogo, kiel la libro de Johano Korb, kie ni ĉiuj rusianoj en tre ridinda aspekto estas prezentitaj por konsolo al turkoj kaj svedoj, ke kvazaŭ eĉ militi kontraŭ ni ne necesas — ni por nenio taŭgas. </text:p>
      <text:p text:style-name="P13">Ankoraŭ mi skribas al vi, ke en la ŝipkonstruejo Solombala la aferoj iras kontentige, kvankam homoj tie, same kiel antaŭe, estas tenataj pli malbone ol brutoj. Kiom da fojoj mi kun vi pri ĉi objekto havis konversaciojn, ho, Teodoro Matejeviĉ, kiel ni gardu laborantajn homojn de krueleco, de ŝtelado kaj arbitro de estrantaj sinjoroj? Baĵenin en Vavĉugo pro grandaj profitoj siaj tute la racion perdis, ĉi tie li estas granda persono kaj kun li pri nenio disputi eblas. Li ankoraŭ tolan fabrikon konstruis, mem kanonojn gisas por ŝipoj kaj faras fortajn ekscesaĵojn super homoj. </text:p>
      <text:p text:style-name="P13">Tamen tro multe mi skribas. Riverencu de mi al tuta nia glora kompanio, menciu min, malindan, kiam vi ludos kun Bakĥo kaj kontraŭ «Ivaĉjo Ebria» batalos ĝismorte...» </text:p>
      <text:p text:style-name="P13">Silvestro Petroviĉ sigelis la leteron, levis al Jegorĉjo la lacajn okulojn, demandis, ĉu ĉi tie estas Semisadov. Jegorĉjo respondis, ke li estas ĉi tie, delonge atendas. </text:p>
      <text:p text:style-name="P13">— Voku! </text:p>
      <text:p text:style-name="P13">La ferdekestro eniris, salutis, eksidis sur la benkon. </text:p>
      <text:p text:style-name="P13">— Kial vi kiel lupo rigardas? — demandis Ievlev. </text:p>
      <text:p text:style-name="P13">— Ĉar mi ne kokino naskiĝis! — enigme respondis Semisadov. </text:p>
      <text:p text:style-name="P13"><text:soft-page-break/>Silvestro Petroviĉ silentis iom, alŝovis tabakon al la ferdekestro. </text:p>
      <text:p text:style-name="P13">— Trovis mi por vi aferon! — diris li iom poste. — Sufiĉas al vi eviti laboron... </text:p>
      <text:p text:style-name="P13">— Kian tian aferon? — demandis Semisadov. </text:p>
      <text:p text:style-name="P13">— En konstruado de la fortreso — kiel dekestro. </text:p>
      <text:p text:style-name="P13">— Tio por ke mi estu kontraŭ la homoj kiel ĉenhundo? </text:p>
      <text:p text:style-name="P13">— Ja atendu vi! — subridis Ievlev. — Atendu insulti. Aŭskultu... </text:p>
      <text:p text:style-name="P13">— Sed kion mi aŭskultu? Alpelis vi popolon preskaŭ el la tuta Blankmario, inoj ploregas, viroj insultas, ĝemado ĉie estas, sed vi — kiel dekestro... </text:p>
      <text:p text:style-name="P13">— Sed ja konstrui la citadelon necesas? </text:p>
      <text:p text:style-name="P13">— Nu, necesas! </text:p>
      <text:p text:style-name="P13">— Kiel do ĝin konstrui? </text:p>
      <text:p text:style-name="P13">Semisadov silentis, snufadis per la pipo. </text:p>
      <text:p text:style-name="P13">— Ĉu vi ne scias, kion respondi? Jen kapo! Ĉu vi ne iros kiel dekestro? </text:p>
      <text:p text:style-name="P13">— Mi ne sukcesos, Silvestro Petroviĉ! La homojn mi tro kompatas!.. </text:p>
      <text:p text:style-name="P13">— Kompati — estas afero simpla... </text:p>
      <text:p text:style-name="P13">— Oni min ne aŭskultos... </text:p>
      <text:p text:style-name="P13">— Se kiel dekestro vi ne iros, mi prenos vin kiel helpanton... </text:p>
      <text:p text:style-name="P13"><text:soft-page-break/>La ferdekestro strabis al Ievlev, sed silentis. </text:p>
      <text:p text:style-name="P13">— Fajroŝipojn ni konstruis, bruligantajn ŝipojn, jen pri tio vi estos helpanto. Ĉu vi iros? </text:p>
      <text:p text:style-name="P13">Semisadov respondis ne tuj: </text:p>
      <text:p text:style-name="P13">— Brulŝipojn konstrui mi povas. </text:p>
      <text:p text:style-name="P13">— Jene. </text:p>
      <text:p text:style-name="P13">— Ĉu morgaŭ mi venu al la loko? </text:p>
      <text:p text:style-name="P13">— Jes, morgaŭ venu. </text:p>
      <text:p text:style-name="P13">Post Semisadov Ievlev parolis kun la Donaj ŝipmajstroj, demandis, kiel ili kutimas surŝuti riverajn buŝojn, kiaj en Dono por ĉi afero estas ruzaĵoj kaj artifikoj. Koĉnev kaj Ivano Kononoviĉ enmiksiĝis en la konversacion. El la citadelo venis rapidmova, fortmuskola, kun mokemaj okuloj inĝeniero bremenano Jegoro Rezen. Ievlev komencis traduki al li tion, kion estis dirantaj la donanoj: Rezen insiste lernadis la rusan lingvon, sed estis ankoraŭ ne ĉion komprenanta. La kozakoj parolis solide, videblis, ke la aferon ili scias bone. Unu nigra, grandokula, kun peĉkoloraj maldikaj lipharoj, plendis: </text:p>
      <text:p text:style-name="P13">— Vi ordonu, sinjoro kapitan-komodoro, doni lignon al ni, ni en nia maniero ŝipon konstruos. Ne kredas oni al ni en la ŝipkonstruejo. Kaj alveturis ni ĉi tien ne por dormi sur forno, Apraksin ordonis al ni en nia konstruejo ŝipon konstrui. Jen Ivano Kononoviĉ, la plej estimata majstro, diras: necesas elprovi la Donan ŝipon. Sed la fremdlandano ridas, hundo, senhonorigas nin... </text:p>
      <text:p text:style-name="P13">En ekscitiĝo li insultis. </text:p>
      <text:p text:style-name="P13"><text:soft-page-break/>En la ĉambro ekparolis ĉiuj samtempe: Rezen komencis demandi, kia estas la Dona ŝipo, la kozakoj komencis fanfaroni pri sia ŝipo kompare kun la blankmara barko, Ivano Kononoviĉ mansvingis al ili, — ĉu eblas kompari, ni sur glacioj iradas, ĉu vi povas nin atingi... </text:p>
      <text:p text:style-name="P13">Pli malfrue, proksime al la frue venanta norda nokto, Silvestro Petroviĉ kun Jegorĉjo sur du ĉevaloj veturis inspekti gardantarojn — kiel gardas la pafista regimentestro de la svedo. La vintro turniĝis al printempo, frosto jam ne tiel bruligis, kiel en januaro, sed tamen estis ankoraŭ malvarme. Flavaj steloj estis flagrantaj en la fora nigra ĉielo, en kortoj de fremdlandanoj estis pigre bojantaj mastifoj, kraketadis neĝo sub la hufoj de la malaltaj nordaj ĉevaloj. La gardantaroj vigilis bone, vokadis el malproksime: </text:p>
      <text:p text:style-name="P13">— He, haltu! Kies homoj vi estas? </text:p>
      <text:p text:style-name="P13">En la doganeja korto, sub la flagranta stela ĉielo, malgraŭ la malfrua tempo, kaporalo Krikov estis faranta kun la soldatoj ekzercojn en la nova maniero, kiel ordonis Silvestro Petroviĉ: anstataŭ malnovaj komandoj pri dek kvin agoj — nur tri. En la korto, en seka gaja frosta aero, estis klare kaj laŭte tondranta la voĉo de Atanazio Petroviĉ: </text:p>
      <text:p text:style-name="P13">— Agloj, aŭskultu mian komandon! Antaŭe estis: levu muskedon al buŝo, priblovu kulason, prenu ŝargon, mallevu muskedon, ŝutu pulvon en kulason, fermu, forskuu, metu kuglon, metu ŝtopaĵon, elprenu kuglopuŝilon, puŝu kuglon kaj ŝtopaĵon ĝis pulvo. Nun estos unu vorto: ŝa-argu! — Kaj poste: — Celu! Pafu! </text:p>
      <text:p text:style-name="P13"><text:soft-page-break/>Jegorĉjo diris flustre: </text:p>
      <text:p text:style-name="P13">— Pure ili faras, Silvestro Petroviĉ, kvankam ili estas nur doganaj militistoj. Kaj kun racio... </text:p>
      <text:p text:style-name="P13">La doganistoj estis lernantaj pafi per plotonoj: unu vico estis pafanta stare, la alia antaŭ ĝi sur unu genuo estis ŝarganta. Ili pafadis ankaŭ per faloj — ili faladis, leviĝadis, ree faladis. </text:p>
      <text:p text:style-name="P13">Krikov, rimarkinte la rajdantojn, aliris, konfuziĝis: </text:p>
      <text:p text:style-name="P13">— Kion ni tage ne sukcesis, tion ni nokte ĝisfaras, sinjoro kapitan-komodoro. Ne sufiĉas tago por ekzercoj. Alia nun estas pafado, alia estas batalordo. Miaj knaboj mem deziras, — pri la svedo ĉiuj aŭdis... </text:p>
      <text:p text:style-name="P13">— Donu al ni Dio pli da tiaj oficiroj! — mallaŭte respondis Ievlev. — Donu Dio, Atanazio Petroviĉ... </text:p>
      <text:p text:style-name="P13">Krikov tute konfuziĝis, staris, rigardante flanken. </text:p>
      <text:p text:style-name="P13">Ievlev kaj Jegorĉjo forveturis, klakis la hufoj trans la palisbarilo. Krikov, revenante al sia militistaro, pensis: «Kiam ni disbatos la svedon, taŭgos mia ekzercado ankaŭ por alia afero. Eble, vere — trovos ni mem nian justecon...» </text:p>
      <text:p text:style-name="P13">Li trapasis antaŭ la vico, mallonge ordonis: </text:p>
      <text:p text:style-name="P13">— Preparu! Ŝargu! Faru rapide, agloj! </text:p>
      <text:p text:style-name="P6"/>
      <text:h text:style-name="P4" text:outline-level="2"><text:bookmark-start text:name="__RefHeading___Toc7166_2093700941"/>Ĉapitro dua<text:bookmark-end text:name="__RefHeading___Toc7166_2093700941"/></text:h>
      <text:p text:style-name="P7"/>
      <text:p text:style-name="P10">La devo via — leĝojn gardi,<text:line-break/>Ignori rangon de fortul',<text:line-break/>Per help', defendo prizorgadi<text:line-break/>Vidvinojn, orfojn — jen postul'. </text:p>
      <text:p text:style-name="P12"><text:span text:style-name="T4">Derĵavin</text:span> </text:p>
      <text:h text:style-name="P5" text:outline-level="3"><text:bookmark-start text:name="__RefHeading___Toc7168_2093700941"/>1. Morti prepariĝis<text:bookmark-end text:name="__RefHeading___Toc7168_2093700941"/></text:h>
      <text:p text:style-name="P13">La viroj prepariĝis morti sen ŝercoj. </text:p>
      <text:p text:style-name="P13">La edzinoj ploregis. Estis terure vidi, kiel la edzoj — sanaj, barbaj, ruĝvangaj, tiuj povus vivi longe, — subite alportis en la domon ĉizitajn pezajn ĉerkojn por si mem. </text:p>
      <text:p text:style-name="P13">La edzino de Longinov, Eŭtimia, eklamentis, ĵetis sur la plankon malplenan poton, ĝi dispeciĝis. La infanoj — filo Aleĉjo kaj filino Liza — kun intereso enrigardis en la ĉerkon, kio estas tie interne. El la ĉerko estis venanta odoro de freŝa pino. </text:p>
      <text:p text:style-name="P13">— Sternu! — ordonis Longinov. </text:p>
      <text:p text:style-name="P13">— Kion sterni do? — ŝrikis Eŭtimia. </text:p>
      <text:p text:style-name="P13">— Oj, Eŭtinjo! — kun minaco en la voĉo diris Longinov. </text:p>
      <text:p text:style-name="P13">Fraŭlo Kopilov, spiregante, trenis la duan ĉerkon — glacikovritan, odorantan, same elĉizitan en tuteca pino. Forĝisto estis helpanta al li. Eŭtimia, furioziĝinte, prenis en la manojn balailon, kriis stride: </text:p>
      <text:p text:style-name="P13"><text:soft-page-break/>— Foriĝu tuj, ke mi ne vidu ĉi aĉaĵon! Portu for la ĉerkojn, alie mi per bolakvo brogos, mi ne scias kion mi faros! </text:p>
      <text:p text:style-name="P13">Longinov eksidis al la tablo, apogis sin per la mano, Forĝisto fulmis al Eŭtimia per la okuloj, ŝi ne ektimis, svingis la balailon. La infanoj, Aleĉjo kun Liza, malferminte la buŝojn, rigardis el angulo al la furioziĝinta panjo, al la kvietiĝinta patro. La viroj konsiliĝis. Forĝisto proponis iri morti en la domon de Kopilov, li estas fraŭlo, tie neniu malhelpos al la sankta afero. </text:p>
      <text:p text:style-name="P13">— Ne estas hejtite ĉe li! — diris Longinov. — Mi frostiĝos dekfoje ĝis la lasta juĝo. Ne iros mi! </text:p>
      <text:p text:style-name="P13">— Ni hejtos! — promesis Forĝisto. — Sed eĉ se ne hejtos — estas tutegale. Pri kio vi pensas, malpiulo. </text:p>
      <text:p text:style-name="P13">— Ni hejtos, ni hejtos! — kriis Eŭtimia. — Kies domo, ĉu lia? Li estas parazito, sentaŭgulo, Teodozo damnita, de ĉiu laboro foriris, evitulo, satano, nur unu aferon li scias — bonajn homojn konfuzi... </text:p>
      <text:p text:style-name="P13">Kaj ŝi ree ekiris kun la balailo al Forĝisto. </text:p>
      <text:p text:style-name="P13">Li eliris sur la peronon, por eviti malbonon, haste preĝis, por ne bati la fian inon. Sed pro la preĝo la animo ne faciliĝis. Li kolere pensis: «Ĉu estas mi — parazito? Tiom labori, kiom mi, — neniu fiŝisto eltenus. Parazito! Ĝisvivis mi! Nu, kiam mi mortos, tiam vi rememoros...» </text:p>
      <text:p text:style-name="P13">Ili devis porti la ĉerkojn en la nehejtitan, malvarman domon de Kopilov. Dum ili laboris — starigadis la ĉerkojn sur benkojn kaj tablojn, — ŝvitiĝis, Longinov gajiĝis, diris al Forĝisto: </text:p>
      <text:p text:style-name="P13"><text:soft-page-break/>— Eŭtinjo ja mia! Ĉu? Ora edzino! Timigis vin per balailo... </text:p>
      <text:p text:style-name="P13">Forĝisto kolere diris «hm!» — nun ne indis babili troe. Kopilov blovekscitis fajron en la forno. Aleĉjo kaj Liza, nudpiedaj, alkuris ĉi tien sur neĝo — rigardi, kiel la viroj intencas morti, staris ĉe la sojlo, bluiĝinte pro malvarmo, puŝadis unu la alian per la kubutoj. </text:p>
      <text:p text:style-name="P13">— He, geknaboj! — diris Loginov. — Kuru fluge al panjo, ŝi iun maton donu — sterni... </text:p>
      <text:p text:style-name="P13">Aleĉjo kaj Liza staris senmove. </text:p>
      <text:p text:style-name="P13">— Nu bone, ne necesas! — suspiris Longinov. </text:p>
      <text:p text:style-name="P13">Brulŝtipoj en la forno ekbrulis, Kopilov ien forkuris. Longinov kaj Forĝisto sidis unu kontraŭ la alia, suspiradis. La infanoj moviĝis pli proksime al la fajro, interflustradis. Forĝisto elprenis «Libron de kredo» — komencis laŭtlegi vortojn: </text:p>
      <text:p text:style-name="P13">— Same li, Maksimo Greko, pri la zodiako kaj planedoj diras: ĉiu kredanto al astrologio kaj planedoj kaj al ajna nigra magio — damnita estas. La libroj de Krizorojo apokrifaj damnitaj estas. Leĝorompa testamento papa de Petro Mongo, Formoso kaj herezulo Konstanteno Kovalino ikonoklasto — damnita estas... </text:p>
      <text:p text:style-name="P13">Kopilov plu ne venadis. </text:p>
      <text:p text:style-name="P13">— Severa estas via libro, — eldiris Longinov, — insulta! </text:p>
      <text:p text:style-name="P13">— Silentu! — ordonis Forĝisto. </text:p>
      <text:p text:style-name="P13"><text:soft-page-break/>— Sed kiun oni en ĝi insultas — ne estas klare, — ree diris Longinov. — Kiel oni diras: sen vino — sen kompreno... </text:p>
      <text:p text:style-name="P13">— Vi aŭskultu humile! — ordonis Teodozo. </text:p>
      <text:p text:style-name="P13">Longinov ekdormetis, li dormis nelonge, vekiĝis pro tio, ke kun bruo malfermiĝis la pordo: Kopilov, ruĝiĝinta pro kurado en frosto, alportis stofon da alkoholaĵo, panon, fumaĵitan fiŝon. Forĝisto deziris skoldi, Kopilov ne permesis: </text:p>
      <text:p text:style-name="P13">— Ne bruu! — diris li severe. — Ni, frato, ne estas piuloj, ni estas pekuloj. Hodiaŭ ni en ĉerkojn memvole kuŝiĝas, kion vi ankoraŭ bezonas? Vi mem ne drinku, sed nin ne devigu. Kaj en libroj viaj nenio pri ĉi afero estas dirita — eble, Elio kun Ĥanoĥo mem drinkis... </text:p>
      <text:p text:style-name="P13">Forĝisto kraĉis, forturniĝis flanken, ne rigardis. Longinov kaj Kopilov drinkis po kruĉeto, komencis disputon, kiel necesas preni marhundon, per kia instrumento estas pli oportune. La infanoj, varmiĝinte ĉe la forno, ekdormis, Longinov ne sukcesis veki ilin, envolvis en kitelon, ekportis hejmen. </text:p>
      <text:p text:style-name="P13">— Eĉ en ĉerkon kuŝiĝis, sed plu vinaĉon drinkas! — diris en kolero Eŭtimia. — Aliaj havas edzojn, sed mi sola, malfeliĉa, suferas kun vi, aspido... </text:p>
      <text:p text:style-name="P13">Longinov suspiris: kompatis Eŭtinjon. </text:p>
      <text:p text:style-name="P13">Sur la forno ekploregis la vidvino de la forpasinta frato. La infanoj vekiĝis, same ekploris. Longinov aŭskultis, aŭskultis, poste kaptis sian kapon, kriis per furioza voĉo: </text:p>
      <text:p text:style-name="P13">— Ne mortos mi, silentu! En la maro mi tian ne aŭdis, kiel en la domo... </text:p>
      <text:p text:style-name="P13"><text:soft-page-break/>Eŭtimia tuj ĉesis insulti, metis por la edzo bovlon da brasiksupo, tranĉis panon. Rigardante, kiel li manĝas, ŝi viŝadis rapidajn larmojn: </text:p>
      <text:p text:style-name="P13">— Ĉu ne plu vi mortados, Nilĉjo? </text:p>
      <text:p text:style-name="P13">Li silentis. </text:p>
      <text:p text:style-name="P13">Eŭtimia promesis: </text:p>
      <text:p text:style-name="P13">— Nu, se ŝoviĝos ĉi tien via piulo, viva ne foriros... </text:p>
      <text:p text:style-name="P13">Forĝisto kun Kopilov atendis longe. Longinov plu ne venadis. Kopilov larĝe oscedis, ĵetis en la ĉerkon la peltjakon, kuŝiĝis. Forĝisto kuŝiĝis en la apudan, per animŝira voĉo komencis kanton: </text:p>
      <text:p text:style-name="P8">Antikva pina ĉerko<text:line-break/>Por mi farita estas... </text:p>
      <text:p text:style-name="P13">Kopilov ree oscedis. </text:p>
      <text:p text:style-name="P13">— Vi ne oscedu, — kun la plej ebla humileco diris Forĝisto. — Vi kantu kun mi... </text:p>
      <text:p text:style-name="P13">— Mi, ŝajne, ne dungiĝis kiel kantoro... </text:p>
      <text:p text:style-name="P13">— Ne parolu... </text:p>
      <text:p text:style-name="P13">— Ja kial ne paroli por la fino. Tie ni sufiĉe silentos. </text:p>
      <text:p text:style-name="P13">— Hundo! — insultis Forĝisto. </text:p>
      <text:p text:style-name="P13">— Mi estas hundo, sed ne bojas, dum vi estas piulo, sed bojas... </text:p>
      <text:p text:style-name="P13">Per tremanta pro furiozo, alta voĉo Forĝisto ekkantis mem: </text:p>
      <text:p text:style-name="P8"><text:soft-page-break/>Mi kvankam peka estas,<text:line-break/>Al Dia iros juĝo... </text:p>
      <text:p text:style-name="P13">— Oni tie laciĝis atendi vin, — diris Kopilov kun moko. — Verŝajne, lamentas: kaj kie li estas, nia kara Teodoĉjo? </text:p>
      <text:p text:style-name="P13">— Liberigu min de peko! — petegis Forĝisto. — Ja mi vin murdos... </text:p>
      <text:p text:style-name="P13">— Ja mi nur por konversacio... </text:p>
      <text:p text:style-name="P13">Kaj iom poste demandis: </text:p>
      <text:p text:style-name="P13">— Ĉu ni tiel dum dormo mortos? Aŭ kiel ĝi estas farata? </text:p>
      <text:p text:style-name="P13">Teodozo ne respondis, nur snufis kolere. </text:p>
      <text:p text:style-name="P13">Vekiĝinte, Kopilov koleriĝis, ke li frostiĝis en la ĉerko, la frosto estis serioza. </text:p>
      <text:p text:style-name="P13">— Iru, trovu brulŝtipojn! — ordonis Forĝisto. </text:p>
      <text:p text:style-name="P13">— Kaj vi tiutempe mortados? </text:p>
      <text:p text:style-name="P13">— Estas mia afero... </text:p>
      <text:p text:style-name="P13">— Ni manĝu ion? — kun dubo en la voĉo diris Kopilov. </text:p>
      <text:p text:style-name="P13">Li serĉis hakilon kaj eliris en la korton. </text:p>
      <text:p text:style-name="P13">Matene la Longinov-aj Aleĉjo kaj Liza alkuris rigardi, kiel la najbaroj mortas. Forĝisto, kuŝante en sia ĉerko, estis kolere preĝanta, Kopilov ne estis en la domo. Liza kuraĝiĝis, aliris al Forĝisto pli proksime, demandis per alta voĉeto: </text:p>
      <text:p text:style-name="P13">— Oĉjo, kaj kie estas nia najbaro — Stefano Nikolajeviĉ? </text:p>
      <text:p text:style-name="P13">Forĝisto respondis sendezire: </text:p>
      <text:p text:style-name="P13"><text:soft-page-break/>— Brulŝtipojn li iris haki, tro malvarmas... </text:p>
      <text:p text:style-name="P13">— Kaj nia paĉjo retojn riparas, — penante transfleksiĝi la randon de la ĉerko, diris Aleĉjo. — Panjo lian veston tutan kaŝis, por ke li morti ne iru. </text:p>
      <text:p text:style-name="P13">Vespere Forĝisto elgrimpis el la ĉerko, komencis pro malvarmo danceti en la domo. Kopilov ne venis. Neniom varmiĝinte, Forĝisto frapis al la domo de Longinov, Eŭtimia lin ne enlasis. Necesis foriri, serĉi aliajn virojn, denove prepariĝi al la morta horo. Dirante preĝon kontraŭ malica tento, surĵetinte sur la dorson maldikan dorsosakon, Forĝisto ekpaŝis sur knaranta neĝo laŭlonge de la vespera strato. Apud la Komerca korto li renkontis Kopilov-on — tiu estis kuranta laŭ pado, zorgigita, kun seka fiŝo sub la akselo. Forĝisto, ekvidinte la fuĝulon, ne retenis sin, insultis lin per pekaj vortoj. Kopilov diris responde: </text:p>
      <text:p text:style-name="P13">— Hodiaŭ, frato, ne eblas morti tiel simple. Al la domoj soldatoj ekiris, popolon prenas — citadelon konstrui kontraŭ la sveda armeo. Ĉiujn ili prenas — tute. Se iu estas preta mortinto — tiun ili ne tuŝos, sed kiuj ankoraŭ atendas la lastan juĝon — tiujn ili prenas. Antaŭ nelonge en la bazaro oni diris, mi aŭdis: Tadeĉjon Skidnev-on oni prenis — li ses tagojn en ĉerko kuŝis. </text:p>
      <text:p text:style-name="P13">Forĝisto aŭskultis morne, al Kopilov ne rigardis. </text:p>
      <text:p text:style-name="P13">— Kiel ni faros? — demandis Kopilov. </text:p>
      <text:p text:style-name="P13">— Mi ja foriros de ili! — diris Forĝisto. — Kaj vi kiel — estas via afero. </text:p>
      <text:p text:style-name="P13">— Ne foriros! Ĉe la bariero oni prenos. </text:p>
      <text:p text:style-name="P13"><text:soft-page-break/>Forĝisto kuntiris la brovojn, ekiris sian vojon. </text:p>
      <text:h text:style-name="P5" text:outline-level="3"><text:bookmark-start text:name="__RefHeading___Toc7170_2093700941"/>2. Por kio homon murdis?<text:bookmark-end text:name="__RefHeading___Toc7170_2093700941"/></text:h>
      <text:p text:style-name="P13">Ĉefepiskopo Arĥangelska kaj Ĥolmogora Atanazio oferis por konstruado de la Novdvina fortreso ĉiujn provizojn, restintajn post konstruado de muroj de la Pertomiska monaĥejo. </text:p>
      <text:p text:style-name="P13">Ievlev aĥis: kie preni homojn, por ŝarĝi ŝipojn, veturigi mare, elŝarĝi? </text:p>
      <text:p text:style-name="P13">Homoj mankis. Al la konstruado oni prenis ĉiujn, kiuj povis moviĝi, — de infanoj ĝis maljunuloj. Tage kaj nokte en Arĥangelskaj, Ĥolmogoraj, Onegaj, Mezenaj domoj iradis patroloj de pafistaj kaj dragonaj regimentoj, kun peza koro peladis la popolon labori en la citadelon. Ĉevalaj heroldoj per raŭkiĝintaj gorĝoj elkriadis en apudurboj kaj vilaĝoj ukazojn: fuĝintojn de la fortresa konstruado preni vivajn, bati per bastonoj, veturigi al la citadelo. Kiu fuĝos duan fojon — al tiu oni elŝiros la naztruojn, la trian — ekzekutos morte. Sed tamen oni fuĝadis en forajn, perditajn en pinglarbaro Buŝ-Vagajn ermitejojn, al Umbo, al Varzugo, saviĝadis de kruela morto en trabaj kaŝitaj ĉeloj, preĝadis dufingre, legadis malnovpresitajn librojn. En Pustozersko, en Laptoĵno aperadis maljunuloj, malbenadis Petron kiel Antikriston, bruligadis sin en preĝejoj sub okpinta kruco<text:bookmark text:name="xnoto-2-02-2-1"/><text:note text:id="ftn8" text:note-class="footnote"><text:note-citation>8</text:note-citation><text:note-body><text:p text:style-name="P2">En la Moskva Koncilio de 1654 patriarko Nikono atingis decidon pri anstataŭigo de la tradicia rusa ortodoksa okpinta kruco per la sespinta, kio kun aliaj reformaj decidoj (interalie pri krucosigno per tri, sed ne du fingroj) kaŭzis la skismon de la rusa eklezio. Preĝejoj sub okpinta kruco — preĝejoj de la malnovritanoj. En la 17–19 jarcentoj okazadis kolektivaj memmortigoj de malnovritanoj, plej ofte sinbruligoj. <text:span text:style-name="T4">(trad.)</text:span></text:p></text:note-body></text:note>. </text:p>
      <text:p text:style-name="P13"><text:soft-page-break/>Kancelariano Molokojedov ĉiutage venadis al Ievlev kun denuncoj, timigadis: jen apud la urbo rajdistoj kaptis vagulojn kun arkebuzo kaj pikstangoj, tiuj senfamiliaj vaguloj iris kvazaŭ por adori sanktrestaĵojn de Zosimo kaj Sabateo, sed iris laŭ vojo al Zolotico, — kial tiel? Jen rakontis unu fidela denuncisto, kvazaŭ li aŭdis, ke oni intencas mortigi lin, kapitan-komodoron Ievlev-on; jen rabistoj kaptis sur vintra vojo intendanton de Baĵenin, forhakis al li per sabro la kapon, skribis ĉe li letereton kun ribeligaj vortoj, ke kvazaŭ tiel al ĉiuj estos, kiuj per la Antikrista sigelo estas markitaj. Ankoraŭ vagas ĉi tie vagabondoj, kriplaj senhejmaj senfamiliuloj, pasantaj homoj. De ili oni ne atendu bonon — atendu malfeliĉon. </text:p>
      <text:p text:style-name="P13">Ievlev aŭskultadis la kancelarianon mokeme, al nenio kredis, unufoje malgaje ŝercis: </text:p>
      <text:p text:style-name="P13">— Ĉu la princon sur lancojn? Ne eltenos la lancistoj. La lancoj tuj rompiĝos... </text:p>
      <text:p text:style-name="P13">Laŭ la bigota vizaĝaĉo de la kancelariano li komprenis — tiu rerakontos, kaj tute koleriĝis: </text:p>
      <text:p text:style-name="P13">— Diablo scias kion vi diraĉas, kancelariano. Vi mem ektimis kaj la popolon timigas. Al mi kun tia galimatio ne plu venu. Senfamiliuloj, vagabondoj... Aferon vi, diabloj, ne havas... </text:p>
      <text:p text:style-name="P13">Kiam li ekveturis al la ĉefepiskopo al Ĥolmogoro, en griza, malserena tago, — subite sub la sledon ĵetiĝis iuj du, malantaŭe ekfajfis kobolde la tria, la ĉevaloj impetis flanken de la vojo, fiksiĝis en neĝamaso. Ievlev iĝis malproksime elĵetita el la <text:soft-page-break/>sledo, sur lin surfalis fumodora malforta viraĉo, ĉiam penadis premi la gorĝon. Silvestro Petroviĉ elturniĝis, mem kaptis la rabiston je la ŝultroj, premis sur la maldikan kokan gorĝon. Jegorĉjo trans pino pafis per pistolo. Silvestro Petroviĉ leviĝis, skuis sin. En la neĝo estis senmove kuŝanta la vireto, levinte supren sian barbeton. Ievlev subite ektimis la mortigon. Jegorĉjo kun tremanta makzelo estis diranta al la koĉero: </text:p>
      <text:p text:style-name="P13">— La pistolo krevis je pecoj. Ĉu vi vidas? Estas bone almenaŭ, ke min ne mortigis... </text:p>
      <text:p text:style-name="P13">— Ekstaru, vi! — malcerte diris Ievlev al la vireto. </text:p>
      <text:p text:style-name="P13">La viro ne moviĝis, ne spiris. Lia raspa pro kaloj kaj skrapvundoj mano falis sur la puran neĝon, la kvieta sensanga vizaĝo kvazaŭ estis riproĉanta: «Kion vi al mi faris, oficiro? Malbone vi faris!» </text:p>
      <text:p text:style-name="P13">Silvestro Petroviĉ, paliĝinte mem ne malpli ol la viro, malleviĝis antaŭ li sur la genuojn, komencis froti lin, skui, levis la vilan kapon, sendis Jegorĉjon al la sledo por vodko. La viro singultis, malfermis la infanajn okulojn. </text:p>
      <text:p text:style-name="P13">En pinaj branĉoj, supre, estis streĉe krianta korniko, kvazaŭ damnante en sia lingvo. </text:p>
      <text:p text:style-name="P13">— Kial do vi, stultulo jena, — diris Ievlev. — Kial vi rabas? Via animo apenaŭ en la korpo sin tenas... </text:p>
      <text:p text:style-name="P13">La lipoj de la viro kurbiĝis, li diris apenaŭ aŭdeble: </text:p>
      <text:p text:style-name="P13">— Ni estas fuĝuloj... De la ŝipkonstruejo. Oni batadis nin tie — tridek knutojn... Antaŭe ni sanaj estis, bonaj... </text:p>
      <text:p text:style-name="P13">— Ekstaru, vi malvarmumos! — konsilis la koĉero. </text:p>
      <text:p text:style-name="P13"><text:soft-page-break/>La viro sidiĝis sur la sledon, demetis de si truitan ŝtofzonon, donis al la koĉero: </text:p>
      <text:p text:style-name="P13">— Ligu min, jen... Kial sen tio... </text:p>
      <text:p text:style-name="P13">Al Ievlev spasmis la gorĝo — tia terura senelira malespero blovis de tiu gesto: ligu min. Mallaŭte, apenaŭ movante la lipojn, la viro aldonis: </text:p>
      <text:p text:style-name="P13">— Ĉu mi povas lukti kontraŭ vi. Vi, verŝajne, eĉ panon manĝas... </text:p>
      <text:p text:style-name="P13">— Iru de ĉi tie al diablo! — dise prononcis Ievlev. — Ĉu vi aŭdas? </text:p>
      <text:p text:style-name="P13">— Do kiele? Ĉu vi min pardonas? — demandis la viro. </text:p>
      <text:p text:style-name="P13">— Iru, iru! — urĝis la koĉero. — Nu, for, antaŭ ol mi per la kondukilo vipis! </text:p>
      <text:p text:style-name="P13">La viro leviĝis, prenis de la neĝo sian ŝtofzonon, la ĉapeton, demandis per alta voĉo: </text:p>
      <text:p text:style-name="P13">— Do, ĉu pardonas? </text:p>
      <text:p text:style-name="P13">Lia barbeto estis skuiĝanta, la okuloj brilis per kolero. </text:p>
      <text:p text:style-name="P13">— Ĉu kristane, jes? Malpuriĝi vi ne deziras pro via bojareco? </text:p>
      <text:p text:style-name="P13">Li turniĝis kaj ekiris, enfalante en neĝon jen per unu piedo, jen per la alia, balbutante: </text:p>
      <text:p text:style-name="P13">— Nu, ne malpuriĝu, ne necesas, — nu, kaj ne necesas... </text:p>
      <text:p text:style-name="P13">Li foriris malproksime kaj de tie, el la arbaro, kriis: </text:p>
      <text:p text:style-name="P13"><text:soft-page-break/>— Tamen mi al vi, sinjoro, ne pardonas. Ĉu vi aŭdas, he, ne pardonas! Ni ankoraŭ renkontiĝos... </text:p>
      <text:p text:style-name="P13">Ĝis Ĥolmogoro ili veturis silente. </text:p>
      <text:p text:style-name="P6"/>
      <text:h text:style-name="P5" text:outline-level="3"><text:bookmark-start text:name="__RefHeading___Toc7172_2093700941"/>3. En foraj landoj<text:bookmark-end text:name="__RefHeading___Toc7172_2093700941"/></text:h>
      <text:p text:style-name="P13">Eminenco Atanazio longe ne akceptadis. </text:p>
      <text:p text:style-name="P13">La ĉefepiskopaj sekvantaranoj — servisto, kaj asistanto, kaj sakristiano — estis interflustrantaj pri io; subdiakono, korpulenta viro kun vizaĝo, kvazaŭ brogita per bolakvo, dufoje eniradis la dormoĉambron, reaperadis kun riverenco, humile informadis: </text:p>
      <text:p text:style-name="P13">— Ankoraŭ, mi petas, atendu, sinjoro... </text:p>
      <text:p text:style-name="P13">— Mi atendos! — konsentadis Ievlev. </text:p>
      <text:p text:style-name="P13">Li atendis la estontan konversacion kun scivolemo: kvankam li vidadis antaŭe la eminencon, tamen bone paroli kun tiu li ne havis okazon, sed oni rakontadis pri la maljunulo diversajn aferojn. La skismanoj anatemadis lin, malamis ekde tiam, kiam en ardo de disputo, en la Faceta Palaco, en Moskvo, li enmiksiĝis en interbatiĝon en ĉeesto de carino Sofia. La klerikoj, proksimaj al la kortego, opiniis Atanazion kampulo kaj krudulo, sed caro Petro, sendante Ievlev-on en Arĥangelskon, ordonis firme: </text:p>
      <text:p text:style-name="P13">— Konsilanto por vi estos Atanazio Ĥolmogora. Li havas saĝan kapon. Al li kredu. Li estas frotita kaj polurita, ĉion vidis, mi fidas lin... </text:p>
      <text:p text:style-name="P13"><text:soft-page-break/>Li pensis iom kaj aldonis: </text:p>
      <text:p text:style-name="P13">— Se li estus pli juna kaj ne ĉefepiskopo — estus laboranto. Tian eblus fari vojevodo aŭ eĉ pli alte. Li estas tre honesta kaj rektanima, estus bona generalo, — netimema maljunulo... </text:p>
      <text:p text:style-name="P13">Atanazio eliris al Ievlev — tute kiel kampulo, kvankam en silka, longa, ĝis genuoj ĉemizo, nekombita, morna. Silvestro Petroviĉ intencis kisi la manon, Atanazio tute kvazaŭ koleriĝis: </text:p>
      <text:p text:style-name="P13">— Lasu, por nenio! Mi kiom da tagoj, vinon drinkante, pekas... </text:p>
      <text:p text:style-name="P13">Ievlev ne povis kaŝi miron, Atanazio subridis: </text:p>
      <text:p text:style-name="P13">— Kial vi rigardas? Ne kredas? Mi ne kaŝiĝas, ĉiuj pri mi scias. Ŝajne, de la dimanĉo mi komencis kun ili, kun la propruloj. Tre postebriaj ni hieraŭ estis, nur nun rekonsciiĝas, en banejo ŝvitbaniĝis. Ni iru en la ĉambrojn, konversaciu. Vi, mi pensas, post la vojo rejnvinon drinki ne rifuzos? La vino estas bona, malnova, mi ĝin ŝatas... </text:p>
      <text:p text:style-name="P13">La servisto kun timigita kaj riproĉanta esprimo de la pala vizaĝo alportis sur granda kupra pleto orajn nielitajn botelojn, sukcenajn tornitajn kalikojn, migdalon sur Venecia maldikvitra telero. Atanazio mem fermis per brokaĵaj kurtenoj la angulon kun ikonoj de Johano la Apostolo, de Pasiono, de Anunciacio. </text:p>
      <text:p text:style-name="P13">— Ne indas, ke ili vidu... </text:p>
      <text:p text:style-name="P13">Dum Atanazio garde, por ne skui, disverŝadis la malhelrubenan vinon, Ievlev, kvazaŭ en distriĝo, rigardadis titolojn de libroj, kuŝantaj sur la tablo. Tio estis «Edifoj pri <text:soft-page-break/>invado de barbaroj», «Juro, aŭ Statutoj militistaj», «Pri civitana vivo, aŭ pri direkto de ĉiuj aferoj, komunaj al la popolo»... </text:p>
      <text:p text:style-name="P13">— Kial vi rigardas? — demandis Atanazio. — Jen, mi legas, drinkas vinon kaj legas. Sed ĉi tie estas pli multe da sensencaĵo, ol da afero, — cerbumado de stultuloj! Vante ili skribas. Vergilion almenaŭ eblas legi, sed tiuj ĉi muelas akvon. Drinku. Maljuniĝis vi, — mi memoras, memoras vin sur la jaĥto cara, kaj ankoraŭ memoras, kiel mi vin unuafoje ekvidis. Vi rigardas bone, rekte, — malfacile por vi estos la vivon travivi... </text:p>
      <text:p text:style-name="P13">Per etaj glutoj li ĝuis la vinon, ĵetadis en la buŝon migdalojn, maĉadis per fortikaj blankaj dentoj. </text:p>
      <text:p text:style-name="P13">— Vidis mi, ordigis vi la urbon Arĥanĝelan, bona nun iĝis la urbo, patroloj iradas. Simono Borisoviĉ, la pafista kolonelo, eĉ juniĝis. Mi laŭdas vin, sinjoro, laŭdas. Al la Siro mi skribis pri vi. Vi — drinku, kun mi vi povas. Por konversacio drinku, ja vi jen silentas, sed mi paroli kun vi ekdeziris, aŭskulti vin volas. Komence mi demandos, kaj vi respondu. Ĉu vojevodo Prozorovskij malhelpas al la afero? </text:p>
      <text:p text:style-name="P13">— Dume ne tro malhelpas, mastro. Ja mi eĉ ne vidas lin. </text:p>
      <text:p text:style-name="P13">— Li malhelpos! Skribos pri vi leterojn, misfamigos, kalumnios. Estu preta al tio. Ĉu fremdlandanoj en la urbo ankoraŭ ne komencis vin mordi? </text:p>
      <text:p text:style-name="P13">Ievlev ekridis: </text:p>
      <text:p text:style-name="P13">— Dume ili estas kvietaj, mastro. </text:p>
      <text:p text:style-name="P13"><text:soft-page-break/>— Ili atendas. Eble, pensas ili: li estos sur nia flanko. Gardu vin kontraŭ tio. Kaj pleje vin gardu kontraŭ la vojevodo. Li estas insidema kaj nocema. Kaj havas favoron de la Siro... </text:p>
      <text:p text:style-name="P13">— Pro kio do li havas favoron? </text:p>
      <text:p text:style-name="P13">— La pafistoj, ribeliĝinte, por ekzekuto fremdulon Franciskon Leforton postulis. Tiu Leforto nun jam ne estas inter vivuloj. Postulis la pafistoj, ribeliĝinte ĉe Azovo, ankaŭ princon Prozorovskij-on. Nu, pensu... </text:p>
      <text:p text:style-name="P13">Silvestro Petroviĉ silentis. </text:p>
      <text:p text:style-name="P13">— Tiu Leforto estis la unua homo ĉe la Siro. Diboĉulo franca, unika pro fideleco. Restis la alia — Aleĉjo princo Prozorovskij. La plej fidela por la Siro... Ĉu komprenis vi? </text:p>
      <text:p text:style-name="P13">— Komprenis! — malgaje diris Ievlev. </text:p>
      <text:p text:style-name="P13">— Estas ankoraŭ ĉe la vojevodo dumaano Larionov. Pli malbonan hundon la mondo ne konis. Tiu ĉi, timigante la vojevodon per morto, per ribelo, per lancoj, tutan potencon al si prenis; Aleksio Petroviĉ nur vodkon drinkas, kaj, estante postebria, kion la dumaano ordonas, tion faras. Kaj al Petro Aleksejeviĉ pri tio diri estas frenezo. Neniom li kredos, kaj eĉ batos. Kancelariano Molokojedov tie estas denuncisto, Abrosimov, Gusev. Vi kontraŭ ili forte vin gardu, infano, al ili oni ĉiun vian vorton rerakontos, ili ĝin distordos — kaj pereis via kapo. Malfacile por vi ĉi tie estos, tiel penige, ke ne eblas esprimi. Jes, kara, kiel vi vivos? Malfacile, por ĉiuj estas malfacile, la kapo, je Dio, iam zumas... Jen la skismuloj, ordonite estas al mi pri ili reguligi... </text:p>
      <text:p text:style-name="P13"><text:soft-page-break/>Subtila, saĝa momenta rideto tuŝis la vizaĝon de Atanazio, kiam li diris: </text:p>
      <text:p text:style-name="P13">— La skismuloj ja bruligas sin, en ĉerkojn vivaj kuŝiĝas, kion ajn faras! Por kio la proda fortego foriras! Jen popolo, jen diablo, pardonu Sinjoro! Ĉi tie mi unu tian dum kvar tagoj rompas. Forĝisto estas lia alnomo, kiom da malutilo li faris al la dvinanoj — ĉiam persvadas en ĉerkojn kuŝiĝi. Miras mi pri li, pensas: se elskui el lia kapo skisman stultaĵon, sidigi sur ĉevalon, doni en la manojn sabron aŭ glavon — kion ajn li povus fari... </text:p>
      <text:p text:style-name="P13">— Ĉu vi kun li konversacias? — demandis Ievlev. </text:p>
      <text:p text:style-name="P13">— Ĉu eblas kun li konversacii! — subridis Atanazio. — Li insultas — kaj jen la tuta konversacio. Mi lin ankoraŭ turmentos iomete, poste al vi sendos en la Kanonan korton, li laboru... Nu, Dio estu kun li, li estas nemalbona homo, vi vidos mem. Rakontu al mi — ĉu en la transmaraj landoj vi estis? </text:p>
      <text:p text:style-name="P13">— Estis, patro. </text:p>
      <text:p text:style-name="P13">— Kiel estis? Ĉu kun la Granda Ambasado aŭ kiam la tablestroj veturis? </text:p>
      <text:p text:style-name="P13">— Kun la tablestroj, patro. </text:p>
      <text:p text:style-name="P13">— Rakontu. Mi aŭskultos. Ĉu tie estas tiom bonege, kiel iuj vantuloj babilas, kaj ĉu tiom ili nin, rusojn, superas, kiel ili mem pri tio en siaj verkoj skribas? Parolu. Kie vi estis do? En kiuj landoj? Sed antaŭe drinku jen ĉi vinon. Ĝi faciligas pensojn, malfermas la koron, se iu homo ĝis duonebrio ĉi vinon drinkos — ne povos mensogi. </text:p>
      <text:p text:style-name="P13"><text:soft-page-break/>Silvestro Petroviĉ ridetante trinkis kelkajn glutojn, la servisto alportis al li frititan kun nuksoj salmaĵon. Kviete, per egalaj langetoj estis brulantaj kandeloj, ĵetante rebrilojn sur la multekostan vazaron, sur la satenan arĝentan tablotukon, sur glatajn bluajn kahelojn de la grandega forno. </text:p>
      <text:p text:style-name="P13">— Ĉu vi lernis trans la maro? — demandis Atanazio. </text:p>
      <text:p text:style-name="P13">— Lernis, patro. Ni studis geometrion, astronomion, meĥanikon, fortikaĵ-konstruadon, trigonometrion, en libera tempo — medicinon. Estis en multaj landoj... </text:p>
      <text:p text:style-name="P13">— Kial vi mallonge parolas? Parolu longe. Mi scii bezonas, mi pro nescio laciĝis. Diru ĉion en detaloj. Kio estas bagatelo — mi mem komprenos, kio estas afero — mi same divenos. Drinku kaj parolu... </text:p>
      <text:p text:style-name="P13">Ievlev ree ridetis, komencis rakonti detale. Atanazio ridadis, balancadis la kapon, gajadis. Eksciinte, ke en Holando la homoj estas plej karesaj ne al vojaĝantoj, sed al ties mono, li tute gajiĝis, kapjesis, kriis: </text:p>
      <text:p text:style-name="P13">— Vere, vere. Talerojn al ili donu, kaj se ne donos — ne havos vi de ili gastamon. </text:p>
      <text:p text:style-name="P13">Senhaste, glutetante la vinon, Silvestro Petroviĉ rakontis, kiel ili navigis el Kadizo, kiel la ŝipestro, eksciinte, ke la rusaj tablestroj havas malmultajn zekinojn kaj ke ili ne havas de kie preni monon, postulis antaŭpagon por veturo kaj manĝo. Ili pagis, restinte sen groŝo, kaj la ŝipestro nutradis ilin nur dum la vojo, sed dum haltoj ne donadis eĉ biskoton. Dum semajnoj kaj eĉ pli ili malsatadis, en haveno ŝtele dum tuta tago penis kaptis virkokon. Ne sukcesis, tamen la fremdlandanoj kaptis unu el la <text:soft-page-break/>ŝteluloj, longe malhonoradis lin kaj eĉ la okulon al li difektis, — ekde tiam li malbone vidas... </text:p>
      <text:p text:style-name="P13">— Certe, la lernado ne iris en la kapon! — diris Atanazio. </text:p>
      <text:p text:style-name="P13">— Priŝteladis nin ĉiuj! — rakontis plu Ievlev. — Tieaj fremdlandanoj, kiam ni estis en lernado, nian monon de ambasadoroj prenadis interŝanĝe, kaj la pago estis duoble, trioble pli granda ol la veraj prezoj. Ne eblas kredi, sed krom akvo ni nenian trinkaĵon havis, la vestaĵojn kaj subvestaĵojn ni mem lavadis. Kiam ni volis ion rigardi por utilo, kion ni ne scias, — ne permesite. La sola, kio estis permesita, — aritmetiko kaj trigonometrio, kiujn ankaŭ hejme tute ne malfacile eblas lerni ĉe asidua diligento. Kelkaj homoj kontraŭ multaj taleroj povis ankoraŭ utilon al si havi, sed se laŭ nia malriĉeco, tiam la sola, kion oni al ni montradis, estis kuriozaĵoj de diversaj monstroj: dukapa bebo de ina sekso, kaj viro en alkoholo tute harkovrita, kaj ankoraŭ hepato homa en alkoholo, kaj krokodilo, kaj skorpio... </text:p>
      <text:p text:style-name="P13">Ievlev ekridis, turnis la kapon: </text:p>
      <text:p text:style-name="P13">— Nun estas kaj ridinde kaj mirinde, por kio la jaroj pasis! Dum tuta tago ni atendas, subite venas nia mentoro, prenas de ni zekinojn — miraklon rigardi. Ni iras, kaj kia estas la miraklo? Viro kun du kapoj, unu kapo estas kie necesas, kaj la alia el la ventro kreskas. Unu kapo nomiĝas Mateo, la alia — Johano. Kaj inter si ili konversacias per versoj. Rigardis mi, rigardis, prenis nian mentoron je la gorĝo, skuis iomete: «Por kio, mi demandas, vi al ni ĉi histrionadon montras?» Ja facile kompreneblas: du viroj en unu arta felo kaŝiĝis kaj azenigas <text:soft-page-break/>homojn. La mentoro ofendiĝis, al la ambasadoro plendis, kaj la ambasadoro min batis al la vizaĝo. </text:p>
      <text:p text:style-name="P13">— Mi vidas — multon vi tie lernis? — ridante demandis Atanazio. </text:p>
      <text:p text:style-name="P13">— Se ni ion eksciadis — nur hazarde. Ni iris mare el Kadizo, amikiĝis kun la navigisto ŝipa, ion eksciis. En la Lejdena akademio gardisto prenis de ni donacon, kaj pro tio ni vidis artojn multajn kaj metiojn, sed nur kaŝe, nokte. Nur unufoje al ni fortunis: ni amikiĝis kun fremdlandano, — estis bona homo kaj en multaj sciencoj eĉ klera. Li aŭskultadis de ni historiojn pri Rusio, ekkonadis niajn morojn, kutimojn, kiujn ni havas de la patroj kaj avoj. Kaj al ni li multajn siajn artojn montris: kiel necesas fortresojn konstrui, en matematikaj sciencoj nin multe movis antaŭen, konstruadon klarigis de elementoj, — ni ĝin kvankam lernadis dum multaj tagoj, tamen sen ajna rezulto. Forte amikiĝis ni kun li. Nun li venis ĉi tien, konstruas kun mi la citadelon, bonega laboranto — Jegoro Rezen. Nenian aferon evitas, plenumas sian vorton, da tiaj ni havu pli, sed mankas ili. Aviduloj venas, sed bonuloj ne... </text:p>
      <text:p text:style-name="P13">La vizaĝo de Silvestro Petroviĉ iĝis afabla, estis videble, ke al li estas agrable paroli pri Rezen. </text:p>
      <text:p text:style-name="P13">— Multan bonon por ni faris ankoraŭ Rezen Jegoro. Okazadis, ke iu deziris globuson aĉeti, aŭ astrolabon, aŭ lornon, — oni tian prezon diras, ke trafas stuporo. Sed la vendanto ridas. Via, diras, caro estas riĉa, kial vi avaras? Rezen Jegoro per piedoj stamfas al ili, vi, diras, estas ŝtelistoj, prenu ĝustan prezon, alie mi pri vi folion skribos al la reĝo... Multe da utilo por ni estis de li. La bazilikon de Sankta Marko li al ni <text:soft-page-break/>montris, kiel ĝi estis konstruita kaj en kio estas la arto de la arkitekto. La urbon Venecion li montris, kio en ĝi estas bela kaj malbela, hospitalojn, kiuj estis saĝe konstruitaj, kaj kiuj malsaĝe. En ŝipkonstruejoj holandaj de la Orient-hinda Kompanio multajn metiojn li al ni malkovris, kaj kio estas malbona — ni kun lia helpo same divenis. </text:p>
      <text:p text:style-name="P13">— Nu, kaj ĉu bonas en Holando majstroj? — vigle demandis Atanazio. Li estis aŭskultanta kun intereso, forgesinte pri la kaliko, plenigita ĝissupre. </text:p>
      <text:p text:style-name="P13">— Majstrojn bonajn ili havas, la holandanoj, sed laborante tie, ĉiam mi nian Ivanon Kononoviĉ-on rememoradis kaj Timoĉjon Koĉnev-on, kiuj, matematikon ne sciante, mirindajn ŝipojn per sola sia talento kaj inĝenieco kreas. Kio do rezultos, se oni instruos homojn, similajn al ili, ankoraŭ pri matematiko. Ne malpli gloraj viroj, ol anglo Isaako Neŭtono! </text:p>
      <text:p text:style-name="P13">— Kiu estas Isaako Neŭtono? </text:p>
      <text:p text:style-name="P13">Silvestro Petroviĉ rakontis, ke li havis okazon vidi la bravan Neŭtonon, kiu kiel gardanto de la monfarejo estis prezentita al Petro Aleksejeviĉ kaj lia sekvantaro. </text:p>
      <text:p text:style-name="P13">— Sed pro kio li bonas do, via Neŭtono? — malpacience demandis Atanazio. </text:p>
      <text:p text:style-name="P13">— Pro multo li bonas! — penseme respondis Ievlev kaj nehaste, penante esprimi per kompreneblaj vortoj, komencis rakonti al Atanazio la esencon de la Neŭtona leĝo de gravito, la Neŭtonan ĉielan meĥanikon. Atanazio atente aŭskultadis, direktinte al Ievlev la saĝajn okulojn, kaj ŝajnis, ke li vidas <text:soft-page-break/>tiujn moviĝojn de kometoj, pri kiuj estis parolanta Silvestro Petroviĉ, vidas la tajdojn, vidas la lunajn deviojn. </text:p>
      <text:p text:style-name="P13">— Do, ĉu pri tio estas libro verkita? — demandis Atanazio. </text:p>
      <text:p text:style-name="P13">— Verkita, mastro. En Londono antaŭ ĉirkaŭ dek kvin jaroj la tipografo eldonis tri volumojn de ĉi verko. </text:p>
      <text:p text:style-name="P13">— Kaj kie preni ĝin? — kun avido demandis Atanazio. </text:p>
      <text:p text:style-name="P13">— Mi ĉi volumojn alveturigis. Kaj al vi, mastro, jam morgaŭ kun kuriero el Arĥangelsko sendos. </text:p>
      <text:p text:style-name="P13">— Sendu, sendu! — rapide kaj same kun avido petis Atanazio. — Sendu, filo. Ho, multo estas nelegita, multo estas nesciata, tiel mi mortos en obskuro. Kaj ĉi Neŭtono — de kia stato li estas? </text:p>
      <text:p text:style-name="P13">Ievlev diris, ke li ne scias, sed pensas — Neŭtono ne devenas de grafoj kaj princoj, li aŭskultis, ke ĉi Neŭtono en junaj jaroj estis malriĉa ĝis ekstremo, kaj siajn ekzercojn en meĥaniko komencis de amuzoj: aranĝis ventomuelilon, regatan de muso, akvohorloĝon, skutilon. Poste li komencis studi la geometrion de Kartezio kaj la elementojn de Eŭklido. </text:p>
      <text:p text:style-name="P13">— Admirinda lertulo! — suspiris Atanazio. — Se tia al ni venus gasti, sed ne... </text:p>
      <text:p text:style-name="P13">— Venas aliaj, — konfirmis Silvestro Petroviĉ. — Ho, tiuj venas... </text:p>
      <text:p text:style-name="P13">— Kaj koncerne lertulojn, ankaŭ mi renkontadis tiujn, — diris Atanazio. — En la Solovkia klostro monaĥo Jeremio akvo-kondukilon metis, la akvo mem laŭ tuboj kuras, — tiele <text:soft-page-break/>arte. Eĉ Forĝiston konsideru lokan, kiom li estas lerta kaj sperta en feraj laboroj... </text:p>
      <text:p text:style-name="P13">Ili paroladis longe, Ievlev rakontadis pri viditaj urboj — pri Londono, pri Amsterdamo, pri Romo. La servisto ŝanĝis botelojn, pro la vino iĝis varmege. Atanazio subite demandis: </text:p>
      <text:p text:style-name="P13">— Sed vi ja por kio al mi venis? Ĉu amuzi la maljunulon? Ĉu por animsava konversacio? </text:p>
      <text:p text:style-name="P13">Kaj, ĉifinte la barbon en la pugno, li ĵetis ruzan rigardon al Ievlev. Silvestro Petroviĉ respondis, ke ne, li venis pro afero, peti servon, ke monaĥoj laboru por la Novdvina fortreso — ŝtonon veturigu, kalkon, lignon. Ĉu eblas tio? </text:p>
      <text:p text:style-name="P13">— Nu, ili veturigu. Eble, ili por la utila afero sian korpulentecon skuos, grason forigos. Mi benas. </text:p>
      <text:p text:style-name="P13">— Do vi, patro, leteron sendus al la monaĥejestroj... </text:p>
      <text:p text:style-name="P13">Atanazio silentis, kvazaŭ ne aŭdis. </text:p>
      <text:p text:style-name="P13">— Plue pro kia afero vi venis? Ne silentu — parolu. </text:p>
      <text:p text:style-name="P13">— Sonorilojn mi en preĝejoj kaj monaĥejoj demetos, — rezolute diris Ievlev. — Kiel Petro Aleksejeviĉ en la tuta Rusujo faras, tiel ankaŭ ni faros. Kanonoj necesas, patro, ni ne havas per kio defensivi kontraŭ la svedo... </text:p>
      <text:p text:style-name="P13">— Ĉu sonorilojn demeti? </text:p>
      <text:p text:style-name="P13">— Tiel, patro... </text:p>
      <text:p text:style-name="P13">— Grakados, certe, la korvaro. Sed ne gravas! — penseme eldiris Atanazio. — Pura preĝo, mi pensas, eĉ sen sonorado la Sinjoron atingos... </text:p>
      <text:p text:style-name="P13"><text:soft-page-break/>— Mi timas, mastro, ke monaĥoj kaj popoj obstaklos. Leviĝos lamentado, por ni eĉ sen tio estas malfacile... </text:p>
      <text:p text:style-name="P13">— Koncerne obstaklojn kaj mokadon — pli lerta ol mia nigra militistaro ne troveblas, — respondis Atanazio. — Jen, vi diras, leteron skribi. Mi sendos al monaĥejoj leteron, kaj ili ĝin deklaros anatema kaj antikrista. Iros denuncoj unu ol alia pli teruraj al Moskvo, al la patriarĥo. Pelos oni min, Dian sklavon, en foran monaĥejon kiel prioro, kaj kion vi tiam faros? Sendos oni al vi ŝtipon en sakaĵo kaj kovrotuko kun epigonacio kaj Dipatrina brustikono<text:bookmark text:name="xnoto-2-02-3-1"/><text:note text:id="ftn9" text:note-class="footnote"><text:note-citation>9</text:note-citation><text:note-body><text:p text:style-name="P2">Pecoj de diserva vesto de ortodokskristana ĉefpastro <text:span text:style-name="T4">(trad.)</text:span></text:p></text:note-body></text:note>, kaj vi antaŭ li staros kiel fosto. Sed mi estas viro simpla, en Blankmario mi estas delonge, la lokan vivon mi de la juneco konas, sankteco en mi mankas, sed ne pri ĝi temas, se mi kun utilo vivos, tio taŭgos... </text:p>
      <text:p text:style-name="P13">Li levis la kalikon al la lipoj, sed ne trinkis, nur trarigardis la vinon en lumo. </text:p>
      <text:p text:style-name="P13">— Sendos vi pafistojn viajn, dragonojn, rajdistojn, — prenos monaĥojn kiom necesos. Ili iros al mi kun denunco, sed kion mi povas fari? La cara volo, aŭdis vi verŝajne sufiĉe, kion Proĥoro en Rusujo faras... </text:p>
      <text:p text:style-name="P13">— Kia tia Proĥoro? </text:p>
      <text:p text:style-name="P13">— Ja Petro Aleksejeviĉ. Lin en la utero patrina iu freneza profeto nomis Proĥoro... Kaj jen kion mi ankoraŭ diros, filo: vi por monaĥoj nutrajn kopekojn ne malŝparu. Mi pensas, graso ĉe ili estas akumulita ne tiom, kiom ĉe laboruloj. Kaj se necesos — la monaĥejestroj por la siaj la monsakon skuos, ja <text:soft-page-break/>ili ne estas malriĉaj. Sed la nutran monon al kampuloj donu, kvazaŭ donace de la monaĥejoj... </text:p>
      <text:p text:style-name="P13">Li enpensiĝis, kolere sulkiĝante, poste diris, forpelante malfacilajn pensojn: </text:p>
      <text:p text:style-name="P13">— Ili plendu, plendu! Mi per Dia vorto ilin al humileco alvokos. Prenu monaĥojn, demetu sonorilojn, nur la malamikon ne enlasu al nia tero. La vojevodo en vian aferon enmiksiĝos, vi plu vian laboron faru, sed kun li estu kvieta, li multe povas malutili, hundo fetora. Li estas lerta, elglitema, ne kaptebla. Kaj riĉa, scias, al kiu koruptaĵon en kiu horo doni. Malutila, ho, kiom malutila. </text:p>
      <text:p text:style-name="P13">Ievlev aŭskultis, kun intereso kaj ĝojo pririgardante la eminencon. </text:p>
      <text:p text:style-name="P13">— Ĉu Forĝiston voki? — subite rememoris Atanazio. — Kanonojn ja gisi el la sonoriloj necesas? Aŭdis mi, ĉe vi estas fremdlandano en la Kanona korto. La propra ja estas pli bona, kvankam aroganta! Vi kun li nur la kredon ne tuŝu, vi kun li, filo, pri la afero parolu... </text:p>
      <text:p text:style-name="P13">Forĝisto venis, sidiĝis sur la benkon, kunmetis la manojn sur la brusto. Lia vizaĝo estis konsumita, la barbeto elstaris oblikve, la pupiloj estis kolere borantaj Atanazion. Al Silvestro Petroviĉ li eĉ ne rigardis. </text:p>
      <text:p text:style-name="P13">— Ĉu vi atendas? Ne tediĝis? — demandis Atanazio. </text:p>
      <text:p text:style-name="P13">— Atendas! — kun defio en la raŭka voĉo diris Forĝisto. </text:p>
      <text:p text:style-name="P13">— Kiom ankoraŭ vi atendos? </text:p>
      <text:p text:style-name="P13">— Ĝis la Butersemajno. </text:p>
      <text:p text:style-name="P13"><text:soft-page-break/>— Sed se ne venos Ĥanoĥo kun Elio, tiam kiel? </text:p>
      <text:p text:style-name="P13">La okuloj de Forĝisto sovaĝe brilis, li forte kunpremis la manojn sur la brusto, suspiris. </text:p>
      <text:p text:style-name="P13">— Aŭskultu, Forĝisto, — ekparolis Ievlev. — Mi pri vi scias, ke vi estas bona majstro. Granda malfeliĉo, terura ruinigo minacas al la urbo Arĥanĝela... </text:p>
      <text:p text:style-name="P13">Forĝisto movis al Ievlev la rigardon, forturniĝis. </text:p>
      <text:p text:style-name="P13">— Anstataŭ ol kuŝi en ĉerko, — flamiĝante kaj ekscitiĝante, parolis Silvestro Petroviĉ, — ol homojn delogi de vera laboro, vi irus al la Kanona korto kaj pri afero okupiĝus. Ĉu ne la rusa sango en viaj vejnoj fluas? La tuta kanona afero estas en la manoj de fremdulo, sed la propra lertulo, scianta tiun arton, kuŝas viva en ĉerko, por ke en ĝi la lastan juĝon atendi. Ĉu vi ne freneziĝis? Ĉu orfojn, vidvinojn, maljunulojn Arĥangelskajn ne kompatas? Respondu, kial vi silentas? </text:p>
      <text:p text:style-name="P13">En la vizaĝo de Forĝisto nenio ŝanĝiĝis. Li forturniĝis kaj ne diris eĉ vorton. </text:p>
      <text:p text:style-name="P13">— Forkonduku lin en la ĉelon! — ordonis Atanazio. </text:p>
      <text:p text:style-name="P13">Forĝiston oni forkondukis. La eminenco, akompaninte lin per rigardo, diris: </text:p>
      <text:p text:style-name="P13">— Suferi li serĉas, sed mi ne lasas. Dum kvar tagoj eĉ paneron en la buŝon li ne prenis, ne manĝas kaj eĉ akvon ne trinkas. Fastas! Ne gravas, la Butersemajno estas baldaŭ — li ne mortos... Ĉu ankoraŭ aferoj estas? Parolu rapide, alie mi guzliiston vokos! </text:p>
      <text:p text:style-name="P13"><text:soft-page-break/>La aferoj ne plu estis. Atanazio vokis la serviston, ordonis al li voki la avon. Venis blinda maljunulo, blankbarba, kun vizaĝo, kvazaŭ ĉizita el ŝtono, eltrinkis ĉerpilon da forta vodko, almanĝis fiŝon. La servisto donis al li la guzlion. La avo pinĉis la kordojn, ekkantis per forta malalta voĉo. Por momento al Ievlev ŝajnis, ke sub batoj de ventoj ŝanceliĝis, ekbruis jarcenta pina arbaro. Dolĉa tremo kaptis lin, sur la okuloj subite aperis larmoj. La avo kantis pri sentimaj armitaj kompanioj, kiuj iris laŭ ŝtonaj bestaj padoj al la oceano-maro, kantis pri la malvarma oceano, pri ŝipoj, kiuj tranĉas salajn malvarmajn akvojn, pri sanga batalo de prodoj. Ululadis, ĝemadis, minacadis en lia mirinda kanto la maro, al la ĉielo leviĝadis ondegoj, fulmoj fendadis nubojn, en tiuj tondroj, tempestoj kaj buraskoj certe, trankvile murmuregis la kordoj, iris la rusa homo tra ĉiuj suferoj, iris en malproksiman serenan foron. Atanazio ploris, neniom hontante pri larmoj, kapjesadis, sensone flustradis: </text:p>
      <text:p text:style-name="P13">— Tiele, avĉjo, tiele, kara, tiele, bona... </text:p>
      <text:p text:style-name="P13">Ievlev aŭskultis, kaj antaŭ li ial staris Rjabov, la rudristo, tia, kia li vidis lin iam sur la holmeto de la Mosea insulo: li rigardas rekte, en la verdaj okuloj tremas oraj gajaj fajreroj, la larĝajn ŝultrojn kvazaŭ ĉirkaŭverŝas la malsekiĝinta pro pluvo kaftano, trankvile spiras la proda brusto... </text:p>
      <text:p text:style-name="P6"/>
      <text:h text:style-name="P5" text:outline-level="3"><text:bookmark-start text:name="__RefHeading___Toc7174_2093700941"/>4. Kisu la spadon, kapitano Krikov!<text:bookmark-end text:name="__RefHeading___Toc7174_2093700941"/></text:h>
      <text:p text:style-name="P13">En monaĥejojn soldatoj iris subridante, sale ŝercadis, ne sen ĝojo batadis per muskedoj al pezaj pordegoj. En la Nikola-<text:soft-page-break/>Korela monaĥejo dragona leŭtenanto Meĥonoŝin, plej respekte — en la fremdlanda maniero — riverencinte al la prioro, raportis, ke la monaĥejo por konstruado de la citadelo devas doni ducent kvardek kapojn da monaĥoj. </text:p>
      <text:p text:style-name="P13">— Kapojn? — borante la leŭtenanton per la okuloj, redemandis la prioro. </text:p>
      <text:p text:style-name="P13">Meĥonoŝin staris antaŭ li senmove, vestita en ĉio fremdlanda, en buklita peruko, parfumita, aroganta. </text:p>
      <text:p text:style-name="P13">— Mi kulpas, patro, mi misdiris: ne kapojn, sed ekzemplerojn. </text:p>
      <text:p text:style-name="P13">— Ekzemplerojn? — skuiĝante per sia magra korpeto, en furiozo ekkriis la prioro. — Kion vi diras? Kiel vi arogas... </text:p>
      <text:p text:style-name="P13">— Sed kiel do mi esprimu? — perplekse demandis la aroganta leŭtenanto. — Por monaĥo la homa estas fremda, kaj ĉu rajtas mi, pekulo, monaĥojn nomi homoj? </text:p>
      <text:p text:style-name="P13">— Donu al li en la manon, en la manon, — li prenos! — flustris al la prioro la monaĥeja ekonomo. — Li prenos, mastro, nepre prenos. </text:p>
      <text:p text:style-name="P13">La rigardo de la leŭtenanto estis aroganta, sed samtempe atendanta. Sed la prioro ne komprenis kaj nenion donis al Meĥonoŝin. Tiu atendis iom, kunpremis la lipojn, ordonis komenci. </text:p>
      <text:p text:style-name="P13">Kun tamburado sub printempa pluveto oni vicigis linie ĉiujn — kaj dikajn, kaj maldikajn, kaj asketojn, kaj servistojn, kaj tiujn, kiuj ankoraŭ nur intencis monaĥiĝi. Eĉ patron Agafonikon oni starigis en la linion kun ĉiuj. Indulgis oni nur <text:soft-page-break/>la solan prioron. Leŭtenanto Meĥonoŝin, brilante per koleraj okuloj, ludante per malgranda skurĝo, iradis de unu monaĥo al alia, rigardadis al la stultiĝintaj pro dormado kaj tromanĝado vizaĝoj, demandadis mallaŭte: </text:p>
      <text:p text:style-name="P13">— Kaj ĉio ĉi per fasta dieto? Ĉu vi estas sana, patro? </text:p>
      <text:p text:style-name="P13">Kelkaj plorpepadis, ke ili estas malsanaj, la leŭtenanto kredis ne al ĉiu. Ĝisirinte fortikan Barsanufon, li subridis, diris proverbe: </text:p>
      <text:p text:style-name="P13">— Pri via sano, patro, eĉ demandi estas malfaste. Ekstaru kiel dekstraflankulo, eble, vi eĉ iĝos bona dragono. </text:p>
      <text:p text:style-name="P13">Barsanufo ekstaris, kiel estis ordonite, dekstraflanke, glatigis la barbon. Malgranda soldato, kiu estis subridanta apude, flustris: </text:p>
      <text:p text:style-name="P13">— Se la barbon vi razos, tute al homo similos. </text:p>
      <text:p text:style-name="P13">Barsanufo kraĉis, sakris ne laŭ monaĥa maniero. La dragonoj ekridegis, Meĥonoŝin kriis viciĝi, poste, kvazaŭ rememorinte, ordonis al Agafoniko ekipi ĉarojn kun provianto por la monaĥoj, dume por du monatoj, kaj poste oni vidos. Ili ekiris sur la insulon, al la citadelo, antaŭ vespero. La tamburoj batis «iradon», malantaŭe treniĝis monaĥejaj ĉaroj, ŝarĝitaj per faruno, sekigita fiŝo, butero en lignaj tinetoj. La monaĥoj paŝadis po ok homoj en linio, konfuziĝadis, puŝadis unu la alian. En paŝtejo apud la rivera transpasejo, leŭtenanto Meĥonoŝin demandis laŭte: </text:p>
      <text:p text:style-name="P13">— Do, patroj estimataj, ĉu vi eĉ ne scias, kiu piedo estas la dekstra? </text:p>
      <text:p text:style-name="P13"><text:soft-page-break/>La monaĥoj silentis. </text:p>
      <text:p text:style-name="P13">— Do levu, per kiu mano vi krucosignas! </text:p>
      <text:p text:style-name="P13">Ducent kvardek nigraj manikoj leviĝis super la vico. </text:p>
      <text:p text:style-name="P13">— Tiel. Ne vane, videble, en la monaĥejo vi tiom da jaroj suferis. Kiam mi diros — dekstran, tiam pensu, per kio vi krucosignas — per tio paŝu. Kaj nun... maldekstran! </text:p>
      <text:p text:style-name="P13">La korpulentaj grasaj monaĥoj, konfuziĝante, ekpaŝis per la maldekstra, ĉirkaŭaj kampuloj kun miro rigardis, kiel oni instruas monaĥojn pri marŝado. </text:p>
      <text:p text:style-name="P13">Ili transveturis Dvinon sur la fortresa pramo. La soldatoj ekkantis sian dragonan kanton, la monaĥoj kun timo rigardis al la proksimiĝantaj budoj kaj branĉkabanoj de la novdvinaj laborantoj. </text:p>
      <text:p text:style-name="P13">Post Meĥonoŝin la monaĥejon vizitis la pafista regimentestro kolonelo Simono Borisoviĉ Ruĵanskij. La maljuna prioro, senfortiĝinta pro la grandaj problemoj, falintaj sur la monaĥejon, deĵetis de si la cilindran ĉapon, kriegis: </text:p>
      <text:p text:style-name="P13">— La ĉapon prenu do, se tiel. Kovraĵojn de la sanktaj ikonoj deŝiru! Nekristanoj, antikristaj idoj, pu!.. </text:p>
      <text:p text:style-name="P13">La kolonelo respondis: </text:p>
      <text:p text:style-name="P13">— Pro tiaj insultaj vortoj, patro, vi povas pagi. La sonorilojn mi demetas ne por mia propra profito, sed por fandi el ili kanonojn. Sed se vi ilin bezonas, por per sonorado svedajn militistojn renkonti, tiam rekte tiel diru, — ni scios, kia vi estas birdo! </text:p>
      <text:p text:style-name="P13"><text:soft-page-break/>Maljunuloj ĉirkaŭe ekmoviĝis, — kiun li nomis birdo, kontraŭdiulo! Sed la kolonelo rigardis al ili sendepende, la monaĥojn ne timis. La prioro silentis, ektiminte. Ekonomo Agafoniko, vokinte la kolonelon flanken, haste ŝovis al li kudritan en la monaĥejo monsaketon kun ormoneroj. La kolonelo bruniĝis, ĵetis la monsaketon sur la teron, komencis treti ĝin per la botoj. Agafoniko tute perdis la kapon: al Meĥonoŝin li ne donis — malbone, tiun ĉi li pridonacis — ankoraŭ pli malbone... </text:p>
      <text:p text:style-name="P13">Ormoneroj, elfalintaj el la krevinta monsaketo, plu restis kuŝi sur la degela neĝo. Simono Borisoviĉ, insultante, ekiris al la sonorilejo, post li, levinte la baskojn, hastis Agafoniko. Ĉi tie, fumante tabakaĉon, razmuzelaj, kvazaŭ mastroj, iradis soldatoj en mallongaj uniformoj. Unuj estis starigantaj eskalojn, aliaj per hakiloj ĉarpentis trabojn — por mallevi la sonorilon, la triaj estis mezurantaj per mezurilo, kiel fari la laboron. De siaj militistaj ĉaroj ili estis faligantaj marajn peĉitajn ŝnuregojn, ferajn hokojn, martelojn. La frataro estis krucosignanta sin trans anguloj, flustranta preĝojn. </text:p>
      <text:p text:style-name="P13">Morte ektiminte tian grandegan ruinigon, la maljunaj prioroj de la najbaraj monaĥejoj kunvenis en la ĉelo de Agafoniko kaj decidis liberiĝi per pago al la damnita kapitan-komodoro Ievlev. Sekrete ili interkonsentis peti Silvestron Petroviĉ-on per monsako kun cento da bonaj oraj taleroj. La aferon devis fari prioro Doroteo — ruza, nemaljuna ankoraŭ, rufa kaj kalva viro el Sergia malproksima monaĥejo. </text:p>
      <text:p text:style-name="P13">Ĝisatendinte la kapitan-komodoron en la domo de Taisja, li falis antaŭ li al la piedoj, kaptis per siaj manegoj la malsekajn <text:soft-page-break/>pro degelakvo juftajn botojn, ekploris per veraj larmoj. Ievlev deĵetis lin de si, je la kolumo trenis al la pordo, ĵetis de sur la perono en printempan humidon, komencis bati en mallumo per la piedoj. Doroteo estis grasa, mola, ŝmacadis en la flako, ojadis, ekrampis kvarpiede al la pordego. La ĉenhundoj, terure graŭlante, estis ĵetiĝantaj al la rampanta en robo grasa homo. Ievlev ĵetis post li la monsakon, promesis la sekvan senditon bati per bastonoj senkompate en la arestejo. </text:p>
      <text:p text:style-name="P13">— Kial vi, Silvestro Petroviĉ? — demandis Taisja. </text:p>
      <text:p text:style-name="P13">Ievlev ne respondis, frapis per la pordo, falis sur la benkon. Li tremegis, dentoklakadis, sufokiĝis. Ekde tiu tago li iĝis eĉ pli severa, paroladis tute malmulte kaj nur longe silente karesadis Ivaĉjon kaj iam, malofte, gajiĝinte, ludadis kun li. </text:p>
      <text:p text:style-name="P13">En la Pertominskan monaĥejon direktis sin maristoj sur multaj ŝipoj sub komando de ferdekestro Semisadov. La monaĥoj tiam, ne atendante malfeliĉon, en sia foro estis distilantaj vodkon por vendo. Semisadov eksentis la leĝorompon, la monaĥoj decidis liberiĝi per granda donaco. La ferdekestro, ekvidinte dolĉajn vizaĝojn de siaj subuloj, ordonis la vodkon verŝi en la maron. Sub grakado kaj oĥado de la maristoj oni elverŝis la vodkon el la bareloj. La matrosoj koleriĝis, la sonorilojn demetis rapide, dum duontago. Samtiam estis farita elekto de la monaĥoj — kiun lasi, kiun peli al laboro. Rezultis cent tridek bonaj laborantoj, bone nutritaj kaj sanaj. Dum ili iris mare en bona vetero, la maristoj entreprenis sur kelkaj ŝipoj lukti kontraŭ la monaĥoj. Sur unu barko oni preskaŭ falis en la akvon, sur la alia bonsana monaĥo tiom ardiĝis, ke kune kun kanonisto elfalis trans la ŝipflankon kaj en <text:soft-page-break/>la akvo plu kriis: «Ĉu vivon aŭ morton?» La matrosoj krevis pro rido, apenaŭ troviĝis unu, kiu komprenis treni la dronantojn per hokstango. </text:p>
      <text:p text:style-name="P13">Kune kun la monaĥoj en la fortreson estis liveritaj ŝtono kaj kalko, brikoj kaj segita ligno, ĉarpentitaj platoj kaj argilo. Kun longa malgaja zumo oni kunrulis en la Kanonan korton grandajn kuprajn sonorilojn de la malnova monaĥejo — por refandi ilin al kanonoj. </text:p>
      <text:p text:style-name="P13">Masonistoj, ĉarpentistoj, terfosistoj estis riparantaj la urban muron en Arĥangelsko; ekde mateniĝo ĝis krepusko la malnovaj turoj, kiuj staris super Dvino — la Akva, la Borda, la Gasta, — estis kovritaj de homoj. Portistoj estis levantaj supren, sur etaĝojn ŝtonon — por firmigi embrazurojn; ĉe kanonaj kaj muskedaj embrazuroj ĉarpentistoj estis metantaj anstataŭ la putrintaj novajn plankojn, instaladis kestojn por pulvo, por kuglegoj, kanonaj majstroj estis ĝustigantaj la kanonojn, por pafi per harditaj kuglegoj al ŝipoj de svedaj militistoj. Inter la turoj, kiuj estis gardantaj la urbon ĉe Dvino, oni instaladis batalajn pontojn kun ŝildoj, sur la tegmentoj de la turoj ĉarpentistoj estis konstruantaj kaĝojn, por ke la gardostarantoj malproksime vidu la riveron kaj ĉion, kio okazas sur ĝi. Sur Dvino, en ankraj haltejoj, oni metadis kaŝitajn baraĵojn, mallevadis sur la fundon grandegajn araneojn, ligitajn el traboj; dume tiuj araneoj estis markataj per specialaj buoj. Triopajn baraĵojn el traboj, metitaj dense, oni konstruis en la lokoj, kie al la malamikoj elŝipiĝo povus ŝajni oportuna. Tie, kie la baraĵoj ne estis, staris kanonoj, ruze kaŝitaj, nevideblaj por okulo. </text:p>
      <text:p text:style-name="P13"><text:soft-page-break/>El la Gasta kajo fidindaj homoj, tiuj, kiuj povis teni siajn buŝojn fermitaj, kaŝe, nokte trafosis subteran pasejon al Dvino mem. De tie soldatoj povis eliri en malantaŭaĵon de svedoj tiam, kiam tiuj penos penetri en la urbon. </text:p>
      <text:p text:style-name="P13">En malvarmaj ventaj tagoj de frua norda printempo, sub malseka neĝo, sub pluvo, sur sledo laŭ ŝvelinta Dvina glacio, rajde, piede, ĉiam kun kunmetebla mezurilo en la poŝo, rapida en moviĝoj, perdinta la voĉon pro humideco kaj malsato, aperadis Ievlev jen ĉe la skansoj en la buŝo de Dvino, jen en la Novdvina citadelo, jen en la Sepurba domo<text:bookmark text:name="xnoto-2-02-4-1"/><text:note text:id="ftn10" text:note-class="footnote"><text:note-citation>10</text:note-citation><text:note-body><text:p text:style-name="P2">Sepurba domo (Семиградская ратуша, Семиградская изба) — speciala kancelario, establita de Petro I, reginta la konstruadon de la citadelo. Deveno de la nomo estas malklara <text:span text:style-name="T4">(trad.)</text:span></text:p></text:note-body></text:note>, kie ŝtelema kaj ruza kancelariano Gusev estis reganta konstruajn provizojn kaj monon, destinitan por la fortreso. Ĉi tien, en grandegan korton, ĉirkaŭbaritan per palisaro, oni faligadis trabojn, tabulojn, ŝtonon, brikojn, kalkon; ĉi tien oni kunpeladis homojn, ĉi tie ofte fumadis lignofajroj, sur kiuj estis kuirata likva supo por laborantoj, el ĉi tie estis skribataj paperoj al Moskvo, ĉi tien al Silvestro Petroviĉ oni venadis kun larmaj petskriboj, ĉi tie li akceptadis la pafistan regimentestron, leŭtenanton Meĥonoŝin-on, kaporalon Krikov-on, sulkiĝante, aŭskultadis iliajn vortojn, konsentadis aŭ nuligadis iliajn ordonojn. </text:p>
      <text:p text:style-name="P13">Pro ĉiama nesufiĉa dormo la okuloj de Ievlev iĝis ruĝaj, pro neĝo, pluvoj, ventoj la vizaĝo bruniĝis. Foje, enfalinte sub glacion sur Dvino, li dum kelkaj horoj ne povis ŝanĝi la vestaĵojn al sekaj. Baldaŭ lin komencis tordi febro. Li penadis kontraŭstari la malsanon, timante ekmalsani por longe; avino Eŭdoĥa kuracadis lin per siaj pocioj, per ursgrasa ŝmiraĵo, per <text:soft-page-break/>varmega bano — tio ne helpis. La vojevodo sendis fremdlandan kuraciston, Silvestro Petroviĉ la fremdlandajn dekoktaĵojn elverŝis — la kuracisto ne estis fidinda por li. La febro forpasis per si mem, sed komencis neelteneble dolori la kubutoj, genuoj, ŝultroj. Nokte pro la doloro per si mem el la okuloj eliĝadis larmoj. Jegorĉjo frotadis la kapitan-komodoron per vodko kun pipro, metadis fomentaĵojn. Matene iĝadis pli facile, sed la kruroj iĝis ne tro obeemaj. Silvestro Petroviĉ ordonis al Jegorĉjo eltranĉi promenbastonon, komencis iradi, apogante sin sur la bastono. Dumaano Larionov kategorie sciigis al la vojevodo: </text:p>
      <text:p text:style-name="P13">— Ne longe, tute ne longe vivos ĉi anatemito. Kiam la somero venos — li nigriĝos, kaj ni faros sepultan diservon... </text:p>
      <text:p text:style-name="P13">La vojevodo suspiris: </text:p>
      <text:p text:style-name="P13">— Kiam prenos lin la Sinjoro, tiam ni ĝojos. Nun estas tro frue. </text:p>
      <text:p text:style-name="P13">Kancelariano Gusev, ekvidinte Ievlev-on peze apogiĝi sur bastono, flustris pri tio al okupiĝantaj pri torturoj en la arestejo Abrosimov kaj Molokojedov: </text:p>
      <text:p text:style-name="P13">— Per tri piedoj li ekiris, kvankam la aĝo ne estas maljuna. Do ĉi tie ni lin entombigos... </text:p>
      <text:p text:style-name="P13">— Kun funebro! — hihiis Abrosimov. </text:p>
      <text:p text:style-name="P13">— Ja ni funebros! — promesis Molokojedov. </text:p>
      <text:p text:style-name="P13">En la Sergia, en la Nikola-Korela, en la Pertominska monaĥejoj oni transdiradis ĝoje la Arĥangelskajn novaĵojn: </text:p>
      <text:p text:style-name="P13"><text:soft-page-break/>— Ievlev, hunda ido, mortaĉas: la vizaĝo magriĝis, la okuloj iĝis sangaj, ne longe ni atendos... </text:p>
      <text:p text:style-name="P13">— Kancelariano Gusev al patro ekonomo diris: en la Sepurba domo li ion faras, kaj poste subite ĝemas. Videble, la satana fajro lin bruligas, bruligas... </text:p>
      <text:p text:style-name="P13">— Tio estas puno al li pro niaj sanktaj sonoriloj. Pro niaj larmoj, pro nia malfeliĉo, pro nia silento sensonora... </text:p>
      <text:p text:style-name="P13">Ĉe vojevodo Aleksio Petroviĉ neniam estadis Ievlev. Ĉion li decidadis kaj faradis mem, kvazaŭ la princo eĉ ne ekzistus en la mondo. Prozorovskij silentis, timante enmiksiĝi, sed furioziĝadis kun ĉiu tago pli kaj pli. Li eĉ veturis por konsilo al ĉefepiskopo Atanazio. La maljunulo akceptis lin en plena diserva vesto, diris humile: </text:p>
      <text:p text:style-name="P13">— Mi preĝas pro ci, vojevodo glorinda. </text:p>
      <text:p text:style-name="P13">Kuracisto Des-Fonteines al demandoj de la princo pri forto de la sveda militistaro levadis la ŝultrojn, respondadis mallonge: </text:p>
      <text:p text:style-name="P13">— Narvo, princo, por multaj jaroj ĉion antaŭdecidis. </text:p>
      <text:p text:style-name="P13">La vojevodo ĝemadis: </text:p>
      <text:p text:style-name="P13">— Ĉu oni bruligos do la urbon? </text:p>
      <text:p text:style-name="P13">— Estas multe probable, ke la urbo estos forbruligita. Reĝo Karolo ne parolas al vento. </text:p>
      <text:p text:style-name="P13">— Ĉu per granda forto ili venos, kiel vi pensas? </text:p>
      <text:p text:style-name="P13">— Per malgranda forto iri ne havas sencon, princo. </text:p>
      <text:p text:style-name="P13"><text:soft-page-break/>— Sed jen ja kanonojn la kapitan-komodoro gisas, la fortreson konstruas, la pafistojn instruas... </text:p>
      <text:p text:style-name="P13">Des-Fonteines silentis. Lia malhela vizaĝo esprimis nenion. La okuloj rigardis al la muro, preter la vojevodo. </text:p>
      <text:p text:style-name="P13">— Kial vi silentas? Mi konsilon petas, sed li silentas. </text:p>
      <text:p text:style-name="P13">Foje la kuracisto diris, ke li povus supozi la rezulton de la batalo, se li scius, kia estos la fortreso. La vojevodo maltrankviliĝis, sendis kancelarianon Molokojedov-on en la Sepurban domon, por ke venu inĝeniero Rezen kaj raportu, kia estas la fortreso. La inĝeniero venis vespere, abunde vespermanĝis ĉe la riĉa bojara tablo, poste diris, arogante montrante la dentojn: </text:p>
      <text:p text:style-name="P13">— La fortreso estos bonega, kaj mi povas veti mian kapon, ke neniu ŝipo senpune preter la fortreso pasos al la urbo. </text:p>
      <text:p text:style-name="P13">Prozorovskij ofendiĝis: </text:p>
      <text:p text:style-name="P13">— Mi unuafoje aŭdas. Ĉio estas sekreta, ĉio estas kaŝa... La vojevodon mem vi ĉirkaŭiras. </text:p>
      <text:p text:style-name="P13">La inĝeniero demandis kun stulta aspekto: </text:p>
      <text:p text:style-name="P13">— Sed ĉu la princo ne havas kopion de desegnaĵoj de la fortreso? </text:p>
      <text:p text:style-name="P13">Des-Fonteines diris, ke, malgraŭ maldececo, la desegnaĵojn la princo ne vidis. </text:p>
      <text:p text:style-name="P13">— Kaj ĉu ankaŭ vi, respektinda magistro, same ne vidis? </text:p>
      <text:p text:style-name="P13">Por momento la rigardoj de la fremdlandanoj — la bremenano inĝeniero Rezen kaj la svedo, nomanta sin dano, <text:soft-page-break/>kuracisto Des-Fonteines — renkontiĝis. Rezen estis mokanta la svedon. Kuracisto Des-Fonteines pensis senkolere: «Ruzulo, deziras monon. Bone, la sia por la propra ne estas malamiko, mono estos. Por komenco ni donos pli multe, ne avaros». </text:p>
      <text:p text:style-name="P13">La vojevodon kun Rezen la kuracisto ne sen peno pacigis, la festeno daŭris longe, oni drinkis tre multe, la inĝeniero rimarkeble ebriiĝis. Poste li per ebria voĉo proponis al la vojevodo fari grandan honoron — viziti la citadelon. Akompanante la inĝenieron al la sledo, la kuracisto diris germane, ke bonaj servoj estas bone rekompencataj. </text:p>
      <text:p text:style-name="P13">— De kiu? — demandis Rezen. </text:p>
      <text:p text:style-name="P13">La kuracisto klarigis, ke <text:span text:style-name="T4">Herr</text:span> Ievlev vane estas tiel malamika kun la vojevodo, kun kiu necesas havi bonajn rilatojn. La princo estas influhava persono en la ŝtato, li estis siatempe vojevodo en Azovo, ĝuste tiutempe, kiam la pafistoj tie ribeliĝis. La pafistoj estis la plej malbonaj malamikoj de la Siro. Ne indas forgesi, ke la ribelantoj postulis eldoni al ekzekuto du personojn, nur du: la nun forpasintan glorindan admiralon sinjoron Franciskon Lefort-on kaj la princon-vojevodon Prozorovskij-on. La Siro multe ŝuldas al Prozorovskij kaj elkore respektas lin, dum la princo ĉi tie ne havas eĉ la planon de la fortreso. </text:p>
      <text:p text:style-name="P13">Rezen montris la fortikajn dentojn, balancis la kapon, konsentante, sed subite demandis: </text:p>
      <text:p text:style-name="P13">— Ĉu vi longe loĝis en Svedio? Vi havas svedan prononcon. </text:p>
      <text:p text:style-name="P13">Des-Fonteines pro neatenditeco konfuziĝis. </text:p>
      <text:p text:style-name="P13"><text:soft-page-break/>La nokton li pasigis maltrankvile, sen dormo. </text:p>
      <text:p text:style-name="P13">En la sekva tago Rezen mem alveturis por la vojevodo, sed la kuraciston al la konstruado de la fortreso li ne invitis. Des-Fonteines ne diris eĉ vorton, sed la vojevodo kriis. La inĝeniero respondis al li seke: </text:p>
      <text:p text:style-name="P13">— Mi, princo, nur plenumas la ordonon de sinjoro kapitan-komodoro. Li estas por mi estro, mi estas por li subulo. Li diris: en la fortreson veturos nur unu, kaj neniu krome, — vojevodo princo Prozorovskij. Kio koncernas sinjoron kuraciston Des-Fonteines-on, do li atendos sinjoron vojevodon en la domo en Arĥangelsko. Jen ĉio. Kaj neniel alie. </text:p>
      <text:p text:style-name="P13">La vojevodo deziris krii al Rezen plu, sed ekvidinte lian malmildan, firman rigardon, la kunpremitajn lipojn, kraĉis kaj eksidis en la kaleŝon. Des-Fonteines kurbiginte la dorson revenis en la vojevodan palacon. Lia afero estis malbona — li komprenis tion. La rusoj ion sciis pri li, sed kion? Kaj de kiu? Ĉu li estas ne sufiĉe singarda? </text:p>
      <text:p text:style-name="P13">La tago estis venta, malvarma, kun oblikve fluganta malseka neĝo. Korpulenta, grandventra, en alta gorĝpelta ĉapo, en peza peltmantelo, la vojevodo kun peno grimpis sur monton da brikoj, tuj ŝvitiĝis, apenaŭ sukcesante sekvi la rapidkruran kaj malpezan inĝenieron. Jen al li ŝajnis, ke ili turniĝas sur unu loko, jen ke tiun ĉi muron li vidis de alia flanko, jen ke la fortreso estas tro granda, jen ĝi ŝajnis tro malgranda. Ĉie kun tondro frapadis marteloj de ŝtontajlistoj, pezaj, sur ĉenoj, ŝtipbatiloj enbatadis fostojn; neatendite ĉe la orelo mem de la princo bojis kanono; kiam li turniĝis, al li ŝajnis, ke la kanonistoj ridas. </text:p>
      <text:p text:style-name="P13"><text:soft-page-break/>— Ili elprovas! — klarigis serioze Rezen. — Ĉi tie estas tiel ĉiam. Estas tre malfacile fari ĝustajn kalkulojn, kaj tial hieraŭ al unu ĉarpentisto estis bruligita la vizaĝo... </text:p>
      <text:p text:style-name="P13">Ili iradis longe. Ŝvito de la vojevodo verŝiĝis rivere, ju pli multe li rigardadis, des malpli multe komprenadis. Rezen klarigadis nekompreneble, maltrafe enmetadis fremdajn vortojn, turniĝadis sur unu loko, subite kaptadis la princon je la maniko kaj trenadis post si, subite okazadis tiel, ke ili bezonas rampi sub traboj, kiuj tuj povas fali. En krepusko ree pafis kanono; de la muro, tondrante, batiĝante al la skafaldo, falis tino kun argilo. </text:p>
      <text:p text:style-name="P13">— Falu vi ĉiuj al la diablo! — diris la princo. — Mortigos vi min ĉi tie. Konduku min al la barko, Dvinon mi transveturos, eksidos en la kaleŝon... </text:p>
      <text:p text:style-name="P13">Nenion kompreninte, la vojevodo revenis hejmen, trinkis kvason kaj kuŝiĝis dormi. Matene al la vojevodo subite venis Ievlev kun spado, en gantoj, kun tri razmuzelaj soldatoj. Aleksio Petroviĉ ree senkuraĝiĝis, — ĉu estas ordono de Romodanovskij, ĉu oni eksciis ion malbonan en Moskvo; la globokululo ja povas, hodiaŭ vi al li estas la unua amiko, sed se li ekscias pri vi ion ne necesan — tuj en la Preobraĵenskan kancelarion: torturi! </text:p>
      <text:p text:style-name="P13">Enirinte, Ievlev longe silentis, la soldatoj staris kiel ŝtonaj statuoj. Finfine, kiam la vojevodon kaptis tremo, Ievlev ekparolis — deklaris, por kio li venis: la kuracisto de dana deveno, aŭ ŝajniganta sin dano magistro Lars Des-Fonteines devas ne pli malfrue, ol en la hodiaŭa vespero, forveturi al si eksterlanden. </text:p>
      <text:p text:style-name="P13"><text:soft-page-break/>— Ĉu vi, patro mia, freneziĝis? — kuraĝiĝante, demandis la vojevodo. — Ĉu vi ne scias, ke ĉi glora kaj klera kuracisto kun la cara militistaro al Azovo iradis, ĉe Narvo niajn militistojn kripligitajn per sia arto kuracadis, kun mi estis en la pasinta vojevodeco, dum multaj jaroj bonege sian laboron en Arĥangelsko plenumas... </text:p>
      <text:p text:style-name="P13">Ievlev silentis, rekte rigardante en la vizaĝon de la vojevodo per siaj bluaj, glaciaj okuloj. </text:p>
      <text:p text:style-name="P13">— Tro kuraĝa vi, amiko, iĝis! — skuante la grasajn vangojn, alpaŝante al Silvestro Petroviĉ, diris la vojevodo. — Ne laŭdos oni pro tio en Moskvo. Mi, sinjoro mia, estas ne simpla homo, de la patroj ni... </text:p>
      <text:p text:style-name="P13">— Per patraj ostoj komerci estas granda peko! — interrompis la vojevodon Ievlev. — Kaj pri vi, princo, mi tro multe ĉi tie aŭdis. Sed hodiaŭ ne pri tio temas, ne por tio mi kun soldatoj al vi venis. La fremdlanda kuracisto, havanta lokon de loĝado en via domo, princo, estas rimarkita de ni en agoj, kiuj ne povas esti traktataj alie, ol kiel servo al la malamiko — tio estas al la sveda flanko. Por kio via kuracisto bezonas scii la planon de la fortreso Novdvina? Por kio tiuj liaj fiaj streboj trovas subtenon en viaj agoj, sinjoro vojevodo? Informisto, kaŝita sendito, sekreta spiono — jen kiu estas via magistro, kaj mi per mia potenco, donita al mi de la Siro, ordonis sendi lin for, sed vi, princo-vojevodo, perdinte konsciencon, lin defendas. Se vi ne eldonos la kuraciston libervole, mi emos supozi, ke ankaŭ vi al li helpas, ĉu intence aŭ pro stulteco, — pri tio oni en Moskvo ekscios... </text:p>
      <text:p text:style-name="P13"><text:soft-page-break/>La vojevodo konfuziĝis, ekbalbutis sensencaĵon, minacis per la Siro. Ievlev lasis al li paroli sufiĉe kaj ankoraŭ timigis — pli forte. La princo palpebrumis, snufis, pensis iom, suspiris; levinte la ŝultrojn, konsentis, ke, eble, li ne sufiĉe konis sian kuraciston. </text:p>
      <text:p text:style-name="P13">— Tiele estas pli bone! — severe finis la konversacion Ievlev. </text:p>
      <text:p text:style-name="P13">En la korto jam staris jungaĵo de sataj doganejaj ĉevaloj. Kaporalo Krikov en la ĉambro de la kuracisto estis silente rigardanta, kiel tiu prepariĝas. Des-Fonteines, penante konservi trankvilon, estis metanta en vojaĝan kofron latinajn librojn, monon, ĥirurgiajn instrumentojn. Samloken, garde ĉirkaŭvolvinte per ĉifono, li metis ĉizitan el eburo figureton, — Krikov ekvidis nur la supron de la gorĝpelta ĉapo kaj tuj rekonis sian laboraĵon, malaperintan en pasintaj jaroj, kiam laŭ la ordono de kolonelo Snivin la rajdistoj enrompiĝis en lian loĝejon. </text:p>
      <text:p text:style-name="P13">— Montru! — trankvile diris li. </text:p>
      <text:p text:style-name="P13">La kuracisto etendis la figureton. Krikov metis ĝin sur la polmon, — jen kiam ĝi troviĝis, la maljuna vojevodo kun ventrego, koruptulo kaj maljusta juĝisto, mallarĝiginta la porkajn, grasiĝintajn okuletojn, elmetinta antaŭen la dikan kruron. </text:p>
      <text:p text:style-name="P13">— Ĉi aĵo estas ŝtelita disde mi! — diris Atanazio Petroviĉ. </text:p>
      <text:p text:style-name="P13">— Sed ĝin al mi donacis sinjoro kolonelo Snivin! — diris la kuracisto. </text:p>
      <text:p text:style-name="P13"><text:soft-page-break/>— Ĝuste li estas la ŝtelinto! — respondis Krikov. </text:p>
      <text:p text:style-name="P13">Des-Fonteines levis la ŝultrojn. Krikov metis la figureton en la brustan poŝon, fermis la butonon de la kaftano. Lia vizaĝo estis morna: se tiu forveturigos la «vojevodon», tiu mokos ĝin, diros — jen kiaj ili estas, la moskvianoj. Ne vi, spiono, niajn malfeliĉojn moku. Ni mem, kiam venos horo, solvos... </text:p>
      <text:p text:style-name="P13">Kurbe ridetante, Des-Fonteines kun la skatolo en la mano eliris en la korton. Tri doganaj soldatoj estis donitaj al li por akompano ĝis Somera Zolotica. Tie solovkiaj prizonaj monaĥoj devis liveri la fremdlandanon ĝis la limo: Silvestro Petroviĉ skribis al ili leteron. </text:p>
      <text:p text:style-name="P13">Des-Fonteines eksidis en la sledon, kovriĝis per ursa felo. </text:p>
      <text:p text:style-name="P13">Krikov rajde akompanis la sledon ĝis la bariero, svingis al amikoj-doganistoj la manon en ganto, ekrajdis reen al la Sepurba domo — raporti al Ievlev, ke la spiono estis elveturigita. </text:p>
      <text:p text:style-name="P13">Silvestro Petroviĉ ordonis al Krikov atendi. Jegorĉjo ien haste forkuris, gaje kaj mistere palpebruminte al Atanazio Petroviĉ. En la ĉambron al la kapitan-komodoro, knarante per la altbotoj, retenante ĉe la femuro la spadon, per rapidaj paŝoj trairis la pafista regimentestro, poste, en varma mantelo, leŭtenanto Meĥonoŝin, ankoraŭ du oficiroj — pafistaj centestroj Merkurov kaj Ĵivotovskij, ambaŭ solenaj, kun sabroj. Paŝis sur sia lignaĵo, fumante pipon, ferdekestro Semisadov. </text:p>
      <text:p text:style-name="P13">Atanazio Petroviĉ plu atendis, amare pensante: «Sed ke mi atendas, neniu zorgas. Mi estas kaporalo. Ne kompareblas mia mizereco kun tiuj grandsinjoroj. Ne gravas, ke mi estas <text:soft-page-break/>grizhara, ke pro falsa akuzo mi estis malglorita, kiun tio interesas!» </text:p>
      <text:p text:style-name="P13">Subite aperis iam malaperinta Forĝisto — rigora, severa, magra. Atanazio Petroviĉ subridis senkolere, diris al Teodozo Forĝisto: </text:p>
      <text:p text:style-name="P13">— Kaj la Butersemajno jam antaŭlonge pasis! Ĉu vi plu vivas? Kie estas via lasta juĝo? Ĉu vi atendas? </text:p>
      <text:p text:style-name="P13">— Nun ne atendas, sufiĉas... </text:p>
      <text:p text:style-name="P13">Li eksidis apud Krikov, elprenis el la sako panpinton, komencis maĉi. </text:p>
      <text:p text:style-name="P13">— Kion do vi nun faros? — demandis Krikov. </text:p>
      <text:p text:style-name="P13">— Ni vidos. Eble, kanonojn gisos, se necesas. Ĝis la tempo. </text:p>
      <text:p text:style-name="P13">— Kaj poste? </text:p>
      <text:p text:style-name="P13">— Kaj poste mi trovos, kiu pri ĉio kulpas. </text:p>
      <text:p text:style-name="P13">— Kiel do? </text:p>
      <text:p text:style-name="P13">— Jen tiel. Mi trovos kaj punos. Laŭ justo mi vivos... </text:p>
      <text:p text:style-name="P13">Li finmanĝis sian panpecon, elŝutis la panerojn en la buŝon, nodis la sakon per basto. Finfine ankaŭ lin oni vokis al Silvestro Petroviĉ. Li estis ĉe la kapitan-komodoro nelonge, eliris gajiĝinta, diris, ke li iras al la Kanona korto. Post Forĝisto al Silvestro Petroviĉ iris kancelariano kun plumo sur la orelo, kun abako, poste amase — metiistoj, post ili la inĝeniero el la citadelo — Rezen. Krikov plu ne estis vokata. Ĉe krepusko, perdinte paciencon, li eniris sen voko. Ievlev ordonis atendi plu. </text:p>
      <text:p text:style-name="P13"><text:soft-page-break/>Kiam oni bruligis la kandelojn, revenis anhelanta Jegorĉjo, alportis longan, kovritan per ĉifono volvaĵon. </text:p>
      <text:p text:style-name="P13">— Ĉu longe mi ankoraŭ atendu ĉi tie kiel fosto? — kun kolero demandis Krikov. </text:p>
      <text:p text:style-name="P13">— Ja se mi ĝin nenie povis trovi! — kulpe respondis Jegorĉjo. — Al ĉiuj majstroj mi kuradis, la piedojn batis... </text:p>
      <text:p text:style-name="P13">— Kion trovi? </text:p>
      <text:p text:style-name="P13">Jegorĉjo montris la volvaĵon, forsvingis, foriris. Kaj nur kiam oni eksonoris vespron, Jegorĉjo aperis en la pordo, proklamis kun soleneco: </text:p>
      <text:p text:style-name="P13">— Atanazion Petroviĉ-on Krikov-on petas veni al li la kapitan-komodoro! </text:p>
      <text:p text:style-name="P13">Krikov eniris, ĉirkaŭrigardis. La pafista regimentestro, centestroj Merkurov kaj Ĵivotovskij, leŭtenanto Meĥonoŝin, Semisadov, Jegorĉjo, aliaj oficiroj — ĉiuj estis ĉi tie. Hele brulis kandeloj en kandelingoj, po kvin kandeloj en ĉiu, la vizaĝo de Ievlev estis severa, pala. </text:p>
      <text:p text:style-name="P13">— Ĉiuj staru! — diris li per akra voĉo kaj malvolvis paperon, de kiu pendis granda, sur ŝnuretoj sigelo. — Per ukazo de lia cara moŝto Siro Petro Aleksejeviĉ... </text:p>
      <text:p text:style-name="P13">Krikov aŭskultis, ne komprenante. Poste li komprenis. Ievlev iris al li tra la tuta ĉambro, tenante sur la etenditaj manoj spadon kun orumita tenilo, kun portepeo kaj portrimeno. La oficiroj staris senmove, turninte la kapojn maldekstren, sur la grasa vango de la pafista regimentestro rampis larmo. <text:soft-page-break/>Merkurov spiris plenbruste, ofte. Semisadov aspektis kuraĝe, sed sur liaj razitaj vangoj ludis makzelmuskoloj. </text:p>
      <text:p text:style-name="P13">— Kisu la spadon, sinjoro kapitano Krikov! — diris Ievlev, starante kontraŭ Atanazio Petroviĉ. — Mi esperas pri tio, ke la pikilo de ĉi bonega ŝtalo en ne malproksimaj tempoj, estante en viaj manoj, donos al ni cirkonstancojn, necesajn por promocio de vi el kapitano al majoro. </text:p>
      <text:p text:style-name="P13">Atanazio Petroviĉ ekstaris sur unu genuon. Ievlev etendis al li la spadon, li prenis ĝin sur la polmojn de siaj grandaj fortaj manoj, kisis la tenilon, leviĝis. Silvestro Petroviĉ brakumis lin, viŝis per sia tuko la vilan, malsekan pro larmoj vizaĝon. La oficiroj kungregiĝis, karespremadis, brakumadis Krikov-on, frapadis lin al la larĝaj ŝultroj; li ridetadis perplekse, aŭskultis la vortojn de Ievlev: </text:p>
      <text:p text:style-name="P13">— Kaj ĉio tio ne estis. Forgesu, karulo. Nu, ni iru, Taisja Antipovna la tablon primetis, por festi. Ni drinkos iomete je la sano de kapitano Krikov Atanazio Petroviĉ... </text:p>
      <text:p text:style-name="P6"/>
      <text:h text:style-name="P5" text:outline-level="3"><text:bookmark-start text:name="__RefHeading___Toc7176_2093700941"/>5. En torturejo<text:bookmark-end text:name="__RefHeading___Toc7176_2093700941"/></text:h>
      <text:p text:style-name="P13">Dorminte post tagmanĝo, vojevodo princo Aleksio Petroviĉ, akompanata de dumaano Ivano Simonoviĉ Larionov kaj kancelarianoj Abrosimov, Molokojedov kaj Gusev, iris aŭskulti, kion parolas sub torturo la kaptitaj latronoj Gridnev kaj Vataĵnikov. La dumaano, helpante al la bojaro malleviĝi de la perono de la vojevoda palaco, diris konfide: </text:p>
      <text:p text:style-name="P13"><text:soft-page-break/>— Unu el ili certe vidis per la propraj okuloj tiun veninton Azovan, kiu kontraŭ vin, princo, la popolon ribeligas. Lancistoj, latronoj, murdistoj. Gardu vin, princo-vojevodo, gardu; ni gardas vin samkiel la patron-caron, sed ĉu ni povas ĉion kontroli? Trans ĉiu angulo oni povas embuski... </text:p>
      <text:p text:style-name="P13">Ŝmacante sur flakoj en la korto, la princo timeme rigardis ĉirkaŭen, nun li entute ne forlasadis la loĝejon. Ĉe la sledo staris akompanantaj gardistoj kun halebardoj, kun sabroj, kun klaboj — por bati maliculojn, se ili atakos la trajnon de la vojevodo. </text:p>
      <text:p text:style-name="P13">En riĉa peltmantelo el dorsoj de ruĝ-nigraj vulpoj, en gorĝpelta ĉapo kun perloj, la bojaro traveturis per la sledo ĝis firma kverka barilo, kiu estis ĉirkaŭanta enfositan en la teron, malheliĝintan pro tempo domon, malleviĝis laŭ ŝtupoj malsupren kaj eksidis sur benkon, anhelante kaj viŝante la vizaĝon per tuko. Torturisto Pozdjunin estis rapide finmanĝanta en malhela angulo fastan manĝaĵon — premitajn pizojn kun oleo kaj frititajn cepajn pirogojn. La latronon oni estis rekonsciigantaj per akvo kun neĝo, — necesis atendi. </text:p>
      <text:p text:style-name="P13">— Kvason alportu! — ordonis Aleksio Petroviĉ. — Pro salaĵo mi trinki deziras. </text:p>
      <text:p text:style-name="P13">Oni alportis kvason, la princo trinkis, komencis turni la fingrojn sur la ventro — enuis. Kancelariano Molokojedov, elstariginte antaŭen la barbeton, flustris pri Ievlev, kiom fia li estas homo. El fidindaj buŝoj estas sciate: en preĝejoj oni lin ne vidis, nun estas fasto, kaj li, damnita, ne fastas. Kancelariano Abrosimov kapjesadis. </text:p>
      <text:p text:style-name="P13"><text:soft-page-break/>Finfine Gridnev ekĝemis, oni lin ankoraŭ foje priverŝis per glacia akvo, torturisto Pozdjunin viŝis la manojn per viŝtuko, tiris kanabajn ŝnurojn, glatumis ŝeklon, por ke ĉio estu en ordo, por ne senhonoriĝi antaŭ la bojaro. Kancelariano Molokojedov per kentorĉo bruligis kandelojn en alia kandelingo, akrigis plumon, malvolvis paperan volvaĵon — skribi. </text:p>
      <text:p text:style-name="P13">— Nu, faru, faru! — ordonis dumaano Larionov al la torturisto. — Moviĝu pli vigle... </text:p>
      <text:p text:style-name="P13">Du senteraj kampuloj, kiuj loĝis ĉe la prizona domo, alportis Eŭtimion. Stari li ne povis — ili sidigis lin sub la pendigilo. Pozdjunin metis liajn manojn en la ŝeklon, ligis per maŝo, ĵetis demandan rigardon al dumaano Larionov. Tiu, dismetante siajn blondajn lipharojn sur la vangojn, apogis la kubutojn sur la tablo, prepariĝis aŭskulti. La ŝnuro stride knaris. Sur la rozkolora haŭto de Gridnev videbliĝis la ripoj, la korpo iĝis longa, kvazaŭ ne vivanta. Pozdjunin per la dekstra mano prenis knuton, plektitan el tatara lonicero, prepariĝis al bato. </text:p>
      <text:p text:style-name="P13">— Vi faru pli facile! — ordonis la dumaano. — Batu, sed sen tiro! </text:p>
      <text:p text:style-name="P13">Kaj, turniĝinte al Prozorovskij, klarigis: </text:p>
      <text:p text:style-name="P13">— Bona estas nia torturisto, pli bonan ne eblas trovi, sed nur li tro forte batas. Kaj se kun tiro — tiam atendu dum ne malpli ol horo, kiam oni rekonsciigos per akvo... </text:p>
      <text:p text:style-name="P13">La ŝnuro plu knaradis. Gridnev tute ekpendis, en la silento aŭdeblis lia fajfanta spirado. La dumaano, plu dismetante sur la vangojn la lipharojn, demandis: </text:p>
      <text:p text:style-name="P13"><text:soft-page-break/>— Nu, oĉjo, ĉu vi diros honeste? </text:p>
      <text:p text:style-name="P13">Gridnev respondis tuj, per trankvila voĉo, kvazaŭ estus sidanta sur benko: </text:p>
      <text:p text:style-name="P13">— Vi konu vian oĉjon torturiston Joĉjon, caran knuton kaj ekzekutan ŝtipon. Mi por vi, hundo, ne estas oĉjo. </text:p>
      <text:p text:style-name="P13">— Batu! — ordonis la dumaano. </text:p>
      <text:p text:style-name="P13">Pozdjunin turnis la manon kun la knuto, tordiĝis, kriis, kiel krias ĉiuj knutbatantoj: </text:p>
      <text:p text:style-name="P13">— Gardu vin, mi vipos! </text:p>
      <text:p text:style-name="P13">La knuto mallonge fajfis en la aero, sur la korpo de Gridnev pasis spasmo, Larionov konsilis: </text:p>
      <text:p text:style-name="P13">— Vidu, la mano estas peza. Mi diris — pli facile! </text:p>
      <text:p text:style-name="P13">— Kiel oni min instruis, — diris Joĉjo Pozdjunin. — De la junaj jaroj mi laboras, ne novulo, ŝajne... </text:p>
      <text:p text:style-name="P13">— Ne parolu! </text:p>
      <text:p text:style-name="P13">El la brusto de Gridnev eliĝis stertoro, li ekbalbutis komence malklare, poste ĉiam pli laŭte, terure: </text:p>
      <text:p text:style-name="P13">— Ĉiuj vi estas latronoj, la vojevodon sur lancojn, liajn infanojn sub hakilon, malamikoj, murdistoj, serpentoj, aspidoj... </text:p>
      <text:p text:style-name="P13">Prozorovskij, flaviĝinte per la vizaĝo, ŝoviĝis antaŭen, aŭskultis; Pozdjunin rigidiĝis kun la levita knuto; dumaano Larionov kapjesadis, kvazaŭ konsentante kun tio, kion estis diranta Eŭtimio; kancelariano Molokojedov, elŝovinte la langon <text:soft-page-break/>pro penemo, estis rapide skribanta la torturan folion. Gridnev kriis sufokiĝante, pendante en la ŝeklo sur la eltorditaj brakoj, perdante la konscion: </text:p>
      <text:p text:style-name="P13">— Ni bruligos vin, latronojn, la kapojn forhakos, la infanojn viajn en Dvinon, en Dvinon, en Dvinon... </text:p>
      <text:p text:style-name="P13">— Mallevu! — ordonis Molokojedov. </text:p>
      <text:p text:style-name="P13">La senteruloj gardeme akceptis sur la manojn la senkonscian korpon, portis sur bastomaton. Pozdjunin iris en sian angulon por fini la tagmanĝon. Prozorovskij estis riproĉe balancanta la kapon. Gusev diris: </text:p>
      <text:p text:style-name="P13">— Dum li reviviĝas — la alian ni torturu. </text:p>
      <text:p text:style-name="P13">Oni alkondukis Vataĵnikov-on. Li, ne riverencinte, ĵetis rigardon al la bojaro, subridis, demetis la kaftanon, la ĉemizon, turnis al la vojevodo la dorson en koaguliĝintaj sangantaj stigmatoj. </text:p>
      <text:p text:style-name="P13">— Ni vin bruligos hodiaŭ, kanajlon! — minacis Molokojedov. — Vi alie parolos! </text:p>
      <text:p text:style-name="P13">La senteruloj alportis fajron en fera bovlo. Ree ekknaris la ŝnuro, la bronzkolora, pometvanga vizaĝo de Vataĵnikov blankiĝis, li silentis. La senteruloj ekklopodis apud la braĝo, ĵetis sekan baston, lignerojn. La vizaĝo de Vataĵnikov misformiĝis, estis aŭdeble, kiel li grincis per la dentoj. </text:p>
      <text:p text:style-name="P13">— Parolu! — kriis Molokojedov. </text:p>
      <text:p text:style-name="P13">— Mi silentas... — ne tuj eldiris Vataĵnikov. </text:p>
      <text:p text:style-name="P13"><text:soft-page-break/>— Batu! — malpeze leviĝante de sia loko, ordonis Prozorovskij. — Batu, torturisto! </text:p>
      <text:p text:style-name="P13">Pozdjunin ekhastis, deiris je du paŝoj, nelaŭte avertis: </text:p>
      <text:p text:style-name="P13">— He, mi vipos! </text:p>
      <text:p text:style-name="P13">— Dufoje! — kriis Larionov. </text:p>
      <text:p text:style-name="P13">La knuto ree fajfis. </text:p>
      <text:p text:style-name="P13">— Ĉu la trian? — demandis Joĉjo. </text:p>
      <text:p text:style-name="P13">— Ĉu li spiras? </text:p>
      <text:p text:style-name="P13">— Ŝajne, ne. </text:p>
      <text:p text:style-name="P13">— Mallevu! Kaj pli gardeme, por la verton ne bati... </text:p>
      <text:p text:style-name="P13">Dum Vataĵnikov estis rekonsciigata per akvo, oni ree levis Gridnev-on. Pro la fajro li komencis paroli rapide, nedistingeble, unue mallaŭte, poste ĉiam pli laŭte. La flamo en la bovlo brulis hele, nigra fumo estis foriranta en la fumfenestron. Prozorovskij glutadis kvason, la kancelarianoj skribadis, la dumaano komandadis. </text:p>
      <text:p text:style-name="P13">— Niaj, bonaj ĉie estas, — raŭkis Gridnev, — laborantoj estas por ni, en la konstruejoj multaj estas por ni, kiuj pro malsato mortas, ŝvelas, skorbutas. Pafistoj, dragonoj — al ni venos. Panistoj en la urbo, kvasistoj, kupristoj, koĉeroj, fiŝistoj... </text:p>
      <text:p text:style-name="P13">— Nomojn diru! — kriis Larionov. </text:p>
      <text:p text:style-name="P13">Eŭtimio ne aŭdis. </text:p>
      <text:p text:style-name="P13"><text:soft-page-break/>— Muskedojn ni havos, — flustris li, — pistolojn, kanonojn havos, finos ni vin, monstrojn... </text:p>
      <text:p text:style-name="P13">Lin oni ree demetis. En la torturejo iĝis varmege, la bojaro demetis la peltmantelon, la torturisto — la ĉemizon. Molokojedov klarigis al la vojevodo, ke ĉio estas farata laŭ la leĝo. En la leĝo estas dirite torturi ĝis tri fojoj, tamen se la latrono en la dua aŭ tria torturo siajn parolojn ŝanĝas, tiam ankoraŭ tri fojojn eblas fari. Se en la sesa torturo li la antaŭan negos — ankoraŭ eblas torturi. Ekde la deka torturo, laŭ la leĝo, oni per brulanta verga fasko al la dorso la latronon batas. Tio estas bona torturo, malmultaj ĝin eltenas. </text:p>
      <text:p text:style-name="P13">— Nun do kioman vi faras? — demandis la vojevodo. </text:p>
      <text:p text:style-name="P13">— Ja naŭan. </text:p>
      <text:p text:style-name="P13">— Ĉu la parolojn ili ŝanĝis? </text:p>
      <text:p text:style-name="P13">— Antaŭe ili silentis, princo, kaj nun minacas. </text:p>
      <text:p text:style-name="P13">— Batu per la faskoj! </text:p>
      <text:p text:style-name="P13">La kancelarianoj interrigardis, sendis unu senterulon bruligi vergojn. En la malfermita fenestreto aŭdiĝis tintado de la malgranda sonorilo, — ĉiujn ceterajn en la urbo demetis Ievlev. Aleksio Petroviĉ larĝe krucosignis sin, la kancelarianoj faris krucosignojn malpli larĝajn. Torturisto Pozdjunin ne kuraĝis entute: ne pri tia li okupiĝis afero, ke li sin krucosignu. </text:p>
      <text:p text:style-name="P13">Kiam oni ree kondukis Vataĵnikov-on, Larionov diris prudente: </text:p>
      <text:p text:style-name="P13">— Parolu prefere ne sur la pendigilo. Parolu bonvole. Pentu pri ĉiuj kulpoj, nomu la komplicojn. Tiele estas ne laŭ Dio, — <text:soft-page-break/>per nigraj vortoj insulti kaj minaci. Parolu ĉi tie, en trankvilo, kun racio. Mem juĝu, homo: la vizaĝo ŝvelis, sango tra la haŭto iras, la okuloj ne vidas, la piedoj estas forbruligitaj, vi povas baldaŭ vian vivon fini sen pekkonfeso. Por via faciligo mi demandos, kaj vi respondu racie... </text:p>
      <text:p text:style-name="P13">— Demandu! — raŭke respondis Vataĵnikov. </text:p>
      <text:p text:style-name="P13">— Mi demandas: por kio vi malican aferon entreprenis, se vi scias, ke la sveda militistaro iras nian teron konkeri? </text:p>
      <text:p text:style-name="P13">Vataĵnikov pensis iom, glutis aeron, diris klare: </text:p>
      <text:p text:style-name="P13">— Tio estas afero ne malica, tio estas afero bona, kiun ni entreprenis. Kaj al la sveda militistaro ni ne estas helpantoj. Kaj lin, bojaron, kaj idojn liajn, kaj juĝistojn maljustajn, kaj koruptulojn kancelarianojn, kaj vin, dumaano, kaj ĉiujn, pri kiuj en la enketado estis dirite, — ni finos! Kiam, vi ne ekscios kaj neniam scios. Ĉe tio mi staras kaj neniajn vortojn de mi vi plu aŭdos! </text:p>
      <text:p text:style-name="P13">— Parolu, kiu preteriranto de Azovo ĉi tie estis, kiu sciigon pri la pafista ribelo alportis kaj vin kontraŭ la vojevodo levadis? Parolu, kien li iras? Parolu, kiu ankoraŭ liajn ribeligajn vortojn aŭskultis? </text:p>
      <text:p text:style-name="P13">— Mi silentas! — kun sovaĝe ekbrilintaj okuloj, raŭke diris Vataĵnikov. </text:p>
      <text:p text:style-name="P13">— Bruligu! — rozkoloriĝante per la vizaĝo, alte kriis la dumaano. </text:p>
      <text:p text:style-name="P13"><text:soft-page-break/>Vataĵnikov-on oni ree levis, torturisto Pozdjunin elŝiris de la senterulo la brulantan faskon, vigle saltis sur la piedan trabon, tiris la ŝnuron kun la ŝeklo, sed tuj haltis. </text:p>
      <text:p text:style-name="P13">— Kial vi ne bruligas, hunda ido! — kriis Prozorovskij. </text:p>
      <text:p text:style-name="P13">— Finiĝis li! — per alta voĉo respondis Pozdjunin. — Malĝuste ni faris. Tro multe por unu tago. Ne eltenis li. </text:p>
      <text:p text:style-name="P13">La kancelarianoj donis al la princo la peltmantelon, la gorĝpeltan ĉapon; krucosignante sin antaŭ la malviva korpo, ili ekiris al la pordo. Eŭtimio Gridnev estis stertoranta sur la bastomato en la angulo... </text:p>
      <text:p text:style-name="P13">— Nun estos malbone! — timigante la bojaron kaj ektimante jam mem, diris la dumaano. — Li, la mortinto, la sola tiun preterpasanton Azovan vidis. Nun, mi timas, ne trovos ni la iniciatanton de la ribelo... </text:p>
      <text:p text:style-name="P13">— Prenu ĉiujn, kiuj estas suspektataj! — ordonis la vojevodo. — Torturitojn konduku tra la urbo katenitaj por almozo, por ke la metiistoj per la okuloj vidu, kion ni faras kun maliculoj. Kaj tenu min sub la kubutoj, mi glitstumblos ĉi tie... </text:p>
      <text:h text:style-name="P5" text:outline-level="3"><text:bookmark-start text:name="__RefHeading___Toc7178_2093700941"/>6. Bona kaj malbona<text:bookmark-end text:name="__RefHeading___Toc7178_2093700941"/></text:h>
      <text:p text:style-name="P13">Dum en la ĉambro de Silvestro Petroviĉ ili estis fumantaj pipojn kun forta tabako, li duonŝerce, duonserioze rememorigis al la oficiroj malnovan bonan edifon: «Ve al ofendinto de vidvino, prefere li sian domon bruligu, ol pro amara suspiro de la vidvino li mem brulu en la Geheno». Poste li rakontis al nesciantoj, kia homo estis rudristo Rjabov. La pafistaj centestroj aŭskultis atente. </text:p>
      <text:p text:style-name="P13"><text:soft-page-break/>— Feliĉa kombinaĵo! — parolis Ievlev, elspirante dolĉan pipan fumon. — Menso akra, gaja koro sen rankoro, kapablo al lerno de sciencoj mirinda. En tiuj malproksimaj jaroj, kiam mi estis ĉi tie la unuan fojon, la estonteco de la floto rusia malkovriĝis al Petro Aleksejeviĉ kaj ni, kiuj estis kun li, ne tiam, kiam ni ekvidis la ŝipojn kaj la maron, sed tiam, kiam ni ekkonis la homojn, similajn al la pereinta rudristo... </text:p>
      <text:p text:style-name="P13">Leŭtenanto Meĥonoŝin, duonkuŝante sur larĝa benko, tiris sin, prononcis kun oscedo: </text:p>
      <text:p text:style-name="P13">— Ĉu tiel, sinjoro kapitan-komodoro? Tre mi pri tio dubas. Mia pronuncio estos alia: fremdlandaj ŝipistoj — jen kiu vere inspiris la Siron pri maraj artoj. La forestieroj — niaj fremdlandaj vizitantoj — estas la veraj instruistoj niaj. Mi tiel aŭdis... </text:p>
      <text:p text:style-name="P13">— Vi aŭdis, leŭtenanto, sed mi vidis! — abrupte diris Silvestro Petroviĉ kaj leviĝis. — Kaj al vi mi tutkore konsilas: kion vi ne scias bone — ne babilu. Kaj kio estas tiu «pronuncio»? Ĉu vi ne povas elparoli «eldiro»? «Forestieroj»? Kiam vi ĉi doktecon akiris, kiam sukcesis? </text:p>
      <text:p text:style-name="P13">— Estante eksterlande... </text:p>
      <text:p text:style-name="P13">— En kiu do ekstera lando? — demandis Ievlev. — Vi ja, fraĉjo, estas Muroma nobelo, trans la maro ne estis, — vilaĝon Kukujon vi vidis, eble, sed ĝi ankoraŭ ne estas eksterlando... </text:p>
      <text:p text:style-name="P13">Meĥonoŝin kunmetis la lipojn, ruĝo ĵetiĝis al lia vizaĝo. </text:p>
      <text:p text:style-name="P13">— Prepariĝante al fora vojaĝo... </text:p>
      <text:p text:style-name="P13"><text:soft-page-break/>— Prepariĝo ankoraŭ ne estas vojaĝo! — tute kolere diris Ievlev. — Jen, kia lertulo. Jam hieraŭ mi intencis diri al vi, sed forgesis pro tempomanko: por kio vi ne estas en uniformo? Ĉu vi estas transmara bonvivanto? Vi estas dragono, sed kamizolo sur vi brokaĵa por kio estas? Per pinglo kun gemo vi pavas — por kio? Ĉu puntoj estas militista afero? Pli bone ol gemoj oficiron ornamas glora uniformo, memoru! </text:p>
      <text:p text:style-name="P13">La leŭtenanto ofendiĝis, Ievlev frapis lin al la ŝultro, diris, kvazaŭ repaciĝante: </text:p>
      <text:p text:style-name="P13">— Ne gravas, ĉio ĉi estas pro juneco. Tio pasos kun jaroj. Ni iru al la tablo! </text:p>
      <text:p text:style-name="P13">Taisja renkontis la gastojn per profunda riverenco, laŭ malnova moro petis ne abomeni kalikon el ŝiaj manoj. Apude, en lazura ĉemizeto, brodita per akvostrioj, skvamoj kaj herboj, zonita per pimpa zoneto el tafto, staris kun serena rideto knabo, tenis sur la etenditaj manoj pladon kun raspita kun acidkremo rafano — por la unua, postvoja manĝeto. La gastoj, amasiĝante en la pordo, paŝbruante per altbotoj, trinkadis el la kaliko, kisadis la belan mastrinon al la delikate rozkoloraj vangoj, manĝetadis la rafanon el la manoj de la knabo. Li rigardis gaje, liaj okuloj — verdaj kun varmegaj fajreroj — kvazaŭ spiris per regalema afableco. </text:p>
      <text:p text:style-name="P13">Per la festeno la fiŝista avino Eŭdoĥa mirigis ĉiujn. Ĉio estis dismetita sur blanka brodita tablotuko, inter boteletoj, boteloj kaj kruĉoj, prunteprenitaj por tia okazo de la edzino de la pafista regimentestro: kaj pirogoj kun sturga ĥordo, kaj pirogetoj kun haketitaj ovoj kaj fungoj, kaj rulaĵo kun piprita ŝafaĵo, kaj tranĉita ruĝa brasiko kun cepo, kaj leporo en vino, <text:soft-page-break/>kiu estas surtabligata post tagnokta stufado en malgrandaj, sigelitaj per argilo potetoj... </text:p>
      <text:p text:style-name="P13">Por la kvara pladŝanĝo la avino kaj Taisja surtabligis en tukoj frajajn blinojn, tiujn, kiuj estas bakataj el frostigita frajo kun grio. Ĉe la blinoj la gastoj intermiksiĝis: la pafista regimentestro ekdisputis kun majstro Koĉnev, Ivano Kononoviĉ depuŝis oficiron Meĥonoŝin-on, alsidiĝis al Krikov. Merkurov, la pafista centestro, komencis kun Semisadov duope longan fiŝistan kanton. Leŭtenanto Meĥonoŝin, ebriiĝinte, ekfanfaronis pri sia nobeleco, pri la hereda bieno, minacis, ke li ankoraŭ iomete servos, kaj poste iros al gloraj transmaraj landoj — homojn rigardi kaj sin montri. Svingante la manojn, kroĉante per la maniko jen salujon, jen bovlon, li rakontadis, kiajn agojn li faros, por ke estu al li direktita atento de la patro-Siro. Kaj jam nun, diradis Meĥonoŝin, lin ofte vokas al si neniu alia, ol la princo-vojevodo, konsiliĝas kun li kaj, eble, intencas edzigi al unu el la princidinoj. Maljunaj fraŭlinoj ne estas frandaĵoj, plezuron de tia galantaĵo oni ne povas atendi, sed ne eblas ja ofendi la princon Prozorovskij-on mem. Edziĝinte al la princidino, li iros al malproksimaj transmaraj teroj, aĉetos tie por si <text:span text:style-name="T4">château</text:span> — palacon kaj vivos por sia plezuro, ne tiel, kiel ĉi tie — kie eĉ traktadon decan ne eblas atendi, nur sola sovaĝeco kaj malĝentileco... </text:p>
      <text:p text:style-name="P13">La gastoj aŭskultadis, interrigardadis, interridadis. Li nenion rimarkadis. Ievlev ekrigardis al li unu fojon, alian, poste interrompis lin, ordonis iri hejmen — dormi. Meĥonoŝin grimacis. </text:p>
      <text:p text:style-name="P13"><text:soft-page-break/>— Iru, frato, iru! — diris Silvestro Petroviĉ. — Tempas, amiko. Jen, vi tro krias. Kaj ne taŭgas por vi, leŭtenanto, malglori kaj malhonorigi patrinon-Rusujon. Ĉiu vorto estas insulto. Sed vi de ĝi nutriĝas, de la hereda bieno monon atendas. Iru, satdormu, eble vi iĝos pli saĝa! </text:p>
      <text:p text:style-name="P13">Meĥonoŝin leviĝis; malfirme paŝante, ekiris al la pordo, kaj estis aŭdeble, kiel li insultis en la vestiblo. Silvestro Petroviĉ balancis la kapon; kliniĝinte al Simono Borisoviĉ, diris riproĉe, ke tro multe da libero oni donis al la leŭtenanto, kun tia ni ankoraŭ suferos... </text:p>
      <text:p text:style-name="P13">Poste venis kun gratuloj tri malnovaj amikoj — dogansoldatoj Sergunkov, Aleksio kaj Prokopjev Eŭdokimo, la ĥolmogora majstro, eburtajlisto kaj kantanto. Dum tago Prokopjev tajlis al la kapitano por la spada tenilo vangojn el malnova osto. La vangoj rondiris por rigardi, sur ili Eŭdokimo kun granda kaj subtila arto montris ŝipojn, maron kaj leviĝantan sunon. Ĉiuj laŭdis la lertulon. Eŭdokimo diris modeste: </text:p>
      <text:p text:style-name="P13">— Mi ja ne estas la plej bona, prefere sinjoro kapitano mem montru siajn faraĵojn. Mi al li ne egalas en tiu arto... </text:p>
      <text:p text:style-name="P13">Silvestro Petroviĉ kun miro ekrigardis al Krikov, Taisja malfermis kofron, elmetis sur stanan teleron fiŝiston en maro, tajlitan el rosmara dentego. La fiŝisto-rudristo estis staranta ĉe postremilo, vento taŭzis al li la harojn, la fiŝisto rigardis for, al malbonvetero, atendis baton de kolera furiozanta naturo. </text:p>
      <text:p text:style-name="P13">— Paĉjo mia! — diris en la eksilentinta ĉambro Ivaĉjo. </text:p>
      <text:p text:style-name="P13"><text:soft-page-break/>— Via, infaneto! — mallaŭte respondis Ievlev, glatumante la molajn buklajn harojn de la knabo. </text:p>
      <text:p text:style-name="P13">Taisja rigardis al la fiŝisto silente, trankvile. Sed ie en profundo de ŝiaj okuloj Ievlev ekvidis subite tian fieron, ke lia koro ekbatis pli ofte. Li komprenis: ankaŭ ĝis nun ŝi estas feliĉa pro tio, ke ŝin amis Rjabov, ankaŭ ĝis nun ŝi fieras pri li, ankaŭ ĝis nun ŝi fidelas ne al lia memoro, sed al li mem. </text:p>
      <text:p text:style-name="P13">En malfrua nokto, kiam ili drinkis la lastan glaseton je longa kaj glora vivo de kapitano Krikov, kun ŝriko malfermiĝis la pordego, en la korton enveturis stebita per lupa pelto sledkaleŝo por longa vojo, ties koĉero malfermis la pordon, kriis: </text:p>
      <text:p text:style-name="P13">— He, kiu loĝas, eliru renkonti gastojn... </text:p>
      <text:p text:style-name="P13">Ievlev eliris, apogante sin sur la bastono, fiksrigardante en noktan mallumon. El la sledkaleŝo la koĉero kun peno elprenis unu volvaĵon, poste alian. La senfine kara voĉo petis: </text:p>
      <text:p text:style-name="P13">— Pli garde, oĉjo, ne veku ilin... </text:p>
      <text:p text:style-name="P13">Silvestro Petroviĉ oĥis, kuris malsupren, brakumis Manjon, perdinte la bastonon, ekportis la infanojn en la domon. Atanazio Petroviĉ en malbutonita kaftano estis lumanta sur la sojlo de la vestiblo, ronkadis la ĉevaloj, ekploris, subite ektiminte la tumulton, la pli juna filino de Ievlev — Venjo. Manjo, surgenuiĝinte, estis malvolvanta sur la pli aĝa filino feltajn kovrilojn, la pli junan, plorantan, kun rido estis malvestanta Taisja. Avino Eŭdoĥa kun Krikov ekhejtis la banejon, vekiĝinta Jegorĉjo kuradis tien kaj reen kun manĝetoj — manĝigi la vojaĝintojn; la koĉeron la oficiroj regalis per vodko, demandis, kiu venis. La koĉero drinkis, viŝis sian <text:soft-page-break/>buŝon, dankis, rakontis, ke li alveturigis bonan virinon, dum la tuta vojo ŝi eĉ fojon ne plendis pri li, neniu lin batis al la dentoj, ŝi nutris lin per siaj vojprovizoj. </text:p>
      <text:p text:style-name="P13">Jam estis mateniĝo, kiam Manjo kun la filinoj revenis el la banejo kaj eksidis al la ordigita tablo — ĉu tagmanĝi, ĉu matenmanĝi, ĉu vespermanĝi. La knabinoj manĝis silente. Ivaĉjo, ne ekdorminta en la bruo kaj tumulto, ĵetadis al ili scivolajn rigardojn. Taisja regaladis, ĝojis, ke jen nun ankaŭ Silvestro Petroviĉ ekvivos, kiel aliaj homoj vivas, — kun la tuta familio. La okuloj de Manjo karese lumis, dum la vojo ŝi maldikiĝis, ŝia knabina vizaĝo iĝis eĉ pli subtila. Silvestro Petroviĉ, admirante la edzinon, diris nelaŭte: </text:p>
      <text:p text:style-name="P13">— Vi duan fojon en Arĥangelskon venis. Ne eviteblas nun ankaŭ la tria. Kaj eble, ni ĉi tie por ĉiam restos. Konstruos domon apud Dvino, kaj vivos. Ĉu, Manjo? </text:p>
      <text:p text:style-name="P13">Manjo ridetis, ŝia rigardo diris: «Kie vi diros — tie ni vivos!» </text:p>
      <text:p text:style-name="P13">— Kial vi silentas, silentulino? — demandis Silvestro Petroviĉ. — Rakontu, kio estas en Moskvo? Kiun vi vidis, kion vi aŭdis? </text:p>
      <text:p text:style-name="P13">— Mi alveturigis leterojn — tutan sakon, — diris Manjo. — Ĉiuj al vi skribas, Silvestro Petroviĉ, — kaj Apraksin, kaj Izmajlov... </text:p>
      <text:p text:style-name="P13">— Izmajlov? — miris Silvestro Petroviĉ. </text:p>
      <text:p text:style-name="P13"><text:soft-page-break/>— Li. El Danio — li estas ambasadoro tie en urbo Kopenhago. Menŝikov skribas, Aleksandro Daniloviĉ, kelkaj aliaj el via kompanio... </text:p>
      <text:p text:style-name="P13">Jegorĉjo alportis la sakon, malbukis rimenojn, demetis vaksosigelon. Silvestro Petroviĉ, alŝovinte al si kandelon, kuntirante la brovojn legis malgrandajn liniojn de la letero de Izmajlov. Manjo demandis maltrankvile: </text:p>
      <text:p text:style-name="P13">— Ĉu li ion malbonan skribas? </text:p>
      <text:p text:style-name="P13">— Andreon Jakovleviĉ-on, princon Ĥilkov-on, svedoj arestis, — diris Ievlev severe, — li sidas sub forta gardo, je ĉio senigita, kaj lia sano estas malforta... </text:p>
      <text:p text:style-name="P13">Manjo kunfrapis la manojn, ĉesis manĝi. Silvestro Petroviĉ ree eksusuris per folioj de leteroj. En la veninta silento Ivaĉjo subite diris al la Ievlev-aj knabinoj: </text:p>
      <text:p text:style-name="P13">— Kaj oĉjo Ataĉjo nun spadon havas. Ĉu mi montru? </text:p>
      <text:p text:style-name="P13">La knabinoj sen respondi, ŝmacante, kun apetito estis manĝantaj grasajn blinojn. </text:p>
      <text:p text:style-name="P13">— Ĉu vi estas senlangaj? — demandis Ivaĉjo. </text:p>
      <text:p text:style-name="P13">— Ni manĝi deziras! — diris la pli aĝa. </text:p>
      <text:p text:style-name="P13">— Nu, manĝu! — permesis Ivaĉjo. </text:p>
      <text:p text:style-name="P13">Kiam Manjo kun la infanoj kaj Silvestro Petroviĉ foriris en sian duonon, Krikov, alfiksante la spadon, mallaŭte, per solaj lipoj demandis: </text:p>
      <text:p text:style-name="P13">— Kia do estos via decido, Taisja Antipovna? </text:p>
      <text:p text:style-name="P13"><text:soft-page-break/>Taisja suspiris, rigardis flanken. </text:p>
      <text:p text:style-name="P13">— Mi ne urĝas! — kvazaŭ ektiminte, ekparolis Krikov. — Mi, Taisja Antipovna, atendos kiom vi ordonos. Jaron, ankoraŭ du... Nur lasu min esperi, faru tian favoron... </text:p>
      <text:p text:style-name="P13">— Multe vi bonkoras al mi, Atanazio Petroviĉ, kaj tion mi neniam forgesos. </text:p>
      <text:p text:style-name="P13">— Bona komenco! — malgaje subridis Krikov. — Nun ja mi scias, kia estos ankaŭ la fino... </text:p>
      <text:p text:style-name="P13">— Amas mi lin por eterne, ĝis mia ĉerko, Atanazio Petroviĉ. Kiel do fari? </text:p>
      <text:p text:style-name="P13">Krikov riverencis mallerte, trovis la mantelon, eliris, dense ferminte post si la pordon. Jam tute venis tago, malvarma, ne printempa, kun pikanta frosta vento. Laŭ la kurba Pulva strato, devancante Atanazion Petroviĉ-on, kanonistoj trote traveturigis al Dvino du novajn kanonojn; pafistoj responde al krioj de la kanonistoj larĝe malfermadis gardajn barierojn. En la korto, kie estis gisataj kanonoj, oni estis sonorigantaj batilon, kunvokante homojn al laboro. Rajdantaj dragonoj turnis sin al interstrato — por dormi post malproksima nokta patrolado. Elirinte al la kajo, Krikov malrapidigis la paŝojn: la printempa suno subite aperis el trans malhelaj nuboj, ekludis sur preĝejaj kupoloj, sur muskedoj de pafista cento, iranta al trejnado, sur pintoj de bajonetoj, sur jungilaro de la tatara ĉevaleto sub centestro Merkurov. </text:p>
      <text:p text:style-name="P13">— Al kapitano Krikov — prezentu armilojn! — komandis Merkurov per gaja voĉo. </text:p>
      <text:p text:style-name="P13"><text:soft-page-break/>La pafistoj strabis, klare marŝante per kadencaj paŝoj, movis la muskedojn supren kaj maldekstren. Merkurov eligis la spadon el la ingo, salutante. Krikov elmetis la sian. Lia koro ekbatis pli gaje, la soldatoj rigardis kun karesa kompato, — ĉiuj konis lian sorton. </text:p>
      <text:p text:style-name="P13">— Bonan trejnadon! — diris Atanazio Petroviĉ al malalta soldato, postkuranta la ceterajn. — Ĉu vi aŭdas, Petruniĉev? </text:p>
      <text:p text:style-name="P13">Petroviĉ respondis dum kurado: </text:p>
      <text:p text:style-name="P13">— Poste ni vidos, kia estis trejno. La svedon ni demandos... </text:p>
      <text:p text:style-name="P13">Liaj botoj disglitis sur glacio, li lerte saltis kaj ekstaris en la vicon. Krikov ridetis, kun fajfo mallevis la spadon en la ingon, ekpaŝis pli rapide — trejni siajn doganistojn. </text:p>
      <text:p text:style-name="P13">Sed tuj kiam li turnis sin en mallarĝan strateton, nomatan Ankra — pro tio ke ĉi tie tenis forĝejon ankra majstro Ŝestov, — al li renkontiĝis malgaja procesio, pro kio peze ekdoloris lia koro: pare mankatenitaj kaj ligitaj ĉiuj ses al peza fera stango, iris, timigante per si metiistojn kaj petante laŭ la moro almozon, torturitaj de la bojaro vojevodo malliberuloj. Malgraŭ la frosto, ili iris en ĉemizoj kun sekiĝinta sango, por ke vidu la popolo verecon de la torturo, peze lamis kaj, spirante kun stertoro, petadis la kristanojn je la Krista nomo, helpi per kio ili povas. La kristanoj per silenta amaso akompanadis la torturitojn kaj avaris nek monon, nek bulkojn, nek sekan fiŝon. Unu metiisto elportis eĉ kruĉon da brando, kaj la torturitoj sur la loko trinkis po gluto ronde. La eskortanto same deziris gluti, sed al li iu faris piedbaton de malantaŭe, li balanciĝis kaj verŝis la restintan brandon. </text:p>
      <text:p text:style-name="P13"><text:soft-page-break/>— En la transmondo al vi estos vino! — diris alta voĉo el la homamaso. — Tie vi drinkos... </text:p>
      <text:p text:style-name="P13">— Li ne kulpas! — diris unu el la torturitoj. — Kial vi lin atakas! Cara servo, ĉu li povas eviti... </text:p>
      <text:p text:style-name="P13">Unu torturito, malalta, kun bruligitaj manplatoj, nenion povis teni en la manoj — lin trinkigis per lakto el argila taso iu maljunulino. Li riverencis al ŝi malalte, diris ne petante, ordonis: </text:p>
      <text:p text:style-name="P13">— Vi por mi funebran diservon faru, avino. Min oni hodiaŭ finos... </text:p>
      <text:p text:style-name="P13">Alia, pli alta, kun maldika vizaĝo, kun pensema rigardo, konfirmis: </text:p>
      <text:p text:style-name="P13">— Lin oni finos... </text:p>
      <text:p text:style-name="P13">Kaj tria kun lamentoj rakontadis al la popolo pri torturoj — kiel oni levas sur pendigilon, kiel eltordas la brakojn, kiel bruligas per fajro. Aliaj silentis, apenaŭ tenante sin sur la piedoj. Nek Vataĵnikov, nek Gridnev estis inter ili... </text:p>
      <text:p text:style-name="P13">Krikov forte kunpremis la dentojn, ekiris pluen... </text:p>
      <text:h text:style-name="P4" text:outline-level="2"><text:bookmark-start text:name="__RefHeading___Toc7180_2093700941"/>Ĉapitro tria<text:bookmark-end text:name="__RefHeading___Toc7180_2093700941"/></text:h>
      <text:p text:style-name="P7"/>
      <text:p text:style-name="P10">...Mi lupojn nur amas;<text:line-break/>Mi restas plu lup', kaj mia kor'<text:line-break/>Kaj dentoj miaj plu samas! </text:p>
      <text:p text:style-name="P12"><text:span text:style-name="T4">Heine</text:span> </text:p>
      <text:h text:style-name="P5" text:outline-level="3"><text:bookmark-start text:name="__RefHeading___Toc7182_2093700941"/>1. Sekreta agento de la reĝo<text:bookmark-end text:name="__RefHeading___Toc7182_2093700941"/></text:h>
      <text:p text:style-name="P13">Vespere en la militan havenon de Uleaborgo malrapide eniris sesdekremila galero sub la sveda militflota flago — ora kruco sur blua kampo. Sur la bordo, en humida krepusko, dufoje bojis kanono. Ŝipestro de la galero Munck Ahlström ordonis respondi per konvencia signalo — du muskedaj pafoj — kaj ĵeti la ankron por malŝarĝado. La asistanto de la ŝipestro — supera ferdekestro — Sigge ekfajfis per arĝenta fajfilo. La galeraj remistoj — bagnuloj, alkatenitaj per ĉenoj — levis la remilojn. Ekknaris ankrovinĉo, kaj la triŝpata ankro peze falis en la akvon. </text:p>
      <text:p text:style-name="P13">— Mallevi gigon! — envolvante sin en mantelon, subŝtofita per vulpa pelto, ordonis Ahlström. — Strikte kontrolu la remistojn, en tiu ĉi perdita loko bagnuloj konstante faras fuĝojn. Komencu malŝarĝadon sen mi, mi revenos ne baldaŭ. </text:p>
      <text:p text:style-name="P13">La kurbbuŝa, brulvundita en bataloj Sigge staris antaŭ la ŝipestro en atentopozo. La ŝipestro estis pensanta. </text:p>
      <text:p text:style-name="P13">— Eble, mi drinkos! — prononcis li. — Ĉi tie, en taverno, okazas bona vodko. Kial ne drinki? </text:p>
      <text:p text:style-name="P13"><text:soft-page-break/>Du helpantoj de la ferdekestro akompanis la ŝipestron al la ŝtuparo. La ŝipestro iris malrapide, konservante sian dignon. La ferdekestro ekfajfis trian fojon — al purigo de la ŝipo. Muzikistoj en mallongaj kaftanetoj, bluaj pro malvarmo, per hokstangoj trenis al la ŝipflanko mortantan remiston, razitkapan bagnulon. Li ankoraŭ ĝemis kaj petis ne mortigi lin, sed al liaj piedoj jam estis ligita ŝtono, por ke la pekulo dronu tuj, kiel konvenas al papisto, malamiko de la vera reformita eklezio. </text:p>
      <text:p text:style-name="P13">Sur la bordo, en taverno «Rendevuo de fiŝistoj», ŝipestro Ahlström renkontiĝis kun la havenestro kaj transdonis al li paperojn kun indiko de nombro de kanonoj, liveritaj sur la galero. Krom tio, la galero liveris por la armeo biskotojn en bareloj, grion kaj buteron. </text:p>
      <text:p text:style-name="P13">— Parto de tritiko malsekiĝis kaj ne plu povas esti uzata por nutrado! — diris ŝipestro Ahlström. — Ni trafis en ŝtormon. </text:p>
      <text:p text:style-name="P13">La havenestro kapjesis. Ahlström dekalkulis al li monon — pro la tritiko kaj pro ĉio, kion ili dividadis inter si frate. Servisto alportis vodkon, ovaĵon kaj prunojn en vinagro. La havenestro ordonis kuiri anglan trinkaĵon — grogon. </text:p>
      <text:p text:style-name="P13">Post horo ambaŭ maristoj estis blekegantaj kanton, globiginte la okulojn unu al la alia: </text:p>
      <text:p text:style-name="P8">Kiu revenos hejmen post ŝtorm',<text:line-break/>Rakontu al mia anĝel',<text:line-break/>Ke sub ondo mi trovis lokon por dorm',<text:line-break/>Por mi mankas la lok' en ĉiel'... </text:p>
      <text:p text:style-name="P13">Ies peza mano kuŝiĝis sur la ŝultron de ŝipestro Ahlström. Li deskuis la manon ne retroturniĝinte. La mano kuŝiĝis ankoraŭ <text:soft-page-break/>foje — pli peze. Ŝipestro Ahlström returniĝis en furiozo: antaŭ li staris homo en nigra vesto de kuracisto, kun akra rigardo, kun malhela vizaĝo. </text:p>
      <text:p text:style-name="P13">— Kian diablon vi de mi bezonas? — demandis Ahlström. </text:p>
      <text:p text:style-name="P13">— Vi bone pasigas vian tempon, dum de via galero fuĝas rusaj bagnuloj, — diris la nekonato. — La subadmiralo de la galera floto de la krono apenaŭ laŭdos vin... </text:p>
      <text:p text:style-name="P13">Ahlström komencis malrapide malebriiĝi. La havenestro plu penis finkanti la kanton. </text:p>
      <text:p text:style-name="P13">— Sed vi kiu estas? — demandis Ahlström per malfirma voĉo. </text:p>
      <text:p text:style-name="P13">La nekonato eksidis sur benkon, demetis la ŝuon kaj per tranĉilo deŝiris la kalkanumon. En la kalkanumo estis kaŝujo. El la kaŝujo la nekonato elprenis kupran kapsulon, malfermis ĝin kaj metis antaŭ la ŝipestro kvadratan peceton de maldika pergameno, sur kiu per gotikaj literoj estis skribite, ke Lars Des-Fonteines estas sekreta agento de lia reĝa moŝto kaj ĉiuj regnanoj de la krono sub minaco de senigo je la vivo devas en ĉio helpi al la menciita agento. </text:p>
      <text:p text:style-name="P13">— Ĉu de ĉi tie vi iras al Stokholmo? — demandis Lars Des-Fonteines. </text:p>
      <text:p text:style-name="P13">— Al Stokholmo, <text:span text:style-name="T4">herre</text:span>... </text:p>
      <text:p text:style-name="P13">— Mi havas rangon de ĉefleŭtenanto! — seke diris Des-Fonteines. — Vi prenos min sur la ŝipon. Mi konsilas al vi sobriĝi kaj fari ordon en la galero... </text:p>
      <text:p text:style-name="P13"><text:soft-page-break/>Nokte timigita ŝipestro Ahlström estis klariganta al sia gasto, ke la bagnuloj mortas pro malsato, ke tri uncoj da biskotoj dum tago por remisto kondukas al plena konsumiĝo de fortoj, ke nur dum la iro de Stokholmo ĝis Uleaborgo en la maron estis elĵetitaj dek ses kadavroj de bagnuloj. Des-Fonteines rigardis en la septon de la kajuto per malplenaj okuloj kaj, ŝajnis, ne aŭskultis. Al la flanko de la galero estis frapantaj gigoj, tie, en lumo de torĉoj, estis okazanta elŝarĝado de kanonoj, kuglegoj kaj provianto. </text:p>
      <text:p text:style-name="P13">— Kiom da homoj fuĝis? — demandis Des-Fonteines. </text:p>
      <text:p text:style-name="P13">— Naŭ. Tri jam estas kaptitaj. </text:p>
      <text:p text:style-name="P13">— Kiu helpis al ili malkateniĝi? </text:p>
      <text:p text:style-name="P13">— Ruso el militkaptitoj. </text:p>
      <text:p text:style-name="P13">— Mi mem faros enketadon! — diris Des-Fonteines. </text:p>
      <text:p text:style-name="P13">Ferdekestro Sigge kaj du liaj helpantoj kondukis en la kajuton katenitan homon kun razita kapo kaj kun malrapida, singarda parolo. </text:p>
      <text:p text:style-name="P13">— Ĉu vi estas ruso? — demandis Des-Fonteines. </text:p>
      <text:p text:style-name="P13">La bagnulo respondis senhaste: </text:p>
      <text:p text:style-name="P13">— Ruso. </text:p>
      <text:p text:style-name="P13">— Kiel vi nomiĝas? </text:p>
      <text:p text:style-name="P13">— Antaŭe oni nomadis min Ŝĉerbatij, sed nun mi vivas sen nomo. Oni donis alnomon, kiel al hundo. </text:p>
      <text:p text:style-name="P13"><text:soft-page-break/>Des-Fonteines atente rigardis al la bagnulo. Ferdekestro Sigge respekte raportis, ke antaŭ la fuĝo la krimuloj ricevis de Ŝĉerbatij leteron. </text:p>
      <text:p text:style-name="P13">— Ĉu vi donis al ili leteron? — demandis Des-Fonteines. </text:p>
      <text:p text:style-name="P13">— Estis nenia letero! — diris Ŝĉerbatij. </text:p>
      <text:p text:style-name="P13">— Vi estas tiu spiono, kiu denuncas al la moskvianoj pri preparoj de nia ekspedicio en la urbon Arĥangelskon. Ĉu tiel? </text:p>
      <text:p text:style-name="P13">Ŝĉerbatij silentis. </text:p>
      <text:p text:style-name="P13">La ĉefleŭtenanto, ne ekstarante, batis lin per la pugno de malsupre supren en la mentonon. La ruso ŝanceliĝis, el lia buŝo verŝiĝis sango. </text:p>
      <text:p text:style-name="P13">— Vi havas vian homon en Stokholmo. Ĉu tiel? </text:p>
      <text:p text:style-name="P13">Ŝĉerbatij senvorte viŝis la buŝon per la polmo. </text:p>
      <text:p text:style-name="P13">— Kiu estas via homo en Stokholmo? Parolu, alie mi de vi viva deŝiros la haŭton. </text:p>
      <text:p text:style-name="P13">Ŝĉerbatij suspiris kaj nenion diris. </text:p>
      <text:p text:style-name="P13">— Metu lin en la pruan holdon! — en la sveda ordonis Des-Fonteines. — Ordonu al fidinda homo senĉese per gutoj verŝadi sur lian verton malvarman akvon. Homoj, kiuj verŝados la akvon, devas ŝanĝiĝi post ĉiuj du horoj — tio estas ne simpla laboro. Mi mem observos la ekzekuton... </text:p>
      <text:p text:style-name="P13">Antaŭ mateniĝo la galero levis la ankron. Des-Fonteines en longa mantelo, en ĉapelo, surŝovita sur la okulojn, leviĝis sur la poban plankon, kie en sia fotelo, sub la flago, flirtigata de vento, sidis ŝipestro Munck Ahlström. La muzikistoj per <text:soft-page-break/>timbaloj estis batantaj takton por la remistoj. La remistaro, po kvin bagnuloj sur unu benko, kun obtuza suspiro levadis la fuston, la remilo malleviĝadis en la akvon, la homoj kliniĝadis malantaŭen — remadis. Monotone kaj obtuze batadis granda tamburo, fajfadis kornoj, kun sonoro ululadis timbaloj. La du subferdekestroj kun longaj knutoj staris en la mezo kaj en la pruo de la galero, por vipi la nudajn dorsojn de la remistoj. Matroso el liberuloj — longvizaĝa holandano, kurbiĝinte, por hazarde ne trafi sub baton de knuto, iradis inter la bagnuloj, ŝovadis en la buŝojn de malfortiĝantoj flanojn el sekala pano, maceritajn en vino. </text:p>
      <text:p text:style-name="P13">— Rapido? — demandis la ĉefleŭtenanto. </text:p>
      <text:p text:style-name="P13">— Kvin knotoj! — respondis Sigge. </text:p>
      <text:p text:style-name="P13">— Kaj ĉu pli multe vi ne kapablas? </text:p>
      <text:p text:style-name="P13">— Eble, poste ni levos velojn... </text:p>
      <text:p text:style-name="P13">La ĉefleŭtenanto silente rigardis al la remistoj. Bagnulo sur la sesa benko falis per flanko sur sian najbaron. La helblonda holandano rampe trairis al la mortanto kaj komencis bati per martelo al ĉizilo, — la remisto ne plu bezonis katenojn. La ĉeno defalis de la ringo. Alia liberulo — en pelta veŝto — per hokstango kroĉis la bagnulon je la pantalono kaj eltrenis en la pasejon. </text:p>
      <text:p text:style-name="P13">— Ekster la ŝipon! — ordonis Sigge. </text:p>
      <text:p text:style-name="P13">— Jes, ekster la ŝipon! — ripetis la subferdekestro kaj, montrinte la dentojn, knutis la remiston, kiu, rigidiĝinte, per rigardo akompanis sian pereintan kamaradon. </text:p>
      <text:p text:style-name="P13"><text:soft-page-break/>Nun la timbaloj ululadis pli rapide. Kun grinco kaj knaro moviĝadis la remiloj en grandegaj remilingoj. De la duonnudaj remistoj iris vaporo. </text:p>
      <text:p text:style-name="P13">— Kiom da bagnuloj vi havas? — demandis Des-Fonteines. </text:p>
      <text:p text:style-name="P13">— Ĉirkaŭ kvin cent! — respondis Ahlström. </text:p>
      <text:p text:style-name="P13">— Ĉu estas multe da rusoj? </text:p>
      <text:p text:style-name="P13">— Pli ol duono. Post Narvo ni ricevis dek kvin mil homojn. Oni pelis ilin al Revalo, sed tie mankis per kio nutri ilin. Ili deziris manĝi kaj atencadis havaĵon de urbanoj. La loĝantoj ricevis armilojn, por ke ĉiu povu laŭ sia bontrovo defendi sin kontraŭ la kaptitoj. Al ili oni pafadis kiel al hundoj. Tiuj, kiuj restis vivaj, estis donitaj al galeroj. Krom rusoj, ni havas ankaŭ svedojn. Nun per galeroj estas punataj ribeluloj, aŭdacintaj malobei sian nobelon... </text:p>
      <text:p text:style-name="P13">— Ĉu tiaj estas? </text:p>
      <text:p text:style-name="P13">— Nemalmulte, <text:span text:style-name="T4">herre</text:span> ĉefleŭtenanto. Kaj Lutero ja diris: «Kiu povas, strangolu kaj piku, kaŝe aŭ malkaŝe, — kaj memoru, ke ne estas io pli venena, malutila kaj malhonesta, ol ribeluloj». </text:p>
      <text:p text:style-name="P13">Ĉefleŭtenanto kapjesis: </text:p>
      <text:p text:style-name="P13">— Olda Lutero estis saĝa. </text:p>
      <text:p text:style-name="P13">— Lia reĝa moŝto, — diris Ahlström, — daŭrigu la Sinjoro liajn tagojn, — estas fidela luterano, kaj nun vi apenaŭ trovos en Svedio ribelulon, ne punitan laŭmerite. </text:p>
      <text:p text:style-name="P13"><text:soft-page-break/>Des-Fonteines silentis, kunmetinte sub la mantelo la manojn sur la brusto. Lia severa malhela vizaĝo estis nenion esprimanta, la okuloj rigardis foren, en neĝan maran obskuron. </text:p>
      <text:p text:style-name="P13">— Antaŭ nelonge ribelis kamparanoj de subadmiralo Gyllenstierna, — daŭrigis Ahlström. — Tio estis nelonge antaŭ tiam, kiam la subadmiralo edziĝis. Eble, vi ne scias, ke la nupto de grafo subadmiralo estis festata en la reĝa palaco kun pompo kaj lukso, indaj je nia subadmiralo... </text:p>
      <text:p text:style-name="P13">La ĉefleŭtenanto demandis, oscedinte: </text:p>
      <text:p text:style-name="P13">— Ĉu la fianĉino aĝas same kiel li? Sesdek jarojn? </text:p>
      <text:p text:style-name="P13">Ahlström ekridis: </text:p>
      <text:p text:style-name="P13">— Ho ne, <text:span text:style-name="T4">herre</text:span> ĉefleŭtenanto. Baronino Margret Strömberg aĝas ne pli ol tridek... </text:p>
      <text:p text:style-name="P13">Lars Des-Fonteines abrupte turniĝis al la ŝipestro. En unu momento lia vizaĝo griziĝis. </text:p>
      <text:p text:style-name="P13">— Ĉu Margret Strömberg? Ĉu vi parolas pri la filino de grafo Piper? </text:p>
      <text:p text:style-name="P13">— Jes, <text:span text:style-name="T4">herre</text:span> ĉefleŭtenanto. La baronino vidviniĝis antaŭ kvar jaroj kaj post paso de la funebra tempo edziniĝis duafoje al nia subadmiralo. </text:p>
      <text:p text:style-name="P13">La ĉefleŭtenanto subridis: </text:p>
      <text:p text:style-name="P13">— Jes, jes, — diris li, — ĉio okazas en la mondo, ĉio ekzistas... </text:p>
      <text:p text:style-name="P13">Li ree forturniĝis de Ahlström, kaj lia vizaĝo denove iĝis trankvila. La ŝipestro rakontis pri la ribelo de la kamparanoj de <text:soft-page-break/>Gyllenstierna kaj pri tio, kiel multaj el ili estis senditaj al galeroj. Des-Fonteines aŭskultis ne interrompante. Poste li demandis: </text:p>
      <text:p text:style-name="P13">— Do, en Svedio ĉio estas bona? </text:p>
      <text:p text:style-name="P13">— Jes, en Svedio ĉio estas bona. </text:p>
      <text:p text:style-name="P13">— Kaj kion oni diras pri milito kontraŭ Rusio? — strange ridetante, demandis la ĉefleŭtenanto. — Eble, post kiam ni frakasis la moskvianojn ĉe Narvo, ĉiuj deziras militi plu? </text:p>
      <text:p text:style-name="P13">— La svedoj deziras tion, kion deziras la reĝo, — respondis singardema Ahlström. — La svedoj alte respektas sian reĝon, per kies zorgoj, kun Dia helpo, la tuta mondo tremas antaŭ ni. </text:p>
      <text:h text:style-name="P5" text:outline-level="3"><text:bookmark-start text:name="__RefHeading___Toc7184_2093700941"/>2. Diru sciatajn de vi nomojn!<text:bookmark-end text:name="__RefHeading___Toc7184_2093700941"/></text:h>
      <text:p text:style-name="P13">Kiam la suno leviĝis alte, la ĉefleŭtenanto ordonis al la ŝipestro de la galero pendumi sur pinto de jardo la unuan el la kaptitaj fuĝintoj. La galera ekzekutisto alportis pretan maŝon. La fuĝinto — larĝaŝultra kaj fortika homo, aĝa ĉirkaŭ tridek jarojn, kun ĝisnude razita kapo, kiel ĉe ĉiuj remistoj — malrapide pririgardis la senventiĝintan maron, kovritajn de neĝo forajn bordojn de Svedio, altan helbluan nordan ĉielon, kaj diris kun forto en la raŭka voĉo: </text:p>
      <text:p text:style-name="P13">— Do bone... ankaŭ Miĉjo Ĉistjakov estu en via ŝuldo... </text:p>
      <text:p text:style-name="P13">Li riverencis malalte al la tuta razitkapa, katenita remistaro kaj mem surmetis sur la kolon la maŝon. La ekzekutisto volvis sur la nodoplenan manon kanaban ŝnuron kaj intencis pendumi, sed la ĉefleŭtenanto levis la manon en funela ganto kaj demandis la kondamniton, kiel li aŭdacis adiaŭi kun la <text:soft-page-break/>bagnuloj kaj al kiu li minacis. La bagnulo-fuĝinto movis al Des-Fonteines la lacajn, elturmentitajn okulojn kaj silente mallevis la kapon. </text:p>
      <text:p text:style-name="P13">— Pendumato, vi ankoraŭ povas ŝanĝi vian sorton! — diris la ĉefleŭtenanto. — Jen mi metas sablohorloĝon. Post tri minutoj la sablo transŝutiĝos el la supra vazo en la malsupran. Dum tiu tempo pensu pri tio, kiel bona estas la vivo kaj kiel estas frue por vi morti. Vi povas meriti pardonon per tio, ke vi diros sciatajn de vi nomojn ĉi tie kaj en Stokholmo. </text:p>
      <text:p text:style-name="P13">La ĉefleŭtenanto renversis la sablohorloĝon. La orkolora sablo roje verŝiĝis malsupren. </text:p>
      <text:p text:style-name="P13">La kondamnito silentis, mallevinte la kapon. La ekzekutisto staris senmove, la ŝnuro estis volvita sur lian nudan manon. </text:p>
      <text:p text:style-name="P13">La sablo estis ŝutiĝanta. </text:p>
      <text:p text:style-name="P13">— Vi ne sukcesos tiel facile morti! — diris Des-Fonteines. — Mi ŝanĝis mian decidon. Oni vin ne pendumos, sed knutos al la nuda korpo ĝis tiu momento, kiam vi diros la nomojn aŭ mortos. </text:p>
      <text:p text:style-name="P13">La maŝo de la kolo de Ĉistjakov estis demetita. </text:p>
      <text:p text:style-name="P13">Sur la dekstra pasejo la ekzekutisto metis larĝan benkon kaj alligis al ĝi Ĉistjakov-on. Antaŭ la tagmezo la fuĝinto mortis, ne dirinte eĉ unu vorton. </text:p>
      <text:p text:style-name="P13">— Tielas ili ĉiuj! — diris la ĉefleŭtenanto al kapitano Ahlström. — Oni devas esti frenezulo aŭ stultulo, por entrepreni militon kontraŭ tiu popolo. </text:p>
      <text:p text:style-name="P13"><text:soft-page-break/>La ŝipestro interrigardis kun ferdekestro Sigge. Kion diras la ĉefleŭtenanto? Ĉu li komprenas, kiu estas tiu frenezulo kaj stultulo? </text:p>
      <text:p text:style-name="P13">— La sveda sobra prudento, kie vi estas? — kolere ekkriis Des-Fonteines. — Sufiĉas ĵeti rigardon al la mapo de Moskvio, por kompreni tutan absurdecon de tiu entrepreno. </text:p>
      <text:p text:style-name="P13">La ŝipestro interrigardis kun la ferdekestro duan fojon. </text:p>
      <text:p text:style-name="P13">La galero plu iris kun rapido de kvin knotoj. </text:p>
      <text:p text:style-name="P13">Des-Fonteines ordonis pendumi sur jardo la korpon de la knutmortigita ruso kaj malleviĝis en la antaŭan holdon. Ŝĉerbatij, alkatenita al la septo, ekrigardis al li per vaganta malklara rigardo. Akvo per maldika strio estis verŝiĝanta sur lian razitan kapon. La lipoj de la ruso moviĝis, la ĉefleŭtenanto kliniĝis al li: </text:p>
      <text:p text:style-name="P13">— Ĉu vi deziras paroli kun mi? </text:p>
      <text:p text:style-name="P13">— Ne parolos mi kun vi! </text:p>
      <text:p text:style-name="P13">Des-Fonteines provis la akvon — ĉu ĝi estas sufiĉe malvarma. La akvo estis el ekster la ŝipo — glacia. Ŝĉerbatij tremis, liaj lipoj senĉese ion flustradis. </text:p>
      <text:p text:style-name="P13">— Mi timas, ke al li nemulte restis vivi! — diris svedo-matroso. — Eble, ĉesigi tion por tempo? </text:p>
      <text:p text:style-name="P13">La ĉefleŭtenanto nenion respondis. </text:p>
      <text:p text:style-name="P13">Dum la tuta tago la ĉefleŭtenanto silente promenadis sur la galero kaj pensadis siajn pensojn. En krepusko subite freneziĝis malgranda rusa bagnulo. La holandano-<text:soft-page-break/>superrigardanto kiel kato saltis al li. La frenezulo, surverŝita de sango, estis ŝiriĝanta el la ĉeno. La superrigardanto batis lin per genuo al la ventro kaj ŝtopis lian buŝon per greka spongo. Nokte la frenezulon, ankoraŭ vivan, oni elĵetis ekster la ŝipon, alliginte al la piedoj ŝtonon. </text:p>
      <text:p text:style-name="P13">Sur la jardo estis balanciĝanta la korpo de la fuĝinto, pendumita post la morto. </text:p>
      <text:p text:style-name="P13">Estis egalmezure batantaj la timpanoj. </text:p>
      <text:p text:style-name="P13">Laŭ fajfo de la ferdekestro, de ĉiu benko tri el la remistoj faladis sur la ferdekon — ripozi, du — remadis. La korpo de la pendumito turniĝadis sur la ŝnuro. Ĉiu el la remistoj vidis, kio atendas lin, se li aŭdacos fuĝi kaj estos kaptita. </text:p>
      <text:p text:style-name="P13">Ŝipestro Ahlström en sia kajuto estis finskribanta denuncon pri ĉefleŭtenanto Des-Fonteines. Ferdekestro Sigge subskribis kiel atestanto. Li same aŭdis la vortojn, per kiuj la ĉefleŭtenanto malhonorigis lian reĝan moŝton. </text:p>
      <text:p text:style-name="P13">— Nia reĝo estas frenezulo! — diris Ahlström, surŝutante la denuncon per sablo. </text:p>
      <text:p text:style-name="P13">— Indulgu lin sankta Brigita! — preĝe prononcis Sigge. </text:p>
      <text:p text:style-name="P13">— La moskvianoj estas nevenkeblaj! — diris ŝipestro Ahlström. — La reĝo estas stultulo. Ĉu vi aŭdis ion pli ofendan por lia reĝa moŝto? </text:p>
      <text:p text:style-name="P13">La ferdekestro balancis la kapon: ja renkontiĝas en la mondo arogantuloj! </text:p>
      <text:p text:style-name="P13">— Tiaj, kiel li, finas sian vivon sur ekzekuta ŝtipo en kastelo Gripsholmo! — diris la ŝipestro. — Sed ne tuj. Unue ilin <text:soft-page-break/>prilaboras torturisto, la plej bona torturisto de la reĝlando. Kaj nur pensu, ke tiu latrono aŭdacis krii al mi, kiam fuĝis la kaptitoj... </text:p>
      <text:p text:style-name="P13">Supre plu estis batanta la tamburo, ŝrikadis la kornoj, ululadis la timpanoj. </text:p>
      <text:p text:style-name="P13">La ĉefleŭtenanto staris sur la pruo de la galero, rigardis foren kaj flustre deklamadis sonorajn strofojn de la «Kroniko de Eriko»: </text:p>
      <text:p text:style-name="P8">Kaj tiam levitaj estis armiloj,<text:line-break/>Kaj kuniris ili en morta duelo,<text:line-break/>Kuniris por ke unu el ili venku,<text:line-break/>Kaj la dua el ili mortu... </text:p>
      <text:h text:style-name="P5" text:outline-level="3"><text:bookmark-start text:name="__RefHeading___Toc7186_2093700941"/>3. Oni ekstreme malkontentas pri vi!<text:bookmark-end text:name="__RefHeading___Toc7186_2093700941"/></text:h>
      <text:p text:style-name="P13">Kiam la galero aliris al Skeppsbron — la ŝipa kajo de Stokholmo, subite ekfalis ofta eta neĝo. Ardezaj kaj plumbaj tegmentoj de Staden tuj kaŝiĝis de rigardo, trans neĝa vualo malaperis ĝibaj pontoj, palacoj, la Sala maro — Saltsjön, ŝipoj en rodo kaj ĉe albordiĝejoj... </text:p>
      <text:p text:style-name="P13">Des-Fonteines, en mantelo, en malalte surŝovita ĉapelo, staris ĉe la ŝipflanko, rigardis, kiel oni ĵetas la ponteton. Ŝipestro Ahlström, riverencante, petis pardoni lin, se en la vojo al la ĉefleŭtenanto estis nesufiĉe komforte. Des-Fonteines morne silentis. Li ne aŭdis la babiladon de ŝipestro Ahlström. La varmaj lumoj de Stokholmo — la urbo, pri kiu li tiel ofte pensadis en la fremdlando, — estis ekbrulantaj sur lia vojo. Kelkaj malpezaj sledoj devancis lin; gajaj knaboj, dancetante, <text:soft-page-break/>trakuris renkonten; lanternisto kun eskalo, kiel en fora infaneco, eliris el mallarĝa strateto... </text:p>
      <text:p text:style-name="P13">La koro de ĉefleŭtenanto batis ofte, li emociiĝis kiel junulo. Antaŭ multaj jaroj li forlasis tiun ĉi urbon. Kaj jen li denove estas ĉi tie — kvazaŭ ne forveturis... </text:p>
      <text:p text:style-name="P13">Sur malgranda ronda placo sub malrapide falanta neĝo li staris iomete. Leono, levinte la antaŭan piedon, kvazaŭ minacante, sidis ĉe la fontano — la malnova leono, ĉizita el ŝtono, kun kolhararo, surŝutita de neĝo. Kaj en la taverno apude iu ludis liuton, same kiel antaŭ multaj jaroj. </text:p>
      <text:p text:style-name="P13">En la sama vespero Des-Fonteines en blua uniformo de ĉefleŭtenanto de la reĝa floto, kun spado kaj en blankaj gantoj, per facilaj paŝoj eniris en la hele prilumitan akceptejon de grafo subadmiralo Erik Gyllenstierna, kiu inter ceteraj siaj multaj devoj estris ĉiujn sekretajn agentojn de la reĝo. </text:p>
      <text:p text:style-name="P13">Al la ĉefleŭtenanto estis dirite, ke la grafo estas okupita kaj nun ne akceptas. </text:p>
      <text:p text:style-name="P13">— Mi atendos! — prononcis Lars Des-Fonteines kaj eksidis sur malnovan kverkan benkon. </text:p>
      <text:p text:style-name="P13">Preter li pasadis unu post alia flotaj subleŭtenantoj kun apenaŭ aperantaj lipharoj, orgojlaj kaj arogantaj admiraloj en ore broditaj uniformoj, eĉ ŝipaj pastroj. La grafo estis akceptanta ĉiujn. Nur li, Des-Fonteines, reveninta el Moskvio kun fidindaj informoj, necesis al neniu. Sed li sidis, kunmetinte la manojn sur la brusto, rigardante malkontente per malbonkora, akra rigardo, atendis. Kaj ne ĝisatendis: la grafo foriris el sia kabineto, preterinte la akceptejon. </text:p>
      <text:p text:style-name="P13"><text:soft-page-break/>— Tiuokaze oni pagu al mi mian monon! — akre diris la ĉefleŭtenanto. — Mi esperas, la monon mi rajtas ricevi? </text:p>
      <text:p text:style-name="P13">Kaduka maljunulo, koninta ĉiujn agentojn laŭvide, respondis venene: </text:p>
      <text:p text:style-name="P13">— Ĝuste duonon de via mono sukcesis ricevi via patro — li ĉi tie trafis en embarason, kompatinda. Kaj la alian duonon vi ricevos, sed ne tre baldaŭ, — nun la tempo ŝanĝiĝis. Kio koncernas akcepton fare de grafo subadmiralo, do al vi tute ne necesas hasti. Nenio bona vin atendas trans tiu ĉi pordo: oni ekstreme malkontentas pri vi! </text:p>
      <text:p text:style-name="P13">Elirante el la domo de la speciala kancelario, Des-Fonteines en neĝa obskuro preskaŭ kunpuŝiĝis kun la galera ŝipestro Munck Ahlström. La ĉefleŭtenanto ne rekonis la ŝipestron kaj, ĝentile pardonpetinte, surĉevaliĝis. Kaj ŝipestro Ahlström, atendinte iom, frapis per ligna martelo al la ferkovrita pordo kaj, kiam la pordisto malfermis, kun riverenco transdonis al li sian denuncon, adresitan al reĝa prokuroro Axel Sparre. </text:p>
      <text:p text:style-name="P13">En tiu ĉi nokto Des-Fonteines, unuafoje dum ok jaroj, drinkis ĝis ebrio. Li drinkis sola. Servisto, sekiĝinta kvazaŭ egipta mumio, verŝadis por li kalikon post kaliko. La ĉefleŭtenanto drinkis avide, per grandaj glutoj. Malrapide forklakadis tempon malnova horloĝo sur kameno, la pendolo en formo de nigra virino kun enfalintaj okulkavoj falĉadis per falĉilo — la morto estis rikoltanta fruktojn de rapide pasantaj tagoj. Des-Fonteines drinkis kaj rigardis, kiel falĉas la morto... </text:p>
      <text:p text:style-name="P13">Nokte, ŝanceliĝante, li eniris en tavernon, kie estis drinkantaj komercistoj, oficiroj de la gvardio de trabantoj, kavalerianoj <text:soft-page-break/>kaj bazaraj monŝanĝistoj. Stratulinoj en kufoj kaj subjupoj estis dancantaj sur kverka tablo, apude estis aŭguranta sortodivenisto, plue oni estis ĵetantaj kubojn — para aŭ nepara. Kvar oficiroj estis kantantaj novan kanton pri la malgloro de la rusoj ĉe Narvo. Des-Fonteines elaŭskultis la kanton ĝisfine kaj diris al la oficiroj, ke ili estas stultuloj kaj anstataŭ cerboj ili havas sterkon. </text:p>
      <text:p text:style-name="P13">Juna oficiro, kun lanugo anstataŭ lipharoj, salte ekstaris kaj kriis, ke li ne permesos eldiri malĝentilaĵojn. Des-Fonteines tiris lin je la nazo per du fingroj. Mateniĝe, kun peza kapo, nenion komprenante, li aŭskultis, kiel alta variolmarkita kapitano legas parkere la malnovan leĝon pri farado de duelo: </text:p>
      <text:p text:style-name="P13">«Se viro diros insultan vorton: «vi ne estas viro en la koro kaj ne egalas al viro», kaj alia diros: «mi estas viro, kiel vi», — tiuj du devas renkontiĝi en kruciĝo de tri vojoj. Se venos tiu, kiu aŭdis, kaj tiu, kiu diris la vorton, ne venos, tiam li trifoje krios: «maliculo!» Kaj faros markon sur la tero. Tiam tiu, kiu diris la vorton, estos malpli bona, ol li, ĉar ne kuraĝas defendi per armilo tion, kion li diris per la lango. Nun ambaŭ devas batali. La mortigito devos kuŝi en malbona tero». </text:p>
      <text:p text:style-name="P13">Des-Fonteines elĵetis la spadon el la ingo kaj ekstaris en la pozicion. La junulo, kiun li nokte tiris je la nazo, faris sinsekve du malsukcesajn atakpaŝojn kaj perdis malvarmsangecon. En la sesa minuto de la duelo la ĉefleŭtenanto per la klingo trapikis la gorĝon al sia kontraŭulo, eltiris la spadon, viŝis la pinton per la rando de la mantelo kaj foriris al Norrmalm — al la vilaĝo, por drinki plu. La sekundantoj, mallevinte la kapojn, staris en humida vento, kantis psalmon super la mortinto. Ili enterigis lin <text:soft-page-break/>samtie, ĉe la kruciĝo de tri vojoj, kaj drinkis flavan maltan vodkon per mono, kiu troviĝis en lia monujo. </text:p>
      <text:p text:style-name="P13">La tutan tagon Lars Des-Fonteines trasidis ĉe kverka lama tablo en taverno «Fidelaj amikoj». Li estis malebria kaj kolera. Malbonaj antaŭsentoj elturmentis lin. Kun malamo li rememoradis la vesperon, pasigitan en la akceptejo de grafo Gyllenstierna, la arogantajn oficirojn, la duelon, la jarojn, travivitajn en Moskvio. Jes, li, Des-Fonteines, ne plu necesas al iu ajn. Ne ekzistas homo, kiun interesus la vero, tiu vero, kiun li alportis kun si. Io okazis dum tiuj jaroj! Sed kio? </text:p>
      <text:p text:style-name="P13">En krepusko el la urbo revenis la kadukulino, kiun li sendis al la nutristino de Margret. Sur paperpeco Margret skribis kelkajn vortojn, pro kiuj li eksentis febron. Ĵetinte al la maljunulino ormoneron, la ĉefleŭtenanto ekveturis tien, kie li estadis multfoje en tiuj foraj, nerevenigeblaj tempoj. </text:p>
      <text:p text:style-name="P13">Super la urbo sterniĝis peza rufa nebulo. En lumo de peĉaj torĉoj estis malŝarĝataj grandegaj oceanaj ŝipoj. Staris dolĉa odoro de cinamo, de putrantaj fruktoj, alveturigitaj el foraj varmegaj landoj. Tondrante sur pavimŝtonoj, el la haveno rampis pezaj ĉaroj kun ŝarĝoj. En domoj de la antaŭurbo ekbruladis fajroj, butikistoj estis fermantaj ŝutrojn de siaj butikoj, stratulinoj, laŭte ridegante, alteniĝadis al matrosoj, tintigantaj ormonerojn en la poŝoj... </text:p>
      <text:p text:style-name="P13">Kaj subite sur ekzercoplaco ekkantis soldataj klarionoj. </text:p>
      <text:p text:style-name="P13">Des-Fonteines retenis la ĉevalon: la klarionoj kantis laŭte, arogante, ili estis multaj, kaj ankaŭ soldatoj estis multaj. En la <text:soft-page-break/>antaŭaj tempoj klarionoj ne kantis tiel defie arogante kaj soldatoj ne marŝadis sur stratoj per tiaj grandaj taĉmentoj. </text:p>
      <text:p text:style-name="P13">Sur blanka maldikkrura ĉevalo trarajdis kolonelo — korpulenta kaj liphara, post li, retroirigante sian virĉevalon, trarajdis la adjutanto, poste ekiris batalionoj. Kaj ĉio haltis: kaj la ĉaroj kun ŝarĝoj el la haveno, kaj la matrosoj kun siaj stratulinoj, kaj maljunuloj, hastantaj al preĝejo, kaj infanoj, kaj stratvendistinoj, kaj vendistoj de karbo kun siaj ĉaretoj... </text:p>
      <text:p text:style-name="P13">Kadence paŝante per pezaj ferumitaj ŝuoj, marŝis reĝaj piediraj pafistoj en longaj kaftanoj kun kupraj butonoj, post ili moviĝis per speciala malpeza irmaniero karabenistoj, poste aperis kavalerio: peza — kirasuloj, meza — leĝerrajdistoj en manteloj, ĉiuj kun lipharoj, kaj, fine, husaroj sur magraj ĉevaloj en akompano de lancistoj ĉe ĉiu skadro. Krudaj soldataj voĉoj, insultoj, ŝercoj, komandaj krioj superis la pacan bruon de la urbo; ŝajnis, la soldatoj neniam trapasos — tiel multaj ili estis, kaj videblis, ke la popolo rigardas al la militistaro obeeme kaj ne sen timo... </text:p>
      <text:p text:style-name="P13">«Jen por kio lia reĝa moŝto hardiĝadis en la junaj jaroj, — subite pensis Des-Fonteines, — jen por kio li meze de nokto ekstaradis de la lito kaj kuŝiĝadis sur plankon...» </text:p>
      <text:p text:style-name="P13">Kaj la soldatoj plu iris kaj iris, kaj klarionoj plu kantis kaj kantis, sciigante la urbanojn pri tio, ke la vojo antaŭ la trupoj devas esti liberigita... </text:p>
      <text:p text:style-name="P13">Finfine la regimentoj pasis la stratkruciĝon, kaj la urbo ree ekvivis per sia ordinara vivo... </text:p>
      <text:p text:style-name="P13"><text:soft-page-break/>La maljuna nutristino de Margret loĝis en domo, kies parton estis okupanta tenejo. Sur la supro mem de la ŝtona konstruaĵo, sub la tegoltegmento, en lumo de oleaj lanternoj, kvar fortikaj knabegoj, duonnudaj kaj blondaj, estis turnantaj brakon de vinĉo; kanaba ŝnurego, survolviĝante la tamburon, trenis supren dense ligitajn pakojn da kotono. Tute same, kiel antaŭ multaj jaroj, nur se el malproksime ne estus ankoraŭ aŭdiĝantaj la arogantaj, laŭtaj sonoj de la soldataj klarionoj. </text:p>
      <text:p text:style-name="P13">La ĉefleŭtenanto frapis al la konata pordo same, kiel antaŭ ok jaroj, — tri frapojn. Bruis la riglilo, kaj Des-Fonteines eniris en la malaltan kuirejon de la maljuna nutristino, kie estis apenaŭ bruletanta braĝo en la fajrujo. </text:p>
      <text:p text:style-name="P13">— Ĉu tio estas vi? — demandis Margret per tremanta voĉo. Kaj ekkriis: — Ho, Lars! </text:p>
      <text:p text:style-name="P13">Li subridis: tiu ĉi virino plu estis en lia potenco, li povis fari kun ŝi ĉion, kion deziris. Ŝi ĉiam estos en lia potenco, ne gravas, al kiu ŝi edziniĝus. Siatempe ŝi petegis lin foriri kun ŝi en sovaĝejon kaj loĝiĝi en pajlokabano sur bordo de rivereto, sed li ne konsentis: kun tiaj virinoj ne estas tro gaje en pajlokabano sur bordo de rivereto... </text:p>
      <text:p text:style-name="P13">— Mi ne havis honoron gratuli vin pri la edziniĝo, — diris li malvarme. — Tamen, mi ne povis eĉ esprimi al vi kondolencojn rilate de la antaŭtempa morto de <text:span text:style-name="T4">herre</text:span> Magnus Strömberg... </text:p>
      <text:p text:style-name="P13">Des-Fonteines vidis, kiel leviĝis kaj senforte malleviĝis ŝia mano, aŭdis, kiel susuris la silko. </text:p>
      <text:p text:style-name="P13"><text:soft-page-break/>— Sed vi... vi malestis! — plorante diris Margret. — Vi malestis senfine longe. Al mi eĉ ŝajnis, ke mi nur sonĝis vin en la jaroj de mia juneco... </text:p>
      <text:p text:style-name="P13">— Ni ne parolu pri tio! Mi estas malriĉa, vi estas riĉa! Mi estos malriĉa ĉiam, vi ne povas vivi sen lukso. Vi senmonigis <text:span text:style-name="T4">herre</text:span> Strömberg-on, nun vi komencis senmonigi <text:span text:style-name="T4">herre</text:span> Gyllenstierna-n. Oro bruligas al vi la manojn. Mi estas ĉi tie nelonge, sed jam aŭdis, kiajn ĉasojn kaj festenojn vi aranĝas preskaŭ ĉiutage. Vi ne tro malĝojis sen mi, Margret, ĉu vere? Kaj, verŝajne, vi agis prave. Ne indas ligi vian vivon kaj vian junecon, vian belon kaj ĉion, kion vi disponas, kun tia homo, kiel mi... </text:p>
      <text:p text:style-name="P13">Li suspiris kvazaŭ en aflikto. Al ŝi ŝajnis, ke li ĝemis, sed kiam ŝi ĵetiĝis al li, li flankenigis ŝin per la mano. </text:p>
      <text:p text:style-name="P13">— Mi ne necesas al vi, Margret, — diris li per la voĉo, per kiu li ĉiam paroladis kun ŝi, per voĉo, en kiu sonis preskaŭ vera malespero. — Mi ne necesas al vi. Kaj vi ne devas turmenti mian kompatindan koron, Margret. Mi je ajna kosto bezonas paroli kun via patro. Helpu min lastfoje... </text:p>
      <text:p text:style-name="P13">— Kun la patro? </text:p>
      <text:p text:style-name="P13">— Grafo Piper estas la sola saĝa homo en la reĝlando. Mi devas vidi lin nepre. </text:p>
      <text:p text:style-name="P13">Ŝi silentis, pensante. Poste ekkriis: </text:p>
      <text:p text:style-name="P13">— Mi faros tion! Vi estos akceptita. Sed kio okazis al vi, Lars? Ĉu vi estas en danĝero? </text:p>
      <text:p text:style-name="P13">La ĉefleŭtenanto subridis amare: </text:p>
      <text:p text:style-name="P13"><text:soft-page-break/>— En danĝero estas ne mi. En danĝero estas Svedio. </text:p>
      <text:p text:style-name="P13">Jam tute malheliĝis. Margret bruligis kandelojn, metis sur la tablon botelon da malnova vino, sukeraĵojn, fruktojn. Ĉio kiel antaŭe, kiel antaŭ multaj jaroj. La vizaĝo de Margret ruĝiĝis, la okuloj brilis, la oraj haroj disŝutiĝis sur la ŝultroj. Ŝi estis feliĉa. Kaj li kondutis tiel, kvazaŭ estus kortuŝita. </text:p>
      <text:p text:style-name="P13">— Ĉu vi ree forveturos en Moskvion? — demandis ŝi. </text:p>
      <text:p text:style-name="P13">— Mi dezirus tion. </text:p>
      <text:p text:style-name="P13">— Mi fuĝos al vi tien! — diris ŝi, ridante. — Mi frenezigos ĉiujn moskvianojn. Mi veturos post vi en Moskvion... </text:p>
      <text:p text:style-name="P13">Ŝi trinkis vinon kaj ne hastis foriri, kvankam estis malfrue. Des-Fonteines diris, ke proksimiĝas noktomezo, ŝi svingis la manon: </text:p>
      <text:p text:style-name="P13">— Tutegale li tre multe scias pri mi. Estu tiel! Mi neniun bezonas, krom vin. Nur vin, ho Dio, nur vin... </text:p>
      <text:p text:style-name="P13">Li sulkiĝis: li tute ne deziris, ke grafo Gyllenstierna estu lia malamiko. Sed Margret estis kisanta liajn manojn kaj petegis ne malestimi ŝin. Li ŝajnis al ŝi kavaliro, faranta misterajn heroaĵojn por gloro de sia sola damo. Ŝi jen ridis, jen ploris kaj ĵuris al li pri eterna amo. Pri siaj edzoj ŝi parolis kun malestimo kaj malamo kaj egale mokis kaj la mortintan kaj la vivantan. Li ridetadis al ŝiaj teruraj ŝercoj kaj kisadis la malsekajn pro larmoj okulojn. </text:p>
      <text:p text:style-name="P13">En profunda nokto, elturmentita de amoro, malalte kliniĝinte al lia vizaĝo, ŝi flustris, kvazaŭ en febro: </text:p>
      <text:p text:style-name="P13"><text:soft-page-break/>— Mi estas tre riĉa, tre. Mi donos al vi monon. Por kio mi ĝin bezonas sen vi? Vi prenos tiom, kiom vi bezonas. Ĉu vi prenos? </text:p>
      <text:p text:style-name="P13">Li silentis kaj ridetis. Tamen ŝi estis ĉarma, tiu ĉi virino, en sia frenezo. Kaj kiu scias, eble, ŝi ankoraŭ taŭgos al li? </text:p>
      <text:h text:style-name="P5" text:outline-level="3"><text:bookmark-start text:name="__RefHeading___Toc7188_2093700941"/>4. Grafo Piper<text:bookmark-end text:name="__RefHeading___Toc7188_2093700941"/></text:h>
      <text:p text:style-name="P13">Tiu maljunulo pravis: nenio bona atendis Des-Fonteines-on trans la pordo de la kabineto de grafo subadmiralo. Gyllenstierna akceptis la agenton de la krono stare, ne salutis, pri nenio demandis kaj tuj komencis riproĉon: </text:p>
      <text:p text:style-name="P13">— Viaj raportoj, ĉefleŭtenanto, almenaŭ ne konformis al la vero. Vi ege troigas militajn eblojn de la moskvianoj. Lia moŝto la reĝo malkontentas pri vi. Dufoje lia reĝa moŝto bonvolis esprimi la penson, ke vi estas malbone kompetenta kaj tro memfida. Viaj raportoj ĉiam malkongruis raportojn de aliaj personoj, vizitantaj Moskvion. Ŝipestro Urquhart staras sur alia vidpunkto, ol vi. Kial ĝis nun mi ne ricevis de vi detalan planon de la Novdvina citadelo? Mi estas ankaŭ informita, ke vi apartenas al tiuj, kiuj permesas al si malaprobi agojn de lia reĝa moŝto... </text:p>
      <text:p text:style-name="P13">Des-Fonteines aŭskultis la riproĉon silente, sed liaj okuloj moke brilis. Por li estis mizera tiu ĉi orgojla maljunulo, antaŭ multaj jaroj kondamnita al radumo pro siaj pirataj aventuroj, tiu ĉi altrangulo, pardonita de la forpasinta reĝo nur pro tio, ke la pirataj trezoroj plenigis la magriĝintan svedan trezorejon, tiu ĉi potencema kaj gala admiralo, pri kiu matrosoj diradis, ke li vendis sian animon al la diablo kaj ke nun anstataŭ koron li <text:soft-page-break/>havas pecon da plumbo. Kio al li okazus — al la admiralo, se la ĉefleŭtenanto rakontus al li almenaŭ etan parton el tio, kio okazis hieraŭ en la kuirejo de la maljuna nutristino de Margret? </text:p>
      <text:p text:style-name="P13">— Ĉi tie vi drinkas, — estis parolanta Gyllenstierna, — kaj, kiel mi scias, jam sukcesis en duelo mortigi junulon el bona familio. Pensu pri via estonteco! La reĝo elaŭskultos vin en la konsilio. Do via parolado estu racia. Vi multajn jarojn pasigis en Moskvio, vi scias malfortajn flankojn de la rusa militistaro. Do parolu pri tio, kio povas savi vian reputacion, sed ne ruinigi vian vivon. En la tagoj de via infaneco vi estis amikoj kun mia edzino, ŝi petis min pro vi, kaj tiun konsilon, kiun vi ricevis de mi hodiaŭ, mi donas al vi laŭ la peto de mia edzino. </text:p>
      <text:p text:style-name="P13">La ĉefleŭtenanto ĵetis rigardon al la subadmiralo. Gyllenstierna rigardis al Des-Fonteines firme kaj orgojle, nenion eblis legi en tiuj malmildaj, kafkoloraj okuloj. </text:p>
      <text:p text:style-name="P13">— Iru! — diris Gyllenstierna. </text:p>
      <text:p text:style-name="P13">Des-Fonteines eliris. </text:p>
      <text:p text:style-name="P13">En la sama vespero li ricevis inviton veni al grafo Piper — la ĉefo de la kampa kancelario de Karolo XII kaj la ŝtata sekretario. En la rondoj, proksimaj al la kortego, estis sciate, ke la patro de Margret siatempe ne tro aprobe rilatis al la milito kontraŭ la rusoj. </text:p>
      <text:p text:style-name="P13">— Mia filino petis min akcepti vin! — diris grafo, kiam Des-Fonteines prezentiĝis al li. — Vi estis amikoj de infaneco, ĉu tiel? </text:p>
      <text:p text:style-name="P13"><text:soft-page-break/>— En malproksimaj tempoj, grafo, — diris Des-Fonteines. — En tiuj foraj tempoj, kiam vi ankoraŭ ne iĝis la fiero de la reĝlando kaj ne havis la titolon de grafo. </text:p>
      <text:p text:style-name="P13">Piper afable ridetis. Li sidis en profunda fotelo — grasa, kun mallongaj, ne atingantaj la plankon kruroj. El sub grandega buklita peruko rigardis saĝaj penetrantaj okuloj. </text:p>
      <text:p text:style-name="P13">— Mi aŭskultas vin! — diris li. </text:p>
      <text:p text:style-name="P13">— Mi dezirus aŭskulti vin, grafo! — diris Des-Fonteines. — Mi delonge ne estis en la reĝlando. Mi dezirus scii, kion oni pensas ĉi tie pri Rusio. </text:p>
      <text:p text:style-name="P13">— Caro Petro malgajnis Narvon, — kvazaŭ pensante, komencis Piper. — Malgajnis tiel, ke medalo, sur kiu estas prezentita lia malhonoro, nun estas treege populara. Al ni ŝajnas, ke la sola vojo por ni estas al Moskvo. Ni supozas, ke kiam niaj flagoj flirtos sur la antikvaj muroj de Kremlo, tiam ĉio cetera okazos per si mem. Kokino en nia supo estos kuirita. La ora kruco sur blua kampo, levita super la rusa Kremlo, estas la sola racia solvo de la orienta demando, ĉu tiel? Lia reĝa moŝto bonvolas daŭrigi la aferon, pri kiu paroladis la bonfama Torgils Knutsson kaj la memorinda Birger. Sten Sture same instruis la hiperboreojn pri tio, ke ilia vojo kondukas nur orienten. Por kio do ni dronu en Ingrio aŭ Livonio, por kio ni bezonas etajn venkojn, se la gloro atendas nin en Moskvo? </text:p>
      <text:p text:style-name="P13">Des-Fonteines silentis, senmove rigardante al la larĝa, rozkolora, trankvila vizaĝo de la grafo. </text:p>
      <text:p text:style-name="P13">— Mi ankaŭ ĝuste scias, — daŭrigis Piper, — ke la bonfama reĝo Karolo IX plurfoje diris pri neceso por ni okupi la nordan <text:soft-page-break/>parton de la bordo de Norvegio. La rusoj havas unu havenon — Arĥangelskon. Sufiĉas por ni kapti la nordon de Norvegio, kaj la komerco kun Arĥangelsko iros tra niaj akvoj. Por plenumo de tiu ĉi penso lia moŝto la nun reganta reĝo deklaris per sia ukazo ekspedicion al Arĥangelsko. La ŝipoj por la ekspedicio estas finkonstruataj. Arĥangelsko estos neniigita. Sed tio estas nur komenco, provizora rimedo por ĉesigo de la ligo de la moskvianoj kun Eŭropo. Moskvo — jen la vera solvo de la demando. Mi esperas, vi konsentas kun mi? </text:p>
      <text:p text:style-name="P13">— Ne! — diris la ĉefleŭtenanto. </text:p>
      <text:p text:style-name="P13">Grafo Piper rondigis la helajn akcipitrajn okulojn. </text:p>
      <text:p text:style-name="P13">— Ĉu vi ne konsentas? </text:p>
      <text:p text:style-name="P13">— Absolute ne konsentas. </text:p>
      <text:p text:style-name="P13">— En kio do nome? </text:p>
      <text:p text:style-name="P13">La ĉefleŭtenanto silentis iom, koncentrante la pensojn, poste ekparolis per glata voĉo, trankvile, nehaste: </text:p>
      <text:p text:style-name="P13">— Multaj malvenkoj de armeoj devenadis de tio, ke la kontraŭulo estis aŭ nesufiĉe esplorita, aŭ, flate al tiu aŭ alia persono, estranta la ŝtaton, prezentita ne en sia vera, reala aspekto. Montri kontraŭulon pli malforta, ol ĝi estas en la realo, subtaksi ties fortojn kaj eblojn — laŭ mi, tio estas krimo antaŭ la krono, pro kiu oni devas radumi... </text:p>
      <text:p text:style-name="P13">Grafo Piper facile movetis la brovon, la ĉefleŭtenanto komencis inciti lin. </text:p>
      <text:p text:style-name="P13">— Radumi! — trankvile ripetis Des-Fonteines. — Diplomatoj kaj ambasadoroj, povas esti, agas prave, esplorante <text:soft-page-break/>la sferojn, proksimajn al la kortego kaj plenigante siajn korespondaĵojn per priskriboj de karakteroj kaj malfortaĵoj de tiu aŭ alia grandsinjoro aŭ eĉ monarko, sed ĉu en tio sola estas la afero? </text:p>
      <text:p text:style-name="P13">Piper facile klinis la kapon: tio povis signifi kaj tion, ke li konsentas, kaj tion, ke li estas atente aŭskultanta. </text:p>
      <text:p text:style-name="P13">— Pasiginte ok jarojn en Rusio kaj ne estante proksima al la kortego, — daŭrigis la ĉefleŭtenanto, — mi dediĉis mian liberan tempon al alio: mi esploradis la landon, karakteron de la loĝantaro, morojn... </text:p>
      <text:p text:style-name="P13">— Ĉu morojn? </text:p>
      <text:p text:style-name="P13">— Jes, <text:span text:style-name="T4">herre</text:span>, morojn kaj karakterojn. Mi esploradis la popolon, kiun ni devas neniigi, por meti tiun vojon al Moskvo, pri kiu vi ĵus diris. Ĉar alian manieron konkeri Rusion ni ne havas. Caro Petro, sendube, estas fenomeno pli ol granda, sed la afero estas ne en li aŭ, pli ĝuste, ne nur en li. </text:p>
      <text:p text:style-name="P13">— Tio estas interesa! — prononcis grafo Piper. — Mi petas vin, daŭrigu... </text:p>
      <text:p text:style-name="P13">— Ok jarojn mi vivis en Rusio, ok longajn jarojn. Dufoje mi estis ĉe Azovo, spertis kune kun la rusoj la malvenkon ĉe Narvo kaj estis atestanto de multaj okazaĵoj eksterordinaraj, por ne paroli per tro alta tono. Vi bonvolis mencii la medalon, grafo. Sur ĝi estas montrita ploranta Petro kaj estas elĉizitaj vortoj: «Iris for, ploris amare». Ĉu tiel? </text:p>
      <text:p text:style-name="P13"><text:soft-page-break/>— Jes! — subridis, rememorante la medalon, Piper. — La medalo estis stampita kun sprito. La spado de caro Petro estas ĵetita, la ĉapo falis de la kapo... </text:p>
      <text:p text:style-name="P13">— Bedaŭrinde, grafo, la spado ne estas ĵetita. La mizera sprito de la metiisto, stampinta la medalon, estas direktita ne al moko de malvirto, sed al malklarigo de la vero por plezuro de altaj kaj fortaj personoj. Kortegaj poetoj, same kiel farantoj de tiaspecaj medaloj, estas plago por la ŝtato, se ili, dezirante al si favoron kaj profiton, senhonte mensogas kaj flatas al la potenculoj, falsante la veron... </text:p>
      <text:p text:style-name="P13">— Ni deflankiĝis de la objekto de nia konversacio, — diris Piper. </text:p>
      <text:p text:style-name="P13">— La spado ne estas ĵetita, grafo! — prononcis la ĉefleŭtenanto multesignife. — La mano de la moskvianoj forte kunpremas ties tenilon. Kaj necesas ĉiuj niaj fortoj, tuta sveda sobra prudento, tuta genio de nia popolo, ekstrema streĉo de ĉiuj niaj kapabloj, por kontraŭstari la strebon de Rusio al la maro. La rusianoj opinias tiun strebon justa. Ni staras kiel muro sur la bordoj de la Balta maro. Ili rompos tiun muron, kaj se ni ne obeos la voĉon de racio, Svedio, grafo, ĉesos esti granda regno. </text:p>
      <text:p text:style-name="P13">Piper ironie subridis. </text:p>
      <text:p text:style-name="P13">— Kion do faru la kompatinda Svedio? </text:p>
      <text:p text:style-name="P13">Des-Fonteines kvazaŭ ne rimarkis la sarkasmon. </text:p>
      <text:p text:style-name="P13">— La spado estas ĵetita nur sur la medalo, — diris li. — La rusoj ne opinias Narvon definitiva malvenko... </text:p>
      <text:p text:style-name="P13"><text:soft-page-break/>— Partoprenintoj de la batalo en la rusa flanko, gvidataj de duko de Croy, — malvarme interrompis Piper, — rakontis al mi, ke la frakaso estis plena, ke la rusoj fuĝis panike, ke... </text:p>
      <text:p text:style-name="P13">La ĉefleŭtenanto subridis. </text:p>
      <text:p text:style-name="P13">— Al vundito la batalo ĉiam ŝajnas perdita, — diris li. — Kiel do vidas ĝin perfidulo? Duko de Croy, invitita de la rusoj servi sub la rusa standardo, estas perfidulo, ĉu indas aŭskulti lin? Jam antaŭ la komenco de la batalo la eksterlandaj oficiroj deklaris la batalon malgajnita kaj nur serĉis okazon, por vendi siajn spadojn al lia reĝa moŝto. Forlasitaj de siaj oficiroj, perfiditaj kaj venditaj rusaj soldatoj tamen batalis ĝis la lasta guto de sango, kaj mi neniam forgesos tiun tagon, kiam ili estis forirantaj laŭ ponto trans Narvon, sub tamburado kun malvolvitaj standardoj, sub defendo de la Semenovska kaj Preobraĵenska regimentoj. Kiu vidis tiun malvenkon, tiu ne povas ne pensi pri la estonteco. </text:p>
      <text:p text:style-name="P13">— Sed tamen — malvenkon? </text:p>
      <text:p text:style-name="P13">Des-Fonteines silente tamburadis per la fingroj al la tablo. Grafo Piper parolis longe. La ĉefleŭtenanto iam kapjesadis — jes, jes, ĉio ĉi, certe, estas vero. Sed en liaj okuloj fiksiĝis obstina malvarma esprimo. </text:p>
      <text:p text:style-name="P13">— Ĉu vi tamen malkonsentas kun mi? — malsimpatie demandis Piper. </text:p>
      <text:p text:style-name="P13">— Ĉio ĉi estas vero! — diris Des-Fonteines. — Ili estas en embaraso, estas ankoraŭ impostoj: oni prenas pro foriro en maron kaj pro reveno kun fiŝo, oni prenas pro kverka ĉerko, prenas pro bridoj, pro barboj, pro hakiloj, pro banejoj. <text:soft-page-break/>Kampulojn oni pelas al superfortaj laboroj; centoj, miloj da homoj mortadas en konstruado de fortresoj, en ŝipkonstruejoj, en metado de vojoj, en ŝnuraj, drapaj, tolaj manufakturoj. Ĉio ĉi estas vero, tamen mi dezirus atentigi vin pri alio. Al mi estas malgaje paroli pri tio, sed tamen mi devas averti vin, ke ŝipoj en Rusio estas konstruataj, kaj ili jam multas, ke en fabrikoj oni gisas kanonojn, kuglegojn, forĝas sabrojn, ankrojn, bajonetojn, ke la bajoneto, kiu nun en Rusio estas enkondukata en infanterio, estas armilo ege oportuna, ĉar ĝi permesas samtempe fari kaj pafadon kaj bajonetan pikadon. Rusaj grenadistoj sukcesas en ĵetado de grenadoj, la ĉevalaj trupoj, armitaj antaŭe nur per lanco kaj sabro, nun estas armataj per mallonga fusilo, per pistoloj kaj rektaj sabroj. La moskvianoj sidigis kanonajn bombardistojn sur ĉevalojn, ili havas bruligajn kaj lumigajn kartoĉojn, ili havas plurtubajn kanonojn, mitrajlon, havas nemalbonajn proprajn rusajn oficirojn. Por kio do, grafo, ni menciu la flatan medalon aŭ kantu la kanton pri la malvenko de la rusoj ĉe Narvo, verkitan de stulta poeto, kiam necesas prepariĝi al ĝismorta batalo kontraŭ la malamiko, kian ankoraŭ ne havis Svedio... </text:p>
      <text:p text:style-name="P13">— Vi volis diri... — prononcis Piper. </text:p>
      <text:p text:style-name="P13">— Jes, mi volis diri, — konfirmis Des-Fonteines, kaj la grafo aŭdis en lia voĉo kun peno retenatan koleran emocion, — volis diri tion, pri kio nun neniu en Svedio diras: milito kontraŭ Rusio estas frenezo! Ni povas malestimi tiun ĉi landon, kiel ni malestimadis ĝin ĝis nun, sed en ĉiuj niaj eksteraj esprimoj ni devas serĉi amikecon kun ĝi, fari komercon, montri nin bonaj najbaroj. La rusoj estas forta popolo, pri tio vi povas konvinkiĝi, vidinte tiun galeran bagnulon, kiu nun estas tenata <text:soft-page-break/>en la fortreso Gripsholm. Parolu kun li. Li transdonadis iujn spionajn leterojn el Stokholmo en Moskvion. Li konas, ne povas ne koni la homon, kiu skribas tiujn leterojn. La arestiton oni torturas jam dum kvara tago kaj ne povas ricevi ion ajn. Jen pri kia kontraŭulo ni devas pensi. </text:p>
      <text:p text:style-name="P13">— Ĉu tio estas ĉio, kion vi havis por diri al mi? — demandis grafo Piper. </text:p>
      <text:p text:style-name="P13">La ĉefleŭtenanto mallonge suspiris. </text:p>
      <text:p text:style-name="P13">— Ĉio, kion mi elaŭskultis de vi, — diris Piper, — estas neseninteresa kiel esprimo de ekstrema opinio de la homo, tro longe troviĝinta en Moskvio, — la grafo akcentis la vorton «tro». — Tamen la sorto de Svedio estas iri laŭ tiu vojo, kiun al ĝi destinis la Providenco... </text:p>
      <text:p text:style-name="P13">— La Providencon ni kutimas mencii, kiam ni havas nenion kroman por respondi, grafo. Sed mi supozas, ke multo dependas de la homa volo. La sobra sveda prudento devas suflori la solvon: se ne ekzistas eblo ne militi kontraŭ Rusio, tiam necesas agi tuj. Eĉ ne sekundon de prokrasto! Niaj trupoj fiksiĝis en Polio, dum ĉiu momento donas al la moskvianoj eblon plifortigi siajn armeojn. Komprenu do min: la reĝlando perdos sian povon, se rilatos al Moskvio kun tiu terura facilanimeco, kun kiu estis stampita tiu damnita medalo... </text:p>
      <text:p text:style-name="P13">— Ŝajne, por mi sufiĉas aŭskulti vin! — malvarme prononcis grafo Piper. — Nia konversacio daŭras tro longe, kaj mi ne atendas de ĝi ian ajn utilon... </text:p>
      <text:p text:style-name="P13">Des-Fonteines mallevis la kapon. La sola sobra kaj saĝa homo en la ŝtato ne deziris kompreni eĉ vorton el tio, kion li <text:soft-page-break/>parolis, kaj li ankoraŭ neniam parolis tiel multe, kiel hodiaŭ. Do, ili agu, kiel ili deziras. </text:p>
      <text:p text:style-name="P13">Grafo Piper leviĝis. Li estis multe pli malalta ol la ĉefleŭtenanto kaj rigardis al li demalsupre supren. </text:p>
      <text:p text:style-name="P13">— En la estonteco mi ne rekomendas al vi fari viajn proprajn konkludojn! — diris li. — Fari konkludojn kaj decidojn povas nur lia reĝa moŝto. Memorfiksu tiun ĉi regulon. Alie vi pagos multe. </text:p>
      <text:p text:style-name="P13">La grafo parolis seke, liaj okuloj rigardis malamike. </text:p>
      <text:p text:style-name="P13">— Ĉu per la kapo? — demandis Des-Foneines. </text:p>
      <text:p text:style-name="P13">Piper silente akompanis la ĉefleŭtenanton al la pordo. </text:p>
      <text:p text:style-name="P13">Poste, ludante ŝakojn kun grafo Gyllenstierna, grafo Piper diris, kvazaŭ senintence: </text:p>
      <text:p text:style-name="P13">— Margret ne devas plu akcepti tiun agenton en Moskvio, malgraŭ tio, ke ili estis amikoj de la infaneco. </text:p>
      <text:p text:style-name="P13">Gyllenstierna respondis, ne deŝirante la rigardon de la ŝaka tabulo: </text:p>
      <text:p text:style-name="P13">— Tio okazos per si mem, grafo. Kontraŭ la ĉefleŭtenanto estas komencita enketado. Sed mi ne dezirus ĉagreni Margret-on kaj instigi ŝin al plua protektado. Mi uzos ĉiujn fortojn, por ke ŝi nenion sciu pri la sorto de Des-Fonteines. Se cirkonstancoj fariĝos por li tro malbonaj, ni diros al Margret, ke li estas ankoraŭ foje sendita en Moskvion, en Arĥangelskon... </text:p>
      <text:p text:style-name="P13"><text:soft-page-break/>Grafo Piper demetis de la tabulo turon, retenis ĝin sur la polmo. </text:p>
      <text:p text:style-name="P13">— Ĉu vi pensas, ke al tiu agento oni rilatos tiom severe? </text:p>
      <text:p text:style-name="P13">— Pli ol severe, grafo! — respondis Gyllenstierna. — La reĝa prokuroro estas senkompata al personoj, dubantaj pri saĝeco de lia reĝa moŝto. Kaj li, sendube, pravas. Per ajnaj rimedoj, sed ni devas atingi plenan unuanimecon en la reĝa konsilio. </text:p>
      <text:p text:style-name="P13">— Estu tiel! — prononcis Piper. </text:p>
      <text:h text:style-name="P5" text:outline-level="3"><text:bookmark-start text:name="__RefHeading___Toc7190_2093700941"/>5. Kia kanto al vi ne plaĉis?<text:bookmark-end text:name="__RefHeading___Toc7190_2093700941"/></text:h>
      <text:p text:style-name="P13">Duope ili sidis ĉe kameno, parolis nelaŭte, preskaŭ flustre: nun en Svedio oni eĉ en la propra hejmo paroladis mallaŭte, timis la murojn. Pendolo — la morto kun falĉilo — kun frapado estis mezuranta tempon. La patro de la ĉefleŭtenanto filtradis tra la dentoj ruĝan italan vinon, paroladis per raŭka voĉo de malnova kavaleriano, rigardante lumon tra la kristalvitra kaliko. </text:p>
      <text:p text:style-name="P13">— Al ni ĉiuj oni senĉese diras, ke Rusio, Moskvio estas barbara lando, similaĵo de mongola nomadejo, vasta kampo, kiu atendas sian terkulturiston. Multaj el ni jam nun estas premiitaj per teroj en Moskvio. Lia reĝa moŝto en silento preparas planon de bato en la koron de Rusio — en Moskvon. Estas supozate, ke caro Petro, pri kiu vi rakontis al mi, estos elpelita el sia trono, ke tiun tronon okupos unu el vasaloj de lia reĝa moŝto — aŭ pola nobelo Sobieski, aŭ iu alia el livonianoj aŭ estlandanoj. Pskovo kaj Novgorodo apartenos al ni por <text:soft-page-break/>eterne, Ukrajnio kaj Smolensko estos favore donitaj al pola nobelo Leszczyński, kiu iĝos reĝo de Polio. La tuta cetera Rusujo devas iĝi dividita al malgrandaj princlandoj, kiuj per internaj malpacoj tute malfortigas unu la alian. La nordo, certe, post la nuna ekspedicio jam estos apartenanta al ni, kaj ĉio obeos al lia reĝa moŝto, ĉio, kio nur ekzistas sub la arkta ĉielo. Ĉu vi scias pri tio? </text:p>
      <text:p text:style-name="P13">La ĉefleŭtenanto silente subridis. </text:p>
      <text:p text:style-name="P13">— Lia reĝa moŝto konstante aŭdas pri si, ke li estas mezepoka vikingo, veninta kun sia glavo, por glorigi la hiberboreojn por ĉiam. Oni nomas lin ankaŭ la unua paladino de la vera eklezio, sveda Aleksandro la Makedona kaj per aliaj flataj nomoj. Vi ankoraŭ ne sukcesis ekscii, mia filo, ke en Stokholmo nun ĉiuj legas la maljunan Olof-on Rudbeck-on, kiu verkis libron pri Atlantido. Ĉu vi ne trarigardis tiun verkon? </text:p>
      <text:p text:style-name="P13">Des-Fonteines balancis la kapon, diris, verŝante vinon: </text:p>
      <text:p text:style-name="P13">— Ne, mi ne legis... </text:p>
      <text:p text:style-name="P13">La kolonelo raŭke ekridegis, per fajroprenilo eltiris el la kameno braĝon, bruligis la pipon. </text:p>
      <text:p text:style-name="P13">— Svedio estas nomata en ĉi verko la insuloj de sagaoj. Laŭ vortoj de <text:span text:style-name="T4">herre</text:span> Rudbeck, la estonteco de la homaro komenciĝos de ĉi tie, de la vikingoj de Svedio. Multaj opinias tiun verkon atentinda kaj parolas pri ĝi same serioze, kiel pri la luterana Biblio... Pli ol tio, nun en la sveda reĝlando oni ne nur ne diskutas agojn de la reĝo, sed oni nomas lin ne alie, ol nia Sigurd, la juna sveda Sigurd. Jen kiel! Kaj la Providenco ĉiam akompanas la junan Sigurd-on, eĉ kiam li entreprenas ajnan <text:soft-page-break/>evidentan absurdaĵon, tiu kruela sensciulo, kiu elpensis sin mem, komencante de sia longa stulta spado, siaj supermezure grandaj spronoj kaj finante per la simpla manĝo, kiun li manĝas nepre en ĉeesto de homoj, por ke ĉiuj parolu pri lia sparta vivmaniero. Vi ne scias, mia filo, kio okazas ĉi tie, kaj vi estas nesingarda, vi estas treege nesingarda. Vi forveturis el unu Svedio kaj revenis en la alian... </text:p>
      <text:p text:style-name="P13">La kolonelo de kirasuloj estis nemalbona rakontanto, kaj iom post iom Lars Des-Fonteines imagis al si la reganton de Svedio tia, kia li estis reale, neornamita, kun seka kaj unuflanka menso, despote regema, kun furioza memamo. Subridante, la kolonelo priskribis al la filo la scenon de la kronado, kiam Karolo rifuzis akcepti la kronon el la manoj de la klerikaro, deklarinte, ke li akceptos ĝin de neniu, ĉar ĝi apartenas al li laŭ la rajto de naskiĝo. Kunpreminte la dentojn, li elŝiris la kronon disde la kapelpastro kaj mem metis ĝin sur sin — oblikve, malrekte, kaj kiam Piper flustris al la reĝo, ke necesas la kronon reĝustigi, tiam la reĝo tiel insultis per diablo, ke timigis ĉiujn. Sur ĉevalo, ferumita per arĝentaj hufumoj, li veturis el la Riddarholma kirkego, sed la virĉevalo baŭmis, kaj la krono falus sur la pavimon, se ne lerteco de marŝalo Stenbock. Li sukcesis kapti la kronon en la aero. </text:p>
      <text:p text:style-name="P13">— Malbona antaŭsigno! — rimarkis la ĉefleŭtenanto. </text:p>
      <text:p text:style-name="P13">— Nur al tio ni esperas, — kun subrido diris la kolonelo de kirasuloj. — Sed kiam tio okazos? Li estas plena de planoj, tiu kronita senprudentulo. Li, ekzemple, firme decidis krei union de ĉiuj protestantaj landoj kun si kiel estro. Poste — krucmilitiroj, ĉie enkonduko de protestantismo per forto, kaj, <text:soft-page-break/>eble, li estos reĝo de la tuta Eŭropo... Kaj se vi povas imagi tion al vi, mia filo, kulmine de la malbonaĵoj li ankoraŭ verkas versojn. Kortegaj kaĵolistoj kun kortuŝeco transdiras la linion: «Pri kio vi malĝojas? Ankoraŭ vivas Di' kaj mi!»... </text:p>
      <text:p text:style-name="P13">La kolonelo ekridegis. Lars Des-Fonteines eĉ ne ridetis. </text:p>
      <text:p text:style-name="P13">— Mi kaj Dio! — tiel finas tiuj knabaĉoj, — prononcis li morne. — Kompatinda Svedio... </text:p>
      <text:p text:style-name="P13">Jam mateniĝis, kiam la ĉefleŭtenanto alligis sian ĉevalon ĉe malalta dometo, tegolita per ardezo, en kvieta strato Skeppsbron. Disportistoj de karbo, vendistoj de biero, laktistinoj en grandegaj kufoj rajde sur azenoj estis moviĝantaj al la urbaj bazaroj. El la haveno estis venanta odoro de algoj, peĉo, tie tondris ankraj ĉenoj, leviĝadis veloj. </text:p>
      <text:p text:style-name="P13">La ĉefleŭtenanto frapis al la ŝutro per la tenilo de vipo. Al li malfermis la pordon korpulenta, bonkora dormema Kristina. </text:p>
      <text:p text:style-name="P13">— La sinjorino ree atendis vin dum la tuta vespero kaj la tuta nokto! — ekkriis ŝi. — Vi rompas ŝian koron, <text:span text:style-name="T4">herre</text:span> ĉefleŭtenanto! </text:p>
      <text:p text:style-name="P13">Frapante per la altbotoj, retenante la spadon, li eniris al Karin. Ŝi ne dormis, senmove kuŝis en la lito, ŝia vizaĝo estis pli pala ol ordinare, en la okuloj brilis larmoj. </text:p>
      <text:p text:style-name="P13">— Ĉu vi ploras? — miris Des-Fonteines. </text:p>
      <text:p text:style-name="P13">Li bruligis la pipon, kriis al Kristina, ke ŝi alportu manĝi kaj drinki. Karin plu estis ploranta. </text:p>
      <text:p text:style-name="P13"><text:soft-page-break/>— Nu, sufiĉas! — diris Des-Fonteines. — M venas al vi ne por vidi, kiel vi ploras. Eble, vi denove havas ŝuldojn? Diru, kaj ni finos tiun aferon... </text:p>
      <text:p text:style-name="P13">Ridetante, li komencis malligi la monujon, kiu estis plena de la oro de Margret. </text:p>
      <text:p text:style-name="P13">— Vi estas stultulo! — diris Karin kolere, ĉi-foje la oro ne efikis ŝin. — Vi pensas, ke mi bezonas vian monon... </text:p>
      <text:p text:style-name="P13">— Ankaŭ monon! — subridis la ĉefleŭtenanto. — Monon bezonas ĉiuj. Ne ekzistas tia homo, kiu neglektus ĝin. Eĉ la reĝo bezonas monon... </text:p>
      <text:p text:style-name="P13">— Vi pensas tiel, ĉar vi neniun amas! — kriis Karin. — Vi estas malbona homo, tre malbona homo! Mi ne vidis homon pli malbonan ol vi. Ne vane mia Kristina nomas vin lupo. Kaj vere, vi similas lupon. </text:p>
      <text:p text:style-name="P13">Per la fortaj makzeloj Des-Fonteines estis rapide maĉanta varmegan, pipritan, rostitan viandon. </text:p>
      <text:p text:style-name="P13">— Ĉu vere? — demandis li indiferente. — Lupon? Antaŭe vi al mi ne diris tion, etulino! Vi nomadis min — mia birdido, jes, jes, mi tion bone memoras. Kaj kio koncernas mian amon, do mi ja pri ĝi al vi ne diris, kaj al ni estis nemalbone, ĉu vere? Ni simple petoladis, amuziĝadis kaj ne malŝparis vane vortojn... </text:p>
      <text:p text:style-name="P13">Ŝi eksidis en la lito, la nokta kufo ŝoviĝis flanken, la haroj disŝutiĝis sur la ŝultroj. Per io ŝi rememorigis al li Margret-on — eble, per la koloro de la haroj kaj per la subtila vangruĝo? </text:p>
      <text:p text:style-name="P13">— Do bone! — ekkriis Karin. — Mi rigardos, kiel vi petolos kaj amuziĝos, kiam ekscios tion, kion scias mi... </text:p>
      <text:p text:style-name="P13"><text:soft-page-break/>Des-Fonteines turniĝis al ŝi, deflankigis la teleron. </text:p>
      <text:p text:style-name="P13">— Kion vi faris tie, stultulo, en la interkruciĝo de tri vojoj? Ĉu vi mortigis oficiron? Pro kio? Ĉu al vi ne plaĉis kanto? </text:p>
      <text:p text:style-name="P13">— Mi nenion komprenas... </text:p>
      <text:p text:style-name="P13">— Ne komprenas? Diru, kia kanto al vi ne plaĉis? </text:p>
      <text:p text:style-name="P13">Ŝi mallevis la nudajn piedojn de la lito, aliris lin, retenante la ĉemizon sur la brusto, ekparolis per tremantaj lipoj: </text:p>
      <text:p text:style-name="P13">— Hieraŭ al mi venis pastro de la reĝa kapelpastro Nordberg. La korpo de la mortigito estis trovita. La oficiroj ĵuris sur la Biblio, ke al vi ne plaĉis kanto, ili nur ne memoras — kia estis kanto... La enketadon faras la reĝa kapelpastro mem, la aferoj pri dueloj estas komisiitaj al li. Nun ili deziras scii, kia estis la kanto. </text:p>
      <text:p text:style-name="P13">— Stulta kanto pri la Narva batalo! — diris la ĉefleŭtenanto. — Sed, mi pensas, ili ne devus scii pri tio. Stultaĵo! Se la oficiroj estis tiom ebriaj, ke ne memoras la kaŭzon de la duelo, la kapelpastro neniam ekscios, de kio komenciĝis la afero... </text:p>
      <text:p text:style-name="P13">Kaj li ekridis per obtuza rido, kvazaŭ ekbojis. Karin tremeris, fermis la okulojn: Lars Des-Fonteines neniam scipovis ridi. </text:p>
      <text:p text:style-name="P13">— Vanaj timoj, knabino! — diris li. — Sed vi bone faris, ke avertis min. Nun mi scias, kion ili de mi bezonas... Kuŝiĝu kaj viŝu la okuletojn. Al vi tute ne alaspektas, kiam vi ploras. Vi devas esti ĉiam gaja. </text:p>
      <text:p text:style-name="P13">Dum dormo li kriis: li sonĝis la rusan fuĝinton, pendumitan sur la galera jardo. Longaj vicoj de pendumiloj ĉirkaŭis lin... </text:p>
      <text:h text:style-name="P5" text:outline-level="3"><text:bookmark-start text:name="__RefHeading___Toc7192_2093700941"/><text:soft-page-break/>6. La reĝa kapelpastro<text:bookmark-end text:name="__RefHeading___Toc7192_2093700941"/></text:h>
      <text:p text:style-name="P13">Ĉe pordo de kabineto de la reĝa kapelpastro staris du subleŭtenantoj en kaskoj kaj malpezaj kirasoj, kun manoj, kunmetitaj sur la teniloj de la glavoj. Ĉe la vido de la maljuna kirasula kolonelo kun la filo ili prezentis la glavojn kaj ree rigidiĝis kvazaŭ statuoj — grandegaj kaj senmovaj. </text:p>
      <text:p text:style-name="P13">Kortega lakeo malfermis antaŭ la kolonelo kaj la ĉefleŭtenanto pezajn pordojn. </text:p>
      <text:p text:style-name="P13">La kapelpastro Nordberg — la konfesprenanto de la reĝo kaj la unua karolano de Svedio, kiel oni nomadis lin en la kortego, — estis senmove rigardanta al la enirintoj. Alta, kun furioze briletantaj okuloj, kun akraj moviĝoj, li pli similis al frenezulo, ol al la unua kleriko en la ŝtato. Pri li oni diradis, ke li imitas la nekredeblan episkopon Hemming-on Gadh-on, ĝuste tiun, kiu, gvidante sieĝon de la Kalmara kastelo, per glavo finmortigadis vunditajn danojn kaj sentime batalis kun arbalesto en la manoj — ne malpli bone ol ajna dungosoldato. Same, kiel Hemming Gadh, la kapelpastro Nordberg uzadis eklezian lingvaĵon nur tiam, kiam «je la nomo de krucumita pro ni Kristo» li postuladis senesceptan neniigon de kaptitoj, aŭ komencon de nova milito, aŭ vican reprezalion kontraŭ katolikoj, ortodokskristanoj, islamanoj... Pri supermezura krueleco kaj sangavideco de Nordberg cirkuladis legendoj eĉ ĉe la kortego de Karolo, kie molkorecon neniu opiniis virto. </text:p>
      <text:p text:style-name="P13">— Ĉu vi venis el Moskvio? — demandis la kapelpastro la ĉefleŭtenanton. </text:p>
      <text:p text:style-name="P13">— Jes, el Moskvio. </text:p>
      <text:p text:style-name="P13"><text:soft-page-break/>Ĉe la kapelpastro estis tikanta la buŝo. Li alpremis la vangon per la polmo — la buŝo ĉesis tiki. Liaj okuloj rigardis penetre. </text:p>
      <text:p text:style-name="P13">— Kion ili diras pri la malvenko ĉe Narvo? </text:p>
      <text:p text:style-name="P13">— La rusoj ne tro ofte rememoras la malvenkon ĉe Narvo, — respondis Des-Fonteines. — Ili pli emas konversacii pri siaj venkoj ĉe Azovo... </text:p>
      <text:p text:style-name="P13">La kapelpastro ridetis. </text:p>
      <text:p text:style-name="P13">— Jen kial al vi tiel malplaĉis la kanto pri Narvo... </text:p>
      <text:p text:style-name="P13">La vizaĝo de la ĉefleŭtenanto malrapide flaviĝis. La kolonelo kun maltrankvilo rigardis jen al la filo, jen al la kapelpastro. </text:p>
      <text:p text:style-name="P13">— Vi mortigis plej indan oficiron, — estis parolanta la kapelpastro, — kaj pro kio? Ĉu pro tio, ke li en la kanto esprimis sentojn, brulintajn en lia brusto! Filozofo, predikanta malutilajn por la krono ideojn, poltrono, ne kuraĝinta eĉ akiri necesan por la krono desegnaĵon de la Novdvina fortreso, malestiminda laŭdanto de la moskvianoj murdas kuraĝan oficiron, uzinte ties nescipovon batali per spadoj... </text:p>
      <text:p text:style-name="P13">Des-Fonteines silentis, mallevinte la kapon, ne aŭskultante la kapelpastron. Kiu perfidis lin?.. Kaj subite sango alfluis lian vizaĝon: Karin — jen kiu! La damnita inaĉo ĉiam opiniis sin bona luteranino. </text:p>
      <text:p text:style-name="P13">— Marteno Lutero instruas nin pri tio, ke la homo estas ne pli ol ŝarĝobesto, — estis parolanta Nordberg. — Tiu ŝarĝobesto povas esti selita kaj de Dio kaj de la Diablo. Vin selis la Diablo. Preĝu! Kio vi estas en la Providenco? Hodiaŭ <text:soft-page-break/>vin aŭskultos lia reĝa moŝto. Vi ankoraŭ povas mildigi vian sorton, se faros paroladon, indan je tiu, al kiu ĝi estos direktita... Iru! </text:p>
      <text:p text:style-name="P13">Kaj, turninte sin al la maljuna kolonelo, Nordberg aldonis: </text:p>
      <text:p text:style-name="P13">— Mi kore kompatas vin, <text:span text:style-name="T4">herre</text:span> Des-Fonteines. Sed kion eblas fari? Preĝu! </text:p>
      <text:h text:style-name="P4" text:outline-level="2"><text:bookmark-start text:name="__RefHeading___Toc7194_2093700941"/>Ĉapitro kvara<text:bookmark-end text:name="__RefHeading___Toc7194_2093700941"/></text:h>
      <text:p text:style-name="P7"/>
      <text:p text:style-name="P10">Ni ĉiuj ĉe la temp' kaj tim' bufonas. </text:p>
      <text:p text:style-name="P12"><text:span text:style-name="T4">La aŭtoro</text:span> </text:p>
      <text:h text:style-name="P5" text:outline-level="3"><text:bookmark-start text:name="__RefHeading___Toc7196_2093700941"/>1. Reĝo Karolo XII<text:bookmark-end text:name="__RefHeading___Toc7196_2093700941"/></text:h>
      <text:p text:style-name="P13">La parolado estis trapensita eĉ en etaj detaloj, sed nun Lars Des-Fonteines decidis paroli alie. Estis minutoj, kiam li rezignaciis, sed nun, kiam tuta lia estonteco, kaj eble, eĉ la vivo mem, estis metita sur karton, la ĉefleŭtenanto ne plu dubis pri tio, kiel li devas agi. Ne povas esti, rezonis li, ke en la ŝtata konsilio de la sveda reĝlando ne troviĝus sobraj kapoj, ne povas esti, ke la reĝo mem de la svedoj, vandaloj kaj gotoj, la juna Sigurd, ne elaŭdu la voĉon de racio. Necesas teni sin kuraĝe kaj sendepende. Reĝo Karolo, kion ajn oni diru pri li, estas kuraĝa, li aprezos kuraĝon. Kaj, povas esti, aŭskultinte sian ĉefleŭtenanton, li forpelos flatantojn, profanojn kaj militistojn, similajn al duko de Croy, kaj ordonos al Lars Des-Fonteines okupi indan je sia saĝo kaj sagaco postenon en la reĝlando... </text:p>
      <text:p text:style-name="P13">Antaŭ ol veturi al la palaco, li kun la patro trinkis po kruĉeto da holanda flino — varmigita biero kun konjako kaj kajena pipro. Nun ili ambaŭ trankviliĝis kaj ĉesis timi la estontecon. La ĉefleŭtenanto parolis dum la vojo: </text:p>
      <text:p text:style-name="P13">— Mi dum multaj jaroj ĉiuhore riskadis la vivon, do kiu dubos pri mia fideleco al la krono? La reĝo ne povas ne elaŭskulti min. Li, certe, havas ardan kapon, sed ĝi <text:soft-page-break/>malvarmiĝos pro mia parolado. Kuraĝo en opinio — jen tiu atuto, per kiu mi ludos. Kiu konas Moskvion pli bone ol mi? Kiu kontraŭdiros al mi? Kiu prezentos pruvojn pli raciajn ol la miaj? Ĉu kortegaj kaĵolistoj kaj flatistoj? Flatado koruptas mondpotenculojn en maljuneco, en juneco la animo ne estas sentema al ĝi... Mian paroladon la reĝo ne povos ne aprezi, mi diros ĝin sufiĉe konvinke, kaj kiam miajn pensojn konfirmos la vivo, la vojo por mi estos malfermita. Estas malbona tiu ludanto, kiu neniam riskas ĉion, kion li havas. Mi kutimiĝis riski... </text:p>
      <text:p text:style-name="P13">La kirasula kolonelo ĵetis oblikvan rigardon al la filo. </text:p>
      <text:p text:style-name="P13">— Vi ankoraŭ estas juna, Lars, — diris li. — En Svedio nun neniu riskas ion ajn. Tro timinda estas risko en nia bona reĝlando... Tamen, eble, vi pravas. Ĉe la kortego leviĝoj kaj faloj estas tute neklarigeblaj. Kiu scias, kio povas plaĉi al la kaprica knabaĉo? Kiu scias, kio povas furiozigi lin? Ĉiuokaze, mi petas vin pri tio, estu treege singarda, atente observu la impreson, kiun faros viaj vortoj, kaj, okaze de neceso, abrupte ŝanĝu la kurson... </text:p>
      <text:p text:style-name="P13">En atendo de komenco de la kunsido de la konsilio ili estis promenantaj en la palaco, tra haloj kaj galerioj, konversaciis nelaŭte, ridetadis, por ke ĉiuj vidu — ili estas afliktitaj de nenio, ĉio estas bona en ilia vivo. Trans la fenestroj de la palaco bruis maljunaj arboj de la parko, ankoraŭ nudaj, sed kun ŝvelintaj burĝonoj. La kolonelo, lamante — doloris malnovaj vundoj, — parolis, mallaŭte subridante, kvazaŭ estis rakontanta monduman amuzan novaĵon: </text:p>
      <text:p text:style-name="P13"><text:soft-page-break/>— Ĉiuj kunvenis, sed la reĝo ankoraŭ ne estas. La reĝo amuziĝas aŭ per printempa ĉasado, aŭ ekzercas siajn fortojn en tio, ke hakas kapojn al ŝafoj kaj bovidoj. La konsilio plej humile atendas. La ĉefa okupiĝo de la konsilio estas atendado. Ĉe ni oni kutimas pensi, ke la reĝo estas akurata, — li sugestis tiun opinion per tio, ke li ne toleras, kiam malfruas eĉ la plej senvalora oficisto... </text:p>
      <text:p text:style-name="P13">Kapmontrinte marmoran Dionizon, starantan en galerio kontraŭ fenestro, la kolonelo kun la sama senĝena vizaĝesprimo duonflustre klarigis: </text:p>
      <text:p text:style-name="P13">— Ni fieras pri tio, ke ĉi tie ĉio estas rabakirita. Estas sciate, ke tiun ĉi Dionizon oni longe ne povis lavi ĝispure, tiom multe da sango estis sur ĝi. Kiam generalo Königsmarck atakis tiun parton de Prago, kiu kuŝas trans rivero Vultavo, la ĉeĥoj kun leona kuraĝo komencis defendi sian kastelon Hrad-on kaj tiujn ĉi skulptaĵojn — la fieron de la lando. Korpoj de kvar herooj estis disŝiritaj de la rabantoj apud tiu ĉi Dionizo. Kaj por elŝiri de la ĉeĥoj arĝentan gotan Biblion, necesis forhaki per sabro la manojn de la bibliotekisto. Jen laŭroj, kiuj malhelpas dormi al multaj flatantoj de lia reĝa moŝto... </text:p>
      <text:p text:style-name="P13">Susurante per la sutano, fingrumante rozarion, klininte la kapon, preter ili rapide trairis en la halon de la konsilio kapelpastro Nordberg. Lia vango estis tikanta, la mallevitaj okuloj flagris. Dragonoj malfermis antaŭ la kapelpastro duklapan pordon, generaloj leviĝis renkonten al li. </text:p>
      <text:p text:style-name="P13">— La maljuna vulpo scias, ke la reĝo estas proksime! — diris la kolonelo. </text:p>
      <text:p text:style-name="P13"><text:soft-page-break/>Vere, ĝuste en tiu ĉi tempo supre sur la turo longe ekkantis klariono: la palaca gvatanto ekvidis la reĝon. </text:p>
      <text:p text:style-name="P13">Dragonoj ĉe la ŝtuparo levis trumpetojn, ludis mallonge: «La reĝo venas al ni!» Subleŭtenantoj levis glavojn por saluti la reĝon. Kirasuloj demetis mallongajn lancojn — por prezento. La klariono sur la turo ekkantis ree. Kortega adjutanto, tondrante per la spronoj, retenante la spadon, ekkuris malsupren — renkonti. En la granda halo de kavaliroj, en la galerio, en la akceptejo ministroj, generaloj, admiraloj, oficiroj, altrangaj oficistoj ĉesis interflustri, turniĝis al la ŝtuparo kun respektemaj vizaĝoj. Kortegaj damoj rigidiĝis en profunda riverenco. Neniu ridetis, — Karolo malamis gajon, pensis, ke oni ridas pri li. </text:p>
      <text:p text:style-name="P13">Estiĝis tia silento, ke ĉiuj ekaŭdis bruon de vento, — sur la maro estis komenciĝanta ŝtormo. </text:p>
      <text:p text:style-name="P13">Ankoraŭfoje ekkantis la trumpetoj, kaj sur la sojlo de la granda halo aperis la reĝo. </text:p>
      <text:p text:style-name="P13">Post li defilis nur unu homo — Axel Sparre, la reĝa prokuroro, amiko de Nordberg kaj estonta estro de Moskvo, kiel pri li parolis homoj, proksimaj al la kortego. </text:p>
      <text:p text:style-name="P13">Karolo iris rapide, tirante la longan karnan nazon kaj pri io kolerante. Lia knabeca, sed jam ŝvela vizaĝo, ruĝaj okuloj, mallarĝaj lipoj — ĉio estis esprimanta malkontenton. Per la piedo en brilanta altboto li batis trafintan sur la vojon gajan hundeton, kolere strabis al generalo Lewenhaupt, elmetis antaŭen la maldikan ŝultron kaj, respondinte al nenies riverencoj, eniris en la halon de la konsilio. La malpeza pordo <text:soft-page-break/>fermiĝis. La dragonoj rigidiĝis, kunmetinte la manojn sur la teniloj de la glavoj. </text:p>
      <text:p text:style-name="P13">— Nu? — flustre demandis la kolonelo la filon. — Ĉu al vi plu ŝajnas, ke li kapablas elaŭskulti la veron kaj aprezi ĝin? </text:p>
      <text:p text:style-name="P13">La ĉefleŭtenanto levis la ŝultrojn. </text:p>
      <text:p text:style-name="P13">— Li tuta estas mensogo. Tian amplekson de spado havas nur unu homo en la mondo. Spronoj de tia grandeco estas nur ĉe nia reĝo. Kaj piedingoj? Vi ne vidis nian reganton en selo... </text:p>
      <text:p text:style-name="P13">Li ree trairis la galerion, la kolonelo, retenante sin, estis parolanta: </text:p>
      <text:p text:style-name="P13">— Komenci reĝi en dekkvinjara aĝo estas ne tiom facile. Knaba kaprico iĝas leĝo, nedeziro lerni — braveco. Krom la luterana Biblio kaj unu, nur unu kavalirromano, li nenion legis kaj ne legos. Ĉiuj ĉirkaŭe senĉese flustras al li pri tio, kiel li estas granda kaj kiaj pigmeoj estas ĉiuj estintaj antaŭ li mondpotenculoj. Eble, li ne ĝisfine fidas la flatistojn, sed tamen kial ne iri konkeri Moskvon? Jen, cetere, liaj ĉefaj konsilantoj pri la aferoj de Rusio. Lia reĝa moŝto tute fidas tiujn sinjorojn. </text:p>
      <text:p text:style-name="P13">Des-Fonteines levis mornan rigardon. </text:p>
      <text:p text:style-name="P13">Renkonten sub gvido de iom perdinta koloron, sed plu brilanta duko de Croy per bunta amaso iris generaloj kaj eksterlandaj oficiroj, fordonintaj ĉe Narvo siajn spadojn al la reĝo de Svedio. En plumoj kaj manteloj, en svedaj kaj skotaj uniformoj, brilante per kudraĵoj kaj dekoracioj, retenante per la manoj sabrojn, sub melodia tintado de spronoj, ili estis gaje kaj <text:soft-page-break/>fiere irantaj sur palacaj pargetoj kaj tapiŝoj en la halon de la konsilio de lia moŝto reĝo Karolo XII. </text:p>
      <text:p text:style-name="P13">Fermis la procesion triopo: kolonelo Blomberg, Gallart kaj kolonelo James el la urbo Arĥangelsko, lasinta sian postenon kvazaŭ por batali sub standardoj de Petro, kaj farinta sian karieron en la sveda armeo per tio, ke en la Narva batalo, dum la fama neĝa blizardo, li la unua trovis la reĝon kaj al li, Karolo XII, malleviĝinte sur unu genuon, per tenilo antaŭen fordonis sian spadon, dirinte ĉe tio: </text:p>
      <text:p text:style-name="P13">— Al la plej granda el la militestroj de ties fidela sklavo! </text:p>
      <text:p text:style-name="P13">Silente, per peza rigardo Lars Des-Fonteines akompanis la procesion, kaj lia koro por momento kunpremiĝis pro malbona antaŭsento. </text:p>
      <text:p text:style-name="P13">— Eble, ni devas foriri de ĉi tie? — flustre demandis la kirasula kolonelo. — Foriri kaj malaperi? Ni dungiĝos servi al iu princeto aŭ reĝo kaj servos ĝuste je tiom da taleroj, kiom oni pagos al ni... </text:p>
      <text:p text:style-name="P13">— Mizera estonteco! — ne tuj respondis la ĉefleŭtenanto. — Ĉu vere por tio mi tiom da jaroj pasigis en Moskvio? </text:p>
      <text:p text:style-name="P13">La kolonelo mallevis la kapon. </text:p>
      <text:p text:style-name="P13">— Ĉefleŭtenanto <text:span text:style-name="T4">herre</text:span> Des-Fonteines! — laŭte prononcis la deĵoranta kortega adjutanto. — Eniru en la halon! </text:p>
      <text:p text:style-name="P13">La dragonoj malfermis la pordon. </text:p>
      <text:p text:style-name="P13">Karolo sidis en la centro de la konsilia halo ĉe malgranda tableto, kovrita per drapo. Maldekstre kaj dekstre de li brulis kandeloj en pezaj arĝentaj kandelingoj. Lia vizaĝo estis <text:soft-page-break/>esprimanta malplezuron kaj enuon. Al li tedis babiluloj. Li mem estis silentema ne tial, ke tia li naskiĝis, sed tial, ke iam li decidis esti silentema kaj ekde tiam li uzadis nur kelkajn vortojn, tiajn, kiel: «jes» aŭ «ne», «komenci» aŭ «atendi», «regali» aŭ «pendumi», «donu manĝi», «mi ne deziras!». Tiuj vortoj estis tute sufiĉaj por li. </text:p>
      <text:p text:style-name="P13">Kunsidoj de la ŝtata konsilio incitadis la reĝon. Ĉu vere ili pensas, ke li bezonas iliajn opiniojn? Kaj kiel komprenigi ilin, ke nur tiuj, kiuj silentas kaj plenumas liajn dezirojn, necesas al Dio, la reĝo kaj la ŝtato. </text:p>
      <text:p text:style-name="P13">Levinte la pezan kapon, li ekrigardis al rufa admiralo Wattrang kaj, farinte atentajn okulojn, kapjesis, kvazaŭ konsentante kun la galimatio, kiun estis diranta la maljunulo. Wattrang, sentante sin flatita, patose etendis la manon al la reĝo kaj ekkriis: </text:p>
      <text:p text:style-name="P13">— Kaj tiam kun Dia favoro bonaj svedaj ĉevaloj penetros la rusiajn stepojn kaj la standardo de la reĝo estos levita super Kremlo. Gloron al la reĝo! </text:p>
      <text:p text:style-name="P13">Karolo larĝe oscedis al la vizaĝo de la perpleksa admiralo. Piper forturniĝis, kaŝante rideton. La reĝo oscedis longe, sur la okuloj aperis larmoj. Poste li kliniĝis al sia ĉambelano grafo Wrede kaj ordonis: </text:p>
      <text:p text:style-name="P13">— Alportu al mi manĝon, alie mi ekdormos. </text:p>
      <text:p text:style-name="P13">Tio estis tre longa frazo por la reĝo. Wrede, fleksiĝinte, malaperis el la konsilia halo. Nun estis parolanta generalo Lagercrona — korpulenta maljunulo kun tondra baso. El lia buŝo elflugadis salivo, kiam li prononcadis frazojn pri tio, ke <text:soft-page-break/>Rusio pretas al malvenko kaj ke meti finon al Aŭgusto de Polio estas multe pli honora tasko, ol militi kontraŭ la moskvianoj, kiuj nun ne povas rezisti. Post Lagercrona leviĝis barono Schlippenbach. Disĵetinte per la polmo la pompajn lipharojn, misformante la vizaĝon pro malnova kontuzo, li en akraj esprimoj insultis kaj Stackelberg-on kaj Rehnskiöld-on, parolintaj antaŭ li, kaj diris, ke militi kontraŭ Rusio endas senprokraste, kaj kio koncernas Aŭguston, do por venki lin ĉiam sufiĉos tempo... </text:p>
      <text:p text:style-name="P13">La reĝo ree oscedis. </text:p>
      <text:p text:style-name="P13">Post la barono per langvora voĉo ekparolis duko de Croy. En bombastaj esprimoj li mallaŭdis la rusajn soldatojn, subtile mokadis iliajn batalajn kvalitojn. En la halo oni subridadis. La duko estis opiniata spritulo. </text:p>
      <text:p text:style-name="P13">— Tamen post kiam vi, duko, kaj aliaj generaloj forlasis la rusajn trupojn, la preobraĵenskanoj kaj semenovskanoj batalis tiom kuraĝe, ke eĉ lia moŝto reĝo esprimis aprobon al ili! — aŭdiĝis trankvila kaj malvarma voĉo el profundo de la halo. </text:p>
      <text:p text:style-name="P13">Karolo turnis la longan kapon: fone de arĝentkolora kurteno staris homo en uniformo de flota ĉefleŭtenanto. </text:p>
      <text:p text:style-name="P13">La duko levis la tenilhavajn okulvitrojn, serĉis per rigardo la arogantulon, ŝajnigis, ke ne trovis, kaj ekparolis ree. Sed jam neniu plu ridis pri liaj spritaĵoj. Probable tio okazis tial, ke la reĝo ĉesis rimarki lin. </text:p>
      <text:p text:style-name="P13">Post la duko unu post alia paroladis generaloj, kiuj servis al la rusoj. Laŭ ilia opinio, eĉ ĝeni la reĝon per tiom eta temo ne havis sencon. Kaj kolonelo James, dum multaj jaroj servinta en <text:soft-page-break/>Arĥangelsko kaj eĉ scianta kelkajn rusajn proverbojn, konklude de sia parolado petis unu korpuson de svedoj por faro de decida bato en la koron de Rusio, al Moskvo. </text:p>
      <text:p text:style-name="P13">Tio al la reĝo ne plaĉis: se estas tiom simple konkeri Moskvon, tial por kio li, Karolo, donis al la moskvianoj paŭzon post la Narvo? </text:p>
      <text:p text:style-name="P13">— Stulta! — diris la reĝo al grafo Piper, sed tiel laŭte, ke aŭdis multaj. </text:p>
      <text:p text:style-name="P13">La grafo klinis la kapon signe de plenega konsento. </text:p>
      <text:p text:style-name="P13">La reĝo vidate de ĉiuj manĝis sian soldatan vespermanĝon: sekan flanon kaj pizan kaĉon kun milea grio. En vitra kruĉo estis donita akvo — ĉiuj vidis, ke la reĝo trinkas akvon. Li laŭte, soldatmaniere ŝmacadis kaj viŝadis la buŝon per tola tuko. «Neniajn teneraĵojn!» — ŝatis diri Karolo XII. </text:p>
      <text:p text:style-name="P13">— Kiu staras tie, apud la kurteno? — demandis li, trinkinte akvon post sia vespermanĝo. — Tiu, kiu rememoris Narvon? </text:p>
      <text:p text:style-name="P13">— Ĉefleŭtenanto de floto kaj nia eksa agento en Moskvo, — respondis Piper sen ajna esprimo en la voĉo. </text:p>
      <text:p text:style-name="P13">— Ĉu tiu, kiu duelis per spadoj? </text:p>
      <text:p text:style-name="P13">— Tute ĝuste, via reĝa moŝto... </text:p>
      <text:p text:style-name="P13">Karolo ŝatis mirigi per sia memoro proksimulojn kaj ŝatis, ke pri tio oni miru laŭte. </text:p>
      <text:p text:style-name="P13">— Mirinde! — prononcis grafo Piper per drameca flustro, kliniĝinte al la najbaro. </text:p>
      <text:p text:style-name="P13"><text:soft-page-break/>— Li parolu! — ordonis Karolo, kapmontrinte en la direkto de la kurteno. </text:p>
      <text:p text:style-name="P13">Li apogis la mentonon per la polmoj kaj ekrigardis al la oficiro per ruĝaj pikantaj okuloj. </text:p>
      <text:p text:style-name="P13">La ĉefleŭtenanto ekparolis per mallongaj, precizaj frazoj, kaj Karolo subite eksentis, ke ĉio en tiu oficiro estas malagrabla kaj malamika al li: malagrablas la malmilda voĉo, la sendependa kaj senmova rigardo de la koncentritaj okuloj, malagrablas la pensoj, kiujn estis eldiranta la oficiro. Kaj, por ke li tion sentu, Karolo sulkis kun abomeno sian ŝvelintan vizaĝon kaj kun distriteco en la rigardo forturniĝis al Piper, kiu scipovis momente kompreni la reĝon. </text:p>
      <text:p text:style-name="P13">— Li estas ankoraŭ juna, por instrui la konsilion! — diris grafo Piper. </text:p>
      <text:p text:style-name="P13">— Li simple estas impertinenta! — respondis Karolo tiel laŭte, ke multaj en la konsilio aŭdis tiujn vortojn kaj komencis transdoni al tiuj, kiuj sidis malproksime de la reĝo. </text:p>
      <text:p text:style-name="P13">Sed la ĉefleŭtenanto sentis nenion. Li daŭrigis nomadi tipojn de kanonoj, kiuj estis gisataj en rusaj fabrikoj, rakontadis pri ŝipoj, kiuj eliris en la Azovan maron kaj fortranĉis la turkojn de ties fortresoj, koncize raportis pri la Novdvina citadelo kiel pri obstaklo sur la vojo al la urbo Arĥangelsko... </text:p>
      <text:p text:style-name="P13">— Kie do estas desegnaĵo de la fortreso? — demandis de sur sia loko grafo Gyllenstierna. — Kial ni ne havas la desegnaĵon? </text:p>
      <text:p text:style-name="P13">Kaj la reĝo ripetis: </text:p>
      <text:p text:style-name="P13"><text:soft-page-break/>— Kie estas la desegnaĵo? </text:p>
      <text:p text:style-name="P13">Lars Des-Fonteines entiris la kapon en la larĝajn ŝultrojn. Li komprenis: oni decidis lin ĉasakiri je ajna kosto. Kaj li komencis montri la dentojn kiel lupo, super kiu jam estas levitaj lancoj de ĉasistoj. La desegnaĵo? La moskvianoj iĝis multe pli singardaj kun fremdlandanoj, ol en la antaŭaj tempoj... </text:p>
      <text:p text:style-name="P13">— Sed caro Petro protektas fremdlandanojn! — diris Axel Sparre. — Kial vi ne povis uzi tiun protektadon por utilo de la krono? </text:p>
      <text:p text:style-name="P13">— Caro Petro nun estas pli singarda kun la fremduloj, ol en la tagoj de sia juneco, — respondis la ĉefleŭtenanto. — La fremduloj, necesas diri juste, faris ĉion, kion povis, por perdi la protektadon de la rusa caro. Narvo estis por la moskvianoj bona leciono, kaj ĉeestanta ĉi tie duko de Croy — bonega instruisto. «Ĉiuj ili estas perfiduloj», — tiel pensas ajna soldato en Rusio pri fremdlandanoj, kaj en tio per nenio eblas helpi. Pli ol tio, la rusoj nun havas siajn agentojn en Stokholmo: ĉiu paŝo de la preparata ekspedicio al Arĥangelsko estas de ili bone sciata. Kaj ni ĉi tie, bedaŭrinde, estas tute senhelpaj. Ni ne povas kapti iun ajn ĉe la freŝa faro... </text:p>
      <text:p text:style-name="P13">Karolo turniĝis al Axel Sparre: </text:p>
      <text:p text:style-name="P13">— Ĉu agentoj de moskvianoj en Stokholmo? </text:p>
      <text:p text:style-name="P13">La reĝa prokuroro respondis flustre: </text:p>
      <text:p text:style-name="P13">— La enketado estas farata, via reĝa moŝto... </text:p>
      <text:p text:style-name="P13"><text:soft-page-break/>— Agentoj de moskvianoj faras ĉi tie ĉion, kion ili deziras! — daŭrigis Lars Des-Fonteines. — Ili estas multaj kaj nekapteblaj. Eĉ la reĝa prokuroro <text:span text:style-name="T4">herre</text:span> Axel Sparre ne kaptis almenaŭ unu grandan agenton... </text:p>
      <text:p text:style-name="P13">— Pri tio oni ne parolas laŭte! — ekkriis Sparre. </text:p>
      <text:p text:style-name="P13">— Ĝuste tial, ke neniu estas kaptita kaj ne estos kaptita, — diris la ĉefleŭtenanto. — Ni ŝatas fanfaroni, sed malamas serĉi kaŭzojn de niaj malvenkoj... </text:p>
      <text:p text:style-name="P13">Malklara rumoro traflugis la halon de la konsilio. Axel Sparre kliniĝis al grafo Piper kaj flustris: </text:p>
      <text:p text:style-name="P13">— Ĉu al vi ne ŝajnas, grafo, ke al tiu ulo tempas meti finon? Ankoraŭ nemulte — kaj lia reĝa moŝto interesiĝos pri li... </text:p>
      <text:p text:style-name="P13">Grafo Piper demandis laŭte: </text:p>
      <text:p text:style-name="P13">— Al ni ne estas klara via penso, <text:span text:style-name="T4">herre</text:span> ĉefleŭtenanto. Vi timas militon kontraŭ la moskvianoj kaj pro tiu timo bildigas la rusojn gigantoj, kaj la svedojn pigmeoj? Ĉu tiel? </text:p>
      <text:p text:style-name="P13">— Li estas aĉetita de la moskvianoj! — kriis Axel Sparre. — Ni aŭskultas en la konsilio ne voĉon de sveda oficiro, sed voĉon de rusa oro... </text:p>
      <text:p text:style-name="P13">— Mi nenion timas! — per trankvila voĉo respondis Lars Des-Fonteines. — Mi ne estas subaĉetita, ne! Saĝo de lia moŝto reĝo de la svedoj estas garantio de tio, ke la milito kontraŭ la moskvianoj finfine alportos venkon al la sveda armeo. Mi petas nur memori, ke Moskvio estas ne tia mizera lando, kia ĝin prezentas ĉi tie duko de Croy, kolonelo James kaj reĝa <text:soft-page-break/>prokuroro Sparre. Kruelaj elprovoj — jen kio atendas la reĝlandon. Al tio devas esti pretaj ĉiuj... </text:p>
      <text:p text:style-name="P13">Lin oni ne plu aŭskultis. En la halo staris bruo. Li estis finita homo kaj komprenis tion. Obtuza indiferenteco ekregis lin. Li tro laciĝis dum la lastaj tagoj... Ŝajne la patro estis prava: certe, li devus fuĝi, kaŝiĝi, malaperi. Sed nun ĉio estis malfrua... </text:p>
      <text:p text:style-name="P13">Post la ĉefleŭtenanto parolis generalo-kvartirmastro Gyllenkrok. La reĝo aŭskultis lin distrite kaj kapjesis nur unufoje, kiam Gyllenkrok nomis la paroladon de la ĉefleŭtenanto babilado de homo kun malpura konscienco. La maljuna barono Schlippenbach subridis. Grasa Lewenhaupt parolis la lasta. «Malpli da malkuraĝuloj en nia armeo!» — diris li, eksidante. </text:p>
      <text:p text:style-name="P13">Al la reĝo en la estiĝinta silento kliniĝis kapelpastro Nordberg kaj Axel Sparre. Li elaŭskultis ilin atente, balancis la longan kapon kaj leviĝis. </text:p>
      <text:p text:style-name="P13">— Nia decido, — diris li per sia alta grakanta voĉo, — nia decido estos farita konforme al la opinioj, kiujn esprimis la konsilio. La milito kontraŭ la moskvianoj estas neevitebla. Kaj ni esperas, sinjoroj, ke Dio benos nian sanktan aferon. </text:p>
      <text:p text:style-name="P13">— <text:span text:style-name="T4">Med Guds hjälp</text:span>! — respondis la konsilio. — Kun Dia helpo! </text:p>
      <text:p text:style-name="P13">Reĝaj trabantoj malfermis la pordoklapojn. Kirasuloj, grenadistoj kaj subleŭtenantoj prezentis la armilojn. Longe fanfaris trumpetoj. Per pezaj paŝoj Karolo malleviĝis laŭ la ŝtuparo kaj en lumo de peĉaj torĉoj, fulgantaj sub vento, eksidis sur sian ardan malhelbrunan virĉevalon. </text:p>
      <text:p text:style-name="P13"><text:soft-page-break/>Ankoraŭ ne ĉesis frapado de hufferoj de la reĝa kavalkado, kiam apud la krado de la palaca parko kvin trabantoj de la servo de Axel Sparre haltigis la kolonelon kaj lian filon. La ĉefleŭtenanto deĉevaliĝis. Kapitano de la trabantoj postulis de li la spadon. Lars Des-Fonteines prokrastis. La ĉevaloj prancis ĉirkaŭ li, la kapitano streĉis la ĉanon de sia pistolo. </text:p>
      <text:p text:style-name="P13">— Prenu! — diris Des-Fonteines. </text:p>
      <text:p text:style-name="P13">Forlasantaj la palacon generaloj kaj ministroj vidis, kiel surĉevalaj trabantoj kondukis Lars-on Des-Fonteines-on en la kancelarion de Axel Sparre. </text:p>
      <text:p text:style-name="P13">La ĉefleŭtenanto iris malrapide, liaj manoj estis katenitaj, la kapo estis malalte mallevita. La aresto antaŭ la okuloj de la konsilio estis bona leciono por ĉiuj malkvietaj homoj en la reĝlando sveda. Por la konsilianoj estis ankaŭ utile vidi la maljunan kirasulan kolonelon kvazaŭ ŝtoniĝinta apud la ferkovrita pordo de la kancelario de la reĝa prokuroro. </text:p>
      <text:h text:style-name="P5" text:outline-level="3"><text:bookmark-start text:name="__RefHeading___Toc7198_2093700941"/>2. Oni juĝos lin ne tro severe<text:bookmark-end text:name="__RefHeading___Toc7198_2093700941"/></text:h>
      <text:p text:style-name="P13">Grafo Gyllenstierna estis leganta mapon en lumo de kandeloj en sia kabineto kaj per malgrandaj glutoj trinkanta sukerakvon, kiam li aŭdis paŝojn de Margret. Li estis sen peruko, kalva, en varma pelta kamizolo, en turkaj marokenaj ŝuoj kun fleksitaj bekoj. Margret iris rapide, preskaŭ kuris; li komprenis tion laŭ tio, kiel ŝi anhelis, malleviĝante en fotelon ĉe la kameno. </text:p>
      <text:p text:style-name="P13">— Bonan vesperon! — diris ŝi, restarigante la spiradon. </text:p>
      <text:p text:style-name="P13">— Bonan vesperon, Margret! — respondis li, volvante la mapon. Strabe, per rapida rigardo li notis palecon de ŝia <text:soft-page-break/>vizaĝo, la lacan pozon kaj komprenis: ŝi scias ĉion. Do bone, ŝi sciu. Nun ili estas kvitaj. Li estas venĝita, lia honoro estas restarigita. Certe, li devus mortpiki la ĉefleŭtenanton en duelo, sed la sorto decidis alie. Laŭ volo de la Providenco la reĝa prokuroro Axel Sparre metos finon al tiu ĉi afero por ĉiam... </text:p>
      <text:p text:style-name="P13">— Mi aŭskultas vin, Margret! — diris li, eksidante en fotelon kontraŭ ŝi. </text:p>
      <text:p text:style-name="P13">Ŝi silente rigardis al li. «Kalva diablo» — nomadis lin matrosoj. Pri li oni rakontadis, ke li jam en la juneco vendis la animon al diablo. Tiu homo neniam sciis mizerikordon. Nek mizerikordon, nek kompaton. </text:p>
      <text:p text:style-name="P13">— Mi aŭskultas vin, Margret! — ripetis li. </text:p>
      <text:p text:style-name="P13">— Kia malvarma kaj humida vespero, — prononcis ŝi, kuntiriĝante. — Estas tre malvarme, ĉu ne? </text:p>
      <text:p text:style-name="P13">— Mi ne trovas tion... </text:p>
      <text:p text:style-name="P13">— Certe, vi ne trovas... Vi estas maristo... vi kutimiĝis al humideco kaj malvarmo. Tuta via vivo pasis en maro... </text:p>
      <text:p text:style-name="P13">Kaj ŝi tusis. </text:p>
      <text:p text:style-name="P13">— Ĉu vi havas malvarmumon? </text:p>
      <text:p text:style-name="P13">— Eble iomete... </text:p>
      <text:p text:style-name="P13">Krakinte per la fingroj, ŝi diris kun devigita rideto: </text:p>
      <text:p text:style-name="P13">— Vi afliktis vian edzinon, Erik. Ĉu Lars Des-Fonteines estas tamen arestita? </text:p>
      <text:p text:style-name="P13">Gyllenstierna rigardis al Margret per senmovaj okuloj: </text:p>
      <text:p text:style-name="P13"><text:soft-page-break/>— Ĉu vere? </text:p>
      <text:p text:style-name="P13">Li vidis, kiel ektremis ŝia mentono, sed ŝi trovis en si fortojn reteni sin. </text:p>
      <text:p text:style-name="P13">— Imagu, Margret, mi nenion scias pri tio. </text:p>
      <text:p text:style-name="P13">— Murdo dum duelo! — ekkriis ŝi. — Kia absurdaĵo! Ĉu ne eblas protekti homon, kiu tiel utilas al la krono? </text:p>
      <text:p text:style-name="P13">La grafo silentis. </text:p>
      <text:p text:style-name="P13">— Per kio ĉio ĉi minacas al li? — singarde demandis Margret. </text:p>
      <text:p text:style-name="P13">— Per ne tre multo. </text:p>
      <text:p text:style-name="P13">— Per kio do? </text:p>
      <text:p text:style-name="P13">Gyllenstierna diris, ke, tre probable, la oficiro estos juĝita, sed apenaŭ tro severe. Oni sendos lin en Polion kiel agenton, aŭ en Moskvion, se tio estos ebla, aŭ en Danion. </text:p>
      <text:p text:style-name="P13">— Mi kompatas lin, — facile oscedinte, diris Margret. — Kaj kompatas lian maljunan patron. Maljunuloj ĉiam estas kompatindaj. </text:p>
      <text:p text:style-name="P13">— Lia patro estas pli juna ol mi je tri jaroj! — respondis grafo Gyllenstierna. — Vi devus forgesi tiun ĉi temon... </text:p>
      <text:p text:style-name="P13">— Mi kompatas ankaŭ vin, — movinte la ŝultrojn, subridis Margret, — speciale kiam vi estas sen peruko. Peruko tamen beligas vin... </text:p>
      <text:p text:style-name="P13">Gyllenstierna silentis. </text:p>
      <text:p text:style-name="P13"><text:soft-page-break/>— Sed iam vi longe rakontadis al mi pri via pasinteco... Pri diversaj maroj kaj varmaj landoj, pri aborigenoj kaj pri sangaj bataloj. Nun vi ĉiam estas okupita, kaj ni vivas tiel enue. Tagoj similas unu la alian... </text:p>
      <text:p text:style-name="P13">Li aŭskultis kun singardeco: Margret estas ruza, nun ŝi ion postulos. </text:p>
      <text:p text:style-name="P13">— Mi simple velkos pro angoro. Promesu, se vi iros en maron, preni min kun vi? </text:p>
      <text:p text:style-name="P13">— Mi estas milita maristo, — respondis Gyllenstierna. — Al mi estas subordigitaj militaj ŝipoj. Kaj sur milita ŝipo por virino ne estas loko. </text:p>
      <text:p text:style-name="P13">— Ĉu por mi ne estas loko? </text:p>
      <text:p text:style-name="P13">— Margret, neniu virino... </text:p>
      <text:p text:style-name="P13">— Edzino de admiralo kaj filino de ŝtatsekretario povas iri ankaŭ sur milita ŝipo! — respondis Margret. — Kaj se vi ne deziros preni min kun vi, tiam mi petos la patron, kaj li al vi tutsimple ordonos. Ĉu vi komprenas? Mi havas rajton pri iuj kapricoj, vi tion bonege komprenas... </text:p>
      <text:p text:style-name="P13">Kaj, abrupte leviĝinte, ŝi foriris el lia kabineto al si. </text:p>
      <text:h text:style-name="P5" text:outline-level="3"><text:bookmark-start text:name="__RefHeading___Toc7200_2093700941"/>3. Ekzekuto<text:bookmark-end text:name="__RefHeading___Toc7200_2093700941"/></text:h>
      <text:p text:style-name="P13">Reĝa prokuroro Axel Sparre kune kun prizona kapelpastro vizitis Des-Fonteines-on en lia mallibereco en la kastelo Gripsholm en la sekva nokto. Du provosoj estis akompanantaj la kapelpastron kaj la prokuroron. Flamo de torĉoj estis reflektiĝanta en glataj malsekaj muroj de la ŝtona subteraĵo, <text:soft-page-break/>aŭdeblis, kiel nemalproksime kantas psalmojn katenitaj katolikoj, kiel ŝrikas maljunulino, kondamnita al ekzekuto pro sorĉado. </text:p>
      <text:p text:style-name="P13">— Via nomo? — demandis Axel Sparre. </text:p>
      <text:p text:style-name="P13">Des-Fonteines morne nomis sin. Axel Sparre legis la denuncon, skribitan de la ŝipestro de la galero kaj de ferdekestro Sigge. La ĉefleŭtenanto sidis kun mallevita kapo. La kapelpastro legis ateston de la oficiroj, ĉeestintaj la duelon. Lars Des-Fonteines silentis. </text:p>
      <text:p text:style-name="P13">— Kiam, kie kaj kiom vi ricevis de la moskvianoj por tio, ke vi laŭdegu iliajn virtojn? — demandis Axel Sparre. </text:p>
      <text:p text:style-name="P13">La ĉefleŭtenanto ne respondis. </text:p>
      <text:p text:style-name="P13">— Per purkora pento vi ankoraŭ povas mildigi vian sorton! — diris Axel Sparre. — Mi konsilas al vi pensi. </text:p>
      <text:p text:style-name="P13">— Sed kiel mi pentu? — demandis post paŭzo Lars Des-Fonteines. — Instruu! </text:p>
      <text:p text:style-name="P13">La kapelpastro kaj Axel Sparre duvoĉe komencis konsili al li. La kapo de Lars Des-Fonteines funkciis malbone, sed li aŭskultis atente. Li ne tro kredis la bonvolon de la reĝa prokuroro: post ĉio okazinta en la konsilia halo tiu ne povis deziri lian savon. Ne, li skribos al la reĝo en sia maniero, estas nenia senco en tia stulta morto... </text:p>
      <text:p text:style-name="P13">Kaj dum la tuta sekva tago, kvazaŭ en febro, li skribadis humilan petleteron al lia reĝa moŝto. Kaj apude plu ŝrikadis kaj ŝrikadis la maljunulino, kiun oni devis ekzekuti pro sorĉado. Aŭdeblis, kiel ŝi blasfemas kaj alvokas Dion, kiel ŝi batiĝas al <text:soft-page-break/>la pordo kaj ploregas. En malfrua vespero oni ektrenis ŝin laŭ la koridoro sur la placon — ekzekuti. Kaj en la kastelo Gripsholm estiĝis tia silento, kia, verŝajne, estas en tombo. Tamen, la subteraĵo ja estis tombo. El ĉi tie oni eliradis preskaŭ neniam... </text:p>
      <text:p text:style-name="P13">En la sekva nokto al la ĉefleŭtenanto estis legita la verdikto. Des-Fonteines elaŭskultis ĝin silente, kun streĉita trankvilo. Sed lia vizaĝo nigriĝis kaj tremeris, kiam li eksciis, ke li estas kondamnita al mortekzekuto trioble: pro murdo en duelo, pro senhonorigo de la reĝa persono kaj pro laŭdado de la malamiko. </text:p>
      <text:p text:style-name="P13">— Kaj mia petletero? — demandis li mallaŭte. </text:p>
      <text:p text:style-name="P13">— Respondo ankoraŭ ne estas! — respondis asistanto de la reĝa prokuroro. </text:p>
      <text:p text:style-name="P13">Post pekokonfeso kaj eŭĥaristio, sub malrapida batado de horloĝo sur la urbodomo, la kondamnitoj estis elirigitaj sur la placon. Per grandaj flokoj estis falanta malseka neĝo. Ducent reĝaj trabantoj staris en regula kvarangulo ĉirkaŭ malalta eŝafodo, sur kiu ekzekutisto en ruĝa ĉapo estis akriganta per ŝtona akrigilo sian dekdufuntan hakilon. Estis krakantaj kaj fulgantaj peĉaj torĉoj. </text:p>
      <text:p text:style-name="P13">La unua sur la eŝafodon, peze metante la ŝvelintajn, sangantajn piedojn, leviĝis ĝuste tiu homo, kiun la ĉefleŭtenanto ordonis sur la galero torturi per akvo, kiam li estis revenanta al Stokholmo, — Des-Fonteines rekonis lin tuj. Ŝĉerbatij, ŝajnis, kun scivolemo ĉirkaŭrigardis la altajn murojn de la kastelo, la vicojn de trabantoj, la kapelpastron, la <text:soft-page-break/>asistanton de la reĝa prokuroro... Li estis pri io koncentrite pensanta kaj, eble, eĉ deziris diri iajn vortojn, sed ne sukcesis. Ekbatis tamburoj, la ekzekutisto ĵetis lin sur la ekzekutan ŝtipon, helpantoj de la ekzekutisto disetendis liajn brakojn per ĉenoj, la prizona kapelpastro komencis legi la mortopreĝon, kaj kun la vorto «amen» la dekdufunta hakilo, kun fajfo disiginte la aeron, forhakis tute la kapon de Ŝĉerbatij. </text:p>
      <text:p text:style-name="P13">La tamburoj eksilentis. </text:p>
      <text:p text:style-name="P13">Lars Des-Fonteines leviĝis sur la eŝafodon. </text:p>
      <text:p text:style-name="P13">La helpantoj de la ekzekutisto streĉis per ĉenoj liajn brakojn, la ekzekutisto batis lin al la dorso kaj faligis sur la ekzekutan ŝtipon. Li perdis konscion, kaj kiam li rekonsciiĝis, li aŭdis vortojn de absolvo, kiujn per egalmezura voĉo estis leganta la asistanto de la reĝa prokuroro: </text:p>
      <text:p text:style-name="P13">— «...post kiam, seniginte je la oficira rango, nobeleco, havaĵo, nomo kaj familinomo, ekzili por eterne kiel bagnoremisto en la galeran floton de lia moŝto reĝo, por ke per bona konduto, fasto kaj preĝoj, kaj ankaŭ per konstanta laboro, tiu, kiu nomiĝis Lars Des-Fonteines, povu ripari siajn pekojn antaŭ Dio kaj krimojn antaŭ la reĝo...» </text:p>
      <text:p text:style-name="P13">La helpantoj de la ekzekutisto tiris la ĉenojn. Lars Des-Fonteines ekstaris sur la piedojn. La tamburoj ekbatis trian fojon. Komenciĝis rito de degrada ekzekucio. </text:p>
      <text:p text:style-name="P13">La vivon li konservis. </text:p>
      <text:p text:style-name="P13">Sed kia ĝi estos, tiu vivo? </text:p>
      <text:h text:style-name="P5" text:outline-level="3"><text:bookmark-start text:name="__RefHeading___Toc7202_2093700941"/><text:soft-page-break/>4. Ili neniigu la urbon!<text:bookmark-end text:name="__RefHeading___Toc7202_2093700941"/></text:h>
      <text:p text:style-name="P13">La reĝo estis forveturonta en Polion, kaj tial la lastaj aferoj estis finataj haste. Ĉe la ĉasa kastelo Kungsör, kie sub preteksto de aranĝo de printempa karnavalo Karolo jam dum kelkaj tagoj estis prepariĝanta al sekreta forveturo, henis rajdaj ĉevaloj; sekvantaj generaloj, vestitaj kampe — en maŝkirasoj sub manteloj, — dormetis sub remburitaj taŭroj, alkoj kaj ursoj en la galerio de la kastelo; soldatoj de ĉevala bataliono de la gvardio de trabantoj, akompanontaj lian reĝan moŝton, viciĝinte, apenaŭ tenis la kapojn pro dormemo. Dormetis sub vento rajdistoj de la reĝa regimento, reĝaj dragonoj, trumpetistoj, hobojistoj, timbalistoj, tamburistoj... </text:p>
      <text:p text:style-name="P13">En malgranda kabineto brulis kandeloj. </text:p>
      <text:p text:style-name="P13">Karolo, en griz-verda kampa kaftano, kunmetinte la manojn malantaŭ la dorso, estis malpacience aŭskultanta grafon Piper-on, Nordberg-on, Axel-on Sparre-n kaj generalon Stern-on. </text:p>
      <text:p text:style-name="P13">— Neniigi Arĥangelskon eblas ankaŭ per sendo de kelkmila trupo de bordoj de la Ladoga lago, — diris grafo Piper. — Ili iros el Kexholm tra Ladogo kaj Sviro al la norda bordo de la Onega lago, kie iras la antikva vojo sur riveroj kaj per trenoj al la Blanka maro... </text:p>
      <text:p text:style-name="P13">— La vojo estas tro longa, — abrupte diris Karolo. — La moskvianoj ĉifos niajn soldatojn... </text:p>
      <text:p text:style-name="P13">Palpebrumante, li rigardis la mapon, kiun tenis generalo Stern. </text:p>
      <text:p text:style-name="P13">— Ankoraŭ kio? </text:p>
      <text:p text:style-name="P13"><text:soft-page-break/>— Eblas ankaŭ sendi kelkajn taĉmentojn de svedaj kuraĝuloj al la nordaj limoj, por fortiri fortojn de la rusoj disde Arĥangelsko, — proponis Stern. — Jen ĉi tien — al Oloneco — Konduŝo... </text:p>
      <text:p text:style-name="P13">La generalo montris per la ungo — kiel iros taĉmento. </text:p>
      <text:p text:style-name="P13">— Unuavice estas la ekspedicio, — prononcis Karolo. — Kvin ŝipoj malmultas. Sep. </text:p>
      <text:p text:style-name="P13">Grafo Piper riverencis. </text:p>
      <text:p text:style-name="P13">— Komandos grafo Gyllenstierna! </text:p>
      <text:p text:style-name="P13">Piper riverencis ankoraŭ foje. Stern komencis volvi la mapon en tubon. Axel Sparre suspiris. </text:p>
      <text:p text:style-name="P13">— Ankoraŭ kio? — demandis Karolo. — Vi ĉiuj estas treege malrapidemaj... </text:p>
      <text:p text:style-name="P13">Kapelpastro Nordberg paŝis antaŭen al Karolo. Sabro pendis sur lia maldekstra kokso, dekstre en sako estis metitaj pistoloj. Kiam li moviĝis, iĝis rimarkeble, ke sub la sutano li havas maŝkirason. </text:p>
      <text:p text:style-name="P13">— Kion vi deziras? — demandis Karolo sian konfesprenanton. </text:p>
      <text:p text:style-name="P13">— Ili neniigu la urbon, — rapide ekparolis Nordberg, — ili finu la ŝipkonstruadon, entreprenitan de la moskvianoj. Forbruligi la ŝipkonstruejojn, forbruligi ĉiujn ŝipajn rezervojn, pendumi sur videbla loko ŝipajn majstrojn — rusajn, danajn, nederlandajn, por ke ili morte timu konstrui ŝipojn, memorfiksu por ĉiam... </text:p>
      <text:p text:style-name="P13"><text:soft-page-break/>— La urbon same forbruligi! — diris Karolo. </text:p>
      <text:p text:style-name="P13">Kaj forturniĝis, fajfetante. </text:p>
      <text:p text:style-name="P13">— Domaĝi neniun! — alpremante per la polmo la vangon, estis diranta Nordberg. — Ĉu vere, via reĝa moŝto? Neniigi ĉion en la urbo. Ĉiujn kaj ĉion. Dum tri tagnoktoj matrosoj kaj ŝipsturmaj taĉmentoj prirabu la urbon. Kaj preni kontribucion. Via reĝa moŝto, ĉu vere, necesas preni kontribucion? </text:p>
      <text:p text:style-name="P13">Karolo estis peneme fajfanta melodion de sturmo: «Tuj piku, haku kaj batu por Dia gloro». La motivo ne estis facila por li. </text:p>
      <text:p text:style-name="P13">— Da soldatoj en la ekspedicion preni malpli! — diris Nordberg. — Dungosoldatoj pli bone sukcesos en tiu ĉi afero. Dungitoj estas pli avidaj. Kiu komandos ilin? </text:p>
      <text:p text:style-name="P13">— Supozeble kolonelo James, — respondis grafo Piper. — Li longe estis en Arĥangelsko kaj bonege konas la urbon. Li, interalie, opinias, ke necesas forbruligi ankaŭ Ĥolmogoron. Kaj ankoraŭ unu ŝipkonstruejon — Vavĉugon. </text:p>
      <text:p text:style-name="P13">— Jes, jes, — ĉesinte fajfi, konfirmis Karolo. — Vavĉugon, Kazanon, Siberion... </text:p>
      <text:p text:style-name="P13">Al grafo Piper leviĝis la brovoj, kapelpastro Nordberg milde rememorigis: </text:p>
      <text:p text:style-name="P13">— Kazano kaj Siberio dume estas malproksime, via reĝa moŝto. Ni forbruligos ilin iom poste, kiam, venkinte Aŭguston, ni iros al Moskvo. </text:p>
      <text:p text:style-name="P13">Karolo kapjesis. Al li oni alportis supon el perligita hordeo — por plifortiĝi antaŭ la vojo. </text:p>
      <text:p text:style-name="P13"><text:soft-page-break/>— Ĉu la trabantojn oni manĝigas? — demandis la reĝo. </text:p>
      <text:p text:style-name="P13">— Jes, via reĝa moŝto. </text:p>
      <text:p text:style-name="P13">— Per kio? </text:p>
      <text:p text:style-name="P13">— Ili ricevis supon el la sama kaldrono. </text:p>
      <text:p text:style-name="P13">La reĝo estis manĝanta stare. Axel Sparre rapide raportis pri sekretaj agentoj. </text:p>
      <text:p text:style-name="P13">— Kio pri tiuj rusoj en Stokholmo? Ĉu kaptitaj? — ŝmacante, demandis Karolo. </text:p>
      <text:p text:style-name="P13">— Unu ruso! — korektis Sparre. — Li estas ekzekutita... </text:p>
      <text:p text:style-name="P13">Grafo Piper tenis teleron sur arĝenta pleto, la reĝo depinĉadis sekan flanon, ne legante, subskribadis paperojn, — kiu agento kien estas destinita. </text:p>
      <text:p text:style-name="P13">— Barono Loftus — en Arĥangelskon, — sufloris Sparre. — Li studis medicinon kaj sukcese okupos lokon de kuracisto ĉe vojevodo Prozorovskij. En la petletero, metita al la piedoj de via reĝa moŝto, nia eksa agento en Moskvio, priskribante bildojn de vivo de la moskvianoj, skribas, ke princo Prozorovskij distingiĝas nek per kuraĝo, nek per saĝo. La vojevodo sur Dvino estas kontraŭulo de la reformoj de la juna caro Petro kaj povas esti utila al ni, ĉar li estas treege timigita de la Narva malvenko... </text:p>
      <text:p text:style-name="P13">Karolo subskribis, fajfetante. </text:p>
      <text:p text:style-name="P13">— Kaj domaĝu neniun tie, en Moskvio! — diris li per severa voĉo. — Eĉ infano en lulilo devas esti neniigita, ĉar el li povas <text:soft-page-break/>kreski kontraŭulo de nia krono. La ekspedicio estas sendenda sen prokrasto... </text:p>
      <text:p text:style-name="P13">La reĝo estis rare parolema hodiaŭ. Probable li mem eksentis tion, ĉar subite sulkis la frunton kaj eksilentis. Plue li ne diris eĉ unu vorton. </text:p>
      <text:p text:style-name="P13">Generalo Stern, ekstarinte sur la genuon, rearanĝis al la reĝo ties grandegajn spronojn. Grafo Piper donis verdan mantelon, Axel Sparre — ĉapelon. Nordberg glatigis al Karolo la harligeton de la peruko, metitan en ledan saketon — laŭ militira maniero. </text:p>
      <text:p text:style-name="P13">Sur la turo de la ĉasa kastelo ekkantis klariono, de malsupre al ĝi respondis trumpetoj. Sur arbara kampeto, sub densaj piceoj, rigidiĝis artileriistoj kun brulantaj meĉoj en la manoj, prepariĝante al la adiaŭa pafsaluto honore al la foriranta reĝo. La dua Cezaro, la vikingo inter vikingoj, la juna norda Sigurd, Sigfrido — estis foriranta en profundon de Eŭropo, en Polion, en Saksion, tien, kie lin atendis gloro de la plej granda el la militestroj de la mondo. Malgrasiĝintaj, fordiboĉintaj ĉion gvardianoj de la reĝo, oscedante, tintante per la piedingoj, spadoj kaj lancoj, estis eksidantaj sur altajn ĉevalojn. Ili jam revis pri grasaj germanaj kolbasoj, siblantaj sur patoj, pri bona ebriiga biero de Bavario, pri tavernoj, kie la venkantoj ne pagas, pri gajaj, karesaj, rozkolorkorpaj polinoj... </text:p>
      <text:p text:style-name="P13">Sur la lignaj, odorantaj je rezino ŝtupoj de la kastelo kapelpastro Nordberg benis la surgenuiĝintan reĝon, generalojn Gyllenkrok-on kaj Rehnskiöld-on, la sekvantaron, la militistaron. Post minuto Karolo jam sidis en la selo, severa, silentema — enkorpiĝo de kavaliro. La reĝa standardo leviĝis <text:soft-page-break/>super la gvardia regimento. Tamburistoj de la trabantoj levis kaj mallevis la frapilojn. Dudek kvar tamburoj batis «militiro, la Sinjoro benas nin». La reĝo de Svedio forlasis la landon. </text:p>
      <text:h text:style-name="P5" text:outline-level="3"><text:bookmark-start text:name="__RefHeading___Toc7204_2093700941"/>5. Lasta malsukceso<text:bookmark-end text:name="__RefHeading___Toc7204_2093700941"/></text:h>
      <text:p text:style-name="P13">Galeraj ŝipestroj sidis en foteloj. Apud ĉiu ŝipestro staris ties ferdekestro — en parada flava kaftano kun arĝenta fajfilo sur la brusto. Galeraj ekzekutistoj kun knutoj en la manoj estis enuantaj je paŝo for de la ferdekestroj. </text:p>
      <text:p text:style-name="P13">La ŝipestroj estis drinkantaj brandon kaj tuj post ĝi manĝantaj frititan panon. </text:p>
      <text:p text:style-name="P13">Preter la ŝipestroj en longa vico estis irantaj bagnuloj — estontaj remistoj sur galeroj. Tamburo batadis malrapide — la bagnuloj apenaŭ trenis siajn ĉenojn. </text:p>
      <text:p text:style-name="P13">La ferdekestroj per sperta rigardo elektadis remistojn, kiuj ankoraŭ povis labori. Kiam tia bagnulo transpasadis grasan linion sur la ŝtona planko antaŭ la ŝipestroj, ekzekutisto laŭ signo de ferdekestro tuŝadis la bagnulon per la knuto. La bagnulo haltadis. La tamburo eksilentadis. La ekzekutisto kaj la ferdekestro pririgardadis la homon, kiel ĉevalon en foiro: ĉu estas dentoj, ĉu estas nedifektitaj kruroj kaj brakoj, ĉu ne estas rompitaj ripoj en torturo. Se la bagnulo taŭgis, kuracisto de la galera ŝipanaro helpe de forĝisto brulstampadis lin per ardigitaj feraj literoj. Poste bagnulojn, elektitajn por unu galero, oni katenadis per ĉeno — po dek du homoj. La ekzekutisto parkere legadis al ili «regulojn de vivo kaj morto». </text:p>
      <text:p text:style-name="P13"><text:soft-page-break/>La reguloj estis simplaj: pro krimoj oni estis punataj aŭ «per batoj de knuto, ĝis la lasta spiro», aŭ «per morto per pendumo sur oportuna por tio jardo». </text:p>
      <text:p text:style-name="P13">La bagnuloj aŭskultis silente, iliaj vizaĝoj esprimadis nenion, krom laco. La ŝipestroj pigre klaĉadis kaj enuadis. Nur la ferdekestroj havis zorgoplenajn okulojn: pri irado de galero respondecis ili. Sed kion eblas fari, kiam bagnuloj malmultas kaj ĉiuj ili estas konsumitaj per torturoj kaj prizonoj, kaj tiuj, kiuj estas iomete pli sanaj, faras ĉion por fuĝi, dum galeroj en la reĝa floto estas multaj kaj remistoj ĉiam ne sufiĉas... </text:p>
      <text:p text:style-name="P13">La eksan ĉefleŭtenanton la galera ŝipestro Munk Ahlström rekonis tuj, same kiel ankaŭ ferdekestro Sigge. Knuto kun fajfo eniĝis en la nudan larĝan dorson de la bagnulo. Lars Des-Fonteines haltis. La tamburo eksilentis. </text:p>
      <text:p text:style-name="P13">— Ĉu estis vi, al kiu ne plaĉis mia galero? — kun rideto demandis Ahlström. — Ĉu estis vi, kiu insultis min pro tio, ke tro multaj bagnuloj fuĝis de mi? </text:p>
      <text:p text:style-name="P13">Ferdekestro Sigge kaj la ekzekutisto ordonis al Des-Fonteines montri la dentojn, fleksis la brakojn en la kubutoj, elprovis fortecon de la muskoloj. Ahlström plu ridetis, antaŭsentante dolĉon de venĝo. Forĝisto puŝis balgon, ardigis ferajn literojn de la brulstampo tiel, ke ili iĝis blankaj. Post la brulstampado la kuracisto surŝutis la brulvundon per subtila griza pulvo... </text:p>
      <text:p text:style-name="P13">Vespere tiu, kiu antaŭe nomiĝis Lars Des-Fonteines, kaj nun, kiel ĉiuj galeraj bagnuloj, havis alnomon — Ŝilingo, batita per knuto al la vizaĝo, kuŝis sur benko, alkatenita al ligna trabo. <text:soft-page-break/>Super la haveno estis kriantaj mevoj. La galero malrapide balanciĝadis kaj mallaŭte knaretadis. </text:p>
      <text:p text:style-name="P13">— He, ulo! — vokis lin iu en la rusa, nelaŭte. — Ĉu la ŝipestro estas sur la ŝipo? </text:p>
      <text:p text:style-name="P13">— Sur la ŝipo! — same en la rusa, sentante per ĉasista flaro akiraĵon, respondis Ŝilingo. — Kaj por kio vi bezonas la ŝipestron? </text:p>
      <text:p text:style-name="P13">La nekonato desaltis de la albordiĝejo, poste malleviĝis malsupren — al Ŝilingo. Evidente, li estis ĉi tie propra homo, lin ne retenis la gardistoj. Li estis vestita en leda mallonga kaftano kaj bunta kamizolo, kiujn portas bonhavaj metiistoj. Sur lia flanko pendis granda sako, el kiu elstaris koloj de boteloj da rumo kaj vodko. </text:p>
      <text:p text:style-name="P13">— Bonege oni vin ornamis! — diris la nekonato, fiksrigardante la ŝvelintan vizaĝon de Ŝilingo. </text:p>
      <text:p text:style-name="P13">Li elprenis el la sino volvitan tube pergamenan folion kaj etendis ĝin al Ŝilingo. Tiu prenis. La nekonato flustris: </text:p>
      <text:p text:style-name="P13">— Ŝĉerbatij estis ekzekutita. Diru al kiu necesas. </text:p>
      <text:p text:style-name="P13">Ŝilingo ŝovis la pergamenon, volvitan tube, sub la ĉemizon. Lia koro batis ofte. Jen ĝi, la sorto. Tuj li saviĝos. Tuj finiĝos ĉiuj liaj suferoj. La Stokholmaj spionoj estas en liaj manoj. Li — bagnulo, finita homo sen nomo, malkovros tion, kion ne sukcesis Axel Sparre mem. </text:p>
      <text:p text:style-name="P13">La nekonato rigardis al li atente. Ŝilingo penis respondi al li per simplanima rigardo. </text:p>
      <text:p text:style-name="P13"><text:soft-page-break/>— Sed ĉu mi ne misrekonis? — demandis maltrankvile la nekonato. — Simono, ĉu estas vi? </text:p>
      <text:p text:style-name="P13">Ŝilingo kapjesis. </text:p>
      <text:p text:style-name="P13">— Nu, redonu la leteron! — per obtuza voĉo postulis la nekonato. </text:p>
      <text:p text:style-name="P13">Ŝilingo enpremiĝis en la galeran flankon. Nun li penis silenti, por ne malkaŝi sian eksterlandan prononcon. </text:p>
      <text:p text:style-name="P13">— Donu! — ordonis la nekonato, kaj liaj okuloj minace brilis. </text:p>
      <text:p text:style-name="P13">Ŝilingo ne havis armilon, kaj li estis alkatenita. Li montris la dentojn, prepariĝis krii. Tiam subite la nekonato kun terura forto batis lin al la mentono kaj elkaptis la letereton. Ŝilingo perdis konscion, kaj kiam ĝi revenis al li, li aŭdis, kiel la nekonato rakontas al la ferdekestro en pura sveda lingvo: </text:p>
      <text:p text:style-name="P13">— Tiu hundo deziris eltiri de mi tranĉilon. Mi konversaciis kun li kiel homo, sed li ĵetiĝis al la gorĝo — strangoli... </text:p>
      <text:p text:style-name="P13">Ŝilingo kriis, ke estis ne tiel, sed la ferdekestro svingis skurĝon kaj komencis vipi lin al la razita kapo, al la vizaĝo, al la vangoj. Ekde tiu momento li iĝis elĵetito inter la bagnoremistoj. Ankoraŭ dufoje li penis ekparoli kun la subferdekestroj, sed responde ricevis knutajn batojn... </text:p>
      <text:p text:style-name="P13">En la maron ili eliris antaŭ vespero. </text:p>
      <text:p text:style-name="P13">Super la grizaj akvoj de la Balta maro naĝis malvarmaj puncaj nuboj. Fajfis mara vento. Kun grinco moviĝadis remiloj en grandegaj remilingoj. Egalmezure, insiste, resone batadis la tamburo, ululadis la timbaloj. Sur la pobo, sub krado, post kiu <text:soft-page-break/>flirtis la flago, sidis en komfortaj foteloj ŝipestro Ahlström kaj barono Loftus — kuracisto kaj spiono, kiun necesis urĝe veturigi al Uleaborgo, por ke el tie kun dokumentoj de dano li povu penetri en Arĥangelskon. Trinketante verdan benediktanan likvoron, barono Loftus estis parolanta tra la nazo: </text:p>
      <text:p text:style-name="P13">— Ankoraŭ nemulte, tute nemulte da tempo, kaj mi havos honoron kaj feliĉon enmanigi al subadmiralo grafo Erik Gyllenstierna ŝlosilojn de la urbo Arĥangelsko, kiu estas la norda pordego de Moskvio. Lia reĝa moŝto akceptos Arĥangelskon aŭ tion, kio restos de ĝi, sub sian potencan manon. Al la rusianoj la vojo al maro estos fermita por ĉiam... </text:p>
      <text:p text:style-name="P13">— Ne ekzistas agado pli danĝera, ol via! — diris ŝipestro Ahlström. — Kuraĝo de leono kaj saĝo de serpento devas kombiniĝi en homo, kiu dediĉis sin al la afero de servado al la krono malproksime de Svedio... </text:p>
      <text:p text:style-name="P13">— Jes, estas tiel, — volonte konsentis Loftus. — Precizeco kaj bona kvalito de informoj, venantaj de sekretaj agentoj, iam valoras pli multe, ol venko en batalo. Certe, tio, kion faras agento, prezentas ioman danĝeron por lia vivo, sed kio ĝi estas kompare kun grandeco de la krono? </text:p>
      <text:p text:style-name="P13">— Gloron al la reĝo! — prononcis la ŝipestro. </text:p>
      <text:p text:style-name="P13">— Daŭrigu la Sinjoro liajn tagojn! — pie finis Loftus. </text:p>
      <text:p text:style-name="P13">Kvazaŭ fascinitaj de solenaj pensoj, ili ambaŭ eksilentis. La galero estis iranta nemalproksime de plata bordo. Grandega sveda flago — ora kruco sur blua kampo — estis flirtanta post ĝia pobo. </text:p>
      <text:h text:style-name="P5" text:outline-level="3"><text:bookmark-start text:name="__RefHeading___Toc7206_2093700941"/><text:soft-page-break/>6. Vi komandas la eskadron!<text:bookmark-end text:name="__RefHeading___Toc7206_2093700941"/></text:h>
      <text:p text:style-name="P13">— Nu? — demandis Gyllenstierna. </text:p>
      <text:p text:style-name="P13">Grafo Piper enpensiĝis super ŝaktabulo. La subadmiralo atendis malpacience. Finfine Piper movis ĉevalon kaj glutis Burgonjan vinon. </text:p>
      <text:p text:style-name="P13">— La reĝo ordonis prepari eskadron! — diris Piper. </text:p>
      <text:p text:style-name="P13">— Ĉu al Arĥangelsko? </text:p>
      <text:p text:style-name="P13">— Jes, sed dume pri tio neniu devas scii. </text:p>
      <text:p text:style-name="P13">— Memkompreneble! — diris Gyllenstierna. — Mi pensas, ke ankaŭ sinjorino Margret pri tio ne devas scii... </text:p>
      <text:p text:style-name="P13">Piper subridis: </text:p>
      <text:p text:style-name="P13">— Nu, ŝi ja scias. Ŝi ĉiam ĉion scias. </text:p>
      <text:p text:style-name="P13">— Se ŝi ekscios, tiam ŝi deziros iri kun la eskadro, — diris Gyllenstierna. — Ŝi delonge prepariĝas al fora marvojaĝo. Kaj esperas pri via helpo en tiu okazo, se mi ne deziros kunpreni ŝin... </text:p>
      <text:p text:style-name="P13">La grafo levis la ŝultrojn: </text:p>
      <text:p text:style-name="P13">— Vi komandas la eskadron, <text:span text:style-name="T4">herre</text:span> Gyllenstierna. </text:p>
      <text:p text:style-name="P13">— Sed vi estas la unua persono en la reĝlando, kaj mi devas obei vin. </text:p>
      <text:p text:style-name="P13">Piper ekridis karese. </text:p>
      <text:p text:style-name="P13"><text:soft-page-break/>— Ni estas parencoj, <text:span text:style-name="T4">herre</text:span> Gyllenstierna, ne necesas forgesi, ke vi estas edzo de mia filino... Kaj se rezoni sobre, do kial ni ne dorlotu ŝin? Ŝi havas ne tiom gajan vivon, ĉu vere? </text:p>
      <text:p text:style-name="P13">— Ŝi havas sufiĉe da amuziĝoj! — morne diris Gyllenstierna. </text:p>
      <text:p text:style-name="P13">Grafo Piper faris ankoraŭ unu movon. Gyllenstierna rigardis sur la tabulon distrite. Li pensis: «Jes, Margret, certe, deziros iri en Arĥangelskon. Ŝi supozas vidi tie la ĉefleŭtenanton. Ŝin trafos kruela elreviĝo...» </text:p>
      <text:p text:style-name="P13">— Pri kio vi ridas, <text:span text:style-name="T4">herre</text:span> Gyllenstierna? — demandis Piper. </text:p>
      <text:p text:style-name="P13">— Ĉu mi ridas? — miregis Gyllenstierna. </text:p>
      <text:p text:style-name="P13">Dum tuta tiu ĉi vespero li estis en bona humoro. </text:p>
      <text:p text:style-name="P13">— Sinjorino Margret estas tre bonkora! — diris li al Piper en ĉeesto de la edzino. — Treege bonkora. Ŝi maldikiĝis dum tiuj tagoj, kiam okazis la enketado pri la afero de ŝia amiko de la infaneco ĉefleŭtenanto Des-Fonteines. Ŝi alprenas al la koro malsukcesojn de siaj amikoj de la infaneco. Mi anime ĝojas, ke <text:span text:style-name="T4">herre</text:span> Des-Fonteines nun iris en Arĥangelskon, kie li plu servos al la krono... </text:p>
      <text:p text:style-name="P13">Akompanante grafon Piper-on, grafo Gyllenstierna diris al li nelaŭte: </text:p>
      <text:p text:style-name="P13">— Mi esperas, grafo, ke ni ne afliktos vian filinon per la vero pri la sorto de la malfeliĉa ĉefleŭtenanto... </text:p>
      <text:p text:style-name="P13">— Sed ŝi povas ekscii mem... </text:p>
      <text:p text:style-name="P13"><text:soft-page-break/>— Tiam ni diros al ŝi, ke tiu onidiro estas lanĉita en Svedio intence, por tio, ke la moskvianoj aŭdu pri la senglora fino de ilia plej granda malamiko kaj sperta spiono... </text:p>
      <text:p text:style-name="P13">Grafo Piper tuŝis la kubuton de Gyllenstierna kaj, subridante, prononcis: </text:p>
      <text:p text:style-name="P13">— Tamen vi ja estas ĵaluza, <text:span text:style-name="T4">herre</text:span> subadmiralo! Tre ĵaluza! </text:p>
      <text:h text:style-name="P5" text:outline-level="3"><text:bookmark-start text:name="__RefHeading___Toc7208_2093700941"/>7. Ŝilingo mortis<text:bookmark-end text:name="__RefHeading___Toc7208_2093700941"/></text:h>
      <text:p text:style-name="P13">En haveno Uleaborgo dum vespermanĝo, konsistinta el tri uncoj da biskotoj kaj akvo, sur la galero de ŝipestro Ahlström komenciĝis incendio. Ekbrulis ŝnuroj en la malantaŭa holdo. Por pli sukcese lukti kontraŭ la fajro, Sigge ordonis malkateni duonon da remistoj. En pluveto kaj nebulo kelkaj bagnuloj tuj saltis en akvon de la maldekstra podio. La dua subferdekestro batis unu fuĝanton per hokstango, la subferdekestron oni atakis kaj momente murdis. Ŝipestro Ahlström ordonis levi sur la masto signalon «sur la galero estas ribelo». Sed pro nebulo kaj pluvo tiun signalon oni ne ekvidis sur la bordo. La malkatenitaj bagnuloj okupis la tutan pruan parton de la galero kaj estis moviĝantaj al la pobo, kie kun pistoloj kaj muskedoj estis defendantaj sin liberaj matrosoj, Ahlström kun Sigge, la unua subferdekestro kaj barono Loftus... </text:p>
      <text:p text:style-name="P13">Kelkajn minutojn post la komenco de la ribelo ferdekestro Sigge saltis en akvon kaj naĝis al la pruo. Tie li grimpis supren laŭ la ankra ŝnurego kaj turnis la kanonon al la ribelantoj, sturmantaj la pobon. Per la neobeantaj manoj, kaŝante sin post ŝnuregaj volvaĵoj, li, ŝtopinte mitrajlan ŝargon kaj zorgeme celinte, alportis meĉon al la fuzeo. La mitrajlo faligis pli ol <text:soft-page-break/>duonon de la malkatenitaj remistoj. Tiuj, kiuj povis moviĝi, saltadis de la ŝipflankoj en la akvon. La dua pafo metis finon al la ribelantoj. La liberaj matrosoj finmortigadis vunditojn per hokstangoj kaj sturmaj hokoj. Barono Loftus, mordante la lipon, pafadis per pistolo al tiuj, kiuj estis prepariĝantaj salti de la ŝipflanko. Super la galero en la nebula vualo alarme kriadis mevoj. </text:p>
      <text:p text:style-name="P13">La flamon oni sukcesis estingi sen granda peno. </text:p>
      <text:p text:style-name="P13">— Frenezuloj! — viŝante per tuko la manojn, diris barono Loftus, kiam ĉio finiĝis. — Al kio ili esperis? </text:p>
      <text:p text:style-name="P13">Ŝipestro Ahlström blovpurigis per la lipoj la tubon de la pistolo, respondis mallonge: </text:p>
      <text:p text:style-name="P13">— Ili esperis al fuĝo, kion ili sukcesis en malgranda parto. Iuj foriris! </text:p>
      <text:p text:style-name="P13">Kaj li kriis al tramalseka ferdekestro Sigge: </text:p>
      <text:p text:style-name="P13">— Vivajn iniciatintojn — en la antaŭan holdon ĝis Stokholmo. Tie de ili oni deŝiros la haŭton. La malvivajn — en la akvon. </text:p>
      <text:p text:style-name="P13">Ĉe la aŭroro matrosoj el siteloj estis priverŝantaj la sangokovritan ferdekon. Elŝipiginte Loftus-on en Uleaborgo kaj surŝipiginte kargon de segita ligno, la galero estis revenanta en Svedion. Ree batadis la tamburo, ululadis la timbaloj. Knarado de la remiloj atingadis la holdon, kie en mallumo kaj sufoka aero estis sufokiĝantaj la bagnuloj, katenitaj ĉe la koloj, la piedoj kaj la manoj. </text:p>
      <text:p text:style-name="P13"><text:soft-page-break/>Ĉar la iniciatintoj kaŝiĝis en arbaroj de Uleaborgo, Sigge katenis la unuajn, kiujn li sukcesis kapti. Inter la katenitoj estis ankaŭ Ŝilingo. En duondeliro li petadis trinki en la sveda, oni ne komprenadis lin, tiam li petis en la rusa: </text:p>
      <text:p text:style-name="P13">— Akvon! Trinki! </text:p>
      <text:p text:style-name="P13">— Li nian lingvon scias! — respondis unu el la mallumo. — Aŭskultu, Aleksio, li en la nia akvon petas. </text:p>
      <text:p text:style-name="P13">— Li preskaŭ faris katastrofon en Stokholmo, — grumblis alia. </text:p>
      <text:p text:style-name="P13">— La letero estis ĉifrita, — flustris la unua, — mi vidis. Ne komprenus la svedoj. Kiu ne scias — neniam komprenos. </text:p>
      <text:p text:style-name="P13">— Sed ĉu vi mem scipovas legi? — demandis la dua. </text:p>
      <text:p text:style-name="P13">— Unu sakristiano min iomete instruis... </text:p>
      <text:p text:style-name="P13">En mallumo Ŝilingo ree petis: </text:p>
      <text:p text:style-name="P13">— Akvon! </text:p>
      <text:p text:style-name="P13">— Portu al li, — diris la voĉo el la mallumo. — Ja li estas homo tamen, sed ne hundo. </text:p>
      <text:p text:style-name="P13">— Hundo ja pli bonas. Hundo tion ne faros, kion li deziris fari... Nin ĉiujn oni pendumus... </text:p>
      <text:p text:style-name="P13">Sed tamen tiu, kiu ne deziris doni akvon, — donis. Per la disbatita mano li ĉerpis kaj donis trinki, sed Ŝilingo subite montris la dentojn, batis la argilan kruĉeton, elverŝis la akvon. En la mallumo estis kolere brilantaj liaj okuloj. </text:p>
      <text:p text:style-name="P13"><text:soft-page-break/>— Ĉu vi freneziĝis? — trankvile demandis la ruso. — Kial vi furiozas? </text:p>
      <text:p text:style-name="P13">Ŝilingo ne respondis, spiris singulte, kun fajfo. Baldaŭ li denove perdis konscion. Teruraj malbenoj al ĉio ekzistanta en la mondo eliĝadis el liaj sekiĝintaj, sangantaj lipoj. Poste li komencis legi versojn. Feraj strofoj de la «Kroniko de Eriko» sonis en la holdo ne per funebro, sed per senbrida furiozo: </text:p>
      <text:p text:style-name="P8">Torditaj brakoj kaj laŭta ploro — <text:line-break/>Jen via sorto, edzino de svedo... </text:p>
      <text:p text:style-name="P13">Antaŭ la mateno li mortis. Lian korpon oni malkatenis, per hokstango eltiris el la holdo, alligis al la piedoj ŝtonon kaj elĵetis ekster la ŝipon. La malvarmaj akvoj de la Botnia golfo por eterne kuniĝis super li. </text:p>
      <text:h text:style-name="P4" text:outline-level="2"><text:bookmark-start text:name="__RefHeading___Toc7210_2093700941"/>Ĉapitro kvina<text:bookmark-end text:name="__RefHeading___Toc7210_2093700941"/></text:h>
      <text:p text:style-name="P7"/>
      <text:p text:style-name="P9">Armiloj estas la plej gravaj membroj kaj rimedoj soldataj, per kiuj la malamiko povas esti konvinkita. </text:p>
      <text:p text:style-name="P12"><text:span text:style-name="T4">Petro I</text:span> </text:p>
      <text:h text:style-name="P5" text:outline-level="3"><text:bookmark-start text:name="__RefHeading___Toc7212_2093700941"/>1. En Moskvo<text:bookmark-end text:name="__RefHeading___Toc7212_2093700941"/></text:h>
      <text:p text:style-name="P13">— Ĉu ĝi? — ekkriis Jegorĉjo. </text:p>
      <text:p text:style-name="P13">— Ĝi, Jegoro, Moskvo! — respondis Silvestro Petroviĉ. </text:p>
      <text:p text:style-name="P13">La urbo malfermiĝis al la vojaĝantoj tuj — freŝa, kvazaŭ lavita de abunda kaj rapida vespera pluvo, la unua en tiu ĉi printempo. La ĉielo momente puriĝis, sub varmaj sunaj radioj ekbrilis pavilonaj kaj bulbaj plafonoj, pintoj de preĝejoj, ekbrilis bunte farbitaj turetoj kun oritaj kaj arĝentitaj leonoj, unikornoj kaj agloj anstataŭ ventmontriloj; en la travidebla aero gaje verdis foliaro de grandegaj, je centoj da klaftoj etendiĝintaj bojaraj ĝardenoj, kaj en silento de apudmoskva arbareto klare aŭdiĝis fora, diversvoĉa, bela sono de Moskvaj sonoriloj... </text:p>
      <text:p text:style-name="P13">— Jen kiele! — eĉ kun perplekseco diris Jegoro. </text:p>
      <text:p text:style-name="P13">— Tiele, fraĉjo, vidu! — ĝojante pri la admiro de Jegorĉjo, mallaŭte respondis Ievlev. — Jen kiel ĝi etendiĝis... </text:p>
      <text:p text:style-name="P13">Ili eliris el la vojaĝa kaleŝo kaj iom staris apude, senvorte fiksrigardante al la krenelaj muroj de Kremlo, al ties sveltaj altaj turoj, al Kitaj-urbo, ĉirkaŭita de brika baraĵo, al kurantaj <text:soft-page-break/>tra la urbo, tiel maldikaj el malproksime Jaŭzo, Neglinko, Presnjo, Ĉiĉero, Ora Korno<text:bookmark text:name="xnoto-2-05-1-1"/><text:note text:id="ftn11" text:note-class="footnote"><text:note-citation>11</text:note-citation><text:note-body><text:p text:style-name="P2">Malgrandaj riveroj — alfluantoj de Moskvo-rivero, fluantaj tra Moskvo. Kelkaj el ili nun tute aŭ preskaŭ tute estas enigitaj en tubojn. <text:span text:style-name="T4">(trad.)</text:span></text:p></text:note-body></text:note>, aŭskultante diserv-anoncan sonoradon, ĉiam pli aŭdeblan en la antaŭvespera silento... </text:p>
      <text:p text:style-name="P13">— Nu? Ĉu vi satrigardis? </text:p>
      <text:p text:style-name="P13">— Ĝin unufoje ne eblas ĉirkaŭrigardi, — diris Jegorĉjo. — Eble, por ĉirkaŭveturi same tempo necesas... </text:p>
      <text:p text:style-name="P13">— Kaj nemalgranda necesas, sed vi sukcesos, faros. Vidu, ĉiam vi plendadis, Jegoro, ke Eŭropon kun la tablestroj vi traveturis, sed Moskvon ne vidis. Nun vi ĝisvivis — vi al ĝi rigardas. Riverencu al ĝi, kaj ni veturu, ne estas frue... </text:p>
      <text:p text:style-name="P13">Jegorĉjo ĝis la tero riverencis, ree eksidis en la kaleŝon apud Silvestro Petroviĉ. La lacigitaj per la longa vojo ĉevaloj iris malrapide, la ĉaro skuiĝadis sur kavoj, Silvestro Petroviĉ estis nehaste rakontanta al Jegorĉjo plu — pri Ora Hordo, kiel ties malicaj rabatakoj iom post iom pli malmilde kaj sange frakasiĝadis kontraŭ Moskvo, la kolektanto de la granda Rusa lando; rakontadis, kiel ruzaj tataraj ĥanoj instigadis unu kontraŭ alia rusajn princojn kaj per tio akiradis profitojn: kvereloj, konfliktoj kaj internaj malpacoj de la princoj estis por la tataroj akvo al ilia muelilo. </text:p>
      <text:p text:style-name="P13">Avide aŭskultis Jegorĉjo ankaŭ pri Ivano Kalita<text:bookmark text:name="xnoto-2-05-1-2"/><text:note text:id="ftn12" text:note-class="footnote"><text:note-citation>12</text:note-citation><text:note-body><text:p text:style-name="P2">Ivano I, alnomita Kalita («Monsako»), 1284/1288–1340 — princo Moskva, grandprinco Vladimira, princo Novgoroda — fama pro sia fortikigo de la Moskva princlando kaj komenco de reunuigo de Rusujo fare de Moskvo <text:span text:style-name="T4">(trad.)</text:span></text:p></text:note-body></text:note>, kaj pri la Mamaja invado<text:bookmark text:name="xnoto-2-05-1-3"/><text:note text:id="ftn13" text:note-class="footnote"><text:note-citation>13</text:note-citation><text:note-body><text:p text:style-name="P2">Mamajo — reganto de la okcidenta parto de Ora Hordo. En 1380 lia armeo estis venkita dum lia militiro al la Moskva princlando. <text:span text:style-name="T4">(trad.)</text:span></text:p></text:note-body></text:note>, kaj pri la batalo ĉe Neprjadvo<text:bookmark text:name="xnoto-2-05-1-4"/><text:note text:id="ftn14" text:note-class="footnote"><text:note-citation>14</text:note-citation><text:note-body><text:p text:style-name="P2">La 8-an de septembro 1380 okazis decida batalo sur kampo Kulikovo («Skolopa»), apud rivero Neprjadvo, en kiu la armeo de Mamajo estis venkobatita. <text:span text:style-name="T4">(trad.)</text:span></text:p></text:note-body></text:note>, kaj pri tio, kiel kuniĝis finfine la rusaj fortoj, por fari rebaton al la terura <text:soft-page-break/>malamiko, kiu tiom longe, kruele kaj moke turmentadis la popolon rusan. </text:p>
      <text:p text:style-name="P13">— Jen kia ĝi estas, Moskvo! — diradis Silvestro Petroviĉ, atente fiksrigardante la randojn de la urbo, kie — kiom povis vidi la okulo — estis farataj laboroj, similaj al tiuj, kiuj okazis en Arĥangelsko por saviĝo kontraŭ la sveda invado: oni fosadis tranĉeojn, instaladis kaptilojn, enfosadis pinajn kurbajn baraĵojn. </text:p>
      <text:p text:style-name="P13">Ĉe la bariero severa leŭtenanto kun kuntiritaj brovoj postulis vojdokumenton, legis, ordonis tralasi la vojaĝantojn. </text:p>
      <text:p text:style-name="P13">La barieron oni malfermis. </text:p>
      <text:p text:style-name="P13">Silvestro Petroviĉ notis interne, ke ankaŭ la enveturejo de la Jaroslavla vojo estas fortikigita, ĉi tie estis konstruitaj el grandaj traboj batalaj turoj, kie lertaj soldatoj povas sukcese reteni atakon de malamika militistaro. En la malnovaj tempoj super la fonto staris kaduka kapelo. Nun ĉi tie staris tera, kvankam nealta, tamen fortika kaj komplika baraĵo, trans kiu ĝis la tempo povus oportune kaŝiĝi militistoj... </text:p>
      <text:p text:style-name="P13">— Ankaŭ ĉi tie, Silvestro Petroviĉ, ŝajne oni por la svedo renkonton preparas! </text:p>
      <text:p text:style-name="P13">— Bone! — kun trankvila kontento en la voĉo respondis Ievlev. — Kiu, fraĉjo, scias? Eble, Karlo sveda al Moskvo decidos bati! Sed jen Moskvo estas preta. Hodiaŭ mi kaj vi al <text:soft-page-break/>Moskvo urĝe veturas por helpo, por ke ni havu per kio defendiĝi de la svedo. Nemalmulte ni ricevis de Moskvo, mi pensas — ricevos ankoraŭ. Por la tuta Rusujo Moskvo estas patrino, mastrino kaj defendantino. Diros ĝi sian vorton — ricevos ni ankoraŭ el Tulo muskedojn bonajn, kanonojn novajn, kuglegojn. Alian vorton ĝi diros — iros al ni regimentoj por helpo. Ankoraŭ diros — oni sendos al ni majstrojn glorajn, lertulojn, artojn sciantajn, kiel konstrui murojn por fortikaĵoj, por ke malamikaj kuglegoj ilin ne detruu, sed fiksiĝu en ili. Multon povas doni Moskvo-patrino al sia filo urbo Arĥanĝela... </text:p>
      <text:p text:style-name="P13">Jegorĉjo ekridis, diris ĝoje: </text:p>
      <text:p text:style-name="P13">— Vi kvazaŭ fabelon rakontas, Silvestro Petroviĉ... </text:p>
      <text:p text:style-name="P13">Ievlev, ridetinte, balancis la kapon: </text:p>
      <text:p text:style-name="P13">— Realaĵon mi rakontas, Jegoro, sed ne fabelon. Plu aŭskultu. Povas ankaŭ tiel okazi, ke ne donos Moskvo-patrino al filo sia Arĥangelsko tion, kion ĝi petas. Multajn ĝi havas filojn kaj filinojn. Eble, alia ĝia filo aŭ filino nun ne malpli, sed pli zorgon bezonas. Eble, al Novgorodo, eble eĉ al Pskovo estas multe pli malbone, ol al nia Arĥangelsko. Ĝi pli bone scias! Kaj diros ĝi al Arĥangelsko: malfacile estas al vi, malbone estas al vi, sed al frato via Pskovo estas eĉ pli malfacile, kaj al frato Novgorodo estas tiom malfacilege, ke multe pli malbone, ol al vi ambaŭ. Kaj ankaŭ al mi ne estas dolĉe. Paciencu... </text:p>
      <text:p text:style-name="P13">Jegorĉjo sidis flank-al-flanke kun Silvestro Petroviĉ. Same kiel dum ĉiuj tagoj de la longa vojo, de la vizaĝo de la junulo ne foriradis feliĉa rideto, li jen ĵetadis rigardojn al la kapitan-<text:soft-page-break/>komodoro, jen al paŝantaj sur stratoj soldatoj en verdaj kaftanoj, jen al la blanka krenela Kremla muro, ĉe kiu estis laborantaj centoj da masonistoj, fortikigante ĝin, anstataŭigante kadukiĝintajn brikojn, konstruante antaŭ ĝi batalajn larĝajn remparojn... </text:p>
      <text:p text:style-name="P13">— Jen, kiela fortikaĵo! — ekkriis Jegorĉjo. — Ne kompareblas kun nia Novdvina... </text:p>
      <text:p text:style-name="P13">— De tuta Rusujo ĉi tie estas fortikaĵo! — respondis penseme Silvestro Petroviĉ. </text:p>
      <text:p text:style-name="P13">Kiam ili turnis sin al la urboparto trans la rivero Moskvo, Jegorĉjo aĥis, ekmanĝis per la okuloj du grandegajn kanonojn, turnitajn al flosanta ponto. Silvestro Petroviĉ klarigis: </text:p>
      <text:p text:style-name="P13">— Por kio, vi pensas, estas tiaj? Por tio, ke el tiu ĉi flanko atakadis patrinon-Moskvon la maliculoj niaj — tataroj, por memoro pri la perforto, farita super la ĉefurbo, kaj por gardo de la estonteco staras tiuj kanonoj ĉi tie... </text:p>
      <text:p text:style-name="P13">Li ne finparolis, rememoris: </text:p>
      <text:p text:style-name="P13">— Ni veturas kaj veturas! La oĉjon ni preteris! Koĉero, returnu! </text:p>
      <text:p text:style-name="P13">Kaj li eksilentis, enpensiĝinte: alia iĝis Moskvo dum la tempo, pasigita de li en Arĥangelsko, tute alia. Pri multo, evidente, instruis Narvo! Multe pli da militistoj estas sur la stratoj, kaj ĉiuj de la nova ordo, paŝas akorde, rigardas kiel agloj. Homoj en stratoj kaj interstratoj estas multe pli severaj, malpli da varoj estas disĵetitaj en bazaroj, ne tiom laŭte kaj voke, kiel en la pasintaj tempoj, krias monŝanĝistoj kaj <text:soft-page-break/>banistoj, barbiroj kaj reartikigistoj. Novajn domojn nun en Moskvo oni ne konstruas, estas malpermesite, sed da ĉaroj kun ŝtonoj kaj brikoj, kun fero kaj traboj estas multe pli, ol antaŭe: fortikiĝas Moskvo-patrino por ĉia gardo kontraŭ la malica svedo... </text:p>
      <text:p text:style-name="P13">Renkonten, tondrante per feritaj radoj, estis malrapide moviĝanta grandega ĉartrajno. Sur kverkaj ĉaregoj, fiksitaj per feraj krampoj, verdiĝintaj pro aĝo, pezaj, kuŝis preĝejaj sonoriloj. Oni veturigis ilin al la Kanona korto — gisi kanonojn el la sonorila kupro. Post la ĉaregoj, ŝrikante, kraĉante, elkriante malbenojn, tintigante ĉenojn, estis saltanta frenezulo pro Kristo, minacante per la sekiĝinta pugno. La lacaj soldatoj, akompanantaj la trajnon, ne rigardis al la frenezulo: kiom da tiaj estis sur la vojo, laŭ kiu veturis la ĉaroj... </text:p>
      <text:p text:style-name="P13">Silvestro Petroviĉ akompanis per rigardo ĉiujn ĉarojn, demandis de la lasta veturigisto: </text:p>
      <text:p text:style-name="P13">— Ĉu multe da pudoj? </text:p>
      <text:p text:style-name="P13">— Ne malpli ol dudek mil! — respondis la ĉaristo. — Kaj ni ne estas solaj. El tuta Rusujo nun oni veturigas... </text:p>
      <text:p text:style-name="P13">— Ĉio pro la Narva malfeliĉo! — diris Ievlev al Jegorĉjo. — Kiom multe ni tie perdis... — Kaj kriis al la kaleŝisto: </text:p>
      <text:p text:style-name="P13">— Maldekstren turnu, jen barilo oblikviĝinta, al la pordego! </text:p>
      <text:p text:style-name="P13">Post la barilo, en krepusko, vidiĝis la oĉja malnova domo, duloĝeja, kun tureto... Ekknaris la oblikva pordego, sur la peronon vigle elkuris iu en hungara mallonga kaftaneto, simila kaj ne simila al oĉjo Poluektov, kriis per tremanta voĉo: </text:p>
      <text:p text:style-name="P13"><text:soft-page-break/>— Ĉu Silvestreto? </text:p>
      <text:p text:style-name="P13">Kaj li gaje ekfrapis per lambastono, kurante laŭ la ŝtupoj renkonten. </text:p>
      <text:p text:style-name="P6"/>
      <text:h text:style-name="P5" text:outline-level="3"><text:bookmark-start text:name="__RefHeading___Toc7214_2093700941"/>2. Plena korbo da novaĵoj<text:bookmark-end text:name="__RefHeading___Toc7214_2093700941"/></text:h>
      <text:p text:style-name="P13">— Kial vi rigardas do? — ridetis la oĉjo. — Ĉu mi aspektas kiel hundo? Devis ankaŭ mi razi la barbon, nun mi min konsolas: kapro havas longan barbon, sed mallongan saĝon. Do venu jam, venu en la domon. Kun vi kiu estas? Ĉu amiko? Venigu ankaŭ la amikon, ni tagmanĝos, kaj mi ĵus aferojn finis, ne havis tempon ŝanĝi la veston... </text:p>
      <text:p text:style-name="P13">Nenio ŝanĝiĝis dum la pasinta tempo en la ĉambroj de la oĉjo. Same ĉie kuŝis manskribitaj folioj, same dece sur bretoj staris libroj, same odoris je absinto, mento, timiano — la herboj, per kiuj sin kuracadis Rodiono Kiriloviĉ. Neestingebla lucerno bruletis antaŭ ikono de la Savanto, en krepusko la kaduka servisto de la oĉjo — Pafnutjiĉ, trenante la nefleksiĝantajn krurojn, estis primetanta la tablon, surmetanta pladojn kun manĝaĵoj, botelojn kun vinoj, kvason. </text:p>
      <text:p text:style-name="P13">— Saluton, Pafnutjiĉ! — laŭte, afable diris Ievlev. </text:p>
      <text:p text:style-name="P13">— Saluton, Silvestro Petroviĉ, saluton, karulo! — respondis la servisto. </text:p>
      <text:p text:style-name="P13">— La kandelojn do bruligu! — ordonis la oĉjo. </text:p>
      <text:p text:style-name="P13"><text:soft-page-break/>— Ja ne tro mallumas! — grumbleme respondis Pafnutjiĉ. — Trafos vi per kulero en la buŝon, jam sen tio ni kandelojn forbruligas ne laŭ enspezo... </text:p>
      <text:p text:style-name="P13">La oĉjo eksidis en sian fotelon ĉe malfermita fenestro, kun plezuro enspirante vesperan freŝecon, odoron de tilioj, plantitaj en la korto, komencis demandi, kiel fartas Manjo, la knabinoj, kiel ili vivas tie en la fora urbo Arĥangelsko. Silvestro Petroviĉ respondadis kun detaloj, la oĉjo kapjesadis malpacience, estis videble, ke li mem deziras rakonti Moskvajn novaĵojn. Kaj subite li interrompis Ievlev-on: </text:p>
      <text:p text:style-name="P13">— Kaj min, Silvestro, oni denove al servo vokis. Je Dio! Kaj de kiu, vi ne kredos, neveto? De li mem oni vokis. Mi venis al li supren, li akceptis afable, dece. Riproĉis, ke estas tro frue sur forno kuŝi, ke necesas mi, ke da afero por mi estas senlima kampo. Ankoraŭ pri la barbo riproĉis, ne devigis, sed la barbosignon<text:bookmark text:name="xnoto-2-05-2-1"/><text:note text:id="ftn15" text:note-class="footnote"><text:note-citation>15</text:note-citation><text:note-body><text:p text:style-name="P2">Barbosigno — metala ĵetono, kiu servis kiel kvitanco pri pago de speciala imposto pro portado de barbo <text:span text:style-name="T4">(trad.)</text:span></text:p></text:note-body></text:note> oni al mi alportis. Nu, raziĝis mi. Nuda estas la muzelo, ĉu? </text:p>
      <text:p text:style-name="P13">Silvestro Petroviĉ konsolis: vizaĝo kiel vizaĝo, la oĉjo restis la oĉjo, la barbo ne estis tro bela, ne indas bedaŭri. La maljunulo responde balancis la kapon, suspiris: </text:p>
      <text:p text:style-name="P13">— Tamen ne povas mi kutimiĝi. Kvazaŭ oni min nuda sur strato kondukas... </text:p>
      <text:p text:style-name="P13">Pafnutjiĉ en krepusko diris en kolero: </text:p>
      <text:p text:style-name="P13">— Sed min oni eĉ pendumu, eĉ radumu! Ne fordonos mi la barbon! </text:p>
      <text:p text:style-name="P13"><text:soft-page-break/>La oĉjo subridis, komencis rakonti plu, kiel Petro Aleksejeviĉ riproĉis lin ankaŭ pri la vestaĵo — ĉu ne tempas, diris, laŭ la eŭropa modelo vestiĝi, en kaftano pola aŭ hungara, kial, diris, spiregi kaj ŝviti en vesto ĝis la kalkanoj. Rodiono Kiriloviĉ respondis al la caro tiel, ke tiu kaj miris kaj ekĝojis: </text:p>
      <text:p text:style-name="P13">— Por slavo, Siro, estas karaktera vesto mallonga, malpeza, batala, — diris tiam Rodiono Kiriloviĉ, — kaj longaj kaftanoj turkaj kaj tataraj venis al ni ne pro ĝojo, sed pro malfeliĉo, — tio estas vestaĵoj sklavaj, tiel la tataroj siajn kaptitojn vestadis, por ke ili rapide kuri ne povu. Tio estas vero! </text:p>
      <text:p text:style-name="P13">La Siro respondis, ke eĉ ne necesas brokaĵojn, kaj silkojn, kaj velurojn malŝpari por longbaskaj maloportunaj vestaĵoj. Li mem estis en mallonga griz-muskolora kaftano, la kolo estis ligita per tuko, la ŝtrumpoj estis de dika lano, ruĝaj, la ŝuoj — kun rimenoj kaj bukoj. </text:p>
      <text:p text:style-name="P13">— Ĉu li estis gaja? — demandis Silvestro Petroviĉ. </text:p>
      <text:p text:style-name="P13">— Gaja, sed la gajo estis kolera! — diris Rodiono Kiriloviĉ. — La lipharojn li nun supren turnas, rigardas kun moko, ridas ofte, sed tiu rido ne ĝojigas. Ha-ha kaj eksilentas, — rigardas, kvazaŭ per boriloj boras. Ja vere, Silvestro, malfacile al li estas nun, ho, malfacile. Mi ja scias, mi ja vidas... </text:p>
      <text:p text:style-name="P13">Ili eksidis al la tablo, Pafnutjiĉ donis kandelojn, la oĉjo verŝis bonan eksterlandan vinon, alportitan por la kara gasto. La vino tute vigligis lin, li hodiaŭ kvazaŭ juniĝis, parolis rapide, gaje, pri nenio plendis, eĉ fanfaronis, ke li fartas multe pli sane, ol en la antaŭaj jaroj. </text:p>
      <text:p text:style-name="P13"><text:soft-page-break/>— Je Dio, Silvestro! Mi kiam forlasis la servon pro multaj miaj malfeliĉoj kaj malsanoj, tuj kiel putra arbostumpo disfalis. Sed nun vi mem vidas — mi vivas. Kaj iras pli facile kaj vidas ŝajne pli klare. Kaj ne laciĝas, kiel antaŭe, kiam mi faradis nenion, kvankam mia afero ne estas facila... </text:p>
      <text:p text:style-name="P13">Kaj li komencis rakonti, ke al li estas komisiite estri presadon de libroj en la Presa korto, ĉi tie, en Moskvo, kaj ankaŭ vizitadi Amsterdamon, kie negocisto Tissing gisis laŭ cara ordono slavan tiparon kaj kie ukrajno Elio Teodoroviĉ Kopijevskij, homo klera, skribas kaj presas librojn por Rusio... </text:p>
      <text:p text:style-name="P13">— Kopijevskij-on mi en Amsterdamo vidis kaj kun li konversaciis! — diris Ievlev. — Li tre multe da utilo por ni faris, kiam ni estis transmare. Li estas saĝa kaj ne profitema, kiel aliaj viroj tieaj. Kaj ankoraŭ samlandano. Kiajn librojn vi tie presos, oĉjo? </text:p>
      <text:p text:style-name="P13">Rodiono Kiriloviĉ leviĝis, metis ankoraŭ odorantajn je presinko volumetojn sur la tablon. Tio estis «Aritmetika inicilo», «Kalkulado de rondoj ĉielaj», «Enkonduko en historion ekde la mondokreo»... </text:p>
      <text:p text:style-name="P13">Jegorĉjo etendis la manon, malfermis la «rondojn ĉielajn», malvolvis mapon de la stela ĉielo. </text:p>
      <text:p text:style-name="P13">— Kio, maristo kaj flota oficiro? — demandis Silvestro Petroviĉ. — Ĉu bona libro? Taŭgos, mi pensas? </text:p>
      <text:p text:style-name="P13">La oĉjo verŝis ankoraŭ vinon, komencis rakonti novaĵojn pri navigista lernejo, al kiu estas desupre ordonite esti en la Suĥareva turo super la pordego de Prezento de Jesuo Kristo. Ĉi tie estontaj maristoj povos vidi la horizonton, fari observojn kaj <text:soft-page-break/>desegnojn. La lernejo nun jam ekzistas, por ĝi venis dungitaj transmare instruistoj kaj mentoroj — profesoro de skotlanda Aberdina universitato Henry Farquharson kaj du liaj kamaradoj Gwyn kaj Grace. En la lernejo oni studos aritmetikon, geometrion, trigonometrion platan kaj sferan, navigarton kaj maran astronomion... </text:p>
      <text:p text:style-name="P13">Jegorĉjo kun la libro en la mano rigidiĝis, aŭskultis, fiksinte la ardan rigardon sur oĉjo Rodiono Kiriloviĉ. </text:p>
      <text:p text:style-name="P13">— Kiujn do tien oni prenas? — demandis li subite. </text:p>
      <text:p text:style-name="P13">La oĉjo diris, ke infanojn de nobeloj, sakristianoj, metiistoj, servistoj, soldatoj, scipovantajn ne nur legi, sed ankaŭ skribi. Jegorĉjo tiris Ievlev-on je la maniko de la kaftano, tiu respondis: </text:p>
      <text:p text:style-name="P13">— Vi sukcesos poste, Jegorĉjo. Vi mem scias, amiko, kiel nun ĉiu homo necesas en Arĥangelsko. Kiel do mi vin forliberigu? Pasos tempo, kaj vi veturos... </text:p>
      <text:p text:style-name="P13">Rodiono Kiriloviĉ, trinketante la vinon, rakontadis. Ekzistas, li diris, en la lernejo Leontio Magnickij<text:bookmark text:name="xnoto-2-05-2-2"/><text:note text:id="ftn16" text:note-class="footnote"><text:note-citation>16</text:note-citation><text:note-body><text:p text:style-name="P2">Leontio Filipoviĉ Magnickij (1669–1739) — rusa matematikisto, inĝeniero kaj pedagogo (denaska familinomo Teljatin aŭ Teljaŝin; la familinomo Magnickij — de vorto «magneto» — estis favore donita al li de Petro I). Instruisto de matematiko en la Lernejo de matematikaj kaj navigaj sciencoj en Moskvo (1701–1739), aŭtoro de la unua presita en Rusio lernolibro pri matematiko — «Aritmetiko, aŭ scienco kalkula» (malgraŭ la nomo enhavinta ankaŭ informojn pri algebro, geometrio, trigonometrio, astronomio, geodezio kaj navigarto), kiu estis poste uzata en lernejoj dum pli ol kvindek jaroj kaj dum jarcento influadis matematikan edukadon en Rusio <text:span text:style-name="T4">(trad.)</text:span></text:p></text:note-body></text:note>, li scias ne malpli, sed pli ol la tri anglaj fremdlandanoj, kaj kiam ili en deprimo tro drinkas, instruas la navigistojn nur sola Magnickij, kaj tiel <text:soft-page-break/>instruas, ke ĉiuj estas kontentaj. En tiu navigista lernejo la oĉjo ofte havas okazon esti, kaj li tien liveras lernolibrojn. Ĉio jam antaŭlonge kaj multe pli bone aranĝiĝus, sed nun estas malfacilaj tempoj, okazos granda batalo. </text:p>
      <text:p text:style-name="P13">— Da krudfero pli multe necesas! — diris Ievlev. — Da kupro, kanonoj, kuglegoj. </text:p>
      <text:p text:style-name="P13">— Antaŭ nelonge mi en Preobraĵenskoje renkontiĝis kun Vinius, — diris la oĉjo, — li diras, ke Hiakinto Demidov el Uralo kvindek mil pudojn da krudfero en ingotoj veturigas. Kvardek li jam liveris. Monsakuloj, negocistoj ektimis post Narvo, inter si diras, ke kontraŭ la svedo ni militi ne povas, necesas, ili diras, paciĝi, ploras, ŝparmonujojn en sekretajn lokojn ili kaŝis — neniu trovos, bonvole ili eĉ duongroŝon ne donos... </text:p>
      <text:p text:style-name="P13">— Donos! — trankvile diris Ievlev. </text:p>
      <text:p text:style-name="P13">— Ĉu vere? </text:p>
      <text:p text:style-name="P13">— Ni elskuos! Kaj poste ili mem prudentiĝos — por ili estas profito. Ni komercos, mi pensas, pli multe, ol en la nuna tempo. La monaĥejan trezoron, oĉjo, ĉu vi ne aŭdis, ĉu oni komencis preni? Tie oro tre multas, ĉe la nigra korvaro... </text:p>
      <text:p text:style-name="P13">Rodiono Kiriloviĉ eksvingis la manojn: </text:p>
      <text:p text:style-name="P13">— La Triunuan monaĥejon oni nur iomete skuis, sed problemojn ricevis multajn: prenis ja nur mil ormonerojn, sed kiom da bruo! Ne venis ankoraŭ la tempo, jen Greĉjo Talickij<text:bookmark text:name="xnoto-2-05-2-3"/><text:note text:id="ftn17" text:note-class="footnote"><text:note-citation>17</text:note-citation><text:note-body><text:p text:style-name="P2">Gregorio Talickij — Moskva predikisto, transskribisto de libroj, nomadis Petron I Antikristo, alvokadis ne obei lin kaj ne pagi impostojn. Estis kruele mortekzekutita en 1701 <text:span text:style-name="T4">(trad.)</text:span></text:p></text:note-body></text:note> <text:soft-page-break/>kriadis publike multajn teruraĵojn, kaj tiaj Talickij-oj en Rusujo estas ne unu kaj ne du. Korvaro, vere korvaro damnita. Malfacile estas pri mono, malfacile, Silvestreto. Estas tamen onidiro... </text:p>
      <text:p text:style-name="P13">Li ĵetis rigardon al ekdormetinta Jegorĉjo, ekparolis flustre: </text:p>
      <text:p text:style-name="P13">— Sed ne onidiro — vero! Li mem ja, nia Siro... En la palaco de la Kancelario de sekretaj aferoj de Aleksio Miĥajloviĉ, la forpasinta caro, li trovis trezoron: leonon oran Venecian, pavon fanditan el oro Bizancan, kalikojn kun gemoj, da taleroj kvar dekduoj da sakoj — riĉaĵo! </text:p>
      <text:p text:style-name="P13">La maljunulo ekridis mallaŭte, ruze sulkiĝis per tuta sia malgranda, seka, razita vizaĝo. </text:p>
      <text:p text:style-name="P13">— Pensis la bojaroj — ili kaŝos ĝin de li ĝis la tempo, sed ne tia li estas, Petro Aleksejeviĉ, ne tia li naskiĝis. Ĉion li trovis, ĉion mem kalkulis, per la fingro jen tiele — unu, du, tri — kaj liston ordonis skribi en sia ĉeesto, oron kaj arĝenton li mem per pendopesilo mezuris. Aj, bravulo, laŭdas mi la bravulon pro lerteco... </text:p>
      <text:p text:style-name="P13">Kaj ĉesinte ridi, li komencis rakonti alion: </text:p>
      <text:p text:style-name="P13">— Antaŭ nelonge alrajdis el Voroneĵo amiko via bona, eksa vojevodo Arĥangelska kaj Ĥolmogora, nun ŝipisto ĉe Dono Apraksin Teodoro Matejeviĉ. Ĉiuj nun rajdas kvazaŭ rabiaj, polvo sur padoj niaj kaj vojoj staras foste, ĉiam «hej!» kaj «hej!», koĉeroj kvazaŭ freneziĝis, galopado kaj fajfado estas en la tuta Rusujo kristana, neniu veturas paŝe, ĉiam ĉiuj hastas... </text:p>
      <text:p text:style-name="P13"><text:soft-page-break/>Silvestro Petroviĉ ridetis: vere, ĉie ĉio estas haste, en la malnovaj tempoj oni tiel ne veturadis, eĉ laŭ lia memoro veturado estis alia — sen hastemo, dece veturadis bojaroj, sed nun la caro mem en kariolo veturas kaj per du fingroj fajfas, ĉevalojn timigas... </text:p>
      <text:p text:style-name="P13">— Do, mi diras, — daŭrigis la oĉjo, — alrajdis Teodoro Matejeviĉ, vizitis min, rakontis ion: la caro, ŝajne, nia Petro Aleksejeviĉ, sendis al la pola Aŭgusto trupojn por helpo kontraŭ la sveda Karlo — da infanterio dudek mil homojn. Princo Repnin super ili estras, la militistaro estas bona, fusilojn havas Mastriĥtajn kaj Lieĝajn. Da mono estis sendite al Aŭgusto same nemalmulte. Kaj la pavo ora, kaj la leono Venecia, en talerojn refanditaj, tien veturis. La fremdlandanoj laŭdire pri nia militistaro miregas... </text:p>
      <text:p text:style-name="P13">Kiel en la forpasintaj jaroj, kiam Silvestro Petroviĉ estis ankoraŭ junulo, la oĉjo akompanis lin dormi supren, eksidis sur larĝan benkon, kovritan per tuko, brodita per floroj, komencis rakonti pri novaj impostoj, kiuj ankoraŭ ne estas enkondukitaj, sed en proksimaj tagoj estos anoncitaj: imposto pri kverkaj ĉerkoj, pri seloj, pri hakiloj, pri banejoj. Silvestro Petroviĉ leviĝis sur la kubuto, demandis preskaŭ kun timo: </text:p>
      <text:p text:style-name="P13">— Sed kie do la popolo monon prenu? Eĉ sen tio per kio ĝi vivas — mi ne scias: oni ŝelon kun ventumaĵo maĉas, infanoj mortas, kampuloj estas en eskaroj pro malsato... </text:p>
      <text:p text:style-name="P13">Rodiono Kiriloviĉ demandis responde: </text:p>
      <text:p text:style-name="P13">— Sed kiel fari? De kie preni? Kanonoj necesas, pulvo, drapo — por regimentojn vesti, botoj — por soldataj piedoj, <text:soft-page-break/>grio, faruno, salviando — por tiun armeon manĝigi. Grenadoj, kuglegoj, muskedoj, fusiloj, bajonetoj — tio nun kostas multe, ĉiu produktisto sian profiton atendas, — kiel pli bone fari? Sed tion ne eblas ne vidi, kiom multe da glora, saĝa, bona estas farata nun: Petro Aleksejeviĉ infanterion sidigis sur ĉarojn, por ke al batalo ĝi freŝa alveturu, ne laca pro marŝado, ĝuste tiel ĝi nun nomiĝas — «veturanta infanterio». Ĉevala militistaro antaŭe per sabro kaj lanco bataladis, nun ricevis la kavalerio rusan mallongan fusilon, rektan sabron kaj pistolon. Kanonojn antaŭe kiu kiajn deziris, tiel gisadis, pro tio en batalo estas embaraso: kanono estas tia, sed kuglego alia. Nun ni gisas kanonojn unuecajn, entute tri specojn: kanonon, mortiron kaj haŭbizon. En la malnovaj tempoj, kaj ne nur malnovaj, ankoraŭ ĉe Narvo, vi mem ja pri tio al mi rakontis, ĉe Narvo, kara mia, homoj plendis, ke artilerio malfruas. Nun tio ne estos: bombardistoj estas sidigitaj sur ĉevalojn, kanonoj de la kavalerio ne postiĝos. Ĉio ĉi sen mono ne fareblas, do kie ĝin preni? </text:p>
      <text:p text:style-name="P13">Silvestro Petroviĉ silentis. La koro puŝe batis en la brusto, la vizaĝo brulis, — estis kaj dolĉe kaj timige aŭskulti la oĉjon: kio, se ne eltenos la Rusa lando tiun senliman streĉon de ĉiuj fortoj? Kio, se leviĝos unu post alia vilaĝoj, kio, se la popolo iros kontraŭ la ofendantoj kun forkoj, kun hakiloj, kun palisoj? Ja ekzistas limo de sufero. Imposto pri ĉerkoj! Kie oni vidis tion? Kaj rememoriĝis subite la vireto, kiu tiam, en la vintra tago, sur la vojo al Ĥolmogoro, en sovaĝa arbaro ĵetiĝis al la armitaj vojaĝantoj. Rememoriĝis ronĝitaj de skorbuto vizaĝoj de laborantoj en ambaŭ ŝipkonstruejoj — en Solombalo kaj Vavĉugo, rememoriĝis forpasinta rudristo Rjabov, Semisadov, <text:soft-page-break/>majstro Koĉnev, li pensis pri ŝtelisto Schwieber, pri vojevodo Prozorovskij... </text:p>
      <text:p text:style-name="P13">— Pri kio vi, Silvestro? — demandis la oĉjo. </text:p>
      <text:p text:style-name="P13">Silvestro Petroviĉ paŭzis, poste diris: </text:p>
      <text:p text:style-name="P13">— Malfacile, oĉjo. </text:p>
      <text:p text:style-name="P13">La oĉjo respondis severe, kvazaŭ kondamnante la vortojn de la nevo: </text:p>
      <text:p text:style-name="P13">— Al Ĥilkov Andreo Jakovleviĉ estas multe pli malfacile, tamen li ne ploras. En peza mallibero, sub severa gardo, malforta korpe, havas helan spiriton mia Andreĉjo. Kaptita de la malica Karlo sveda, en prizono skribas la malfeliĉulo la «Kernon de la historio rusia» kaj pri nenio en sekretaj leteroj petas, krom ke oni sendu al li kopiojn de kronikoj, por ke povu li ne nur laŭ memoro sian aferon fari. Tiele, neveto! Nu, dormu, tempas! Mateno donas sagacon, morgaŭ estas multaj aferoj... </text:p>
      <text:p text:style-name="P13">Silvestro Petroviĉ blovestingis torditan maldikan kandelon, fermis la okulojn: malgraŭ la laco, kiel ĉiam en la lasta tempo — dormo ne venadis. Klaraj, kvazaŭ matenaj, iris pensoj — li komencis kalkuli kanonojn, pulvan rezervon, fusilojn, kuglegojn — ĉion, kion necesos morgaŭ peti de Petro Aleksejeviĉ. </text:p>
      <text:p text:style-name="P6"/>
      <text:h text:style-name="P5" text:outline-level="3"><text:bookmark-start text:name="__RefHeading___Toc7216_2093700941"/><text:soft-page-break/>3. Dum kaftrinkado<text:bookmark-end text:name="__RefHeading___Toc7216_2093700941"/></text:h>
      <text:p text:style-name="P13">Matene, kun lumo, por Silvestro Petroviĉ alveturis sendito de Menŝikov por voki trinki kafon en ties nova domo ĉe Malpuraj Stavoj. Tie, li diris, atendas lin la malnova kompanio, la bonaj amikoj — Teodoro Matejeviĉ Apraksin kaj ambasadoro en Danio Izmajlov, kiu por mallonga tempo venis el urbo Kopenhago. Ĉiuj tri ankoraŭ dormas, sed jam hieraŭ vespere Aleksandro Daniloviĉ strikte ordonis — veturigi al matena kaftrinkado sinjoron Ievlev-on Silvestron Petroviĉ-on viva aŭ malviva... </text:p>
      <text:p text:style-name="P13">Ievlev veturis, forliberiginte Jegorĉjon promeni en Moskvo ĝis vespera sonorado. </text:p>
      <text:p text:style-name="P13">La sendito — juna kaporalo kun maldikaj lipharetoj super la punca buŝo, en uniforma trikorna ĉapelo kun galonoj, en ŝuoj kun bukoj, en bunta kaftaneto — lerte kondukis kariolon, babilis dum la vojo, ke ne plu estas Malpuraj Stavoj, Aleksandro Daniloviĉ ordonis purigi ilin, putraĵo estis forĵetita, la akvo en la stavoj nun estas tiel bona, ke eblas ĉu trinki, ĉu bani sin, kaj la stavoj nun estas nomitaj Puraj. </text:p>
      <text:p text:style-name="P13">— Kiom do kostis la purigo? — demandis Silvestro Petroviĉ. </text:p>
      <text:p text:style-name="P13">— Ja tute nemulte, preskaŭ senpage. Oni pelis kampulojn el vilaĝeto Mitiŝĉi<text:bookmark text:name="xnoto-2-05-3-1"/><text:note text:id="ftn18" text:note-class="footnote"><text:note-citation>18</text:note-citation><text:note-body><text:p text:style-name="P2">Nun satelita urbo de Moskvo <text:span text:style-name="T4">(trad.)</text:span></text:p></text:note-body></text:note>, dum la pasinta somero ili do ĉion faris kiel necesas. Nun de la stavoj malvarmeto blovas, vera paradizo, tre agrable estas sur iliaj bordoj pasigi libertempojn... </text:p>
      <text:p text:style-name="P13"><text:soft-page-break/>Al la nova domo de Menŝikov Ievlev nur aĥis kaj balancis la kapon: ne domo — palaco! Kiom da mono ĉi tien foriris, kiom da traboj plej bonaj, da fero, da krampoj, da oro por ortavolo! Jen pordego kun forĝitaj birdoj, bestoj, serpentoj... Nu, Aleksandro Daniloviĉ, kia fripono, ruzulo! </text:p>
      <text:p text:style-name="P13">Servisto en longa peruko, en kaftano de profunda griza koloro kun fajreroj, malalte riverencis al Silvestro Petroviĉ, kondukis lin sur la malgrandan tegmenton de la palaco — en internan ĝardenon. Estis aŭdeble, kiel alia servisto ordonas: </text:p>
      <text:p text:style-name="P13">— Sebĉjo, premu citronon por la gasto por limonado. La glason viŝu, sur arĝentan teleron metu! Pajlon, por suĉi! Pipon bruligu kun tabako! </text:p>
      <text:p text:style-name="P13">Sebĉjo respondis bruske: </text:p>
      <text:p text:style-name="P13">— Ja mi nur du manojn havas, ne povas disŝiriĝi... </text:p>
      <text:p text:style-name="P13">Oni donis limonadon laŭ la nova modo, al ĝi pajleron, pipon kun tabako. Silvestro Petroviĉ, subridante, pririgardadis ekzotaĵojn de la palaco de Menŝikov: memludantan sub vento pendantan liuton, kiu de tempo al tempo eligadis delikatan miaŭadon, nanajn arbojn, plantitajn en bareletojn, volviĝantan sur arĝentaj stangoj vinberujon, bonodoran pizon, ribarbustojn de neordinara grandeco, ruĝajn florojn de transmara eglanterio... </text:p>
      <text:p text:style-name="P13">— Ĉu ne parolas? — demandis ie trans arbustoj la voĉo de Sebĉjo. </text:p>
      <text:p text:style-name="P13">— Silentas, hundaĉo! — respondis alia voĉo. </text:p>
      <text:p text:style-name="P13"><text:soft-page-break/>— Vi de ĝi la kovrilon demetu! — ordonis Sebĉjo. — Demetos, kaj ĝi ekparolos. </text:p>
      <text:p text:style-name="P13">— Ĝi dormi deziras... </text:p>
      <text:p text:style-name="P13">— Sed vi ĝin incitu! — konsilis Sebĉjo. — Vi pri ĝi ridu, — ĝi treege ridon ne eltenas... </text:p>
      <text:p text:style-name="P13">Malsupre en matena nebulo arĝentis la Puraj Stavoj, ĉi tie, en la interna ĝardeno, en foliaro estis intervokantaj en siaj oritaj kaĝoj dresitaj koturnoj, fremdlandaj kanarioj, Kurskaj najtingaloj. </text:p>
      <text:p text:style-name="P13">Silvestro Petroviĉ gustumis limonadon, fumis la pipon. </text:p>
      <text:p text:style-name="P13">— Ĉu ĝi koleras? — demandis Sebĉjo. </text:p>
      <text:p text:style-name="P13">Responde abomena nehoma voĉo raŭkis: </text:p>
      <text:p text:style-name="P13">— Kr-r-reteno! </text:p>
      <text:p text:style-name="P13">Silvestro Petroviĉ ĉirkaŭrigardis, neniun ekvidis. </text:p>
      <text:p text:style-name="P13">— Kr-r-reteno! — ree kriis la sama abomena voĉo. </text:p>
      <text:p text:style-name="P13">— Jen, ekparolis! — kontente diris Sebĉjo. </text:p>
      <text:p text:style-name="P13">Ievlev deŝovis per la manoj branĉon de ekzota arbo, ekvidis kaŝitan papagon, subridis: verŝajne, jam ekde la vespero prepariĝis Aleksandro Daniloviĉ mirigi la gaston. </text:p>
      <text:p text:style-name="P13">Super la kapo de Ievlev, sur turo, ekludis muziko, ekbatis malgrandaj timbaloj, ekzumis kvazaŭ kornoj, — prepariĝis al batado horloĝo de Menŝikov, aĉetita de li en Londono. </text:p>
      <text:p text:style-name="P13">Silvestro Petroviĉ taksis kolere, kiom da oro estis malŝparita por ĉi ludiloj, kiom da kanonoj eblis gisi per ĉi mono. Sed kiam <text:soft-page-break/>li ekvidis la saĝan, gajan, ruzan vizaĝon de Menŝikov — li ĉion forgesis kaj brakumiĝis kun li forte, memorante nur tion bonan, pri kio famis Aleksandro Daniloviĉ: kaj lian temeraran kuraĝon en la Narva, jam malgajnita, batalo, kaj kiel ĉe ajna eta bezono li fordonadis tutan sian oron por la ŝtataj aferoj, kaj kiel sentime li defendadis siajn malnovajn amikojn-ludsoldatojn antaŭ Petro Aleksejeviĉ... </text:p>
      <text:p text:style-name="P13">— Nu! — estis diranta Menŝikov, forte kunpremante per siaj feraj manoj Silvestron Petroviĉ-on. — Jen kiele! Alveturis kaj ne venas! Ĉu vi tro fieriĝis? Sed atendu, atendu! Vi estas kun lambastono, ĉu vere? Ĉu la piedoj ne iras? Atendu, lasu min rigardi! Ne, frato, tiel ne taŭgas. Teodoro, kara amiko, venu ĉi tien tuj! Izmajlov, sufiĉas ronki! Silvestro estas ĉi tie... </text:p>
      <text:p text:style-name="P13">Apraksin eliris en la internan ĝardenon jam vestita, en peruko, en mallonga malpeza oportuna kaftano. Li etendis laŭ la nova maniero la manon, sed ne retenis sin, brakumis, kisis. Diketa, malalta Izmajlov elkuris el trans ribarbustoj en subvesto, ankoraŭ dormema, postulis vinon, por drinki je la inervidiĝo de la malnovaj amikoj. </text:p>
      <text:p text:style-name="P13">En la manĝosalono staris fremdlandaj foteloj, tegitaj per orita ledo, post ĉiu fotelo estis deĵorantaj kun rigidiĝintaj vizaĝoj servistoj en livreoj kun ostaj butonoj. Aleksandro Daniloviĉ, ĵus eksidinte en fotelon, estis urĝe vokita en ĉambron, nomatan «kabineto»: venis delonge atendata impostisto pro ŝtata afero. Elirante, Menŝikov diris: </text:p>
      <text:p text:style-name="P13">— Kvieton mi neniam havas, ĉu vi kredas, Silvestro? Kaj tio estus ne grava, se oni min sen neceso vokus. Sed ĉio estas <text:soft-page-break/>necesa afero, kaj ĉio estas urĝa, kaj se mi ne sukcesos — post paso de tempo mi al mi mem ne pardonos... </text:p>
      <text:p text:style-name="P13">Li revenis baldaŭ kontenta: </text:p>
      <text:p text:style-name="P13">— Ruzaj estas uloj, je Dio. Tielaĵon elpensas — mi nur miras. Vi gustumu, karaj gastoj, min ne atendu, tie da homoj kunvenis amasego. Floton ni konstruas, mono necesas, lernejon navigistan ni establis — ankoraŭ monon donu, la svedon bati intencas — ree donu oron! Jen mi turniĝas, kiel povas! </text:p>
      <text:p text:style-name="P13">Li eltrinkis unuglute tason da kafo, maĉis ŝinkon, viŝis la manojn je la kamizolo kaj ree direktis sin en la kabineton — gvidi aferojn. Izmajlov, akompanante lin per rigardo, kun sia delikata subrido rimarkis: </text:p>
      <text:p text:style-name="P13">— Eĉ paŝas nia Aleksandro Daniloviĉ alie. Vere — ministro. De kie tio aperis... </text:p>
      <text:p text:style-name="P13">Apraksin, same ridetante, respondis: </text:p>
      <text:p text:style-name="P13">— Saĝa, ho, kiel saĝa. Kaj la menso, kaj la okulo estas akraj, tian oni ne trompos. Antaŭnelonge okazis: unu fremdlandano, inĝeniero, malĝojis: diris, oni pri Menŝikov diras, ke li ne estas de nobela deveno, sed la korojn ĝis la fundo travidas... </text:p>
      <text:p text:style-name="P13">Turninte sin al Ievlev, li demandis: </text:p>
      <text:p text:style-name="P13">— Ĉu pri Kurbatov vi aŭdis? </text:p>
      <text:p text:style-name="P13">Kaj li balancis la kapon: </text:p>
      <text:p text:style-name="P13">— Viro de granda saĝo! Granda! Kaj kiu divenis? Li, Aleksandro Daniloviĉ. En la Transporta kancelario oni leteron trovis — estis subĵetita kun surskribo: «Porti al la cara moŝto, <text:soft-page-break/>ne malsigelinte». Nu, oni portis, sed pro manko de la cara tempo anstataŭe legis Menŝikov. Legis, kaptis sian kapon: aĥ, diras, gratulas mi vin, Petro Aleksejeviĉ, pri neatendita ĝojo. Sinjoro bombardisto la leteron kaptis, kaj tie estas pri stampopapero, ke ĝin necesas vendi: por petskriboj, por kontraktoj, por ĉiuj negocaj kaj ceteraj dokumentoj — papero kun blazono de kopeko ĝis dek rubloj. Servutulo de Petro Petroviĉ Ŝeremetev — Kurbatov elpensis ĉi donacon al la trezorejo, kaj Menŝikov tuj divenis, kiom utila estas tia homo. Nun Kurbatov estas lia unua helpanto. </text:p>
      <text:p text:style-name="P13">Silvestro Petroviĉ fiksrigardadis al la vizaĝoj de la amikoj. Ili maljuniĝis, speciale Teodoro Matejeviĉ, aĝe li ne estas maljuna — kvardek jarojn, sed aspektas por tutaj kvindek. Kaj la rigardo iĝis distrita, — okupas lin pensoj, da zorgoj estas nesupereble multe, li aŭskultas atente, sed aŭdas ne ĉion. Kaj Izmajlov, kvankam subridas, kvazaŭ gaja, mem nomas sin diboĉulo, tamen videblas, ke ankaŭ li laciĝis, — malfacile al li, verŝajne, estas tie, en la fora urbo Kopenhago. Kaj Aleksandro Daniloviĉ jam ne estas tiu brava falko, kiu en la pasintaj tempoj sciis nur elpensaĵojn, petolojn kaj mokojn. Kiele do estas al Petro Aleksejeviĉ mem? </text:p>
      <text:p text:style-name="P13">El la kabineta ĉambro por momento aperis Aleksandro Daniloviĉ; ruze rigardante, li ĵetis sur la tablon grandan paperan folion: </text:p>
      <text:p text:style-name="P13">— Legu, amikoj. Ĉi cirkuleroj estas sekrete dissendataj de reĝo Karolo. En multaj nobelaj familioj ili estas legataj kun utilo por la reĝo de la svedoj... </text:p>
      <text:p text:style-name="P13"><text:soft-page-break/>Izmajlov komencis voĉlegi, Apraksin kaj Ievlev aŭskultis. En la sveda subĵetita letero estis skribite, ke caro Petro nepre neniigos ĉiujn bojarajn familiojn en Rusujo, kaj ankaŭ nun li enpostenigas en la ŝtato malnobelajn homojn, eĉ servutulojn, neniom atentante la devenon. Por savi la rusian nobelaron de ĉi amara plago kaj ruinigo, devas ĉiu, kiu estas racihava kaj antaŭen rigardi kapablas, por caro Petro ne militi, sed transiri al la sveda militistaro, kie al ĉiu rusia nobelo estos faritaj honoroj kaj donitaj postenoj, konvenaj al ties deveno kaj eminenteco... </text:p>
      <text:p text:style-name="P13">— Nu, kiel ruza estas Karolo! — eldiris Izmajlov, kunmetante la cirkuleron. — Al la dolorpunkto batas... </text:p>
      <text:p text:style-name="P13">— Por junaj nobelidoj pli dolora punkto ne troveblas, — respondis Apraksin. — Kaj ankaŭ multaj maljunuloj tiel pensas... Konas Karlo nian aĥilan kalkanon... </text:p>
      <text:p text:style-name="P13">Post matenmanĝo, kiam ili komencis trinki kafon, Izmajlov demandis Ievlev-on: </text:p>
      <text:p text:style-name="P13">— Ĉu vi almenaŭ dormas sufiĉe, Silvestro? Mi, je Dio, revas pri nenio, krom tradormi nokton de suno ĝis suno... </text:p>
      <text:p text:style-name="P13">Menŝikov, jam en la pordo aŭdinte la vortojn de Izmajlov, negaje ekridis: </text:p>
      <text:p text:style-name="P13">— En la transmondo, fraĉjoj, ni satdormos. La nia, ĉu vi aŭdis, kion nun elpensis? Veturi bonvolu nur nokte, kaj tage aferon faru. En sia ĉaro li rimenojn lokis, per ĉi rimenoj li sin fiksas kaj tiel, fiksita, dum la tuta nokto veturas kaj dormas. Kaj matene — kie ajn li estu — laboras. La samo estas ankaŭ al ni ordonita. Iom post iom ankaŭ mi al tio kutimiĝis... Kaj kiel ja alie fari? </text:p>
      <text:p text:style-name="P13"><text:soft-page-break/>Li ŝovis al si la kafkruĉon, verŝis tason ĝis la rando, trinkis iomete: </text:p>
      <text:p text:style-name="P13">— Vivas ni en multaj penoj. Nia Silvestro ne aĝas ankoraŭ tridek kvin, sed jen, maturiĝis, sur tri piedoj lamas. Teodoro Matejeviĉ je ĉirkaŭ dek jaroj pli aĝa aspektas, ol li estas. Min antaŭnelonge mia propra avo vizitis, — je Dio, li aspektas pli juna ol mi. Vi, li diras, vinon malpli drinku. Sed kiel ne drinki, se alie ne eblas ekdormi? Ja por kio pri tio paroli? Rakontu, Silvestro, ni vin aŭskultos. Ĉu vin ankoraŭ ne subpremis Prozorovskij? </text:p>
      <text:p text:style-name="P13">Silvestro Petroviĉ diris, ke ne subpremis, sed al tio ĉio iras: li fremdlandanojn indulgas, spionojn favoras, ĉe li mem tia ulo kiel kuracisto servis — Lars Des-Fonteines. Ĉi vojevodo Prozorovskij estas malica, stulta, malkuraĝa senmezure, eblas atendi de li ajnan malfeliĉon. En la estonta batalo de li, krom malhelpo, nenio estos. </text:p>
      <text:p text:style-name="P13">Izmajlov, verŝante al si jam malvarmiĝintan kafon, diris al Menŝikov: </text:p>
      <text:p text:style-name="P13">— Tamen al Kukujo pri li bonaj sciigoj venas, ke kvazaŭ li estas klera vojevodo, multe helpas al la ŝtata afero kaj la fremdulojn ne malhonorigas kaj ne misfamigas. Mi mem kun Aleksandro Daniloviĉ hieraŭ aŭdis. </text:p>
      <text:p text:style-name="P13">Menŝikov kapjesis, komencis ŝtopi la pipon. </text:p>
      <text:p text:style-name="P13">— Ĝuste por tio li en la vojevodeco en Arĥangelsko sidas, — diris Apraksin. — Post kiam mi kaj Silvestro al ŝtelistoj-fremdlandanoj ilian lokon montris, ili multajn petskribojn ĉi tien tra Kukujo sendis, tiuj petskriboj sian celon atingis. Princo <text:soft-page-break/>Prozorovskij pri tio forte memoras, ke estas ordonite al li fremdlandanojn ne ofendi. Ke ne tro saĝa li estas — Petro Aleksejeviĉ scias, ke ne estas kuraĝa, tio estas de Dio, ĝuste por tio Ievlev tie sidas, sed tamen li estas fidela ne malpli ol la forpasinta Lefort. De tiu la pafistoj la kapon deziris ricevi en Moskvo, kaj de Prozorovskij — en Azovo. Pri li, kion ajn vi diru, Petro Aleksejeviĉ tutegale pensos: estas tiel, sed tamen li estas fidela al mi homo. Eble, oni mensogas, sed mi aŭdis, ke la princo-cezaro eĉ ĝis nun la azovajn pafistojn per siaj torturistoj torturas... </text:p>
      <text:p text:style-name="P13">— Pri tio ni ne povas scii! — morne interrompis Menŝikov. </text:p>
      <text:p text:style-name="P13">— Sed vidu — ni scias. </text:p>
      <text:p text:style-name="P13">— Kaj se vi scias, do silentu... </text:p>
      <text:p text:style-name="P13">Izmajlov, trinketante kafon, diris: </text:p>
      <text:p text:style-name="P13">— Kiu ajn en Moskvion veturas, kiun ajn diabloj alportas, ho Dio! Venas li al mi en Kopenhago, mi al li paspermeson ne donas, li al Kukujo petskribon sendas. Al mi letero venas: he, Izmajlov, he, tro saĝa vi, hunda filo, iĝis. Sed mi ja en Danio pli bone vidas, ĉu ne? Li venas por paspermeso, kvazaŭ dano, kiel decas, sed mi ja scias, ke li estas svedo, sed ne dano... </text:p>
      <text:p text:style-name="P13">— De kie vi scias? — demandis Apraksin. </text:p>
      <text:p text:style-name="P13">Izmajlov ĵetis al li delikatan rigardon, respondis kun facila subrido: </text:p>
      <text:p text:style-name="P13">— Ĉie rusaj homoj estas, Teodoro Matejeviĉ, nur al ili mi esperas. </text:p>
      <text:p text:style-name="P13"><text:soft-page-break/>Li ĉirkaŭrigardis la vizaĝojn de la amikoj, ekparolis malmilde: </text:p>
      <text:p text:style-name="P13">— Mi pensis, Narvo instruos. Ĝis nun en miaj oreloj estas la soldata ĝemo: «Perfidis la fremduloj, perfidis la fremduloj, al la svedo foriras». Tiam mi kun la kavalerio de Ŝeremetev estis, pro tiu krio la lastaj fortoj nin forlasis. Kaj tiam trafis al mi, estu li por ĉiam damnita, de Croy. Blizardo blovas, li misrekonis, evidente, — demandas, kie estas reĝo Karolo. En la germana demandas. Mi furioziĝis, komencis lin per sabro vipi, sed al li nenia malutilo — li estas en kiraso, mi nur la sabron rompis... Ne, ne instruis Narvo. Estas ordonite al neniu rifuzi, al ĉiuj mi devas paspermesojn doni. Kaj Dio mia bona, — ŝtelisto, latrono, nenion scipovas, laŭ la vizaĝo videblas, kia estas homo, je Dio, mi ne mensogas. Unu venis en la ambasadejon — skatolon kun inkujo ŝtelis. Kaj mi donu al tia ulo paspermeson. Ne donis mi, hodiaŭ mi respondecos... </text:p>
      <text:p text:style-name="P13">Aleksandro Daniloviĉ kun tondro deŝovis la fotelon, trairis la ĉambron, promesis: </text:p>
      <text:p text:style-name="P13">— Hodiaŭ ne vi sola respondecos, ankaŭ Silvestro. La negocisto-ŝipestro, kiu en la urbon Arĥanĝelan mare venadis, Urquhart, tia dikmuzela, — ĉu vi ne forgesis, Silvestro? Vi kun Teodoro malpermesis al li plu venadi al Dvino... </text:p>
      <text:p text:style-name="P13">Apraksin kaj Silvestro Petroviĉ rapide interrigardis. </text:p>
      <text:p text:style-name="P13">— Nu, memoras mi Urquhart-on! </text:p>
      <text:p text:style-name="P13">— Se vi estus forgesintaj, — hodiaŭ Petro Aleksejeviĉ rememorigus. Li tre koleras... </text:p>
      <text:p text:style-name="P13"><text:soft-page-break/>— Sed pro kio? </text:p>
      <text:p text:style-name="P13">— Ja pro tio, Silvestreto, ke antaŭnelonge la ambasadoro angla petskribon al la Ambasada kancelario sendis pri malhonorado kaj subpremado de negocistaj rajtoj de ŝipestro Urquhart... </text:p>
      <text:p text:style-name="P13">Silvestro Petroviĉ silentis iom, pensis, poste leviĝis de la tablo: </text:p>
      <text:p text:style-name="P13">— Ĉu la angla ambasadoro? Kaj kial do ĉiuj angloj svedajn spionojn defendas? Nu, kio estos — tio ne eviteblas. Mi veturos! </text:p>
      <text:p text:style-name="P13">Apraksin same ekstaris. Komencis enkolekti disĵetitajn en la hieraŭa vespero ŝipajn desegnaĵojn. Menŝikov kuntirinte la brovojn iradis el angulo en angulon. Paŝoj liaj sur la tapiŝo ne estis aŭdeblaj. Du servistoj estis senmove atendantaj, pretaj vesti Aleksandron Daniloviĉ-on. Izmajlov sidis ĉe la tablo, movante la lipojn, legadis iujn vortojn, skribitajn sur mallarĝa paperfolio. </text:p>
      <text:p text:style-name="P13">— Vi drinkigos min hodiaŭ ĝis ebrio, — diris li subite al Ievlev. — Jen li, via Urquhart — la plej inda viro. En la ekspedicio, kiun Karlo sveda preparas al Arĥangelsko, estas nomumita kiel ŝipestro Jan? </text:p>
      <text:p text:style-name="P13">— Jan Urquhart! — konfirmis Silvestro Petroviĉ. </text:p>
      <text:p text:style-name="P13">— Jan Urquhart! — ripetis Izmajlov. — Malnova de milita floto oficiro, devene anglo, en la sveda reĝa servo dum dek tri jaroj... </text:p>
      <text:p text:style-name="P13">— Ĉu vere? — ekkriis Apraksin. </text:p>
      <text:p text:style-name="P13"><text:soft-page-break/>— Ĉi folio, — diris solene Izmajlov, kaj lia dika, ĉiam gaja vizaĝo iĝis severa, eĉ malmilda, — ĉi folio estis ricevita de mi ankoraŭ en Kopenhago de fidela homo, rusa devene kaj kore, dum multaj jaroj loĝanta en Stokholmo. Ĉi viro, kiun Rusujo per nenio, krom monumento, danki povas pro liaj sennombraj kaj gloraj heroaĵoj, estas tiom kuraĝa, ke eĉ al nia Andreĉjo Ĥilkov en lian malliberon venadas kaj sekretajn leterojn de li kaj al li portas... </text:p>
      <text:p text:style-name="P13">— Sed kiu do li estas? — malpacience demandis Menŝikov. — Kia nomo estas de ĉi viro? </text:p>
      <text:p text:style-name="P13">— Lian nomon mi nur al unu homo diros, — respondis Izmajlov. — Kaj eĉ ne en palaco, sed sur libera kampo. Sed vi ne koleru, Aleksandro Daniloviĉ, kiel al vi la nomo utilas? </text:p>
      <text:p text:style-name="P13">Menŝikov svingis la manon, ne ofendiĝis. Izmajlov, strekante sur la folio per la malmola ungo, estis rapide leganta la sekretan skribon: </text:p>
      <text:p text:style-name="P13">— Ĉefkomandanto — subadmiralo Gyllenstierna. Maljuna, sperta, kuraĝa, kruela, neŝancelebla en batalo. Komandanto de la ŝipataka kaj surtera taĉmentoj — James, kapitulacis ĉe Narvo, estis en Rusio. Komandanto de la flagŝipo — Urquhart Jan, estis en Arĥangelsko plurfoje, sperta maristo... </text:p>
      <text:p text:style-name="P13">Izmajlov gardeme kaŝis la folion, frapis Ievlev-on al la ŝultro, konsilis gaje: </text:p>
      <text:p text:style-name="P13">— Ne malkuraĝu! Multfoje ni pereadis, tamen plu vivas. Ni rebatos. Ni montros la anglan ambasadoron azeno. </text:p>
      <text:p text:style-name="P13"><text:soft-page-break/>Kaleŝo jam estis atendanta, sesopo de grizaj makulaj multekostaj ĉevaloj estis prancanta. Aleksandro Daniloviĉ intence iom prokrastis, por ke la gastoj aprezu pavajn egretojn sur la kapoj de la ĉevaloj, velurajn, en perloj rimenojn, arĝentajn pezajn kvastojn, malgrandajn, ornamitajn per ora brodaĵo selojn. La gastoj aprezis, Aleksandro Daniloviĉ ridinde kunmetis la lipojn tube, afliktiĝis ŝerce: </text:p>
      <text:p text:style-name="P13">— Aj, peza por mi edifo pro ĝi, pro la jungaĵo, estis! Aj, por ĉiam mi memoros... </text:p>
      <text:p text:style-name="P13">— Ĉu per bastono li batis? — apenaŭ reteninte ridon, demandis Apraksin. </text:p>
      <text:p text:style-name="P13">— Kaj per la piedoj, kaj per bastono, kaj per globuso kupra... </text:p>
      <text:p text:style-name="P13">— Globuso? </text:p>
      <text:p text:style-name="P13">Menŝikov kapjesis. </text:p>
      <text:p text:style-name="P13">— Globuso. Sed ĉu la peko estas granda? Vere eta, kiel birdo. Negocistoj la jungaĵon kun la kaleŝo donacis... </text:p>
      <text:p text:style-name="P13">Li turnis la kapon, rideris kaj, grimpante en la kaleŝon, plendis: </text:p>
      <text:p text:style-name="P13">— Oni al mi donacas, sed li min batas. Ĝis nun li min ne pardonis. En lia ĉeesto mi en ĉi kaleŝo ne veturas. Nun por la karaj amikoj... </text:p>
      <text:p text:style-name="P13">La ĉevalseso tuj ekiris trote, minace ekkantis trumpeto de la postiljono, la kaleŝo mole ekbalanciĝis sur fortaj risortoj, kun krioj «for, he ho, for!» antaŭen ekkuris kuristoj en lazuraj kaftanoj, en marokenaj botetoj, en ĉapetoj kun plumetoj. <text:soft-page-break/>Aleksandro Daniloviĉ retrokliniĝis sur kusenojn, dolĉe fermetis la okulojn, diris kun suspiro: </text:p>
      <text:p text:style-name="P13">— Pekas mi — ŝatas bonan veturadon. Eble, la sango en mi influas? Kiel vi pensas, Silvestro Petroviĉ? Patro mia ja estis ĉevalisto, ĉu pro tio ĝi estas? </text:p>
      <text:p text:style-name="P13">Dum la tuta vojo ili rememoradis la infanajn jarojn, la ludsoldatan servadon, ridindajn kaj malgajajn okazintaĵojn de la pasintaj jaroj. Apraksin subite rememoris, kiel Petro Aleksejeviĉ ordonis meti en la Kruca palaco lignan kuvegon je du mil siteloj da akvo, kiel en tiu kuvego flosis malgrandaj ŝipetoj, la velojn de tiuj ŝipetoj oni blovadis per vento de forĝista balgoblovilo, kiel pafadis malgrandaj kanonetoj per vera pulvo... </text:p>
      <text:p text:style-name="P13">Izmajlov ekridegis, ferminte la buŝon per la polmo: </text:p>
      <text:p text:style-name="P13">— La tronon oni trabruligis, ĝis nun neniu scias, kiu tiun malicaĵon faris... </text:p>
      <text:p text:style-name="P13">— Kaj kiu? — vigle demandis Menŝikov. </text:p>
      <text:p text:style-name="P13">— Ja mi trabruligis! — ridante, respondis Izmajlov. — Pulvon en bovlo mi al la bombardisto portis, kaj Jakimĉjo Voronin, petolema estis la forpasinto, prenis braĝon kaj ĵetis en la bovlon. Ektimis mi, la bovlon apud la trono ĵetis. Poste vi mem vidis... </text:p>
      <text:p text:style-name="P13">— Fenestron ankoraŭ iu frakasis, de blua vitro, Venecia, multe kostis! — rememoris Silvestro Petroviĉ. </text:p>
      <text:p text:style-name="P13">— Tio estis mi! — ruze ridetante, diris Menŝikov. — Kaj la fenestron mi frakasis, kaj la lucernon, kaj la ikonon deŝiris <text:soft-page-break/>senintence. Estis tempo — ni ludis, amuziĝis per ŝipetoj. Kaj nun nia Silvestro estas kapitan-komodoro de floto. Jen la kuvego kun ŝipetoj en la Kruca palaco... </text:p>
      <text:p text:style-name="P13">La kaleŝo trairis la barieron kaj mole ekruliĝis sur kampara nepavimita vojo. Menŝikov mallevis la vitron, varma venteto movis la pompajn buklojn de lia peruko. </text:p>
      <text:p text:style-name="P6"/>
      <text:h text:style-name="P5" text:outline-level="3"><text:bookmark-start text:name="__RefHeading___Toc7218_2093700941"/>4. Ĉe Petro Aleksejeviĉ<text:bookmark-end text:name="__RefHeading___Toc7218_2093700941"/></text:h>
      <text:p text:style-name="P13">La caron en Preobraĵenskoje ili ne trovis. Deĵoranta servosoldato rakontis, ke Petro Aleksejeviĉ ĉe matenruĝo kun Vinius forrajdis al la Kanona korto — rigardi novajn mortirojn. De tie li devos viziti ekzercadon de la Butirka kaj Semenovska regimentoj kaj intencis ankoraŭ veturi al Kremlo, — ekmalsanis carido Aleksio. Al ĉiuj, kiuj venos por afero, estis ordonite atendi ĉi tie. </text:p>
      <text:p text:style-name="P13">Ĝis tagmezo en la ĉambro, kie en malnovaj tempoj bojaroj atendadis caran vokon, kuniĝis multaj plej diversaj homoj: estis ĉi tie tolaj majstroj kun specimenoj de nova teksaĵo; estis komizo el Ŝnura korto; estis riĉa negocisto Zadiĥin kun fera erco en pako, por montri al la caro; estis korpulenta subkolonelo Ugoljev, alrajdinta el Pskovo, por ke Petro mem rigardu desegnaĵon de urbaj fortikaĵoj; estis kapitano Zubarev, nomumita de la caro defendi la Peĉoran monaĥejon post kiam malpenema Ŝenŝin estis skurĝita kaj ekzilita al Smolensko kiel soldato. El Novgorodo venis alta, rapida, inteligenta oficiro Rĵev. Li sidis en angulo, foliumadis novan libron — regularon de infanterio, kun miro turnadis la kapon. </text:p>
      <text:p text:style-name="P13"><text:soft-page-break/>Silvestro Petroviĉ konis kaj Ugoljev-on, kaj Zubarev-on, kaj Rĵev-on. Ĉiuj kvar eliris sur la peronon, eksidis apude, komencis konversacii pri tio, kiu kiel sin gardas kontraŭ la svedo. Rĵev prenis vergon, komencis sur sablo desegni, kiel li konstruas ĉe si palisarojn kun paftruoj, kiel surŝutas teron — kontraŭ kuglegoj de la svedo. Ugoljev rakontis, ke en Pskovo pro manko de tempo li demetis ĉiujn lignajn tegmentojn de domoj, rompis banejojn, — necesas ligno. Kaj estas mirinde — la popolo ne tre bruas, petskribojn ne skribas: la homoj komprenas la aferon. Zubarev elprenis el sako folion, komencis demandi Ievlev-on, kiel ĉe li en la Novdvina fortreso oni konservas pulvon, ĉu tiel, kiel ĉi tie en la folio estas montrite, aŭ alie. La suno komencis bruligi pli forte, poste sur la peronon falis ombro, pro la konversacio la oficiroj ne rimarkis pason de tempo. Ne rimarkis, kiel venis Petro Aleksejeviĉ, kiel, tirante dumvoje la kapon kaj pri io riproĉante Romodanovskij-on, iris al si tra alia perono... </text:p>
      <text:p text:style-name="P13">— Zubarev! — laŭte kriis la cara servosoldato. — Tuj! Ne sidaĉu! </text:p>
      <text:p text:style-name="P13">Post Zubarev ekiris la komizo el la Ŝnura korto, estis nelonge, revenis gaja. Ugoljev kaj Rĵev ekiris kune, post ili estis vokita la majstro el la tola fabriko; tra la malfermita pordo Silvestro Petroviĉ aŭdis la voĉon de Petro: </text:p>
      <text:p text:style-name="P13">— Kaj tuj faru, por atendi ne estas tempo, — ĉu vi aŭdas, Ĥivrin! </text:p>
      <text:p text:style-name="P13">La majstro eliris retropaŝe, la pordo ree fermiĝis. Izmajlov demandis la majstron flustre: </text:p>
      <text:p text:style-name="P13"><text:soft-page-break/>— Kion li mem faras? Ĉu tornas? </text:p>
      <text:p text:style-name="P13">— Tornas! — respondis la majstro. — Ŝipan pulion tornas. </text:p>
      <text:p text:style-name="P13">Izmajlov turnis sin al Silvestro Petroviĉ, diris kuraĝige: </text:p>
      <text:p text:style-name="P13">— Ĉio estos bona, Silvestro. Se li tornas, tiam estas en bona humoro. Ĝusta signo... </text:p>
      <text:p text:style-name="P13">Menŝikov kun Apraksin iris sen voko, la deĵoranta servosoldato vokis Izmajlov-on. La lasta eniris Silvestro Petroviĉ. Caro Petro sen kaftano, en mallonga matrosa pantalono, en la sama, kiun li portis, kiam laboris en ŝipkonstruejo en Holando, estis tornanta sur tornomaŝino tritruan pulion por ŝipo. La piedo de lia longa kruro en trivita leda ŝuo sen peno, ritme kaj kviete premadis pedalon de la transmisia rado; blanka bonodora rabotaĵo, volviĝante, fluis el sub la tornotranĉilo. Laborante, li atente aŭskultis Izmajlov-on kaj fojfoje ĵetadis al li rapidajn rigardojn de siaj sagacaj konveksaj malhelaj okuloj. Silvestro Petroviĉ haltis ĉe la pordo, pro knarado de la tornomaŝino li ne aŭdis, nur foje distingis akran ekkrion de Petro: </text:p>
      <text:p text:style-name="P13">— Nu? Kaj vi eble pensis — la angloj pro nia floto ĝojas? Ĉion ili mensogas, ŝtelistoj, en nenio al ili eblas fidi! </text:p>
      <text:p text:style-name="P13">Unu fenestro estis malfermita, tie trans la muroj de la kaduka palaco estis bruanta ĵus aperinta foliaro de maljunaj kverkoj, aceroj, ulmoj, fraksenoj. Tra diverskoloraj vitroj de la fenestroj sunaj radioj — ruĝaj, verdaj, bluaj — estis falantaj sur riĉajn velurajn benkokovrilojn, sur broditajn per perloj fenestrobretajn kovrilojn, sur tureton kun malnova horloĝo: malrapide rondiras la ciferplato, kaj super ĝi, kvazaŭ lipharoj, <text:soft-page-break/>senmove staras la montriloj. Kaj estis strange vidi ĉi tie, en la palaca halo, kie iam staris junuloj-gardistoj kun oraj bukloj ĝis la ŝultroj, kun anĝelaj vizaĝoj, en neĝblankaj vestoj, en ermenaj ĉapetoj, kun arĝentaj hakiletoj en la manoj, — strange estis vidi ĉi tie grandan pezan nigran tornomaŝinon, amason da rabotaĵoj, kaj sur la ardeza tablo — ferajn ŝraŭbojn, cirkelon, muskedan tubon. Mirinda ŝajnis tio, ke ĉi tie, kie nun staras modeloj de galiotoj kaj fregatoj, kanona afusto, kie kuŝaĉas specimenoj de veltolo, de ŝnurego, kie estas ĵetita sur tapiŝon malgranda ankro, — nur antaŭ tiel nelonge bojaroj ĉirkaŭadis la triŝtupan podion de la trono, plenumante antikvajn ritojn de bizancaj imperiestroj... </text:p>
      <text:p text:style-name="P13">— Silvestro! — ne returnante sin vokis Petro. </text:p>
      <text:p text:style-name="P13">Silvestro Petroviĉ reordigis sur si la kaftanon, retenante la spadon per la maldekstra mano, per la dekstra apogante sin al la bastono, ekiris al la caro. Petro, preminte per la polmo la radon de la tornilo, haltigis la turniĝadon, liberigis ŝraŭbojn de la fiksilo kaj ĵetis la pretan pulion en korbon, en kiu jam kuŝis kelkaj pulioj kaj aliaj etaj faraĵoj. Fiksinte per la ŝraŭboj novan platon, la caro turnis sin al Ievlev kaj dum kelkaj momentoj, kvazaŭ ne rekonante, fiksrigardis al li, poste liaj mallongaj, turnitaj supren lipharoj tremeris, la okuloj eklumis en subrido, kaj li demandis: </text:p>
      <text:p text:style-name="P13">— Nu, kio? Ĝojas vi, verŝajne? Unufoje divenis, kaj nun por vi ne estos brido? Preĝu al Dio por Izmajlov. </text:p>
      <text:p text:style-name="P13">Ievlev silentis, hele, rekte kaj sentime rigardante en la okulojn de Petro. </text:p>
      <text:p text:style-name="P13"><text:soft-page-break/>— Ruzaj vi estas kun Teodoro! — same kun subrido daŭrigis Petro. — Tuj kiam mi foriris el Arĥangelsko — vi tuj atakis Urquhart-on. Ruzaj, diabloj... </text:p>
      <text:p text:style-name="P13">Li per la mano de malsupre abrupte tiris supren la radon, forsvingis rabotaĵon de sur la tornomaŝino, sed ne plu tornis. </text:p>
      <text:p text:style-name="P13">— Multe ruzaj. Do, ĉi fojon, verŝajne, vi pravas. Amare tio estas, sed vere, ke sendas oni al ni el eksterlando latronojn, tamen vi ne pensu, ke ankaŭ poste mi tiajn viajn aŭdacaĵojn lasos senpune. Negocistojn, kaj lertajn metiistojn de Rusio ne forturnu, eĉ se pri unu sola vi eraros — aliaj ne venos... </text:p>
      <text:p text:style-name="P13">Silvestro Petroviĉ silentis. </text:p>
      <text:p text:style-name="P13">— Oni skribas al mi, sendas petskribojn pri vi, sinjoro kapitan-komodoro, ke subpremas vi fremdlandanojn. Por kio vi tiel fie agas? Respondu! </text:p>
      <text:p text:style-name="P13">— Ŝtelistojn, Siro, kaj malbondezirantojn al mia patrujo ĝis la vivofino mi subpremados! — per sonora pro streĉo voĉo prononcis Ievlev. — Sed bonajn gastojn, negocistojn, lertulojn, majstrojn mi ne nur ne ofendos, sed mem manĝigos, trinkigos, dormi kuŝigos kaj nenion avaros... </text:p>
      <text:p text:style-name="P13">Petro abrupte tiris la kapon, snufis: </text:p>
      <text:p text:style-name="P13">— Ho, Silvestro, arkon oni fleksas ne tuj, se vi tro forte premos — ĝi krevos. </text:p>
      <text:p text:style-name="P13">— Por tio, Siro, mi pensas, sidas en la Arĥangelska vojevodeco bojaro — princo Aleksio Petroviĉ Prozorovskij. Li fleksi arkojn estas grandega majstro... </text:p>
      <text:p text:style-name="P13">— Pri kio vi? </text:p>
      <text:p text:style-name="P13"><text:soft-page-break/>— Pri tio, Siro, ke ĉi vojevodo, sian fidelecon al vi pruvinte en pasintaj jaroj, nun... </text:p>
      <text:p text:style-name="P13">— Kio — nun? — kriis Petro. </text:p>
      <text:p text:style-name="P13">— Nun ne nur por vojevodo ne taŭgas, sed eĉ kiel oficiron mi lin al mi ne prenus... </text:p>
      <text:p text:style-name="P13">— Sed mi pri tio vin ne demandas! — kun kolera moko diris la caro. — Ĉu komprenis vi? Mi per mia propra kapo pensas, — kriis li furioze, — per la mia, kaj vi, konsilantoj, por mi ne necesas... </text:p>
      <text:p text:style-name="P13">Li ree forturniĝis al la tornilo kaj komencis torni, forte premante per la piedo la pedalon. Ree ekkuris rabotaĵo, li deŝiradis ĝin ĉiam pli kaj pli trankvile, poste ekparolis grumble: </text:p>
      <text:p text:style-name="P13">— Prozorovskij en la vojevodeco dum du jaroj sidas, kaj ankoraŭ dum du sidos. La vojevodo estas bona, de metiistoj Arĥangelskaj, kaj de komercistoj, kaj de fremdlandaj negocistoj, preskaŭ de la tuta Fremdlanda korto, petskribo estis sendita al ni en Moskvon, ke sidu princo Prozorovskij en la vojevodeco la trian jaron kaj la kvaran... </text:p>
      <text:p text:style-name="P13">Silvestro Petroviĉ pro mirego preskaŭ aĥis. Ĉu por Prozorovskij estis sendita petskribo? Malklaraj estas faroj viaj, Dio... Do, tiam eĉ paroli ne havas sencon... </text:p>
      <text:p text:style-name="P13">— Kial vi kun lambastono? — subite demandis Petro. </text:p>
      <text:p text:style-name="P13">— Frostigis mi la krurojn, Siro, pardonu... </text:p>
      <text:p text:style-name="P13">— Kial do vi estas griza? — ree demandis Petro. </text:p>
      <text:p text:style-name="P13"><text:soft-page-break/>Al Silvestro Petroviĉ tremeris la vizaĝo, li ne trovis, kion respondi. La caro ordonis eksidi. Ievlev ne distingis. </text:p>
      <text:p text:style-name="P13">— Eksidu, se vi al lambastono apogiĝas, — fiksrigardante al Ievlev, ordonis Petro. — Jen ĉi tien eksidu, sur la benkon... </text:p>
      <text:p text:style-name="P13">Ievlev eksidis, malfermis hokojn de la uniforma kaftano, elprenis el leda komplika paperujo la planon de la Novdvina citadelo, dismetis antaŭ Petro. Tiu vokis Apraksin-on kaj Menŝikov-on kun Izmajlov, demandis, kiu ĉi planon faris, ĉu ne Rezen? </text:p>
      <text:p text:style-name="P13">— Rezen, Jegoro. </text:p>
      <text:p text:style-name="P13">— Ĉu fremdlandano? </text:p>
      <text:p text:style-name="P13">— Fremdlandano, Siro. </text:p>
      <text:p text:style-name="P13">— Do, vidu — fremdlandano, sed la plano estas bona! </text:p>
      <text:p text:style-name="P13">— Fremdlandanoj estas diversaj! — trankvile respondis Ievlev. — Mi por tiu Rezen, Siro, se necesos — sur eŝafodon iros. </text:p>
      <text:p text:style-name="P13">Petro ĵetis straban rigardon al Ievlev, turnis la lipharojn, alŝovis la planon al si pli proksime. Menŝikov el trans la dorso de Petro Aleksejeviĉ diris subite, ke kanonoj sur la turoj staras malĝuste. Apraksin prenis grifelon, ardezon, cirkelon, rapide kalkulis, kun miro balancis la kapon: </text:p>
      <text:p text:style-name="P13">— Nu, Daniloviĉ, via okulo estas vere falka. Vi tuj ekvidis. </text:p>
      <text:p text:style-name="P13">Silvestro Petroviĉ, sidante apud Petro, montradis per grifelo sur la plano, kiel kio estos, kie estas pulvotenejo, kie kuŝos kuglegoj, kie estas domo por vunditoj, de kie povas iri helpo. <text:soft-page-break/>La caro aŭskultis atente, snufante per la pipo, kapjesadis kun aprobo. Ievlev subite pensis: «Li vere estas tuta en laboro. Kiam io estas kun racio kaj koro farita — li estas la unua amiko». </text:p>
      <text:p text:style-name="P13">— Kio mankas? — demandis Petro kaj ree ĵetis flankan rigardon al Ievlev: liaj brunaj okuloj nun arde brilis. </text:p>
      <text:p text:style-name="P13">— Multo, sinjoro bombardisto, mankas! — suspirinte, diris Ievlev. — Ĝuste por tio mi alveturis... </text:p>
      <text:p text:style-name="P13">La vizaĝo de la caro iĝis streĉita, sed kiam Menŝikov diris, ke estas kanonoj de malnova modelo, kiujn eblas doni al Arĥangelsko, Petro interrompis lin: </text:p>
      <text:p text:style-name="P13">— Silvestro fatrason ne bezonas. Al li estos pli malfacile, ol al ni. Pensi necesas, sinjoro Menŝikov, pensi! </text:p>
      <text:p text:style-name="P13">Kaj li mem enpensiĝis por longe, frapetante la pipon al la polmo, kovrita de kaloj. Poste li komencis rememori, kie estas kanonoj, ankoraŭ ne alveturigitaj en Moskvon. Menŝikov kaj Apraksin al li sugestadis, li penseme kapjesadis. Ievlev skribadis per plumo sur paperfolio: haŭbizoj el Voroneĵo, mortiroj el Novgorodo. Izmajlov kliniĝis al li, flustris en la orelon: </text:p>
      <text:p text:style-name="P13">— Ne timidu, Silvestro, petu kun plio, li marĉandos... </text:p>
      <text:p text:style-name="P13">Silvestro petis kun plio kuglegojn, fusilojn, muskedojn. Menŝikov koleriĝis, diris per ofendita voĉo: </text:p>
      <text:p text:style-name="P13">— Ne donu vi al li, bombardisto, mi petas. Li elŝiras kun haŭto! Ĉio al li malmultas! Ankaŭ mi muskedojn kaj fusilojn naski ne estas instruita. Poste, eble, mia respondeco estos per <text:soft-page-break/>klabo. Via parolo estas mallonga: se io mankas — Saĉjo kulpas. </text:p>
      <text:p text:style-name="P13">Petro Aleksejeviĉ ordonis: </text:p>
      <text:p text:style-name="P13">— Silentu! </text:p>
      <text:p text:style-name="P13">Kaj demandis de Ievlev: </text:p>
      <text:p text:style-name="P13">— Ĉu monaĥojn, la Diajn servantojn, vi skuis? La sonoriloj estas ankoraŭ nenio, la karnodikaj diabloj laboru — ĉe mi oni ĉie laboras... </text:p>
      <text:p text:style-name="P13">— Oni skribis kontraŭ Silvestro petskribojn, — diris Menŝikov. — El la Nikola-Korela monaĥejo skribis, el la Pertominska, — mi al vi, sinjoro bombardisto, tiujn petskribojn eĉ ne portis. Kvazaŭ li ĉiujn al laboroj pelis, eĉ la anĝelan rangon ne indulgis. Skribas, granda estas peko, estos li anatemita... </text:p>
      <text:p text:style-name="P13">La caro ekridis, frapis Ievlev-on al la ŝultro, diris base: </text:p>
      <text:p text:style-name="P13">— Pri tio ne dubu, Silvestro! Ĉi grandan pekon mi sur min prenos, depreĝos vin. Mi, fraĉjoj, por ĉi respondoj antaŭ la Sinjoro estas sanktoleita de la Konstantinopola patriarĥo. Al la laboroj ĉiuj iru, por ni ne nur monaĥoj laboras, sed eĉ monaĥinoj, por ili labori en ŝvito estas multe pli bone, ol la diablon amuzi. Kaj preĝejajn servojn ili poste servos, ĝuste tiel al ili diru, al viaj monaĥoj. Kio pri nia Atanazio? </text:p>
      <text:p text:style-name="P13">Silvestro Petroviĉ rakontis pri Atanazio, pri tio, ke li sendis al tiu la Neŭtonajn librojn, pri tio, kiel admonadis la ĉefepiskopo skismanon Teodozon Forĝiston. </text:p>
      <text:p text:style-name="P13">— Ĉu admonis? </text:p>
      <text:p text:style-name="P13"><text:soft-page-break/>— Ĝis la Butersemajno ĉi Forĝisto ĉiam la morton atendis, kaj en la unua tago de la Butersemajno ordonis doni al si glaseton da vodko, eltrinkis, flaris la manikon kaj ekiris al mi en la Kanonan korton kanonojn gisi. </text:p>
      <text:p text:style-name="P13">— Ĉu bona majstro? </text:p>
      <text:p text:style-name="P13">— Avida je laboro, lertulo mirindega! — respondis Silvestro Petroviĉ. </text:p>
      <text:p text:style-name="P13">Petro rideris gaje, diris: </text:p>
      <text:p text:style-name="P13">— Bona viro estas Atanazio, tre bona. Se li estus pli juna, mi Aleksaĉjon forpelus puŝe reen vendi pirogojn kun leporaĵo, kaj Atanazion — ĉi tien prenus. Kun li estas pli trankvile, ĉu vere, Daniloviĉ? </text:p>
      <text:p text:style-name="P13">— Por kio kun leporaĵo? — bruligante la pipon, diris Menŝikov. — Mi tiam iĝus ĉefepiskopo. Ankaŭ ili ne malriĉe, mi pensas, vivas... </text:p>
      <text:p text:style-name="P13">Tiel, en ŝercoj kaj afero pasis la tago, venis krepusko, ekbluis trans la fenestroj de la palaca ĉambro. Dum Silvestro Petroviĉ per grifelo sur ardezo desegnadis la ŝanelon de Dvino kaj klarigadis la vojon, per kiu la sveda eskadro iros al Arĥangelsko, — cara kuiristo Velten alportis grandan paton da ovaĵo kun ŝinko, stanajn glasetojn sur pleto, kruĉeton kun vodko. Petro drinkis la unua, bone grakis, per kulero ekmanĝis la ovaĵon, estis videble, ke li estas tre malsata. Kaj ree Ievlev miris, kiel estas detruita la rito de manĝado, komenciĝinta de la bizancaj imperiestroj. Sidas kvar viroj, skrapas per kulero ovaĵon, kaj en la aero de la palaca antikva halo ankoraŭ staras apenaŭ kaptebla odoro de olibano, de malnova vakso, de aroma <text:soft-page-break/>varmo, kiu iam venadis de kahelitaj fornoj. Kaj ŝajnas, ke ĉio nuna estas sonĝo, ludo infana, kiel en la antaŭlonge pasintaj jaroj, kiam bruadis la ludsoldatoj en la Faceta aŭ Kruca palacoj kaj en timo rigidiĝadis: jen aperos monaĥo, la sekiĝinta fingro kolere minacos — for, malpiuloj, for... </text:p>
      <text:p text:style-name="P13">— Hej, Velten, ankoraŭ ovaĵon! — kriis Petro. Verŝis po dua glaseto; proksime rigardante al Ievlev, diris: </text:p>
      <text:p text:style-name="P13">— Nu, Silvestro, estu sana! Vi bone faras, mi ne povas riproĉi. Penante pri via laboro, pensu: ne solan Arĥangelskon mi gardas, ne en ĝi sola estas la prakaŭzo de la sangoverŝado... </text:p>
      <text:p text:style-name="P13">Per gesto li alvokis al si ĉiujn kune, ruze palpebrumis. </text:p>
      <text:p text:style-name="P13">Apraksin, Izmajlov, Menŝikov, Silvestro Petroviĉ kliniĝis pli proksime. La lipharoj de la caro minace moviĝis: </text:p>
      <text:p text:style-name="P13">— Nu, se vi disbabilos! </text:p>
      <text:p text:style-name="P13">Kaj li tuj mildiĝis: </text:p>
      <text:p text:style-name="P13">— Ne knaboj, mi pensas, viroj ŝtataj, sed tamen iam iu ne retenas sin... </text:p>
      <text:p text:style-name="P13">Aleksandro Daniloviĉ alpremis la pugnojn al la brusto, terure ĵuris je Dio, ke ne vidu li la Dian mondon, mortu per aĉa morto. Petro ne permesis fini la ĵuron, interrompis: </text:p>
      <text:p text:style-name="P13">— Donu grifelon! </text:p>
      <text:p text:style-name="P13">Izmajlov alŝovis kandelingon pli proksime. La caro, mordetante la lipojn, rapide, kurbe desegnadis sur la ardezo liniojn, metadis rondetojn. Silvestro Petroviĉ, fiksrigardante ĝis doloro en la okuloj, rekonis Arĥangelskon, la Blankan maron, <text:soft-page-break/>la Solovkiajn insulojn, la bordon, vilaĝeton Njuĥĉon. De Arĥangelsko al Solovkioj ekkuris maldikaj vojetoj. Petro, hastante, parolis: </text:p>
      <text:p text:style-name="P13">— Per la floto, kiu estas konstruita en Vavĉugo kaj en Solombalo, ni iros al la monaĥejo, kvazaŭ por preĝo. Akompanos nin laŭ la rango soldatoj en nemalgranda kvanto; spionoj supozos, ke ni foriris adori restaĵojn de sanktaj Zosimo kaj Sabateo. Sed el tie, el la Solovkia klostro, kiam la blankaj noktoj finiĝos, ni direktos nin al la Njuĥĉa salfarejo — jen ĝi, sur la bordo. </text:p>
      <text:p text:style-name="P13">Petro per la grifelo montris, kie troviĝas la Njuĥĉa salfarejo. </text:p>
      <text:p text:style-name="P13">— El tie ĉi al Pul-lago tra marĉoj per novaj vojoj... Poste al Voĵmosalmo... Estos kun ni du fregatoj, ĉi tie ni tiujn fregatojn surakvigos kaj sur akvo laŭ Vig-lago kaj laŭ rivero Vigo al vilaĝo Telejkino. Riveretoj ĉi tie estas — Muroma kaj Mol-laga... Poste tra marĉoj kaj arbaroj al Poveneco... </text:p>
      <text:p text:style-name="P13">— Noteburgo! — ekkriis Silvestro Petroviĉ. </text:p>
      <text:p text:style-name="P13">— Vi divenis! — subridinte, respondis Petro. — Vere Noteburgo, la antikva novgoroda Oreŝko, nia Oreŝko, de niaj praavoj. Se ni dismordos ĉi nukson<text:bookmark text:name="xnoto-2-05-4-1"/><text:note text:id="ftn19" text:note-class="footnote"><text:note-citation>19</text:note-citation><text:note-body><text:p text:style-name="P2">Oreŝko (Орешек) laŭvorte signifas «nukso» en la rusa. Oreŝko estis antikva rusa fortikaĵo ĉe fonto de Nevo, fondita en 1323 de novgorodanoj. Ekde 1612 ĝis 1702 ĝi apartenis al Svedio sub nomo Nöteborg («nuksa urbo»). Nun ĝi nomiĝas Ŝliselburgo (de germana Schlüsselburg — «ŝlosilurbo»), kiel ĝin nomis Petro. <text:span text:style-name="T4">(trad.)</text:span>.</text:p></text:note-body></text:note>, staros ni per firma piedo por ĉiam en la Balta maro... </text:p>
      <text:p text:style-name="P13">— Ankoraŭ Nienŝanco<text:bookmark text:name="xnoto-2-05-4-2"/><text:note text:id="ftn20" text:note-class="footnote"><text:note-citation>20</text:note-citation><text:note-body><text:p text:style-name="P2">Nienŝanco (germ. <text:span text:style-name="T4">Nyenschanz</text:span>, svede <text:span text:style-name="T4">Nyenskans</text:span>, laŭvorte «Neva skanso»; en la rusa ial fiksiĝis la germana prononco) — sveda fortikaĵo, fondita en 1611. Nun la loko estas sur la teritorio de Sankt-Peterburgo <text:span text:style-name="T4">(trad.)</text:span>.</text:p></text:note-body></text:note>! — diris Apraksin. </text:p>
      <text:p text:style-name="P13"><text:soft-page-break/>— Multo ankoraŭ, — forviŝante per la polmo la desegnaĵon de sur la ardezo, prononcis Petro, — multo, sed ĉio nia, kaj Koporjo, kaj Jamo, kaj Korelo, kaj Ivangorodo. Kiel muro ekstaris la svedoj sur la Balta maro, kaj nun ankoraŭ Arĥangelskon ekdeziris fermi. Tio ne estos. Frato nia Karolo ĉiam revas esti Aleksandro, sed mi ne estas Dario... </text:p>
      <text:p text:style-name="P13">Mallonga subrido tuŝis liajn lipojn, la okuloj ekbrilis, li demandis: </text:p>
      <text:p text:style-name="P13">— Ĉu eblas tiel rezoni post Narvo? </text:p>
      <text:p text:style-name="P13">Kaj li respondis al si mem: </text:p>
      <text:p text:style-name="P13">— Post ĝi ni ĝuste tiel rezonas! Kiu vidis, kiel regimentoj niaj staris en kvadrato kaj, ĉirkaŭbarinte sin per artileriaj ĉaroj, rebatadis atakojn de la svedoj, tiu alie rezoni ne povas. Kiu vidis, kiel preobraĵenskanoj niaj kun la semenovskanoj el ĉi malfeliĉa batalo eliradis, tiu post paso de tempo pri nenio alia, krom pri la venko, eĉ pensi ne aŭdacas. Je ĝi do ni drinku glaseton, kaj al Moskvo tempas iri... </text:p>
      <text:p text:style-name="P13">La glasetoj malforte tintis super la tablo, super la pato kun restaĵoj de la ovaĵo. Eltrinkinte, Petro rapide demandis: </text:p>
      <text:p text:style-name="P13">— Kaj kio, Silvestro? Eble, sendi al vi Daniloviĉ-on por helpo? </text:p>
      <text:p text:style-name="P13">Menŝikov ekĝojis, ekflustris al Ievlev en la orelon: </text:p>
      <text:p text:style-name="P13"><text:soft-page-break/>— Petu, petu, faros ni tie al Karlo ĉagrenojn, li ekscios, kiom kostas nun la rusa plago. Petu, ni tie tiajn aferojn faros... </text:p>
      <text:p text:style-name="P13">Sed Petro ŝanĝis sian opinion: </text:p>
      <text:p text:style-name="P13">— Vi sukcesos tie kun Atanazio, Daniloviĉ ĉi tie necesas. </text:p>
      <text:p text:style-name="P13">— Jen, necesas, — grumblis Menŝikov. — Sed ĉiam li minacas min puŝe forpeli... </text:p>
      <text:p text:style-name="P13">Kiam tute malheliĝis, ili ekrajdis al Moskvo. La kaleŝo de Aleksandro Daniloviĉ treniĝis fore malantaŭe laŭ ĉirkaŭvojo, al la koĉero estis ordonite ne trafi al la okuloj de Petro Aleksejeviĉ... </text:p>
      <text:p text:style-name="P13">La caro estis kvieta, pensema, silente pririgardadis ekdormintajn en nokta nebulo densajn apudmoskvajn arbaretojn. Ĉe la bariero li mem kontrolis la gardantaron, base, sen kolero, riproĉis pro io la gardan oficiron. Dum tiu longe senkulpigadis sin, Apraksin diris al Ievlev: </text:p>
      <text:p text:style-name="P13">— Mi ne povas koncentri miajn pensojn. Ne estas ŝerco — Noteburgo, Nienŝanco, la Balta maro. Repreni tion, pro kio ankoraŭ Ivano Baziljeviĉ<text:bookmark text:name="xnoto-2-05-4-3"/><text:note text:id="ftn21" text:note-class="footnote"><text:note-citation>21</text:note-citation><text:note-body><text:p text:style-name="P2">Ivano IV la Terura <text:span text:style-name="T4">(trad.)</text:span>.</text:p></text:note-body></text:note> kontraŭ la Livonia ordeno militis, eliri al la maro... </text:p>
      <text:p text:style-name="P13">Petro el mallumo vokis: </text:p>
      <text:p text:style-name="P13">— Silvestro! </text:p>
      <text:p text:style-name="P13">— Ĉi tie mi estas, Siro... </text:p>
      <text:p text:style-name="P13">— Vi kun mi veturos... </text:p>
      <text:p text:style-name="P13"><text:soft-page-break/>Ili turnis sin en mallarĝan, odorantan je brulanta vilo strateton, poste la ĉevalaj hufoj ŝmacis sur marĉeto, poste la hufferoj tintis je ŝtono. Petro ne ĉirkaŭrigardis, ne diris eĉ sonon. Tiu vojo estis kaj konata kaj nekonata, dum la vojo Ievlev ion malklare rememoris kaj ree forgesis. Kaj tute rememoris nur ĉe granda, sen interspacoj, pordego, kie malhele flagris olea glima lanterno kaj same, kiel tiam, kiam estis torturata Ŝaklovitij<text:bookmark text:name="xnoto-2-05-4-4"/><text:note text:id="ftn22" text:note-class="footnote"><text:note-citation>22</text:note-citation><text:note-body><text:p text:style-name="P2">Teodoro Leontjeviĉ Ŝaklovitij (mezo de 1640-aj – 1689) — rusa ŝtata aganto, bojardumaa sekretario, estro de la Pafista kancelario, subtenanto kaj favorato de carino Sofja Aleksejevna. Estis ekzekutita en 1689 pro komploto por carino Sofja cele de mortigo de Petro I. <text:span text:style-name="T4">(trad.)</text:span>.</text:p></text:note-body></text:note>, estis pasanta unu fidela gardisto. Tio estis monaĥeja oksa korto, en kies subplanko jam en la sangaj tagoj de la ekzekuto de la pafistoj estis urĝe konstruita torturejo. Ĝi plu restis ĉi tie — la malbenita regno de la princo-cezaro... </text:p>
      <text:p text:style-name="P13">Kun angoro en la koro Ievlev deĉevaliĝis en la profunda malhela korto, donis la kondukilon al soldato, ekiris post la caro. Krutaj ŝtupoj, apenaŭ prilumitaj per vaksa kandelo, kondukis malsupren en la subplankon de la monaĥejaj bovistoj, en malaltan brikan kelon, kie plu iris la sama terura laboro, konstanta kaj kruela, tiu, pri kiu Silvestro Petroviĉ penis ne rememori kaj ne pensi, kaj pri kiu tamen pensadis konstante kaj eĉ vidis en sonĝoj. Kiel en tiuj antaŭlonge pasintaj tagoj, por bojaroj dekstre apud la pordo estis metitaj du benkoj kun drapaj trivitaj kaj grasmakulitaj kovriloj, kaj inter ili staris malplena tornita seĝo kun satena lanuga dorso, metita por la caro. Same kiel tiam, estis brulantaj kandeloj en kandelingoj, sed da kandeloj estis malpli multe kaj neniu bojaro, krom la princo-cezaro, frostosenteme envolvanta sin en peltmantelon. Li sidis sola sur larĝa benko, kaj sekretarioj estis skribantaj ĉe la tablo. <text:soft-page-break/>Romodanovskij eĉ pli grasiĝis dum tiu tempo, nun liaj ŝvelaj vangoj pendis ĉe la mentono. Ekvidinte la caron, li ne leviĝis de sia loko, sed nur kliniĝis flanken, tamen la sekretarioj riverencis ĝis la tero, same kiel torturistoj, da kiuj estis multe — ĉirkaŭ dek. Sur la pendigilo en duonmallumo iu pendis disŝovite — vila, maljuna, rigardis per malklaraj pupiloj. Ĉe la muro sur mato estis malforte ĝemanta duonnuda, svelta, blankkorpa viro. Asistanto de torturisto, sidante kaŭre apud li, estis almetanta al liaj vundoj foliojn de malseka brasiko. Alia viro, ekvidinte la caron, penis krucosigni sin per la dekstra mano, sed ne sukcesis kaj krucosignis per la maldekstra. La torturisto, lerta rufa ulo, skoldis lin: </text:p>
      <text:p text:style-name="P13">— Kion vi faras, ventkapulo? Ĉu vi freneziĝis? </text:p>
      <text:p text:style-name="P13">Kuracisto-fremdlandano en ŝtrumpoj kaj ŝuoj, en bela, de delikata drapo kaftano, estis fumanta pipon kaj klariganta ion al la ĉefa torturisto Bazilo Leontjeviĉ, kiu estis konsentanta kun la kuracisto kaj subridanta, montrante etajn, fortikajn, tre blankajn dentojn... </text:p>
      <text:p text:style-name="P13">Petro, ne eksidante sur la seĝon, preparitan por li, apogis sin dorse al la pordofosto kaj trankvile, per sia raŭketa baso demandis: </text:p>
      <text:p text:style-name="P13">— Nu? </text:p>
      <text:p text:style-name="P13">— Kion diri, patro, — ondiĝante per tuta sia ventro, respondis Romodanovskij, — dum ioma tempo ripozis la latronoj, ĉiam pri la sia persistas. Mensogas ili galimation, ni muelas akvon. Batalas mi kun la olda monaĥo, antaŭe ni ne <text:soft-page-break/>povis, ne estis li eksmonaĥigita, sed nun oni lin eksigis, tamen senutile... </text:p>
      <text:p text:style-name="P13">Petro, movinte la rigardon al la pendigilo, demandis: </text:p>
      <text:p text:style-name="P13">— Ĉu vi estas monaĥo Dij? </text:p>
      <text:p text:style-name="P13">La maljunulo silentis. </text:p>
      <text:p text:style-name="P13">— Kiu vi estas? — montrante la dentojn, kriis Petro. </text:p>
      <text:p text:style-name="P13">— Surdiĝis li, patro, — diris Romodanovskij. — Jam post la unuaj torturoj surdiĝis. Nun li estas entute kiel stumpo, kaj ankoraŭ la kapo iris promeni. Babilas nesciate kion... </text:p>
      <text:p text:style-name="P13">— Do iun alian pendigu! — kun malplezuro ordonis la caro. — Por kio tiele tempon pasigi... </text:p>
      <text:p text:style-name="P13">La pulio knaris, la maljunulon oni mallevis sur la teron, elprenis liajn manojn el la maŝoj, kovritaj per felto, sur mato portis lin trans tinon kun akvo. Sed li tuj el tie elrampis kaj komencis sendeŝire pririgardi la caron. Maldika, ĝibnaza sekretario afereme leviĝis, piedbatis la maljunulon, kiel hundon, per la boto kaj ree eksidis sur sian lokon. La torturistoj levis la blankkorpan viron kaj komencis enŝovi liajn fortajn, muskolajn, grandajn brakojn en la torturan ŝeklon. </text:p>
      <text:p text:style-name="P13">— Kiu estas tiu ĉi? </text:p>
      <text:p text:style-name="P13">— Pafisto de la Koniŝĉeva regimento Miĉjo Nejedin. Iniciatinto de la tuta afero, li la unua komencis instigi, ke princon-bojaron Prozorovskij-on oni sur lancojn levu... </text:p>
      <text:p text:style-name="P13">Silvestro Petroviĉ aŭdis, kiel la pafisto nelaŭte, sed severe diris al la torturisto: </text:p>
      <text:p text:style-name="P13"><text:soft-page-break/>— Dion timu! Ni ĉiuj mortos... </text:p>
      <text:p text:style-name="P13">— Mi ja al Dio fidelas, — per gaja rapida parolo respondis Bazilo Leontjeviĉ. — Mi ja, fraĉjo, ne perfidis... </text:p>
      <text:p text:style-name="P13">Kaj, kraĉinte al la polmoj, li apogis sin per la boto al la trabo kaj ektiris. Miĉjo forte kunpremis la dentojn; liaj brakoj subite elturniĝis, li eligis longan krion, lia korpo, pendiĝinte, tuj iĝis pli longa. </text:p>
      <text:p text:style-name="P13">— Parolu! — ordonis Romodanovskij. </text:p>
      <text:p text:style-name="P13">La pafisto ekparolis rapide, lia parolo alternis kun mallongaj ekkrioj, sur la lipoj vezikiĝis salivo: </text:p>
      <text:p text:style-name="P13">— Kontraŭ la germano ni pro tio en Azovo faris, ke kiam al urba laboro oni nin pelas, tiam la germano nin senkulpe batas kaj senmezure laborigas. Estis dirite, ke la germanon, kiu de princo-vojevodo Prozorovskij super ni kiel rigardanto estis starigita, puŝi en la foskavon, pro tio ekirus kontraŭ la bojaroj kaj aliaj latronoj la unua ondo. Post tiu afero la bojaron mem sur lancojn oni levus... </text:p>
      <text:p text:style-name="P13">— Knuton al li! — ordonis Petro. </text:p>
      <text:p text:style-name="P13">Sed al knuto la afero ne venis. La pafisto ekspiris ofte kaj ekpendis en la ŝeklo. La torturisto, bruligante la polmojn per la ŝnuro, rapide mallevis Miĉjon sur la teron, dormema helpanto verŝis akvon el ĉerpilo al lia brusto kaj al la vango. La pafisto ekmoviĝis, ankoraŭ ĝemis. La fremdlandano-kuracisto diris laŭte: </text:p>
      <text:p text:style-name="P13">— Ne plu. Ne hodiaŭ. Nur morgaŭ. </text:p>
      <text:p text:style-name="P13"><text:soft-page-break/>— Dum la tuta hodiaŭa tago mi tiele turmentiĝas, — plendis Romodanovskij. — Kio estis antaŭe dirita, pri tio ili ankaŭ nun insistas, kaj novan ni neniel povas ricevi... </text:p>
      <text:p text:style-name="P13">Dum oni estis preparantaj al la pendigilo tiun viron, kiu krucosignis sin per la maldekstra mano, Romodanovskij diris al la caro: </text:p>
      <text:p text:style-name="P13">— Mi ne scias tute, patro, kion fari. Instruu, kara. Rabas bojaraj infanoj, murdas en Moskvo kaj en grandaj vojoj kiun ili deziras — kaj riĉan, kaj malriĉan, kaj negociston, kaj soldaton, kaj kampulon, kaj metiiston. Kiu tion faras, estas sciate, — Nikiĉjo Repnin kun siaj servutuloj, Zubov, Alatorcev, sed la popolo timas kontraŭ ili denunci: ili murdos, kaj la bienon bruligos, kaj la homojn per sabroj mortigos... </text:p>
      <text:p text:style-name="P13">— Preni ĉiujn ĉi tien en la torturejon, — ordonis Petro. — Je mia nomo. Kun ili ankaŭ — Tolstoj-on Baĉjon, Doĥturov-on, Karandejev-on, Repnin-on Saĉjon. Ankoraŭ jen: princon Ivanon Ŝejdjakov-on, hundon favan, pro tiaj raboj ekzekuti morte sur la Marĉo... </text:p>
      <text:p text:style-name="P13">Princo-cezaro riverencis flanke. </text:p>
      <text:p text:style-name="P13">— Kiam kun tiuj ĉi vi finos? </text:p>
      <text:p text:style-name="P13">— Kun kiuj tiuj ĉi? </text:p>
      <text:p text:style-name="P13">— Kiuj bojaron Prozorovskij-on sur lancojn levi deziris... </text:p>
      <text:p text:style-name="P13">Romodanovskij pensis, kuntiris la brovojn: </text:p>
      <text:p text:style-name="P13">— Ne tuj, patro. Ni ĉiam prenas kaj prenas. En tio hasti ne taŭgas... </text:p>
      <text:p text:style-name="P13"><text:soft-page-break/>— Tio estas vero... </text:p>
      <text:p text:style-name="P13">Kaj, kuntirinte la brovojn, li abrupte malfermis antaŭ si la pordon. De la sojlo vokis: </text:p>
      <text:p text:style-name="P13">— Ievlev! </text:p>
      <text:p text:style-name="P13">Silvestro Petroviĉ sur la mallarĝa ŝtuparo atingis la caron. Tiu turnis sin al li, diris malmilde: </text:p>
      <text:p text:style-name="P13">— Ĉu vi vidas, kio okazas? Ili diras: la germanon puŝi en foskavon, kaj de tio komenciĝos ribelo. Kaj Prozorovskij-on sur lancojn, ĉu? </text:p>
      <text:p text:style-name="P13">Ievlev silentis. </text:p>
      <text:p text:style-name="P13">— Ĉu tiel? La unua ondo kontraŭ la bojaroj kaj aliaj latronoj? Ĉu tion ekdeziris vi kaj Apraksin? </text:p>
      <text:p text:style-name="P13">En la korto Petro silente, facile enseliĝis, suspiris per plena brusto, ordonis al Ievlev ne postiĝi. Kiam ili estis alrajdantaj Kremlon, ekaŭdis malproksiman voĉon de patrolanto, kiu laŭ malnova moro, kiel ĉe avoj kaj praavoj, elkriadis de sia loko: </text:p>
      <text:p text:style-name="P13">— Sankta Dipatrino, savu nin! </text:p>
      <text:p text:style-name="P13">Al li respondis alia — de la Flor-Laŭra pordego<text:bookmark text:name="xnoto-2-05-4-5"/><text:note text:id="ftn23" text:note-class="footnote"><text:note-citation>23</text:note-citation><text:note-body><text:p text:style-name="P2">Nomita laŭ sanktaj martiroj Floro kaj Laŭro (laŭ apuda preĝejo). Nun ĝi nomiĝas la Pordego de Kristo la Savanto, la ĉefa pordego de la Moskva Kremlo. <text:span text:style-name="T4">(trad.)</text:span>.</text:p></text:note-body></text:note>. Kaj laŭ la ĉeno de patrolantoj ekkuris: </text:p>
      <text:p text:style-name="P13">— Sanktaj Moskvaj miraklistoj, preĝu Dion pri ni! </text:p>
      <text:p text:style-name="P13">Kaj kvazaŭ eĥo ruliĝis, ekbruis sur Kitajo kaj Blanka urbo, laŭ ĉiuj vojoj, irantaj de Moskvo, longe, kante: </text:p>
      <text:p text:style-name="P13"><text:soft-page-break/>— Glora urbo Moskvo! </text:p>
      <text:p text:style-name="P13">— Glora urbo Kievo! </text:p>
      <text:p text:style-name="P13">— Glora urbo Suzdalo! </text:p>
      <text:p text:style-name="P13">— Glora urbo Smolensko! </text:p>
      <text:p text:style-name="P13">— Glora urbo Novgorodo! </text:p>
      <text:p text:style-name="P13">— Glora urbo Vologdo! </text:p>
      <text:p text:style-name="P13">— Glora urbo Arĥangelsko! </text:p>
      <text:p text:style-name="P13">Kaj ree respondis Kremlo per voĉoj de deĵorantaj patrolantoj: </text:p>
      <text:p text:style-name="P13">— Sankta Dipatrino, preĝu Dion pri ni! </text:p>
      <text:p text:style-name="P6"/>
      <text:h text:style-name="P5" text:outline-level="3"><text:bookmark-start text:name="__RefHeading___Toc7220_2093700941"/>5. Longe post la noktomezo<text:bookmark-end text:name="__RefHeading___Toc7220_2093700941"/></text:h>
      <text:p text:style-name="P13">Petro kun krako malfermis la fenestron, en la malaltan sufokan halon tuj penetris malvarma nokta aero, ŝanceliĝis fajretoj de kandeloj, prilumante malhelajn murpentraĵojn de la volboj: paradizajn birdojn, ekzotajn florojn. Apraksin-on, Menŝikov-on kaj Izmajlov-on la caro forliberigis, al Silvestro Petroviĉ ordonis iri kun li... </text:p>
      <text:p text:style-name="P13">Tuj kiam ili eksidis, knaris la pordo, maljunulina voĉo ion ekflustris. Petro leviĝis, per grandaj paŝoj eliris el la halo. Silvestro Petroviĉ enpensiĝis. En la animo kuŝis pezo, la terura aspekto de la grizhara maljunulo Dij, rigardanta el post la tino, kvazaŭ fiksiĝis antaŭ la okuloj. Kaj, kvazaŭ respondante al liaj pensoj, ekparolis de sur la sojlo Petro: </text:p>
      <text:p text:style-name="P13"><text:soft-page-break/>— Kiom malbone! Okazas nun ĉiam pli ofte, ke nubo de duboj fermas nian penson, Silvestro. Kion fari? Ĉu ne ĝuu la faranto frukton de la arbo, de li plantita? Aleksaĉjon Menŝikov-on mi nomas frato, sed li ŝtelas senmezure. Sen domaĝi la propran vivon mi laboras, sed ĉu vidas mi bonon de iuj? Ĉiuj estas malamantoj, kontraŭuloj, nur solan bastonon timas. Ĉu obskuro de duboj niaj ne estos forpelita per faroj? </text:p>
      <text:p text:style-name="P13">Al Silvestro Petroviĉ spasmis la gorĝo. Petro rigardis al li per sekaj, hele brilantaj, elturmentitaj okuloj, kvazaŭ atendis respondon. </text:p>
      <text:p text:style-name="P13">— Malfacile! — apenaŭ aŭdeble, flustre prononcis la caro. </text:p>
      <text:p text:style-name="P13">Li skuis la kapon, ekparolis rapide, afereme: </text:p>
      <text:p text:style-name="P13">— Post Narvo malvenko ĉe Arĥangelsko, Silvestro, estos por nia honoro neeltenebla. Multon ni faris, al multo ni pretas, sed bezonas ni, ho, bezonas nun venkon. Kaj ni bezonas kaj la svedo bezonas, por ke li ne tro fieru en estontaj tempoj, por ke ankaŭ li pensu: kaj kio, se oni lin batos? Tion iuj ne komprenas, pensas, stultaj, ke kvazaŭ havas ni multajn tiajn urbojn, kiel Arĥangelsko, ne granda estos ofendo. Sed Izmajlov komprenas, — ĝuste pri tio ni hodiaŭ konversaciis. En la reĝlando dana oni konsolas sin per espero, ke ĉe la unua malvenko la svedoj ilin pli bone traktos. Ĉu komprenas vi, pri kio mi parolas? </text:p>
      <text:p text:style-name="P13">Ievlev silente klinis la kapon. </text:p>
      <text:p text:style-name="P13">— Ĉu vi esperas? </text:p>
      <text:p text:style-name="P13">— Mi esperas, Siro. </text:p>
      <text:p text:style-name="P13"><text:soft-page-break/>— Ĉu firme? Ĉu vi scias, ke ankaŭ la anglo al vi nun rigardas — atendas vian malgloron? </text:p>
      <text:p text:style-name="P13">Silvestro Petroviĉ ree klinis la kapon. Petro rigardis al li atente, streĉite. </text:p>
      <text:p text:style-name="P13">— Ĉu ĉion vi rakontis al mi hodiaŭ en Preobraĵenskoje? Se ne ĉion — parolu ĉi tie! </text:p>
      <text:p text:style-name="P13">Ievlev leviĝis, dense fermis la pordon, eksidis tute proksime al Petro. </text:p>
      <text:p text:style-name="P13">— Pensas mi, Siro, fari tiel: svedaj militistoj sen piloto en la Dvinan buŝon eniri ne povos. Piloton ili bezonas preni Arĥangelskan, ne alie. En ĉi terura ludo necesas trovi homon, kiun mi fidus, kiel... kiel vin, sinjoro bombardisto, kaj tiun homon sendi sur malamikajn ŝipojn. Tiu rudristo-piloto, ne domaĝante sian vivon, kondukos la kapan, tio estas flagan ŝipon de la svedoj kaj sidigos ĝin sur malprofundaĵon sub la kanonojn de la Novdvina citadelo, kie la malica eskadro estos de ni senkompate pafmortigita, por ke la latronoj eĉ la vojon forgesu en niajn akvojn... </text:p>
      <text:p text:style-name="P13">— Tio estas bona! — ekkriis Petro. — Brave, Silvestro. Sed kie vi trovos la homon? </text:p>
      <text:p text:style-name="P13">— Da tiaj homoj en Rusujo estas ne unu kaj ne du, Siro! — firme respondis Ievlev. — Ekzistas tiaj homoj. Vi mem hodiaŭ parolis pri la regimentoj — la Preobraĵenska kaj Semenovska... </text:p>
      <text:p text:style-name="P13">— Sed se... li perfidos? Homo ne estas regimento! </text:p>
      <text:p text:style-name="P13">— Ne povas tio okazi. Mortigi lin malice oni povas, kaj por tio mi metas kaŝitan ĉenon. Se oni mortigos mian rudriston, se <text:soft-page-break/>ne sukcesos ni kun la kanonoj, estos la ĉeno sub akvo etendita, fermanta la Dvinan buŝon. Kaj se ili eĉ la ĉenon trarompos — forpelas mi la tutan ŝiparon, konstruitan laŭ via ukazo en la urbo Arĥanĝela, en malproksiman sekretan havenon. Ne trovos ĝin tie la svedo... </text:p>
      <text:p text:style-name="P13">— Ankoraŭ kio? </text:p>
      <text:p text:style-name="P13">— Ankoraŭ la urbon Arĥanĝelan, monaĥejojn najbarajn — ĉion mi armas per kanonoj kaj duonkanonoj, per muskedoj kaj fusiloj. Ĝis tranĉiloj, Siro, ni batalos. Eĉ se elŝipiĝos vivaj la svedoj, tiam nur tiom malgranda manpleno, ke estos facile ĝin eltranĉi, kaj ili eĉ ne pensu pri venko... Ni ne fordonos Arĥangelskon. </text:p>
      <text:p text:style-name="P13">Silvestro Petroviĉ eksilentis. Petro ne deŝiradis de li la okulojn. La pordo knaris, en la halon denove enŝoviĝis la maljunulino, la vartistino de la carido, vokis: </text:p>
      <text:p text:style-name="P13">— Patro, Petro Aleksejeviĉ... </text:p>
      <text:p text:style-name="P13">Petro ekkuris, frapante per la ŝuoj. Revenis baldaŭ, kvazaŭ heliĝinte: </text:p>
      <text:p text:style-name="P13">— Aleĉjo mia antaŭnelonge ekmalsanis, de la mateno kiel flamo brulis. Nur nun la febro ĉesis. Li ŝvitiĝis, petis acidan lakton, ekdormos, se donos Dio... </text:p>
      <text:p text:style-name="P13">Li verŝis por si kvason, avide eltrinkis. En anguloj de la halo senĉese knaradis griloj, nokta vento ŝanceladis fajrojn de kandeloj, trans la malfermita fenestro kante, laŭte, forte elkriis nokta patrolanto: </text:p>
      <text:p text:style-name="P13">— Sankta Dipatrino, indulgu nin! </text:p>
      <text:p text:style-name="P13"><text:soft-page-break/>— Do, veturu! — tremerinte pro nokta humideco, diris Petro. — Kun Dio, Silvestro! Kaj memoru, firme memoru: Prozorovskij por vi estas fidela helpo, lin fidu, mi intence vin hieraŭ en la kelon veturigis, por ke vi mem vidu — li estas firme fidela al ni. Kaj ankoraŭ memoru, pri kio ni antaŭ nelonge parolis: se vi ne enlasos nun la svedojn al Arĥangelsko — estos ni en proksimaj jaroj ĉe la Balta Maro. La unua kaj la dua estas firme ligitaj. Veturu senprokraste, jam hodiaŭ. Kanonojn, kuglegojn, grenadojn, ĉion, kion ni skribis, ni komencos jam morgaŭ urĝe sendi al vi... </text:p>
      <text:p text:style-name="P13">Silvestro Petroviĉ kliniĝis al la mano. Petro ne lasis, mallarĝe, per eta kruco krucosignis Ievlev-on, kelkfoje ripetis: </text:p>
      <text:p text:style-name="P13">— Kun Dio, kun Dio, kapitan-komodoro. Urĝiĝu! En Arĥangelsko estu severa kun fuĝuloj, kun latronoj, kontraŭ pafistoj vin gardu, multaj estas inter ili ne sen kaŭzo, kvankam ne estas kaptitaj. El ĉi tie, el Moskvo, ili estas forpelitaj, ili ĉiuj tie vivas. Observu, se vi ne sukcesos — tio estos via malfeliĉo. Se mi povos, mi mem venos al la batalo, sed apenaŭ. Do sukcesu sen mi. Skribu pri viaj aferoj... </text:p>
      <text:p text:style-name="P13">Kun mateniĝo Ievlev kaj Jegorĉjo elveturis al la Jaroslavla elirejo. Super la Moskva ĉirkaŭaĵo, kien povis atingi okulo, staris rozkolora varma nebulo. Jegorĉjo ekscitite rakontadis, kion li vidis hodiaŭ, kie estis, kiel firme decidis por si iĝi poste navigisto. Silvestro Petroviĉ streĉite aŭskultadis voĉojn de patrolantoj, gardantaj malproksimajn alirojn al Moskvo: </text:p>
      <text:p text:style-name="P13">— Glora urbo Jaroslavlo! </text:p>
      <text:p text:style-name="P13">— Glora urbo Vologdo! </text:p>
      <text:p text:style-name="P13"><text:soft-page-break/>— Glora urbo Arĥangelsko! </text:p>
      <text:p text:style-name="P13">Jegorĉjo miris: </text:p>
      <text:p text:style-name="P13">— Jen! Ĉu pri ni ili krias, Silvestro Petroviĉ? </text:p>
      <text:p text:style-name="P13">— Pri ni! — severe konfirmis Ievlev. — Pri ni, Jegoro. Ke estas glora la urbo Arĥangelsko. Firme teni nin ni devas... </text:p>
      <text:p text:style-name="P13">— Kaj kio? Ja ni tenos! — respondis Jegorĉjo. — Kiel ne teni? Kanonojn ni havos, kuglegojn havos, fusilojn same. Nun ni sukcesos... </text:p>
      <text:p text:style-name="P13">Ievlev silentis, mienis morne, severe rigardis al la vojo, kiu estis rekte kaj glate forkuranta antaŭen — malproksimen, foren al la nordo... </text:p>
      <text:h text:style-name="P4" text:outline-level="2"><text:bookmark-start text:name="__RefHeading___Toc7222_2093700941"/>Ĉapitro sesa<text:bookmark-end text:name="__RefHeading___Toc7222_2093700941"/></text:h>
      <text:p text:style-name="P7"/>
      <text:p text:style-name="P9">Se por pizo frosto ne estus, ĝi super palisaro kreskus. </text:p>
      <text:p text:style-name="P12"><text:span text:style-name="T4">Proverbo</text:span> </text:p>
      <text:h text:style-name="P5" text:outline-level="3"><text:bookmark-start text:name="__RefHeading___Toc7224_2093700941"/>1. Kuracisto Loftus<text:bookmark-end text:name="__RefHeading___Toc7224_2093700941"/></text:h>
      <text:p text:style-name="P13">Nova dana kuracisto Loftus trovis la vojevodon princon Prozorovskij-on ne en Arĥangelsko, sed en Ĥolmogoro, kie la princo ekmalsanis kaj kien transloĝiĝis lia tuta familio kun ĉiuj hejmanoj, parazitoj, servistoj kaj duoncento da pafistoj, kiuj devis konstante gardi la personon de la severa bojaro. </text:p>
      <text:p text:style-name="P13">Kancelariano Gusev — longnaza kaj ruza, kun anasa, plonĝanta irmaniero — akceptis la fremdlandan gaston ĝentile, kaj la kuracisto sen prokrasto estis allasita al la vojevodo mem. La princo, elturmentita de malsanoj, estis kolere ĝemanta sur benko. Lia kapo estis ĉirkaŭligita per viŝtuko kun malvarma oksikoko el kelo, la nudaj piedoj staris en tino kun varmega kvaso. La edzino de la vojevodo, grasa kaj kriema princino Eŭdokia, per strida voĉo estis persvadanta la vojevodon ne ofendi ŝin — manĝi kokinon en salakvo. Aleksio Petroviĉ forinsultadis kaj ĝemadis. </text:p>
      <text:p text:style-name="P13">Farinte riverencon al la princo kaj kisinte la manon de la princino, Loftus esprimis bedaŭron, ke li venis tiel malfrue, ne atinginte la malsanon en ties komenco mem, sed ke ankaŭ nun li esperas fari per sia arto al sinjoro granda vojevodo almenaŭ <text:soft-page-break/>ioman helpon, des pli, ke en la tuta ĉirkaŭaĵo nun, ŝajne, ne troveblas klera kuracisto... </text:p>
      <text:p text:style-name="P13">— Unu estis — ni forpelis! — severe diris la princo. — Ne pri sia afero li okupiĝis. Kaj fremdlandanoj fuĝas, multaj jam fuĝis. Kiuj per maro foriri ne povas — tiuj al Vologdo iras, kaj de tie al Moskvo, al Kukujo. Kaj varojn kun si fortiras, ĝismorte timiĝis... </text:p>
      <text:p text:style-name="P13">Loftus faris nekomprenantan vizaĝon, palpebrumante, lia rigardo ŝajnis al la princo senruza. </text:p>
      <text:p text:style-name="P13">— Sed ĉu vi vere nenion scias? — demandis la vojevodo. </text:p>
      <text:p text:style-name="P13">— Kion povas scii mi, simpla kuracisto? — demandis responde Loftus. </text:p>
      <text:p text:style-name="P13">— Militi kontraŭ ni intencas reĝo Karolo, jen kion! — diris la princo. — La urbon Arĥanĝelan almiliti. Li bruligos per fajro, metiistojn buĉos, kaj min li ŝajne pendumi minacis sur pendumilo je la kolo, kun tuta mia familio... </text:p>
      <text:p text:style-name="P13">Apude en la loĝoĉambro ekplorĝemis princino Eŭdokia; iom poste base ekplorkriis post ŝi la princido, bojara filo Borĉjo; post la princido ekploris ankaŭ la maljunaj fraŭlinoj — princidinoj. La vojevodo per la piedo batis la tinon kun kvaso, kriis severe: </text:p>
      <text:p text:style-name="P13">— Huŝ for, damnitaj! </text:p>
      <text:p text:style-name="P13">La princino kun la idoj eksilentis, la princo ekparolis, iom post iom pli fidante la ĝentilan fremdlandanon, kiu scipovis aŭskulti kun atento, scipovis ĝustatempe jesi, scipovis <text:soft-page-break/>kunlamenti, balanci kun riproĉo la kapon. Al tia homo estas agrable rakonti... </text:p>
      <text:p text:style-name="P13">Loftus suspiradis kun kunsento, memorfiksadis, kion diras la princo, parolis mem, ke la tuta Eŭropo nun timas la damnitan svedon, ke liaj sampatrujanoj danoj eĉ ne esperas venki reĝon Karolon. Aŭgusto, la pola reĝo, certe, same ne eltenos premon de la sveda armeo... </text:p>
      <text:p text:style-name="P13">Ili konversaciis longe, varme. La kuracisto faris konkludojn: ĉi tie oni la svedojn timas morte, la vojevodo pro timo ŝajnigis sin malsana, penetri en Dvinon por ŝipoj de lia reĝa moŝto ne postulos, certe, multajn penojn, la ŝipkonstruejoj estos forbruligitaj, la urbo estos neniigita... </text:p>
      <text:p text:style-name="P13">— Antaŭe homoj ankoraŭ dubis — ĉu venos svedaj militistoj, — diris la vojevodo. — Sed nun eĉ duboj ne estas. Ni ricevis leteron el Stokholmo, de fidela homo, ke oni serĉas ĉie ŝipestrojn, kiuj konas maran vojon ĝis Arĥangelsko... </text:p>
      <text:p text:style-name="P13">— Ĉu leteron? </text:p>
      <text:p text:style-name="P13">— Ŝajne, sekretan leteron alportis fuĝinta de svedoj galera sklavo... </text:p>
      <text:p text:style-name="P13">Loftus balancis la kapon, okupiĝis pri la sano de la princo. La malsanon de la vojevodo li trovis ne tre danĝera, sed grava kaj okazinta pro densiĝo de sango en la ĉefa kaj defluiga kapaj vaskuloj. Laŭ opinio de la kuracisto, la princo devis tuj kuŝiĝi en liton kaj pensi pri nenio malgaja, ĉar densiĝo en vaskuloj okazas nur pro nigraj pensoj. Krom tio, la kuracisto trovis, ke en la vojevodo akumuliĝis pro afliktoj multe da sulfuro, hidrargo kaj salo, kiuj kaŭzas melankolion, facilan febron kaj <text:soft-page-break/>influas la duumviron — la spiritan elementon de la homa esenco, troviĝantan en la stomako. Estas difektita ankaŭ la arkeo — la viva elemento. Antaŭ ĉio la kuracisto rekomendis al la princo bruligi en si flogistonon, alivorte la spiriton de fajro, pro kio fariĝas ĉio sekvanta, kaj poste aparte kuraci la kapajn vaskulojn, la melankolion kaj la meteorismon. </text:p>
      <text:p text:style-name="P13">Ju pli parolis la kuracisto, des pli laŭte oĥadis la vojevodo. La vortoj, kiujn li ne komprenis, sugestis al li estimon al sia propra malsano, kaj la afabla voĉo de la kuracisto esperigis pri fina resaniĝo. </text:p>
      <text:p text:style-name="P13">Dum la tuta tago la kuracisto faradis por la princo tinkturojn kaj balzamojn, kaj ankaŭ esploradis la familianojn kaj hejmanojn, kiuj same suferis pro diversaj malsanoj. Princino Eŭdokia suferis pro pikdoloro sub la brako, la princino-patrino — pro malbonaj sonĝoj, la princido — pro orelzumado, la patro de la vojevodo, princo Petro Vladimiroviĉ, — pro longaj hikadoj kaj pro timo de musoj. Ankaŭ kontraŭ la timo de musoj la dana kuracisto faris dekoktaĵon. </text:p>
      <text:p text:style-name="P13">Tagon poste la kuracisto aranĝis por si komision de la princo-vojevodo: viziti la Novdvinan citadelon kaj esplori tie, kia estas sano de la laborantoj, ĉu ne enportos ili en la urbon mortigan epidemion aŭ iun alian infektan malsanon. Por Loftus oni preparis velboaton de la vojevodo, kaj ĉe serena mateniĝo li kun favora vento direktis sin laŭ Dvino al Arĥangelsko. </text:p>
      <text:p text:style-name="P13">Ĉi tie la fremdlandano faris vizitojn al siaj samlandanoj, loĝantaj en la fremdula parto de la urbo en gastejoj — sub aspekto de negocistoj el Bremeno, Holstinio, Danio aŭ Nederlando. Ceremonie prezentinte sin, li atendadis <text:soft-page-break/>momenton, kiam li restadis kun la necesa al li homo sola, el siaj manoj montradis al tiu dokumenton, konserviĝantan en kapsulo, kaj per naza voĉo faradis kelkajn demandojn. La samlandanoj respondadis malsame, iuj detale, iuj koncize kaj seke. Sed en ĉiuj respondoj sentiĝis unu afero: neniu havis grandan kredon pri sukceso de la ekspedicio de subadmiralo Gyllenstierna. </text:p>
      <text:p text:style-name="P13">En ŝtona angla gastejo malfidema negocisto Martus postulis la dokumenton en siajn manojn, nehaste tralegis, poste demandis: </text:p>
      <text:p text:style-name="P13">— Do, vi estos anstataŭ <text:span text:style-name="T4">herre</text:span> Des-Fonteines? </text:p>
      <text:p text:style-name="P13">— Jes, nun mi en ĉio anstataŭos lin. </text:p>
      <text:p text:style-name="P13">Martus balancis la kapon: </text:p>
      <text:p text:style-name="P13">— <text:span text:style-name="T4">Herre</text:span> Des-Fonteines estas saĝa homo. Anstataŭi lin estas malfacile. </text:p>
      <text:p text:style-name="P13">Loftus kuntiris la brovojn, kaŝis la kapsulon kun la dokumento kaj komencis fari demandojn. Martus respondadis mallonge, ne rigardante al la kuracisto. </text:p>
      <text:p text:style-name="P13">— Kia homo estas pastro Fritsch? — demandis Loftus. </text:p>
      <text:p text:style-name="P13">La negocisto respondis, ke la pastro estas homo kuraĝa, rapida en decidoj, sed, bedaŭrinde, li estas ĉi tie nelonge kaj ne komprenas ankoraŭ multon. </text:p>
      <text:p text:style-name="P13">— Ĉu li kunvenigis la paroĥanojn en tiuj ĉi tagoj? — demandis la kuracisto. </text:p>
      <text:p text:style-name="P13"><text:soft-page-break/>Martus respondis, ke li kunvenigadis plurfoje. Hieraŭ, ekzemple, post la diservo pastro Fritsch deklaris sin estro de sekreta fremdlanda brigado kaj legis liston de ĉiuj tiuj rusoj, kiuj devas esti neniigitaj en la urbo la plej unuaj. </text:p>
      <text:p text:style-name="P13">— Ĉu granda estas la listo? </text:p>
      <text:p text:style-name="P13">— Granda. En ĝi estas tiuj, kiuj ne obeos al la krono eĉ sub timo de perdo de la vivo. </text:p>
      <text:p text:style-name="P13">— Kiuj do ili estas? </text:p>
      <text:p text:style-name="P13">— Kapitan-komodoro Silvestro Ievlev. Pro lia kaŝo patro Fritsch deklaris mortan ekstermon de tuta tiu familio, kie oni lin trovos. Plue — kapitano Krikov. Post ili — subleŭtenanto Pustovojtov kaj lia frato Jegoro. Devas esti ekzekutitaj ŝipaj majstroj el rusoj — la maljuna Ivano Kononoviĉ kaj la alia, Koĉnev. Plue iras tiuj majstroj, kiuj lernis sian arton de Ivano kaj Koĉnev... Ankoraŭ, la ĉefo de la pafistoj, oficiroj — Merkurov... </text:p>
      <text:p text:style-name="P13">La kuracisto ne finaŭskultis: </text:p>
      <text:p text:style-name="P13">— Ĉu vi havas sekretan signon por viaj domoj, por ke en konfuzo de tritaga rabado ne suferu havaĵo de la homoj fidelaj al la krono? </text:p>
      <text:p text:style-name="P13">La negocisto respondis, ke sekreta signo estas, same kiel estas ankaŭ sekreta vorto. </text:p>
      <text:p text:style-name="P13">— Kiom da ŝipoj nun estas konstruataj en la ŝipkonstruejo de Arĥangelsko? </text:p>
      <text:p text:style-name="P13">— Ses grandaj ŝipoj, <text:span text:style-name="T4">herre</text:span>, estas preskaŭ finitaj. En Vavĉugo estas konstruataj ankoraŭ kvar. Por tiuj ŝipoj la rusianoj havas <text:soft-page-break/>matrosojn, kiuj flaris pulvon ĉe Azovo kaj posedas la maran arton perfekte. </text:p>
      <text:p text:style-name="P13">Loftus subridis kun dubo: </text:p>
      <text:p text:style-name="P13">— Ĉu multaj eksterlandaj majstroj laboras en la lokaj ŝipkonstruejoj? </text:p>
      <text:p text:style-name="P13">— Nun tre malmultaj, <text:span text:style-name="T4">herre</text:span>. La rusoj konstruas siajn ŝipojn propraforte. </text:p>
      <text:p text:style-name="P13">— Ĉu vi havas armilojn? — demandis Loftus. </text:p>
      <text:p text:style-name="P13">— Jes, ni havas. </text:p>
      <text:p text:style-name="P13">— Ĉu multe? </text:p>
      <text:p text:style-name="P13">— Ni havas pistolojn, duonarkebuzojn, tranĉilojn, pulvon. En la kirko ni havas du kanonojn. En la Kanona korto servas kiel ĉefmajstro nia bona paroĥano Reger Ripley. Li penos tiel elekti kanonojn kaj kuglegojn por ili, ke en la decida horo la moskvianoj ne sukcesos pafi eĉ unufoje... </text:p>
      <text:p text:style-name="P13">— Kiu nun komandas la pafistojn en la urbo? </text:p>
      <text:p text:style-name="P13">La negocisto kuntiris la brovojn: </text:p>
      <text:p text:style-name="P13">— Simono Ruĵanskij, <text:span text:style-name="T4">herre</text:span>. Se kolonelo Snivin ne transirus ĉe Narvo al la sveda armeo, sed servus ĉi tie, ĉio irus multe pli bone, ol nun... </text:p>
      <text:p text:style-name="P13">— Eble, vian Ruĵanskij-on eblas subaĉeti? </text:p>
      <text:p text:style-name="P13">— Nek Ruĵanskij, nek Ievlev, nek Krikov, nek Pustovojtov-oj estas subaĉeteblaj. </text:p>
      <text:p text:style-name="P13">Loftus silentis iom. </text:p>
      <text:p text:style-name="P13"><text:soft-page-break/>— Do, vi emas supozi, ke la rusoj rezistos? </text:p>
      <text:p text:style-name="P13">— Jes, <text:span text:style-name="T4">herre</text:span>. </text:p>
      <text:p text:style-name="P13">— Ĉu vi havas propran homon en la citadelo? </text:p>
      <text:p text:style-name="P13">— Havas, <text:span text:style-name="T4">herre</text:span>. Inĝenieron Georgon Lebanius-on. Sed li estas forte timigita kaj tenas sin kun ekstrema singardemo. Ĝis la nuna tago respektinda pastro Fritsch ne povas ricevi de li desegnojn de kanonaro de la fortikaĵo kaj de la Marka insulo... </text:p>
      <text:p text:style-name="P13">— Pro kio do inĝeniero Lebanius iĝis tiel singardema? </text:p>
      <text:p text:style-name="P13">— La moskvianoj iĝis aliaj, <text:span text:style-name="T4">herre</text:span>. Ili estas malpli fidemaj, ol estis antaŭe. Senintence elboatiĝinta ĉe la citadelo fiŝkaptisto Henriko Swenberg ĝis nun suferas en prizono. Kaj eĉ defendo de la vojevodo al nenio helpis, kaj la vojevodo malŝparis multajn fortojn por liberigi la tute senkulpan suferanton. </text:p>
      <text:p text:style-name="P13">— De kie oni ĉi tie eksciis pri la estonta invado? — demandis Loftus. </text:p>
      <text:p text:style-name="P13">Martus levis la ŝultrojn: </text:p>
      <text:p text:style-name="P13">— Ekzistas diversaj onidiroj, <text:span text:style-name="T4">herre</text:span>. Sed plej ofte oni diras pri rusaj kaptitoj, fuĝantaj el Svedio kaj Estlando. Ili alportas informojn, akiritajn en Stokholmo... </text:p>
      <text:p text:style-name="P13">— Tio al ili ne helpos! </text:p>
      <text:p text:style-name="P13">— Dume helpas. Ili ageme prepariĝas... </text:p>
      <text:p text:style-name="P13">Pri la vojevodo la negocisto esprimis neglekte: la tuta urbo scias, ke la vojevodo estas malkuraĝulo. Per siaj postuloj de koruptaĵoj, depagoj kaj ŝtelado de la fisko li faris al si malbonan famon. Antaŭe ĉi tie estis vojevodo Apraksin, sed la <text:soft-page-break/>caro postulis lin en Voroneĵon — konstrui ŝipojn. Apraksin kunprenis el Arĥangelsko multajn rusajn ŝipkonstruistojn kaj maristojn-pomorojn. Nun tiuj, kiuj batis la turkojn ĉe Azovo, revenis hejmen; ilin, bedaŭrinde, ne timigas la onidiroj pri estonta veno de la sveda eskadro. La vojevodo devus konduti pli saĝe, ĉar tiel li nur malutilas al la krono: se caro Petro deziros anstataŭigi lin kaj sendos ĉi tien homon kuraĝan kaj ageman, kia estis, ekzemple, Apraksin, espero pri venko de la svedoj entute ne restos. </text:p>
      <text:p text:style-name="P13">— La trupoj de la reĝo neniigos la urbon en ajna okazo! — akre diris Loftus. — Venko al ni estas antaŭdestinita de la Providenco, kaj mi ne konsilas al vi enmiksiĝi en intencojn de la superaj fortoj!.. </text:p>
      <text:p text:style-name="P13">Martus pigre subridis: </text:p>
      <text:p text:style-name="P13">— Mi estas homo de afero kaj parolas pri afero! — diris li en tono, kiu ŝajnis al la kuracisto impertinenta. — Se ni al ĉiuj niaj aferoj almiksados la Providencon kaj la superajn fortojn, tiam ni eĉ ne bezonos pensi pri io ajn, ĉar anstataŭ ni pensos la superaj fortoj. Lia reĝa moŝto intencas per sia ekspedicio neniigi la rusajn ŝipojn, detrui la ŝipkonstruejojn kaj per tio ĉesigi ĉiajn komunikiĝojn de la rusoj kun Eŭropo. La moskvianoj estas avertitaj kaj bone komprenas, per kio minacas la invado. Ĝis kiam ni opiniu ilin infanoj? Mi estas ĉi tie delonge, bone konas ilin kaj diras al vi, nur hodiaŭ ekvidinta la urbon: kiel ajn ni prepariĝu kaj kiom ajn patro Fritsch parolu al ni diversajn gravajn vortojn, la afero nin atendas treege malfacila, kaj ties rezultoj dependas ne nur de la volo de la Providenco, sed ankaŭ de nia racio. </text:p>
      <text:p text:style-name="P13"><text:soft-page-break/>— Kion do vi proponas? — incitiĝante, demandis Loftus. </text:p>
      <text:p text:style-name="P13">— Mi rekomendas trovi rimedon, kiu ebligus la floton de lia reĝa moŝto per ruzo, sed ne per batalo eniri en la buŝon de Dvino, ankriĝi kaj ekposedi la urbon. </text:p>
      <text:p text:style-name="P13">— Mi vidas, ke vi ne kalkulas je la fortoj de la floto de lia reĝa moŝto? </text:p>
      <text:p text:style-name="P13">— Mi scias, kiel prepariĝas al la batalo la rusoj. Ĉiam kaj en ĉio mi estis konsenta kun <text:span text:style-name="T4">herre</text:span> Des-Fonteines. </text:p>
      <text:p text:style-name="P13">Loftus leviĝis. Li estis incitita. </text:p>
      <text:p text:style-name="P13">En la korto laboristoj estis fosantaj grandegajn kavojn, metadis en la angulojn po fosto, kovradis per tabuloj. La kuracisto komprenis: por la tempo de tritaga rabado la negocistoj, ne esperante al siaj sekretaj signoj, intencis kaŝi ĉi tien la varojn. </text:p>
      <text:p text:style-name="P13">— Niaj matrosoj divenos! — diris li, dezirante ĉagreni Martus-on. — Tri tagoj estas granda tempo. Ĉu vere ili kredos, ke en tia korto, kiel via, nenion eblas trovi... </text:p>
      <text:p text:style-name="P13">— Por tiuj, kiuj ne kredos, ni trovos ankaŭ kuglon! — respondis Martus. </text:p>
      <text:p text:style-name="P13">Sur la placo surĉevala heroldo, tenante en la mano bastonon kun lada dukapa aglo, estis elkrianta ukazon de la vojevodo al metiistoj, ŝipistoj, negocistoj kaj fiŝistoj: en la fortreson, kiu estas konstruata nun sur la Lapominka insulo, neniu iru sub minaco de vivoperdo... </text:p>
      <text:p text:style-name="P13">Martus akompanis la gaston ĝis la Resurekta kajo. </text:p>
      <text:p text:style-name="P13"><text:soft-page-break/>— En la fortreson! — ordonis Loftus al la remistoj. </text:p>
      <text:p text:style-name="P13">Ili interrigardis. </text:p>
      <text:p text:style-name="P13">— Mi diris — en la fortreson! — ripetis la kuracisto. </text:p>
      <text:p text:style-name="P13">— En la fortreson al ĉiuj iri estas malpermesite! — diris la rudristo, denskorpa, mornaspekta homo. — Jen la heroldo rajdas, krias... </text:p>
      <text:p text:style-name="P13">Martus trankvile staris sur la bordo, atendis, kiam debordiĝos la velboato. </text:p>
      <text:p text:style-name="P13">— Al mi de la vojevodo mem estis ordonite esti en la fortreso! — kriis Loftus. — Ĉu vi aŭdas, kampulo? De la princo-vojevodo, jen de kiu al mi estis ordonite esti en la fortreso... </text:p>
      <text:p text:style-name="P13">La rudristo sendecide staris iom, interŝanĝis kelkajn vortojn kun la remistoj, depuŝis la pobon de la velboato per hokstango. Loftus svinge gestis al la negocisto per la mano. En la velo ekflirtis vento... </text:p>
      <text:h text:style-name="P5" text:outline-level="3"><text:bookmark-start text:name="__RefHeading___Toc7226_2093700941"/>2. Nikeforo<text:bookmark-end text:name="__RefHeading___Toc7226_2093700941"/></text:h>
      <text:p text:style-name="P13">Ili malĉifradis la leteron duope — Ievlev kaj la pafista estro. Silvestro Petroviĉ laboris rapide, lerte, facile, la kolonelo pro peno ruĝiĝis, implikiĝis en literoj. Ievlev estis devigita doni al li pipon — li fumu kaj ne malhelpu. </text:p>
      <text:p text:style-name="P13">La tabelo kuŝis maldekstre de Ievlev: litero b konformis al z, c — al v, ĉ — al t, d — al ŝ. Ievlev skribadis per sia firma skribmaniero strangajn vortojn — necesis restarigi la ĉifraĵon en ties origina formo, tiel, kiel ricevis la paperon la bagnuloj en <text:soft-page-break/>Stokholmo. Post tiam ĝi estis kaj en akvo, kaj rufa makulo de sango disfluis sur ĝia rando, kaj sala ŝvito de bagnulo korodis multajn vortojn. </text:p>
      <text:p text:style-name="P13">— Jen kiele, — diris Ievlev kaj legis: — «Diĝol zohal hozĥge feĝ nacaf ĵahohol ŝuŝeĵ ĉgi ĵal tiul ĵuhe vehĉ ŝeĵ...» </text:p>
      <text:p text:style-name="P13">La kolonelo estis palpebrumanta, siblanta per la pipo. </text:p>
      <text:p text:style-name="P13">— Kiel ĝi en nia lingvo rezultos? — diris la kapitan-komodoro kaj komencis substitui literojn. Poste legis: «Ŝipoj bonaj nombre sep havas kanonojn dudek tri, kaj ĉiuj kune cent dek...» </text:p>
      <text:p text:style-name="P13">La pafista estro snufis, glatigante la lipharojn. Silvestro Petroviĉ tradukadis plu. Al la pordo oni frapis, li kriis: </text:p>
      <text:p text:style-name="P13">— Mankas tempo, poste venu, se necesos... </text:p>
      <text:p text:style-name="P13">Li finskribis la mesaĝon, legis ĝin al la pafista estro. Tiu ankoraŭ snufis, pensis, post paŭzo, ne rigardante al Ievlev en la okulojn, diris: </text:p>
      <text:p text:style-name="P13">— Jen kio, Silvestro Petroviĉ... kiel mi tion pli bone esprimu... eble, vi forgesis... </text:p>
      <text:p text:style-name="P13">Ievlev, divenante, pri kio ekparolis la maljunulo, forturniĝis: estis dolore vidi kaj la emocion kaj la konfuziĝon de Simono Borisoviĉ. </text:p>
      <text:p text:style-name="P13">— Nin estas nun ordonite ne fidi, — severe kaj malgaje diris Ruĵanskij. — Ni ja ĉi tie, en Arĥangelsko, estas ne laŭ nia deziro, sed laŭ la cara ordono, pli malproksime de Moskvo, abomenulojn for de antaŭ la okuloj... </text:p>
      <text:p text:style-name="P13"><text:soft-page-break/>— Sed vi ĉiuj ja iam furiozis sufiĉe, ĉu, Simono Borisoviĉ? </text:p>
      <text:p text:style-name="P13">— Ĝi estas vero, ĉio estis... </text:p>
      <text:p text:style-name="P13">— Nu? </text:p>
      <text:p text:style-name="P13">— Ja ĝuste pro tio mi parolas, sinjoro kapitan-komodoro, ke fidema vi estas kun mi, sekretan leteron jen legis, konversacias kun mi ofte, longe. Gardu, ke ne estu pro tiu simpleco via kun mi kaj aliaj pafistoj malvarmigo el la supro mem. Ni, kara mia, ne estas pardonitaj, ni pro niaj pekoj estas ekzilitaj, pri tio ne forgesu... </text:p>
      <text:p text:style-name="P13">Silvestro Petroviĉ kuntiris la brovojn, mallonge suspiris, respondis decide kaj eĉ severe: </text:p>
      <text:p text:style-name="P13">— Mi pensas, vi stultaĵon diras, Simono Borisoviĉ. Mi estas militisto, ne al la princo-cezaro servas, ne al la Preobraĵenska kancelario, sed al patrino Rusujo. Ke vi, la pafistoj, furiozis iam — pro tio ja la sango pafista estis verŝita senmezure. Sed nun ni atendas la svedan invadanton. Vin persone, dankon al Dio, kaj ĉe Azovo homoj vidis, kaj ĉe Narvo vi honeste batalis. En la antaŭaj jaroj vi sabradis ankaŭ tatarojn kaj aliajn malamikojn, — kiel do mi min kontraŭ vi gardu, se vi vian vivon ne domaĝis, kiam mi eĉ ne naskiĝis? Kaj plu pri tio ni ne parolos, ĉar ne eblas nian militistan aferon fari, se ĝi estas farata sen fido al la plej proksima fronta najbaro. Ĉu tiel? </text:p>
      <text:p text:style-name="P13">La maljunulo ne trovis, kion respondi; ruĝiĝinte, li adiaŭe riverencis, forveturis en la urbon. </text:p>
      <text:p text:style-name="P13">Fortresa soldato alportis urĝan leteron. Silvestro Petroviĉ rompis la sigelon, legis noton de suboficiro Ĥodiĉenkov, <text:soft-page-break/>senditan el Oloneco. La estro de limgarda posteno estis skribanta el Konduŝo, ke svedaj militistoj nombre pli ol mil venis al paroĥo Salmio, de kie ili iros al Oloneco bruligi, pendumi kaj rabi. La svedoj estas gajaj, malfeliĉon ne atendas, intencas iri marŝe, preni en posedon de reĝo Karolo Karelion kaj aliajn riĉajn lokojn. Fine de sia letero Ĥodiĉenkov petis doni al la senditoj kiom eble plej bonan pulvon, fusilojn, inklude novmanierajn, kaj aliajn militajn aĵojn, por doni lecionon al la svedo kaj ne lasi lin trarompiĝi tra la limposteno. </text:p>
      <text:p text:style-name="P13">Silvestro Petroviĉ enpensiĝis por nelonge, poste, parolinte kun la senditoj, mem iris en la arsenalon — dividi sian malriĉon kun la soldatoj de la suboficiro Ĥodiĉenkov. Ili dividadis longe kaj insultadis senkolere, al unu akranaza kaporalo tro plaĉis malgranda kupra kanoneto, li senĉese persvadadis Ievlev-on doni ĝin al la limposteno kaj tiel glatumadis la tubon, ke Silvestro Petroviĉ eĉ ridis. Li donis al Ĥodiĉenkov kaj pulvon, kaj fusilojn novajn kaj malnovajn, kaj aliajn militajn provizojn. La soldatoj foriris kontentaj, palpebrumante unu al la alia pri naiveco de la Arĥangelska kapitan-komodoro... </text:p>
      <text:p text:style-name="P13">Forakompaninte la senditojn, dezirinte al ili gloran venkon super la latronoj, Ievlev trairis la fortreson, rigardis, kie kion oni laboras, parolis kun inĝeniero Rezen pri la homoj de Ĥodiĉenkov kaj eniris en domon, kie kuŝis fuĝinto de galero — diafana, pura, senmova, kiel mortinto. </text:p>
      <text:p text:style-name="P13">— Ĉu vi fartas pli bone, Nikeforo? — demandis Silvestro Petroviĉ. </text:p>
      <text:p text:style-name="P13"><text:soft-page-break/>— Ja ĉio kiel estis. Nek pli, nek malpli bone. Evidente, venis la tempo... </text:p>
      <text:p text:style-name="P13">— Kial? Vi vivos ankoraŭ. </text:p>
      <text:p text:style-name="P13">— Ĉu vivos? — Li kviete subridis. — Ne, sinjoro, tempas. Sed vi sidiĝu, mi rakontos plu... </text:p>
      <text:p text:style-name="P13">Jam dum tria tago li per glata voĉo, trankvile, severe estis rakontanta al Ievlev sian teruran vivon. </text:p>
      <text:p text:style-name="P13">— Malfacile estas por vi, mi pensas? </text:p>
      <text:p text:style-name="P13">— Kio nun estas malfacila? Ne arbostumpojn elradikigi... </text:p>
      <text:p text:style-name="P13">Kaj li ekparolis nelaŭte, per glataj frazoj, kvazaŭ legante: </text:p>
      <text:p text:style-name="P13">— Homo estas malica, sovaĝa kaj obskura, en sia kolero superas per ruzo la plej sovaĝan beston. Vendadis oni min el sklaveco en sklavecon ses fojojn, kaj neniam estis tiel, ke al mi iĝis pli bone, sed nur pli amara kaj terura iĝadis mia sorto. Foje en Turkio ne sukcesis mi gardi ŝafojn de mia sinjoro, ne vidis, kiel maliculoj ŝtelis la ŝafaron. Kaj tiam tiu, al kiu mi estis vendita post la Azova kaptiteco, ordonis al la urba ekzekutisto eltranĉi al mi la palpebron sur la dekstra okulo — por ke mi ne plu povu ne vidi. La ekzekutisto eltranĉis mian palpebron, kaj mia okulo sekiĝis. Restis mi kriplulo kaj vidas nun nur per la maldekstra... </text:p>
      <text:p text:style-name="P13">Silvestro Petroviĉ ĵetis rigardon al la galera sklavo. Li kuŝis senmove, nur liaj lipoj estis moviĝantaj. </text:p>
      <text:p text:style-name="P13">— Tiel oni faradis el mi ĉenhundon, sed ne faris, ĉar senĉese esperadis mi reveni al mia loko, kie naskis min la patrino, kaj <text:soft-page-break/>montri min al homoj, por ke vidu ili, kio estos kun ili, se venkos nin la svedaj latronoj... </text:p>
      <text:p text:style-name="P13">La pordo en la ĉambron knaris, eniris filino de Ievlev Irenjo, alportis en kruĉo lakton por la malsanulo. La alia filino, malpli aĝa je unu jaro, Venjo, staris en la vestibleto, timis eniri. En ŝia mano estis du sekalaj flanoj kaj trinkokruĉo. Nikeforo forturniĝis de la knabinoj por ne timigi ilin per sia kripleco. </text:p>
      <text:p text:style-name="P13">Silvestro Petroviĉ karesis la knabinojn, suspiris, imaginte por momento ilian sorton, se venkos la svedo, ordonis iri promeni. Irenjo prenis Venjon je la dika maneto, kondukis solide, imitante vartistinon... </text:p>
      <text:p text:style-name="P13">En la vestibleto ĝentile tusis Semisadov, — hodiaŭ li estis la unua helpanto de Silvestro Petroviĉ pri ekipado de brulŝipoj. Kaj ankaŭ multo alia en la mara afero de la fortreso estis sur li... </text:p>
      <text:p text:style-name="P13">— Kion vi deziras? — demandis Ievlev. </text:p>
      <text:p text:style-name="P13">— Kornojn pulvajn mi intencis surverŝi per vakso, sed da vakso estas malmulte! — diris Semisadov. — Kion fari? </text:p>
      <text:p text:style-name="P13">— Ni solvos, ankoraŭ estas tempo. Eksidu, aŭskultu! </text:p>
      <text:p text:style-name="P13">Semisadov, frapante per sia lignaĵo, eksidis sur ŝtipon apud la pordo, bruligis la pipon, prepariĝis aŭskulti. Nikeforo silentis. En la korto de la fortreso estis frapantaj lignaj pezaj ŝtipbatiloj: enigadis fostojn en subtilan grundon. Kun fajfo zumadis longaj segiloj; interrompante unu la alian, kvazaŭ interparoladis hakiloj. Sub la malfermita fenestreto trakuris kun rimeneto sur la frunto, kiel ĉe laboristo, inĝeniero Jegoro <text:soft-page-break/>Rezen, post li estis paŝanta per longaj kruroj alia inĝeniero — veneciano Georgo Lebanius. </text:p>
      <text:p text:style-name="P13">— Kio denove okazis? — demandis Silvestro Petroviĉ en la fenestreton. </text:p>
      <text:p text:style-name="P13">La inĝenieroj ne aŭdis la kapitan-komodoron, nenion respondis. De Dvino blovis malvarmeta vento; masonistoj, metante baraĵojn, estis kantantaj longan negajan kanton. </text:p>
      <text:p text:style-name="P13">— Nu, plu? — diris Ievlev. </text:p>
      <text:p text:style-name="P13">Nikeforo ree kuŝiĝis sur la dorson, etendis la manon sen tri fingroj, prenis la trinkokruĉon kun lakto. Semisadov rigardis al li, sulkiĝante, kiel pro doloro. </text:p>
      <text:p text:style-name="P13">— Kaj tie mi aŭdis sufiĉe pri tio, kiel ili militos kontraŭ ni kaj la tutan ŝtaton rusan prenos sub sian manon. Multe mi aŭdis: finos ili nin por eterne, por ke poste eĉ vortoj tiaj ne estu — «rusa homo»... </text:p>
      <text:p text:style-name="P13">Semisadov suĉis la pipon, nelaŭte sakris. </text:p>
      <text:p text:style-name="P13">— Vi prefere rakontu laŭ ordo! — petis Silvestro Petroviĉ. </text:p>
      <text:p text:style-name="P13">Nikeforo komencis rakonti laŭ ordo, de la unua tago de sia kaptiteco: kiel oni vendis lin en Silistron, kiel el Silistro pelis kun aliaj sklavoj ĝis la urbo Bruĝo mem kaj kiel tie, promesinte bonan kaj liberan vivon, oni prenis lin kiel mariston sur anglan ŝipon de altamara navigado. La ŝipo estis tuta en kradoj, en sekreta holdo estis konservataj ĉenoj por homoj, sed por kiaj homoj — tion neniu sciis. Kiel evidentiĝis poste, la ŝipo apartenis al armatoro, kiu iradis al bordoj de Gvineo kaj al aliaj lokoj, kie loĝis negroj. Tiujn negrojn necesis subigi per trompo <text:soft-page-break/>aŭ per pafado, kaj poste en lazoj venigi sur la ŝipon, kie oni ilin katenadis per ĉirkaŭkoloj kaj metadis en holdojn, kiuj ne havis eĉ unu fenestreton... </text:p>
      <text:p text:style-name="P13">— Kio estas negroj? — demandis Semisadov. </text:p>
      <text:p text:style-name="P13">— Nigravizaĝaj homoj, — diris Ievlev. </text:p>
      <text:p text:style-name="P13">— Ĉu homoj? </text:p>
      <text:p text:style-name="P13">— Kiel homojn oni ilin tute ne traktas, — plu diris Nikeforo, — kaj se iu ekscios, ke tia kaptito ekmalsanis, tiam por ajna okazo lin vivan oni ĵetas en la maron al ŝarkoj, por «la tutan varon ne malbonigi» — kiel ili ŝercas inter si. Okazadis ankaŭ, ke aĉetisto de la viva varo aĉetadis tiujn negrajn homojn de ilia negra reĝo kontraŭ bidkolieroj, kontraŭ speguloj malgrandaj, kontraŭ tranĉiloj, kontraŭ hakiloj. Poste la aĉetisto — laŭ ili armatoro — veturigadis la suferantojn mare en alian lokon. Kaj tiujn, kiuj restis vivaj, katenitajn kune, per skurĝoj oni peladis al bazaro, al homa merkato. Kun koleregaj hundoj sur ĉenoj tra la bazaro pasumadis iliaj bienuloj, nomataj plantistoj, kiuj elektadis por si sklavojn, laboristojn el negroj. Tiujn bazarojn mi por ĉiam ne forgesos. Se virino negra estas graveda — ŝi kostas pli multe: kiel kontraŭ unu kaj duono de homo por ŝi oni pagas. Kripluloj kaj malsanuloj kostas malpli, ilin plantistoj ne aĉetas, ilin aĉetas kuracistoj, por kuraci kaj vendi kontraŭ bona prezo. </text:p>
      <text:p text:style-name="P13">— Kaj kion vi tie faris? — demandis Semisadov. </text:p>
      <text:p text:style-name="P13">— Matroso mi estis, mi diras! — respondis Nikeforo. </text:p>
      <text:p text:style-name="P13">Semisadov balancis la kapon kun riproĉo: </text:p>
      <text:p text:style-name="P13"><text:soft-page-break/>— Rusa viro, sed kiom da malhonoro sur sin prenis! — diris li severe. — Tiuj negroj, mi pensas, en sia lingvo juĝis: por kio vi al ni venis... </text:p>
      <text:p text:style-name="P13">— Kontraŭ mia volo, sed ne mem! — kriis Nikeforo. — Nin oni ne demandis, kial vi riproĉas? Mi fuĝus, sed ĉu tio estas facile farebla? </text:p>
      <text:p text:style-name="P13">Ievlev rigardis en la fenestron, rememoradis, ke li mem aŭdis pri sklavovendado en Londono, en Hago, en Amsterdamo, en Pilao de tieaj ŝipestroj kaj negocistoj: en havenaj tavernoj kun ĝino kaj konjako malligiĝadis la langoj, la maristoj fanfaronadis pri siaj aventuroj, pri oro, pri gemoj, akiritaj en foraj vojaĝoj... </text:p>
      <text:p text:style-name="P13">— Ĉu vi fuĝis poste? — demandis Semisadov. </text:p>
      <text:p text:style-name="P13">— Trifoje mi fuĝadis, sed malsukcese, pro kio estis mi punita severege: unuafoje oni sidigis min en feran kaĝon, kaj tiun kaĝon trifoje de la ŝipa jardo oni mallevadis sur ŝnurego en la maron. Mi ne esperis resti viva. La duan fojon mi estis kondamnita de la angla armatoro al kilumado. Antaŭ vespera aŭroro en haveno Dovero oni traigis ŝnuregon sub la kilo de nia ŝipo de unu flanko al la alia. La armatoro mem kun pipo en la dentoj eliris sur la pobferdekon — rigardi. Antaŭ liaj okuloj oni alligis min per ĉeno al la ŝnurego. Sep anglaj matrosoj kun rido prenis ĉi ŝnuregon, ĵetis min en la maron kaj komencis treni sub la kilo. Kiel kaj kio estis — mi ne memoras. Oni rompis al mi la kruron, kaj mi perdis konscion... </text:p>
      <text:p text:style-name="P13">Fuĝi mi sukcesis nur post duonjaro, en alia somero. En haveno Jarmuto vendis min germanaj matrosoj, ligitan, en <text:soft-page-break/>sako, al svedoj. En Norĉopingo, en la sveda reĝlando, fuĝis mi, por iri tra arbaroj al Tornio, kaj el tie al Kovdo kaj Kereto. Tamen tiel ne fariĝis, sed kaptis min militistoj kaj pelis kiel sklavon al Granda Kupra monto, kiu estas en lando Dalarno, al minejoj, sub la tero fosi kupran ercon. De tie nin katenitajn oni sendis en Danemoron — al feraj minejoj. Por nutrado oni donadis buljonon hordean kaj flanon same hordean — por unu mordo. Oni batadis per feraj bastonoj je fingro dikaj, tie mi iĝis sendenta. Renkontis mi tie rusojn, kaptitojn, kaj trovis por mi amikon — Saĉjon, li estis Kurska, de pafista regimento soldato. Kun li ni krucon kisis, ke ni foriros, ne vivos tiel. Kun li mi al galeroj trafis... </text:p>
      <text:p text:style-name="P13">— Ĉu tie vi aŭdis pri Arĥangelsko? </text:p>
      <text:p text:style-name="P13">— Pri Arĥangelsko mi, sinjoro, aŭdis pli frue, en urbo Gevlo, kie estis ekipata granda fregato. Tiu fregato, diris galeraj sklavoj, estas destinita por granda floto, kiu iros Arĥangelskon konkeri. Kaj tiam mi kaj Saĉjo petis iri al la fregato, esperante el ĝi elĵetiĝi, tamen oni nin ne prenis, sed nur knutis ĝis konsciperdo. Tamen la Sinjoro favoris nin, kaj nia galero iris en havenon Uleaborgon — ĝi veturigis tien iun personon. En la haveno fariĝis sur nia galero incendio kaj granda mortigo, multaj niaj pereis, kaj ankaŭ mia Saĉjo — mortis li en arbaro, en ŝtona ravino, post tago. Mortante, li donis al mi la leteron, por ke mi ĝin ĝisportu, se estos viva. Pri tiuj leteroj mi ankaŭ antaŭe aŭdis, bagnuloj ilin gardadis kiel la pupilon de sia okulo, sed mi vidi ilin ne havis okazon, kio estis tiuj leteroj. Tamen scias mi ĝuste, ke tiujn leterojn skribas niaj rusaj homoj, pro malica sorto trafintaj en la reĝlandon svedan. Al vi mi <text:soft-page-break/>ankoraŭ diros: iu kolivanano<text:bookmark text:name="xnoto-2-06-2-1"/><text:note text:id="ftn24" text:note-class="footnote"><text:note-citation>24</text:note-citation><text:note-body><text:p text:style-name="P2">Kolivano — antikva rusa nomo de Talino. <text:span text:style-name="T4">(trad.)</text:span></text:p></text:note-body></text:note> multan bonon faras, naskita de rusa patrino, kvankam Rusujon laŭdire li ne eĉ vidis. Aŭdis mi pri li, ke li estas taverna servisto kaj havas kuraĝon senmezuran. Ĉu vi pri li ne aŭdis? </text:p>
      <text:p text:style-name="P13">Silvestro Petroviĉ nenion respondis. </text:p>
      <text:p text:style-name="P13">— Ĉu vi silentas? Nu, tio, eble, estas prave, ke silentas... </text:p>
      <text:p text:style-name="P13">— Ĉu vi enterigis Saĉjon? — demandis Ievlev. </text:p>
      <text:p text:style-name="P13">— Enterigis, sinjoro, en la ravino, per ŝtonoj ĉirkaŭmetis la korpon de la ĵus forpasinta sklavo Dia kaj ekiris kiel pilgrimo ĝis la Sumaj ŝeroj mem. Al monaĥo de la Solovkia klostro mi malkovriĝis — de kie mi iras kaj ke leteron kunhavas kaŝitan. La prioro min benis kun tuta hasto iri al Arĥangelsko. Oni donis al mi velboaton monaĥejan kaj ĉi tien veturigis... </text:p>
      <text:p text:style-name="P13">Nikeforo eksilentis. Semisadov ekstaris de sia ŝtipo, demandis, pensante pri alio: </text:p>
      <text:p text:style-name="P13">— Kion do pri la vakso ni faros, Silvestro Petroviĉ? </text:p>
      <text:p text:style-name="P13">La kapitan-komodoro skuis la kapon, forpelante malgajajn pensojn, same leviĝis. Ili eliris el la domo kune. Sidante sur perono, inĝeniero Rezen estis lunĉanta. </text:p>
      <text:p text:style-name="P13">— Vi irus al Manjo! — diris Ievlev. — Ŝi manĝigos. Ĉu bone estas sekaĵon manĝi? </text:p>
      <text:p text:style-name="P13">Rezen subridis, diris, ke ĝi taŭgas. </text:p>
      <text:p text:style-name="P13">— Ĉu kanonoj el Moskvo venis? </text:p>
      <text:p text:style-name="P13"><text:soft-page-break/>— Fusiloj venis kaj muskedoj, da grenadoj du ĉaroj grandaj. Da kanonoj ankoraŭ estas malmulte. </text:p>
      <text:p text:style-name="P13">— Ĉu fusiloj estas bonaj? </text:p>
      <text:p text:style-name="P13">Rezen respondis, ke bonaj — por miro. Antaŭe tiajn oni ne faradis. Kaj la muskedoj estas bonaj, malpezaj, oportunaj, ne malpli bonaj, ol la Lieĝaj. </text:p>
      <text:p text:style-name="P13">Semisadov estis fumanta flanke. Ievlev nelaŭte demandis Rezen-on: </text:p>
      <text:p text:style-name="P13">— Kio pri la veneciano? </text:p>
      <text:p text:style-name="P13">— Ja la samo! — respondis Rezen. — De la mateno li kriis al mi, ke li nepre devas esti en la urbo... </text:p>
      <text:p text:style-name="P13">Malgraŭ tio, ke ili parolis en la germana, Silvestro Petroviĉ ankoraŭ mallaŭtigis la voĉon: </text:p>
      <text:p text:style-name="P13">— Ne lasu, kiel ajn li bruu... </text:p>
      <text:p text:style-name="P13">— Mi ne lasas! Sed tiel longe ne povas daŭri. Unu fojon mi ne lasis, ankoraŭ fojon ne lasis, poste same ne lasos... </text:p>
      <text:p text:style-name="P13">— Al mi ordonu iri, se li krios... Ni iru, ferdekestro! </text:p>
      <text:p text:style-name="P13">Semisadov ridetis — unu apogas sin sur bastono, la alia estas sur ligna kruro... </text:p>
      <text:p text:style-name="P13">— Kial vi tro gajas? — demandis Silvestro Petroviĉ. </text:p>
      <text:p text:style-name="P13">— Mi rigardis al vi kaj al mi. Jen ankaŭ vi estas kun bastono... </text:p>
      <text:p text:style-name="P13">— Ne gravas! — diris Silvestro Petroviĉ. — La svedon ni venkos, tiam mi ankaŭ la bastonon forĵetos... </text:p>
      <text:p text:style-name="P13"><text:soft-page-break/>Sur fortresaj muroj knaradis neŝmiritaj pulioj, kanonistoj per ĉenoj trenadis supren korbojn kun kuglegoj por kanonoj, gispotojn kun pulvaj ŝargoj, afustojn. Pafistoj estis ŝanĝantaj gardantarojn sur la angulaj fortresaj turoj, sur la korto tondradis ĉaroj kun ŝtono, kun traboj, kun tabuloj. Barbaj masonistoj el Solviĉegodsko, ĉarpentistoj kaj lignaĵistoj el Mezeno, forĝistoj el Vjatko, terfosistoj el Ustjugo, Totjmo, el vilaĝoj kaj bienoj, fiŝistoj kaj bestoĉasistoj enbatadis fostojn, faradis embrazurojn, metadis baraĵojn, argiladis fornojn sub la fortresaj muroj, por en tiuj fornoj boligi peĉon, bruligi per ĝi la malamikon. Metiistoj el Arĥangelsko samtie, en la fortresa korto, riparadis kaj forĝadis nove hokojn por ŝipsturmado, lancojn, madzojn, akrigadis matrosajn tranĉilojn kaj sabrojn. El la Kanona korto sur barkoj kaj boatoj oni senfine alveturigadis ĉion, kio estis tie: malnovan kaj novan, rompitan kaj netuŝitan. Ĉion oni ordigadis ĉi tie, — ĝi taŭgos en la estonta batalo... </text:p>
      <text:p text:style-name="P13">En kalka polvo, en grincado de segiloj, en bruego, samtie, sub la fortresaj muroj, apud siaj edzoj, edzinoj luladis infanojn, manĝigadis ilin per supo, kuirita sur la samaj lignofajroj, sur kiuj la metiistoj fandadis plumbon kaj stanon, kantadis al la beboj malgajajn kantojn: </text:p>
      <text:p text:style-name="P8">Baj-baj, baj-baj, Dio donu, estos gaj',<text:line-break/>Donu pli rapide, donu ne inside,<text:line-break/>Baj-baj, lu-lu, jam hodiaŭ ne vivu plu,<text:line-break/>Morgaŭ estu vi en tombo,<text:line-break/>Portos tien vin kolombo,<text:line-break/>Por patrin' estos facile,<text:line-break/>Kaj por vi estos trankvile,<text:line-break/><text:soft-page-break/>Varme estos al kruretoj,<text:line-break/>Bone estos al kapeto. </text:p>
      <text:p text:style-name="P13">Semisadov balancis la kapon, kriis: </text:p>
      <text:p text:style-name="P13">— Kion vi kantas, stulta kapo! </text:p>
      <text:p text:style-name="P13">— Kaj vi min ne instruu! — kolere respondis la virino. </text:p>
      <text:p text:style-name="P13">Semisadov diris al Ievlev nelaŭte: </text:p>
      <text:p text:style-name="P13">— Tro suferas la popolo, Silvestro Petroviĉ. Ĉu eblus nutri pli bone? </text:p>
      <text:p text:style-name="P13">— Sed kie preni la nutron? — demandis Ievlev. — En la maron fiŝistoj ne iras, ĉiuj estas por laboro enpelitaj, en la tuta ĉirkaŭaĵo oni ne plugis, ne semis... </text:p>
      <text:p text:style-name="P13">— Mortas multaj, — ree diris Semisadov. — Febro mortigas, ankaŭ skorbuto. Se iu ekmalsanis — per ŝelo ne multe resaniĝos... </text:p>
      <text:p text:style-name="P13">Silvestro Petroviĉ kunpremis la dentojn, iris, ne returniĝante al Semisadov. Apud la tenejo kun militaj provizaĵoj li diris: </text:p>
      <text:p text:style-name="P13">— Venu al mi en la domon poste, mi donos monon, en Arĥangelsko en bazaro aĉetu tripon. Pli freŝan serĉu. Brasiksupon oni kuiros por la laborantoj... </text:p>
      <text:p text:style-name="P13">Semisadov morne respondis: </text:p>
      <text:p text:style-name="P13">— Ĉu tio helpos, Silvestro Petroviĉ? Nu, tagon aŭ du, kaj poste kio? Ree malsato? Ŝtelantoj abundas... </text:p>
      <text:p text:style-name="P13"><text:soft-page-break/>— Ni pendumados! — diris Ievlev. — La kapojn al ŝtelantoj hakos. Hodiaŭ ni ne povas ŝerci! Se troviĝis tia homo, kiu priŝtelas laborantojn, maŝon sur lian kolon, kaj fino... </text:p>
      <text:p text:style-name="P13">Li elprenis el la poŝo grandan ŝlosilon, ordonis al gardisto deiri, malŝlosis pezan pordon. Semisadov fajfis per du fingroj, al la fajfo alkuris la teneja intendanto. Ili komencis mezuri restintan vakson. Dum ili mezuradis, Semisadov diris: </text:p>
      <text:p text:style-name="P13">— Ĉiun ja ne eblas pendumi sur branĉo, Silvestro Petroviĉ. Se iu estas malbona kaj groŝojn ŝtelas — tiun pendumi estas simpla afero. Sed se iu por ŝtona palaco oron akiras — kiel lin kapti? Glita, mi pensas... </text:p>
      <text:p text:style-name="P13">— Pri kio vi diras? — demandis Ievlev. </text:p>
      <text:p text:style-name="P13">— Vi mem scias... </text:p>
      <text:p text:style-name="P13">— Tro parolema vi iĝis, ferdekestro! — diris Silvestro Petroviĉ. — La lango tro longas... </text:p>
      <text:p text:style-name="P13">— La popolo diras, ne mi sola! — subridis Semisadov. </text:p>
      <text:p text:style-name="P13">— Sufiĉas! — ordonis Ievlev. </text:p>
      <text:p text:style-name="P13">Semisadov eksilentis. Lia vizaĝo iĝis fermita. Kiam Ievlev foriris el la tenejo kaj liaj paŝoj mallaŭtiĝis malproksime, la intendanto diris flustre: </text:p>
      <text:p text:style-name="P13">— Atentu, ke nian vojevodon oni, pardonu Dio, ne murdu iel. Koleras la popolo ĉie... </text:p>
      <text:p text:style-name="P6"/>
      <text:h text:style-name="P5" text:outline-level="3"><text:bookmark-start text:name="__RefHeading___Toc7228_2093700941"/><text:soft-page-break/>3. Ankoraŭ spiono!<text:bookmark-end text:name="__RefHeading___Toc7228_2093700941"/></text:h>
      <text:p text:style-name="P13">Fortresaj gardantaroj staris supre kaj malsupre laŭ Dvino sur tuta longo de la insulo Lapominka, sur kiu estis konstruata la citadelo. En malfronto de la fortreso, tie, kie etendiĝis ŝlimaj marĉoj, en putraj valoj, Ievlev ordonis konstrui du gardoturojn. Tie tagnokte deĵoradis soldatoj, kiujn ekzercadis Atanazio Petroviĉ Krikov. Li ankaŭ estris la tutan gardon de la konstruado de la citadelo kaj sur la Lapominka insulo kaj sur Dvino, kie estis elektita konstanta gardantaro el matrosoj, kiuj havis kvar oportunajn por tia afero rapidajn boatojn. Fremdulojn al la fortreso ili ne allasadis senescepte. Se iu iris per remiloj sur akvo, ili ordonadis levi la remilojn, se per velo — el malproksime ili faradis avertan pafon — haltu! Sur fortresaj velboatoj, kiuj veturigadis el la urbo brikojn, ŝotron, hakitan ŝtonon, feron, kalkon, argilon, najlojn, batalajn provizaĵojn, estis malgrandaj identigaj vimploj, sed ankaŭ la vimplojn ili ne tro fidis, pridemandadis la rudristojn laŭnome, priserĉadis la ŝarĝon, deprenadis permesan etikedon. Nur tiam la ŝipo estis allasata al la bordo. Ankaŭ ĉi tie staris gardantaj matrosoj en trikitaj ĉapoj, kun sabroj, severaj kaj neparolemaj. </text:p>
      <text:p text:style-name="P13">La velboato de la vojevodo aliris la Lapominkan insulon nelonge antaŭ vespero, kiam tamburoj en la fortreso jam finis bati ŝanĝon de skipo por laborantoj. El malproksime kuracisto Loftus rimarkis nenion specialan: la citadelo estas granda, kun eksteraj bastionoj, kun batalaj turoj, sur unu el kiuj jam flirtis, klakante sub vento, mara flago. Poste trans betuloj videblis levponto, sur kiu navedis ĉarpentistoj kun hakiloj kaj de kie aŭdiĝis batoj de marteloj — forĝistoj estis streĉantaj ferajn ĉenojn. Nenion pli Loftus sukcesis vidi, ĉar gardanta matroso <text:soft-page-break/>sen ajna ĝentileco prenis lin per siaj krudaj fingroj je la nazo kaj turnis lian kapon al alia direkto. </text:p>
      <text:p text:style-name="P13">— Tien rigardu, — ordonis li kun subrido. — Kaj al la fortreso ne rigardu — vi pekos! </text:p>
      <text:p text:style-name="P13">Loftus stamfis, kriis, la matroso trankvile minacis: </text:p>
      <text:p text:style-name="P13">— Ĉu vi insultos, malĝentilulo? En holdon mi vin sidigos, tie estas pli malvarme... </text:p>
      <text:p text:style-name="P13">La kuracisto eksilentis. Super Dvino estis zumantaj kuloj, ili dolore pikadis. La velboato estis malrapide balanciĝanta sur la akvo, el la citadelo aŭdiĝis sono de trumpeto, poste ree ĉio eksilentis. </text:p>
      <text:p text:style-name="P13">— Ĉu vi longe tenos min ĉi tie? — demandis la kuracisto. </text:p>
      <text:p text:style-name="P13">— Sed ĉu via afero estas urĝa? — kompate demandis la matroso. </text:p>
      <text:p text:style-name="P13">Loftus entuziasme klarigis, ke la afero estas treege urĝa, en la citadelo estas multaj malsanuloj, necesas ilin kristane kompati, faciligi iliajn suferojn. Krom tio, en la citadelo estas homo nomata Nikeforo — granda suferanto. La princo-vojevodo ordonis helpi... </text:p>
      <text:p text:style-name="P13">— Kompatas vi niajn fratojn, certe! — sarkasme diris la matroso. — Nur vin ni esperas... </text:p>
      <text:p text:style-name="P13">Ĉirkaŭe oni malice ekridis. Loftus alpremis la manojn al la brusto, diris tekston el la Sankta skribo — pri la bonkoreco. </text:p>
      <text:p text:style-name="P13">— Prefere ŝtopiĝu! — konsilis al li iu per kruda voĉo. </text:p>
      <text:p text:style-name="P13"><text:soft-page-break/>La kuracisto ofendite eksilentis, frapante kulojn sur la kolo kaj la vangoj. Tutan nokton li pasigis sub aresto en ligna budo, konstruita super Dvino mem. Li deziris trinki, sed akvon el tino, staranta sur benko, la kuracisto abomenis. Panon, kiun oni alportis al li, li same ne manĝis. Aliaj, kiuj estis arestitaj de la gardantoj, manĝis panon, trinkis akvon kaj kuŝiĝis dormi. Sed la kuracisto ne dormis, flustrante insultojn, kiujn li diros al la impertinenta kapitan-komodoro. Sed la insultojn diri li ne sukcesis. </text:p>
      <text:p text:style-name="P13">Matene oni elkondukis lin al la oficiro. La kapitan-komodoro, sidiĝante en velboaton, diris al li, ke ĉi tie kuracisto ne havas aferojn, ke fremdlandanojn li ĉi tien ne enlasos tute kaj ke la kuracisto forgesu ĉi tien la vojon por eterne sub minaco de terura morto. </text:p>
      <text:p text:style-name="P13">— Sed la princo-vojevodo mem direktis min al via moŝto! — en la angla ekkriis Loftus. </text:p>
      <text:p text:style-name="P13">— Ĉi tie mi estas estro! — ruse respondis Ievlev. </text:p>
      <text:p text:style-name="P13">— La vojevodo estas estro super vi. </text:p>
      <text:p text:style-name="P13">La oficiro silentis iom, kun subrido rigardante al Loftus. </text:p>
      <text:p text:style-name="P13">— Mi devas esti en la fortreso. </text:p>
      <text:p text:style-name="P13">— Vi ne estos en la fortreso. Forveturu kaj forgesu la vojon ĉi tien, alie al vi estos tute malbone... </text:p>
      <text:p text:style-name="P13">Kaj la oficiro turniĝis al la kampuloj, kiuj noktis kune kun Loftus en la budo. La kampuloj riverencis malalte, la oficiro ordonis liberigi ilin. La kuracisto plu ne moviĝis de sia loko. Tiam la oficiro diris: </text:p>
      <text:p text:style-name="P13"><text:soft-page-break/>— He, knaboj, sidigu lin en la velboaton! </text:p>
      <text:p text:style-name="P13">Du matrosoj de grandega alto aliris lin, prenis je la ŝultroj. Loftus, perdinte sinregadon, elturniĝis, deziris batali. Tiam oni puŝis lin pli forte. Lia peruko falis, la matrosoj kaj la kampuloj laŭte ridegis. De sur citadela turo la malhonoron de la kuracisto vidis inĝeniero veneciano Georgo Lebanius... </text:p>
      <text:p text:style-name="P13">— Ho, moroj de moskvianoj! — diris li poste al Rozen. — Kiel ili agis, tiuj matrosoj, kun kompatinda kuracisto, veninta ĉi tien pro mizerikordo. </text:p>
      <text:p text:style-name="P13">Jegoro Rezen mallarĝigis la okulojn, diris moke: </text:p>
      <text:p text:style-name="P13">— Ĉi tie, sinjoro Lebanius, ĉiu fremdlandano estas spiono. Atendu, iam la kapoj falos de la ŝultroj, elĉerpiĝos la pacienco de la rusoj... </text:p>
      <text:p text:style-name="P13">La veneciano levis la ŝultrojn. Jegoro Rezen senzorge zumadis kanteton pri du amantaj koroj, mezuradis per cirkelo distancon de la ĉefa kanona remparo ĝis la rivera ŝanelo, diris kvazaŭ interalie: </text:p>
      <text:p text:style-name="P13">— Mirinda estas la homa naturo. Pro ajna kaŭzo ni pretas ĉiel insulti sovaĝecon de moroj moskviaj, sed kiu el ni miras pri tio, ke vendas kleraj niaj eŭropanoj animojn homajn? Antaŭ nelonge vi, al mia rakonto pri suferoj kaj turmentiĝoj de tiu galera kaptito, kiu kuŝas en la hospitalo, bonvolis esprimiĝi, ke vi ne vidas en lia sorto ion ajn rimarkindan; la rakonto pri vendado de negroj, kiun prezentis al vi la kapitan-komodoro, per nenio vin ŝokis. Sed tio, ke oni forpelis el ĉi tie kiel favan hundon ankoraŭ unu senfaran kuraciston — afliktas vian koron... </text:p>
      <text:p text:style-name="P13"><text:soft-page-break/>Rezen ree ekfajfis, metis numerojn de kanonoj sur la remparo, netigis la desegnaĵon kaj, forgesinte ĝin sur la tablo, eliris en la fortresan korton. La veneciano ĵetis rigardon post li, enrigardis en la desegnaĵon, pensis iom, elprenis el la poŝo notlibreton en dika porkleda bindaĵo kaj, tenante ĝin en la manoj, komencis fari notojn per ansera plumo. En tiu ĉi momento Rezen neaŭdeble aperis en malalta fenestro. La veneciano ne rimarkis, ne atendis lin el tie. Rezen rigardis longe, kunpreminte la lipojn, kunmetinte la manojn sur la brusto, rigardis ĝis kiam la veneciano kaŝis la notlibreton. </text:p>
      <text:p text:style-name="P13">Poste li trankvile eniris en la ĉambron, eksidis sur la benkon, etendinte la krurojn en fiŝistaj botoj, kaj komencis plenigi sian argilan pipon per nigra forta tabako. La veneciano estis desegnanta mallevan meĥanismon por ĉena citadela levponto. </text:p>
      <text:p text:style-name="P13">— Donu al mi vian notlibreton en porkleda bindaĵo! — trankvile diris Rezen. </text:p>
      <text:p text:style-name="P13">La veneciano komencis paliĝi. </text:p>
      <text:p text:style-name="P13">— Mi bezonas vian notlibreton! — ripetis Rezen. </text:p>
      <text:p text:style-name="P13">La veneciano faligis ortilon, lia vizaĝo iĝis cindrokolora. Ievlev en la pordo diris al iu, kiu venis kune kun li: </text:p>
      <text:p text:style-name="P13">— Kaj sub la fenestron gardanton starigu. Por ke neniu ĉi tien venu! </text:p>
      <text:p text:style-name="P13">La inĝeniero falis sur la genuojn. Li skuiĝadis kaj longe ne povis elparoli eĉ unu vorton. Silvestro Petroviĉ ne urĝis lin, atendis. Jegoro Rezen estis fumanta sian pipon, rigardis flanken. </text:p>
      <text:p text:style-name="P13"><text:soft-page-break/>— Ĉu kanona majstro Reger Ripley apartenas al via komunumo? — demandis Ievlev. </text:p>
      <text:p text:style-name="P13">— Mi kaj li — jes! — diris la veneciano. — Li kaj mi. </text:p>
      <text:p text:style-name="P13">— Kiu staras super vi? </text:p>
      <text:p text:style-name="P13">— Tiu malestas. Li forveturis kaj ne revenis. </text:p>
      <text:p text:style-name="P13">— Ĉu kuracisto Des-Fonteines? </text:p>
      <text:p text:style-name="P13">— Kuracisto Des-Fonteines. </text:p>
      <text:p text:style-name="P13">Silvestro Petroviĉ nehaste, folion post folio, trarigardadis la notlibreton de la veneciano. Jen estas desegnita cigno, tamen tio estas ne cigno, sed la Novdvina citadelo. Per rigardo de konstruisto li kaptis precizecon de notitaj ampleksoj: herbo — tio estas la norda, orienta kaj suda flankoj de la fortreso, kie oni fosas nun akvajn foskavojn. Jen ankaŭ larĝo de la foskavoj estas notita en la angulo de la paĝo — tri klaftoj. Jen dometo kun fenestrokadroj kaj ŝutroj — kvazaŭ bagatela bildeto, sed tio estas ne bildeto, tio estas la fortresa duonluno<text:bookmark text:name="xnoto-2-06-3-1"/><text:note text:id="ftn25" text:note-class="footnote"><text:note-citation>25</text:note-citation><text:note-body><text:p text:style-name="P2">Duonluno — speco de fuorto en formo de angulo, starigita ekster fortikaĵo por regi pordon aŭ kurtinon (PIV) <text:span text:style-name="T4">(trad.)</text:span></text:p></text:note-body></text:note>... </text:p>
      <text:p text:style-name="P13">— Por kio venis ĉi tien fremdlandano Henriko Swenberg? — demandis Ievlev. </text:p>
      <text:p text:style-name="P13">La veneciano ne sukcesis respondi, tiel skuis lin tremo. </text:p>
      <text:p text:style-name="P13">— Parolu! — kriis Silvestro Petroviĉ. — Parolu, aŭ mi mortigos vin tuj ĉi tie! </text:p>
      <text:p text:style-name="P13">La veneciano ekparolis, plorante kaj singultante: li ankoraŭ nenion sukcesis sendi el tio, kio estas ĉi tie en la libreto. Aŭ <text:soft-page-break/>preskaŭ nenion. Tre malmulte, ĉiuokaze... Henriko Swenberg estis arestita antaŭ ol intervidiĝi. </text:p>
      <text:p text:style-name="P13">Ievlev aŭskultis ne interrompante, lia vizaĝo kun malmilda falto ĉe la buŝo estis speciale pala, la bluaj okuloj sendeŝire rigardis al la veneciano. Trans la malfermita fenestro Dvina vento estis levanta kalkon, en nuboj de kalka polvo kvar ŝtontajlistoj traportis sur viŝtukoj malkovritan ĉerkon, el kiu elstaris blonda barbeto de Gabĉjo Ĥlopotov, mortinta hodiaŭ en la fortresa hospitalo pro brusta malsano. Post la mortinto, plorkriante, kaptante la ĉerkon per la manoj, iris nudkapa virino — la vidvino, kuiristino de la brigado. Maljuna fortresa popeto, en verdiĝinta ornato, moviĝinta sur unu ŝultron, en skufio<text:bookmark text:name="xnoto-2-06-3-2"/><text:note text:id="ftn26" text:note-class="footnote"><text:note-citation>26</text:note-citation><text:note-body><text:p text:style-name="P2">Skufio — kapvesto, uzata de ortodoks-kristanaj klerikoj kaj monaĥoj: ronda, mola ĉapeto, kies faldoj kreas ĉirkaŭ la kapo krucan signon. <text:span text:style-name="T4">(trad.)</text:span></text:p></text:note-body></text:note>, malfirme metante la malsanajn piedojn, estis svinganta la incensilon kaj streĉe kantanta funebran preĝon. Kaj la vivo en la fortreso estis okazanta siavice — batiĝadis fostoj, ŝrikadis segiloj, tondradis marteloj de forĝistoj. </text:p>
      <text:p text:style-name="P13">— Iru, Jegoro, mi ĉi tie sola sukcesos! — diris Ievlev. </text:p>
      <text:p text:style-name="P13">Rezen eliris, ferminte post si la pordon. Ievlev plu aŭskultadis, ĉu alportos vento la maljunulan voĉon de la popeto, akompananta en la lasta vojo Gabĉjon Ĥlopotov-on. Sed pro ŝrikado de segiloj kaj tondrado de feritaj radoj en la korto jam nenio estis aŭdebla. </text:p>
      <text:p text:style-name="P13">La veneciano plu parolis, — nun li ne povis halti. </text:p>
      <text:p text:style-name="P13"><text:soft-page-break/>— Jam en tiuj tempoj, kiam mi nur intencis veturi en la barbaran Moskvion, — aŭdis Ievlev, — jam tiam, kiam miaj proksimuloj ne konsilis iri al tiom danĝera vojaĝo... </text:p>
      <text:p text:style-name="P13">Silvestro Petroviĉ, senmove rigardante al la veneciano, elprenis el la larĝa brusta poŝo pistolon, palpe ŝutis en la kulason pulvon... La veneciano kankre ekiris al la pordo, kriis, svingis la manojn. Ievlev levis la manon, celis, liaj bluaj okuloj rigardis senkompate, kaj la veneciano subite eksilentis, komencis malleviĝi sur la genuojn... </text:p>
      <text:p text:style-name="P13">La pordon oni abrupte tiris el la vestiblo, Ievlev ne sukcesis pafi. Per larĝaj paŝoj en la ĉambron eniris Krikov, ĉirkaŭrigardis, prenis la pistolon el la manoj de Silvestro Petroviĉ, donis al li trinki akvon. La venecianon oni forkondukis. </text:p>
      <text:p text:style-name="P13">— Nur mirakle mi lin ne mortigis! — diradis Ievlev, trankviliĝante. — Mirakle! Barbara Moskvio, ĉu? Barbara! Pro tio, ke kaftanojn ni portas aliajn, pro tio, ke ni manĝas ne laŭ ilia maniero. Kaj kiu nin nomas barbaroj? Spiono, homo sen honoro kaj konscienco. Ho, Atanazio Petroviĉ, duoble ni nin gardu ol antaŭe, duoble, trioble, kvaroble. Alie — pereo... </text:p>
      <text:p text:style-name="P13">Atanazio Petroviĉ silentis, aŭskultis, en liaj okuloj lumis simpatio. </text:p>
      <text:p text:style-name="P13">— Laciĝis mi! — diris Ievlev. — Estas timinde ne kredi, sed necesas. Nun mi kuraciston forpelis, de la vojevodo kuracisto venis, mi ne kredis, kaj prave ne kredis. La veneciano konfesis: ĝuste la antaŭa kuracisto estis ĉe ili la estro... Ĉio ĉirkaŭe estas <text:soft-page-break/>subaĉetita. Kaj niaj homoj ĉi tie mortas, nutri ilin ni ne havas per kio, nutromono mankas. Kion fari, Atanazio Petroviĉ? </text:p>
      <text:p text:style-name="P13">Krikov silentis, lia vizaĝo same estis laca, nerazita; la botoj, la rajdpantalono, la mantelo — en koto. </text:p>
      <text:p text:style-name="P13">— Kiel ni vivos do? — demandis Ievlev. </text:p>
      <text:p text:style-name="P13">Krikov respondis ne tuj, rakontis, ke en la urbo estas malbone, cirkulas tia onidiro, ke kvazaŭ la fremdlandanoj intencas kune kun la vojevodo princo Prozorovskij ĉiujn rusojn ekstermi, por tio ili siajn gastejojn ĉirkaŭfosas, novajn palisarojn metas, en sia preĝejo ekstertempe preĝas. Diras oni ankoraŭ, ke dumaano Larionov kun kancelarianoj sekrete homojn arestas kaj tiuj homoj sub torturoj aliajn homojn denuncas, la arestejo estas plena, kaj la Arĥangelska popolo atendas terurajn ekzekutojn. Diras oni ankaŭ pri la vojevodo, ke li intence fiŝistojn en la maron ne lasas, por ke ili fiŝon ne provizu, sed per kio oni sin nutru, se ne per fiŝo? Ĉevala heroldo senĉese tra Arĥangelsko rajdas kaj de la cara nomo krias vojevodan ukazon: en la maron por gardo kontraŭ svedaj militistoj neniu iru sub minaco de knuto, pendigilo kaj maŝo. </text:p>
      <text:p text:style-name="P13">— Ĉu maŝo? — redemandis Ievlev. </text:p>
      <text:p text:style-name="P13">— Maŝo, mi mem aŭdis, Silvestro Petroviĉ, per la propraj oreloj. </text:p>
      <text:p text:style-name="P13">— Azovo damnita! — nelaŭte diris Ievlev. — Ekde tiam li tian potencon prenis, ekde Azovo... </text:p>
      <text:p text:style-name="P13">Li krakis per la fingroj, leviĝis de la benko: </text:p>
      <text:p text:style-name="P13"><text:soft-page-break/>— Ni iru, Atanazio Petroviĉ, en la urbon. Viajn homojn prenu, kiuj estas pli inteligentaj. Kaj ankaŭ mi matrosojn prenos... </text:p>
      <text:p text:style-name="P13">Krikov atendis ĉe la pordego de la citadelo. Ievlev eniris en sian domon, al la edzino. Manjo estis knedanta paston, la knabinoj ludis sur la planko kun ĉifonpupoj. Silvestro Petroviĉ brakumis la edzinon je la ŝultroj, rigardis en ŝiajn helajn okulojn, diris flustre, por ke la infanoj ne aŭdu: </text:p>
      <text:p text:style-name="P13">— Kaj mi, Manjo, ĵus preskaŭ murdis homon... </text:p>
      <text:p text:style-name="P13">La okuloj de Manjo rondiĝis, la brovoj timigite tremeris: </text:p>
      <text:p text:style-name="P13">— Ĉu vi veron diras? </text:p>
      <text:p text:style-name="P13">— Mi ŝercas, ŝercas! — rapide respondis li. — Sed nur la ŝercoj ne finiĝu malbone... Ho, Manjo... </text:p>
      <text:p text:style-name="P6"/>
      <text:h text:style-name="P5" text:outline-level="3"><text:bookmark-start text:name="__RefHeading___Toc7230_2093700941"/>4. Malfacila vivo<text:bookmark-end text:name="__RefHeading___Toc7230_2093700941"/></text:h>
      <text:p text:style-name="P13">Ĉe la Resurekta kajo, ĉirkaŭbarita nun en atendo de svedaj militistoj per baraĵoj, sub minacaj tuboj de kanonoj ĉene staris pafistoj de vojevodo Prozorovskij, multaj kun arkebuzoj, iuj kun muskedoj. Estis komerca tago — laŭ Dvino estis irantaj barkoj, velboatoj, platboatoj. Albordiĝi estis permesite nenie, krom al la Resurekta kajo. Ĉi tie, en malvarmeto, staris tablo, ĉe la tablo oscedadis kancelariano Abrosimov. Unue Ievlev kaj Krikov eĉ ne komprenis, por kio estas starigita strikta gardo kaj kiaj krioj aŭdiĝas el la amaso de pafistoj. Ili aliris pli proksime, disigante, dispuŝante homojn kun timigitaj vizaĝoj. Kancelariano Abrosimov riverencis, klarigis, ke oni laŭvole <text:soft-page-break/>barbojn ne fortranĉas, la bojaro ordonis hodiaŭ tranĉi per forto. Samtie sur la genuoj staris tajloro kun tondilo — tranĉadis kaftanojn super la genuoj, kiel estis dirite en la ukazo. Al la tajloro estis moviĝanta vico, la viroj suspiradis, unu nelaŭte plendis al Ievlev: </text:p>
      <text:p text:style-name="P13">— Malbone estas, sinjoro. Kiu havas plenan monujon — tiu liberiĝos per pago, pagu pro barbo kaj pro kaftano kaj iru promeni, sed por ni estas pereo... </text:p>
      <text:p text:style-name="P13">Matrosoj, dogansoldatoj estis morne rigardantaj al la viroj, al la plorantaj virinoj. Unu virinon pafistoj ektrenis per forto el velboato, ŝi renversis la korbon; la cepaj bulboj, kiujn ŝi estis veturiginta al la bazaro, elŝutiĝis en la riveron. Viro en boato, ekvidinte, kio okazas, depuŝis sin per hokstango. La pafistoj ekkuris post li sur malprofundaĵoj, ektrenis lin je la barbo, la viro komencis batiĝi, al li oni ŝnuris la manojn. </text:p>
      <text:p text:style-name="P13">— Ne laŭ bono vi faras, kancelariano! — kriis Ievlev. — Ne taŭgas tiel! Bone, mi trovos tempon, tiam ni parolos! </text:p>
      <text:p text:style-name="P13">La kancelariano ofendiĝis, lia vizaĝo sulkiĝis, li ekparolis per akra, ploranta voĉo: </text:p>
      <text:p text:style-name="P13">— Ne laŭ bono, sinjoro? Sed kiel laŭ bono fari, instruu! Kie monon preni por via citadelo? Nutromonon ĉu el Moskvo oni sendas? Al la Kanona korto kiu pagos? Ĉu Abrosimov kaj Gusev? Kaj kie ili prenu? Ne, vi atendu, vi la vorton diris, do vi respondon aŭskultu. Ĉu panmonon doni al pafistoj estas ordonite? Sed kie ĝin preni? Soldatoj, kiuj al la sveda militiro estis rekrutitaj — ĉu al iliaj infanoj kaj orfoj po dek kopekoj pagi necesas? Sed kie preni? </text:p>
      <text:p text:style-name="P13"><text:soft-page-break/>— Ŝtelu malpli! — diris Krikov. — Jen kiajn domojn vi ĉiuj por vi konstruis — palacojn, sed ne domojn... </text:p>
      <text:p text:style-name="P13">Abrosimov suspiris: </text:p>
      <text:p text:style-name="P13">— Kiu por Dio ne estas pekulo? Kiu por avino ne estas nepo? </text:p>
      <text:p text:style-name="P13">— Jen, ne pekulo, tamen la peko ja tro grandas! </text:p>
      <text:p text:style-name="P13">La kancelariano ree suspiris pente. </text:p>
      <text:p text:style-name="P13">— Suspiru, suspiru, avina nepo! </text:p>
      <text:p text:style-name="P13">Kiam ili preteris la kajon, Krikov diris penseme: </text:p>
      <text:p text:style-name="P13">— Sed li ja ne mensogas, Silvestro Petroviĉ. Ŝtelado certe estas, kion la vojevodo ne prenis — tion ili plukos, pri tio eĉ ne indas dubi, sed pri la citadelo, kaj la Kanona korto, kaj la panmono, kaj pri la orfaj kopekoj — ĉio estas ĝusta!.. </text:p>
      <text:p text:style-name="P13">Ievlev iris mallevinte la kapon, peze apogante sin sur la bastono. </text:p>
      <text:p text:style-name="P13">— Mono ja tute mankas! — estis diranta Krikov. — Vi, kapitan-komodoro, en la urbo estas malofte, sed en la bazaro nun, ĉu vi scias, kia mono cirkulas? Oni dishakas moneron je kvar partoj — jen al vi pago. Kaj anstataŭ arĝento ledajn markojn oni faris. Kiam Arĥangelskon oro aŭ arĝento atingas — tiam ĝi tuj malaperas: fremdlandanoj kaptas. </text:p>
      <text:p text:style-name="P13">Subleŭtenanto Ĥagajo Pustovojtov kolere enmiksiĝis: </text:p>
      <text:p text:style-name="P13">— Tute vivi ne eblas, sinjoro kapitan-komodoro. Plorĝemas la popolo. Pro banejo en ĉi jaro rublon kaj sep altinojn oni prenas, pro kelo — rublon, pro fumo — dek kopekojn, pro <text:soft-page-break/>falintaj branĉoj — kvin duonkopekojn, pro akrigado de hakilo — dek kopekojn. Kie tion oni aŭdis? Kaj se vi mem hakilon akrigos — ricevu bastonbatojn: la fiskon, oni diras, vi priŝtelis. Dek kopekojn, li diras, por orfoj pro la sveda militiro, ĉu vi aŭdis? Eĉ unu kopekon ankoraŭ oni ne donis, kaj kiu vidvino pro fumo, aŭ pro kelo, aŭ pro banejo ne pagis — tiun oni arestas kaj bastonas al la kruroj, por ke ŝi pagu impostojn. Kiel homoj vivu? Fiŝistojn nun en la maron oni neniujn ellasas, kaj barkan monon oni prenas po tri rubloj por fiŝkaptilo... </text:p>
      <text:p text:style-name="P13">Ievlev iris, penante ne renkontiĝi per la okuloj kun Ĥagajo. Sur la mallarĝa Kanona strato Dvina vento pelis polvon, cindron. Nemalproksime trans palisbarilo du voĉoj estis elkantantaj koleran kanton: </text:p>
      <text:p text:style-name="P8">Ne por mi, bravul', prizon' konstruiĝis,<text:line-break/>Por mi sola, bravul', estas taŭga:<text:line-break/>Sidas en ĝi mi, bravulo, tridek jarojn<text:line-break/>Tridek jarojn kaj tri jarojn ankoraŭ... </text:p>
      <text:p text:style-name="P13">— Gaje ni vivas! — diris Krikov. </text:p>
      <text:p text:style-name="P13">— Ja pli gaje ne eblas! — respondis Ĥagajo Pustovojtov. </text:p>
      <text:p text:style-name="P13">Renkonten, silentemaj, severe kunpreminte la lipojn, trairis lokaj negocistoj — bremenanoj, holandanoj, angloj, en ŝtrumpoj, en ŝuoj kun bantoj. Pastro Fritsch orgojle riverencis al Ievlev, anglo Martus haltis por mallonga peto. La dogansoldatoj kaj matrosoj same haltis, ĵetante malamikemajn rigardojn al la fremdlandanoj. </text:p>
      <text:p text:style-name="P13">— Mi aŭskultas vin, <text:span text:style-name="T4">sir</text:span>! — diris Ievlev. </text:p>
      <text:p text:style-name="P13"><text:soft-page-break/>Martus plej respekte prezentis sian aferon: li estas rajtigita de ŝipestroj de venintaj negocistaj ŝipoj peti la altestimatan kapitan-komodoron permesi al la ŝipoj reveni en la patrujon. Komerco en ĉi jaro, certe, ne estos. La rusianoj gardas sin kontraŭ la svedo, paspermesojn al fremdlandanoj por eniro en la internajn regionojn de Moskvio la kapitan-komodoro same ne donas. Pro tio estas granda malprofito al la komerco. Plenumante devojn de komerca konsulo de kelkaj ŝtatoj, li, Martus, konvinke petas sinjoron kapitan-komodoron permesi al la negocistaj ŝipoj forlasi Arĥangelskon kaj eliri trans la skansojn en la maron. </text:p>
      <text:p text:style-name="P13">Ievlev ridetis. </text:p>
      <text:p text:style-name="P13">— Ĉu memoras sinjoro konsulo negociston Urquhart-on? — demandis li, kvazaŭ dezirante rakonti gajan novaĵon. </text:p>
      <text:p text:style-name="P13">Martus respondis, ke, certe, li memoras: estis tia malalta, diketa, bonkora homo. Li ne nur memoras, ili estis bonaj amikoj. Kaj eskortulon Golgolsen-on li same memoras — vera maristo. Ievlev tuj daŭrigis la vortojn de Martus pri eskortulo Golgolsen. Kiu povas disputi kun tia aserto? Vere, eskortulo Golgolsen estas vera maristo. </text:p>
      <text:p text:style-name="P13">Pastro Fritsch aliris pli proksime, aŭdinte la nomon de Golgolsen. </text:p>
      <text:p text:style-name="P13">— Ne nur bona maristo, sed ankaŭ fidela kristano! — diris li. — Ĉiam, venante kun ŝipoj, li fervore preĝadis... </text:p>
      <text:p text:style-name="P13">Ievlev kapjesadis penseme: </text:p>
      <text:p text:style-name="P13"><text:soft-page-break/>— Jes, jes, ĝuste tiel, ĝuste tiel. Kaj jen ili nun komandas la svedajn ŝipojn, kiuj devas ruinigi la urbon Arĥangelskon. Ŝipestro Urquhart estadis ĉi tie kiel negocisto, kiel bona amiko, eskortulo Golgolsen eskortadis ŝipojn, defendadis kontraŭ maraj piratoj. Ili konas la ŝanelon, konas la urbon, havas ĉi tie konatojn, kaj jen ili intencas ree veni ĉi tien... </text:p>
      <text:p text:style-name="P13">Silvestro Petroviĉ dismovis la manojn, ĝentile riverencis al Martus: </text:p>
      <text:p text:style-name="P13">— Mi bedaŭregas, <text:span text:style-name="T4">sir</text:span>, sed ellasi la ŝipanojn mi ne povas. Mi ne havas eblon fidi... </text:p>
      <text:p text:style-name="P13">Li riverencis ankaŭ al pastro Fritsch: </text:p>
      <text:p text:style-name="P13">— Jes, sinjoro pastro... Kiu povus tiam pensi pri malamikemo de sinjoro Golgolsen? </text:p>
      <text:p text:style-name="P13">Li riverencis al la ceteraj fremdlandanoj: </text:p>
      <text:p text:style-name="P13">— Bonan tagon, sinjoroj... </text:p>
      <text:p text:style-name="P13">Martus interŝanĝis rigardojn kun la pastro, diris minace: </text:p>
      <text:p text:style-name="P13">— La maristoj estos ekstreme malkontentaj, sinjoro kapitan-komodoro. Ili eliros sur la bordon kaj faros diboĉon en la urbo. </text:p>
      <text:p text:style-name="P13">Silvestro Petroviĉ respondis ne tuj: </text:p>
      <text:p text:style-name="P13">— Mi ne konsilus al ili diboĉi, <text:span text:style-name="T4">sir</text:span>. Mi, sur via loko, en la nomo de la konsulo malpermesus al ili konduti maldiskrete. Ni troviĝas en atendo de malamiko. Ĉie ni havas gardojn. Ni ne toleras ajnajn malĝentilaĵojn... </text:p>
      <text:p text:style-name="P13">— La maristoj de la amikaj regnoj, sinjoro kapitan-komodoro! — rimarkis Martus. </text:p>
      <text:p text:style-name="P13"><text:soft-page-break/>— Kaj se ili estas maristoj de amikaj regnoj, tiam ili tenu sin kiel amikaj! — diris Ievlev kaj daŭrigis sian vojon. </text:p>
      <text:p text:style-name="P13">— Pri kio vi konversaciis tiom longe? — demandis Krikov, kiam la fremdlandanoj malaperis trans la angulo. </text:p>
      <text:p text:style-name="P13">Ievlev detale rakontis al Krikov kaj Pustovojtov, pri kio temis. </text:p>
      <text:p text:style-name="P13">— Vi starigu matrosajn gardantarojn! — ordonis al Ĥagajo Ievlev. — Vi mem, amiko, hodiaŭ ne dormu! Kaj vi, Atanazio Petroviĉ, viajn homojn, kiuj estas pli trankvilaj kaj fidindaj, en gardoj elkonduku sur kajojn kaj en ceterajn homplenajn lokojn. Ĉe la drinkejo gardo estu dum tuta nokto. Se io komenciĝos, ili mem sin kulpigu, kaj komenciĝos, kiel mi pensas, nepre... </text:p>
      <text:p text:style-name="P13">— Al Moskvo ili denove plendojn skribos! — diris Krikov. </text:p>
      <text:p text:style-name="P13">— Du mortoj ne estos, kaj unu ne eviteblas, Atanazio Petroviĉ. Kaj ankoraŭ memoru: abundas rusoj en Rusujo, kaj ne ĉiuj plendoj de fremdlandanoj nepre estas akceptataj. Ni estas nemalmulte instruitaj. Frapu, Ĥagajo! </text:p>
      <text:p text:style-name="P13">Ĥagajo Pustovojtov prenis pordofrapilon, ekfrapis al krudfera tabulo sur la pordego de la Kanona korto. Silvestro Petroviĉ eniris la unua, post li, retenante la spadojn, iris Pustovojtov, Krikov. Kanona majstro Reger Ripley renkontis la gastojn per afablaj riverencoj kaj kondukis ilin al si en tre puran ĉambron — trinki bieron. Silvestro Petroviĉ eltrinkis kelkajn glutojn, ekrigardis al la kanona majstro per siaj helbluaj okuloj, diris afable: </text:p>
      <text:p text:style-name="P13"><text:soft-page-break/>— Sinjoro majstro, via amiko sinjoro Lebanius sendas al vi plej bonajn dezirojn. Ni dezirus, ke vi faru nun al ni kompanion kaj iru en la citadelon. </text:p>
      <text:p text:style-name="P13">Reger Ripley estis singarda homo. Li per nenio esprimis sian miron. Li eĉ kvazaŭ hezitis forlasi la Kanonan korton. Sed Ievlev konsolis lin: li trovis ĉion en tia bona ordo, ke la kanona majstro tute povus foresti dum du tagoj. </text:p>
      <text:p text:style-name="P13">Kune ili ĉirkaŭiris ĉiujn angulojn de la korto. Nealta, tre maldika, ĝibeta viro en senzona ĉemizo, kun streĉe lumanta rigardo akompanadis ilin ĉie, kaj estis videble, ke li konas la kanonan aferon ne malpli bone, ol majstro Ripley. Kaj la majstro mem esprimis pri li kun laŭdo. </text:p>
      <text:p text:style-name="P13">— Venu ĉi tien, Teodozo! — diris li. — Jen homo, alnomata Forĝisto, sinjoro kapitan-komodoro. Kun tempo el li fariĝos bona kanona majstro. Bedaŭrinde, li ne ĉiam kaj ne en ĉio obeas min kaj havas sian opinion pli, ol al li tion povas permesi lia scio de la arto... </text:p>
      <text:p text:style-name="P13">Forĝisto ĵetis al Ripley malestiman kaj saĝan rigardon, kvazaŭ estus komprenanta la fremdan parolon. </text:p>
      <text:p text:style-name="P13">— Vi restos anstataŭ majstro! — ruse diris al li Ievlev. — Ĉu vi sukcesos? </text:p>
      <text:p text:style-name="P13">— Ni sukcesos! — trankvile respondis Teodozo. </text:p>
      <text:p text:style-name="P13">Ripley sur velboato ekiris en la citadelon sub gardo de tri inteligentaj matrosoj, kiuj sciis, kion fari kun li tie. Kiam la velboato estis debordiĝanta, li maltrankviliĝis, sed estis jam malfrue. </text:p>
      <text:p text:style-name="P13"><text:soft-page-break/>Silvestro Petroviĉ tiutempe estis diranta al Forĝisto: </text:p>
      <text:p text:style-name="P13">— Sinjoro Ripley restos en la citadelo, estos tie longe. Vi, amiko, ĉi tie kanonojn gisu, kuglegojn; ĝis la svedon ni forpelos, vi estos en la Korto kiel mastro. Diru honeste, veron diru, la tempo estas ne por ŝercoj: ĉu vi ĉion bonorde faros? </text:p>
      <text:p text:style-name="P13">— Ni faros! — trankvile respondis Forĝisto. — Veron mi diras! Estu certa! </text:p>
      <text:h text:style-name="P5" text:outline-level="3"><text:bookmark-start text:name="__RefHeading___Toc7232_2093700941"/>5. Tranĉilon oni ĵetis...<text:bookmark-end text:name="__RefHeading___Toc7232_2093700941"/></text:h>
      <text:p text:style-name="P13">Apud la Sepurba domo sidis, staris, kuŝis centoj da homoj, alpelitaj laŭ ordono, por firmigi fortikaĵojn — la Kolan, la Suman, la Pustozeran, la Keman, la Mezenan, ankaŭ la Solovkian klostron. Homoj el Granda Ustjugo, el Vjatko, el Solviĉegodsko, Totjmo, Ĉarono, Kevrolo, Mezeno estis suferantaj en la grandega korto, dekestroj nomvokadis siajn homojn, vekadis ekdormintojn per piedbatoj, insultadis en timo, antaŭsentante punon, kalkuladis mense fuĝintojn, juĝadis per Dio al intendantoj, centestroj, kancelarianoj. Samloke, en la korto de la Sepurba domo, ĉe tenejoj, kuiristinoj, venintaj piede kune kun la brigadoj de la viroj, ricevadis provizojn: sekalan panon, avenon, muelitan ŝelon por bona bakado, salon, pizon, vinagron, salitajn bovajn orelojn kaj vostojn, tripon, sunsekigitan fiŝon, lampan oleon, por ke la brigadoj ne forgesu en foraj fortikaĵoj preĝon. </text:p>
      <text:p text:style-name="P13">Teneja intendanto, rapidmova vireto, penis trompi en kalkulo, subŝovi ion pli putran. La kuiristinoj unue penadis admoni lin per bonaj vortoj, poste ŝrikadis, vokadis siajn virojn por helpo; la viroj, koleraj, nesatdormintaj, iradis batali, sed <text:soft-page-break/>vane — el la tenejo elŝoviĝadis gardisto kun halebardo, rufa knabego kun melankolia rigardo, en tabula armaĵo, por ke iu ne piku per tranĉilo. Snufante, li ordonadis: </text:p>
      <text:p text:style-name="P13">— Nu, blatoj, en fendojn! </text:p>
      <text:p text:style-name="P13">La viroj gratadis sin, interrigardadis. Kun tia ulo ĉu indas konflikti? La intendanto, ne perdante tempon, tromppesadis, trompkalkuladis, aldiradis: </text:p>
      <text:p text:style-name="P13">— Ni kune, kune, laŭ ordo, laŭ bono. Ĉu mi por mi mem ion bezonas? Jen panon mi maĉis kaj dankon al Dio — mi satas, per gajaj piedoj ekiris. Prenu, patrino, fiŝon. Salon prenu. Ĉe ni estas laŭ pezo, ĉio ĉe ni estas laŭ Dio, ĉio kiel necesas... </text:p>
      <text:p text:style-name="P13">El ĉi tie, kalkulinte siajn homojn, dekestroj elkondukadis la brigadojn sur velboatojn, platboatojn kaj ceterajn ŝipojn; levadis velon sur la masto; krucosignante sin, retrorigardadis al kupoloj de Arĥangelskaj preĝejoj. La ŝipoj iradis al fortikaĵoj, al sekretaj tranĉeoj, kiuj estis konstruataj en Dvinaj insuloj, al redutoj, al fuortoj, kie oni devis instali kanonojn. Virinoj kaj viroj, ne vidintaj grandan akvon, gapadis al Dvinaj ondoj, kaj en la maro ili entute faladis kaj ĉe ĉiu bato de hulo estadis preskaŭ mortontaj. Kaj bravaj Blankmaraj rudristoj nur ridegadis kaj pli forte turnadis la rudron, pli akre ekzerciĝadis en marista babilado: homo estas pekema, ŝatas ridi, timigi kaj ŝerci. </text:p>
      <text:p text:style-name="P13">Ĉi tie, en la korto de la Sepurba domo, dum tiuj ĉi monatoj travivis Silvestro Petroviĉ kvazaŭ kelkajn vivojn. Ĉi tie oni faladis al liaj piedoj, kun larmoj petadis lasi reveni al sia mastrumaĵo, kaptante la kaftanon, plendadis pri maljustaĵoj kaj <text:soft-page-break/>subpremoj. Ĉi tie li serĉadis ofendintojn, ĉi tie li juĝadis per sia rapida juĝo koruptulojn kaj ŝtelulojn, ĉi tie li vidis brulantajn per kolero okulojn — kaj komprenis, kiel malmulte li povas fari per sia juĝo, per siaj punoj, per siaj penoj vivi laŭ justo. Kun ĉiu tago plendoj multobliĝadis, oni priŝteladis la fiskon ĉiam pli ruze; necesis aŭ forlasi la konstruadon de la citadelo kaj nur enketadi pri ŝteloj kaj koruptaĵoj, aŭ ne plu atenti la maljustaĵojn kaj fari sian aferon — konstrui la citadelon. </text:p>
      <text:p text:style-name="P13">Ne atenti ŝteladon kaj ofendojn li ne havis fortojn; longe li serĉadis la kaŭzon, la kulpulojn de la konstanta malsato de laborantoj, li vidis, ke oni lin trompas, perdadis trankvilon, furioziĝadis, poste riproĉadis sin. Malantaŭ lia dorso oni ridis: «Ne kaptiĝis — ne ŝtelis!» Ofenditoj suspiradis: «Ĉu ŝteliston kaj ofendanton tiele eblas preni! Ĝi jen kien iras — al la bojaro-vojevodo. De la malsupro ĝis la supro mano manon lavas!» </text:p>
      <text:p text:style-name="P13">Kun paso de tempo Silvestro Petroviĉ iĝis multe pli silentema, ol estis antaŭe, multe malpli ofte ridadis, vivis, metinte antaŭ si unu celon: rebati de Arĥangelsko la svedan latronon! Rebati per ajna kosto, morti ĉi tie mem, sed ne allasi malhonoron... </text:p>
      <text:p text:style-name="P13">Li dormadis malmulte, kion oni metadis sur tablon por tagmanĝo — ne rimarkadis. Nun li ne forturniĝadis, kiam vidis mortinton en la korto de la Sepurba domo, ne paliĝadis, kiam frenezuloj aŭ histeriuloj promesadis al li, razmuzela tabakulo, stampita per antikrista sigelilo, gehenon inferan, terurajn turmentojn de bolado en peĉo. Ĝuste tiel ili devis pensi pri li. <text:soft-page-break/>Kiu li estas por ili? Poste, eble, ili komprenos, kun tempo pardonos. </text:p>
      <text:p text:style-name="P13">Sed tamen amaro estis en la animo... </text:p>
      <text:p text:style-name="P13">Foje, kiam en krepusko de nebula printempa humida nokto li estis eliranta el la Sepurba, iu lerte ĵetis al li bone akrigitan tranĉilon kun peza osta tenilo. Se ĝi trafus — li blindiĝus, — tiel proksime al la okulo enpikiĝis la tranĉilo en la skulptitan balustron de la perono. Silvestro Petroviĉ aŭskultis, kiel forkuras tiu, kiu deziris murdi lin, prenis la tranĉilon al si por memoro. Kiam li revenis hejmen, Irenjo kaj Venjo ne dormis, li glatumis iliajn malpezajn haretojn, pensis kun angoro: «Ili restus sen patro. Sed pro kio?» </text:p>
      <text:p text:style-name="P13">Iam en bona horo li rakontis pri tio al Manjo. Ŝi kunfrapis la manojn, ekploris: </text:p>
      <text:p text:style-name="P13">— Pro kio? </text:p>
      <text:p text:style-name="P13">Silvestro Petroviĉ respondis morne: </text:p>
      <text:p text:style-name="P13">— Vere — pro kio, Manjo? Mi por ili estas ruiniganto, mi por ili estas kruela ofendanto. Mi pelas ilin for de la vilaĝoj, de la plugejoj, de la kampoj, — por konstruado de nesciata citadelo, homoj mortas, nutro mankas. Kiom da malfeliĉo netolerebla mi kaŭzas! Kiom da larmoj pro mia instigo estas verŝataj! </text:p>
      <text:p text:style-name="P13">— Sed kion do fari? — flustris Manjo. </text:p>
      <text:p text:style-name="P13">— Por ili, laborantoj, mi estas ofendanto, — morne, per glata voĉo daŭrigis Ievlev. — Kaj por ŝteluloj mi estas ofendanto! <text:soft-page-break/>Ne permesas mi ŝteli, minacas per pendumilo, per prizono, mem batas, — do mi same estas kruela malamiko... </text:p>
      <text:p text:style-name="P13">Poste Manjo en ĉeesto de Atanazio Petroviĉ karese petis la edzon surmeti sub la kaftanon kirason. Krikov ekrigardis al Manjo, demandis: </text:p>
      <text:p text:style-name="P13">— Kontraŭ kiu do kirason? </text:p>
      <text:p text:style-name="P13">— Ne kontraŭ bonaj homoj, certe! — respondis Manjo. — Kontraŭ malicaj... </text:p>
      <text:p text:style-name="P13">— Ne malicaj ili estas — malfeliĉaj! — diris Atanazio Petroviĉ. — Kiom povas toleri homo? En frenezo, ne sciante, kion li faras, ĵetis tiu la tranĉilon pro instigo de sama malfeliĉulo... </text:p>
      <text:p text:style-name="P13">Silvestro Petroviĉ ĵetis rapidan rigardon al Krikov; la vizaĝo de Atanazio Petroviĉ estis malgaja, la ŝultroj estis mallevitaj. Per sia granda forta mano li estis kunpremanta la erikan pipon. </text:p>
      <text:p text:style-name="P13">— Ĉu ĉiuj estas malfeliĉaj? — dubis la kapitan-komodoro. — Eble, estas ankaŭ malicaj en la mondo? </text:p>
      <text:p text:style-name="P13">— Diversaj estas! — malrapide respondis Krikov. — Diversaj, Silvestro Petroviĉ, sed da malfeliĉuloj multe pli en la mondo suferas, ol da maliculoj krimas... </text:p>
      <text:p text:style-name="P13">Leŭtenanto Meĥonoŝin en la sama tago alpelis en la korton de la Sepurba domo ĉirkaŭ sepdek ĉi tiajn malfeliĉajn vagabondojn. La viroj estis ĉifonaj, malsategaj, molestitaj. Meĥonoŝin ĉasadis ilin, kiel bestojn, ĉasadis delonge — kaj en arbaroj, kaj ĉe Dvino, kaj trans Ĥolmogoro. Neniu devigis lin <text:soft-page-break/>al tiuj gloraĵoj, li agadis per si mem, kaj ne eblis kompreni, por kio li iniciatis tielan ĉasadon. </text:p>
      <text:p text:style-name="P13">— Jen, kielaj! — diris li pri la vagabondoj. — Rabistoj. Mi ja scias, tieluloj bruligas bojarajn bienojn. Sklavoj, latronoj. Ĉe ni, ĉe Volgo mia frato ilin per hundoj kurĉasas, kaj poste — per bastonoj punas, por kvietigi... </text:p>
      <text:p text:style-name="P13">Li sidaĉis duonkuŝe, sata, en bukla fremdlanda peruko, en puntoj, fanfaronis antaŭ Ievlev kaj Krikov, ofendiĝadis: </text:p>
      <text:p text:style-name="P13">— Malfacila afero estas venki ĉi bestojn. Sed mi revenis kaj nenian al mi favoron rimarkas. Silvestro Petroviĉ eĉ dankon ne diris, kapitano Krikov sidas forturniĝinte, ne rigardas... </text:p>
      <text:p text:style-name="P13">Krikov levis la kapon, ekparolis per bruska voĉo: </text:p>
      <text:p text:style-name="P13">— Ne emas mi viajn oratoraĵojn aŭskulti, sinjoro leŭtenanto, kaj des pli opinii artaĵo tion, kio estas por mi ne pli ol abomenaĵo. Kion vi tie antaŭe faradis ĉe Volgo kun via frato — mi aŭskulti ne bezonas, sed ĉi tie servutuloj ne estas, ĉi tie, dankon al Dio, la popolo estas libera, kaj ne vi ĉi tie vian ordon instalu... </text:p>
      <text:p text:style-name="P13">Meĥonoŝin kun kurba rideto interrompis: </text:p>
      <text:p text:style-name="P13">— Ĉar vi, sinjoro kapitano, mem estas malnobelo — ĉi kampuloj por vi estas amikoj, tial pri ili vi klopodas... </text:p>
      <text:p text:style-name="P13">Silvestro Petroviĉ frapis per la polmo la tablon, kriis: </text:p>
      <text:p text:style-name="P13">— Sufiĉas diri stultaĵojn, leŭtenanto! Kaj poste sen mia ordono pri kaptado de homoj ne okupiĝu! Ne pri tio nun pensi necesas! Kaj ekstaru, kiam mi kun vi parolas! </text:p>
      <text:p text:style-name="P13"><text:soft-page-break/>Meĥonoŝin malrapide leviĝis de la benko. Ievlev, sufokiĝante pro furiozo, skuis la pugnojn antaŭ la nazo mem de la leŭtenanto: </text:p>
      <text:p text:style-name="P13">— Ĉu vi denove vestiĝis, kiel malĉastulino? Ĉu vi estas oficiro aŭ fremdlanda simio? Se mi vin ankoraŭ foje en ĉi aspekto vidos — estos vi en la punejo trans krado por ne malpli ol tri tagoj! Ĉu vi memorfiksis? </text:p>
      <text:p text:style-name="P13">— Mi memorfiksis! — kun tordita pro kolero vizaĝo respondis Meĥonoŝin. </text:p>
      <text:p text:style-name="P13">Ili eliris sur la peronon, ĝuste tiun peronon, kie printempe oni ĵetis la tranĉilon al Silvestro Petroviĉ. La vagabondoj, ĉirkaŭitaj de rajdaj dragonoj, iuj sidis, iuj kuŝis sur malalta, piedpremita, velka herbo. La suno jam estis subiranta. Trans la palisbarilo de la Sepurba domo estis pigre muĝantaj bovoj kaj akute blekantaj ŝafoj, seke, kvazaŭ pafoj, klakadis paŝtista knuto. La dragonoj, elturmentitaj de laco, estis dormetantaj en la seloj. </text:p>
      <text:p text:style-name="P13">Silvestro Petroviĉ, apogante sin sur la bastono, mallerte movante la malsanajn krurojn, malleviĝis de la perono, per la mano flankenigis de la vojo la muzelon de dragona ĉevalo, ekstaris inter la viroj. Unu estis manĝanta pankruston, ricevitan almoze, dum oni pelis ilin tra la urbo; alia, malfacile spirante per sekiĝinta buŝo, maloportune turninte la kapon, estis bandaĝanta per ĉifono sian vunditan ŝultron; tria estis laŭte krakmaĉanta per la blankaj dentoj brasikstumpon. Ankoraŭ unu — nigra, hirta — estis per rapida flustro ion diranta al sia najbaro, almontrante per la okuloj Ievlev-on. </text:p>
      <text:p text:style-name="P13"><text:soft-page-break/>— Jen kio, viroj! — diris Ievlev. — Kiuj vi estas — min ne koncernas. Pro kio vi kaŝas vin en arbaroj — mi scii ne deziras. Nur unu aferon mi ordonas: staru ĉiuj, kiuj sin tenas sur la piedoj, al laboro. Ĉu estas tiaj, kiuj scias metiojn? Ĉu estas ĉarpentistoj? Masonistoj? Lignaĵistoj? Jungaĵistoj? </text:p>
      <text:p text:style-name="P13">La viroj silentis, ĵetante malkonfidajn rigardojn al Ievlev. </text:p>
      <text:p text:style-name="P13">— Por kio kun ili babili! — kolere kriis Meĥonoŝin. — Doni al ĉiu po cent batoj — ili iĝos cedemaj... </text:p>
      <text:p text:style-name="P13">— Atendu ankoraŭ — ni renkontiĝos! — promesis la nigra viro al Meĥonoŝin — Memoros vi ĉi vortojn! </text:p>
      <text:p text:style-name="P13">Krikov aliris al Silvestro Petroviĉ, diris nelaŭte: </text:p>
      <text:p text:style-name="P13">— Permesu al mi kun ili paroli, sinjoro kapitan-komodoro. Mi faros. Ĉio estos kviete kaj kiel necesas. Forigu, pro Dio, leŭtenanton Meĥonoŝin-on por eviti malbonon... </text:p>
      <text:p text:style-name="P13">Ievlev ordonis al Meĥonoŝin iri ripozi, mem aliris al la palisbarilo. Krikov eksidis inter la viroj sur segitajn tabulojn, al la dragonoj ordonis rajdi post sia leŭtenanto, de la kaporalo akceptis liston, kiom nombre estis prenite da fuĝuloj. Nomoj en la listo ne estis, — la kaporalo diris, ke la fuĝuloj siajn nomojn malkovri ne deziris. </text:p>
      <text:p text:style-name="P13">— Bone, la afero ne gravas! — respondis Krikov. </text:p>
      <text:p text:style-name="P13">Forveturis ankaŭ la kaporalo. La nigra viro — Silentulo — alsidiĝis al Atanazio Petroviĉ. </text:p>
      <text:p text:style-name="P13">— Faru kiel mi diros! — flustre ordonis al li Krikov. — Sur la Marka insulo ni nun metos fostojn, sur la fostoj estos turnoŝekloj, sur tiuj turnoŝekloj estos ĉenoj. Per la ĉenoj ni <text:soft-page-break/>baros Dvinon de la Marka ĝis la citadelo mem. Faru brigadon el ĉiuj, kiuj estas viaj homoj; ili sidu kviete, kiel akvo, jam hodiaŭ mi vin ĉiujn tien instalos. Tie por vi kaj nutro estos ŝtata kaj por vojevodaj homoj la vojo estas fermita. Laboru bone, ĉu vi komprenis? </text:p>
      <text:p text:style-name="P13">Silentulo kapjesis, diris mallaŭte, ke ĉi tie preskaŭ ĉiuj estas liaj — homoj bonaj, fidindaj, ili kaptiĝis hazarde, malsatis kaj venis al malĝusta vilaĝo. </text:p>
      <text:p text:style-name="P13">Krikov retrorigardis al Ievlev, ekstaris, kriis al Silentulo: </text:p>
      <text:p text:style-name="P13">— Sufiĉas! Tro parolema vi estas! Iru kaj faru kiel dirite, alie vi ĉiuj kun elŝiritaj nazotruoj el ĉi tie foriros! </text:p>
      <text:p text:style-name="P13">Silentulo subridis kaj deiris al la viroj. </text:p>
      <text:p text:style-name="P13">— Manĝigi ilin necesus! — diris Ievlev. </text:p>
      <text:p text:style-name="P13">— Eblas manĝigi, kaj eblas ankaŭ malsataj sendi! — respondis Krikov. — Ĉio eblas. </text:p>
      <text:p text:style-name="P13">Silvestro Petroviĉ kun miro ekrigardis al Krikov, tiu klarigis kun amaro: </text:p>
      <text:p text:style-name="P13">— Longe oni ĉe ni ne vivas, sinjoro kapitan-komodoro, kaj ni eĉ ne tro pri tio zorgas. Unu mortas — soldatoj alian venigos, la alia mortos — la trian sur ĉeno oni trenas... </text:p>
      <text:p text:style-name="P13">Ievlev metis la manon sur la larĝan ŝultron de Krikov: </text:p>
      <text:p text:style-name="P13">— Lasu, kapitano! </text:p>
      <text:p text:style-name="P13">— Kion mi lasu? </text:p>
      <text:p text:style-name="P13"><text:soft-page-break/>— Pensu pri ĉi amaro malpli. Nia afero estas militista, nia zorgo estas la militista ĵuro. Pli malproksime mi ne rigardas. </text:p>
      <text:p text:style-name="P13">— Ĉu vere? Kaj ĉu ellernis vi mem, sinjoro kapitan-komodoro, pensi pri tio malpli? </text:p>
      <text:p text:style-name="P13">Ievlev, ŝajniginte, ke ne aŭdas la demandon, ekiris en la domon. </text:p>
      <text:h text:style-name="P5" text:outline-level="3"><text:bookmark-start text:name="__RefHeading___Toc7234_2093700941"/>6. Nobelido preterveture...<text:bookmark-end text:name="__RefHeading___Toc7234_2093700941"/></text:h>
      <text:p text:style-name="P13">Antaŭ la nokto la vetero malboniĝis: la ĉielon super Dvino kaj super la urbo kovris pezaj, malrapidaj nuboj, sur mallarĝaj stratoj kaj stratetoj de Arĥangelsko, sur kurbaj pavimoj, sur kavoj kaj kavetoj malvarma mara vento ekturnis akvan polvon, ekklakis nefermitaj pordegoj. Eksterlandaj ŝipanoj sur la rivero estis ĵetantaj pliajn ankrojn... </text:p>
      <text:p text:style-name="P13">Silvestro Petroviĉ kun malserena vizaĝo estis manĝanta fiŝan brasiksupon. Antaŭ li sur la benko sidis nobelido, aĝa ĉirkaŭ dek ok jarojn — sata, rondvizaĝa, per io simila al porkido, li estis rakontanta per langvora voĉo: </text:p>
      <text:p text:style-name="P13">— En tiu glora urbo Parizo mi dum pli ol du jaroj, preskaŭ dum tri, estis lernanta bonvivantecon kaj aliajn galantaĵojn. Sed subite mia patro en la Kaluga bieno mortis pro gala koliko. Mi devis reveni, la vojaĝo estis nemalgranda. Por iuj aferoj mi venis al Moskvo kaj hazarde trafis al la okuloj de Petro Aleksejeviĉ. Ho, Dio... </text:p>
      <text:p text:style-name="P13">Ievlev ĵetis oblikvan rigardon al la nobelido. </text:p>
      <text:p text:style-name="P13"><text:soft-page-break/>— Ho, Dio! — ripetis tiu. — Tuj estis kontraŭ mi stamfado kaj aliaj malĝentilaĵoj, por ke mi sen prokrasto revenu al Parizo. Ĉu li ĉiam ĉe vi estas tiom furioza? </text:p>
      <text:p text:style-name="P13">— Kiu li? </text:p>
      <text:p text:style-name="P13">— Li, Petro Aleksejeviĉ. </text:p>
      <text:p text:style-name="P13">— Por vi, flavbekulo, li estas granda Siro, sed ne Petro Aleksejeviĉ, — malmilde diris Ievlev. — Memorfiksu firme, vi evitos malfeliĉon... </text:p>
      <text:p text:style-name="P13">La nobelido palpebrumis, klinis obee la kapon flanken, kunmetis la pufajn lipojn korforme. Por Ievlev tio aspektis ridinde. </text:p>
      <text:p text:style-name="P13">— Kian nomon do vi havas? </text:p>
      <text:p text:style-name="P13">— Bazilo, filo de Stefano Spafariev. </text:p>
      <text:p text:style-name="P13">— Ĉu el grekoj? </text:p>
      <text:p text:style-name="P13">— Nia hereda bieno, sinjoro, estas ĉe Kalugo, vilaĝo Panŝino, ankaŭ Proĥorovo.. </text:p>
      <text:p text:style-name="P13">— Ĉu vi sola nun veturas? </text:p>
      <text:p text:style-name="P13">— Kun servisto, sinjoro. </text:p>
      <text:p text:style-name="P13">— Misfortunis al vi. De ni ja nun ne estas vojo. Ni atendas la svedon. </text:p>
      <text:p text:style-name="P13">— Por kio atendas? — demandis Spafariev. </text:p>
      <text:p text:style-name="P13">— Por gastigi. </text:p>
      <text:p text:style-name="P13">— Ĉu vere? </text:p>
      <text:p text:style-name="P13"><text:soft-page-break/>— Tamen vi, fraĉjo, ĉu ne estas idioto? — kun serioza mieno demandis Silvestro Petroviĉ. </text:p>
      <text:p text:style-name="P13">— Multaj min opinias tia, — neniom ofendiĝinte, respondis la nobelo. — Sed mi ja ne estas simpla, mian profiton bonege komprenas. La forpasinta patro en antaŭaj tempoj min alie, ol idioto, eĉ ne nomadis; necesas konfesi, sinjoro, preskaŭ ĝis dek tri jaroj oni al mi pantalonon ne donadis, en ĥalato mi kolombojn peladis, sed kun aĝo ankaŭ la patro sian opinion pri mi ŝanĝis. Vi, li diris, Baĉjo, estas ruza senmezure... </text:p>
      <text:p text:style-name="P13">Ievlev silentis, rigarde ekzamenante la nobelon, liajn senzorgajn bluajn okuletojn, liajn ĉapelformajn brovetojn, lian rozkoloran vizaĝon, spirantan saton, bonan sanon, senzorgan trankvilon. </text:p>
      <text:p text:style-name="P13">— Iuj nobelidoj trans la maron timis veturi, — daŭrigis Spafariev, — sed mi, sinjoro, honeste diros: neniom timis. En Rusujo oni kiel diras? En Rusujo, oni diras, vivi — signifas servi. Kaj se servi, eblas kapon perdi. Iuj perdis, kun la vivo. Kaj mi rezonis modeste: por tiuj, kies monujo estas malplena — trans la maro estas malvarme kaj malsate, sed mi ja ne estas malriĉa, por mi eĉ trans la maro estos kaj bone, kaj sate, kaj gaje. Kaj transatendos mi tie kviete... </text:p>
      <text:p text:style-name="P13">— Kion do vi, ekzemple, transatendos? </text:p>
      <text:p text:style-name="P13">— La tempon transatendos. Ĉio pasos, sinjoro. Paĉjo mia iam diradis: ĉio nova en la mondo — estas tio, kio estis, sed bone forgesiĝis. Mi tiun novon transatendus. Iuj en fremdaj landoj malgajas, sed mi neniom. Lernas novmanierajn dancojn, <text:soft-page-break/>francan galantecon, amorajn kelkajn aventurojn havas, amikas kun tieaj nobelaj kavaliroj, opinias min feliĉa... </text:p>
      <text:p text:style-name="P13">— Sed vi, Bazilo Stefanoviĉ, devis iĝi navigisto? </text:p>
      <text:p text:style-name="P13">— Ĉu mi? Por kio, sinjoro? Min la maro batas, mi sur ŝipo senforte kuŝas, preĝas nur lamente... </text:p>
      <text:p text:style-name="P13">— Lamente aŭ ne lamente, sed ĉu vi estis sendita de la Siro por lernado? </text:p>
      <text:p text:style-name="P13">— Nu, sendita. </text:p>
      <text:p text:style-name="P13">— Kaj se estis sendita por lernado, tiam oni demandos vin severe... </text:p>
      <text:p text:style-name="P13">— Ĉu nepre demandos? </text:p>
      <text:p text:style-name="P13">— Mi certe diras — demandos. Kaj necesos respondi. </text:p>
      <text:p text:style-name="P13">— Mi pensas, ankoraŭ ne baldaŭ... </text:p>
      <text:p text:style-name="P13">La nobelido sidaĉis duonkuŝe, pririgardante sian manon en fingroringoj, admirante brilon de gemoj. </text:p>
      <text:p text:style-name="P13">— Sed se oni baldaŭ demandos? Tiam kion vi faros? </text:p>
      <text:p text:style-name="P13">— Ne ĉiuj ja estu navigistoj, — etende eldiris Spafariev. — Necesas en la ŝtato ankaŭ decajn bonvivantojn galantajn havi. Povas ja okazi: iu akcepto en la cara palaco, asembleo, eksterlanda princino venis, al ŝi iun kortezulon por pasigo de tempo en amoro instali necesas... </text:p>
      <text:p text:style-name="P13">— Jen kien vi celas? </text:p>
      <text:p text:style-name="P13"><text:soft-page-break/>— Kaj kial, sinjoro, ne celi? Kia ajn estu amorantino, tutegale kun ŝi estas pli amuze, ol super mara abismo en ŝipo balanciĝi kaj, ne lasu Dio, ankoraŭ per kanonoj pafadi... </text:p>
      <text:p text:style-name="P13">— Sed ĉu ekzistas tia posteno — kortezulo ĉe kortego? — kun ruzeco en la voĉo demandis Ievlev. </text:p>
      <text:p text:style-name="P13">— La posteno ne ekzistas, sed la afero ja ekzistas korteza, — diris la nobelido, — tion mi ekzakte scias. Kaj tiun aferon mi bone ellernis. Juĝu mem: etikedo kortega por mi ne estas novaĵo, en ajna minuto mi povas min parfumi, por kio mi ĉiam parfumon en flakono kun mi portas, mi estas purema, la vizaĝon mi havas blankan, mi ne estas kurbaflanka, nek ĝiba, en konversacio mi estas parolema kaj amuza, alton mi havas sufiĉan, ja vi mem sinjoro, rigardu... </text:p>
      <text:p text:style-name="P13">Li leviĝis de la benko kaj prenis antaŭ Ievlev pozon kiel tiuj, kiujn havis statuoj, viditaj de Silvestro Petroviĉ en fremdlandaj parkoj: unu manon kun elstarigita etfingro la nobelido tenis apud la brusto, la alian malpli alte. </text:p>
      <text:p text:style-name="P13">— Kio do estas ĉi pozaĵo? — demandis la kapitan-komodoro. </text:p>
      <text:p text:style-name="P13">— Ĉi pozaĵo similigas la galantulon al Apolono, aŭ al ankoraŭ iu nimfo fluganta... </text:p>
      <text:p text:style-name="P13">— Jen kiel! — balancis la kapon Ievlev. </text:p>
      <text:p text:style-name="P13">— Vera galantulo ĉiam, sinjoro, devas pensi pri sia aspekto kaj montri per si modelon de vigleco, facileco kaj subtileco... </text:p>
      <text:p text:style-name="P13">— Kion vi diras! Sed ĉu vi estas subtila? </text:p>
      <text:p text:style-name="P13"><text:soft-page-break/>— Mi ja ne estas subtila, sed estis rimarkite de mi, sinjoro, ke kelkaj tieaj amorantinoj — vicgrafinoj kaj markizinoj nemalgrandan inklinon havas al tiaj galantuloj, kiuj similas al mi kaj per vizaĝa ruĝo, kaj per kuraĝo, kaj per bona sano. Plezuro... </text:p>
      <text:p text:style-name="P13">— Ni lasu plezuron, — interrompis Ievlev, — nu, kaj se demandos vin la Siro pri naviga arto, — tiam kion vi faros? </text:p>
      <text:p text:style-name="P13">Spafariev eksidis sur la benkon, suspiris, movis la brovetojn, respondis post paŭzo: </text:p>
      <text:p text:style-name="P13">— Tiam mi falos al la piedoj, malkovros, kiom malŝatas mi la maron, kiom mi ne estas naskita por tiu multpena vivo. Li pardonos... </text:p>
      <text:p text:style-name="P13">— Ĉu vere? </text:p>
      <text:p text:style-name="P13">La nobelido enpensiĝis. </text:p>
      <text:p text:style-name="P13">Silvestro Petroviĉ plenigis la pipon, serĉis tindron kun fajrilo, ne trovis. La nobelido estis lin kaj koleriganta kaj amuzanta. «Kion ajn eblas vidi dum la vivo! — meditis li, kun subrido fiksrigardante Spafariev-on. — Kion ajn eblas renkonti sur la vojo. Malklaraj estas faroj ciaj, Sinjoro!» </text:p>
      <text:p text:style-name="P13">— Pardonos! — certe diris la nobelo. — Nu, batos, ne sen tio. Sed kun tempo pardonos. Pli bone estas unu fojon esti forte batita, ol maljuniĝi, galantecon ne vidinte. Ja vi, sinjoro, mem juĝu — navigistoj ĉe li, ĉe la Siro, ĉiam pli kaj pli multaj iĝas, sed da veraj bonvivantoj estas neniom. Mi sola estos. Li ne nur ne koleros, ekvidinte mian al li fervoron, sed ĉiel dankos. Ne povas esti tia regnestro, kiu sen galantaj bonvivantoj ĉe sia <text:soft-page-break/>kortego vivus. Jen Parizo. Kiom en ĝi da glorindaj kavaliroj nenion faras, krom diversajn artaĵojn, gajaĵojn kaj lertaĵojn, por ornamo de rapide flugantaj jaroj de vivo servantajn. Kaj ĉe la kortego kun favoro estas akceptataj ĉi kavaliroj, kaj en ajnan domon eniras, kaj ĉiuj ilin respektas pro ilia spriteco, pro gajeco kaj kortezeco amora... </text:p>
      <text:p text:style-name="P13">«Kiu ajn en la mondo vivas!» — ree pensis Silvestro Petroviĉ kaj diris: </text:p>
      <text:p text:style-name="P13">— Tamen tro multe mi kun vi konversacias, sed mi ne havas tempon. Do — per maro el ĉi tie vi vojaĝon ne povas fari. Iru en vian Parizon laŭ alia vojo. Ĉi tie se ne hodiaŭ, tiam morgaŭ estos batalo, kaj eĉ unu ŝipon ni ne ellasas... </text:p>
      <text:p text:style-name="P13">— Ĉu estos batalo? </text:p>
      <text:p text:style-name="P13">— Estos. </text:p>
      <text:p text:style-name="P13">— Ĉu ĉi tie, en Arĥangelsko? </text:p>
      <text:p text:style-name="P13">— Ĉi tie. </text:p>
      <text:p text:style-name="P13">La nobelido ree kunmetis la lipojn korforme. </text:p>
      <text:p text:style-name="P13">— Kontraŭ la svedoj, sinjoro? </text:p>
      <text:p text:style-name="P13">— Tamen vi divenis finfine... Kontraŭ ili. </text:p>
      <text:p text:style-name="P13">— Do mi, verŝajne, tranoktos kaj reen iros... </text:p>
      <text:p text:style-name="P13">— Kaj se hodiaŭ nokte la svedo atakos? — malmilde demandis Ievlev. </text:p>
      <text:p text:style-name="P13">— Hodiaŭ? </text:p>
      <text:p text:style-name="P13"><text:soft-page-break/>— Hodiaŭ. Atakos — kaj vi trafos al li. Li ne distingos, kiu vi estos — bonvivanto aŭ navigisto. Li tuj vin sur pendumilon levos... </text:p>
      <text:p text:style-name="P13">— Tiam mi, sinjoro, vere jam hodiaŭ reen iros. Kaj tranoktos jam en la gastejo, kie la pasintan nokton tranoktis. Tie estos pli kviete. </text:p>
      <text:p text:style-name="P13">Ievlev silentis iom, poste, penante reteni sin, dise prononcis: </text:p>
      <text:p text:style-name="P13">— Mi pensas, ne lasos mi vin iri. Mi nun ĉiun homon bezonas. Kaj vi estas knabo sana, fortika, jen ankaŭ spadon kunhavas, kaj pistolon bonan... </text:p>
      <text:p text:style-name="P13">La nobelido iom leviĝis sur la benko, tuj sidiĝis, ekpalpebrumis, ekbalbutis: </text:p>
      <text:p text:style-name="P13">— Sed kion vi diras, sinjoro kapitan-komodoro, ĉu tio estas pensebla? Al mi estas de la cara nomo ordonite al urbo Parizo... </text:p>
      <text:p text:style-name="P13">— Sed kio pri Parizo? Se vin ĉi tie en glora batalo oni mortigos — kia postulo? De mortinto Parizon oni ne povas preni. Aliaj tien iros lerni navigarton... Vi restos ĉi tie, kaj kiam la batalo pasos, se vi estos viva, — en la vojaĝon vin direktos... </text:p>
      <text:p text:style-name="P13">Sed tuj Silvestro Petroviĉ eknaŭziĝis, li ekstaris kaj ordonis al la nobelido iri for al ĉiuj diabloj. Spafariev riverencis, retroiris, ne kredante sian feliĉon, ankoraŭ riverencis. Kaj tuj en la korto, sur traba pavimo, ektondris feritaj radoj de kaleŝo. </text:p>
      <text:p text:style-name="P13">La bonvivanto forveturis. </text:p>
      <text:p text:style-name="P13">Knaris la pordo, eniris Jegorĉjo. </text:p>
      <text:p text:style-name="P13">— En la urbo kio estas? — demandis Ievlev. </text:p>
      <text:p text:style-name="P13"><text:soft-page-break/>— Fremdlandanoj diboĉas. Al Magrulo en la drinkejon ne eblas eĉ eniri. En la fremdlanda Komerca korto oni malfermis butikon kun drinkaĵoj, kantojn kantas, insultas nin, rusojn. Apud la Asumpcia preĝejo unu ulo iradas, kriadas: «Atendu, la svedoj venos, tiam vi ekscios, kia malbono en la mondo estas...» </text:p>
      <text:p text:style-name="P13">Silvestro Petroviĉ petis braĝon — bruligi la pipon. Jegorĉjo kuris por ĝi en la kuirejon, Ievlev ekfumis, ekpaŝis tra la ĉambro el angulo en angulon, pensadis. Poste li demandis Jegorĉjon: </text:p>
      <text:p text:style-name="P13">— Jen vi laŭ stratoj kuradis. Ĉu multaj fremdlandaj matrosoj de la ŝipoj eliris? </text:p>
      <text:p text:style-name="P13">— Ĉu multe, ĉu malmulte — tion, Silvestro Petroviĉ, mi ne scias, sed mi mem vidis nur ĉirkaŭ tri centojn, ne pli. </text:p>
      <text:p text:style-name="P13">— Ĉu ili estas armitaj? </text:p>
      <text:p text:style-name="P13">— Kiu scias. En manteloj plej ofte. Ĉe iuj videblas spadoj, ankaŭ tranĉiloj. </text:p>
      <text:p text:style-name="P13">Ievlev kapjesis. </text:p>
      <text:p text:style-name="P13">— La niaj ĉie staras, — daŭrigis Jegorĉjo. — Kaj ĉe la monaĥejo, kaj ĉe la arsenalo, kaj ĉe la Komerca, en ĉiuj stratoj estas gardoj. Matrosoj, pafistoj, dragonoj, rajdistoj... </text:p>
      <text:p text:style-name="P13">Silvestro Petroviĉ finfumis la pipon, batpurigis ĝin ĉe la forno, ordonis seli. Post malgranda tempo, sub pluveto, kaŝante la vizaĝon de vento, li elrajdis sur du ĉevaloj kun Jegorĉjo — kontroli patrolojn, gardojn... </text:p>
      <text:p text:style-name="P13">Kaj en la urbo ĝuste tiutempe jam komenciĝis ekscesoj. </text:p>
      <text:p text:style-name="P13"><text:soft-page-break/>El la Magrula drinkejo sur la malsekan straton elfalis amaso de fremdlandaj maristoj, ĉirkaŭ kvardek homoj, ne tro ebriaj, sed ankaŭ ne sobraj. Sur la fremdlandaj ŝipanoj estis surmetitaj ledaj kirasoj, larĝaj feritaj zonoj, ĉapeloj kun randaĵoj estis kaŝantaj la vizaĝojn, kovritajn per cikatroj, bruligitajn per pulvo. Sabroj, spadoj, ponardoj estis batantaj al la maldikaj femuroj, al la suroj en striktaj ŝtrumpoj, al la larĝaj mallongaj pantalonoj. </text:p>
      <text:p text:style-name="P13">Apud la drinkejo la ŝipanoj iom disputis inter si, kion fari plu kaj kiel plenigi sian liberan tempon — ĉu eble rompi malriĉan domaĉon, kiu estis malsekiĝanta apude sub pluvo? Subite el trans angulo aperis patrolo de rusaj matrosoj. La fremdlandanoj eksilentis kaj ekgapis al tri junuloj, kiuj en matrosaj jakoj, kun kartoĉaj skatoloj kaj sabroj, en malalte surmetitaj trikitaj ĉapoj, estis vice irantaj laŭlonge de la barilo. </text:p>
      <text:p text:style-name="P13">— Matrosoj! — diris unu fremdlandano. </text:p>
      <text:p text:style-name="P13">— Rusaj matrosoj! — ekkriis alia. </text:p>
      <text:p text:style-name="P13">— Matrosoj el putra flako! — kriis dika malalta ferdekestro. </text:p>
      <text:p text:style-name="P13">— Ni ludu kun ili! — proponis ankoraŭ unu. </text:p>
      <text:p text:style-name="P13">Disŝprucigante koton, li transkuris la straton, demetis antaŭ la matrosoj la ĉapelon kaj faris al ili riverencon, frapante per la piedo. La tri rusaj junuloj kun ridetoj rigardis al la drinkinta strangulo. Aliaj fremdlandanoj, gakridaĉante, kiel anseroj, same transiris la straton... </text:p>
      <text:p text:style-name="P13">La unua ankoraŭ estis grimacanta, kiam la aliaj komencis kapti la matrosojn je la teniloj de la sabroj. Ne pasis eĉ kelkaj <text:soft-page-break/>sekundoj, kiam la plej juna matroso iĝis ligita kaj ĵetita en flakon, al la alia oni disbatis la vizaĝon, la trian la ferdekestro estis ŝiranta je la oreloj kaj aldiranta kun ĝuo: </text:p>
      <text:p text:style-name="P13">— Rusa porko! Rusa porko! Preĝu al mi! </text:p>
      <text:p text:style-name="P13">La matroso estis elŝiranta sin. La penso igi la matroson preĝi tre plaĉis al la fremdlandanoj. Ili starigis lin antaŭ si sur la genuojn kaj ordonis riverenci, kvazaŭ li vidas ikonon. La matroso leviĝis sur la piedojn, oni batis lin per sabro al la kapo, li sen konscio falis per vizaĝo en likvan koton, sufokiĝis en akvo. La dika ferdekestro mallevis la sabron en la ingon kaj ŝerce ekkantis preĝon. Aliaj kunkantis. La venko super la tri rusaj matrosoj varmigis la sangon. La fremdlandanoj trinkis ankoraŭ brandon el platbotelo kaj, preninte trabon, komencis, kiel per ramo, bati per ĝi al la muro de tiu domaĉo, kiu jam antaŭe altiris ilian atenton. En la domo komencis krii virinoj. La malnova domo estis ŝanceliĝanta, la traboj eliĝis el siaj nestoj, la tegmento tuj povis enfali kaj premmortigi homojn. Sed la fremdlandanojn nenio ĝenis, kaj ne estas sciate, per kio finiĝus ĉio ĉi, se ne aperus el post la Magrula drinkejo subleŭtenanto Ĥagajo Pustovojtov kun siaj knaboj. Liaj homoj estis junaj, de la printempa rekrutigo, nur el Blankmaraj loĝantoj. Plenaĝajn matrosojn Ĥagajo tute fidis kaj tial sendis ilin en gardojn kun malpli spertaj oficiroj, sed al si li prenis la junularon, kiun li nur komencis instrui pri milita ordo. Ankaŭ nun li estis instruanta siajn matrosojn, ne dezirante perdi valoregan tempon. </text:p>
      <text:p text:style-name="P13">— Livan, dekstran, livan, dekstran, un', du, levu, metu, — estis komandanta Ĥagajo, elirante el post la drinkejo kaj <text:soft-page-break/>retropaŝante antaŭ la matrosoj, — vigle, matrosoj, un', du, un', du... </text:p>
      <text:p text:style-name="P13">La matrosoj iris lerte, brave, la koro de Ĥagajo ĝojis. Sed subite, perdinte la ritmon, ili komencis surpaŝi kalkanojn unu al alia kaj momente kunpuŝiĝis en amason. La subleŭtenanto estis preta krii al ili, sed rigardinte tien, kien rigardis liaj knaboj, li rigidiĝis: du rusaj matrosoj kuŝis apud domo malvivaj, kaj tria en sango apogiĝis al la barilo. La fremdlandanoj, levinte la trabon, estis batantaj per ĝi en la muron de la domo. </text:p>
      <text:p text:style-name="P13">Dolĉa furiozo kvazaŭ sur varma mara ondo balancis Ĥagajon Pustovojtov-on. Liaj nigraj brovoj kuniĝis, li mallaŭte diris: </text:p>
      <text:p text:style-name="P13">— Ek, knaboj! </text:p>
      <text:p text:style-name="P13">Li ĵetis flanken, en flakon, siajn dandajn funelajn gantojn, forĵetis la ĉapelon, por ke ĝi ne malhelpu batali, kaj ekiris antaŭen sen retrorigardi, sentante malantaŭ la dorso spiradon de la matrosoj, aŭdante iliajn fortegajn paŝojn. </text:p>
      <text:p text:style-name="P13">Iuj el la ŝipanoj retrorigardis, ekfajfis per la fingroj, la fremdlandanoj eltiris el la ingoj la spadojn, sabrojn, ponardojn, sed estis malfrue. La matrosoj surfalis dense per tuta sia varmega lafo, ĉies koro kunpremiĝis pro delonga malamo, nun eblis kun gloro rememori la malnovajn ofendojn... </text:p>
      <text:p text:style-name="P13">— Ne ba-ati! — longe, etende kriis Ĥagajo. — Ligi ilin, sed ne bati! Ligi la latronojn! </text:p>
      <text:p text:style-name="P13">Ho, kiel entranĉiĝus Ĥagajo la unua en la amason de la fremdlandanoj, eltirus al si pli proksime, al la brusto mem, jen tiun, rufan, lipharan, maĉantan nikotianon, kiel, mallarĝiginte <text:soft-page-break/>la okulojn, ekrigardus en la flagrantajn pupilojn kaj batus unu fojon, duan, trian — pro ĉio pasinta, pro sia urbo Arĥanĝela, kie iĝis fremdlandanoj mastroj, pro tiuj ĉi tri matrosoj-amikoj, kiuj kuŝis nun senmove ĉe la muroj de la domo... Kiel torento irus post li la matrosoj, kun furioze gaja hurlado batadus sen reguloj, — se bati, do bati, dekstre kaj maldekstre, ne tuŝu la niajn, fremdulo, se vi estas gasto, do estu gasto, sed se malamiko — ricevu, kion vi meritas, plene kaj plie, kaj ne diru dankon... </text:p>
      <text:p text:style-name="P13">Sed ne eblas! Estas malpermesite bati! </text:p>
      <text:p text:style-name="P13">Eblas nur ligi ebriajn instigantojn. Nu, kaj se iu tro diboĉas — tiun, por ajna okazo, faligi kvazaŭ hazarde, kvazaŭ li mem falis. Se iu mordas kaj gratas — tiun skui eblas aŭ kun singardo ŝovi pugnon en la satan flankon, por ke revenu la memoro, — ne hejme vi estas, gastas, ne bruu! </text:p>
      <text:p text:style-name="P13">Ili ligadis per ŝtofaj zonoj — da zonoj ne sufiĉis. Tiutempe iĝis pli kviete. La ligitoj ektimis; tiuj, por kiuj ne sufiĉis zonoj, staris flanke sub pluveto, per tukoj viŝadis la lacajn vizaĝojn, konsiliĝis, kion fari poste, plendis pri estontaj afliktoj... </text:p>
      <text:p text:style-name="P13">Ĥagajo, ekvidinte, ke la gastoj kvietiĝis, starigis la ligitojn aparte, la aliajn pelis pli malproksime, poste ordonis meti sur herbon, sur puran lokon, la du murditajn matrosojn el la patrolo. Kelkaj fremdlandanoj intencis disiri, sed la subleŭtenanto ordonis neniun lasi. </text:p>
      <text:p text:style-name="P13">Matroso Podbojlo elportis el la domo, kiun preskaŭ disfaligis la fremdlandanoj, sitelon kun akvo, lavis la vizaĝojn de la murditaj matrosoj. Tio estis knaboj el la lasta rekrutigo — <text:soft-page-break/>Jablokov kaj Mikeŝin. La matrosoj, interparolante, demetis de sur la kapoj la trikitajn ĉapojn. La fremdlandanoj morne silentis. Drinkemuloj el la Magrula drinkejo, pafista gardo, rajdistoj — ĉiam pli multe da popolo kunvenadis ĉirkaŭ la eksa batalejo. Estis sensone. En la silento subite ekplorlamentis maljunulino, elirinta el la domo por rigardi al la ofendintoj, — ekvidis la du mortintojn, ekstaris sur la genuojn en malsekan velkan herbon, reĝustigis la helajn molajn buklojn de Mikeŝin, kunmetis la manojn de Jablokov kruce sur la brusto, ekploris... </text:p>
      <text:p text:style-name="P13">La batita, restinta viva matroso el la patrolo estis nelaŭte rakontanta al Ĥagajo, kiel ĉio okazis. Ĥagajo aŭskultis atente, redemandadis. La matroso trovis per la okuloj la dikan ferdekestron, kapmontris al li. La pafistoj deĉevaliĝis, elkondukis la ferdekestron al la domo. Tiu komencis krii, ke li ne sola estis, ankoraŭ estis kun li homoj. Ili prenis ankaŭ tiujn, al kiuj li montris. </text:p>
      <text:p text:style-name="P13">Trote alrajdis la kapitan-komodoro kun Jegorĉjo. Ievlev, envolvante sin en vaksita, kanvasa mantelo, senvorte elaŭskultis ĉion, kion diris al li Pustovojtov; eltirinte la manon el la ganto, viŝis la malsekan vizaĝon; mallarĝiginte la okulojn, ĉirkaŭrigardis la ferdekestron kaj liajn homojn, ordonis konduki ilin en la arestejon. La ceterajn fremdlandanojn — peli al la ŝipoj, ili estu tie en konfuzo. Sur la bordon eliro por ili estos malpermesita ĝis speciala ordono... </text:p>
      <text:p text:style-name="P13">La mortintojn — Jablokov-on kaj Mikeŝin-on — la matrosoj levis sur mantelojn, ekportis, nudiginte la kapojn. Venis mateno. La urbo vekiĝis. La matrosoj kantis mallaŭte, dece «Eternan memoron». Surĉevalaj rajdistoj, pafistoj, dragonoj <text:soft-page-break/>akompanis la murditojn, demetinte la ĉapojn, tenante nudajn sabrojn ĉe la ŝultroj. Urbanoj, virinoj, metiistoj, ŝarĝistoj, najbaraj kampuloj amasiĝis en mallarĝaj stratoj, kun malamo rigardis al la ligitaj fremdlandanoj, suspiradis, krucosignadis sin al la murditaj matrosoj... </text:p>
      <text:p text:style-name="P13">Kiam al Silvestro Petroviĉ oni donis velboaton por iri al la citadelo, ĉe la Resurekta kajo lin ĉirkaŭis ŝipestroj kun pardonpetoj kaj vortoj de kondolenco. Ievlev silentis. Konsulo Martus faris mallongan funebran paroladon. Ievlev ne respondis eĉ per unu vorto. La fremdlandanoj ankoraŭ foje ektrenis la plandumojn de siaj ŝuoj, ankoraŭ foje riverencis, ankoraŭ prononcis vortojn de kondolenco. Ievlev apogis sin sur la bastono per du manoj, etendis la kolon, diris per obtuza voĉo: </text:p>
      <text:p text:style-name="P13">— Rusio, Rusujo — estas ŝtato, Rusujo ne estas sennomaj insuloj, kiujn necesas ankoraŭ malkovri, surmapigi... </text:p>
      <text:p text:style-name="P13">La fremdlandanoj ekbalancis la kapojn: ho, certe, memkompreneble, jes, jes, alie ne povas esti. </text:p>
      <text:p text:style-name="P13">— Fremdlandanojn ni renkontas afable, — daŭrigis Silvestro Petroviĉ, — al gasto ni ĉiam ĝojas, la rusa homo estas bonkora, gastama, kun granda koro. Sed nian gastamon vi turnas al malbono, opiniante, ke ĝi estas la samo, kiel naiveco aŭ stulteco... </text:p>
      <text:p text:style-name="P13">La fremdlandanoj eksusuris: ho, ne, ni neniam tiel pensas. </text:p>
      <text:p text:style-name="P13">— Dume multege da malbono vi alportis al ni! — kun forto diris Ievlev. — Kaj, se pripensi, da kio estas pli de vi — ĉu malbono aŭ bono, — tiam, ŝajne, da malbono estas pli. Do, <text:soft-page-break/>sinjoroj marvojaĝantoj, sinjoroj ŝipestroj kaj navigistoj! Al bona konsilo ni ĉiam ĝojas, kaj ne ekzistas pli dankaj disĉiploj, ol ni. Kaj danka disĉiplo por la instruisto estas profito, ĉu ne? Kaj lernas ni por nia ŝtato — por forta, saĝa, justa. Kaj la glora ŝtato por siaj filoj estas kara patrino. Sed ĉu bona patrino permesos al diboĉema, kaj ebria, kaj maldeca fremdulo sian infanon ofendi? </text:p>
      <text:p text:style-name="P13">La ŝipestroj kapjesadis — jes, jes, tre juste. </text:p>
      <text:p text:style-name="P13">— Kaj se juste, tiam juste estos ankaŭ la murdintojn teni en la arestejo, kaj juĝi ilin kiel necesas, kaj puni, por ke ili ne plu okupiĝu pri malicaj aferoj. Kaj aliaj ŝipanoj en viaj landoj pri tio rakontos. Kaj la novaj estos pli singardaj. </text:p>
      <text:p text:style-name="P13">Silvestro Petroviĉ turniĝis kaj ekiris laŭ la ponteto al la velboato. La ŝipestroj, interflustrante, nazparolante, hastis post li. Li ankoraŭ returniĝis, rememorigis ĝentile: </text:p>
      <text:p text:style-name="P13">— Al ŝipoj viaj, sinjoroj ŝipestroj, de mi estas deklarita konfuzo. Mi ne konsilas forlasi ilin, por ne instigi nin teni viajn matrosojn, kiel krimulojn, en arestejo. Ankoraŭ bona konsilo: poste gardu vin de eventoj, similaj al la okazintaj! Kio koncernas esperojn de kelkaj pri la svedaj militistoj, ke de tiu kuko, kiam ili Arĥangelskon rabos, ankaŭ al ili peco defalos, — do ne estos tio! </text:p>
      <text:p text:style-name="P13">La ŝipestroj silentis. </text:p>
      <text:p text:style-name="P13">Ievlev eniris en la velboaton, mem eksidis al la rudro. La matrosoj depuŝis la ŝipon per hokoj. Sur la masto leviĝis mallarĝa vimplo: «Kapitan-komodoro estas ĉi tie». </text:p>
      <text:p text:style-name="P13"><text:soft-page-break/>Silvestro Petroviĉ pro la sendorma nokto havis ioman febrotremon. Subite rememoriĝis al li la antaŭnelonga nobelido Spafariev. Kun kolero, flustre li ripetis la abomenajn kiel agaco, fremdajn vortojn: </text:p>
      <text:p text:style-name="P13">— Bonvivanto, galantulo... </text:p>
      <text:p text:style-name="P13">Kaj aldonis la sian: </text:p>
      <text:p text:style-name="P13">— Kaj de kie ĉi tio aperas? </text:p>
      <text:h text:style-name="P4" text:outline-level="2"><text:bookmark-start text:name="__RefHeading___Toc7236_2093700941"/>Ĉapitro sepa<text:bookmark-end text:name="__RefHeading___Toc7236_2093700941"/></text:h>
      <text:p text:style-name="P7"/>
      <text:p text:style-name="P9">En fremda lando, kiel en ĉerko, — kaj soleco, kaj muteco. </text:p>
      <text:p text:style-name="P11"><text:span text:style-name="T4">Proverbo</text:span> </text:p>
      <text:p text:style-name="P7"/>
      <text:p text:style-name="P10">Murdontoj iras en sekreto:<text:line-break/>Vizaĝ' aŭdaca, tim' en kor'.</text:p>
      <text:p text:style-name="P12"><text:span text:style-name="T4">Puŝkin</text:span> </text:p>
      <text:h text:style-name="P5" text:outline-level="3"><text:bookmark-start text:name="__RefHeading___Toc7238_2093700941"/>1. Antaŭ la ekspedicio<text:bookmark-end text:name="__RefHeading___Toc7238_2093700941"/></text:h>
      <text:p text:style-name="P13">En la Stokholma rodo ŝipoj kaj eskadroj prenis aldonan balaston — krudferajn trabojn kaj ŝotron en centoj da bareloj. Kiam la balasto estis metita, malgrandaj ŝarĝoŝipoj komencis alveturigi trinkakvon. La kuracisto de la eskadro, snufante per la pipo, alŝutadis en ĉiun barelon ŝovelilon da kalko — por ke la akvo ne putru dum longa marvojaĝo. </text:p>
      <text:p text:style-name="P13">En pobajn lukojn matrosoj faligadis manĝoprovizon — salviandon, oleon kaj vinagron en elĉizitaj lignaj boteloj, fumaĵitajn magrajn, fibrajn korpojn de ŝafoj, sakojn da sekigita fiŝo, pizon, salon. En la sekan ĉambron, tegitan per freŝaj pinaj tabuloj, desupre, el la luko oni ŝutadis malmolajn kun pajlo marajn biskotojn, forte odorantajn maltajn flanojn. En la vinan holdon oni mallevadis sur ŝnuregoj barelojn kun grena vodko — por disdonado dum la ekspedicio de la reĝa glaseto. Ekonomo-intendanto laŭ kalkulo akceptadis matrosajn ujojn por supo, krudferajn kaldronojn, kruĉojn, pesilojn kun peziloj, ĉerpilojn, stanajn pladojn, vazaron por oficira tablo. </text:p>
      <text:p text:style-name="P13"><text:soft-page-break/>En la admiralan kaj la oficirajn provizajn kelojn bufedistoj haste metadis en glacion ostrojn, freŝan fiŝon, pendigadis sur lignaj najloj plumĉasaĵon, sunsekigitajn kapreolajn selojn, aprajn femuraĵojn, anasojn, anserojn, kokojn. Samloke ŝipaj ĉefserĝentoj kunmetadis armilojn kaj pulvajn rezervojn, kiuj povus esti necesaj al la oficiroj okaze de matrosa ribelo. </text:p>
      <text:p text:style-name="P13">Ferdekestroj, rompante la raŭkajn gorĝojn, komandadis metadon de ŝanĝeblaj rezervaj ŝnuregoj, kabloj, haŭseroj, vantoj. Sub la malsupra ferdeko oni kalkuladis rezervajn kompletojn de ŝipboataj remiloj, de depuŝaj kaj kapstanaj stangoj. Takeloj kun knarado mallevadis en pruajn lukojn de la ŝipoj peĉon, kolofonon, najlojn. Ĉarpentistoj kaj kalfatristoj, pendante super la akvo en siaj «luliloj», lastfoje enigadis en foldojn lanon kaj stupon, frapante per lignaj marteloj kaj kantante kantojn. </text:p>
      <text:p text:style-name="P13">Sur «Kolera urso» oni aldone akceptadis artilerian provizaĵon: meĉojn, rompostangojn, turnostangojn, ŝargostangojn, kojnojn, rulblokojn. Sur la flagŝipo «Krono» per veltolo oni tegadis barilon inter la pruaj kaj pobaj lukoj: ĉi tie, kie devus esti lazareto, malgaje muĝis bovoj, blekis ŝafoj, klukis kokoj. Sur «Justa kolero», laŭ ordono de la subadmiralo, oni anstataŭigadis kanonojn de la meza bateria ferdeko. La navigistoj de la eskadro lastan fojon antaŭ la malproksima ekspedicio kontroladis mapojn de maparo «Zeefakkel», kio signifas — mara torĉo, pririgardadis flagteksaĵon, sablohorloĝojn, sondilojn, logojn, lineojn. Laŭ speciala sekreta ordono de la subadmiralo la ŝipoj devis havi anglajn kaj danajn flagojn en sigelitaj sakoj — ĝis sciigo, kion fari kun ili. </text:p>
      <text:p text:style-name="P13"><text:soft-page-break/>Grafo Erik Gyllenstierna — la estro de la eskadro — ĉiutage kelkfoje ĉirkaŭveturadis sur sia velboato ĉiujn ŝipojn. Lin akompanadis la pastro de la eskadro, adjutanto kaj du plej ferocaj ekzekutistoj. Al tagmezo, kutime, la subadmiralo ŝanĝadis ganton sur la dekstra mano: delikata ledo ne eltenadis, la subadmiralo batadis homojn en sia maniero — per pugno de malsupre supren, en la buŝon, por ke la kulpulo kune kun sango elsputu ankaŭ la dentojn. </text:p>
      <text:p text:style-name="P13">Ekde matena tamburo ĝis vespera aŭroro sur pruferdekoj de la ŝipoj fajfadis vergoj kaj anglaj lineoj — ŝnuroj kun nodoj, malsekigitaj en sala akvo. Duonmortintajn pro vergado matrosojn oni trinkigadis per vodko kaj vergadis plu. </text:p>
      <text:p text:style-name="P13">Homoj senfortiĝadis, faladis sur ŝtuparoj, sur ferdekoj. La subadmiralo neniam kaj neniun laŭdadis, al li nenio plaĉis, kun ĉiu tago li ĉiam pli morniĝadis kaj punadis homojn ĉiam pli malmilde. Fine de semajno sur «Aroma floro» matrosoj, senfortiĝintaj pro superforta laboro, postulis dimanĉan ripozon. La subadmiralo ordonis vergi ĉiun trian, kaj la instiginton — ĝismorte. La pastro de la eskadro ekiris sur ŝipboato konfespreni kaj komunii la kondamniton. </text:p>
      <text:p text:style-name="P13">Konsiliĝo de ŝipestroj de la eskadro estis fiksita sekrete nokte sur «Krono», kie grafo Gyllenstierna tenis sian flagon. Ŝipestroj de batalŝipoj, fregatoj kaj jaĥtoj venadis po unu, sen siaj oficiroj, respondadis al deĵorantoj ĉe ŝtuparoj per konvencia pasvorto kaj eksidadis en la admirala kajuto kun dense kurtenitaj fenestroj. La kajuta vaĉanto en molaj ŝuoj donadis al la ŝipestroj fumantajn pipojn, kajuta ŝipknabo verŝadis flavan maltbieron en argilajn kruĉojn. La ŝipestroj, la <text:soft-page-break/>ekonomo de la eskadro, la eskadra pastro, kolonelo James — fumadis, malsekigadis la lipharojn en biera ŝaŭmo, singardeme aŭskultadis, kiel trans la septo, en sia dormoĉambro, tegita per oritaj ledoj, tusas kaj kraĉas subadmiralo Gyllenstierna. Laŭ la tusado estis kompreneble, ke la eskadrestro estas malkontenta, eĉ pli — kolera. La invititoj al la konsiliĝo sentis timidon, kiel knaboj. Grafo Erik Gyllenstierna delonge sugestis timon al ĉiuj, kiuj iam navigis sub la reĝa standardo — ora kruco sur blua kampo. </text:p>
      <text:p text:style-name="P13">Nealta, seka, kun faltoplena flava vizaĝo, li eliris el la dormoĉambro samtempe kun batado de horloĝo, mallonge riverencis, eksidis en verdan marokenan fotelon. Sensone paŝante, la kajuta vaĉanto donis al li konjakon, la kajuta ŝipknabo sammomente metis tason da kafo. La subadmiralo dismiksis per kulereto sukeron, malrapide ĉirkaŭrigardis la vizaĝojn de siaj ŝipestroj, bruligitajn de pulvo, hakitajn en ŝipatakoj, tanitajn de vento de la Balta maro, de la Norda maro, de la malvarma oceano. </text:p>
      <text:p text:style-name="P13">— Mi estas malkontenta, — subite prononcis la subadmiralo. </text:p>
      <text:p text:style-name="P13">La ŝipestroj silentis. </text:p>
      <text:p text:style-name="P13">— Mi estas ege malkontenta! — je tono pli alte diris Gyllenstierna. — Ni mallernis, diablo prenu, silenti. Ni iĝis babilemaj, kiel virinoj. La tuta Stokholmo de infano ĝis maljunulino scias, ke en la proksimaj tagoj la ekspedicio iros al urbo Arĥangelsko. Ĉiuj scias, ke ni serĉas ŝipestrojn, sciantajn la ŝanelon de rivero Dvino. La ŝipoj, kiuj estis ekipataj en Goteborgo kaj Kalmaro, estas sciataj ne nur de svedoj, sed eĉ de eksterlandanoj. Sciataj estas eĉ la nomoj de la ŝipestroj, de <text:soft-page-break/>la ĉefaj artileriistoj; sciate estas, kiaj estas niaj rezervoj de pulvo, kiom da kuglegoj ni prenas kun ni; sciate estas, finfine, kiu komandas la eskadron kaj kia estas la pasinteco de via komandanto... </text:p>
      <text:p text:style-name="P13">La ŝipestroj balancadis la kapojn, miradis. </text:p>
      <text:p text:style-name="P13">— Necesas pensi, — daŭrigis la subadmiralo, — ne nur en Stokholmo oni eksciis pri nia ekspedicio. Pri ĝi, sendube, scias ankaŭ la moskvianoj. Azeno estos tiu, kiu supozas, ke la informiteco de la rusoj donos al ni utilon... </text:p>
      <text:p text:style-name="P13">— Senduba vero! — suspiris Urquhart. </text:p>
      <text:p text:style-name="P13">— Viaj hipokritaj suspiroj nun al nenio helpos! — diris Gyllenstierna. — Mi kunvenigis vin ĉe mi por antaŭsciigo: la ekspedicio al Arĥangelsko estas nuligita. Ĉiuj, kiuj partoprenis ĝian preparadon, povas ricevi sian monon ĝis la morgaŭa tago kaj iri laŭ vojo, kiun sufloros al ili la racio kaj la volo de Dio... </text:p>
      <text:p text:style-name="P13">La maljuna eskortulo Golgolsen eĉ malfermis la buŝon pro mirego. La komandanto de ŝipatakaj taĉmentoj kolonelo James, levinte la brovojn, retrokliniĝis al la dorso de la fotelo. Dika ŝipestro Verkolje estis sensence ridetanta. </text:p>
      <text:p text:style-name="P13">La eskadrestro estis silente trinkanta kafon. </text:p>
      <text:p text:style-name="P13">— Tio estas ĉio, sinjoroj! — diris li, fintrinkinte sian tason kaj leviĝante. </text:p>
      <text:p text:style-name="P13">La ŝipestroj ekstaris. </text:p>
      <text:p text:style-name="P13">— Tamen, dezirantoj povas resti sur la ŝipoj, por iri al alia navigado — por ekstermo de balenoj. Multaj nun scias, ke balenoj multobliĝis tre abunde kaj ke ili kaŭzas grandan ĝenon <text:soft-page-break/>al marvojaĝantoj. Ni devas ekstermi ioman kvanton da tiuj kreaĵoj, por ke la aliaj iru pli malproksimen en la maron. Jen ĉiuj niaj taskoj. Ĉu deziras ion demandi sinjoroj ŝipestroj? </text:p>
      <text:p text:style-name="P13">Golgolsen palpebrumis, demandis per raŭka baso: </text:p>
      <text:p text:style-name="P13">— Mia fregato havas dudek du kanonojn. Provianto kaj batalaj provizaĵoj estis prenitaj por tri monatoj. Nek harpunojn, nek ceterajn balenĉasajn ilojn ni havas. Plej probable, kanonojn kaj batalajn provizaĵojn ni ne bezonos, sed homojn, kiuj scipovas ĉasi balenojn... </text:p>
      <text:p text:style-name="P13">La ŝipestroj ekmoviĝis, ekbruis. </text:p>
      <text:p text:style-name="P13">— Tio estas vero, <text:span text:style-name="T4">herre</text:span> subadmiralo. </text:p>
      <text:p text:style-name="P13">— La malsuprajn ferdekojn necesas purigi de pezaj kanonoj... </text:p>
      <text:p text:style-name="P13">— Necesas ŝanĝi la ŝarĝojn... </text:p>
      <text:p text:style-name="P13">— Ŝipatakaj taĉmentoj postulas grandan rezervon da provianto, kaj se la taĉmentoj ne estos... </text:p>
      <text:p text:style-name="P13">Gyllenstierna silentis. Liaj mokaj okuloj estis ĉirkaŭrigardantaj la vizaĝojn de la ŝipestroj. </text:p>
      <text:p text:style-name="P13">— Harpunojn kaj konformajn balenĉasajn provizaĵojn vi ricevos de la ekonomo de la eskadro, — diris li. — La ŝipanaroj restu en tiuj kompletoj, en kiuj ili estis varbitaj, krom, memkompreneble, dungitoj, ne dezirantaj ŝanĝi siajn sabrojn al tranĉiloj de balenĉasistoj... Tio estas ĉio, sinjoroj. </text:p>
      <text:p text:style-name="P13">Li mallonge riverencis kaj foriris en sian dormoĉambron — rekta, orgojla, en verda uniformo, kun malestima rideto sur la <text:soft-page-break/>maldikaj lipoj. Interrigardante, levante la ŝultrojn, la perpleksaj, koleraj ŝipestroj estis adiaŭantaj ĉe la ŝtuparo, por disveturi al siaj ŝipoj. Ili estis komprenantaj kaj ne komprenantaj, divenantaj kaj pripensantaj, timante interŝanĝi eĉ kelkajn vortojn. Nur sola Golgolsen grumblis: </text:p>
      <text:p text:style-name="P13">— Tiu maljuna pirato tute seniliĝis. Kion li deziras de ni? Se li ne kredas eĉ nin, li serĉu por si aliajn oficirojn... </text:p>
      <text:h text:style-name="P5" text:outline-level="3"><text:bookmark-start text:name="__RefHeading___Toc7240_2093700941"/>2. Balenĉasistoj<text:bookmark-end text:name="__RefHeading___Toc7240_2093700941"/></text:h>
      <text:p text:style-name="P13">Sur la pobkastelo de la kvardek-kanona ŝipo «Kolera urso» klariono en neordinara tempo ekkantis «ĝeneralan kunvenon». El lukoj — dormemaj, ĉirkaŭligitaj en pirata maniero per kaptukoj, ĉifonaj, malpuraj, nudpiedaj, nehaste, unu post la alia ekiris supren matrosoj, artileriistoj, ŝipatakaj soldatoj. Super la lukoj staris ferdekestroj kun skurĝoj — batadis al la dorsoj, peladis ekstari en linion. </text:p>
      <text:p text:style-name="P13">Sur la pobkastelo pasumadis ŝipestro Urquhart, en antaŭsento de malagrabla parolo viŝadis per tuko la ruĝvangan vizaĝon, ridetadis afable. Du leŭtenantoj kun pistoloj en profundaj poŝoj por ajna okazo estis pasumantaj apud li. La ekzekutisto akre fiksrigardadis la ŝipanaron — italojn, anglojn, hispanojn, bremenanojn, holandanojn, — ludadis per ponardo. La supera asistanto de la ŝipestro kaj la ĉefa ferdekestro hispano del Robles elkondukis el la poba luko dekduon da siaj buĉistoj, starigis ilin kun blunderbuzoj trans la ferdeka kastelo, singarde komprenigis ilin, kio povas okazi kaj kontraŭ kio necesas gardi sin. </text:p>
      <text:p text:style-name="P13"><text:soft-page-break/>Urquhart afable salutis la ŝipanaron, iris laŭlonge de la linio, diris, ke la ekspedicio al Arĥangelsko estas nuligita, ke la ŝipanaro povas ricevi sian monon jam hodiaŭ por la tuta pasinta tempo. </text:p>
      <text:p text:style-name="P13">— Kaj por la estonta? — demandis Birge Kornusa Kruro, ferdeka matroso. </text:p>
      <text:p text:style-name="P13">— Li pagu la pasintan, tiam ni parolos pri la estonta! — kriis rufa irlandano. </text:p>
      <text:p text:style-name="P13">— La trezoriston sur la ferdekon! </text:p>
      <text:p text:style-name="P13">La matrosoj ekbruis ĉiuj kune, la linio rompiĝis. Ŝvelinta pro drinkado, blugriza, kun nuda grizhara brusto dungito Benkt kun alnomo «Murdis Amikon» surfalis la ŝipestron, alpremis lin al la ŝipflanko, demandis, elspirante alkoholodoron: </text:p>
      <text:p text:style-name="P13">— Kien do ni nun iru? </text:p>
      <text:p text:style-name="P13">— Vi ne finaŭskultis min! — prononcis Urquhart, penante depuŝi de si Murdis Amikon. — Lasu min findiri, damnitaj drinkuloj... </text:p>
      <text:p text:style-name="P13">Del Robles detiris Benkt-on de la ŝipestro, la buĉistoj kun blunderbuzoj ekstaris malantaŭ la dorso de Urquhart, la matrosoj kvietiĝis. Sur la pobkastelo aperis la trezoristo kun sia fera kofreto, lin kondukis la leŭtenantoj. Urquhart, reordigante sur si la uniformon, forblovante polverojn de la maniko, ekparolis pri la balenĉasa ekspedicio... </text:p>
      <text:p text:style-name="P13">— Ĉu balenoj? Nun? — kriis Birge Kornusa Kruro. — Verŝajne, tempas min ĉeni en frenezulejo, knaboj, ĉar mi nenion komprenas... </text:p>
      <text:p text:style-name="P13"><text:soft-page-break/>La ferdekestro knutis Birge-n al la dorso. La ŝipestro parolis plu. </text:p>
      <text:p text:style-name="P13">— En la oceanon eliris la reĝo de balenoj, — diris Urquhart. — Tiu feroca reĝo kaŭzas grandajn plagojn. Krom la naĝiloj kaj la maso de sia korpo, kiu, kiel oni scias, povas disfendi ŝipon duige, la balenreĝo estas armita ankoraŭ per korna glavo kun segilo, per kiu ĝi, nerimarkite alirinte ŝipon, segas la kilon. Saĝo de tiu besto estas tia, ke kun ĝi estas malfacile konkuri eĉ por spertaj balenistoj kaj maraj ĉasistoj. La afero estas en tio, ke la balenreĝo havas kapablon vidi nevideblan, tio estas vidi penson de homo, intencanta fari malbonon kontraŭ balenoj... </text:p>
      <text:p text:style-name="P13">La dungitoj, multfoje servintaj sub nigraj flagoj de piratoj, delongaj krimuloj, al kiuj minacis pendumilo en multaj landoj de Eŭropo, kvazaŭ infanoj, aŭskultis sian ŝipestron. Eĉ Birge Kornusa Kruro, servinta sur balenĉasaj ŝipoj, lamente suspiradis kaj flustre menciadis sanktan Brigita-n, la protektantinon de maristoj. Ŝajne, forbruligi Arĥangelskon estas multe pli simple, ol iri al tia ĉaso... </text:p>
      <text:p text:style-name="P13">— Por semi timon en la balena regno, — daŭrigis Urquhart, — grafo Erik Gyllenstierna, subadmiralo de la floto de lia reĝa moŝto, ordonis al ni, liaj servantoj-ŝipestroj, peti vin tamen resti sur la ŝipoj, por ke la maraj vojoj iĝu traireblaj. Plie mi nenion povas al vi diri. Dezirantoj ricevu sian monon de la trezoristo. Se iu el vi ŝanĝos vian decidon kaj revenos sur la ŝipon, mi ĝojos. </text:p>
      <text:p text:style-name="P13">La ŝipestro ĝentile riverencis. La matrosoj, interparolante, viciĝis ĉe la trezoristo, apud kiu, laŭ la regularo, staris du kaporaloj kun nudigitaj sabroj. Sur la havenon estis <text:soft-page-break/>malleviĝanta krepusko, en havenaj tavernoj estis alvoke ekbrulantaj lumoj. Urquhart en sia kajuto estis trinkanta citronan sukon kun sukero kaj rumo kaj diranta al del Robles: </text:p>
      <text:p text:style-name="P13">— Ĉiuj revenos sur «Koleran urson». Dum la nokto ili fordrinkos sian monon ĝis lasta groŝo kaj venos reen — manĝaĉi cepan supon kun salviando... </text:p>
      <text:p text:style-name="P13">Del Robles konsentis: </text:p>
      <text:p text:style-name="P13">— Jes, ili revenos. Sed por kio vi kaj mi bezonas tiun stultan elpensaĵon pri balenoj? </text:p>
      <text:p text:style-name="P13">Urquhart ne respondis. Li nur ĵetis rigardon al la hispano, kaj tiu komprenis ĉion. Ili ellernis kompreni unu la alian, tiuj du homoj, dum jaroj da kunaj navigadoj. </text:p>
      <text:h text:style-name="P5" text:outline-level="3"><text:bookmark-start text:name="__RefHeading___Toc7242_2093700941"/>3. Kolivanano Jakobo<text:bookmark-end text:name="__RefHeading___Toc7242_2093700941"/></text:h>
      <text:p text:style-name="P13">En tiu ĉi vespero kaj dum la tuta nokto en Stokholmo oni paroladis nur pri la balenreĝo kaj pri tio, kiel gloraj maristoj de lia reĝa moŝto metos finon al la damnita monstro. </text:p>
      <text:p text:style-name="P13">Pri la balenĉasa ekspedicio parolis oni kaj en familiaj domoj ĉe vespera bierkruĉo, kaj en tavernoj, kaj sur galeroj, kaj en la haveno, kaj eĉ en la preĝejo, kie kelkaj pastroj vespere faris predikojn pri kuraĝo de maristoj, purigantaj marajn vojojn disde teruraj monstroj... </text:p>
      <text:p text:style-name="P13">Oni parolis malsame: la plej inteligentaj ne uzis vortojn — sufiĉis interpalpebrumi. Iuj laŭdadis la ruzaĵon de la antaŭvidema subadmiralo Gyllenstierna. Triaj suspiradis: </text:p>
      <text:p text:style-name="P13"><text:soft-page-break/>— Ho, tiuj balenoj. Ne malmulte ili kostos por niaj maristoj... </text:p>
      <text:p text:style-name="P13">Estis, tamen, ankaŭ tiaj, kiuj kredis al tiu elpensaĵo senrezerve. Sed da tiuj troviĝis ne multe. Eĉ maljunulinoj-avinoj ne timigadis siajn petolantajn nepojn per la balenreĝo. </text:p>
      <text:p text:style-name="P13">En vinkelo «Gajaj kompanoj», kiu ĉiam estis malfermita por maristo, havanta monon, kunvenis matrosoj kaj oficiroj preskaŭ de ĉiuj ŝipoj de la eskadro de Gyllenstierna. Ĉi tie la maristoj, kun rido menciante la balenreĝon, frapante per moneroj al la tabloj, postuladis ankoraŭ brandon, bieron, ĝinon, vodkon, manĝadis frititan lardon, frapadis la taverniston al la grasa ŝultro, drinkis kun li je sukceso de la ĉasado, kantadis kantojn kaj, finfine, sub fajfo de kornoj kaj sonorado de timbaloj komencis danci anglan ĵigon. La taverno skuiĝis pro bruo. Matrosoj kaj oficiroj estis brue fordrinkantaj sian monon: ne indas reveni sur la ŝipon, havante almenaŭ groŝon en la monujo, — tiel diras malnova flota antaŭsigno. </text:p>
      <text:p text:style-name="P13">En angulo, apud la kameno, kie estis iomete malpli brue, helpanto de la tavernisto Jakobo — ankoraŭ juna homo kun saĝa kaj obstina rigardo de la grizaj okuloj — estis plendanta al leŭtenanto Olof Brems pri sia malgaja vivo. </text:p>
      <text:p text:style-name="P13">— Ĉiutage la samo! — estis diranta li. — Formetu, kaj alportu, kaj lavu kruĉojn, kaj portu al ŝipestro de galero sep botelojn da rumo, kaj sur fregaton bareleton da ĝino, kaj sur jaĥto postulu de la ŝipestro ŝuldon. Aŭ jen ĉi tie, — nu, kio estas bona, juĝu vi mem, <text:span text:style-name="T4">herre</text:span> Brems.... </text:p>
      <text:p text:style-name="P13"><text:soft-page-break/>La leŭtenanto estis ebria. Krom tio, li havis nemalgrandan ŝuldon al la tavernisto, kaj tiu cirkonstanco, ke Jakobo ne postulas la ŝuldon, estis agrabla por li. Kaj ĝenerale la ulo per io plaĉis al la leŭtenanto, — eble, per sia obstina rigardo. </text:p>
      <text:p text:style-name="P13">— Nemalbone dancas tiu grandega matroso! — diris la leŭtenanto. </text:p>
      <text:p text:style-name="P13">Jakobo turniĝis. </text:p>
      <text:p text:style-name="P13">— Oni nomas lin Murdis Amikon, — daŭrigis la babilema leŭtenanto. — Ie en fremda lando li ne dividis ormonerojn kun sia amiko kaj enpikis tranĉilon en lian gorĝon. Liaj manoj estas en sango ĝis la kubutoj. </text:p>
      <text:p text:style-name="P13">Jakobo ne respondis. Olof silente ekrigardis al li. </text:p>
      <text:p text:style-name="P13">— Ĉu vi estas svedo? — demandis la leŭtenanto. </text:p>
      <text:p text:style-name="P13">— Mi estas kolivanano, <text:span text:style-name="T4">herre</text:span> leŭtenanto. </text:p>
      <text:p text:style-name="P13">— Kion signifas — kolivanano? </text:p>
      <text:p text:style-name="P13">La helpanto de la tavernisto ne emis babili pri Kolivano, sed la leŭtenanto fiksiĝis sur tio: </text:p>
      <text:p text:style-name="P13">— Respondu, kion signifas kolivanano? </text:p>
      <text:p text:style-name="P13">— El urbo Kolivano, — jen kion signifas, <text:span text:style-name="T4">herre</text:span> leŭtenanto. </text:p>
      <text:p text:style-name="P13">— Tia urbo ne ekzistas. </text:p>
      <text:p text:style-name="P13">— Kiam mi naskiĝis, ĝi estis. </text:p>
      <text:p text:style-name="P13">— Estis urbo Revalo. Respondu, ĉu estis? </text:p>
      <text:p text:style-name="P13">— Urbo Revalo estas. </text:p>
      <text:p text:style-name="P13"><text:soft-page-break/>— Jes, estas. Tio estas bona urbo. </text:p>
      <text:p text:style-name="P13">— Bona! — konfirmis Jakobo. </text:p>
      <text:p text:style-name="P13">— Se vi estas el Revalo — do, vi estas estono? </text:p>
      <text:p text:style-name="P13">Jakobo silentis, rigardante al la dancantoj. </text:p>
      <text:p text:style-name="P13">— Vi estas estono! — diris la leŭtenanto. — Vi havas helajn harojn kaj grizajn okulojn. Ĉiuj estonoj estas helharaj. Tio ne estas malbona, ke vi ne estas svedo. La estonoj kvankam estas malpli bonaj ol svedoj, tamen servi ili povas. Sur grandaj ŝipoj estas postenoj de bufedistoj. Ĝuste tien ni vin postenigos... </text:p>
      <text:p text:style-name="P13">— Mi dankas vin, <text:span text:style-name="T4">herre</text:span> leŭtenanto! — modeste diris Jakobo. </text:p>
      <text:p text:style-name="P13">— Jes, Revalo! — diris Olof Brems. — Certe... mi estis tie antaŭ ne tiom longe, ĝuste kiam oni alpelis rusajn militkaptitojn de Narvo. Lia moŝto nia reĝo ordonis per nenio manĝigi la moskvianojn, ĉar ili estas kutimigitaj nutri sin per arba ŝelo kaj neĝo. Oni pelis ilin piede de Narvo mem, tiujn barbarojn, kaj estis sufiĉe malvarme... </text:p>
      <text:p text:style-name="P13">La helpanto de bufedisto ne deŝiradis nun sian obstinan rigardon de la vizaĝo de la leŭtenanto... </text:p>
      <text:p text:style-name="P13">— Estis sufiĉe malvarme, — ripetis li per glata voĉo. </text:p>
      <text:p text:style-name="P13">— Jes, frosto. Ili tute freneziĝis dum la irado. Sed la urbestro de Revalo ricevis ordonon de la general-intendanto armi ĉiujn estonojn kaj, se la moskvianoj petos panon, — simple pafi... </text:p>
      <text:p text:style-name="P13">— Simple pafi? </text:p>
      <text:p text:style-name="P13">— La plej simpla afero! Ili manĝu arban ŝelon... </text:p>
      <text:p text:style-name="P13"><text:soft-page-break/>— Ŝelon! — kvazaŭ eĥo ripetis Jakobo. — Kaj ĉu estonoj pafis al ili? </text:p>
      <text:p text:style-name="P13">— Ne, sed ni pafis, se vidis tiujn barbarojn sur nia vojo. Dankon al Disinjoro, ili nelonge estis tie. Oni pelis ilin al minejoj kaj disdonis al riĉaj kamparanoj, kiel oni disdonas laborantan brutaron... Mi mem prenis por mia patro du moskvianojn... Mi servas al la krono en la floto, mi estas maristo, devas ja iu labori en la bieno... </text:p>
      <text:p text:style-name="P13">Kaj la leŭtenanto frapis per la pugno la tablon. </text:p>
      <text:p text:style-name="P13">— Maristoj — estas homoj! — diris li. — Sed ne ĉiaj maristoj estas homoj. Homoj estas la svedaj maristoj. Ĉiuj ceteraj maristoj kune ne valoras eĉ groŝon. Sveda maristo estas maristo! Ĉu prave mi diras aŭ ne, — respondu al mi, Jakobo el la kelo «Gajaj kompanoj»! </text:p>
      <text:p text:style-name="P13">— Mi dezirus, <text:span text:style-name="T4">herre</text:span> leŭtenanto, esti maristo! — respondis Jakobo. — Se vi permesas, <text:span text:style-name="T4">herre</text:span> leŭtenanto, mi tre dezirus esti maristo. Se vi irus en Arĥangelskon, mi petus preni min al vi. Ja tio estas milita ekspedicio, <text:span text:style-name="T4">herre</text:span> leŭtenanto, en kiu, sendube, eblas distingiĝi antaŭ la krono... </text:p>
      <text:p text:style-name="P13">Leŭtenanto Brems verŝis en sian kruĉon brandon, almetis al ĝi bieron kaj eltrinkis unuglute. </text:p>
      <text:p text:style-name="P13">— Vi ne estas stulta! — diris li, frapinte per la kruĉo la tablon. — Maristo — estas bona laboro. En la poŝo de maristo iam io tintas, ĉu? </text:p>
      <text:p text:style-name="P13">Jakobo kapjesis: </text:p>
      <text:p text:style-name="P13">— Certe, <text:span text:style-name="T4">herre</text:span>! Sed vera homo estas la milita maristo! </text:p>
      <text:p text:style-name="P13"><text:soft-page-break/>— Vi estas saĝa knabo! — diris Olof Brems. — Eble, en via vivo okazos ŝanĝo... </text:p>
      <text:p text:style-name="P13">La kolivanano Jakobo rigardis atende. </text:p>
      <text:p text:style-name="P13">— Jes! Aŭ mi ne estos leŭtenanto! Jen kiel! Verŝu en mian glason ankoraŭ tiun aĉaĵon! </text:p>
      <text:p text:style-name="P13">Nun li eltrinkis brandon, ne diluante ĝin per biero. </text:p>
      <text:p text:style-name="P13">— Jakobo, ĉu vi longe sidos tie? — kriis la tavernisto. — Oni min disŝiras je pecoj, sed li sidaĉas... </text:p>
      <text:p text:style-name="P13">Jakobo sendezire ekiris al la bufedo. Du matrosoj el fregato «Dia sonorado» estis dancantaj novan dancon — alemandon. Unu matroso estis prezentanta damon, la alia — viran kundancanton. En la kelo staris densa ridego, la «damo» tre ridinde grimacadis kaj montradis al la kunulo sian favoron. Kaj al la kunulo, evidente, ŝi estis abomena, tiu «damo» kun ruĝa pro drinkado nazo kaj disŝirita orelo. </text:p>
      <text:p text:style-name="P13">Al leŭtenanto Brems alsidiĝis alia leŭtenanto el jaĥto «Petola Kupido» — Johan Morat. Li estis ebria ĝis tiom, ke ne tuj rekonis sian malnovan amikon leŭtenanton Brems-on. Unue li opiniis tiun la ekonomo de la eskadro, poste — sia propra frato. </text:p>
      <text:p text:style-name="P13">— Por vi, kiel mi pensas, tempas iri sur la ŝipon! — diris leŭtenanto Brems. </text:p>
      <text:p text:style-name="P13">— Al diablo! — respondis Morat. </text:p>
      <text:p text:style-name="P13">— Ĉu vi estas kolera? — demandis Brems. </text:p>
      <text:p text:style-name="P13">— Jes, kolera... Balenoj... kiaj balenoj? Ĉu ekzistas tiaj balenoj? Balenreĝo... </text:p>
      <text:p text:style-name="P13"><text:soft-page-break/>La tavernista helpanto Jakobo ree alsidiĝis al la leŭtenantoj. Olof Brems trinkis ankoraŭ brandon. Purpura pro drinkaĵo Morat estis roranta per raŭka baso: </text:p>
      <text:p text:style-name="P13">— Balenoj? Mi ne estas stultulo, jen kio! Mi navigas dum dek ses jaroj... Ni iras samloken, kien ni iris. Sed ni bezonas, ke neniu sciu... Ĉi tie ĉiuj estas propraj, aŭskultu min, se vi deziras scii la veron: por kio tia floto iru al balenĉaso? Kie oni vidis tion? Nur ŝtipkapuloj aŭ flavbekuloj povas kredi al fabeloj pri balena regno... </text:p>
      <text:p text:style-name="P13">— Balena regno ekzistas! — diris obstina Jakobo. </text:p>
      <text:p text:style-name="P13">— Sed mi diras — ne! — kriis Morat. </text:p>
      <text:p text:style-name="P13">— Sed vi tamen iras al ĉasado? — demandis Jakobo. </text:p>
      <text:p text:style-name="P13">— Jes, knabo, ni iras al ĉasado! — kriis la ruĝvizaĝaĉa ulo kun orelringo. — Kaj mi ne estu Bill Harwood, se mi ne revenos post ĝi riĉa, kiel kvardek mil diabloj kun Belzebuto kune... </text:p>
      <text:p text:style-name="P13">Ĉe la najbara tablo matrosoj kunigis la kruĉojn: </text:p>
      <text:p text:style-name="P13">— Je rusa oro en niaj poŝoj! </text:p>
      <text:p text:style-name="P13">— Eternan gloron por riĉulo! </text:p>
      <text:p text:style-name="P13">— Vivu la arĥangelskaj balenoj! </text:p>
      <text:p text:style-name="P13">— Ni ne abomenos ĉervoncojn de la moskvia caro... </text:p>
      <text:p text:style-name="P13">— Jen, aŭdu, kion diras la homoj! — kriis Morat. — Ja ili nemalmulte navigis dum sia vivo. </text:p>
      <text:p text:style-name="P13">Kaj leŭtenanto Morat ekiris drinki kun siaj matrosoj. </text:p>
      <text:p text:style-name="P13"><text:soft-page-break/>— Ĉu tamen en Arĥangelskon? — penseme demandis Jakobo. — Vi, li diras, iras al Arĥangelsko... </text:p>
      <text:p text:style-name="P13">Leŭtenanto Olof Brems malbone vidis sian kunparolanton. Iam Jakobo disduiĝadis en liaj okuloj, poste subite transformiĝadis al subadmiralo mem grafo Gyllenstierna, poste iĝadis tre granda, simila al baleno... </text:p>
      <text:p text:style-name="P13">— <text:span text:style-name="T4">Herre</text:span> leŭtenanto! — petis Jakobo. — Prenu min sur vian ŝipon. </text:p>
      <text:p text:style-name="P13">La leŭtenanto larĝe ridetis, montrante la flavajn dentojn. </text:p>
      <text:p text:style-name="P13">— Estas nenio pli simpla, knabo. La nomo de Olof Brems ion valoras en nia floto, mi ĵuras per mia spado... </text:p>
      <text:p text:style-name="P13">— Ĉu vi promesas, <text:span text:style-name="T4">herre</text:span> leŭtenanto! </text:p>
      <text:p text:style-name="P13">— Kion? </text:p>
      <text:p text:style-name="P13">— Preni min sur vian ŝipon? </text:p>
      <text:p text:style-name="P13">— Knaboj, — kriis la leŭtenanto. — Knaboj! Tiu ulo deziras esti nia. Jen tiu helpanto de tavernisto deziras esti maristo! Kion vi diros pri tio? </text:p>
      <text:p text:style-name="P13">La matrosoj turniĝis al la leŭtenanto. Brems ordonis al Jakobo leviĝi, por ke ĉiuj vidu, kia li estas. Jakobo leviĝis kaj per trankvila, obstina rigardo ĉirkaŭrigardis la tavernon. </text:p>
      <text:p text:style-name="P13">— Mi ne lasos lin! — kriis la tavernisto. — Por kio li bezonas vian maron! Al li ankaŭ ĉi tie estas nemalbone. Tiel, se ĉiuj ekdeziros esti maristoj, tiam kiu laboros sur sektero... </text:p>
      <text:p text:style-name="P13"><text:soft-page-break/>Sed la taverniston oni ne lasis paroli — Benkt Murdis Amikon ĵetis al li stanan teleron, kaj Birge Kornusa Kruro miaŭis kiel kato, al kiu oni surpaŝis la voston... </text:p>
      <text:p text:style-name="P13">— Vi devas bone regali viajn estontajn kunnavigantojn! — prononcis la leŭtenanto. — Ne ŝparu por tiuj diabloj vian drinkaĵon, kaj ili iĝos por vi bonaj amikoj... </text:p>
      <text:p text:style-name="P13">— Bonaj amikoj, — kiel eĥo ripetis Jakobo kaj levis super la tablo grandan botelon da rumo, ĉirkaŭplektitan per maldikaj vergoj. </text:p>
      <text:p text:style-name="P13">La matrosoj, faligante benkojn kaj taburetojn, ĵetiĝis al la senpaga regalo. Jakobo sen avari plenigadis kruĉon post kruĉo, kaj tuta tiu kanajlaro drinkis je la sano de la estonta maristo. </text:p>
      <text:p text:style-name="P13">— Ĉiam estu dek futoj da akvo sub la kilo! — ekdormante en sia angulo, estis balbutanta leŭtenanto Olof Brems. — Necesas drinki nur je dek futoj... </text:p>
      <text:p text:style-name="P13">Tamburino ekbatis ĵigon. </text:p>
      <text:p text:style-name="P13">Novaj gastoj eniris en la tavernon. </text:p>
      <text:p text:style-name="P13">Jakobo staris, apoginte sin sur ŝima muro, kaj pensadis sian penson. Tiu koncentrita kaj morna vizaĝo subite kolerigis la taverniston. </text:p>
      <text:p text:style-name="P13">— Vi ree nenion faras! — kriis li. — Damnita maristo! Dume vi ne ricevis vian monon kaj riskas ne ricevi eĉ groŝon, se ne laboros en tiu ĉi nokto. Donu al tiuj diabloj ĝinon kaj bieron... </text:p>
      <text:p text:style-name="P13">La tamburino plu batadis ĵigon. </text:p>
      <text:p text:style-name="P13"><text:soft-page-break/>Tavernaj putinoj en kufoj kun buntaj rubandoj dancadis, alte levante la krurojn, fulgadis kaj krakadis sebaj kandeloj en rustaj feraj kandelingoj, sur la ŝtona planko kuŝaĉis vitropecoj kaj kruĉoj, estis disfluanta granda ruma flako. Benkt Murdis Amikon trenadis sin de unu tablo al alia, levadis la pugnon, surkreskitan de haroj, postuladis: </text:p>
      <text:p text:style-name="P13">— Regalu min, ĉar tiel ordonis Marteno Lutero. </text:p>
      <text:p text:style-name="P13">— Ĉu Marteno Lutero? </text:p>
      <text:p text:style-name="P13">— Kiu ne ŝatas vinon, virinojn kaj kantojn, tiu restos stultulo por la tuta sia vivo, — tiel diras Lutero. — Kaj mono finiĝis al mi. Do kiel mi plenumu la precepton? </text:p>
      <text:h text:style-name="P5" text:outline-level="3"><text:bookmark-start text:name="__RefHeading___Toc7244_2093700941"/>4. Adiaŭo kun Stokholmo<text:bookmark-end text:name="__RefHeading___Toc7244_2093700941"/></text:h>
      <text:p text:style-name="P13">Laŭ knarantaj, frotitaj ŝtupoj Jakobo rapide leviĝis en la ĉambrojn de la tavernisto. El ĉi tie, el fenestroj de tiu alta domo estis videbla la maro kaj mallarĝaj, helaj, flirtantaj sur mastoj ŝipaj flagoj. Jam leviĝis la suno, malsupre estis bruanta, vekiĝante, la urbo, tondris sur pavimŝtonoj radoj de grandegaj, kovritaj per feraj bendoj ŝarĝoĉaregoj, henis ĉevaloj de karbovendistoj, vendistinoj de legomoj kaj de lakto estis laŭdantaj per diversaj voĉoj siajn varojn; videblis, kiel manĝas dum irado ĉarpentistoj, kiel ekiris en la havenon doganaj skribistoj, kiel trarajdis por ŝanĝi la noktajn gardantojn reĝaj dragonoj. El strateto, kun korbo de freŝaj panoj sub la brako, trakuris konata submajstro de bakisto Krinker. Kun kanto trairis masonistoj, kaj la sindiko de ilia gildo majstro Doring svingis al Jakobo per la mano. «Hodiaŭ li venos drinki ŝulde unu aŭ du glasetojn, — pensis Jakobo. — La magistrato <text:soft-page-break/>malbone pagas al tiuj malriĉuloj pro ilia laboro. Ĉiam malpli multe da mono estas en Svedio». Post la masonistoj trairis forĝistoj kun siaj marteloj, tenajloj kaj balgoj sur puŝĉaretoj. Multaj honestaj laborantoj vivis en tiu ĉi urbo, en tiu granda, bela, riĉa urbo, kie ĉiam odoris je maro kaj de kie konstante foriradis ŝipoj al malproksimaj mirindaj landoj. Multajn homojn ĉi tie bone konis Jakobo, kaj multaj konis lin — simplan ulon, tavernan serviston, plenan orfon... </text:p>
      <text:p text:style-name="P13">Li ridetis, plu rigardante en la fenestron: kiel mirus ili, ekvidinte lin sur eŝafodo, kiel ne kredus siajn okulojn kaj longe post la ekzekuto vespere paroladus pri li flustre, balancante siajn kapojn en noktoĉapoj. Ne, li penos ne trafi en la manegojn de la ekzekutisto, la respektinda ekzekutisto de urbo Stokholmo — paĉjo Frederiko, kiel oni nomas lin ĉi tie, — serĉu por si alian simplulon. </text:p>
      <text:p text:style-name="P13">Mara vento estis flirtiganta liajn malpezajn harojn, li plu rigardis kaj rigardis en la fenestron, al la urbo, kie pasis tiom da jaroj de lia vivo: ne, li per nenio kulpas antaŭ ili, antaŭ siaj konataj urbanoj. Kaj apenaŭ ili pensos pri li malbone. Ili ne tro ŝatas dungitojn-maristojn, tiujn piratojn kaj rabistojn de grandaj vojoj, por kiuj nenion kostas murdi homon. Sen admiro ili rigardas al paradoj de rajdistoj kaj dragonoj, al la reĝa gvardio kaj al la malpeza infanterio. Ĉiam pli multekosta iĝas la vivo, ĉiam pli da junaj knaboj estas pelataj al milito, kaj ĉio ĉi nur por ke pri Karolo XII oni diru kiel pri Aleksandro la Makedona... </text:p>
      <text:p text:style-name="P13">— Vi jam estas ĉi tie, — diris post lia dorso la tavernisto. </text:p>
      <text:p text:style-name="P13">— Mi estas ĉi tie... </text:p>
      <text:p text:style-name="P13"><text:soft-page-break/>Plendante pri damnita anhelado, la tavernisto eksidis en sian fotelon ĉe la tablo kaj komencis, flustrante, kalkuli la noktan enspezon. Li dismetadis monerojn per kolonetoj laŭ valoro kaj karese glatumadis ilin. Poste, dirinte super la mono mallongan preĝon, li transŝutis ilin en saketojn kaj metis en kaŝujon. Kiel ĉiam post tiu laboro, li rimarkeble gajiĝis kaj demandis karese: </text:p>
      <text:p text:style-name="P13">— Ĉu vi firme decidis foriri de mi, knabo? </text:p>
      <text:p text:style-name="P13">— Jes, oĉjo Grejs, firme. </text:p>
      <text:p text:style-name="P13">— Ĉu vi decidis nepre iĝi maristo? </text:p>
      <text:p text:style-name="P13">— Jes, mi decidis iĝi maristo. </text:p>
      <text:p text:style-name="P13">— Maristoj ofte pereas en mara abismo. Maristojn oni mortigas en bataloj. La eskadron, en kiun vi iros, povas frakasi malamikoj... </text:p>
      <text:p text:style-name="P13">— Ĉu vi tiel pensas? </text:p>
      <text:p text:style-name="P13">— Ĉio okazas en batalo! — singarde respondis la tavernisto. — La vojoj de Dio estas nediveneblaj... </text:p>
      <text:p text:style-name="P13">— La reĝo de Svedio estas nevenkebla! — diris Jakobo. — Ĉu vi pri tio dubas, oĉjo Grejs? </text:p>
      <text:p text:style-name="P13">La tavernisto haste konsentis kun tio, ke la reĝo de Svedio estas nevenkebla. Li tenis la tavernon delonge kaj sciis, kio okazas al homoj, kiuj dubas pri reĝoj. </text:p>
      <text:p text:style-name="P13">— Kio ajn okazu, — diris li, — sciu unu aferon: mi akceptos vin en ajna horo. Vi estas nemalbona knabo, vi nun estas preskaŭ ne moskviano. Oni povas opinii vin svedo. Certe, se vi konvertiĝus al luteranismo... </text:p>
      <text:p text:style-name="P13"><text:soft-page-break/>La tavernisto suspiris: </text:p>
      <text:p text:style-name="P13">— Kun tempo vi komprenos ankaŭ tion. Servante en la floto, vi devos alpreni luteranismon... Kion ankoraŭ mi konsilu al vi por adiaŭo? Mi povas, verŝajne, konsili al vi ne trafi en kaptitecon al moskvianoj. La moskvianoj estas barbaroj, kaj kvankam en vi fluas rusa sango, sango de slavo, ili, sendube, kruele punos vin. Se ili vin pendumos, mi tutanime bedaŭros... </text:p>
      <text:p text:style-name="P13">— Mi dankas vin! — diris Jakobo. — Vi ĉiam estis bonkora al mi. </text:p>
      <text:p text:style-name="P13">— Mi estis bonkora al vi, jes! — ree suspiris la tavernisto. — Mi kompatis vin, orfon. Multaj min riproĉadis tiam, ke mi estas tiom kompatema, sed kion mi povis fari kun mia koro? </text:p>
      <text:p text:style-name="P13">— Vi estas bonkora homo! — konsentis Jakobo. — Vi ĉiam iun kompatadis kaj donadis laboron pro panpeco aŭ bovlo da hordea kaĉo... </text:p>
      <text:p text:style-name="P13">La tavernisto suspekteme ekrigardis al Jakobo: eble, la kolivanano mokas lin? Ne, Jakobo ne mokis. Li havis seriozan vizaĝon. </text:p>
      <text:p text:style-name="P13">— Jes, siatempe mi savis vian vivon! — ree ekparolis la tavernisto. — Kaj helpis al vi trovi bonan vojon. Vi tion devas memori ĉiam. Mi ne abomenis vin, neniom abomenis... </text:p>
      <text:p text:style-name="P13">Jakobo silentis. La tavernisto ankoraŭ parolis iom pri Moskvio kaj pri tio, ke la plej bona popolo estas la svedoj, Jakobo rigardis en la fenestron — al ŝipoj. Lia koro batis: tiuj ŝipoj iros en Rusion. Tie li dormos trankvile — dum tuta nokto, aŭ semajno, aŭ eĉ pli. Li ne pensados, ke iu aŭdis, kiel li deliris <text:soft-page-break/>en dormo. Al li ne ŝajnos ĉie sekretaj agentoj de la reĝo. Ankoraŭ nemulte — kaj li jam ne eltenus. Li komencis labori malpli bone, ol antaŭe. Li povas ekscesi pro bagatelo, kaj tiam al ĉio venos fino... </text:p>
      <text:p text:style-name="P13">— Kial vi ne aŭskultas min? — demandis la tavernisto. — Ĉu vi ree pri io pensas? Vi eterne pensas... </text:p>
      <text:p text:style-name="P13">Post frua matenmanĝo la tavernisto malkovris sian kaŝujon kaj komencis denove kalkuli monon. Li kalkuladis longe, enpensiĝadis kaj ree kalkuladis. </text:p>
      <text:p text:style-name="P13">— Jen al vi ĉio, kion mi ŝuldas al vi! — diris li afable. — Mi esperas, vi restos kontenta? </text:p>
      <text:p text:style-name="P13">Jakobo ĵetis sur la polmo la tri monerojn. </text:p>
      <text:p text:style-name="P13">— Tamen ĉu vi ne eraris? </text:p>
      <text:p text:style-name="P13">— Ĉu mi donis al vi tro multe? </text:p>
      <text:p text:style-name="P13">Nun Jakobo estis ridetanta gaje. Tiel gaje, ke la tavernisto konfuziĝis. Ankoraŭ neniam dum tiuj ĉi jaroj Jakobo ridetis tiel larĝe kaj serene, kiel nun. </text:p>
      <text:p text:style-name="P13">— Ĉu vi memoras, kia mi trovis vin en Kolivano? — demandis la tavernisto. — Ĉu vi tiam almenaŭ per io kompensis tiun panon, kiun vi manĝis? </text:p>
      <text:p text:style-name="P13">Jakobo ridetadis, rigardante en la okulojn de la tavernisto. </text:p>
      <text:p text:style-name="P13">— Vi tiam tre multe manĝis kaj malmulte laboris. Kaj mi ja ankoraŭ vestadis vin, se vi memoras? Dek jaroj ion kostas, ĉu vere? Poste vi donadis al aĉetantoj ŝulde rumon, brandon, <text:soft-page-break/>vodkon, kaj ne ĉiuj al vi redonadis monon. Sed la varo ja estis mia? </text:p>
      <text:p text:style-name="P13">— Via. Mi disportadis ĝin laŭ viaj ordonoj... </text:p>
      <text:p text:style-name="P13">— Sed nun, se vi foriras de mi, mi ne povas rekolekti tiujn ŝuldojn. Ĉu tiel? Mi ankaŭ ilin kalkulis. Vi ĉiam manĝadis kune kun mi, ja vi ne negos tion? Nu, kaj finfine, viaj samgentanoj — tiuj malfeliĉaj militkaptitoj? Vi ĉiam por ili ion petadis... </text:p>
      <text:p text:style-name="P13">Jakobo estis plu ridetanta. La rideto kvazaŭ algluiĝis al lia vizaĝo. Sed la okuloj ne estis ridetantaj. La okuloj rigardis kun la ĉiama esprimo de obstino. </text:p>
      <text:p text:style-name="P13">— Do ricevu tiom, kiom mi ŝuldas! — diris la tavernisto. — Mi neniam trompis iun ajn... </text:p>
      <text:p text:style-name="P13">Jakobo metis la monon en la poŝon, ekstaris. </text:p>
      <text:p text:style-name="P13">— Nu, dankon! </text:p>
      <text:p text:style-name="P13">— Ĉu vi, ŝajne, estas malkontenta? </text:p>
      <text:p text:style-name="P13">— Ne, mi estas kontenta! — diris Jakobo. — Mi estas tre kontenta, oĉjo Grejs! </text:p>
      <text:p text:style-name="P13">— Sed vi estas ne tro kontenta? </text:p>
      <text:p text:style-name="P13">— Ne, mi estas kontenta! — ripetis Jakobo. — Certe, vi ne multe prenis pro tio, ke vi ne denuncis min, kiam komenciĝis la milito kontraŭ la rusoj. Tiam al mi estus multe pli malbone... </text:p>
      <text:p text:style-name="P13">— Do, vidu! — vigliĝis la tavernisto. — Kaj tio estis ne tiom simpla por mi. Mi multon riskis, vi ne povas ne kompreni tion... </text:p>
      <text:p text:style-name="P13"><text:soft-page-break/>— Do, mi diras, — daŭrigis Jakobo, — al mi estus pli malbone. Kaj tiele mi konservis la kapon. Tial mi estas kontenta kaj tre danka al vi... </text:p>
      <text:p text:style-name="P13">— Se mi denuncus, kiu vi estas, — diris la tavernisto gravmiene, — tiam vi, certe, ne havus la kapon sur la ŝultroj. Vin oni prenus sur galerojn aŭ ien en pli teruran lokon. Kaj kio estas tio, vi vidis mem... </text:p>
      <text:p text:style-name="P13">— Jes, mi vidis! — konsentis Jakobo. </text:p>
      <text:p text:style-name="P13">— Do, ĉu vi estas danka al mi? </text:p>
      <text:p text:style-name="P13">— Jes, <text:span text:style-name="T4">herre</text:span>, tre danka. </text:p>
      <text:p text:style-name="P13">— Nu, tiam adiaŭ, mi kuŝiĝos dormi. Vi ja hodiaŭ babilis dum la tuta nokto kun tiuj friponoj kaj drinkuloj, sed mi laboris. Por vi, verŝajne, jam tempas iri sur la ŝipon? </text:p>
      <text:p text:style-name="P13">— Jes, al mi tempas iri sur la ŝipon! — respondis Jakobo. — Ĉiuj miaj aferoj estas faritaj... </text:p>
      <text:p text:style-name="P13">La tavernisto subite frapis sin al la frunto: </text:p>
      <text:p text:style-name="P13">— Aŭskultu, Jakobo! — ekkriis li. — Sed kiu ja portos tagmanĝon al la rusa princo en lian rezidejon? Ja tion ne faros la kuiristo. Kaj mi ne povas — ja mi estas sindiko de la gildo de tavernistoj, tio ja ion signifas. Morgaŭ al mi venos nova servisto, sed hodiaŭ? </text:p>
      <text:p text:style-name="P13">Jakobo silentis. Eblis pensi, ke li ne deziras porti la tagmanĝon. </text:p>
      <text:p text:style-name="P13">— Mi portus, — diris li finfine, — sed ree ĉi tien venos tiu sekreta agento kaj komencos pridemandi, por kio mi iras en la <text:soft-page-break/>princan rezidejon. La kuiristo rakontis, ke li jam dufoje parolis kun li... Al mi tio estas malagrabla, mastro, la sekreta agento povas rompi mian estontan vivon en la reĝa floto... </text:p>
      <text:p text:style-name="P13">La tavernisto ĵuris, ke neniu rompos ion ajn al Jakobo. Ĉiuj scias, ke Jakobo portas tagmanĝojn al la princo ne laŭ sia deziro. Kaj sekretaj agentoj nun ŝovas siajn nazojn ĉien, tia estas tempo, — milito. </text:p>
      <text:p text:style-name="P13">Finfine Jakobo konsentis, kvankam kun malkontento. En la kuirejo la kuiristo metis en bovlon pecon da rostita ŝafaĵo kun ajlo kaj envolvis en tukon du pirogojn. </text:p>
      <text:p text:style-name="P13">— Ĉu ne malmulte? — demandis Jakobo. </text:p>
      <text:p text:style-name="P13">— Li danku pro tio, ke mi ne manĝigas lin per hordea supo! — diris la kuiristo. — Mi estas bona svedo, kaj al mi estas abomene pensi, ke tiu moskviano grasiĝas pro manĝaĵo, kuirata de miaj manoj... </text:p>
      <text:p text:style-name="P13">— Sed tamen li pagas grandan monon! — kontraŭdiris Jakobo. </text:p>
      <text:p text:style-name="P13">Tio estis nesingarda. La kuiristo ĵetis truan ĉerpokuleron kaj turniĝis al Jakobo. </text:p>
      <text:p text:style-name="P13">— Kiel mi vidas, la agento ne vane venadis ĉi tien! — kriis li. — Tro vi defendas tiun princon. Sed por li estas loko sur eŝafodo, jes, jes, pri li delonge sopiras paĉjo Frederiko, kaj pri vi same. Vi kun tiu princo, verŝajne, kunas, li pagas al vi per rusa oro, kaj vi al li rakontas ĉion, kion vi sukcesas ekscii... </text:p>
      <text:p text:style-name="P13">— Kaj ĉu vi envias? Vi mem volonte dungiĝus pro oro, sed vin neniu prenas... </text:p>
      <text:p text:style-name="P13"><text:soft-page-break/>La kuiristo faris paŝon al Jakobo. Tiu staris senmove, subridante kaj rigardante al la kuiristo per siaj obstinaj, subite malheliĝintaj okuloj. </text:p>
      <text:p text:style-name="P13">— Iru for! — ordonis la kuiristo. — Iru for, ĉar miaj manoj tremas pro furiozo. Foriru tuj... </text:p>
      <text:p text:style-name="P13">— Azeno! — diris Jakobo. — Azeno, jen kiu vi estas! Maljuna stultulo... </text:p>
      <text:p text:style-name="P13">Li eliris el la kuirejo. </text:p>
      <text:p text:style-name="P13">Apud la domo lin neniu atendis, malkiel okazadis en la lastaj tagoj, kaj li suspiris kun faciliĝo. Survoje en butiko la helpanto de tavernisto aĉetis stakon da plej bona papero, ligaĵon da plumoj kaj botelon da vodko. Sur perono de humida kaj putra domo, en kiu estis tenata la rusa reprezentanto princo Ĥilkov, du gardistoj estis ludantaj ĵetkubojn. Jakobo ĝentile salutis kaj laŭdis la veteron, sed la gardistoj respondis tre mallonge kaj ekrigardis al li tiel, kvazaŭ vidis lin unuafoje. </text:p>
      <text:p text:style-name="P13">— Mi alportis al vi donacon! — diris Jakobo. </text:p>
      <text:p text:style-name="P13">— Vi povas mem trinki vian vodkon! — respondis la pli aĝa gardisto. </text:p>
      <text:p text:style-name="P13">— Jes, vi povas mem ĝin lektrinki! — konfirmis la dua kaj deŝovis de si la botelon, sed tiel, ke ĝi ne falu de la perono kaj ne frakasiĝu. </text:p>
      <text:p text:style-name="P13">— Ho! — ekkriis la helpanto de tavernisto. — Ĉu mi per io kulpis? Aŭ vodko, kiun mi alportas, estas nesufiĉe bona? Aŭ ĝi estas malmulta? </text:p>
      <text:p text:style-name="P13"><text:soft-page-break/>Ambaŭ gardistoj interrigardis, kaj tiu, kiu estis malpli aĝa, diris severe: </text:p>
      <text:p text:style-name="P13">— Portu la tagmanĝon kaj foriraĉu rapide! Ne sidaĉu tie! </text:p>
      <text:p text:style-name="P13">«Ankaŭ tiuj ĉi estas avertitaj! — pensis Jakobo. — Malbonas miaj aferoj. Mi estas libera dum lastaj horoj. Kaj se oni min kaptos — tiam rekte en la manegojn de paĉjo Frederiko». </text:p>
      <text:p text:style-name="P13">Kiam Jakobo eniris, Ĥilkov, tenante en la maldekstra mano estingiĝintan pipon, estis diktanta al la sekretario de la rusia ambasado Malkiev: </text:p>
      <text:p text:style-name="P13">— El tieaj civitanoj negocisto, komercinta per mola varo, Kosmo Minin<text:bookmark text:name="xnoto-2-07-4-1"/><text:note text:id="ftn27" text:note-class="footnote"><text:note-citation>27</text:note-citation><text:note-body><text:p text:style-name="P2">Kosmo Minin (?–1616) — iniciatinto de kreo kaj unu el gvidantoj de la Dua milicio de 1611–1612 en la epoko de Granda Malordo en la Rusa regno; rusa nacia heroo.</text:p></text:note-body></text:note>... </text:p>
      <text:p text:style-name="P13">— Minin, — ripetis, trempante la plumon en inkujo, Malkiev... </text:p>
      <text:p text:style-name="P13">Andreo Jakovleviĉ kapsalutis Jakobon kaj por momento enpensiĝis, poste daŭrigis: </text:p>
      <text:p text:style-name="P13">— Minin, alnomata Seka Brako, ekstarinte meze de popolo sur placo, diris al la homoj: «Ni vidas finan de la Rusa ŝtato ruinigon, kaj helpon el nenie esperas, pro kio mi al vi konsilas kaj petas — monon de ĉiuj ni ĝis la lasta havaĵo preni»... Ĉu vi skribis? </text:p>
      <text:p text:style-name="P13">— Mi hastas! — respondis Malkiev. </text:p>
      <text:p text:style-name="P13">— «Ĝis la lasta havaĵo preni, edzinojn kaj infanojn kiel garantiaĵon lasi kaj, kolektinte la monon, militestron por ni <text:soft-page-break/>serĉi, por kun li iri al Moskvo purigi ĉi urbon nian disde la malamiko»... </text:p>
      <text:p text:style-name="P13">Malkiev estis skribanta, starante ĉe pupitro, farita el krudaj pinaj tabuloj. Ĥilkov estis sen peruko, en kamizolo el mola ledo, la kolo estis ĉirkaŭligita per varma fulardo: la princo fartis malbone, kaj sakoj sub la okuloj iĝis eĉ pli pezaj, ol antaŭe. Estis videble, ke li tute malsaniĝis. Dum li diktis, Jakobo pensis pri tio, kiel malfacile estos nun diri al Andreo Jakovleviĉ, ke li intencas forlasi Stokholmon kaj ke la princo devos resti sen lia helpo... </text:p>
      <text:p text:style-name="P13">— Nu, iru, Malkiev, — diris la princo al la sekretario, — iru, amiko, multe hodiaŭ laboris vi kaj mi, ripozu dume... </text:p>
      <text:p text:style-name="P13">La ambasada sekretario riverencis, ekiris al la pordo. Lia vizaĝo per io malplaĉis al Jakobo, tiu akompanis lin per malfidema rigardo kaj turniĝis al Ĥilkov. </text:p>
      <text:p text:style-name="P13">— De kie ĉi sinjoro estas ĉi tie? </text:p>
      <text:p text:style-name="P13">— Li petis iri al mi por helpi laboron mian... </text:p>
      <text:p text:style-name="P13">— Ĉu li multe scias? </text:p>
      <text:p text:style-name="P13">— De kie li sciu, se li eĉ en kronikojn ne rigardis. Diras — mi, li skribas. Necesas la tempon, amiko, uzi kun hasto, ĉar minacas la reĝo meti nin en subteraĵon de iu fortreso en urbo Vesteras kaj kvazaŭ destinita estas por mi karcero... </text:p>
      <text:p text:style-name="P13">— Ĉu por vi sola? </text:p>
      <text:p text:style-name="P13">— Kvazaŭ tiel. Hieraŭ estis ĉi tie de la reĝo sendito. De la nomo de sia monarĥo Karolo la Dekdua diradis li al mi diversajn komplimentojn kaj promesadis, se mi konvertiĝos al <text:soft-page-break/>luteranismo, postenon ĉe Karolo — kiel konsilisto reĝa pri aferoj de Moskvio... </text:p>
      <text:p text:style-name="P13">— Nu? </text:p>
      <text:p text:style-name="P13">— Mi al li, en malgaja estante animstato, iun rusan insultaĵon diris, kaj ĉar li ĝin ne komprenis, mi tiun insultaĵon per latinaj literoj skribis kaj enmanigis. Kaj hodiaŭ matene jam tute malbone iĝis, promesas oni al mi grandan koleron de via Karlo... </text:p>
      <text:p text:style-name="P13">Kaj, svinginte la manon, Ĥilkov aldonis senzorge: </text:p>
      <text:p text:style-name="P13">— Ja al diablo lin, Karlon. Pri alio ni parolos... </text:p>
      <text:p text:style-name="P13">— Pri kio? — ridetante, demandis Jakobo. </text:p>
      <text:p text:style-name="P13">Pri la forveturo necesis diri tuj, sed Jakobo plu ne kuraĝis, silente aŭskultadis plendojn de Ĥilkov pri tio, ke ĉe la mano ne estas tiuj notoj kaj kopioj de kronikoj, kiujn kolektis li en Moskvo, kaj la memoro nun ne ĉion konservas. </text:p>
      <text:p text:style-name="P13">— Ĉu vi kredas, — kolere subridante, diradis Andreo Jakovleviĉ, — en noktoj mi ĉiam la saman sonĝon vidas, tio tedis min, sed mi ne povas liberiĝi: kvazaŭ ricevis mi el Moskvo de mia maljuna instruisto Poluektov Rodiono Kiriloviĉ necesajn por mi kopiojn de kronikoj. Kaj tiel estas facile por mia animo, tiel bone, kvazaŭ estas ia festo. Sed kiam mi vekiĝas — malbone, kiam mi vekiĝas — mi scias: nun ne eblas ricevi, nun longe ne eblos ricevi. Mi skribis en la reĝan kancelarion, petis kelkajn niajn librojn — oni respondis per orgojla rifuzo. Tamen la jaroj pasas, kiom ankoraŭ la milito <text:soft-page-break/>daŭros, — juĝu vi mem, ĉu estas gaje vivi senage, ŝlosita sub gardo. </text:p>
      <text:p text:style-name="P13">Malfacile paŝante per la ŝvelintaj piedoj sur putraj plankotabuloj, ŝovinte la manojn en la larĝajn manikojn de sia varma kamizolo, kuntiriĝinte pro febro, Ĥilkov per firma voĉo estis diranta, ke la sola afero, danke al kiu li vivas kaj ankoraŭ esperas vivi iomete, estas la skribado de la verko «Kerno de la historio Rusia», sed ke ĉiutage aperas ĉiam pli multaj obstakloj, kontraŭ kiuj mankas fortoj batali. Pasis nun onidiro, ke lin, Andreon Jakovleviĉ-on, oni nepre senigos je plumoj, inkoj, papero, — sur kio li tiam skribos plu? Sed la libro estas tute ne finita, skribita dume estas ne ĉio kaj eĉ ne netigita... </text:p>
      <text:p text:style-name="P13">— Papero jen, ĉi tie estas multe! — diris Jakobo, metante sur la tablon la stakon. — Por longe sufiĉos! </text:p>
      <text:p text:style-name="P13">— Multe oni malpermesas havi, — respondis Ĥilkov, — verŝajne, oni skoldos... </text:p>
      <text:p text:style-name="P13">— Kaŝi necesas, disŝovi en diversajn angulojn, por ke ne kune ĝi estu... </text:p>
      <text:p text:style-name="P13">Ĥilkov subite kun suspekto ekrigardis al Jakobo. </text:p>
      <text:p text:style-name="P13">— Tio signifas, vi ne plu alportos? — demandis li mallaŭte. </text:p>
      <text:p text:style-name="P13">— Ne alportos. </text:p>
      <text:p text:style-name="P13">Ili silentis iom. Ja malfacile estas konversacii, kiam unu el la amikoj forveturas, kaj la alia restas. </text:p>
      <text:p text:style-name="P13">Jakobo mallonge rakontis pri siaj planoj. </text:p>
      <text:p text:style-name="P13"><text:soft-page-break/>— Nu, se tiel, — severe ekparolis Ĥilkov, — en Kopenhago vi vidos Izmajlov-on. Diru al li de mia nomo, ne, ne de mia! Ne por mi, mi pensas, mi tion faras, — li trovu ĉi tie iujn monavidulojn, donu al ili monon, por ke oni al mi skribi ne malpermesu. Kaj se li mem timos, al Moskvo li skribu. </text:p>
      <text:p text:style-name="P13">— Mi komprenis, — diris Jakobo kaj leviĝis. </text:p>
      <text:p text:style-name="P13">— Kial vi ekhastis foriri? </text:p>
      <text:p text:style-name="P13">— Ne povas mi plu resti ĉi tie, — diris Jakobo. — Se ne hodiaŭ, do morgaŭ oni min kaptos. Ĉu ili eksciis ion aŭ simple timas — mi ne scias, sed tamen oni min tre atentas... </text:p>
      <text:p text:style-name="P13">Ĥilkov subridis: </text:p>
      <text:p text:style-name="P13">— Avertis mi vin, karan amikon, ne brulvundiĝu! Kuraĝa vi estas tro kaj ĉie ĉion mem faras. Kaj al galeroj, kaj leterojn sekretajn, kaj en urboj — kie kiaj ŝipoj estas konstruataj, kaj pri kanona gisado... </text:p>
      <text:p text:style-name="P13">Jakobo respondis obstine: </text:p>
      <text:p text:style-name="P13">— Se estas milito, ne eblas prokrasti. Kaj vere, kiom longe mi faradis sentime: evidente, venis tempo, sufiĉe mi promenadis en la sveda reĝlando. </text:p>
      <text:p text:style-name="P13">Andreo Jakovleviĉ glatigis la griziĝantajn lipharojn, eksidis apud Jakobo, brakumis lin je la ŝultroj, diris per elkora voĉo: </text:p>
      <text:p text:style-name="P13">— La nomojn ne memorfiksu, diru simple — konsilo. Tiele, amiko bona... Diru ankoraŭ: enviis Andreo Jakovleviĉ al galeraj bagnuloj. El ili kiu estas pli kuraĝa — fuĝas, sed Ĥilkov neniel povas fuĝi, du gardistoj — tage, kvar — nokte, kaj kradoj, kaj la ukazo de la reĝo — gardi kontinue sub minaco de <text:soft-page-break/>morto. Nu, kaj la piedoj ŝvelas... Do, adiaŭ, bravulo. Estis vi al mi amiko, multe helpis, multajn bonajn minutojn, eĉ horojn, pasigis ni kune... </text:p>
      <text:p text:style-name="P13">Andreo Jakovleviĉ prenis Jakobon per la polmoj je la vangoj, kisis. Jakobo ekparolis, retenante emocion: </text:p>
      <text:p text:style-name="P13">— Estu en trankvilo, Andreo Jakovleviĉ. Mi ĉion, kiel vi ordonis, faros. Nenion forgesos. Kaj ankoraŭ mi diru: mi neniam forgesos, kiel rakontadis vi al mi mallongajn epizodojn el la historio rusia, kiel respondadis miajn demandojn, kiujn tiom multe mi faradis, kiel lastan vian monon donadis al mi por malfeliĉaj kaptitoj. </text:p>
      <text:p text:style-name="P13">— Nu, nu, — haltigis Ĥilkov. — Kion vi pensas, — ĉu ruso al ruso en fremda lando ne helpos, tiam, frato, al la mondo fino venus. Iru. Adiaŭ. Dankon pro ĉio, kion vi faris! </text:p>
      <text:p text:style-name="P13">Kiam Jakobo estis jam ĉe la pordo kaj eĉ prenis per la mano la krampon, Ĥilkov subite vokis lin: </text:p>
      <text:p text:style-name="P13">— Haltu, atendu! </text:p>
      <text:p text:style-name="P13">— Mi atendas! </text:p>
      <text:p text:style-name="P13">Li returniĝis. La princo, ridetante, silentis... </text:p>
      <text:p text:style-name="P13">— Kion vi volas, Andreo Jakovleviĉ? </text:p>
      <text:p text:style-name="P13">— La lastan leteron, kiun vi de mi sendis, la sekretan, ĉu vi ne konas? </text:p>
      <text:p text:style-name="P13">— Ne konas, princo. </text:p>
      <text:p text:style-name="P13">— Vere, vi ne konas. Saĝa letero, taŭgos, mi pensas, al la niaj. Pri piloto tie temas. Por ke oni bonan piloton trovu... </text:p>
      <text:p text:style-name="P13"><text:soft-page-break/>— Kian piloton? </text:p>
      <text:p text:style-name="P13">— Vi ekscios siatempe. Aĥ, ĉagrene estas al mi, amiko! Vi ĉion scios, dum mi ĉi tie nenion ekscios. Nu, adiaŭ, iru... </text:p>
      <text:p text:style-name="P13">Jakobo eliris, malleviĝis de la perono, ĝentile dufoje riverencis al la gardistoj, diris por ajna okazo, ke morgaŭ, kiam li portos al la princo tagmanĝon, li kunprenos ne vodkon, sed rumon, kaj ekiris hejmen. </text:p>
      <text:p text:style-name="P13">La tavernisto, oĉjo Grejs, estis dormetanta en sia fotelo. Malferminte unu okulon, li demandis: </text:p>
      <text:p text:style-name="P13">— Sed eble vi, knabo, ankoraŭ ŝanĝos vian decidon kaj restos? </text:p>
      <text:p text:style-name="P13">Jakobo ne respondis. </text:p>
      <text:p text:style-name="P13">— Se vi restos, mi vin prenos. Sed pro la sama pago... </text:p>
      <text:p text:style-name="P13">— Se vi pagus pli... </text:p>
      <text:p text:style-name="P13">— Sendanka kreitaĵo... </text:p>
      <text:p text:style-name="P13">Silente kunmetis Jakobo en kofreton subvestojn, paron de ĉiutaga vesto, varman kamizolon, ŝuojn sur lignaj plandumoj kaj, surmetinte sian festan ruĝan kaftanon, malleviĝis kun la kofreto subaksele laŭ la knarantaj ŝtupoj. Li havis ankoraŭ multajn aferojn hodiaŭ. </text:p>
      <text:p text:style-name="P13">Antaŭ ĉio en la feraĵa bazaro li aĉetis tri malgrandajn fajlilojn, ses matrosajn tranĉilojn kaj dekduon da hispanaj stiletoj. En kvieta loko, ĉe la maro, li dense kunligis ĉiujn siajn aĉetaĵojn per ŝnureto, garde alligis al la armiloj anticipe preparitan leteron kaj envolvis ĉion kune en ĉifonon. Poste, <text:soft-page-break/>kunpreninte kelkajn botelojn da rumo, Jakobo ekiris al la galera albordiĝejo kaj demandis holandanon-superrigardanton, ĉu ŝipestro Ahlström estas sur la ŝipo. </text:p>
      <text:p text:style-name="P13">Ahlström estis sur la ŝipo. </text:p>
      <text:p text:style-name="P13">Jakobo leviĝis laŭ la ŝtuparo, laŭte salutis ferdekestron Sigge-n kaj kriis al li, kvazaŭ al surdulo: </text:p>
      <text:p text:style-name="P13">— Nun ankaŭ mi estas maristo, <text:span text:style-name="T4">herre</text:span> Sigge. Mi ne plu estas servisto en taverno. </text:p>
      <text:p text:style-name="P13">Sigge akceptis tiun novaĵon indiferente, sed iuj el la remistoj levis la kapojn. Jakobo ekiris pluen, al la ŝipestra kajuto. Sur lia vojo — de malsupre, de la benkoj, kie estis alkatenitaj la bagnuloj, — leviĝis mano kun malfermita polmo, kaj al Jakobo ĝuste en tiu momento malbukiĝis la buko sur la ŝuo. Li kliniĝis kaj ekiris pluen jam sen la volvaĵo — nur kun la kofreto. </text:p>
      <text:p text:style-name="P13">Ŝipestro Ahlström dankis pro la rumo kaj siaflanke eldiris deziron helpi al la junulo sur lia nova vojo. </text:p>
      <text:p text:style-name="P13">— Mi konas la ekonomon de la eskadro, — diris li, — la ekonomo bezonas spertan helpanton de admirala bufedisto. </text:p>
      <text:p text:style-name="P13">Kaj Ahlström skribis por Jakobo, kiu kvazaŭ forgesis pri la ŝuldo de la ŝipestro al la tavernisto, letereton al la ekonomo de la eskadro. </text:p>
      <text:p text:style-name="P13">— Nun ni renkontiĝos en la maro! — diris Jakobo, adiaŭante. </text:p>
      <text:p text:style-name="P13">— Bedaŭrinde, ni hodiaŭ foriras al Revalo! — diris la ŝipestro. — Ni havas malsamajn vojojn... </text:p>
      <text:p text:style-name="P13"><text:soft-page-break/>La rekomendoj de Ahlström kaj de leŭtenanto Olof Brems taŭgis, kaj en la sama tago Jakobo jam estis listigita kiel helpanto de admirala bufedisto sur la flagŝipo «Krono». Nun li estis preskaŭ certa, ke la reĝaj agentoj perdis lian spuron. Ĉu malmultaj homoj kun nomo Jakobo servas en la reĝa floto, kaj la familinomon li elpensis por si. Tuj li iros en la maron! </text:p>
      <text:p text:style-name="P13">— Nu, ja vi havas orajn manojn! — diris la bufedisto, vidante, kiel Jakobo preparas vazaron por matenmanĝo de la subadmiralo. — Vi konas tiun ĉi aferon. Sed mi estis supera ĉerpisto en iu barona domo, tamen ĉerpisto nur portas vinon, kiel vi scias, dum ĉi tie necesas primeti la tablon kaj zorgi ankaŭ pri tio, ke al la subadmiralo plaĉu la manĝo. Kaj al li hodiaŭ venis el Upsalo la juna edzino; ĉu vi povas imagi — tiu olda diablo edziĝis al junulino. Do jen ŝi dancigas lin laŭ sia fajfilo... Estis eĉ tia onidiro, ke ŝi iros kun ni al la balenĉasado... </text:p>
      <text:p text:style-name="P13">— Ĉu virino — al balenĉasado? — miris Jakobo. </text:p>
      <text:p text:style-name="P13">— Virino! — mokimitis lin la admirala bufedisto. — Sed kia virino! Tamen, vi mem vidos, kio ŝi estas — sinjorino Gyllenstierna. </text:p>
      <text:p text:style-name="P13">Jakobo ekvidis ŝin, kiam estis enportanta arĝentajn telerojn en la admiralajn ĉambrojn. Tuta rozkolora, kun grandega harnodo sub la nuko, la edzino de la subadmiralo sidis sur la admirala tablo, kovrita per verda drapo, kaj, alte tenante en la nuda mano vinbergrapolon, gajis, rigardante, kiel grafo Erik Gyllenstierna saltas, kiel hundeto, kiun oni incitas per bongusta osteto. </text:p>
      <text:p text:style-name="P13"><text:soft-page-break/>— For! — kriis la subadmiralo, turniĝinte al la knaro de la pordo. </text:p>
      <text:p text:style-name="P13">— Ne, li eniru ĉi tien! — diris sinjorino Gyllenstierna. — Mi deziras koni ĉiujn sur mia ŝipo. Ĉu vi estas servisto? </text:p>
      <text:p text:style-name="P13">Jakobo riverencis. </text:p>
      <text:p text:style-name="P13">— Ĉu vi penos, ke al mi estu oportune kaj gaje dum la vojaĝo? Ĉu vi komplezos min? </text:p>
      <text:p text:style-name="P13">Jakobo riverencis ree. </text:p>
      <text:p text:style-name="P13">— Tre bone! — laŭdis sinjorino Gyllenstierna. — Sed via admiralo diras, ke ĉi tie ĉiuj estas malĝentilaj, krudaj kaj koleraj, kiel diabloj. Li ankoraŭ diras, ke virino sur ŝipo alportas malfeliĉon en batalo. Sed pri kia batalo povas temi, se vi iras ĉasi balenojn. Kaj mi neniam vidis, kiel oni ĉasas ilin... </text:p>
      <text:p text:style-name="P13">— Iru! — ordonis Gyllenstierna, alpaŝante al Jakobo. </text:p>
      <text:p text:style-name="P13">— Kaj la matenmanĝo estu bongusta! — kriis post li sinjorino Gyllenstierna. </text:p>
      <text:p text:style-name="P13">Fermante la pordon, li aŭdis, kiel la sinjorino estis diranta al la subadmiralo: </text:p>
      <text:p text:style-name="P13">— Aĥ, vi ŝajne paŭtas, mia minaca edzo? Eble, vi deziras pendumi min, kiel vi pendumas viajn matrosojn? Aŭ puni per knuto? </text:p>
      <text:p text:style-name="P13">En la bufedo Jakobo diris: </text:p>
      <text:p text:style-name="P13">— Mi dum multaj jaroj laboradis en tavernoj kaj vidis tiajn knabinojn plurfoje. Sed ke tiela komandas admiralon — tio estas mirinda. </text:p>
      <text:p text:style-name="P13"><text:soft-page-break/>La admirala bufedisto ekridis. </text:p>
      <text:p text:style-name="P13">— Ĉu filinon de grafo Piper vi nomas taverna knabino?.. </text:p>
      <text:p text:style-name="P13">— Ĉu ŝi estas filino de grafo Piper? </text:p>
      <text:p text:style-name="P13">— Kaj eĉ sola. </text:p>
      <text:p text:style-name="P13">Vespere en la admirala kajuto estis gaje: du leŭtenantoj kaj la ekonomo de la eskadro estis akompanantaj sinjorinon Gyllenstierna-n per violonoj kaj liuto. En la plene malfermitajn fenestrojn fluis muziko kaj nova kortuŝa kanteto, skribita de amiko de la reĝo — poeto Holmström — okaze de morto de la reĝa hundo — Pompe. </text:p>
      <text:p text:style-name="P8">Pompe, fidela servisto de l' reĝo,<text:line-break/>Dormadis ĉiunokte en ties lito,<text:line-break/>Finfine, laca pro jaroj kaj eventoj<text:line-break/>Li mortis ĉe ties piedoj... </text:p>
      <text:p text:style-name="P13">Matrosoj sur la pobferdeko, artileriistoj sur la kanonferdeko, soldatoj sur galerioj interpalpebrumadis, aŭskultis la belan, delikatan voĉon de la edzino de la subadmiralo. </text:p>
      <text:p text:style-name="P8">Multaj ĉarmaj knabinoj<text:line-break/>Volus vivi kiel Pompe,<text:line-break/>Multaj herooj strebus<text:line-break/>Feliĉi morti kiel Pompe... </text:p>
      <text:p text:style-name="P13">En la admirala kajuto oni ekaplaŭdis, kriis «brave»; la matrosoj, sidante sur ŝnuregaj volvaĵoj, ekridaĉis. </text:p>
      <text:p text:style-name="P13">— Lerte dirite, — prononcis unu. — Morti, kiel hundo ĉe la piedoj de la reĝo, — jen kio, evidente, al mi mankas... </text:p>
      <text:p text:style-name="P13"><text:soft-page-break/>— Ja tio estas por herooj! — diris alia. — Kaj vi, fraĉjo, estas nur Ŝvabrilo. </text:p>
      <text:p text:style-name="P13">Malsupre ekfajfis fajfilo, ekkantis klariono. </text:p>
      <text:p text:style-name="P13">— O ho! — diris Ŝvabrilo. — Similas, ke ni devos labori. </text:p>
      <text:p text:style-name="P13">La klariono ekkantis duan fojon. Aliris leŭtenanto kun vipo, kriis, svinginte ĝin: </text:p>
      <text:p text:style-name="P13">— Ĉu vi ĉi tie surdiĝis? </text:p>
      <text:p text:style-name="P13">La ferdekestro estis krianta etende: </text:p>
      <text:p text:style-name="P13">— En lini-i-on! </text:p>
      <text:p text:style-name="P13">Al la flagŝipo estis alligiĝantaj malgrandaj ŝipoj, ŝarĝitaj per kestoj da pulvo, kuglegoj en vergaj korboj, rezervaj kanonaj afustoj. Artileriistoj estis tirantaj grandajn veltolajn manikojn de la pulvejo al la prua luko — la pulva rezervo povus eksplodiĝi pro hazarda fajrero. Sur la meza ferdeko ekbatis tamburo — sub minaco de morto estingi ĉiujn fajrojn sur la ŝipo. En la ŝipkuirejo la deĵoranto pri meĉo surverŝis la fajrujon. Ĉe la ŝipa fajrilo, ĉiam brulanta meze de tino kun akvo, ekstaris gardistoj kun mallongaj lancoj. Matrosoj estis haste elbatantaj el la pipoj cindron. La vaĉanta leŭtenanto batadis al la dentoj ĉiujn, kiuj devigis lin longe atendi... </text:p>
      <text:p text:style-name="P13">Ĉe la ŝtuparo en la pulvejon oni trifoje batis al sonorilo. Ŝvabrilo, eltirante ŝnuron de takelo, minacis: </text:p>
      <text:p text:style-name="P13">— Nu, <text:span text:style-name="T4">herre</text:span> balenreĝo, gardu vin! Ricevos vi, kompatinda... </text:p>
      <text:p text:style-name="P6"/>
      <text:h text:style-name="P5" text:outline-level="3"><text:bookmark-start text:name="__RefHeading___Toc7246_2093700941"/><text:soft-page-break/>5. Sinjorino Gyllenstierna<text:bookmark-end text:name="__RefHeading___Toc7246_2093700941"/></text:h>
      <text:p text:style-name="P13">Senvestiĝante, Margret demandis la edzon: </text:p>
      <text:p text:style-name="P13">— Kaj kiel oni vin intencis radumi? Ĉu tio estis tre timige? Vi neniam rakontis pri tio al mi... </text:p>
      <text:p text:style-name="P13">La subadmiralo respondis per malĝoja voĉo: </text:p>
      <text:p text:style-name="P13">— Dio scias, kio venas en vian kapon... </text:p>
      <text:p text:style-name="P13">— Ĉu vi multe verŝis da kristana sango, kiam vi estis pirato? — ree demandis sinjorino Gyllenstierna. </text:p>
      <text:p text:style-name="P13">Li levis la okulojn supren, kvazaŭ petante defendon de Dio. </text:p>
      <text:p text:style-name="P13">— Ĉu multe? </text:p>
      <text:p text:style-name="P13">Kaj ŝi oscedis: </text:p>
      <text:p text:style-name="P13">— Mi neniam pensis, ke okazas tia enuo... </text:p>
      <text:p text:style-name="P13">— Mi ne havas tempon por enui, karulino, — prononcis grafo Gyllenstierna. — Mi havas multajn aferojn... </text:p>
      <text:p text:style-name="P13">— Jes, vi ĉiuj havas ŝtatajn aferojn... </text:p>
      <text:p text:style-name="P13">Ŝi demetis la ŝuojn kaj tiris sin: </text:p>
      <text:p text:style-name="P13">— Vi, certe, rimarkas nenion, vi estas maljuna, por vi ĉio ĉi ne estas interesa. Sed mi tiel enuas, mi simple ne povas vivi. Ĉiutage la reĝo subskribas ukazojn pli kaj pli stultajn. Kial, ekzemple, nupto ne povas daŭri pli ol du tagojn? Kial nobelo ne rajtas gastigi pli ol dek du personojn samtempe? Kial estas malpermesite aranĝi balojn, artfajraĵojn, belajn ĉasadojn kun ĉasistoj? Kial? </text:p>
      <text:p text:style-name="P13"><text:soft-page-break/>La grafo respondis firme: </text:p>
      <text:p text:style-name="P13">— Tial, ke mono necesas por milito, sed via nobelaro pretas ĵeti al la vento la tutan oron de la lando... </text:p>
      <text:p text:style-name="P13">Li, ĝemante, detiris de la kalva kapo la perukon kun harligo, surmetis ĝin sur formilon, zorge glatigis kaj metis sur la kalvaĵon tolan noktoĉapon kun kvasto. </text:p>
      <text:p text:style-name="P13">— La reĝo mem ja ĉion rajtas! — daŭrigis Margret, ĵetinte al la edzo oblikvan, rapidan, abomenantan rigardon. — Mi ja bone memoras, kiel la tuta Stokholmo renversiĝadis pro liaj petoloj, kiam li kun siaj junaj rabistoj sabradis sur stratoj ŝafojn kaj kurĉasadis kun luphundoj honestajn homojn... </text:p>
      <text:p text:style-name="P13">— Tio estis juneco, — maĉinte per la lipoj, diris la subadmiralo. — Nun lia reĝa moŝto estas serioza kaj plena de plej grandaj planoj. Eŭropo apartenos al Svedio, vi povas esti tute certa pri tio... </text:p>
      <text:p text:style-name="P13">— Ĉu vere? </text:p>
      <text:p text:style-name="P13">— Vere, karulino... </text:p>
      <text:p text:style-name="P13">Li surmetis brokaĵan ĥalaton kaj tralavis la buŝon per aroma akvo. </text:p>
      <text:p text:style-name="P13">— La reĝo estas saĝa kaj modesta, — diris Gyllenstierna. — Kaj modesteco estas la plej granda virto... </text:p>
      <text:p text:style-name="P13">— Li manĝas simplan soldatan manĝon! — ekridis Margret. — Dio, kiel al mi tedis tiuj stultaj rakontoj. Vi, grafo, eble forgesis, ke mi estas ne vilaĝa knabino, sed naskita grafino Piper kaj ion komprenas de la infanaĝo. La modestaj gustoj de Karolo kostas por Svedio ne malpli, ol la lukso de Ludoviko <text:soft-page-break/>por la francoj... Tiel diras mia patro, kaj li scias sufiĉe... Portu al mi piron! </text:p>
      <text:p text:style-name="P13">La grafo alportis pladon kun fruktoj, sed sinjorino Gyllenstierna subite ekdeziris fromaĝon. Gyllenstierna ree foriris. Ŝi kuŝiĝis en la liton, malligis la harplektaĵojn, rigardis al si en speguleton, faris grimaceton al si. Estis aŭdeble, kiel la subadmiralo postulas de la bufedisto fromaĝon. Sur la pobferdeko oni ekkuris, pulioj ekknaris, la bufedisto sur la admirala velboato ekiris por fromaĝo en Stokholmon. La subadmiralo, ĝemante, kuŝiĝis apud la edzino. Ŝi odoris je vino. La grafo fermis la okulojn, li deziris dormi. Li sciis: se li nun ne ekdormos — komenciĝos sendormeco. Sinjorino Gyllenstierna kliniĝis super li, abrupte deŝiris lian noktoĉapon, plaŭdfrapis la kalvaĵon: </text:p>
      <text:p text:style-name="P13">— Via kapo, kiel ĉe bebo, estas en lanugo... Ĉu vi estis blondulo aŭ brunharulo? Rakontu, se tion ne eblas vidi... Devas ja mi scii... </text:p>
      <text:p text:style-name="P13">— Apenaŭ tio gravas nun! — respondis la subadmiralo serioze kaj malgaje. </text:p>
      <text:p text:style-name="P13">Ŝi ĵetis al li maltrankvilan rigardon, ŝajnigis, ke ekdormas. Gyllenstierna strabis al ŝi kaj ekvidis, ke ŝi per blankaj fingroj fingrumas la harligon kaj ŝia granda buŝo kolere ridetas. </text:p>
      <text:p text:style-name="P13">Post kelkaj minutoj Margret singarde leviĝis de la lito, surmetis varman, kun molanasa lanugo, ĥalaton, kovritan per arĝenta brokaĵo, surĵetis sur la ŝultrojn maldikan toledan ŝalon kaj, malferminte la pordon, eliris sur la galerion de la admirala kajuto. </text:p>
      <text:p text:style-name="P13"><text:soft-page-break/>En la haveno, kvazaŭ lampiroj, navedis ŝarĝaj ŝipoj, kantis klarionoj, sonoris sonoriloj. Sur boatoj oni estis veturigantaj al la ŝipoj ebriajn soldatojn, tiuj per la krudaj gorĝoj kriegis maldecajn kantojn. Malproksime en nokta nebulo apenaŭ briletadis fajroj de Stokholmo. </text:p>
      <text:p text:style-name="P13">Sinjorino Gyllenstierna per piedbato vekis dormantan en ĉambreto nigrahaŭtan knabinon-sklavinon, donacitan al ŝi de la patro, kaj ordonis porti sur la galerion botelon da maljuna Bordoza vino kaj fromaĝon. La knabino tuj aperis kun pleto. Tiam al ŝi estis ordonite tuj voki ĉi tien <text:span text:style-name="T4">herre</text:span> kolonelon James-on. Tiu venis anhelante, timigita, ne kompreninte, ke lin postulis al si ne la admiralo, sed sinjorino Gyllenstierna. </text:p>
      <text:p text:style-name="P13">— <text:span text:style-name="T4">Herre</text:span> kolonelo, — diris Margret, — vi longe estis en Arĥangelsko kaj ĉion konas tie... </text:p>
      <text:p text:style-name="P13">— Ho jes, mi tute ĝuis ĝin! — diris James, trankviliĝante kaj gajiĝante ĉe vido de bona vino, kristalvitraj pokaloj kaj la bela edzino de la subadmiralo. — Mi konas Arĥangelskon... </text:p>
      <text:p text:style-name="P13">— Do mi ĝuste deziras paroli kun vi pri tiu urbo... </text:p>
      <text:p text:style-name="P13">La kolonelo riverencis. </text:p>
      <text:p text:style-name="P13">— Vi devas rakonti al mi pri eksterlandanoj, kiuj loĝis tie. Moskvianoj min ne interesas. </text:p>
      <text:p text:style-name="P13">James komencis paroli. Li scipovis rakonti per velureca voĉo, farante elegantajn gestojn per la dekstra mano. Rakontante, li estis ĝentile ridetanta. Sed malgraŭ ĉiuj penoj de James, Margret aŭskultis lin malatente. Ŝin tute ne interesis kaj mono de konsulo Martus, kaj elokventeco de pastro Fritsch, kaj <text:soft-page-break/>komercaj ruzaĵoj de loĝantaj en Arĥangelsko eksterlandaj negocistoj. </text:p>
      <text:p text:style-name="P13">— Ĉu estas tie almenaŭ bona kuracisto? — demandis ŝi subite, alportinte al la buŝo pecon de fromaĝo. </text:p>
      <text:p text:style-name="P13">La kolonelo ĵetis rapidan rigardon al Margret kaj rememoris kelkajn onidirojn pri la sekreta agento de la reĝo en Arĥangelsko. Poste li respondis gravmiene: </text:p>
      <text:p text:style-name="P13">— En mia tempo tie estis kiel kuracisto iu Des-Fonteines, Lars — tiel li nomiĝis. Lars Des-Fonteines... </text:p>
      <text:p text:style-name="P13">— Rakontu al mi pri li ĉion, kion vi scias... </text:p>
      <text:p text:style-name="P13">— Sed mi scias tre malmulte! — kontraŭdiris la kolonelo. </text:p>
      <text:p text:style-name="P13">— Min interesos eĉ tio... </text:p>
      <text:p text:style-name="P13">Ŝi verŝis vinon en la pokalojn. Kaj, silentinte iom, diris: </text:p>
      <text:p text:style-name="P13">— Li nun ree estas en Arĥangelsko. Ni estis amikoj en la delikataj jaroj de infaneco, sed tre, tre delonge ne intervidiĝis. Rakontu... </text:p>
      <text:h text:style-name="P5" text:outline-level="3"><text:bookmark-start text:name="__RefHeading___Toc7248_2093700941"/>6. Al ekiro!<text:bookmark-end text:name="__RefHeading___Toc7248_2093700941"/></text:h>
      <text:p text:style-name="P13">Matene la ŝipestroj raportis al la eskadrestro pri tio, ke enŝipigo de trupoj estas finita bonorde. Specialaj okazintaĵoj ne estis. Nur sur ŝipo «Justa kolero» ŝiriĝis ŝnureskalo, kaj kvar ebriaj soldatoj dronis. </text:p>
      <text:p text:style-name="P13">La subadmiralo balancis la kapon. </text:p>
      <text:p text:style-name="P13">Post la raportoj la subadmiralo deklaris ordonon pri transpostenigo de ŝipestroj. Urquhart, kiel la plej sperta <text:soft-page-break/>ŝipestro, konanta la Blankan maron, estis nomumita komandi «Kronon». Golgolsen estis direktita sur «Koleran urson». Leŭtenanto Olof Brems iris kiel ŝipestro sur «Justa kolero», jaĥton «Aroma floro» la eskadrestro konfidis al leŭtenanto Johan Morat. Sur aliaj ŝipoj de la eskadro ĉio restis kiel antaŭe. </text:p>
      <text:p text:style-name="P13">— Kie mi devas havi konstantan restadejon? — demandis kolonelo James. </text:p>
      <text:p text:style-name="P13">— Sur «Krono», — respondis la subadmiralo. — Por vi estas disponigita ejo, konforma al via militista rango. </text:p>
      <text:p text:style-name="P13">La kolonelo riverencis. </text:p>
      <text:p text:style-name="P13">— Ĉu eblas forpermesi homojn sur la bordon? — demandis Golgolsen. </text:p>
      <text:p text:style-name="P13">— Ne, — respondis la subadmiralo. </text:p>
      <text:p text:style-name="P13">— Ĉu baldaŭ ni levos la velojn? — demandis leŭtenanto Olof Brems. </text:p>
      <text:p text:style-name="P13">— Vi levos ilin, kiam ricevos de mi ordonon! — severe respondis la subadmiralo. </text:p>
      <text:p text:style-name="P13">Olof Brems ruĝiĝis makule. </text:p>
      <text:p text:style-name="P13">Por matenmanĝo sur «Kronon» venis la ŝtata sekretario kaj patro de sinjorino Gyllenstierna grafo Piper, ĵus veninta el Pollando de la glora armeo de reĝo Karolo. Lia reĝa moŝto ordonis al Piper devigi «tiujn ŝtipkapulojn el la ŝtata konsilio», ke por la milito la mono estu donata senrifuze. En la konsilio troviĝis neniu kuraĝulo, kiu aŭdacus kontraŭdiri al la ŝtata sekretario, kaj Piper estis en tre bona humoro. </text:p>
      <text:p text:style-name="P13"><text:soft-page-break/>Ili matenmanĝis triope — sinjorino Gyllenstierna, la subadmiralo kaj grafo Piper. </text:p>
      <text:p text:style-name="P13">— Mi liveris al vi ordonon de la reĝo! — diris Piper ĉe deserto. — Vi malfermos la koverton survoje al Moskvio, post vizito de la ŝipoj al urbo Kopenhago... </text:p>
      <text:p text:style-name="P13">Kaj li etendis al Gyllenstierna koverton kun kvin reĝaj sigeloj. </text:p>
      <text:p text:style-name="P13">— Ĉu io nova? — demandis la subadmiralo. </text:p>
      <text:p text:style-name="P13">— Kiom mi scias, ne. Simple ceremonio de ekposedo de urbo Arĥangelsko kaj favoroj de la reĝo al la matrosoj kaj oficiroj de la eskadro... </text:p>
      <text:p text:style-name="P13">Gyllenstierna kaŝis la koverton en feran skatoleton, turnis ŝlosilon en la seruro kaj ree malleviĝis en sian fotelon. </text:p>
      <text:p text:style-name="P13">— Ĉu per vortoj lia reĝa moŝto nenion ordonis transdoni? </text:p>
      <text:p text:style-name="P13">— Lia moŝto siro nia reĝo estas malkontenta, — respondis grafo Piper. — Tre malkontenta. Vi tro longe prepariĝas... </text:p>
      <text:p text:style-name="P13">— Ĉu tro longe? Rememorigu al lia moŝto nia reĝo, grafo, ke mi dum multaj jaroj estris niajn agentojn en Moskvio kaj scias pri ĝi pli, ol... — li stumblis, — ol multaj aliaj. Ili pensu, ke ni vere iras ĉasi balenojn... </text:p>
      <text:p text:style-name="P13">— Neniu knabo en la reĝlando kredis al tiu fabelo! — ridetante, respondis Piper. — Kaj vi vane disputas, mia amiko! Lia moŝto siro nia reĝo tre akre esprimiĝis pri la daŭro de la preparado de la ekspedicio... </text:p>
      <text:p text:style-name="P13">— Kiel — akre? </text:p>
      <text:p text:style-name="P13"><text:soft-page-break/>— Mi ne dezirus aflikti vin, mia amiko... </text:p>
      <text:p text:style-name="P13">— Sed mi devas scii la opinion de mia reĝo pri mi, grafo! </text:p>
      <text:p text:style-name="P13">Piper suspiris: </text:p>
      <text:p text:style-name="P13">— Kiel vi deziras: lia reĝa moŝto esprimiĝis en tiu senco, ke tia maljuna kaj obstina azeno, kiel vi... </text:p>
      <text:p text:style-name="P13">— Maljuna kaj obstina azeno? </text:p>
      <text:p text:style-name="P13">— Jes, <text:span text:style-name="T4">herre</text:span> subadmiralo. Kaj ankoraŭ lia moŝto siro nia reĝo bonvolis diri, ke eĉ piratoj en maljuneco iĝas tro singardemaj... </text:p>
      <text:p text:style-name="P13">— Ĉu tio estas ĉio? </text:p>
      <text:p text:style-name="P13">— Jes... — malcerte diris Piper. — Tamen, estis ankoraŭ dirite pri tio, ke vin eblas anstataŭigi... </text:p>
      <text:p text:style-name="P13">La subadmiralo silentis. Piper verŝis por li vinon. Li deŝovis de si la kalikon kaj prononcis, retenante furiozon: </text:p>
      <text:p text:style-name="P13">— Bone, grafo, mi levos la ankron jam hodiaŭ. </text:p>
      <text:p text:style-name="P13">— Se ĉio estas preparita, tiam vi vere devas levi la ankron senprokraste. Mi diras al vi pri tio kiel via sincera amiko. Lia reĝa moŝto estas konvinkita pri sukceso de la ekspedicio, des pli, ke sur ŝipoj de negocistoj en Arĥangelsko estas viaj homoj, ĉu tiel? </text:p>
      <text:p text:style-name="P13">Gyllenstierna diris, ke vere estas. </text:p>
      <text:p text:style-name="P13">Forakompaninte grafon Piper-on, grafo subadmiralo vokis barbiron kaj ordonis meti al si hirudojn, por purigi la vejnojn de malbona sango. Poste, ripozinte kaj trinkinte vinon kun <text:soft-page-break/>akvo, li ordonis levi signalon: «Eskadro estu plene preta al ekiro!» </text:p>
      <text:p text:style-name="P13">— Sed vi malbone aspektas! — ekkriis sinjorino Gyllenstierna. </text:p>
      <text:p text:style-name="P13">— Por miaj jaroj mi aspektas bonege! — kontraŭdiris la subadmiralo. </text:p>
      <text:p text:style-name="P13">Post signalo «Ŝipanaroj drinku la reĝan glaseton kaj tagmanĝu» leviĝis flago, signifanta «Atenton». Kaj tuj la subadmiralo ordonis sendi al la eskadro: «Ankrojn levu, sekvu min!» </text:p>
      <text:p text:style-name="P13">De la bordo deiris remŝipoj, por elirigi la ŝipojn el la haveno. </text:p>
      <text:p text:style-name="P13">— Komencu! — ordonis la subadmiralo. </text:p>
      <text:p text:style-name="P13">Nudpiedaj matrosoj ekiris sur la ferdeko, premis kapstanajn stangojn, la ĉefa ferdekestro kun skurĝo ekkuris apud la matrosoj. La subadmiralo ordonis iri alvente per maldekstra halso. La ŝipo estis malrapide turniĝanta. Vento plenigis la frontan topvelon, ekludis en la ĉefa kaj poba topveloj. La pastro de la eskadro pie prononcis malantaŭ la ŝultro de grafo Gyllenstierna: </text:p>
      <text:p text:style-name="P13">— Sankta Brigita protektu nin! </text:p>
      <text:p text:style-name="P13">— Amen! — respondis la subadmiralo. </text:p>
      <text:p text:style-name="P13">Sur la pobo tamburistoj batis sur sep tamburoj: «Militiro por gloro de la reĝo!» </text:p>
      <text:p text:style-name="P13"><text:soft-page-break/>— Jen al vi balenoj! — diris la matroso, alnomata Ŝvabrilo, al alia matroso, longa kaj kolera Kristofero. — Ĉu vi aŭdas, kion batas la tamburistoj? </text:p>
      <text:p text:style-name="P13">— Kaj por mi estas fekegale, kion ajn ili batu! — respondis Kristofero. </text:p>
      <text:p text:style-name="P13">— Ili batas «Militiron por gloro de la reĝo!», — diris Ŝvabrilo, ŝovante sub la vangon pecon de maĉtabako. — Ni iras en Moskvion. </text:p>
      <text:p text:style-name="P13">— Moskvianoj estas riĉaj! — diris Kristofero. — Tempas ankaŭ por ni riĉiĝi iomete. </text:p>
      <text:p text:style-name="P13">Kolonelo James kaj sinjorino Gyllenstierna staris sur la pobkastelo. James, en peruko, en trikorna ĉapelo, kun muŝo ĉe la buŝo, estis volviĝanta en nigra drapa mantelo, diranta galante: </text:p>
      <text:p text:style-name="P13">— Mi estos feliĉa, sinjorino Margret, se en urbo Arĥangelsko mi trovos almenaŭ ion, kio kaŭzos rideton de la tiom belaj lipoj... </text:p>
      <text:p text:style-name="P13">— Sed ĉu ni tamen iras al Arĥangelsko? — moke demandis Margret. </text:p>
      <text:p text:style-name="P13">— Ni, sinjorino, iras mortigi balenojn... </text:p>
      <text:p text:style-name="P13">Matrosoj sur la pruferdeko per egalmezuraj voĉoj estis kantantaj malnovan, teruran piratan kanton: </text:p>
      <text:p text:style-name="P8">Drinki kaj manojn ne lavi, fifallerala,<text:line-break/>Tuj drinki, ĉar ni ne forlavos...<text:line-break/>Fifallerala-lerala,<text:line-break/>Ni sangon ne povos forlavi... </text:p>
      <text:p text:style-name="P13"><text:soft-page-break/>— Mi, ŝajne, konas tiun ĉi kanton, — diris sinjorino Gyllenstierna. — Sendube konas. Mi nur ne aŭdis antaŭe ties vortojn. </text:p>
      <text:p text:style-name="P13">— Tre kruda kanto! — rimarkis James. — Por vi, eble, ne indas eĉ koni ĝin, sinjorino Gyllenstierna... </text:p>
      <text:p text:style-name="P13">Ŝi stamfis: </text:p>
      <text:p text:style-name="P13">— Silentu! </text:p>
      <text:p text:style-name="P8">Akceptu do gastojn, megero!<text:line-break/>Vi nin ne atendis en via taverno,<text:line-break/>Do verŝu vi ion por ni!<text:line-break/>Ĉu vi kion verŝi, ne scias?<text:line-break/>Pli ruĝan ol ni ĉiam verŝi kutimas!<text:line-break/>Verŝu!<text:line-break/>Fifallerala-lerala!<text:line-break/>La-la!.. </text:p>
      <text:p text:style-name="P13">— Nun mi komprenis! — diris sinjorino Gyllenstierna. — Tiun kanton fajfas mia edzo. Jes, jes, kiam li havas bonan humoron, li nepre fajfetas tiun kanton. Tiel tire, kvazaŭ vento hurlas en maro... </text:p>
      <text:h text:style-name="P5" text:outline-level="3"><text:bookmark-start text:name="__RefHeading___Toc7250_2093700941"/>7. En urbo Kopenhago<text:bookmark-end text:name="__RefHeading___Toc7250_2093700941"/></text:h>
      <text:p text:style-name="P13">Antaŭ sunsubiro sabate la eskadro de subadmiralo Gyllenstierna ĵetis ankrojn en Christianshavn — la haveno de la dana ĉefurbo Kopenhago. Matrosoj kaj soldatoj, amasiĝintaj ĉe la ŝipflankoj, kun dezirego rigardis al la riĉa urbo, pitoreske etendiĝinta sub vesperaj sunradioj. Rufa Bill Hartwood rakontis: </text:p>
      <text:p text:style-name="P13"><text:soft-page-break/>— Mi havis honoron partopreni bombardadon de ĉi tiu urbo en la tago, kiam la unuigita eskadro decidis ekstermi la danojn. La liniaj ŝipoj staris ĝuste malantaŭ tiu kabo. Mi servis tiam kiel kanonisto sur centkanona «Hoko». Indus vidi, kio ĉi tie okazadis... </text:p>
      <text:p text:style-name="P13">La matrosoj suspiradis: se ili povus promeni ĉi tie! La danoj, verŝajne, humiliĝis post kiam oni devigis ilin eliri el la alianco kun Rusio kaj Polio. Nun ja ili komprenis, kiu estas la vera mastro de ilia lando. </text:p>
      <text:p text:style-name="P13">— Sed tamen ni ne finbatis ilin! — diris ferdekestro Okke, alnomata Lepora Nazo pro tio, ke li ĉiam movadis la nazon, kvazaŭ flarante. — Ni ilin ne finbatis! Antaŭ kvindek jaroj ni forte batis ilin, sed same ne ĝisfine. La sveda flago super la urbo — jen kion ni bezonas. Ĉu vi vidas la urbodomon? Ĝuste tie devas esti la sveda flago... </text:p>
      <text:p text:style-name="P13">Sur la pruferdeko de la flagŝipo pafis la antaŭa kanono. </text:p>
      <text:p text:style-name="P13">— La oldulo vokas la havenestron! — diris Svante Bagge — la ŝipa ekzekutisto. — Nun estos amuzo! </text:p>
      <text:p text:style-name="P13">Dano — la estro de la haveno, alta homo en blua kaftano kaj blankaj ŝtrumpoj, — sur sia boato aliris kun ĝentila vizito al la flanko de «Krono». La parada ŝtuparo ne estis mallevita. La matrosoj vidis, kiel paliĝis la dana oficiro, kiam oni proponis al li leviĝi laŭ ŝnureskalo antaŭ la okuloj de la rideganta ŝipanaro. Nek la subadmiralo, nek ŝipestro Urquhart parolis kun la dano. La konversacio estis komisiita nur al ĉefa ferdekestro del Robles. </text:p>
      <text:p text:style-name="P13"><text:soft-page-break/>La ferdekestro akceptis la oficiron stare, kontraŭ reguloj de ĝentileco ne interesiĝis pri sano de la dana reĝo kaj ne diris, por kio venis la eskadro. La dano estis silente mordanta la lipojn. </text:p>
      <text:p text:style-name="P13">— Pro malfacileco de la ekspedicio grafo subadmiralo decidis ellasi parton de la ŝipanaro sur la bordon! — diris del Robles. — Mi esperas, la urbo afable akceptos la maristojn, venintajn sub la gloraj flagoj de la floto de lia moŝto reĝo de Svedio Karolo la Dekdua, daŭrigu la Sinjoro liajn tagojn... </text:p>
      <text:p text:style-name="P13">Del Robles eksilentis, atendante, ke la dano diru «amen». Sed la dano diris nenion. Li staris, metinte la manon sur la tenilon de sia spado, fiera, larĝŝultra, alta. Per unu bato de la pugno li povus faligi la ferdekestron de la piedoj. </text:p>
      <text:p text:style-name="P13">— Ĉu la urbo renkontos la matrosojn kaj soldatojn de lia reĝa moŝto kiel fratojn? — diris del Robles. — La magistrato ne avaros pri regalo, ĉu? </text:p>
      <text:p text:style-name="P13">— La urbo kaj la magistrato ne estas parencoj de matrosoj de la floto de lia reĝa moŝto Karolo la Dekdua! — respondis la havenestro. — Kio koncernas manĝon, do la danoj de antikveco al neniu rifuzis regalon. </text:p>
      <text:p text:style-name="P13">Post kelkaj minutoj la oficiro riverencis, petinte tempon por preparo de la urbo por renkonto de la «amikoj». </text:p>
      <text:p text:style-name="P13">— Kiom da horoj vi bezonas por tio? — demandis del Robles. </text:p>
      <text:p text:style-name="P13">— Ne pli ol du horojn ekde tiu sekundo, kiam mia boato atingos la bordon. </text:p>
      <text:p text:style-name="P13"><text:soft-page-break/>Del Robles konsentis. La havenestro malleviĝis laŭ la ŝnureskalo en sian boaton. La ŝipanaro akompanis lin per ridego, fajfado kaj ululado. </text:p>
      <text:p text:style-name="P13">La suno jam delonge subiris, kiam sur la ŝipoj ekbatis tamburoj, informante matrosojn kaj soldatojn pri tio, ke ili povas iri sur la bordon. La homoj kiel pizoj ekŝutiĝis en ŝipboatojn. Super la senventiĝinta maro ektondris matrosaj kantoj, en lumo de plena luno la boatoj unu post alia aliradis la silentan bordon, kaj ĉi tie la gajon tuj anstataŭadis perpleksaj ekkrioj: </text:p>
      <text:p text:style-name="P13">— Kio estas tio? Ĉu kavalerio? </text:p>
      <text:p text:style-name="P13">— Ja ili estas kun muskedoj... </text:p>
      <text:p text:style-name="P13">— Pro kia diablo? </text:p>
      <text:p text:style-name="P13">Sur la kajo senmove staris rajdantoj kun sabroj, mallongaj lancoj kaj muskedoj. Luna lumo brilis sur la ŝtalaj kirasoj. </text:p>
      <text:p text:style-name="P13">— Por kio ci staras ĉi tie? — demandis Birge Kornusa Kruro senmovan rajdanton. </text:p>
      <text:p text:style-name="P13">— Iru laŭ via vojo! — respondis li per tia voĉo, ke Birge ne plu deziris demandi. </text:p>
      <text:p text:style-name="P13">Sur ponto Knippelsbro, kiu estis liganta la urbon kun la haveno, staris surpiedaj soldatoj, apogante sin sur lancoj. Bill Hartwood provis ŝerci kun unu, sed la soldato insultis lin, kaj la anglo perdis deziron gaji. </text:p>
      <text:p text:style-name="P13">— Kie ili prenis tiom da militistaro? — demandis Murdis Amikon de Svante Bagge — la ŝipa ekzekutisto. — Al la tuta <text:soft-page-break/>Danio estas permesite havi ses mil soldatojn, sed ĉi tie estas ne malpli ol mil! </text:p>
      <text:p text:style-name="P13">Leŭtenanto Brems, devancante la matrosojn, aŭdis la demandon de Murdis Amikon kaj kolere respondis: </text:p>
      <text:p text:style-name="P13">— Ĉi tie ne estas soldatoj, tio estas urbanoj. Ili deziras, ke vi kondutu pli kviete, jen ĉio. Kvankam tio estas malgaja, nenion eblas fari. Gajo hodiaŭ ne estos, mi tiel supozas. Kaj estus bone, se mi erarus! </text:p>
      <text:p text:style-name="P13">La urbo kvazaŭ formortis. Kiam la svedaj maristoj eniris en la urban pordegon, neniu fenestro lumis. Pordoj de domoj estis ŝlositaj, sur tavernoj kaj ĉardoj pendis seruroj, ĉe malfermitaj butikoj pasumadis gardistoj kun raŭke bojantaj hundoj sur rimenoj. </text:p>
      <text:p text:style-name="P13">La supera artileriisto de «Krono» ĉefleŭtenanto Plomgren demandis rajdanton, kiu ŝajnis al li oficiro: </text:p>
      <text:p text:style-name="P13">— Kion ĉio ĉi signifas? Kial estas tiom da soldatoj? Ĉu ni ne estas amikaj regnoj? </text:p>
      <text:p text:style-name="P13">La rajdanto respondis: </text:p>
      <text:p text:style-name="P13">— Iraĉu for, antaŭ ol mi surveturis vin per mia ĉevalo, malpura rabisto! </text:p>
      <text:p text:style-name="P13">Plomgren kaptis la spadon. Tuj el fera pordego, kiu antaŭ tio ŝajnis fermita, elveturis ankoraŭ rajdantoj. Iliaj ĉevaloj ronkis, retenataj per mordaĵoj, la armaĵoj brilis en lumo de la ruliĝanta en nuboj luno. Plomgren kun siaj oficiroj staris meze de la pavimo. Ili estis nur kvar kontraŭ la grandnombra dana gardistaro. </text:p>
      <text:p text:style-name="P13"><text:soft-page-break/>— Iru kien vi iris! — diris la rajdanto. — Iru kaj parolu inter vi. Sur la placo de la Urbodomo vin atendas drinkaĵo kaj regalo. Iru! Kion vi bezonas de ni? Ĉu amikan ĝentilecon? Nia memoro estas ne tiom mallonga, kiel al vi ŝajnas. Ni ĉion memoras. Kaj niaj infanoj same ĉion memoros! Iru, antaŭ ol ĉi tie verŝiĝis sango!.. </text:p>
      <text:p text:style-name="P13">Sur la placo de la Urbodomo estis brulantaj peĉaj torĉoj kaj staris grandegaj tabloj kun rostita viando, legomoj en lardo kaj blanka pano. Kvardeksitelaj bareloj kun biero kaj deksitelaj kun vino estis disstarigitaj apud la fontano. Ĉe la pordoj de la urbodomo staris gardistoj kun halebardoj kaj pistoloj. Kaj ĉirkaŭ la placo senmove rigidiĝis ne malpli ol cent rajdantoj, kies parto estis hele prilumita de la luno, kaj alia parto kaŝita en ombro. </text:p>
      <text:p text:style-name="P13">— Kiu do regalos nin? — laŭte kriis Bill Hartwood. — Kie estas la mastroj de la festeno? </text:p>
      <text:p text:style-name="P13">— Regalu vin mem! — sonore respondis rajdanto, kies ĉevalo estis prancanta ĉe la magistratejo. — Regalu vin mem, kaj Dio absolvu viajn pekojn! </text:p>
      <text:p text:style-name="P13">La oficiroj, ofendiĝinte, foriris al sia ŝipo. Kaj la matrosoj kaj soldatoj komencis drinki kaj manĝi. La vodko estis bona kaj la manĝaĵo same — grasa kaj abunda. La oficiroj meze de la vojo ĉesis intenci ofendiĝi kaj revenis. Da manĝo kaj drinkaĵo estis ĝissate. Murdis Amikon kaj Okke Lepora Nazo, ebriiĝinte, ŝoviĝis en la basenon sub la fontano por naĝi. Birge Kornusa Kruro iris al la rajdantoj — paroli kun ili por ĝojigi la animon. </text:p>
      <text:p text:style-name="P13"><text:soft-page-break/>— Kiu vi estas? — demandis li junulon, kiu estis dormetanta en selo. </text:p>
      <text:p text:style-name="P13">La dana junulo levis la kapon, oscedis, respondis trankvile: </text:p>
      <text:p text:style-name="P13">— Mi estas forĝisto. </text:p>
      <text:p text:style-name="P13">— Ĉu simpla forĝisto? </text:p>
      <text:p text:style-name="P13">— Jes, simpla forĝisto. </text:p>
      <text:p text:style-name="P13">— Kaj vi havas propran ĉevalon? </text:p>
      <text:p text:style-name="P13">— Ne, tio estas ĉevalo de mia amiko — ĉaristo. </text:p>
      <text:p text:style-name="P13">— Kaj la lanco? Kies estas via lanco? </text:p>
      <text:p text:style-name="P13">— La lancon forĝis mi mem, per mia martelo, sur mia amboso. </text:p>
      <text:p text:style-name="P13">— Drinku kun mi, knabo! — petis Birge. — Kvankam vi estas dano, sed mi havas nenion kontraŭ vi. </text:p>
      <text:p text:style-name="P13">— Mi ne drinkos kun vi! — respondis la junulo. — Kiam venos por mi tempo drinki, mi trovos amikojn. Iru al la viaj kaj drinku kun ili. Deziru unu al la alia bonorde forporti viajn kapojn el tie, kien vi intencas iri! </text:p>
      <text:p text:style-name="P13">— Kaj kien ni intencas iri? — demandis ebria Birge. </text:p>
      <text:p text:style-name="P13">— Ja tion vi scias mem! </text:p>
      <text:p text:style-name="P13">Birge foriris ŝanceliĝante. La luno leviĝadis ĉiam pli alte. La matrosoj roris kanton: </text:p>
      <text:p text:style-name="P8">Rekrutigistoj trovis lin,<text:line-break/>Kaj en la reĝan floton varbis lin,<text:line-break/><text:soft-page-break/>Rekrutigistoj lin al servo prenas,<text:line-break/>Kaj ŝipoj lin al morto trenas... </text:p>
      <text:p text:style-name="P13">La kanto tondris sur la placo de la Urbodomo. Jakobo fiksaŭskultis — negaja kanto. Li estis iranta laŭ strateto. Lin neniu haltigis eĉ unufoje pro tio, ke li estis en ruĝa kaftano, ne simila al la bluaj uniformoj de maristoj kaj la verdaj uniformoj de soldatoj. La rajdantoj rigardis al li kiel al loĝanto de Kopenhago. Unu avertis ŝerce: </text:p>
      <text:p text:style-name="P13">— Iru vi, fraĉjo, hejmen, alie vi trafos en svedajn manegojn kaj oni detiros de vi vian dandan kaftanon. Kaj la amatino atendos ĝis morgaŭ... </text:p>
      <text:p text:style-name="P13">Jakobo respondis per rido. </text:p>
      <text:p text:style-name="P13">Sur la urbodomo la horloĝo batis la dekunuan, kiam per krudfera pordofrapilo li frapis al malalta kverka pordo de la rusa ambasadejo. Al li oni malfermis ne tuj: en la pordo knaris giĉeto, ies okuloj suspekteme pririgardis Jakobon. </text:p>
      <text:p text:style-name="P13">— Kiun vi bezonas? </text:p>
      <text:p text:style-name="P13">— Sinjoron Izmajlov-on. </text:p>
      <text:p text:style-name="P13">— Sinjoro ambasadoro ne akceptas en tiuj horoj. </text:p>
      <text:p text:style-name="P13">— Mia nomo estas Jakobo el Stokholmo. Transdonu al sinjoro ambasadoro, ke lin demandas Jakobo el Stokholmo... </text:p>
      <text:p text:style-name="P13">La gardisto foriris por nelonge. Poste la malalta pordo malfermiĝis. Servisto kun kandelingo en la mano kondukis Jakobon en grandan malvarman halon. Sur tablo estis brulantaj kandeloj, vekiĝinta en sia kaĝo germana kanario estis mallaŭte <text:soft-page-break/>kvivitanta. Jakobo staris senmove. Lia vizaĝo estis arda, la koro ofte batis. </text:p>
      <text:p text:style-name="P13">La rusa ambasadoro Andreo Petroviĉ Izmajlov eliris al li per rapidaj paŝoj, metis la malgrandan fortikan manon sur la ŝultron, ekparolis gaje: </text:p>
      <text:p text:style-name="P13">— Ĉu vi estas viva? Mi ĝojas, tre ĝojas! Mi ne esperis vidi vin viva... Montriĝu, kia vi estas? Vi estas ankoraŭ juna, mi pensis — vi estas pli aĝa. Vi agis racie — ne kiel junulo, sed kiel saĝa viro... Mi diris pri vi en Moskvo al la Siro. Estis ordonite diri al vi dankon pro la servo... </text:p>
      <text:p text:style-name="P13">— Mi ne por tio! — konfuzite diris Jakobo. </text:p>
      <text:p text:style-name="P13">— Mi scias, ke ne por tio, tamen la cara bona vorto helpos poste trovi direkton de la vivo. Eksidu! </text:p>
      <text:p text:style-name="P13">Jakobo eksidis. Izmajlov sonigis arĝentan sonorileton, ordonis al servisto doni vespermanĝon, bruligi ankoraŭ kandelojn. Nun Jakobo ekvidis, ke Izmajlov ne estas juna — li aĝis pli ol kvardek jarojn, havis malfermitan, malhelan vizaĝon, rapidan rigardon, nigrajn sagajn lipharojn super la diklipa buŝo. </text:p>
      <text:p text:style-name="P13">— Kio pri Ĥilkov? </text:p>
      <text:p text:style-name="P13">La servisto primetis la tablon, enportis vinon, pladojn kun manĝo. Jakobo rakontadis. Izmajlov atente aŭskultadis, en liaj okuloj lumis viva intereso. Iam li kolere grakadis, iam insultadis. Kiam Jakobo finis sian malgajan rakonton pri Ĥilkov, Izmajlov suspiris: </text:p>
      <text:p text:style-name="P13"><text:soft-page-break/>— Aĥ, kia malfeliĉo. Nu, kiel helpi al li? Ja li estas juna, tute juna, sed vi jen diras: li grizhariĝis! Necesas pensi, pensi, eble, ni ion elpensos. Plu rakontu! Tamen, atendu, jen kion mi diros: grandan servon faris vi al via patrujo... </text:p>
      <text:p text:style-name="P13">Jakobo ruĝiĝis, sed rigardis al la ambasadoro rekte, kvankam timis, ke larmoj aperos sur la okuloj. </text:p>
      <text:p text:style-name="P13">— Grandan servon. Da viaj ĉifritaj leteroj mi mem ricevis pli ol dek, via ŝlosilo por ili estas bona, per tiu ŝlosilo mi la leterojn malfermadis, transsendadis en Moskvon — al la Siro, tra Polio kaj per aliaj vojoj. Viaj leteroj, kiuj iris de vi el Stokholmo, ĉiuj sian lokon atingis tra urbo Uleaborgo. Mortadis niaj kaptitoj, sed sian aferon faradis. En sango estas multaj leteroj, sed liveritaj nepre. Gloron, grandan gloron al la pereintoj! </text:p>
      <text:p text:style-name="P13">La ambasadoro silentis iom, enpensiĝinte. </text:p>
      <text:p text:style-name="P13">— En katenoj, de teruraj suferoj turmentataj, ne forgesadis la ĵuron la fidelaj bonaj homoj. Ĉu scias vi iliajn nomojn? </text:p>
      <text:p text:style-name="P13">— Ne! — diris Jakobo. — Eĉ unu nomon mi ne scias, krom tiu, al kiu ekzekutisto forhakis la kapon en kastelo Gripsholm. </text:p>
      <text:p text:style-name="P13">— Ŝĉerbatij, mi aŭdis. Ĉu oni torturis lin? </text:p>
      <text:p text:style-name="P13">— Torturis forte. </text:p>
      <text:p text:style-name="P13">— Ĉu li konis vin, sciis, kiu vi estas? </text:p>
      <text:p text:style-name="P13">— Li sciis bone. Li estis la unua el la rusaj kaptitoj, kiun mi ekvidis. Mi pri li rakontis al sinjoro Ĥilkov, al kiu mi jam tiam portadis tagmanĝojn el la taverno. Sinjoro Ĥilkov sufloris al ni multajn necesajn ideojn — kiel kion fari por plia utilo, kaj <text:soft-page-break/>monon ne avaris, kvankam li mem estas ne tro riĉa. Al li mi ŝuldas ankaŭ tion, ke multon el la antaŭlonge pasintaj tempoj de la rusia historio mi eksciis... </text:p>
      <text:p text:style-name="P13">— Ĉu vi sciis, ke vi riskas la vivon? — interrompis Izmajlov. </text:p>
      <text:p text:style-name="P13">— Mi komprenis tion. </text:p>
      <text:p text:style-name="P13">— Sed Rusion vi neniam vidis? </text:p>
      <text:p text:style-name="P13">— Ne vidis, sinjoro. Tamen multon pri ĝi mi eksciis de Andreo Jakovleviĉ Ĥilkov kaj de Ŝĉerbatij. La vortojn de miaj forpasintaj gepatroj, diritajn al mi en Kolivano, mi bone memoris: ĉiujn fortojn apliki por reveni en Rusion. </text:p>
      <text:p text:style-name="P13">— Nun vi iras kun la eskadro? </text:p>
      <text:p text:style-name="P13">— Kun la eskadro. Oni prenis min kiel helpanton de admirala bufedisto. En Stokholmo mi estas suspektata, resti plu mi ne povis... </text:p>
      <text:p text:style-name="P13">La servisto lerte ŝanĝis sur la tablo la tablotukon, verŝis medon en kalikojn. </text:p>
      <text:p text:style-name="P13">— Kio estas tiu trinkaĵo? — demandis Jakobo. </text:p>
      <text:p text:style-name="P13">— Ĉu vi ne scias? — ridetis Izmajlov. — Tio estas medo. Bona malnova rusa trinkaĵo. Ĉu bona? </text:p>
      <text:p text:style-name="P13">— Bona... </text:p>
      <text:p text:style-name="P13">La okuloj de Izmajlov rigardis ruze: </text:p>
      <text:p text:style-name="P13">— Kiam vi revenos en Rusion, estu singarda kun ĉi trinkaĵo. Al multaj ĝi malligadis langojn, multaj pro manko de kutimo <text:soft-page-break/>tro vigle babiladis pri tio, kio ne plaĉas en la propra hejmo; pro tio okazadis malfeliĉoj... </text:p>
      <text:p text:style-name="P13">Subite li demandis: </text:p>
      <text:p text:style-name="P13">— Kion do Ŝĉerbatij rakontis al vi pri Rusujo? </text:p>
      <text:p text:style-name="P13">Jakobo ĵetis al la ambasadoro sian obstinan rigardon, silentis iom, kvazaŭ pensante, poste respondis kun racia singardeco: </text:p>
      <text:p text:style-name="P13">— Ĉie estas siamaniere bone kaj siamaniere malbone, sinjoro, sed ne estis por mi pli malbona vivo, ol ĉi tie. Mi rezonas tiel: homo estas naskita al la mondo ne vane, li devas ion fari. Sentas mi en mia animo strebon al afero, sed kia do afero mia estas ĉi tie? Ĉu estas destinite al mi de la sorto nur komplezadi la taverniston kaj donadi en la kelo bieron kaj vodkon al diboĉantaj matrosoj? </text:p>
      <text:p text:style-name="P13">Izmajlov aŭskultis atente. La servisto forigis la pladojn kun manĝaĵo, donis ledan sakon kun tabako, erikajn kaj argilajn pipojn. La ambasadoro, oportune retrokliniĝinte en la fotelo, bruligante la pipon, diris: </text:p>
      <text:p text:style-name="P13">— Tio estas prava, kvankam iom nebula. Nun ni parolos pri la afero, la filozofion ni lasu por libera tempo. Rakontu al mi kun detaloj, kia estas via admiralo, kiaj estas oficiroj, ĉu multaj estas soldatoj por surpieda batalo, por ŝipatakoj, por kanonoj... Necesas senprokraste pri ĉio skribi, mi jam morgaŭ sendos kurieron en Libavon, el tie al la poloj, tiuj liveros al la niaj. </text:p>
      <text:p text:style-name="P13">Jakobo diris ĉion, kion sciis. Aŭskultante, Izmajlov kapjesadis: </text:p>
      <text:p text:style-name="P13">— Brave, brave! Vi havas akran okulon, saĝulo, bone.... </text:p>
      <text:p text:style-name="P13"><text:soft-page-break/>Trans la fermitaj, kurtenitaj fenestroj ekklakis hufoj de ĉevaloj, aŭdiĝis tintado de armiloj, rido. Izmajlov klarigis: </text:p>
      <text:p text:style-name="P13">— La gardistaro forrajdas — do, la svedoj foriris sur la ŝipojn. La tuta urbo hodiaŭ leviĝis, forte ili malamas siajn venkintojn, dum duonjarcento ili batalis kuraĝe kontraŭ ili, sed, vidu, nun estas malvenko. Kiam vi estos en Rusio — diru: multaj danoj nun diris malfermite — prefere dronu la damnitaj svedoj en Moskvio kun siaj ŝipoj... </text:p>
      <text:p text:style-name="P13">— Sed nur unu eskadro sveda venkon ne determinos! — diris Jakobo. </text:p>
      <text:p text:style-name="P13">— Ne! Ne determinos, sed inspiros la niajn al tio, kio sekvos, — necesas kompreni! Ĝis la nuna tago ni la svedon ne venkadis. Se la eskadro ĉe Arĥangelsko estos frakasita — estos por la svedoj la unua mara malvenko. Kaj de kiu? De la rusianoj, kiujn ili opinias nur piediraj soldatoj, kaj eble ankoraŭ surĉevalaj, sed tute ne maristoj. Tamen la rusianoj estas marvojaĝantoj naturaj, tion mi kaj multaj aliaj tute ĝuste scias. Arkivisto ĉi-tiea, tre respektinda homo, granda filozofo kaj proksima mia kompano, antaŭ nelonge faris por mi kopion de letero de Frederiko, skribitan de la dana reĝo en marto de la jaro 1576, tio estas antaŭ pli ol cent jaroj, al iu Ludoviko Munk. Ĉi Munk estis sciiganta la reĝon danan pri tio, ke rusa rudristo el Malmuso konas vojon al Gronlando kaj al Grumanto... Kaj jen kion la reĝo skribas al Munk... </text:p>
      <text:p text:style-name="P13">Izmajlov leviĝis, malŝlosis seruron en malgranda, jugland-ligna skatoleto, elprenis kvaroble falditan folion, legis en la dana, ellasante la nenecesan: </text:p>
      <text:p text:style-name="P13"><text:soft-page-break/>— «Al Ludoviko Munk pri unu ruso, kiu vizitas Gronlandon. Eksciis ni el via mesaĝo, ke en la pasinta somero kelkaj Trondhejmaj civitanoj eniris en Vardo en rilatojn kun unu rusa rudristo Paŭlo, loĝanta en Malmuso kaj...» </text:p>
      <text:p text:style-name="P13">La ambasadoro levis la fingron, legis kun speciala esprimo: </text:p>
      <text:p text:style-name="P13">— «...ordinare, ĉiujare ĉirkaŭ la Bartolomea tago, naviganta al Gronlando. La rudristo Paŭlo sciigis ilin, ke se por lia laboro oni donos ioman rekompencon, li, eble, rakontos al ili informojn pri tiu lando kaj kondukos iliajn ŝipojn...» </text:p>
      <text:p text:style-name="P13">Li faldis la paperon, demandis: </text:p>
      <text:p text:style-name="P13">— Ĉu vi komprenas, kion tio signifas? La reĝo dana en tre malnovaj tempoj turnas sin al siaj civitanoj, ke tiuj sub gvido de rusa rudristo helpu al li savi siajn homojn, katenitajn de glacioj en Gronlando. Jen kion tio ĉi signifas. </text:p>
      <text:p text:style-name="P13">Izmajlov ŝlosis la paperon en la skatoleto, ree eksidis en la fotelon, diris laŭte: </text:p>
      <text:p text:style-name="P13">— Rusaj pomoroj estas mastroj kaj en maro kaj en oceano. En la sama tempo, kiam multaj germanaj, anglaj kaj aliaj sciencistoj kun gloro por si publikigas stultegajn traktatojn, en kiuj montras tute ne ekzistantajn en la polusaj landoj duonhomojn kun unusola okulo, — niaj pomoroj delonge vintras sur Grumanto, sur la Ursa insulo, sur Kolgujevo kaj Vajĉago, al Mangazeo iradas... </text:p>
      <text:p text:style-name="P13">La horloĝo batis la duan. La ambasadoro subridis: </text:p>
      <text:p text:style-name="P13">— Jen, parolis mi al vi kiom longe, — mankas konversaciantoj ĉi tie, pro pensoj iam la kapo ŝvelas. Aŭskultu <text:soft-page-break/>atente: se vi trafos viva en Arĥangelskon — serĉu kapitan-komodoron Ievlev-on. Tio estas bona mia amiko, ni multajn landojn kune traveturis, ĉio estis — kaj bona kaj malbona. Li vin konas laŭ miaj al li leteroj. Morgaŭ mi akompanos vian eskadron. Estas ĉi tie tia loko, ke videblas ĉiu ŝipo, iranta tra Sundo. Mi akompanos kaj kurieron sendos al Silvestro Petroviĉ — ke la eskadro trairis la markolon, prepariĝu al inda akcepto... </text:p>
      <text:p text:style-name="P13">Jakobo, ridetante, rigardis al Izmajlov rekte en la okulojn. </text:p>
      <text:p text:style-name="P13">— Kaj al vi — ankoraŭ dankon! — diris la ambasadoro. — Jakobo... Kia estis nomo de via patro? </text:p>
      <text:p text:style-name="P13">— Teodoro. </text:p>
      <text:p text:style-name="P13">— Do, Jakobo Teodoroviĉ. Kaj ne ofendiĝu, ke Rusujo per kanona pafado vin renkontos. Komprenu tiun bruon kiel saluton al via nobleco kaj kuraĝo. Ni adiaŭu en la rusa maniero. Eble, vi eĉ ne scias, kiel ĝi estas farata, fremdiĝis? </text:p>
      <text:p text:style-name="P13">Ili brakumiĝis, kisiĝis trifoje. En la grizaj okuloj de Jakobo brilis larmoj. Izmajlov ŝajnigis, ke ne vidas ilin, diris zorgeme: </text:p>
      <text:p text:style-name="P13">— Malbone estas por vi post ĉiuj sur la ŝipon veni... Jen kio... vi estas tie kiel helpanto de bufedisto. Montru, fraĉjo, divenemon, portu al la admirala ino kvazaŭ donacon. </text:p>
      <text:p text:style-name="P13">Li sulkigis la frunton, pensante, poste ekridis: </text:p>
      <text:p text:style-name="P13">— Kaviaron vi portos. Ili, svedoj, ĝin tre ŝatas, kaj vi kvazaŭ kaviaron serĉis por plezuro de sia sinjorino. Ĉio do iros glate... Kaj ĝis la haveno vin mia Steĉjo kondukos — lin ĉi tie ĉiuj <text:soft-page-break/>konas, vi iros tra kvietaj stratoj. Pri li ne timu: tre fidinda homo! </text:p>
      <text:p text:style-name="P13">La admirala bufedisto sur «Krono» aĥis, ekvidinte bastan korbon kun nigra kaviaro. Aĥis matene ankaŭ sinjorino Gyllenstierna. </text:p>
      <text:p text:style-name="P13">— Vidu! — diris ŝi al la subadmiralo dum matenmanĝo. — Ĉu vi vidas, kiel ĉiuj ĉi tie penas ĝojigi min? Kaj vi plu intencas sendi min hejmen, en tiun enuan Upsalon! </text:p>
      <text:p text:style-name="P13">Grafo Gyllenstierna ne respondis. Li estis skribanta memorandon — leteron al la reĝa ambasadoro en Kopenhago rilate de la hieraŭa malhonorado. La sveda ambasadoro en Danio sidis samloke, en profunda fotelo, balancadis la piedon, vestitan per danda ŝuo kun banto, ludadis kun tenilhavaj okulvitroj. Kolonelo James manĝis la rusan kaviaron per arĝenta kulereto, diris langvore: </text:p>
      <text:p text:style-name="P13">— Mi havis malfeliĉon hieraŭ traveturi en kaleŝo la urbon — vere, tio estas neeltenebla! Kvazaŭ en malamika ŝtato. Armitaj rajdantoj, armitaj piedirantoj, ŝlositaj domoj! Kiel vi tion toleras? </text:p>
      <text:p text:style-name="P13">La ambasadoro levis la ŝultrojn: </text:p>
      <text:p text:style-name="P13">— Ni devas, <text:span text:style-name="T4">herre</text:span> kolonelo! Ekde kiam lia reĝa moŝto frakasis ilin trairinte kun la floto la orientan brakon de Sundo — Flintreden, ili ne eltenas la svedan flagon... Bedaŭrinde, la memorando al nenio helpos. Unu bona venko super la moskvianoj valoras pli ol multaj memorandoj. </text:p>
      <text:h text:style-name="P5" text:outline-level="3"><text:bookmark-start text:name="__RefHeading___Toc7252_2093700941"/><text:soft-page-break/>8. Por gloro de la reĝo!<text:bookmark-end text:name="__RefHeading___Toc7252_2093700941"/></text:h>
      <text:p text:style-name="P13">Post signalo «Ŝipanaroj drinku la reĝan glaseton kaj tagmanĝu» sekvis dua signalo «Ŝipestroj tuj venu al grafo subadmiralo». </text:p>
      <text:p text:style-name="P13">Gyllenstierna akceptis la oficirojn stare kaj al neniu proponis eksidi. Antaŭ li sur vila drapo de la tablo kuŝis koverto kun ok vaksaj sigeloj. Ĉirkaŭrigardinte ĉiujn kunvenintojn per siaj kafkoloraj, nebonkoraj pupiloj, Gyllenstierna prononcis: </text:p>
      <text:p text:style-name="P13">— Nia Siro, daŭrigu la Sinjoro liajn tagojn, ordonis al mi kunvenigi vin kaj legi al vi lian reĝan ordonon. Ĝis eliro en la maron neniu el la matrosoj devas scii pri ĝi ion ajn, kaj nur kiam ni forlasos la havenon, tiu ĉi ordono povas esti deklarita al la maristoj de la krona floto. Ĉu vi komprenis min? </text:p>
      <text:p text:style-name="P13">La ŝipestroj zumis, ke ili komprenis. </text:p>
      <text:p text:style-name="P13">Gyllenstierna per du manoj prenis la koverton, rompis vice la sigelojn, elprenis paperfolion kaj laŭtlegis per firma, malmilda voĉo: </text:p>
      <text:p text:style-name="P13">— «Al vi, miaj oficiroj kaj matrosoj, mi donacas urbon Arĥangelskon kun ties Komerca korto, kun ties Komercaj ĉambroj, kun ties tenejoj kaj magazenoj, kun ties temploj kaj kapeloj, kun domoj personaj kaj ŝtataj, kun domoj de pastroj kaj eminentuloj por plena disrabo por daŭro de tri tagnoktoj...» </text:p>
      <text:p text:style-name="P13">Li silentis ekzakte tiom da tempo, kiom al li necesis por vidi la impreson, kiun faris la reĝa donaco al la oficiroj, kaj eklegis plu: </text:p>
      <text:p text:style-name="P13"><text:soft-page-break/>— «Al vi, miaj oficiroj kaj matrosoj, mi ordonas ĉiujn rusajn ŝipajn majstrojn, same kiel dungitajn de la rusoj alilandajn ŝipajn majstrojn kaj submajstrojn, kune kun tiuj, kiuj almenaŭ per io kontribuas al frato mia caro Petro en konstruado de planita de li floto, — kapti...» </text:p>
      <text:p text:style-name="P13">Gyllenstierna por momento paŭzis: </text:p>
      <text:p text:style-name="P13">— «...kapti kaj submeti al mortpuno per pendumo sur placoj de urbo Arĥangelsko, por ke en estonteco neniu faru tion, kio de la Providenco estas destinita por la regno sveda...» </text:p>
      <text:p text:style-name="P13">— Ĉiujn pendumi? — per raŭka baso demandis Golgolsen. </text:p>
      <text:p text:style-name="P13">— Ĉiujn pendumi! — per glata voĉo ripetis la subadmiralo. </text:p>
      <text:p text:style-name="P13">Kaj, tusinte, li eklegis plu: </text:p>
      <text:p text:style-name="P13">— «Ĉiujn ŝipojn rusajn finkonstruitajn mi ordonas peli al mia ĉefurbo, en urbon Stokholmon. Ĉiujn ŝipojn nefinkonstruitajn mi ordonas submeti al fajro. Post kio al subadmiralo mia grafo Gyllenstierna mi ordonas bruligi urbon Arĥangelskon de kvar flankoj kaj ne forlasi la incendiejon, ĝis de la menciita urbo restos nur solaj braĝoj, por ke per tiu ĉi nia ago por eterne senigi fraton mian caron Petron je loko, kie povus li konstrui kaj ekipi ŝipojn por mara kaj oceana irado». </text:p>
      <text:p text:style-name="P13">Kaj, levinte la voĉon, la subadmiralo legis la daton kaj la lokon de la subskribo de la ordono fare de la reĝo, poste ankoraŭ foje kisis la paperon kaj ordonis al la ŝipestroj direkti sin al siaj ŝipoj. </text:p>
      <text:p text:style-name="P13">La ŝipestroj estis disirantaj silente. Ĉe la ŝtuparo Golgolsen diris nelaŭte: </text:p>
      <text:p text:style-name="P13"><text:soft-page-break/>— Ne facila afero al ni estas komisiita... </text:p>
      <text:p text:style-name="P13">Al li neniu respondis. </text:p>
      <text:p text:style-name="P13">Tuj kiam la ŝipestroj forlasis «Kronon», Gyllenstierna ordonis levi la ankrojn. Estis kviete, varme, facila vento alportis el la urbo sonoriladon. Urquhart ridetis per la dika vizaĝo, liaj malgrandaj okuletoj kvazaŭ dronis en la grasaj vangoj, li diris per dolĉa voĉo: </text:p>
      <text:p text:style-name="P13">— La danoj preĝas pri ni! </text:p>
      <text:p text:style-name="P13">— Ili dankas Dion pro tio, ke ni foriras en la maron, — respondis kolonelo James. — Kovarda lando. Kaj rimarku, <text:span text:style-name="T4">herre</text:span> ŝipestro, kiel ĉio estis aranĝita: kiam du niaj matrosoj interbatiĝis kaj elprenis tranĉilojn, la danoj mem ligis ilin kaj mem kondukis en la eskadron. Ĉu vi scias, pro kio estas tia komplezemo? Tial, ke se pereus nia matroso, ni povus supozi, ke tion faris la danoj, ĉu ne? Kaj tiam ili devus respondi! </text:p>
      <text:p text:style-name="P13">— Estas bedaŭrinde, ke saman ordonon, kiel pri Arĥangelsko, ni hodiaŭ ne aŭdis pri Kopenhago. Ilin ĉiujn necesas fini... </text:p>
      <text:p text:style-name="P13">En krepusko la ordono de la reĝo, transskribita de skribisto de la subadmiralo por ĉiu ŝipestro, estis legata sur ĉiuj ŝipoj. La matrosoj furioze kriadis gloron al la reĝo de la svedoj, vandaloj kaj gotoj. La ŝipoj iris kolumne. Matene, ĉirkaŭirinte la kabon de Skagen, ili boardis, ĝis kiam konstanta vento de Atlantiko plenigis la velojn. Iĝis malvarme. Vaĉantoj kaŝe, por varmiĝi, drinkis vodkon, rezervitan jam en Stokholmo, subvaĉantoj ludis ĵetkubojn kaj kantis malnovan kanton pri <text:span text:style-name="T4">herre</text:span> Sjöter, kiu <text:soft-page-break/>demandis sian patrinon, per kia morto al li estas destinite morti. La patrino respondis: </text:p>
      <text:p text:style-name="P8">Mi diros la sorton de vi kun sincer',<text:line-break/>Ho filo, mi scias ja ĝin!<text:line-break/>Ne timu batalon sur seka vi ter',<text:line-break/>Vin mare renkontos la fin'! </text:p>
      <text:p text:style-name="P13">La matrosoj kantis per raŭkaj gorĝoj, ĵetadis kubojn, insultadis, sed la kanto iĝadis ĉiam pli laŭta, ĝin sciis ĉiuj sur la ŝipo kaj ĉie kunkantis: kaj en la meza ferdeko, kaj en la orlopo, kaj sur la kanonferdeko, kaj en la ŝipkuirejo, kaj sur la ĉefa ferdeko. Jen jam <text:span text:style-name="T4">herre</text:span> Sjöter konstruis ŝipon kaj foriris en la maron. Komenciĝis tempesto. Peke vivis <text:span text:style-name="T4">herre</text:span> Sjöter, kaj li ne deziras morti: </text:p>
      <text:p text:style-name="P8">La ŝip' balanciĝis, ektremis la kil',<text:line-break/>Kaj Sjöter en sia kajut'<text:line-break/>Ĵetkubojn, lotlibron en plena trankvil'<text:line-break/>Elmetis al tabl' en minut'.<text:line-break/>Nun lasta, amikoj, alvenas la hor',<text:line-break/>Mi vivis en peko, kaj vi!<text:line-break/>Okazu do nun nia lasta esplor'<text:line-break/>Ni trovu plej pekan el ni! </text:p>
      <text:p text:style-name="P13"><text:span text:style-name="T4">Herre</text:span> Sjöter ĵetas lotkubon, ĝi almontras lin. Per hurlantaj voĉoj la matrosoj kantis: </text:p>
      <text:p text:style-name="P8">Li ekis tuj penti al la kompanar'<text:line-break/>Pri pekoj faritaj de li:<text:line-break/>Pri hont' fianĉina, por edzoj misfar'<text:line-break/>En temploj kun sakrilegi'...<text:line-break/><text:soft-page-break/>Ne timis li juĝon, rabante sur voj',<text:line-break/>Atakis en nokt' kaj vesper',<text:line-break/>Tranĉadis senkulpajn li homojn kun ĝoj',<text:line-break/>Enfosis vivantojn en ter'... </text:p>
      <text:p text:style-name="P13">La matrosoj kantis; subleŭtenanto Klas, sub sonoj de la kanto, en antaŭvespera krepusko, en sala oceana vento estis rakontanta pri riĉaĵoj de la moskvianoj. Dungitoj aŭskultis avide, iliaj pupiloj lumis tiel, kvazaŭ por ili sufiĉis nur etendi la manon, por kapti perlojn, ĉervoncojn, grandkostan brokaĵon, felojn de zibeloj kaj arĝentaj vulpoj. Ankaŭ pri la rusaj virinoj rakontis la ĉioscia Klas. Laŭ la vortoj de la subleŭtenanto rezultis, ke la rusaj belulinoj estas belstaturaj, kun alta brusto, ruĝvangaj, cedemaj... </text:p>
      <text:p text:style-name="P13">Moskvio ŝajnis proksima. Ankoraŭ kelkaj tagoj da oceana vojo — kaj la eskadro estos ĉe la celo. </text:p>
      <text:p text:style-name="P13">Tiam tamburistoj ekbatos sur la mezferdeko «forpermeson», kaj matrosoj en kirasoj, kun tranĉiloj ĉe la koksoj deiros en Arĥangelskon. Sonoriloj de rusaj preĝejoj sonoros, salutante la novan mastron de la tuta Nordo — reĝon Karolon XII kaj liajn kuraĝajn militistojn. Rusaj bojaroj, morte timigitaj de la floto de lia reĝa moŝto, en brokaĵaj peltmanteloj kaj altaj ĉapoj falos antaŭ la konkerintoj sur la genuojn. Kaj la matrosoj ekiros per fieraj paŝoj sur stratoj de la por ĉiam subigita urbo kaj elektados por si pli riĉajn domojn — por rabado kaj amorado... </text:p>
      <text:p text:style-name="P8">Ne timis li juĝon, rabante sur voj',<text:line-break/>Atakis en nokt' kaj vesper',<text:line-break/>Tranĉadis senkulpajn li homojn kun ĝoj',<text:line-break/>Enfosis vivantojn en ter'... </text:p>
      <text:p text:style-name="P13"><text:soft-page-break/>Ĉe la prua kanono, rigardante antaŭen al ŝaŭmaj maraj ondegoj, staris, enpensiĝinte, Jakobo. La bufedisto aliris lin de malantaŭe, frapis al la ŝultro, demandis: </text:p>
      <text:p text:style-name="P13">— Kio, knabo? Ĉu vi pripensas la ordonon de lia reĝa moŝto? Ĉu vi estas kontenta? Certe! Al vi fortunis, ege fortunis. Vi riĉiĝos jam en la unua ekspedicio. Ĉu vi aŭdis, kion tiuj rabistoj rakontas pri Arĥangelsko? Ja ili scias la aferon. En Arĥangelsko ni ĉiuj ion akiros... </text:p>
      <text:p text:style-name="P13">— Jes, ni akiros! — sen ajna esprimo ripetis Jakobo. </text:p>
      <text:p text:style-name="P13">Li rigardis antaŭe, en senliman, egale bruantan vaston de la oceano. Nemalproksime la ŝipa ekzekutisto Svante Bagge, enplektante en trivostan skurĝon kuglojn, kantis per melankolia tenoro: </text:p>
      <text:p text:style-name="P8">Ho, se Di-sinjor' korfavorus al ni,<text:line-break/>Kaj lasus reveni al hejm':<text:line-break/>Mi templon konstruus el ŝtono kun pi',<text:line-break/>Kaj plumbe ĝin kovrus mi mem... </text:p>
      <text:p text:style-name="P13">La pastro de la eskadro surgenue estis preĝanta en sia kajuto, kies duonon okupis kanona trunko. Balbutante psalmon, la maljunulo sulkiĝadis, la rabista kanto malhelpis al li konversacii kun Dio. </text:p>
      <text:p text:style-name="P8">Mi templon konstruus el ŝtono kun pi',<text:line-break/>Kaj plumbe ĝin kovrus mi mem... </text:p>
      <text:p text:style-name="P13">Sinjorino Gyllenstierna aŭskultis la kanton, reveme rigardante al la ŝaŭma, griz-blanka oceano. Kolonelo James, akompanante promenantan sur la ŝipo sinjorinon Margret-on, <text:soft-page-break/>pensis pri tio, kiel li postulos al si blankan ĉevalon, por ke sur ĝi enveturi en fumantan pro incendioj, nigran pro fulgo, disetendiĝintan antaŭ la venkintoj urbon Arĥangelskon. </text:p>
      <text:p text:style-name="P13">La eskadro iris sub ĉiuj veloj, la svedaj flagoj flirtis sur mastoj, vento fajfis en rigilaro, salaj oceanaj ŝprucoj flugadis sur la ferdekon. </text:p>
      <text:p text:style-name="P13">Fore, malproksime brileris kaj malaperis fajroj de Stavanger. </text:p>
      <text:p text:style-name="P13">La matrosoj kantis la lastan strofon de la kanto: </text:p>
      <text:p text:style-name="P8">Kaj kiam aŭdiĝis de li lasta vort',<text:line-break/>Lin kovris malluma inund',<text:line-break/>La ŝip' kun la mastoj ekkrakis kun fort'<text:line-break/>Kaj dronis al nigra profund'... </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o" fo:country="non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o" fo:country="non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47cm" style:contextual-spacing="false" fo:line-height="115%" fo:text-indent="0.4cm" style:auto-text-indent="false"/>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ing_20_1" style:display-name="Heading 1" style:family="paragraph" style:parent-style-name="Heading" style:next-style-name="Text_20_body" style:default-outline-level="1" style:list-style-name="" style:class="text" style:master-page-name="">
      <style:paragraph-properties fo:margin-top="0.423cm" fo:margin-bottom="0.212cm" style:contextual-spacing="false" fo:text-align="center" style:justify-single-word="false" style:page-number="auto" fo:break-before="page"/>
      <style:text-properties style:font-name="Liberation Serif" fo:font-family="'Liberation Serif'" style:font-family-generic="roman" style:font-pitch="variable" fo:font-size="24pt" fo:font-weight="bold" style:font-name-asian="Noto Serif CJK SC" style:font-family-asian="'Noto Serif CJK SC'" style:font-family-generic-asian="system" style:font-pitch-asian="variable" style:font-size-asian="24pt" style:font-weight-asian="bold" style:font-name-complex="Lohit Devanagari1" style:font-family-complex="'Lohit Devanagari'"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text" style:master-page-name="">
      <style:paragraph-properties fo:margin-top="0.353cm" fo:margin-bottom="0.212cm" style:contextual-spacing="false" fo:text-align="center" style:justify-single-word="false" style:page-number="auto" fo:break-before="page"/>
      <style:text-properties style:font-name="Liberation Serif" fo:font-family="'Liberation Serif'" style:font-family-generic="roman" style:font-pitch="variable" fo:font-size="18pt" fo:font-weight="bold" style:font-name-asian="Noto Serif CJK SC" style:font-family-asian="'Noto Serif CJK SC'" style:font-family-generic-asian="system" style:font-pitch-asian="variable" style:font-size-asian="18pt" style:font-weight-asian="bold" style:font-name-complex="Lohit Devanagari1" style:font-family-complex="'Lohit Devanagari'"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Lohit Devanagari1" style:font-family-complex="'Lohit Devanagari'" style:font-family-generic-complex="system" style:font-pitch-complex="variable" style:font-size-complex="14pt" style:font-weight-complex="bold"/>
    </style:style>
    <style:style style:name="Footnote" style:family="paragraph" style:parent-style-name="Standard" style:class="extra">
      <style:paragraph-properties fo:margin-left="0.4cm" fo:margin-right="0cm" fo:text-align="justify" style:justify-single-word="false" fo:text-indent="-0.4cm" style:auto-text-indent="false" text:number-lines="false" text:line-number="0">
        <style:tab-stops/>
      </style:paragraph-properties>
      <style:text-properties fo:font-size="10pt" style:font-size-asian="10pt" style:font-size-complex="10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er_20_and_20_Footer" style:display-name="Header and Footer" style:family="paragraph" style:parent-style-name="Standard" style:class="extra">
      <style:paragraph-properties text:number-lines="false" text:line-number="0">
        <style:tab-stops>
          <style:tab-stop style:position="5.399cm" style:type="center"/>
          <style:tab-stop style:position="10.8cm" style:type="right"/>
        </style:tab-stops>
      </style:paragraph-properties>
    </style:style>
    <style:style style:name="Footer" style:family="paragraph" style:parent-style-name="Header_20_and_20_Footer" style:class="extra">
      <style:paragraph-properties text:number-lines="false" text:line-number="0">
        <style:tab-stops>
          <style:tab-stop style:position="5.399cm" style:type="center"/>
          <style:tab-stop style:position="10.8cm" style:type="right"/>
        </style:tab-stops>
      </style:paragraph-properties>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1.202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0.703cm" style:type="right" style:leader-style="dotted" style:leader-text="."/>
        </style:tab-stops>
      </style:paragraph-properties>
    </style:style>
    <style:style style:name="Contents_20_3" style:display-name="Contents 3" style:family="paragraph" style:parent-style-name="Index" style:class="index">
      <style:paragraph-properties fo:margin-left="1cm" fo:margin-right="0cm" fo:text-indent="0cm" style:auto-text-indent="false">
        <style:tab-stops>
          <style:tab-stop style:position="10.202cm" style:type="right" style:leader-style="dotted" style:leader-text="."/>
        </style:tab-stops>
      </style:paragraph-properties>
    </style:style>
    <style:style style:name="Footnote_20_Symbol" style:display-name="Footnote Symbol" style:family="text">
      <style:text-properties style:text-position="super 90%"/>
    </style:style>
    <style:style style:name="Footnote_20_anchor" style:display-name="Footnote anchor" style:family="text">
      <style:text-properties style:text-position="super 58%"/>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end" style:justify-single-word="false"/>
    </style:style>
    <style:page-layout style:name="Mpm1" style:page-usage="mirrored">
      <style:page-layout-properties fo:page-width="14.801cm" fo:page-height="21.001cm" style:num-format="1" style:print-orientation="portrait" fo:margin-top="1.799cm" fo:margin-bottom="1.499cm" fo:margin-left="2.199cm" fo:margin-right="1.7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4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14.801cm" fo:page-height="21.001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9</text:page-number></text:p>
      </style:footer>
      <style:footer-left>
        <text:p text:style-name="Footer"><text:page-number text:select-page="current">8</text:page-number></text:p>
      </style:footer-left>
      <style:footer-first>
        <text:p text:style-name="Footer"/>
      </style:footer-first>
    </style:master-page>
    <style:master-page style:name="First_20_Page" style:display-name="First Page" style:page-layout-name="Mpm2" draw:style-name="Mdp1" style:next-style-name="Standard"/>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4T11:37:17.678311635</meta:creation-date>
    <dc:date>2026-08-24T15:21:10.389170379</dc:date>
    <meta:editing-duration>PT12M14S</meta:editing-duration>
    <meta:editing-cycles>11</meta:editing-cycles>
    <meta:generator>LibreOffice/7.3.7.2$Linux_X86_64 LibreOffice_project/30$Build-2</meta:generator>
    <meta:document-statistic meta:table-count="0" meta:image-count="0" meta:object-count="0" meta:page-count="400" meta:paragraph-count="3171" meta:word-count="82229" meta:character-count="522248" meta:non-whitespace-character-count="436249"/>
  </office:meta>
</office:document-meta>
</file>