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Таблица1" style:family="table">
      <style:table-properties style:width="4.755cm" table:align="left"/>
    </style:style>
    <style:style style:name="Таблица1.A" style:family="table-column">
      <style:table-column-properties style:column-width="4.755cm"/>
    </style:style>
    <style:style style:name="Таблица1.A1" style:family="table-cell">
      <style:table-cell-properties style:vertical-align="middle" fo:padding="0.049cm" fo:border="none"/>
    </style:style>
    <style:style style:name="P1" style:family="paragraph" style:parent-style-name="Footer">
      <style:paragraph-properties fo:text-align="end" style:justify-single-word="false"/>
    </style:style>
    <style:style style:name="P2" style:family="paragraph" style:parent-style-name="Footnote">
      <style:text-properties fo:language="eo" fo:country="none"/>
    </style:style>
    <style:style style:name="P3" style:family="paragraph" style:parent-style-name="Heading_20_1">
      <style:text-properties fo:language="eo" fo:country="none" officeooo:paragraph-rsid="000db3e9"/>
    </style:style>
    <style:style style:name="P4" style:family="paragraph" style:parent-style-name="Heading_20_2">
      <style:text-properties fo:language="eo" fo:country="none" officeooo:paragraph-rsid="000db3e9"/>
    </style:style>
    <style:style style:name="P5" style:family="paragraph" style:parent-style-name="Heading_20_3">
      <style:text-properties fo:language="eo" fo:country="none" officeooo:paragraph-rsid="000db3e9"/>
    </style:style>
    <style:style style:name="P6" style:family="paragraph" style:parent-style-name="Table_20_Contents">
      <style:text-properties fo:language="eo" fo:country="none" officeooo:paragraph-rsid="000db3e9"/>
    </style:style>
    <style:style style:name="P7" style:family="paragraph" style:parent-style-name="Text_20_body">
      <style:text-properties fo:language="eo" fo:country="none" officeooo:paragraph-rsid="000db3e9"/>
    </style:style>
    <style:style style:name="P8" style:family="paragraph" style:parent-style-name="Text_20_body">
      <style:paragraph-properties fo:margin-left="4.001cm" fo:margin-right="0cm" fo:margin-top="0cm" fo:margin-bottom="0cm" style:contextual-spacing="false" fo:text-align="start" style:justify-single-word="false" fo:text-indent="0cm" style:auto-text-indent="false"/>
      <style:text-properties fo:language="eo" fo:country="none" officeooo:paragraph-rsid="000db3e9"/>
    </style:style>
    <style:style style:name="P9" style:family="paragraph" style:parent-style-name="Text_20_body">
      <style:paragraph-properties fo:margin-left="2.499cm" fo:margin-right="0cm" fo:text-align="start" style:justify-single-word="false" fo:text-indent="0cm" style:auto-text-indent="false"/>
      <style:text-properties fo:language="eo" fo:country="none" officeooo:paragraph-rsid="000db3e9"/>
    </style:style>
    <style:style style:name="P10" style:family="paragraph" style:parent-style-name="Text_20_body">
      <style:paragraph-properties fo:margin-left="4.001cm" fo:margin-right="0cm" fo:margin-top="0cm" fo:margin-bottom="0cm" style:contextual-spacing="false" fo:text-align="start" style:justify-single-word="false" fo:text-indent="0cm" style:auto-text-indent="false"/>
      <style:text-properties fo:language="eo" fo:country="none" officeooo:paragraph-rsid="00140eb1"/>
    </style:style>
    <style:style style:name="P11" style:family="paragraph" style:parent-style-name="Text_20_body">
      <loext:graphic-properties draw:fill-hatch-name="hatch"/>
      <style:paragraph-properties fo:margin-left="2.963cm" fo:margin-right="0cm" fo:margin-top="0cm" fo:margin-bottom="0cm" style:contextual-spacing="false" fo:line-height="100%" fo:text-align="start" style:justify-single-word="false" fo:text-indent="0cm" style:auto-text-indent="false" fo:break-before="page"/>
      <style:text-properties fo:language="eo" fo:country="none" officeooo:paragraph-rsid="000db3e9"/>
    </style:style>
    <style:style style:name="P12" style:family="paragraph" style:parent-style-name="Text_20_body">
      <loext:graphic-properties draw:fill-hatch-name="hatch"/>
      <style:paragraph-properties fo:margin-left="4.001cm" fo:margin-right="0cm" fo:margin-top="0cm" fo:margin-bottom="0cm" style:contextual-spacing="false" fo:line-height="100%" fo:text-align="start" style:justify-single-word="false" fo:text-indent="0cm" style:auto-text-indent="false"/>
      <style:text-properties fo:language="eo" fo:country="none" officeooo:paragraph-rsid="000db3e9"/>
    </style:style>
    <style:style style:name="P13" style:family="paragraph" style:parent-style-name="Text_20_body">
      <loext:graphic-properties draw:fill-hatch-name="hatch"/>
      <style:paragraph-properties fo:margin-left="2.963cm" fo:margin-right="0cm" fo:margin-top="0cm" fo:margin-bottom="0cm" style:contextual-spacing="false" fo:line-height="100%" fo:text-align="justify" style:justify-single-word="false" fo:text-indent="0cm" style:auto-text-indent="false"/>
      <style:text-properties fo:language="eo" fo:country="none" officeooo:paragraph-rsid="000db3e9"/>
    </style:style>
    <style:style style:name="P14" style:family="paragraph" style:parent-style-name="Text_20_body">
      <loext:graphic-properties draw:fill-hatch-name="hatch"/>
      <style:paragraph-properties fo:margin-left="4.001cm" fo:margin-right="0cm" fo:margin-top="0cm" fo:margin-bottom="0cm" style:contextual-spacing="false" fo:line-height="100%" fo:text-align="justify" style:justify-single-word="false" fo:text-indent="0cm" style:auto-text-indent="false"/>
      <style:text-properties fo:language="eo" fo:country="none" officeooo:paragraph-rsid="000db3e9"/>
    </style:style>
    <style:style style:name="P15" style:family="paragraph" style:parent-style-name="Text_20_body">
      <style:paragraph-properties fo:margin-top="0cm" fo:margin-bottom="0cm" style:contextual-spacing="false" fo:text-align="end" style:justify-single-word="false"/>
      <style:text-properties fo:language="eo" fo:country="none" officeooo:paragraph-rsid="000db3e9"/>
    </style:style>
    <style:style style:name="P16" style:family="paragraph" style:parent-style-name="Text_20_body">
      <style:paragraph-properties fo:text-align="end" style:justify-single-word="false"/>
      <style:text-properties fo:language="eo" fo:country="none" officeooo:paragraph-rsid="000db3e9"/>
    </style:style>
    <style:style style:name="P17" style:family="paragraph" style:parent-style-name="Text_20_body">
      <style:paragraph-properties fo:margin-left="4.001cm" fo:margin-right="0cm" fo:margin-top="0cm" fo:margin-bottom="0cm" style:contextual-spacing="false" fo:text-align="end" style:justify-single-word="false" fo:text-indent="0cm" style:auto-text-indent="false"/>
      <style:text-properties fo:language="eo" fo:country="none" officeooo:paragraph-rsid="000db3e9"/>
    </style:style>
    <style:style style:name="P18" style:family="paragraph" style:parent-style-name="Text_20_body">
      <style:paragraph-properties fo:margin-left="4.001cm" fo:margin-right="0cm" fo:text-align="end" style:justify-single-word="false" fo:text-indent="0cm" style:auto-text-indent="false"/>
      <style:text-properties fo:language="eo" fo:country="none" officeooo:paragraph-rsid="000db3e9"/>
    </style:style>
    <style:style style:name="P19" style:family="paragraph" style:parent-style-name="Text_20_body">
      <loext:graphic-properties draw:fill-gradient-name="gradient" draw:fill-hatch-name="hatch"/>
      <style:paragraph-properties fo:margin-left="4.001cm" fo:margin-right="0cm" fo:margin-top="0cm" fo:margin-bottom="0cm" style:contextual-spacing="false" fo:text-align="justify" style:justify-single-word="false" fo:text-indent="0cm" style:auto-text-indent="false"/>
      <style:text-properties fo:language="eo" fo:country="none" officeooo:paragraph-rsid="000db3e9"/>
    </style:style>
    <style:style style:name="P20" style:family="paragraph" style:parent-style-name="Text_20_body">
      <style:paragraph-properties fo:text-align="justify" style:justify-single-word="false"/>
      <style:text-properties fo:language="eo" fo:country="none" officeooo:paragraph-rsid="000db3e9"/>
    </style:style>
    <style:style style:name="P21" style:family="paragraph" style:parent-style-name="Text_20_body">
      <style:paragraph-properties fo:text-align="center" style:justify-single-word="false"/>
      <style:text-properties officeooo:paragraph-rsid="00140eb1"/>
    </style:style>
    <style:style style:name="P22" style:family="paragraph" style:parent-style-name="Text_20_body">
      <style:paragraph-properties fo:text-align="center" style:justify-single-word="false"/>
      <style:text-properties fo:font-size="26pt" officeooo:rsid="00140eb1" officeooo:paragraph-rsid="00140eb1" style:font-size-asian="26pt" style:font-size-complex="26pt"/>
    </style:style>
    <style:style style:name="P23" style:family="paragraph" style:parent-style-name="Contents_20_1">
      <style:paragraph-properties>
        <style:tab-stops>
          <style:tab-stop style:position="10.8cm" style:type="right" style:leader-style="dotted" style:leader-text="."/>
        </style:tab-stops>
      </style:paragraph-properties>
    </style:style>
    <style:style style:name="P24" style:family="paragraph" style:parent-style-name="Contents_20_2">
      <style:paragraph-properties>
        <style:tab-stops>
          <style:tab-stop style:position="10.301cm" style:type="right" style:leader-style="dotted" style:leader-text="."/>
        </style:tab-stops>
      </style:paragraph-properties>
    </style:style>
    <style:style style:name="P25" style:family="paragraph" style:parent-style-name="Contents_20_3">
      <style:paragraph-properties>
        <style:tab-stops>
          <style:tab-stop style:position="9.8cm" style:type="right" style:leader-style="dotted" style:leader-text="."/>
        </style:tab-stops>
      </style:paragraph-properties>
    </style:style>
    <style:style style:name="P26" style:family="paragraph" style:parent-style-name="Contents_20_Heading" style:master-page-name="First_20_Page">
      <style:paragraph-properties style:page-number="auto"/>
    </style:style>
    <style:style style:name="P27" style:family="paragraph" style:parent-style-name="Text_20_body" style:master-page-name="First_20_Page">
      <style:paragraph-properties style:page-number="auto"/>
      <style:text-properties officeooo:paragraph-rsid="00140eb1"/>
    </style:style>
    <style:style style:name="P28" style:family="paragraph" style:parent-style-name="Text_20_body" style:master-page-name="First_20_Page">
      <style:paragraph-properties fo:margin-left="4.001cm" fo:margin-right="0cm" fo:margin-top="0cm" fo:margin-bottom="0cm" style:contextual-spacing="false" fo:text-align="start" style:justify-single-word="false" fo:text-indent="0cm" style:auto-text-indent="false" style:page-number="auto"/>
      <style:text-properties fo:language="eo" fo:country="none" officeooo:paragraph-rsid="00140eb1"/>
    </style:style>
    <style:style style:name="P29" style:family="paragraph" style:parent-style-name="Text_20_body">
      <style:paragraph-properties fo:margin-left="4.001cm" fo:margin-right="0cm" fo:margin-top="0cm" fo:margin-bottom="0cm" style:contextual-spacing="false" fo:text-align="start" style:justify-single-word="false" fo:text-indent="0cm" style:auto-text-indent="false"/>
      <style:text-properties fo:language="eo" fo:country="none" officeooo:paragraph-rsid="00140eb1"/>
    </style:style>
    <style:style style:name="T1" style:family="text">
      <style:text-properties fo:font-size="18pt"/>
    </style:style>
    <style:style style:name="T2" style:family="text">
      <style:text-properties fo:font-size="18pt" style:font-size-asian="18pt" style:font-size-complex="18pt"/>
    </style:style>
    <style:style style:name="T3" style:family="text">
      <style:text-properties fo:font-size="26pt" style:font-size-asian="26pt" style:font-size-complex="26pt"/>
    </style:style>
    <style:style style:name="T4" style:family="text">
      <style:text-properties fo:font-size="26pt" officeooo:rsid="00140eb1" style:font-size-asian="26pt" style:font-size-complex="26pt"/>
    </style:style>
    <style:style style:name="T5" style:family="text">
      <style:text-properties fo:font-size="16pt" fo:font-style="italic" fo:font-weight="normal" officeooo:rsid="001f09d8" style:font-size-asian="16pt" style:font-style-asian="italic" style:font-weight-asian="normal" style:font-size-complex="16pt" style:font-style-complex="italic" style:font-weight-complex="normal"/>
    </style:style>
    <style:style style:name="T6" style:family="text">
      <style:text-properties fo:font-style="italic"/>
    </style:style>
    <style:style style:name="T7" style:family="text">
      <style:text-properties style:font-name="Liberation Serif" fo:font-size="36pt" style:font-size-asian="36pt" style:font-size-complex="36pt"/>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7"><text:span text:style-name="T2">Jurij German</text:span><text:line-break/><text:line-break/></text:p>
      <text:p text:style-name="Title"><text:line-break/><text:span text:style-name="T7">Rusio juna</text:span></text:p>
      <text:p text:style-name="Subtitle"><text:span text:style-name="T3"><text:line-break/></text:span><text:span text:style-name="T4">Parto unua</text:span></text:p>
      <text:p text:style-name="P22"/>
      <text:p text:style-name="P21"><text:span text:style-name="T3"><text:line-break/></text:span><text:span text:style-name="T5">El la rusa tradukis<text:line-break/><text:line-break/>Jurij Finkel</text:span></text:p>
      <text:p text:style-name="P10"/>
      <text:p text:style-name="P28"/>
      <text:table-of-content text:style-name="Sect1" text:name="Оглавление1">
        <text:table-of-content-source text:outline-level="10">
          <text:index-title-template text:style-name="Contents_20_Heading">Enhavtabelo</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Оглавление1_Head">
            <text:p text:style-name="P26">Enhavtabelo</text:p>
          </text:index-title>
          <text:p text:style-name="P23"><text:a xlink:type="simple" xlink:href="#__RefHeading___Toc12402_788856325" text:style-name="Index_20_Link" text:visited-style-name="Index_20_Link">Prologo<text:tab/>8</text:a></text:p>
          <text:p text:style-name="P23"><text:a xlink:type="simple" xlink:href="#__RefHeading___Toc12404_788856325" text:style-name="Index_20_Link" text:visited-style-name="Index_20_Link">Parto unua. En Arĥangelskon<text:tab/>23</text:a></text:p>
          <text:p text:style-name="P24"><text:a xlink:type="simple" xlink:href="#__RefHeading___Toc12406_788856325" text:style-name="Index_20_Link" text:visited-style-name="Index_20_Link">Ĉapitro unua<text:tab/>24</text:a></text:p>
          <text:p text:style-name="P25"><text:a xlink:type="simple" xlink:href="#__RefHeading___Toc12408_788856325" text:style-name="Index_20_Link" text:visited-style-name="Index_20_Link">1. La luda armeo<text:tab/>24</text:a></text:p>
          <text:p text:style-name="P25"><text:a xlink:type="simple" xlink:href="#__RefHeading___Toc12410_788856325" text:style-name="Index_20_Link" text:visited-style-name="Index_20_Link">2. Vi konstruos ŝipojn!<text:tab/>33</text:a></text:p>
          <text:p text:style-name="P25"><text:a xlink:type="simple" xlink:href="#__RefHeading___Toc12412_788856325" text:style-name="Index_20_Link" text:visited-style-name="Index_20_Link">3. Oĉjo kaj Manjo<text:tab/>45</text:a></text:p>
          <text:p text:style-name="P25"><text:a xlink:type="simple" xlink:href="#__RefHeading___Toc12414_788856325" text:style-name="Index_20_Link" text:visited-style-name="Index_20_Link">4. En la Ambasada Kancelario<text:tab/>55</text:a></text:p>
          <text:p text:style-name="P25"><text:a xlink:type="simple" xlink:href="#__RefHeading___Toc12416_788856325" text:style-name="Index_20_Link" text:visited-style-name="Index_20_Link">5. Laboruloj de la mara metio<text:tab/>64</text:a></text:p>
          <text:p text:style-name="P25"><text:a xlink:type="simple" xlink:href="#__RefHeading___Toc12418_788856325" text:style-name="Index_20_Link" text:visited-style-name="Index_20_Link">6. Printempe kaj somere<text:tab/>78</text:a></text:p>
          <text:p text:style-name="P25"><text:a xlink:type="simple" xlink:href="#__RefHeading___Toc12420_788856325" text:style-name="Index_20_Link" text:visited-style-name="Index_20_Link">7. Batalo<text:tab/>93</text:a></text:p>
          <text:p text:style-name="P25"><text:a xlink:type="simple" xlink:href="#__RefHeading___Toc12422_788856325" text:style-name="Index_20_Link" text:visited-style-name="Index_20_Link">8. Malsano<text:tab/>105</text:a></text:p>
          <text:p text:style-name="P25"><text:a xlink:type="simple" xlink:href="#__RefHeading___Toc12424_788856325" text:style-name="Index_20_Link" text:visited-style-name="Index_20_Link">9. Kolombino kaj falko<text:tab/>111</text:a></text:p>
          <text:p text:style-name="P24"><text:a xlink:type="simple" xlink:href="#__RefHeading___Toc12426_788856325" text:style-name="Index_20_Link" text:visited-style-name="Index_20_Link">Ĉapitro dua<text:tab/>116</text:a></text:p>
          <text:p text:style-name="P25"><text:a xlink:type="simple" xlink:href="#__RefHeading___Toc12428_788856325" text:style-name="Index_20_Link" text:visited-style-name="Index_20_Link">1. Monaĥejaj servantoj<text:tab/>116</text:a></text:p>
          <text:p text:style-name="P25"><text:a xlink:type="simple" xlink:href="#__RefHeading___Toc12430_788856325" text:style-name="Index_20_Link" text:visited-style-name="Index_20_Link">2. Vi ne edziniĝos al la leŭtenanto!<text:tab/>122</text:a></text:p>
          <text:p text:style-name="P25"><text:a xlink:type="simple" xlink:href="#__RefHeading___Toc12432_788856325" text:style-name="Index_20_Link" text:visited-style-name="Index_20_Link">3. Granda Ivano<text:tab/>125</text:a></text:p>
          <text:p text:style-name="P25"><text:a xlink:type="simple" xlink:href="#__RefHeading___Toc12434_788856325" text:style-name="Index_20_Link" text:visited-style-name="Index_20_Link">4. Malfremdaj homoj<text:tab/>134</text:a></text:p>
          <text:p text:style-name="P25"><text:a xlink:type="simple" xlink:href="#__RefHeading___Toc12436_788856325" text:style-name="Index_20_Link" text:visited-style-name="Index_20_Link">5. Ni fuĝu, rudristo!<text:tab/>137</text:a></text:p>
          <text:p text:style-name="P24"><text:a xlink:type="simple" xlink:href="#__RefHeading___Toc12438_788856325" text:style-name="Index_20_Link" text:visited-style-name="Index_20_Link">Ĉapitro tria<text:tab/>153</text:a></text:p>
          <text:p text:style-name="P25"><text:a xlink:type="simple" xlink:href="#__RefHeading___Toc12440_788856325" text:style-name="Index_20_Link" text:visited-style-name="Index_20_Link">1. En drinkejo<text:tab/>153</text:a></text:p>
          <text:p text:style-name="P25"><text:a xlink:type="simple" xlink:href="#__RefHeading___Toc12442_788856325" text:style-name="Index_20_Link" text:visited-style-name="Index_20_Link">2. Bona komenco<text:tab/>157</text:a></text:p>
          <text:p text:style-name="P25"><text:a xlink:type="simple" xlink:href="#__RefHeading___Toc12444_788856325" text:style-name="Index_20_Link" text:visited-style-name="Index_20_Link">3. Snivin kaj James<text:tab/>169</text:a></text:p>
          <text:p text:style-name="P25"><text:a xlink:type="simple" xlink:href="#__RefHeading___Toc12446_788856325" text:style-name="Index_20_Link" text:visited-style-name="Index_20_Link">4. Fiŝista avino<text:tab/>170</text:a></text:p>
          <text:p text:style-name="P25"><text:a xlink:type="simple" xlink:href="#__RefHeading___Toc12448_788856325" text:style-name="Index_20_Link" text:visited-style-name="Index_20_Link">5. Estos deklarita konfuzo!<text:tab/>177</text:a></text:p>
          <text:p text:style-name="P25"><text:a xlink:type="simple" xlink:href="#__RefHeading___Toc12450_788856325" text:style-name="Index_20_Link" text:visited-style-name="Index_20_Link">6. Ni homojn ne vendas!<text:tab/>184</text:a></text:p>
          <text:p text:style-name="P24"><text:a xlink:type="simple" xlink:href="#__RefHeading___Toc12452_788856325" text:style-name="Index_20_Link" text:visited-style-name="Index_20_Link">Ĉapitro kvara<text:tab/>189</text:a></text:p>
          <text:p text:style-name="P25"><text:a xlink:type="simple" xlink:href="#__RefHeading___Toc12454_788856325" text:style-name="Index_20_Link" text:visited-style-name="Index_20_Link">1. Kie estas la justo?<text:tab/>189</text:a></text:p>
          <text:p text:style-name="P25"><text:a xlink:type="simple" xlink:href="#__RefHeading___Toc12456_788856325" text:style-name="Index_20_Link" text:visited-style-name="Index_20_Link">2. Batu senkompate, ĝis li krios!<text:tab/>194</text:a></text:p>
          <text:p text:style-name="P25"><text:a xlink:type="simple" xlink:href="#__RefHeading___Toc12458_788856325" text:style-name="Index_20_Link" text:visited-style-name="Index_20_Link">3. Sentimas li troe!<text:tab/>207</text:a></text:p>
          <text:p text:style-name="P25"><text:a xlink:type="simple" xlink:href="#__RefHeading___Toc12460_788856325" text:style-name="Index_20_Link" text:visited-style-name="Index_20_Link">4. La rudristo kaj la leŭtenanto<text:tab/>212</text:a></text:p>
          <text:p text:style-name="P25"><text:a xlink:type="simple" xlink:href="#__RefHeading___Toc12462_788856325" text:style-name="Index_20_Link" text:visited-style-name="Index_20_Link">5. Dronis la hakilo<text:tab/>217</text:a></text:p>
          <text:p text:style-name="P24"><text:a xlink:type="simple" xlink:href="#__RefHeading___Toc12464_788856325" text:style-name="Index_20_Link" text:visited-style-name="Index_20_Link">Ĉapitro kvina<text:tab/>228</text:a></text:p>
          <text:p text:style-name="P25"><text:soft-page-break/><text:a xlink:type="simple" xlink:href="#__RefHeading___Toc12466_788856325" text:style-name="Index_20_Link" text:visited-style-name="Index_20_Link">1. Malfacila konversacio<text:tab/>228</text:a></text:p>
          <text:p text:style-name="P25"><text:a xlink:type="simple" xlink:href="#__RefHeading___Toc12468_788856325" text:style-name="Index_20_Link" text:visited-style-name="Index_20_Link">2. Novgeedzoj<text:tab/>240</text:a></text:p>
          <text:p text:style-name="P25"><text:a xlink:type="simple" xlink:href="#__RefHeading___Toc12470_788856325" text:style-name="Index_20_Link" text:visited-style-name="Index_20_Link">3. Kaj kial ni ridas?<text:tab/>247</text:a></text:p>
          <text:p text:style-name="P25"><text:a xlink:type="simple" xlink:href="#__RefHeading___Toc12472_788856325" text:style-name="Index_20_Link" text:visited-style-name="Index_20_Link">4. Vi, mia saĝulino...<text:tab/>251</text:a></text:p>
          <text:p text:style-name="P24"><text:a xlink:type="simple" xlink:href="#__RefHeading___Toc12474_788856325" text:style-name="Index_20_Link" text:visited-style-name="Index_20_Link">Ĉapitro sesa<text:tab/>258</text:a></text:p>
          <text:p text:style-name="P25"><text:a xlink:type="simple" xlink:href="#__RefHeading___Toc12476_788856325" text:style-name="Index_20_Link" text:visited-style-name="Index_20_Link">1. La juna ŝipestro<text:tab/>258</text:a></text:p>
          <text:p text:style-name="P25"><text:a xlink:type="simple" xlink:href="#__RefHeading___Toc12478_788856325" text:style-name="Index_20_Link" text:visited-style-name="Index_20_Link">2. Pensojn oni ne impostas!<text:tab/>266</text:a></text:p>
          <text:p text:style-name="P25"><text:a xlink:type="simple" xlink:href="#__RefHeading___Toc12480_788856325" text:style-name="Index_20_Link" text:visited-style-name="Index_20_Link">3. Estos tago, estos pano!<text:tab/>272</text:a></text:p>
          <text:p text:style-name="P25"><text:a xlink:type="simple" xlink:href="#__RefHeading___Toc12482_788856325" text:style-name="Index_20_Link" text:visited-style-name="Index_20_Link">4. Diversaj estas ventoj...<text:tab/>293</text:a></text:p>
          <text:p text:style-name="P25"><text:a xlink:type="simple" xlink:href="#__RefHeading___Toc12484_788856325" text:style-name="Index_20_Link" text:visited-style-name="Index_20_Link">5. Unua saluto<text:tab/>301</text:a></text:p>
          <text:p text:style-name="P24"><text:a xlink:type="simple" xlink:href="#__RefHeading___Toc12486_788856325" text:style-name="Index_20_Link" text:visited-style-name="Index_20_Link">Ĉapitro sepa<text:tab/>315</text:a></text:p>
          <text:p text:style-name="P25"><text:a xlink:type="simple" xlink:href="#__RefHeading___Toc12488_788856325" text:style-name="Index_20_Link" text:visited-style-name="Index_20_Link">1. Demĉjo Borisov<text:tab/>315</text:a></text:p>
          <text:p text:style-name="P25"><text:a xlink:type="simple" xlink:href="#__RefHeading___Toc12490_788856325" text:style-name="Index_20_Link" text:visited-style-name="Index_20_Link">2. Sur fremdlanda ŝipo<text:tab/>330</text:a></text:p>
          <text:p text:style-name="P25"><text:a xlink:type="simple" xlink:href="#__RefHeading___Toc12492_788856325" text:style-name="Index_20_Link" text:visited-style-name="Index_20_Link">3. Unu mapo ne similas alian<text:tab/>335</text:a></text:p>
          <text:p text:style-name="P25"><text:a xlink:type="simple" xlink:href="#__RefHeading___Toc12494_788856325" text:style-name="Index_20_Link" text:visited-style-name="Index_20_Link">4. Riska komisio<text:tab/>345</text:a></text:p>
          <text:p text:style-name="P25"><text:a xlink:type="simple" xlink:href="#__RefHeading___Toc12496_788856325" text:style-name="Index_20_Link" text:visited-style-name="Index_20_Link">5. «Gaja koketo»<text:tab/>354</text:a></text:p>
          <text:p text:style-name="P25"><text:a xlink:type="simple" xlink:href="#__RefHeading___Toc12498_788856325" text:style-name="Index_20_Link" text:visited-style-name="Index_20_Link">6. Denunco<text:tab/>357</text:a></text:p>
          <text:p text:style-name="P25"><text:a xlink:type="simple" xlink:href="#__RefHeading___Toc12500_788856325" text:style-name="Index_20_Link" text:visited-style-name="Index_20_Link">7. Malliberuloj<text:tab/>370</text:a></text:p>
          <text:p text:style-name="P25"><text:a xlink:type="simple" xlink:href="#__RefHeading___Toc12502_788856325" text:style-name="Index_20_Link" text:visited-style-name="Index_20_Link">8. Trafis falĉilo sur ŝtonon<text:tab/>379</text:a></text:p>
          <text:p text:style-name="P24"><text:a xlink:type="simple" xlink:href="#__RefHeading___Toc12504_788856325" text:style-name="Index_20_Link" text:visited-style-name="Index_20_Link">Ĉapitro oka<text:tab/>390</text:a></text:p>
          <text:p text:style-name="P25"><text:a xlink:type="simple" xlink:href="#__RefHeading___Toc12506_788856325" text:style-name="Index_20_Link" text:visited-style-name="Index_20_Link">1. Ĉiujn oni ekstermos!<text:tab/>390</text:a></text:p>
          <text:p text:style-name="P25"><text:a xlink:type="simple" xlink:href="#__RefHeading___Toc12508_788856325" text:style-name="Index_20_Link" text:visited-style-name="Index_20_Link">2. Vespero ne sufiĉis — de l' nokto detranĉis!<text:tab/>399</text:a></text:p>
          <text:p text:style-name="P25"><text:a xlink:type="simple" xlink:href="#__RefHeading___Toc12510_788856325" text:style-name="Index_20_Link" text:visited-style-name="Index_20_Link">3. La unuaj matrosoj<text:tab/>407</text:a></text:p>
          <text:p text:style-name="P25"><text:a xlink:type="simple" xlink:href="#__RefHeading___Toc12512_788856325" text:style-name="Index_20_Link" text:visited-style-name="Index_20_Link">4. Ili renkontiĝis<text:tab/>422</text:a></text:p>
          <text:p text:style-name="P25"><text:a xlink:type="simple" xlink:href="#__RefHeading___Toc12514_788856325" text:style-name="Index_20_Link" text:visited-style-name="Index_20_Link">5. Malfacila marvojaĝo<text:tab/>429</text:a></text:p>
          <text:p text:style-name="P25"><text:a xlink:type="simple" xlink:href="#__RefHeading___Toc12516_788856325" text:style-name="Index_20_Link" text:visited-style-name="Index_20_Link">6. «Amikeme instruis»<text:tab/>438</text:a></text:p>
          <text:p text:style-name="P25"><text:a xlink:type="simple" xlink:href="#__RefHeading___Toc12518_788856325" text:style-name="Index_20_Link" text:visited-style-name="Index_20_Link">7. Spiras la maro<text:tab/>454</text:a></text:p>
          <text:p text:style-name="P24"><text:a xlink:type="simple" xlink:href="#__RefHeading___Toc12520_788856325" text:style-name="Index_20_Link" text:visited-style-name="Index_20_Link">Ĉapitro naŭa<text:tab/>462</text:a></text:p>
          <text:p text:style-name="P25"><text:a xlink:type="simple" xlink:href="#__RefHeading___Toc12522_788856325" text:style-name="Index_20_Link" text:visited-style-name="Index_20_Link">1. Ĉe skansoj en gardista budo<text:tab/>462</text:a></text:p>
          <text:p text:style-name="P25"><text:a xlink:type="simple" xlink:href="#__RefHeading___Toc12524_788856325" text:style-name="Index_20_Link" text:visited-style-name="Index_20_Link">2. Malfeliĉo post malfeliĉo<text:tab/>469</text:a></text:p>
          <text:p text:style-name="P25"><text:a xlink:type="simple" xlink:href="#__RefHeading___Toc12526_788856325" text:style-name="Index_20_Link" text:visited-style-name="Index_20_Link">3. Sekreta konversacio<text:tab/>472</text:a></text:p>
          <text:p text:style-name="P25"><text:a xlink:type="simple" xlink:href="#__RefHeading___Toc12528_788856325" text:style-name="Index_20_Link" text:visited-style-name="Index_20_Link">4. Negocistoj rusiaj<text:tab/>477</text:a></text:p>
          <text:p text:style-name="P25"><text:a xlink:type="simple" xlink:href="#__RefHeading___Toc12530_788856325" text:style-name="Index_20_Link" text:visited-style-name="Index_20_Link">5. Estas malfacile vivi por homo!<text:tab/>490</text:a></text:p>
          <text:p text:style-name="P25"><text:a xlink:type="simple" xlink:href="#__RefHeading___Toc12532_788856325" text:style-name="Index_20_Link" text:visited-style-name="Index_20_Link">6. Severa parolo<text:tab/>499</text:a></text:p>
          <text:p text:style-name="P25"><text:soft-page-break/><text:a xlink:type="simple" xlink:href="#__RefHeading___Toc12534_788856325" text:style-name="Index_20_Link" text:visited-style-name="Index_20_Link">7. Antaŭ longa vojo<text:tab/>508</text:a></text:p>
          <text:p text:style-name="P24"><text:a xlink:type="simple" xlink:href="#__RefHeading___Toc12536_788856325" text:style-name="Index_20_Link" text:visited-style-name="Index_20_Link">Ĉapitro deka<text:tab/>516</text:a></text:p>
          <text:p text:style-name="P25"><text:a xlink:type="simple" xlink:href="#__RefHeading___Toc12538_788856325" text:style-name="Index_20_Link" text:visited-style-name="Index_20_Link">1. Favoran venton al vi, ŝipistoj!<text:tab/>516</text:a></text:p>
          <text:p text:style-name="P25"><text:a xlink:type="simple" xlink:href="#__RefHeading___Toc12540_788856325" text:style-name="Index_20_Link" text:visited-style-name="Index_20_Link">2. En aŭtuna nokto<text:tab/>522</text:a></text:p>
          <text:p text:style-name="P25"><text:a xlink:type="simple" xlink:href="#__RefHeading___Toc12542_788856325" text:style-name="Index_20_Link" text:visited-style-name="Index_20_Link">3. Ekspedicio en la tundron<text:tab/>531</text:a></text:p>
          <text:p text:style-name="P25"><text:a xlink:type="simple" xlink:href="#__RefHeading___Toc12544_788856325" text:style-name="Index_20_Link" text:visited-style-name="Index_20_Link">4. Kolonelo Snivin laboras<text:tab/>537</text:a></text:p>
          <text:p text:style-name="P25"><text:a xlink:type="simple" xlink:href="#__RefHeading___Toc12546_788856325" text:style-name="Index_20_Link" text:visited-style-name="Index_20_Link">5. La homoj estas kunpelitaj<text:tab/>546</text:a></text:p>
          <text:p text:style-name="P25"><text:a xlink:type="simple" xlink:href="#__RefHeading___Toc12548_788856325" text:style-name="Index_20_Link" text:visited-style-name="Index_20_Link">6. Pli gaja ŝajne!<text:tab/>557</text:a></text:p>
          <text:p text:style-name="P25"><text:a xlink:type="simple" xlink:href="#__RefHeading___Toc12550_788856325" text:style-name="Index_20_Link" text:visited-style-name="Index_20_Link">7. Tago post tago<text:tab/>561</text:a></text:p>
          <text:p text:style-name="P24"><text:a xlink:type="simple" xlink:href="#__RefHeading___Toc12552_788856325" text:style-name="Index_20_Link" text:visited-style-name="Index_20_Link">Ĉapitro dek unua<text:tab/>575</text:a></text:p>
          <text:p text:style-name="P25"><text:a xlink:type="simple" xlink:href="#__RefHeading___Toc12554_788856325" text:style-name="Index_20_Link" text:visited-style-name="Index_20_Link">1. Ŝtelistoj<text:tab/>575</text:a></text:p>
          <text:p text:style-name="P25"><text:a xlink:type="simple" xlink:href="#__RefHeading___Toc12556_788856325" text:style-name="Index_20_Link" text:visited-style-name="Index_20_Link">2. Granda interkonsenta manpremo<text:tab/>583</text:a></text:p>
          <text:p text:style-name="P25"><text:a xlink:type="simple" xlink:href="#__RefHeading___Toc12558_788856325" text:style-name="Index_20_Link" text:visited-style-name="Index_20_Link">3. Estos milito!<text:tab/>588</text:a></text:p>
          <text:p text:style-name="P25"><text:a xlink:type="simple" xlink:href="#__RefHeading___Toc12560_788856325" text:style-name="Index_20_Link" text:visited-style-name="Index_20_Link">4. Denove la monaĥejo<text:tab/>596</text:a></text:p>
          <text:p text:style-name="P25"><text:a xlink:type="simple" xlink:href="#__RefHeading___Toc12562_788856325" text:style-name="Index_20_Link" text:visited-style-name="Index_20_Link">5. Letero<text:tab/>603</text:a></text:p>
          <text:p text:style-name="P25"><text:a xlink:type="simple" xlink:href="#__RefHeading___Toc12564_788856325" text:style-name="Index_20_Link" text:visited-style-name="Index_20_Link">6. En la maron<text:tab/>606</text:a></text:p>
        </text:index-body>
      </text:table-of-content>
      <text:p text:style-name="P10"/>
      <text:p text:style-name="P28"/>
      <text:p text:style-name="P11">En tiu morna tempoir'<text:line-break/>Rusio juna kaj nesperta<text:line-break/>Fortiĝis kun genio Petra,<text:line-break/>Streĉante l' fortojn en sopir'.<text:line-break/>Pri la scienc' de glor' sindona<text:line-break/>Severa ul' instruis ĝin.<text:line-break/>Ne unu sangan lecionon<text:line-break/>Prezentis sveda paladin'.<text:line-break/>Sed post longtempa sorta puno<text:line-break/>Leviĝis rus' al firma nuno.<text:line-break/>Ja same post martela fal'<text:line-break/>Rompiĝas vitr', hardiĝas ŝtal'.</text:p>
      <text:p text:style-name="P15"><text:span text:style-name="T6">Puŝkin</text:span><text:bookmark text:name="xnoto-0-1"/><text:note text:id="ftn1" text:note-class="footnote"><text:note-citation>1</text:note-citation><text:note-body><text:p text:style-name="P2">El poemo de A. S. Puŝkin «Poltavo» (1829) (trad. M. Bronŝtejn). <text:span text:style-name="T6">(trad.)</text:span></text:p></text:note-body></text:note> </text:p>
      <text:p text:style-name="P19"/>
      <text:p text:style-name="P13">Firmeco en entreprenoj, senlaceco en plenumo estas la kvalitoj, distingantaj la popolon rusian. Kaj se estus ĉi tie loko por rezonado, tiam montri eblus, ke la entreprenemo kaj nerompebleco en sekvado de la entreprenita estas kaj estis la unua kaŭzo de sukcesoj de rusianoj: ĉar eĉ sub la plej granda pezo de fremda jugo tiuj ĉi kvalitoj en ili ne velkis. Ho popolo, por grandeco kaj gloro naskita, se tiuj kvalitoj en vi estos turnitaj al atingo de ĉio, kio povas krei bonon socian!</text:p>
      <text:p text:style-name="P16"><text:span text:style-name="T6">Radiŝĉev</text:span><text:bookmark text:name="xnoto-0-2"/><text:note text:id="ftn2" text:note-class="footnote"><text:note-citation>2</text:note-citation><text:note-body><text:p text:style-name="P2">El verko «Mallongigita rakonto pri la akiro de Siberio» de A. N. Radiŝĉev (1749–1802) — rusa proza verkisto, poeto, filozofo, en 1790 mortkondamnita (poste anstataŭe ekzilita) pro sia fama anonime eldonita verko «Vojaĝo el Peterburgo en Moskvon», tre kritika al la tiama sociordo. <text:span text:style-name="T6">(trad.)</text:span></text:p></text:note-body></text:note> </text:p>
      <text:h text:style-name="Heading_20_1" text:outline-level="1"><text:bookmark-start text:name="__RefHeading___Toc12402_788856325"/>Prologo<text:bookmark-end text:name="__RefHeading___Toc12402_788856325"/></text:h>
      <text:p text:style-name="P8"/>
      <text:p text:style-name="P12">Mi vidis maron, mi eltrovis<text:line-break/>Mezuron ĝian en avid';<text:line-break/>Mi miajn fortojn de spirit'<text:line-break/>Antaŭ l' vizaĝ' de ĝi elprovis.</text:p>
      <text:p text:style-name="P16"><text:span text:style-name="T6">Poleĵajev</text:span><text:bookmark text:name="xnoto-0-3"/><text:note text:id="ftn3" text:note-class="footnote"><text:note-citation>3</text:note-citation><text:note-body><text:p text:style-name="P2">Komenco de versaĵo «Maro» (1832) de rusa poeto A. Poleĵajev (1804–1838). <text:span text:style-name="T6">(trad.)</text:span></text:p></text:note-body></text:note> </text:p>
      <text:p text:style-name="P20">En printempo de la 1688-a jaro, antaŭ la printempa Georgo-tago<text:bookmark text:name="xnoto-0-4"/><text:note text:id="ftn4" text:note-class="footnote"><text:note-citation>4</text:note-citation><text:note-body><text:p text:style-name="P2">La 23-a de aprilo laŭ la Julia kalendaro (la 3-a de majo laŭ la Gregoria kalendaro, en la 17-a jarcento diferenco inter la Julia kaj Gregoria kalendaroj estis 10 tagoj). <text:span text:style-name="T6">(trad.)</text:span></text:p></text:note-body></text:note>, kiu estis festata en Rusujo fine de aprilo, altaj disverŝiĝintaj akvoj de Dvino<text:bookmark text:name="xnoto-0-5"/><text:note text:id="ftn5" text:note-class="footnote"><text:note-citation>5</text:note-citation><text:note-body><text:p text:style-name="P2">Norda Dvino — granda navigebla rivero norde de la eŭropa parto de Rusio, enfluanta en la Blankan maron; tiutempe ĝi estis la sola sekura komerca arterio, liganta Rusion rekte kun landoj de la norda kaj okcidenta Eŭropo. <text:span text:style-name="T6">(trad.)</text:span></text:p></text:note-body></text:note> jam sukcesis elporti la tutan riveran glacion en la Blankan maron. Tuj ekblovis egalaj varmaj ventoj, dispelis malaltajn nubojn, aperis la suno, ekbrilis sur la akvo, sur malsekaj arĝentaj trunkoj de betuloj, sur la kupoloj de preĝejo de la Prezento en la Nikola-Korela monaĥejo, kiu de longe staras super la Nikolaa buŝo de la Norda Dvino. </text:p>
      <text:p text:style-name="P20">Sub varmaj humidaj ventoj estis krevantaj betulaj burĝonoj, pleniĝantaj per sukoj folioj de salikaro; Dvinajn herbejojn ĉiutage pli abunde kovradis densverdaj herboj. </text:p>
      <text:p text:style-name="P20"><text:soft-page-break/>En la tago de apostolo Johano<text:bookmark text:name="xnoto-0-6"/><text:note text:id="ftn6" text:note-class="footnote"><text:note-citation>6</text:note-citation><text:note-body><text:p text:style-name="P2">La 8-a de majo laŭ la Julia kalendaro (la 18-a de majo laŭ la Gregoria kalendaro). <text:span text:style-name="T6">(trad.)</text:span></text:p></text:note-body></text:note>, en belvetera mateno, laŭ ĉeborda vojo el la monaĥejo en la urbon Arĥangelskon<text:bookmark text:name="xnoto-0-7"/><text:note text:id="ftn7" text:note-class="footnote"><text:note-citation>7</text:note-citation><text:note-body><text:p text:style-name="P2">Arĥangelsko — havenurbo en nordo de la eŭropa parto de Rusio, fondita en 1584 apud monaĥejo de arkanĝelo Mikaelo (de tio devenas la nomo de la urbo), la plej granda urbo de la nordo de Rusio, tiutempe la centro de rusia ekstera komerco. <text:span text:style-name="T6">(trad.)</text:span></text:p></text:note-body></text:note> traveturis rajdanto — al monaĥejaj servantoj, ĉasistoj kaj fiŝistoj, laboruloj de la mara metio, dungitaj de la monaĥeja ekonomo por malproksima marvojaĝo al la Nova Tero — al Matko<text:bookmark text:name="xnoto-0-8"/><text:note text:id="ftn8" text:note-class="footnote"><text:note-citation>8</text:note-citation><text:note-body><text:p text:style-name="P2">Nova Tero (Nova Zemlo) — arkipelago el du grandaj kaj kelkaj malgrandaj insuloj en la Arkta Oceano kun severa klimato. Matko — malnova nomo de la Nova Tero, probable devenanta el finno-ugra vorto «matka» — «vojo». <text:span text:style-name="T6">(trad.)</text:span></text:p></text:note-body></text:note>. Jam en la vintro la servantoj ricevis de la monaĥejo po sako da greno, grion, salon, vinagron, buteron, kaj ankaŭ monon po kvin altinoj<text:bookmark text:name="xnoto-0-9"/><text:note text:id="ftn9" text:note-class="footnote"><text:note-citation>9</text:note-citation><text:note-body><text:p text:style-name="P2">Altino — rusa kupra monero, egala al tri kopekoj aŭ al ses duonkopekoj (de tjurka vorto, signifanta «ses»). <text:span text:style-name="T6">(trad.)</text:span></text:p></text:note-body></text:note> por ĉiu kapo. Nun estis venanta la tempo de repago. </text:p>
      <text:p text:style-name="P20">Festeninte en Arĥangelsko du adiaŭajn tagojn, la marlaborantoj sub plorĝemoj kaj lamentoj de virinoj per granda kompanio je ĉirkaŭ kvindek homoj direktis sin plenumi la servon. Malantaŭe, por ke neniu fuĝu survoje, veturis sur ĉevaloj du monaĥoj kun longaj skurĝoj, ĵetante atentajn rigardojn al la paŝantaj kun kanto pomoroj<text:bookmark text:name="xnoto-0-10"/><text:note text:id="ftn10" text:note-class="footnote"><text:note-citation>10</text:note-citation><text:note-body><text:p text:style-name="P2">Pomoroj (laŭvorte «ĉemaruloj») — specifa etna grupo de rusoj kaj kareloj ĉe la Blanka maro, okupiĝinta precipe pri mara kaj rivera fiŝkaptado. <text:span text:style-name="T6">(trad.)</text:span></text:p></text:note-body></text:note>. Pli aĝaj homoj iris solide, kun apogbastonoj, tenante malantaŭ la dorsoj betulbastajn korbojn kun manĝaĵo. La pli junaj interŝercadis, mokadis la monaĥojn, ŝajnigante, ke ili forfuĝas... </text:p>
      <text:p text:style-name="P20"><text:soft-page-break/>En survojaj vilaĝetoj la brigado ripozadis ponelonge, diskutadis kun vilaĝanoj, peĉantaj sur bordoj siajn rem- kaj velboatojn, pri la vojo al la Nova Tero, pri tiea ĉasado, pri tio, kiel akiri rosmaron. La vilaĝanoj rakontadis realaĵojn kaj elpensaĵojn pri monaĥejaj barkoj, kiujn elfaris barka majstro Timoteo Koĉnev, kromnomata Rafano. Unuj diradis, ke la barkoj estas trimastaj, por dek mil pudoj<text:bookmark text:name="xnoto-0-11"/><text:note text:id="ftn11" text:note-class="footnote"><text:note-citation>11</text:note-citation><text:note-body><text:p text:style-name="P2">Pudo — malnova rusa mezurunuo de pezo, proksimume 16 kg. <text:span text:style-name="T6">(trad.)</text:span></text:p></text:note-body></text:note>, aliaj ĵuradis per Dio, ke pli multe, la triaj rakontadis, ke kondukos la tutan brigadon en la maron nun ne avo Mokeo, sed alia rudristo, el junuloj, kiu — oni ne scias ĝuste. </text:p>
      <text:p text:style-name="P20">Ĉe la blankaj muroj de la monaĥejo, apud la pordego, la servantojn renkontis la monaĥeja ekonomo patro Agafoniko, kun li staris maljunulo rudristo Mokeo kaj malalta fortmuskola Koĉnev. La servantoj rompis sian kantadon, riverencis. Riverencis ankaŭ Agafoniko. Li sciis: la pomoroj ne ŝatas fleksi la dorson, riverencon respondu per riverenco; se vi ne respondos dece, kun estimo — kulpigu nur vin mem. </text:p>
      <text:p text:style-name="P20">— Ĉu bone vi ĝisiris, infanoj? — demandis avo Mokeo, ĝoje ĉirkaŭrigardante la fortikajn, larĝŝultrajn fiŝistojn, multajn el kiuj li konis ankoraŭ kiel knaboj-ĥaradrioj. </text:p>
      <text:p text:style-name="P20">— Ĝisiris ni bonorde! — per forta kaj malalta voĉo respondis anstataŭ ĉiuj juna rudristo Rjabov. — Ĉu vi mem statas bone, avĉjo? </text:p>
      <text:p text:style-name="P20">Mokeo demalsupre ĵetis rigardon al Rjabov, ridetante balancis la senĉapan grizharan kapon. </text:p>
      <text:p text:style-name="P20"><text:soft-page-break/>— Kial vi balancas? — same ridetante demandis la rudristo. — Ĉu mi per io vin ĝenis, avĉjo? </text:p>
      <text:p text:style-name="P20">— Forta vi estas, nepeto, — admirante la junan rudriston, prononcis Mokeo. — Jen, forta! Vivis vi orfe, manĝadis gadon kaj panon, sed kiel kreskis! Jen, alta, kvazaŭ masta pino... </text:p>
      <text:p text:style-name="P20">Li turniĝis al Agafoniko, diris al tiu kun signifo: </text:p>
      <text:p text:style-name="P20">— Ĝuste pri li estis dirite hieraŭ, patro ekonomo. Li de infanaĝo estadis en la maro, kvankam juna, tamen ĉion spertis, la kompason konas, per steloj navigadis, la brigado post li kien ajn iros... </text:p>
      <text:p text:style-name="P20">Agafoniko kapjesis, ordonis al la homoj demeti la dorsosakojn kaj iri al laboro. En la monaĥejo oni ne nutradis servantojn senpage... </text:p>
      <text:p text:style-name="P20">Vespere el la pordego de la monaĥejo eliris la prioro en ornato, akompanata de la frataro. La monaĥoj iris pare, mallevinte la kapojn en cilindraj ĉapoj. Dolĉe ekodoris incenso. La prioro aspergadis la barkojn, destinitajn por surakvigo, per sankta akvo, tintadis per la incensilo, la monaĥoj kantadis per sataj voĉoj. La marlaboruloj en blankaj puraj ĉemizoj, en vadbotoj, laciĝintaj dum la tago, staris malproksime, oscedetante. La helpanto de la majstro Koĉnev — oĉjo Jermilo, nigrabarba, hirta, makulita per peĉo viro, — nelaŭte plendis al Rjabov: </text:p>
      <text:p text:style-name="P20">— Ol servi al monaĥejo — pli facilas morti. Per trezoroj plenas la staploj, sed ili plu avaras. Korelin Ivano Kononoviĉ dum kvar tagoj kun ili kverelis! Koĉnev tute elturmentiĝis kun ili, sangosuĉuloj. Ni diras al Agafoniko, kolera diablo, ke por <text:soft-page-break/>oceana iro estas tiuj ĉi barkoj, por al Grumanto<text:bookmark text:name="xnoto-0-12"/><text:note text:id="ftn12" text:note-class="footnote"><text:note-citation>12</text:note-citation><text:note-body><text:p text:style-name="P2">Grumanto — malnova rusa nomo de arkipelago Svalbardo (Spitsbergen) en la Arkta oceano, nun apartenanta al Norvegio. <text:span text:style-name="T6">(trad.)</text:span></text:p></text:note-body></text:note> iri, al Matko, al aliaj malproksimaj teroj; ke estos granda profito por la monaĥejo, — li ne aŭskultas! Pro ĉiu fera najlo li la animon elskuos. Sur tiaj barkoj vi kiom da nura fiŝdento<text:bookmark text:name="xnoto-0-13"/><text:note text:id="ftn13" text:note-class="footnote"><text:note-citation>13</text:note-citation><text:note-body><text:p text:style-name="P2">Fiŝdento — malnova nomo de rosmara dentego. <text:span text:style-name="T6">(trad.)</text:span></text:p></text:note-body></text:note> alveturigus por la monaĥejo... </text:p>
      <text:p text:style-name="P20">— Ne ili en la maron iros! — diris la rudristo. — Ili sur la bordo sidos, al Dio preĝos. </text:p>
      <text:p text:style-name="P20">La diservo finiĝis, Jermilo ekkuris al majstro Koĉnev, portis al li toporon kun longa tenilo — por elbati la apogilojn. La barkoj, destinitaj por surakvigo, sen mastoj kaj sen rigilaro, staris sur trabaj skafaldoj apud la akvo mem sur la malkruta bordo de Dvino. La dikventraj, peĉitaj grandegaj karenoj kvazaŭ petis, ke oni kaŝu ilin en la maro. </text:p>
      <text:p text:style-name="P20">— Kaj vere tempas! — diris avo Mokeo. — La barkojn Timoteo bonajn elkonstruis, la rivero en inunda akvo komencis malaltiĝi, estas ĝusta tempo por surakvigo. Ni riglos, kaj vi iros, Ivano Sabateiĉ, en la maron; homoj diras, ke de glacio puriĝis, vivas nia kara maro... </text:p>
      <text:p text:style-name="P20">Koĉnev prenis de Jermilo la toporon, kraĉis al la polmoj, suspiris. Ili ambaŭ — la majstro kaj la helpanto — kune levis la toporojn, samtempe batis al la traboj, apogantaj la pobon de la barko. La barko balanciĝis sur la grandegaj, lubrikitaj per fokoleo, lignaj glitiloj, ekrampis al la akvo la pobon antaŭen. La marlaboruloj reteninte spiron, sen ĉapoj, rigardis, ĉu konvene malleviĝas la barko. Se ĝi estos lerte surakvigita — ili <text:soft-page-break/>vivos jaron sen embaraso. Kaj se io okazos dum la mallevo — prepariĝu al malfeliĉo. </text:p>
      <text:p text:style-name="P20">— Bone ekbalanciĝis! — diris avo Mokeo. — Bona vojo al vi estos, rudristo! </text:p>
      <text:p text:style-name="P20">Tuj kiam estis surakvigita la unua barko, ĉarpentistoj komencis levi sur ĝi la maston. Post la unua oni surakvigis ankoraŭ unu — dumastan, post tiu — la trian. Super la rivero vice, gaje ekfrapis hakiloj, ankoraŭ multon necesis ĝisfari jam surakve. La alpelitaj el la urbo servantoj kune kun monaĥejaj ĉarpentistoj laboris en blankaj noktoj, ne nur tage. Timoteo Koĉnev, maldikiĝinta, kun hirta barbeto, seka, fortika, mem rigiladis la barkojn, kvereladis kun ekonomo Agafoniko, minacadis al li, ke jen alveturos de Moskvo Ivano Kononoviĉ — estos granda bruo. En rigilado al Koĉnev helpadis Rjabov; avo Mokeo pli multe sidadis sur la bordo, rigardadis al blankflugilaj mevoj, meditadis. La kruroj jam malbone obeadis la maljunulon, leviĝi sur barkojn estis al li malfacile. </text:p>
      <text:p text:style-name="P20">Kiam Rjabov havis liberan tempon, li alsidiĝadis al la maljuna rudristo, pridemandante lin pri ĉio, kion tiu spertis dum sia vivo, atente aŭskultadis instruojn. </text:p>
      <text:p text:style-name="P20">— Se vi en glaciojn trafos — ne timiĝu! — instruadis Mokeo. — Kio por malbonulo estas ĝis la oreloj, tio por bravulo estas ĝis la genuoj. Vi gardu vin kontraŭ glacioj, sed se trafis — ne timiĝu. Glacipecego iras, ŝriko, ĝemo, estas unu penso: viva vi ne elpuŝiĝos. Sed vi tiun penson ne lasu iri. Niaj barkaj majstroj estas homoj kun kapoj, de la praavoj konstruas la barkojn tiel, ke dispremi ilin estas malfacile, la karenoj, ĉu vi rimarkis, kiaj estas? Kvazaŭ ovo! Do, jen pensu. Kaj ja ne <text:soft-page-break/>unuan fojon vi tion spertos — vi estis en glacioj, tiam ni kune trafis... Plu aŭskultu: se vi ekvintrumos, jen al vi mia konsilo, infano: la tutan brigadon tenu kun granda severeco, por ke la homoj ne plezurigu sin per dormo, aŭ per malgajo-enuo. Se vi ilin kompatos — vi ilin entombigos. La homoj de nia metio ne vane pri vintrumadoj kun malĝojo diras: homoj mortas — por ni vojon metas, la antaŭa por la malantaŭa estas ponto al tombo. Severeco, Ivano Sabateiĉ, en embaraso estas la plej grava afero. </text:p>
      <text:p text:style-name="P20">Rjabov subite ekridis. </text:p>
      <text:p text:style-name="P20">— Kial vi gajas? — miris avo Mokeo. </text:p>
      <text:p text:style-name="P20">— Kiel mi en la antaŭlasta jaro kun vi, avo, vintrumis, mi rememoris! — diris Rjabov. — Falis mi tiam dormi, kaj vi min per ŝnuro, per ŝnuro... </text:p>
      <text:p text:style-name="P20">La avo same ekridis, bonkoraj faltetoj aperis ĉirkaŭ liaj okuloj. </text:p>
      <text:p text:style-name="P20">— Koleris vi tiutempe... </text:p>
      <text:p text:style-name="P20">— Koleris, sed restis viva. Kaj vi min, avĉjo, pelis rosmaran grason gardi... </text:p>
      <text:p text:style-name="P20">Mokeo ekridis pli: </text:p>
      <text:p text:style-name="P20">— Estis, estis tio. Venadis al ni blanka urso trinki rosmaran grason... </text:p>
      <text:p text:style-name="P20">— Ĉirkaŭ kvin pudojn por unu fojo tiu urso eltrinkis! — diris Rjabov. — Mi ĝin, damnitan, faligis, kaj vi tuj kun barelo. Transverŝi reen, dum ĝi estas varma... </text:p>
      <text:p text:style-name="P20"><text:soft-page-break/>Aliris Koĉnev, demandis: </text:p>
      <text:p text:style-name="P20">— Pro kio ridoj ja? </text:p>
      <text:p text:style-name="P20">— Jen, mi la blankan urson rememoris! — diris Rjabov. — En la Nova Tero tio okazis. Do, kio, ĉu baldaŭ ni ekiros, sinjoro barka majstro? </text:p>
      <text:p text:style-name="P20">Koĉnev pensis, respondis ne tuj: </text:p>
      <text:p text:style-name="P20">— Verŝajne dimanĉe. </text:p>
      <text:p text:style-name="P20">...En la nokto antaŭ sabato ĉiuj ses barkoj — tri novaj kaj tri malnovaj — estis pretaj por malproksima mara vojo. Monaĥeja patro-armilisto estis eldonanta al la servantoj-ĉasistoj ilaron por ĉasado al rosmaroj laŭ kalkulo, — fero valoris multe. Aliaj monaĥoj estis vice portantaj sur la barkojn dujaran rezervon — farunon en sakoj, barelojn kun grioj, salon, buteron. Sur la barkoj en kajutoj pro humida vetero estis hejtataj fornoj; la homoj, pretaj al eliro en la maron, jam loĝis ne sur la bordo, sed sur la barkoj. </text:p>
      <text:p text:style-name="P20">Rjabov, en surĵetita sur la larĝajn ŝultrojn drapa kaftano, en fiŝistaj, ĝis la femuroj, juftaj, ŝmiritaj per fokoleo vadbotoj, en trikita kamizolo, staris ĉe la ponteto kaj nelaŭte parolis kun adoleska knabo, aĝa ĉirkaŭ dek kvar. La knabo estis en rufiĝinta sutano, trivita skufio<text:bookmark text:name="xnoto-0-14"/><text:note text:id="ftn14" text:note-class="footnote"><text:note-citation>14</text:note-citation><text:note-body><text:p text:style-name="P2">Skufio — nigra ronda ĉapeto, ĉiutage uzata de ortodokskristanaj monaĥoj kaj klerikoj, iam de novicoj. <text:span text:style-name="T6">(trad.)</text:span></text:p></text:note-body></text:note>, liaj nigraj okuloj arde rigardis al Rjabov. </text:p>
      <text:p text:style-name="P20">— Vi kaŝiĝos malantaŭ la sakoj! — estis diranta Rjabov. — Neniu vin, infano, rimarkos. Kvazaŭ vi ekdormis sur la barko, <text:soft-page-break/>kaj kiel oni eliris en la maron — vi ne rimarkis. Jen la tuta afero. </text:p>
      <text:p text:style-name="P20">La knabo jese balancis la nigraharan kapon kaj desaltis sur la barkon. </text:p>
      <text:p text:style-name="P20">— Sur la pobon iru! Ĉu vi aŭdas, Metrio<text:bookmark text:name="xnoto-0-15"/><text:note text:id="ftn15" text:note-class="footnote"><text:note-citation>15</text:note-citation><text:note-body><text:p text:style-name="P2">Metrio — mallongigita en popola maniero nomo Demetrio. <text:span text:style-name="T6">(trad.)</text:span></text:p></text:note-body></text:note>? — kriis Rjabov. </text:p>
      <text:p text:style-name="P20">La knabo, lamante, malaperis trans bareloj kaj sakoj. </text:p>
      <text:p text:style-name="P20">— Oni forronĝos lin ĉi tie! — diris Rjabov al Mokeo. — Li interpretas sur eksterlandaj ŝipoj, sed kia en tio estas utilo por la knabo? Li interpretas, kaj la tuta mono, kiun oni pagas, iras al la monaĥejo. En la pasinta jaro, kiam ni en la maron foriris, li ĉi tie tute malsatiĝis... </text:p>
      <text:p text:style-name="P20">Mokeo suspiris: </text:p>
      <text:p text:style-name="P20">— Orfo: kiu ne pigras, tiu lin batas. Se li ellernos — iĝos bona maristo. </text:p>
      <text:p text:style-name="P20">— Vere, li estas klera, — diris Rjabov. — Kaj skribas, kaj la kompason scias. Kie estas pasejo en maro, kie ni kurson ŝanĝas, li enskribos, kaj poste legos. Kaj por li estas bono, kaj por aliaj ne sen utilo. </text:p>
      <text:p text:style-name="P20">Matene dimanĉe, post kiam finiĝis diservo por navigantoj kaj vojaĝantoj, la ekonomo aliris al la amaso de la servantoj, riverencis, petis veni al la adiaŭa tablo — ne neglekti la moron de la avoj. La tablo estis starigita en la monaĥeja refektorio<text:bookmark text:name="xnoto-0-16"/><text:note text:id="ftn16" text:note-class="footnote"><text:note-citation>16</text:note-citation><text:note-body><text:p text:style-name="P2">Refektorio — granda ĉambro por komuna manĝado en monaĥejoj (PIV). <text:span text:style-name="T6">(trad.)</text:span></text:p></text:note-body></text:note> — tio signifis eliron en la maron, adiaŭon kun la hejma tero por <text:soft-page-break/>longe. Sub la sanktfiguroj en la ikonangulo eksidis nur hodiaŭ alveturinta barka majstro Korelin Ivano Kononoviĉ, fama pro siaj barkoj en la tuta Blankmario, dekstre de li — ekonomo Agafoniko, maldekstre — avo Mokeo, apud li — Koĉnev, disĉiplo de Ivano Kononoviĉ. Monaĥo ĉe pupitro legis preĝon, Rjabov flustris al Koĉnev: </text:p>
      <text:p text:style-name="P20">— Ĉiam nur preĝas la monaĥoj! Sed fiŝistaj vidvinoj de ili farunon aŭ buteron ne ĝisatendos! </text:p>
      <text:p text:style-name="P20">Post la preĝo novicoj, mallevinte la okulojn, verŝis el argilaj kruĉoj vodkon en kruĉetojn — por fiŝistoj kaj ĉasistoj, rudristoj kaj barkaj ĉarpentistoj. Ili drinkis po unu — unue, la popolo ekparolis pli vigle, la langoj malligiĝis, ŝutiĝis ŝercoj. </text:p>
      <text:p text:style-name="P20">Pli poste, kiam la popolo jam bruis, avo Mokeo laŭte demandis ekonomon Agafonikon: </text:p>
      <text:p text:style-name="P20">— Kaj ĉu scias vi, patro, kiel anseroj flugas sub la ĉielo? </text:p>
      <text:p text:style-name="P20">La monaĥejaj servantoj tuj eksilentis, atendante ŝercon, sed la avo rigardis al la ekonomo negaje, preskaŭ severe. </text:p>
      <text:p text:style-name="P20">— Flugas kaj flugas, kiel la Sinjoro ordonis! — respondis la ekonomo. </text:p>
      <text:p text:style-name="P20">— Jene, kiel ordonis! La flugilojn ili disetendas, la nazojn antaŭen, kaj flugas! Vere, flugas rekte! Kaj sian grupon, brigadon ĉiam gvidas gvidanto... </text:p>
      <text:p text:style-name="P20">En la refektorio tuj iĝis tute senbrue, la popolo ĵetadis rigardojn jen al Mokeo, jen al la juna Rjabov. </text:p>
      <text:p text:style-name="P20">— Kaj devas gvidi en ilia afero la plej forta, lerta, saĝa, alie la gvidanto mem la unua en maro-oceano pro laco falos, — ĉu <text:soft-page-break/>mi prave diras? Estas malproksime flugi el varmaj landoj, patro, al ni — al Kolgujevo, kaj al Morĵoveco, kaj al Vajgaĉo, ho, malproksime. Juĝu nun vi mem — kien via monaĥejo nin sendas? Ne al proksimaj lokoj. Al la Nova Tero iru la marlaboruloj, al Matko. Por vi ja el ĉi tie ĉio aspektas proksime, sed ni scias — ne unuan fojon ni tien sub veloj kuras... Gvidanton la brigado bezonas. </text:p>
      <text:p text:style-name="P20">— Do, ĝuste vi estu la unua rudristo, — singarde respondis Agafoniko. — Kiel vi antaŭe iradis — tiel ankaŭ nun iros. </text:p>
      <text:p text:style-name="P20">— Ne! — turnis la grizharan kapon Mokeo. — Mi jam sufiĉe iradis, patro. </text:p>
      <text:p text:style-name="P20">Kaj, ĉirkaŭrigardinte la festenon, la avo laŭte, per severa voĉo demandis: </text:p>
      <text:p text:style-name="P20">— Ĉu plaĉas al vi, fraĉjoj, kiel la unua rudristo Rjabov Ivano filo de Sabateo? </text:p>
      <text:p text:style-name="P20">La homoj respondadis ne haste, unu post la alia, trankvile, unue maljunuloj, poste pli junaj. </text:p>
      <text:p text:style-name="P20">— Plaĉas Ivano Sabateiĉ! — diris fiŝisto Kopilov. </text:p>
      <text:p text:style-name="P20">— Bona ulo, plaĉas! — kapjesis nigrahara, kun akra rigardo rudristo Nilo Longinov. </text:p>
      <text:p text:style-name="P20">— Plaĉas! </text:p>
      <text:p text:style-name="P20">— Li estu la rudristo super la brigado! </text:p>
      <text:p text:style-name="P20">— Plaĉas al ni Ivano filo de Sabateo! </text:p>
      <text:p text:style-name="P20">— Lia patro kiel unua rudristo iradis, kaj nun — li... </text:p>
      <text:p text:style-name="P20"><text:soft-page-break/>— Li respondon diru! </text:p>
      <text:p text:style-name="P20">— Laŭ la moro, laŭ la tradicio! </text:p>
      <text:p text:style-name="P20">— Kiel de la avoj ĉe la Blanka maro ni faras! </text:p>
      <text:p text:style-name="P20">Rjabov ekstaris de la benko, apoginte sin per la potencaj manoj je la tablo, riverencis al la popolo al tri flankoj, dankis ĉiujn, kun kiuj li plurfoje iradis en maron, diris, ke estas tro granda por li la honoro. La popolo ekzumis, ke ĝi petas la honoron akcepti. Rjabov senvorte turniĝis al avo Mokeo, kiu kun emocio atendis tiun ĉi minuton. Antaŭ multaj jaroj alia maljuna rudristo same transdonis la brigadon al la juna Mokeo, kiel nun la avo Mokeo transdonos ĝin al Rjabov. </text:p>
      <text:p text:style-name="P20">Ne haste, nelaŭte Mokeo komencis fari demandojn: </text:p>
      <text:p text:style-name="P20">— Ĉu konas vi favorajn ventojn, Ivano Sabateiĉ? </text:p>
      <text:p text:style-name="P20">— Konas, avĉjo! — trankvile kaj certe respondis Rjabov. </text:p>
      <text:p text:style-name="P20">— Profundojn marajn, subakvajn ŝtonojn, malprofundaĵojn, rifojn vi konas? </text:p>
      <text:p text:style-name="P20">— Tiel, avĉjo, konas. </text:p>
      <text:p text:style-name="P20">— Ondojn kolerajn, ventojn fortajn, ondojn disajn — ĉu konas vi? </text:p>
      <text:p text:style-name="P20">— Konas, avĉjo! </text:p>
      <text:p text:style-name="P20">— Vojojn barkajn malproksimajn al Grumanto, al Matko, al Kolgujevo, al fremdlando, reen al Rusujo ĉu konas vi, rudristo? </text:p>
      <text:p text:style-name="P20">— Konas, avĉjo! </text:p>
      <text:p text:style-name="P20">— Stelojn noktajn, kompason ĉu konas vi? </text:p>
      <text:p text:style-name="P20"><text:soft-page-break/>— Konas. </text:p>
      <text:p text:style-name="P20">— Ĉu vi ĵuros al honestaj patrinoj fiŝistaj, al edzinoj kaj etaj infanoj, ke dum vi estos viva — ne lasos la fiŝistojn en mara malfeliĉo? </text:p>
      <text:p text:style-name="P20">— Mi ĵuros, avĉjo! </text:p>
      <text:p text:style-name="P20">Avo Mokeo malagrafis saketon, kiu pendis sur lia zono, elprenis el ĝi malnovan, enmuntitan en flaviĝintan eburon kompason, metis ĝin antaŭ Rjabov, diris severe: </text:p>
      <text:p text:style-name="P20">— De la brigado! </text:p>
      <text:p text:style-name="P20">— Mi scias. </text:p>
      <text:p text:style-name="P20">— Kun ĝi vi iros. La kompaso estas bona... </text:p>
      <text:p text:style-name="P20">La vizaĝo de la maljunulo tute severiĝis. Rjabov mallevis la kapon, malforta ruĝo ekludis sur liaj vangoj. </text:p>
      <text:p text:style-name="P20">— Ŝajne, ĉio estas dirita, — prononcis Mokeo, — sed pri ankoraŭ unu afero necesas mencii... </text:p>
      <text:p text:style-name="P20">Li suspiris, suspiris ankaŭ aliaj, — multaj el la sidantoj ĉe la tablo sciis, pri kio temas. </text:p>
      <text:p text:style-name="P20">— Mi diras ne por riproĉi vin, — ne rigardante al la rudristo, diris Mokeo, — mi por gardo diras kaj laŭ la moro: estu singarda, Ivano Sabateiĉ, kun vino. Por kio ĝi taŭgas? </text:p>
      <text:p text:style-name="P20">Rjabov silentis. </text:p>
      <text:p text:style-name="P20">La avo ankoraŭfoje suspiris, milde, sen riproĉo aldonis: </text:p>
      <text:p text:style-name="P20">— Se vi furiozos en ebrio — pereos via kapo. Komprenu, infano, rezonu mem: al malfeliĉo ĝi, malbenita, neniel helpos, <text:soft-page-break/>sed kiom multaj niaj de la Blanka maro laborantoj pro ĝi la vivon perdis... </text:p>
      <text:p text:style-name="P20">— Sed se ĝi ĝojon ne donas, la vivo, — tiam kiel? — nelaŭte demandis la rudristo kaj eksilentis, atendante respondon. </text:p>
      <text:p text:style-name="P20">Mokeo deziris ion diri, eĉ flustris ion per la lipoj, sed subite svingis la manon kaj leviĝis. Tuj ekbruinte, leviĝis la ceteraj... </text:p>
      <text:p text:style-name="P20">El la refektorio la marlaboruloj eliris post liturgia servo. La ĉielon kovris nuboj, estis malgranda pluveto, mevoj, larĝe disetendinte la flugilojn, kun krioj estis ĵetiĝantaj super Dvino. La homoj disiris sur la barkojn, ekknaris vinĉoj, levante ankrojn. </text:p>
      <text:p text:style-name="P20">— Ĉu al la Nova Tero iras ĉiuj ses? — demandis Ivano Kononoviĉ, ĉirkaŭrigardante la barkojn. </text:p>
      <text:p text:style-name="P20">— Tien! — respondis Koĉnev. </text:p>
      <text:p text:style-name="P20">— Multe nun. </text:p>
      <text:p text:style-name="P20">— Al Grumanto de la Pertominska monaĥejo, oni diras, nun oni iros sur kvar barkoj. Al Kolgujevo metiistoj el Onego intencas iri sur ne malpli sep barkoj... </text:p>
      <text:p text:style-name="P20">Ivano Kononoviĉ reĝustigis la okulvitrojn sur la karnodika nazo, diris kun saĝa subrido: </text:p>
      <text:p text:style-name="P20">— Antaŭ nelonge, en Moskvo, estis mi en tola fabriko, parolis kun majstroj, kiel por ni, pomoroj, bonan velaĵon teksi. Poste, por promeno, mi vagis sur bordon de rivereto Jaŭzo. Mi vidas — kuras tie ŝipeto malgranda, ne pli granda ol nia Dvina boateto, sur kiu virinoj lakton veturigas. Prameto! Sed kiom da popolo estas ĉirkaŭe! Multege! Kio, mi demandas, ĉe vi, <text:soft-page-break/>kristanoj, okazis? Tiam unu kun tiela barbego, en peltmantelo, en altega ĉapo, al mi respondas: «Caro, li diras, Petro Aleksejeviĉ de angla klera fremdulo marajn artojn adoptas kaj por tio sur tiu ĉi ŝipo, nomata <text:span text:style-name="T6">Boot</text:span>, sin ekzercas!» </text:p>
      <text:p text:style-name="P20">Korelin ekridegis, ektusis, svingis la manon: </text:p>
      <text:p text:style-name="P20">— Sur ŝipo! Jen kiel! Nomata <text:span text:style-name="T6">Boot</text:span>! Ĉu vi aŭdis, Timoteo? Deziris mi al tiu bojaro diri vorton, sed maldecidis, por li de sur ĉevalo kaj en pelta ĉapo pli bone videblas, kie estas ŝipo kaj kie estas angla klera fremdulo... </text:p>
      <text:p text:style-name="P20">Ili ankoraŭ staris iom sur la bordo, akompanante per rigardo la barkojn, kliniĝantajn sub veloj en freŝa vento, silentis iom, poste ekiris al ĉareto, kiu atendis ilin ĉe la pordego de la monaĥejo... </text:p>
      <text:p text:style-name="P20">— Kaj kian vorton vi, Ivano Kononoviĉ, deziris al la bojaro diri? — demandis Koĉnev, kiam la ĉareto ekmoviĝis. </text:p>
      <text:p text:style-name="P20">— Ja tian, amiko mia bona, — ne tuj respondis la barka majstro, — tian ruzan vorton: riverencu al la caro, bojaro, por ke li ne de angla klera fremdulo marajn artojn adoptu, sed al ni veturu — al Lodjmo, aŭ Kemo, aŭ Onego, aŭ al Arĥangelsko-urbo. Ne vane oni diras: la Arĥanĝela urbego estas de la tuta maro pordego. Ĉe ni eblas multon vidi... </text:p>
      <text:p text:style-name="P7"/>
      <text:h text:style-name="P3" text:outline-level="1"><text:bookmark-start text:name="__RefHeading___Toc12404_788856325"/><text:span text:style-name="T1">Parto unua<text:line-break/><text:line-break/></text:span>En Arĥangelskon<text:bookmark-end text:name="__RefHeading___Toc12404_788856325"/></text:h>
      <text:p text:style-name="P7"/>
      <text:p text:style-name="P8"/>
      <text:p text:style-name="P8">Min liberigu el la man'<text:line-break/>Potenca de popoloj fremdaj...</text:p>
      <text:p text:style-name="P15"><text:span text:style-name="T6">Lomonosov</text:span><text:bookmark text:name="xnoto-1-01-1-1"/><text:note text:id="ftn17" text:note-class="footnote"><text:note-citation>17</text:note-citation><text:note-body><text:p text:style-name="P2">El «Parafrazo de la psalmo 143» (1743) de M. V. Lomonosov (1711–1765), la unua rusa mondvalora natursciencisto kaj elstara rusa poeto. <text:span text:style-name="T6">(trad.)</text:span></text:p></text:note-body></text:note> </text:p>
      <text:p text:style-name="P8"/>
      <text:p text:style-name="P8">En mezo staru Oceana!</text:p>
      <text:p text:style-name="P16"><text:span text:style-name="T6">Derĵavin</text:span><text:bookmark text:name="xnoto-1-01-1-2"/><text:note text:id="ftn18" text:note-class="footnote"><text:note-citation>18</text:note-citation><text:note-body><text:p text:style-name="P2">El versaĵo «Floto» (1795) de elstara rusa poeto G. R. Derĵavin (1743–1816). <text:span text:style-name="T6">(trad.)</text:span></text:p></text:note-body></text:note> </text:p>
      <text:h text:style-name="P4" text:outline-level="2"><text:bookmark-start text:name="__RefHeading___Toc12406_788856325"/>Ĉapitro unua<text:bookmark-end text:name="__RefHeading___Toc12406_788856325"/></text:h>
      <text:p text:style-name="P8"/>
      <text:p text:style-name="P12">De l' Petra nesto la birdidoj.</text:p>
      <text:p text:style-name="P15"><text:span text:style-name="T6">Puŝkin</text:span><text:bookmark text:name="xnoto-1-01-1-3"/><text:note text:id="ftn19" text:note-class="footnote"><text:note-citation>19</text:note-citation><text:note-body><text:p text:style-name="P2">El poemo «Poltavo» de A. S. Puŝkin. <text:span text:style-name="T6">(trad.)</text:span></text:p></text:note-body></text:note> </text:p>
      <text:p text:style-name="P8"/>
      <text:p text:style-name="P12">Ne roso donas rikolton, sed ŝvito.</text:p>
      <text:p text:style-name="P16"><text:span text:style-name="T6">Proverbo</text:span> </text:p>
      <text:h text:style-name="P5" text:outline-level="3"><text:bookmark-start text:name="__RefHeading___Toc12408_788856325"/>1. La luda armeo<text:bookmark-end text:name="__RefHeading___Toc12408_788856325"/></text:h>
      <text:p text:style-name="P20">En sufoka junia mateno cara trajno sub densa sonorilado, anoncanta fruan liturgion, preteris la Teran urbon<text:bookmark text:name="xnoto-1-01-1-4"/><text:note text:id="ftn20" text:note-class="footnote"><text:note-citation>20</text:note-citation><text:note-body><text:p text:style-name="P2">Tera urbo — historia loĝata urboparto de Moskvo, situinta ekster la centraj partoj. <text:span text:style-name="T6">(trad.)</text:span></text:p></text:note-body></text:note> kaj nehaste direktiĝis al la Trinitata monaĥejo. Moskvo estis nur ankoraŭ vekiĝanta: noktaj gardistoj estis forigantaj barierojn, kiuj baris la stratojn kontraŭ maliculoj; estis forirantaj nedormintaj gardpostenuloj kun halebardoj kaj batalhakiloj; botisto, ankoraŭ ne tute vekiĝinta, oscedante kaj krucosignante la buŝon estis pendiganta boton super sia mizera budo; tajloro estis dismetanta akrakoloran kaftanon; fiŝisto samtie dum irado estis laŭdanta siajn karasojn kaj bramojn, ankoraŭ movetantajn la brankojn en basta korbo. Sub egalaj malgajaj batoj de tamburino estis dancanta inter la komercantoj kalviĝinta urso en ĉapelo kun plumo. El tendoj korpulentaj inoj etendadis la manojn, proponante sian varon — blankan ŝminkon kaj ruĝigilon, kaj ankaŭ boligitan fulgon — por nigrigi brovojn. Samtie estis kverelantaj kaj interpuŝantaj senlaboraj popaĉoj kaj ĉion fordrinkintaj diakonoj, proponante fari por malmulta <text:soft-page-break/>prezo liturgion, funebran aŭ alian diservon. Inter ili ŝoviĝadis tien kaj reen alta ulo — serĉis siajn malaperintajn botojn kaj ĉapon. En la nuksa vendovico oni krakigadis por provo nuksojn, en la meda oni gustumadis medon. Barbiroj ĉe la muro, en malvarmeto, frapadis per tranĉiloj, vokante la popolon razi la kapojn, tondi la harojn, laŭdante per rapidaj rimoj ĉiu la sian arton: </text:p>
      <text:p text:style-name="P20">— Niaj raziloj akras, ni moskvanoj ĉion lerte faras, sapon grekan ni liveras, akvon el Moskvo-rivero, tranĉiloj niaj estas akraj, manoj niaj estas lertaj... </text:p>
      <text:p text:style-name="P20">— Aĥ, ni razos, jen ni razos... </text:p>
      <text:p text:style-name="P20">— Ni tondas, razas, venu homo el ĉiu domo... </text:p>
      <text:p text:style-name="P20">Barba viro kun bana folifasko, kun friponaj senhontaj okuloj, estis iranta, persvadanta per dolĉa voĉo: </text:p>
      <text:p text:style-name="P20">— Banigi-ŝvitigi, brava igi, kiu kuraĝas kaj tempon havas, venu kun mi, ne bedaŭros... </text:p>
      <text:p text:style-name="P20">Caraj ludsoldatoj, Lukov kaj Aleksaĉjo Menŝikov<text:bookmark text:name="xnoto-1-01-1-5"/><text:note text:id="ftn21" text:note-class="footnote"><text:note-citation>21</text:note-citation><text:note-body><text:p text:style-name="P2">Aleksandro Daniloviĉ Menŝikov (1673–1729) — persona helpanto de Petro la Granda de nenobela deveno (poste ricevinta titolon de princo), rusia ŝtata kaj milita aganto, post la morto de Petro fakta reganto de la Rusia Imperio en 1725–1728. <text:span text:style-name="T6">(trad.)</text:span></text:p></text:note-body></text:note>, kliniĝinte de sur la seloj, demandis la viron: </text:p>
      <text:p text:style-name="P20">— Ĉu multe kostas via gajo, oĉjo? </text:p>
      <text:p text:style-name="P20">La viro faris forsvingan geston: </text:p>
      <text:p text:style-name="P20">— Ho, karuloj, ĉesu ŝerci. Veturu laŭ via vojo... </text:p>
      <text:p text:style-name="P20">— Sed nia vojo ja iras en vian banejon... </text:p>
      <text:p text:style-name="P20"><text:soft-page-break/>— Iru for kun Dio, iru... </text:p>
      <text:p text:style-name="P20">Aleksaĉjo Menŝikov baŭmigis la ĉevalon, pikis ĝin per la spronoj, atingis la ceterajn ludsoldatojn. La bruo kaj diversvoĉa krio de la vendovicoj restis malproksime malantaŭe; la cara trajno, knarante per aksoj, serpentumadis el strateto en strateton; la veturigistoj pigre vipadis la ĉevalojn, nelaŭte interkvereladis, interŝercadis inter si. Lukov rajdis malantaŭe, kriadis al Menŝikov: </text:p>
      <text:p text:style-name="P20">— Hej, for, gardu vin... </text:p>
      <text:p text:style-name="P20">Ĉe la kapo de la trajno dece rajdis Ĉemodanov, Jakimo Voronin, Silvestro Ievlev, mokante la caran mentoron Francon Teodoroviĉ-on Timmerman-on. Tiu, mallerte sidante en alta marokena selo, timeme tirante la riĉajn kondukilojn kaj tenante la botojn kun pintoj internen — por ne sproni senintence la eksstalonon, — estis miranta: </text:p>
      <text:p text:style-name="P20">— Ĉu mi povis tiel pensi? Mi supozis: amuzo estas amuzo. Kiam lia cara moŝto bonvolis amuzi sin per navigado sur Jaŭzo... </text:p>
      <text:p text:style-name="P20">— Pereis vi nun, Franco Teodoroviĉ! — diris Jakimo Voronin. — Nun vi konstruos ŝipojn... </text:p>
      <text:p text:style-name="P20">— Ja li eĉ ne scias, kia estas ŝipo! — ekridis malantaŭe Lukov. — Probable, vi forgesis, Franco Teodoroviĉ? </text:p>
      <text:p text:style-name="P20">Aleksaĉjo Menŝikov, strabinte al Timmerman per la diafanaj okuloj, promesis kun gaja minaco en la voĉo: </text:p>
      <text:p text:style-name="P20"><text:soft-page-break/>— Li rememoros! Kaj se ne deziros rememori — li mem respondos. Ĉu vere, Franco Teodoroviĉ? Li ankaŭ asistantojn havas — holandajn maljunulojn. Triope ili rememoros... </text:p>
      <text:p text:style-name="P20">Timmerman estis timide ridetanta, la ludsoldatoj ridegis pri lia ektimo. </text:p>
      <text:p text:style-name="P20">Ĉirkaŭ la tagmezo, fore antaŭinte la caran trajnon, kune kun Timmerman ili trairis la urban limon. La Moskva nigra polvo kun cindro, la bruo de la kurbaj stratoj, la urba sufoka aero — restis malantaŭe. Herbejoj kaj apudmoskvaj arbaretoj spiris en la varmegajn vizaĝojn odoron de falĉitaj herboj, varmigitan de la suno foliaron, bonan kvieton. </text:p>
      <text:p text:style-name="P20">Sensone fluis rivero, allogante per malvarmeto, ripozo. </text:p>
      <text:p text:style-name="P20">Aleksaĉjo Menŝikov krie vokis baniĝi, deĵetis la nielitan sabron kun damaskenaĵo, hodiaŭ donacita de la caro, la multekostan paradan kaftanon, la botojn sur altaj kalkanumoj, svinge krucosignis sin kaj, fleksiĝinte arke, ĵetiĝis en akvon. Post li, kurante kaj ŝrikante dum kurado, ĵetiĝis en la rivereton Voronin, post Voronin — Ievlev. Dum ĉiuj banis sin, Franco Teodoroviĉ sidis sur la bordo, sub saliko, pensis siajn malgajajn pensojn: kiel, vere, fariĝos, se necesos konstrui ŝipojn por la cara amuzo? Ĉu estas facila laboro — konstrui ŝipon, eĉ la plej malgrandan? Kaj kiu helpos? </text:p>
      <text:p text:style-name="P20">La ludsoldatoj kriadis en la akvo, ŝprucigadis akvon, lude dronigadis unu la alian. Plej multe furiozis Menŝikov. Franco Teodoroviĉ, rigardante al li, eĉ la kapon balancis: jen sorto! Li ĵus venis el la cara ĉevalejo, sed jam kun princoj kondutas sen ceremonioj, kaj eĉ Apraksin-on ne timas... </text:p>
      <text:p text:style-name="P20"><text:soft-page-break/>Ili baniĝis longe, kiel baniĝas knaboj, ĝis bluiĝis. Por varmiĝi, ili komencis peli unu la alian sur la bordo; ili faladis, levante nubojn da sablo; interluktadis kun ĝemado kaj oĥado. Menŝikov, kun ruza vizaĝo palpebruminte al Timmerman, kvazaŭ dirante — «silentu, maljunulo!» — ligis per firmaj nodoj la manikojn de la ĉemizoj, verŝis per akvo, surŝutis per sablo; tian nodon ne eblas malligi tuj, kaj se iu saĝulo tiros per la dentoj — prenos sablon en la buŝon. Franco Teodoroviĉ ridetadis — infanoj, veraj infanoj! </text:p>
      <text:p text:style-name="P20">Varmiĝinte, ĉiuj denove ĵetiĝis en la rivereton — purigi sin. Ĝuste tiutempe sur la vojo trans arbareto aŭdiĝis krioj, fajfado de knutoj, knarado de aksoj. Izmajlov — diketa, rozkolora, kolera — sur granda nigra blankkrura virĉevalo kiel vento elflugis el trans la arboj, kriis, haltigante la ĉevalon super la rivero: </text:p>
      <text:p text:style-name="P20">— Ni tie turmentiĝas, eble, dum tuta horo, kaj ili, sentaŭguloj, jen kion faras? Bone, ekscios Petro Aleksejeviĉ, estos al vi karesa vorto! Vestiĝu ĉiuj tuj! </text:p>
      <text:p text:style-name="P20">Li baŭmigis la ĉevalon, spronis kaj malaperis en la arbareto. </text:p>
      <text:p text:style-name="P20">Franco Teodoroviĉ leviĝis, forgesinte pri sia eksstalono, rearanĝante sur la ronda ventreto la kaftaneton, reĝustigante sur la kolo la ĉiaman blankan koltukon, ekkuris la flankon antaŭen post Izmajlov. Post li, rapide vestinte sin, saltis sur sian falvan ĉevalon Menŝikov. Aliaj en malespero estis fingrumantaj la nodojn, insultantaj per sakraj vortoj Aleksaĉjon, kurantaj al la ĉevaloj duonnudaj... </text:p>
      <text:p text:style-name="P20"><text:soft-page-break/>Sur vojo, iranta supren, ĝis la aksingoj mem ensabliĝis kvinaksa ĉarego, sur kiu per kanabŝnuro estis alligita la cara luda boato. Pafistoj, rajdistoj<text:bookmark text:name="xnoto-1-01-1-6"/><text:note text:id="ftn22" text:note-class="footnote"><text:note-citation>22</text:note-citation><text:note-body><text:p text:style-name="P2">Pafistoj (стрельцы) — infanterianoj de «malnova ordo» en Rusio ĝis la 18-a jarcento . Rajdistoj (рейтары, de germana Reitar) — pezaj kavalerianoj (kirasistoj) de «nova ordo» en Rusio de la 17-a ĝis la 18-a jarcentoj (poste ili estis transformitaj al dragonoj). <text:span text:style-name="T6">(trad.)</text:span></text:p></text:note-body></text:note>, ĉarpentistoj, anoj de la cara sekvantaro, malhelpante unu la alian, interpuŝante, estis levantaj la radojn per lignaj stangoj, submetantaj trabojn, knutadis la elturmentitan, anhelantan jungitaron... </text:p>
      <text:p text:style-name="P20">Rekoninte la caron el malproksime laŭ lia grandega alto, Menŝikov preskaŭ dum galopo deĉevaliĝis kaj kriis el post la dorso de Petro, kvazaŭ estus nenien foririnta kaj ĉiam estis ĉi tie: </text:p>
      <text:p text:style-name="P20">— Ek, disiru, ne staraĉu! He, homoj, ne malhelpu malhelpi, ĉi tie eĉ por unu ne estas afero! Veturigistoj, prenu kune, ne gapu, puŝu akorde! </text:p>
      <text:p text:style-name="P20">Petro Aleksejeviĉ kuspis la manikojn de la ŝirita kaj malpurigita per gudro ĉemizo, minacis al Menŝikov per la pugno, lace viŝis per la polmo la ŝvitan vizaĝon. Aleksandro Daniloviĉ depuŝis Petron per la ŝultro, kaptis la ronkantan timonĉevalon je la kolbrido, per la alia mano turnis al si la timonon, kriis per kobolda voĉo, tiel, ke la jungitaro el tridek ĉevaloj ektiris kune. La boato tremeris, la ĉaregoj eliĝis el la sablo. Petro, ridetante pri ĉiamaj Aleksaĉjaj ruzaĵoj, surmetante dum irado la kaftanon kun la manikoj, ekiris antaŭen. </text:p>
      <text:p text:style-name="P20">Antaŭvespere la caran trajnon atingis Boriso Aleksejeviĉ Golicin — li alveturigis al Petro benon de la carino Natalja <text:soft-page-break/>Kirilovna kaj ŝiajn vortojn, ke Peĉjo nepre estu ĉe la Trinitato kaj preĝu dece. Petro brileris per la brunaj okuloj, gaje respondis: </text:p>
      <text:p text:style-name="P20">— Ĝuste por tio ni veturas, Boriso Aleksejeviĉ... </text:p>
      <text:p text:style-name="P20">— Oj, Petro Aleksejeviĉ, ne por tio, mi pensas, ni veturas! — balancis la kapon Golicin. </text:p>
      <text:p text:style-name="P20">— Kiam ni finos la aferon, tiam ni preĝos! — komencante koleri, diris Petro. </text:p>
      <text:p text:style-name="P20">En la arbaro, en paradiza antaŭvespera freŝeco estis sternita tapiŝo por vespermanĝi. Ievlev, Teodoro Matejeviĉ Apraksin kaj Lukov nemalproksime estis plukantaj grandajn fragajn berojn, interparolantaj per lacaj voĉoj. Jakimo Voronin, kaŝiĝinte, estis krianta kiel gufo. </text:p>
      <text:p text:style-name="P20">— Kaj tute ne similas! — laŭte diris Apraksin. — Kiel hundo boji scipovas nia Jakimo, sed kiel gufo — ne similas... </text:p>
      <text:p text:style-name="P20">Voronin ekbojis kiel hundo. </text:p>
      <text:p text:style-name="P20">— Kaj Menŝikov kaŝiĝas de ni! — diris Ievlev. — Timas! Bone, Teodoro Matejeviĉ, ni ĝisvivos nian horon, li rememoros, kiel ligi nodojn kaj per sablo surŝuti... </text:p>
      <text:p text:style-name="P20">Menŝikov kriis: </text:p>
      <text:p text:style-name="P20">— Ek, venu kontraŭ mi manbatali! Ĉu ĉiuj kontraŭ unu? Venu, mi ne timos! </text:p>
      <text:p text:style-name="P20">Dum ili vespermanĝis, pretere sur la vojo, tondrante sur radikoj, kun knarado kaj bruado estis veturantaj ĉaregoj kun ŝipaj provizaĵoj, por konstrui sur la lago ludan floton. En <text:soft-page-break/>bareloj kaj bareletoj estis veturigataj rezino, fiŝgluo, amase ligitaj per basto tiliaj, kverkaj, pinaj moskvo-riveraj tabuloj, en sakoj — kapra lano por kalfatri ŝipojn, en korboj — ŝnuregoj, ŝipaj fadenoj, veltolo... </text:p>
      <text:p text:style-name="P20">Pendiginte la piedojn de sur la bordero, sur ĉarego traveturis la maljunaj holandaj ŝipistoj, ambaŭ ili havis konsternitajn vizaĝojn — ĉu pro rapida kaj skua veturado, ĉu pro tio, ke ili devis konstrui la ludan floton... </text:p>
      <text:p text:style-name="P20">Boriso Aleksejeviĉ Golicin akompanis la holandanojn per rigardo kaj, turnante valoran ringon kun diamanto sur la maldika fingro, diris: </text:p>
      <text:p text:style-name="P20">— Antaŭ nelonge mi demandis la maljunulojn — ĉu ili kontentas, ke ili revenas al sia metio. Ili interrigardis — respondi ne kuraĝis... </text:p>
      <text:p text:style-name="P20">Kaj li ruze ekridis. </text:p>
      <text:p text:style-name="P20">Petro, ne aŭskultante, avide maĉante kokaĵpirogon, per la okuloj estis kalkulanta la ĉaregojn, ne povante trovi tiun, sur kiu oni veturigis likvan rezinon. </text:p>
      <text:p text:style-name="P20">— Ja jen ĝi, Siro! — diris Ievlev. — Jen, ses bareloj... </text:p>
      <text:p text:style-name="P20">La caro, albatinte kulon sur la kolo, ordonis doni liston de provizaĵoj — ĉu la tuta provizo estas prenita, ĉu ne estas forgesita io. Silvestro Petroviĉ Ievlev prenis duan liston. La caro estis leganta, Ievlev estis markanta per krucetoj ĉion, kio estis ŝarĝita en lia ĉeesto. </text:p>
      <text:p text:style-name="P20">— En tiu ĉi vespera tempo, sinjoroj ŝipistoj, endas por ni elfumi po pipo da bona tabako! — faldinte la liston, diris Petro. </text:p>
      <text:p text:style-name="P20"><text:soft-page-break/>La ludsoldatoj eltiris la pipojn el sakoj kaj poŝoj. Petro plenigis sian pipon la unua, ekfumis, ektusis. Sur la okuloj de Ĉemodanov aperis larmoj. Lukov estis fumanta fervore, sidis tuta vualita de griza fumo. </text:p>
      <text:p text:style-name="P20">— Ŝipistoj fumas nikotianon en tavernoj kaj drinkejoj! — diris Petro. — Ĉu tiel, Silvestro? </text:p>
      <text:p text:style-name="P20">— Tiel! — sufokiĝante de fumo, respondis Ievlev. </text:p>
      <text:p text:style-name="P20">— Ne ekzistas tia vera ŝipisto, kiu ne konus pipon! — senfortiĝante, diris Petro. — Kaj kiu pipon ne fumas, estas ne ŝipisto, sed malbravulo! </text:p>
      <text:p text:style-name="P20">Li estis sufokiĝanta, sed rigardis firme. Tamen, ĉiuj ili rigardis firme unu al la alia, nur iliaj okuloj estis kovritaj de humido kaj estis zumado en la oreloj. Se ili estas ŝipistoj, tiam necesas fumi tabakon! </text:p>
      <text:p text:style-name="P20">Atente rigardante al la ŝipistoj, al tio, kiel ili suferas kun siaj pipoj, kiel ili elmetas la larmokovritajn okulojn kaj kiel ili tusas, estis ridetanta la bela Golicin, karese pensanta: «Ho, juneco, juneco! Kion oni ne faras en tiu ĉi aĝo? Probable, supozas ili, ke vere estas maristoj aŭtentikaj!» </text:p>
      <text:p text:style-name="P20">— Pri kio vi ridetas? — per voĉo kvazaŭ el subteraĵo demandis Petro. </text:p>
      <text:p text:style-name="P20">— Mi meditas, Siro, — trankvile respondis Golicin. </text:p>
      <text:p text:style-name="P20">Jakimĉjo Voronin ekstaris, ŝanceliĝante foriris en arbustojn por venki sian naŭzon. Neniu ekridis al lia dorso, neniu eligis eĉ unu vorton. Nur Ĉemodanov flustris: </text:p>
      <text:p text:style-name="P20">— Ho, mia morto... </text:p>
      <text:p text:style-name="P7"><text:soft-page-break/></text:p>
      <text:h text:style-name="P5" text:outline-level="3"><text:bookmark-start text:name="__RefHeading___Toc12410_788856325"/>2. Vi konstruos ŝipojn!<text:bookmark-end text:name="__RefHeading___Toc12410_788856325"/></text:h>
      <text:p text:style-name="P20">Pli ol cent verstojn de Moskvo ĝis Perejaslavlo-Zalesskij la cara ŝipa trajno trairis dum du tagnoktoj. Apud komerca vilaĝeto Rostokino multaj ĉaroj fiksiĝis en koto, estis decidite ne atendi ilin. Petro, malpacience insultante, urĝadis la veturigistojn, por veni al la lago ĝis vespero. Ĝuste tiel fariĝis — antaŭ la nokto la homoj falis dormi ĉe la bordo mem, la malfacila vojo kaj sufoka varmego dormigis eĉ la plej eltenemajn. </text:p>
      <text:p text:style-name="P20">Ĉe mateniĝo Petro, ŝveliĝinta pro fortaj kulaj pikoj, ordonis tamburi alarmon. La ludsoldatoj, kvazaŭ ne estus la tamburado, muĝado de klarionoj, plu dolĉe dormis sur la rosa herbo. Servistoj vekadis siajn sinjorojn, tiradis iliajn piedojn, verŝadis lagan akvon en la vizaĝojn. </text:p>
      <text:p text:style-name="P20">— Ho, patro nia, kiom vi estas malpacienca! — riproĉis Golicin Petron. </text:p>
      <text:p text:style-name="P20">Petro ne respondis, nur kraĉis malproksime flanken. Super la apenaŭ plaŭdanta lago staris nebulo, en kvieta, varma aero de la komenciĝanta tago zumis kuloj... </text:p>
      <text:p text:style-name="P20">El la arbaro plu estis trenantaj sin postiĝintaj ĉaroj kun traboj, ligno, segitaj tabuloj, rompita ŝtono. Ligitaj ĉevaloj de la ludsoldatoj estis ronkantaj sur la herbejo... </text:p>
      <text:p text:style-name="P20">— Konstrui floton sur la lago restos Apraksin kun Ievlev! — diris Petro, alirante al la caraj tablestroj kaj la ludsoldatoj, inter kiuj ĉe la akvo mem staris Golicin, la maljuna Timmerman, <text:soft-page-break/>Apraksin kaj la holandaj majstroj Koort kaj Karsten Brandt. — Konstrui floton, kaj por tio — ŝipkonstruejon. Konstrui ankoraŭ sur fostoj, kiel antaŭ nelonge ni pensis, varfon konvenan por ŝipoj. Ankoraŭ konstrui baterion sur la kabo Gremjaĉij. Kaj vi, Voronin, instruos por la floto matrosojn... </text:p>
      <text:p text:style-name="P20">Jakimĉjo Voronin palpebrumis, Ievlev kun Apraksin nerimarkeble interrigardis. Boriso Aleksejeviĉ Golicin silente rigardis al la kvieta lago, kvazaŭ vidis tie kaj floton, kaj baterion sur la bordo, kaj la ŝipkonstruejon. La vizaĝo de Timmerman estis timigita. </text:p>
      <text:p text:style-name="P20">La pafistoj, la rajdistoj kaj la veturigistoj, lavinte sin kaj siajn vestaĵojn en la lago, foriris al Moskvo. Petro Aleksejeviĉ gastis nur dum kelkaj tagoj, penis kun Timmerman kaj la holandanoj ripari malnovan jaĥton, sed ne atinginte rezulton, forrajdis kun Golicin, Menŝikov, Izmajlov hejmen — komandi surterajn ludajn batalojn. </text:p>
      <text:p text:style-name="P20">Baldaŭ la caro sendis kampulojn por enbati fostojn, konstrui varfon, ĉarpenti arbotrunkojn por estontaj ŝipoj. Estro super la kampuloj ne estis; kia estos varfo, neniu sciis ĝuste; kiaj traboj necesas por ŝipoj kaj kiaj estos ŝipoj, eĉ Franco Teodoroviĉ Timmerman ne povis diri. Por Apraksin, Ievlev, Voronin kaj Ĉemodanov kun la holandaj maljunuloj la vilaĝaj ĉarpentistoj konstruis kabanon: du glimaj fenestretoj, tera planko, forneto. Samloke ili kuiradis en gispoto kion ajn — brasiksupon kun ŝinko, fiŝsupon, fritadis lagajn fiŝojn... </text:p>
      <text:p text:style-name="P20">La alpelitaj kampuloj — nenutritaj, koleraj, deŝiritaj de sia propra afero por nesciate kia kaŭzo, pikitaj de kuloj — <text:soft-page-break/>kutimiĝis iradi en vilaĝeton Veskovon — por nutri sin per tio, kion ili sukcesos akiri. </text:p>
      <text:p text:style-name="P20">Timmerman kun siaj maljunuloj — Karsten Brandt kaj Koort — ĉiuvespere longe konversaciadis, skribadis sur ardezo, desegnadis, sed nenion bonan sukcesis desegni. En sabata vespero, kiam Ievlev kun Apraksin revenis el banejo de Veskovo, Franco Teodoroviĉ konfesis, ke la ŝipkonstruejon desegni li ne povas, ĉar tiun aferon li ne scias. La maljunuloj Brandt kaj Koort kapjesis — jes, jes, ni ne povas, ne scias, antaŭe sciis, sed nun forgesis, kaj ankaŭ estas malfacile konstrui ŝipkonstruejon ĉi tie. </text:p>
      <text:p text:style-name="P20">— Kial tiel? — demandis Apraksin. — Pipojn fumi vi scias kaj nin instruas, sed ŝipkonstruejon forgesis... </text:p>
      <text:p text:style-name="P20">Silvestro Petroviĉ eksidis sur la benkon, enpensiĝis. Apraksin estis paŝanta tra la domo — de la tablo al la angulo, de la angulo al la tablo. Jakimo Voronin estis ronĝanta la ungojn, suspiranta. </text:p>
      <text:p text:style-name="P20">— Ĉu ne okazos tiel, ke Petro Aleksejeviĉ tiun ĉi amuzon subite forgesos? — demandis li nelaŭte. </text:p>
      <text:p text:style-name="P20">Ievlev same nelaŭte respondis: </text:p>
      <text:p text:style-name="P20">— Sed ĉu tio por vi estos ĝojo, Jakimo? Ĉu ni ne parolis pri tio, kiaj bravaj maristoj ni estos post paso de tempo? Aŭ ni ne vidis en nia imago fregatojn kaj galerojn? Ĉu vi forgesis? </text:p>
      <text:p text:style-name="P20">Juna nobelido Baĉjo Rĵevskij desaltis de sur la forno, surĵetis kaftanon sur siajn frostosentemajn ŝultrojn, diris grumble: </text:p>
      <text:p text:style-name="P20"><text:soft-page-break/>— Tio estas afero ne nia — la floto. Patro mia ĝuste tiel al mi diris. Floto estas afero fremdlanda. Ne estis tio ĉe niaj patroj, kaj ni tion ne bezonas. Varfo sur fostoj! Ja kia tia varfo, de kie ĝi falis sur nian kapon? Ŝipkonstruejo, kanonoj sur lago... </text:p>
      <text:p text:style-name="P20">— Ĉu vi ne satdormis? — malmilde demandis Apraksin. — Iru, ĝisdormu. Tie, eble, estas pli varme, sur la forno... Iru, iru, Bazilo Andrejeviĉ, tro babilema vi iĝis, kiel mi vidas... </text:p>
      <text:p text:style-name="P20">Rĵevskij, timiĝinte, ke li diris troaĵon, tuj komencis elturniĝi: </text:p>
      <text:p text:style-name="P20">— Dio estu kun vi, Teodoro Matejeviĉ, kion mi scias? Mi ĵus alveturis, estas juna, malsaĝa... </text:p>
      <text:p text:style-name="P20">— Do, sidu sur la forno... </text:p>
      <text:p text:style-name="P20">Bazilo ĉirkaŭvolvis sin pli dense, ĵetis el sub la frunto rigardon al Apraksin, metis blondan kreskintan tufon sur la orelon. Prudente ekparolis Franco Teodoroviĉ Timmerman: </text:p>
      <text:p text:style-name="P20">— Necesas konstrui la ŝipon, ĉar sinjoro Peter povas tute ne aprobi nin, se ni al li ne konstruos fregaton. La baterio sur kabo Gremjaĉij — tio estas bona. Sonhorloĝo — same estas bona. Kaj ankaŭ la varfon ni konstruos, — tio estas afero ne komplika, ni konstruos simple, sen ajnaj artifikoj. Sed se, sinjoroj, deziras ni komplezi nian Siron, tiam endas al ni fari tion, por kio pafados la luda baterio, por kio iros la sonhorloĝo, por kio staros nia malgranda varfo. Necesas konstrui kun tuta eleganteco kaj inĝenieco malgrandan ludan, gajan ŝipeton. Ĉu prave? </text:p>
      <text:p text:style-name="P20"><text:soft-page-break/>Teodoro Matejeviĉ demetis de la kandelo la karbiĝintan pinton de la meĉo, ĵetis atentan rigardon al Timmerman. </text:p>
      <text:p text:style-name="P20">— Sed se tiu amuzo iĝos ne amuzo? Ne vidas mi, Franco Teodoroviĉ, kaŭzon, por nur komplezi al Petro Aleksejeviĉ, anstataŭ mem cerbumi iomete. La Siro ne aĝas ankoraŭ dek ok jarojn, multaj el ni aĝas multe pli. Kaj ne servutuloj ni estas por li, sed bonaj konsilantoj... </text:p>
      <text:p text:style-name="P20">En la kabano estiĝis silento. Timmerman kvazaŭ kun miro estis rigardanta al Teodoro Matejeviĉ. Jakimo ree komencis ronĝi la ungojn. Nur sola Ĉemodanov, nenion kompreninte, ekparolis konsole: </text:p>
      <text:p text:style-name="P20">— Amikoj, amikoj, por kio ni pri ne nia afero cerbumu? Kion al ni nia Siro ordonis, tion ni faros kun tuta diligento, kaj ĉu por amuzo aŭ ne por amuzo — tio nin ne koncernas. Urĝe necesas konstrui la varfon, kaj la ŝipkonstruejon, kaj la ŝipon, kaj tian ŝipon, ke ĝi ne dronu, savu Dio, sed navigu, kaj bonorde, kun velo kaj rigilaro, kaj ke kanono sur ĝi pafu. La rotestro<text:bookmark text:name="xnoto-1-01-2-1"/><text:note text:id="ftn23" text:note-class="footnote"><text:note-citation>23</text:note-citation><text:note-body><text:p text:style-name="P2">La rotestro — t. e. Petro I (lia rango en la ludarmeo). <text:span text:style-name="T6">(trad.)</text:span></text:p></text:note-body></text:note>, kvankam estas en Moskvo, nur pri la mara metio pensas; endas al ni fari, kion ni povas. Se ni ne sukcesos — ni responsos, povas fali en malfavoron. Kaj se sukcesos — iros nia ŝipo kun pafado sur la lago, kaj kun laŭta pafado. Siro rotestro ege ŝatas, ke kanono laŭte pafu... </text:p>
      <text:p text:style-name="P20">Ievlev interkaptis rigardon de Apraksin: strabe, kun kaŝita moko rigardis Teodoro Matejeviĉ al Ĉemodanov. Kaj kuŝiĝante por dormo, nelaŭte diris: </text:p>
      <text:p text:style-name="P20"><text:soft-page-break/>— Odoraĉas niaj amikoj! Abomene esti kun ili. Alian penson en la kapo ili ne havas, krom nur kiel komplezi kaj flati... </text:p>
      <text:p text:style-name="P20">— Junaj ankoraŭ! — pacige respondis Silvestro Petroviĉ. </text:p>
      <text:p text:style-name="P20">— Por io junaj, sed por io maljunaj: kiel la manon al Petro Aleksejeviĉ kisi aŭ riverenci ĝis la tero — pri tio ili estas majstroj... Baĉjon Rĵevskij-on prenu por ekzemplo. </text:p>
      <text:p text:style-name="P20">— Ne en bona vi estas humoro hodiaŭ... </text:p>
      <text:p text:style-name="P20">Apraksin kolere silentis. Sur la muroj kun susuro estis irantaj blatoj. Pluvo senĉese tamburadis al la glimaj fenestretoj. Egale, trankvile, kvazaŭ post plenumita malfacila laboro, estis ronkantaj la holandaj kvietaj maljunuloj. Ievlev flustre vokis: </text:p>
      <text:p text:style-name="P20">— Ĉu vi dormas, Teodoro Matejeviĉ? </text:p>
      <text:p text:style-name="P20">— Ne dormas. Kia povas esti dormo... </text:p>
      <text:p text:style-name="P20">— Estas libroj bonaj, de la oĉjo mi aŭdis, se ni povus ilin akiri: pri konstruado ŝipa, pri navigacio, iuj glorindaj viroj tiujn librojn skribis... </text:p>
      <text:p text:style-name="P20">Teodoro Matejeviĉ ne respondis, iom poste suspiris: </text:p>
      <text:p text:style-name="P20">— Akiri multon necesas... </text:p>
      <text:p text:style-name="P20">Poste, en malfrua nokto, Ievlev estis arde parolanta: </text:p>
      <text:p text:style-name="P20">— Mia oĉjo, viro de alta saĝo, estro de la Ambasada Kancelario<text:bookmark text:name="xnoto-1-01-2-2"/><text:note text:id="ftn24" text:note-class="footnote"><text:note-citation>24</text:note-citation><text:note-body><text:p text:style-name="P2">Kancelario: originale «Приказ» (esperantigebla kiel «Prikazo»), t.e. laŭvorte «ordonejo» — administra organo en Rusio ĝis la epoko de Petro I, ekvivalenta al ministrejo aŭ departemento. La tradukinto preferis ne enkonduki novan ekzotan vorton, sed traduki per konata vorto «Kancelario». <text:span text:style-name="T6">(trad.)</text:span></text:p></text:note-body></text:note> Poluektov Rodiono Kiriloviĉ, antaŭ nelonge, kiam <text:soft-page-break/>mi estis en Moskvo, dubis pri nia ŝipkonstruejo kaj rakontis, kiel estis, kiam Ordin-Naŝĉokin en Dedinovo «Aglon» konstruis: feron neniu fabrikanto donis, la Kanona Kancelario puliojn ne povis fari, kaj kiam forĝisto iĝis necesa, tiam oni skribis leteron — kvazaŭ estas unu metiisto, sed eĉ tiu ne estas, ĉar estis al li ordonite forĝi langon por granda sonorilo de la Endormiĝo de la Dipatrino. </text:p>
      <text:p text:style-name="P20">Apraksin ekridis en mallumo: </text:p>
      <text:p text:style-name="P20">— Ĉu en tuta Rusujo ili ne povis trovi forĝiston? </text:p>
      <text:p text:style-name="P20">— Sed por kio al ili, Teodoro Matejeviĉ, sian postaĵon malkvietigi? — en malgajo ekkriis Ievlev. — Ĝuste sur tio Bazilo Baziljeviĉ princo Golicin sidas: tiel estis, tiel estas, kaj tiel estu plu. </text:p>
      <text:p text:style-name="P20">Teodoro Matejeviĉ enpensiĝis, poste demandis: </text:p>
      <text:p text:style-name="P20">— Kiel vi supozas, Silvestro, por kio Naŝĉokin la ŝipojn konstruis? </text:p>
      <text:p text:style-name="P20">Ievlev ne respondis. </text:p>
      <text:p text:style-name="P20">— Vi povus pridemandi Poluektov-on, li dum kiom da jaroj kronikojn legadas... Kaj kiam vi estos en Moskvo — iru en la Kancelarion, eble, tie ankaŭ desegnoj estas, kiel ŝipojn konstrui, kian ili rigilaron bezonas, kiel varfon fari. </text:p>
      <text:p text:style-name="P20">Matene, ankoraŭ antaŭ sunleviĝo, Ievlev vekis Francon Teodoroviĉ-on. Tiu levis de leda kuseno sian ĉifitan de la dormo vizaĝon, reĝustigis sur la kalva kapo noktoĉapon kun kvasto. Silvestro Petroviĉ diris malmilde: </text:p>
      <text:p text:style-name="P20"><text:soft-page-break/>— Sufiĉas dormi, sinjoro majstro. Ni scias malmulte, vi scias pli multe! Kaj tagoj pasas sen utilo. Ekstaru kaj prenu grifelon, ni lernos! </text:p>
      <text:p text:style-name="P20">Timmerman rapide leviĝis, lavis sin, eksidis al la tablo. Apraksin, Ievlev, Lukov kun severaj vizaĝoj estis atendantaj. Franco Teodoroviĉ alŝovis al si la ardeztabulon, tusis, enpensiĝis, ankoraŭ tusis. </text:p>
      <text:p text:style-name="P20">— Jen kio! — diris Apraksin. — Vi, Franco Teodoroviĉ, komplezu nin, rememoru, kion vi mem en la pasintaj jaroj lernis. Sidu hodiaŭ kaj morgaŭ — rememoru. Ni ne ŝercojn ŝerci bezonas, sed aferon fari. Hodiaŭ estas mardo, ĵaŭde ni al tiu ĉi tablo eksidos, kaj tiam ne tusu. </text:p>
      <text:p text:style-name="P20">Tage oni alpelis katenitojn. Unu el ili — alta, maldika, kun ĉapo da krispaj grizaj haroj, kun barbo — longe rigardis, kiel laboras pri la ŝipkonstruejo Ievlev kun Apraksin, poste kriis al Silvestro Petroviĉ: </text:p>
      <text:p text:style-name="P20">— He, sinjoro, alvenu! Mi mem ne povas, la piedoj tro laciĝis... </text:p>
      <text:p text:style-name="P20">Silvestro Petroviĉ svinge enbatis la hakilon en trabon, aliris al la katenito. Tiu estis sidanta sur holmeto, rigardanta per severa rigardo de la profunde enkaviĝintaj okuloj. </text:p>
      <text:p text:style-name="P20">— Kion vi konstruas? </text:p>
      <text:p text:style-name="P20">— Ŝipkonstruejon ni konstruas! — malafable respondis Ievlev. </text:p>
      <text:p text:style-name="P20">— Kiu do ĝin tiel konstruas? Vi alpelis homamason, sed tute senutile. La kavoj ja por kio estis elfositaj? Jen kio: iru vi en la <text:soft-page-break/>urbon Arĥanĝelan, kiu estas ĉe Dvino apud la Blanka maro. La Arĥanĝela urbego estas de la tuta maro pordego. Tie majstron serĉu, spertulon, lertulon... </text:p>
      <text:p text:style-name="P20">— Ĉu vi el tie devenas? </text:p>
      <text:p text:style-name="P20">— Kial el tie? Mi estas el ĉi tie, sed estis tie, la maron-oceanon vidis. Konstruas oni ŝipojn kaj en Arĥangelsko, kaj en Kemo, kaj en la tuta Blankmario. </text:p>
      <text:p text:style-name="P20">— Kaj ĉu vi mem en tiu afero komprenas? </text:p>
      <text:p text:style-name="P20">La katenito respondis morne: </text:p>
      <text:p text:style-name="P20">— Mia afero estas morti... </text:p>
      <text:p text:style-name="P20">Kaj forturniĝis — rigardi al la kvieta malvarma aŭtuna lago. </text:p>
      <text:p text:style-name="P20">Nokte antaŭ dimanĉo pli ol cent kampuloj, alpelitaj por konstruado de la ŝipkonstruejo, la varfo kaj ŝipoj, — foriris. Kun ili fuĝis ankaŭ la katenitoj — ĉirkaŭ dek homoj. Fostojn oni enbatadis nun pli malofte, trabojn ĉarpentadis malpli vigle. Bruadis longaj sombraj pluvoj. Timmerman, mem rememorante tion, kion iam lernis, instruadis matematikon al Apraksin, Ievlev kaj Lukov. Rĵevskij kaj Voronin kategorie rifuzis lerni, diris, ke ne tiom malriĉas iliaj bienoj, por ke ili laborigu iliajn kapojn... </text:p>
      <text:p text:style-name="P20">En la somera tago de Kosmaso kaj Damiano<text:bookmark text:name="xnoto-1-01-2-3"/><text:note text:id="ftn25" text:note-class="footnote"><text:note-citation>25</text:note-citation><text:note-body><text:p text:style-name="P2">La 1-a de julio laŭ la Julia kalendaro. <text:span text:style-name="T6">(trad.)</text:span></text:p></text:note-body></text:note> ĉiuj laboroj sur la lago haltis. La kampuloj dum kvara tago ne estis ricevantaj panon. Ne estis kion kuiri, la homoj silente kuŝis en humidaj terkabanoj, iuj fosadis en la arbaroj radikojn, aliaj <text:soft-page-break/>almozpetadis pro Kristo en Veskovo. Vole-nevole necesis forlasi la konstruatan ŝipkonstruejon kaj veturi en Moskvon. </text:p>
      <text:p text:style-name="P20">Kancelariestro Pafnutio Ĉerdincev, skrapante sian barbon per la ungoj, komencis enuige paroli al Apraksin kaj Ievlev, ke la amuzoj sur la lago ege multe kostas por la fisko, ke estas ordono ne plu doni nutran monon, kaj se la princo-gardanto diros, tiam li, kancelariestro, certe subskribos la etaton. </text:p>
      <text:p text:style-name="P20">Ievlev, perdante sinregadon, kriis, ke Bazilo Baziljeviĉ Golicin al la granda monarĥo ne donis kanonojn, tio estas sciata de la kancelariestro, kaj tial li denove sendas ilin al Golicin. La kancelariestro humile silentis, atendante, ĝis la veninto de la lago ĉesos koleri. Paroli kun li ne havis sencon. «De Sofia<text:bookmark text:name="xnoto-1-01-2-4"/><text:note text:id="ftn26" text:note-class="footnote"><text:note-citation>26</text:note-citation><text:note-body><text:p text:style-name="P2">Sofia Aleksejevna (1657–1704) — rusa caridino, en 1682–1689 regento de Rusio. Bazilo Golicin estis ŝia favorato. En 1689 Petro I, ŝia frato, aĝis 17 jarojn kaj povis jam surtroniĝi, tamen Sofia plu tenadis en siaj manoj la potencon. Inter Petro kaj Sofia ekzistis streĉita malamikeco kaj malfido. Post multaj konfliktoj (inklude atencon kontraŭ Petro) Sofia estis forigita de la potenco fare de Petro kaj ekzilita en monaĥinejon. <text:span text:style-name="T6">(trad.)</text:span></text:p></text:note-body></text:note>! — decidis Ievlev. — Por ŝi li staras! Do, ni memoros!» </text:p>
      <text:p text:style-name="P20">En Moskvo kaj en la Furaĝa, kaj en la Nutra, kaj en la Grena kancelarioj oni donis nenion sen ordono de la princo-gardanto. Ievlev kaj Apraksin ree enseliĝis. Dum tuta tago ili serĉis la caron — li estis nek en Kolomenskoje, nek en Vorobjovo, nek en Preobraĵenskoje. Ili malsekiĝis, malsatiĝis, lacigis la <text:soft-page-break/>ĉevalojn kaj nur antaŭ nokto trovis Petron Aleksejeviĉ-on en la germana kvartalo<text:bookmark text:name="xnoto-1-01-2-5"/><text:note text:id="ftn27" text:note-class="footnote"><text:note-citation>27</text:note-citation><text:note-body><text:p text:style-name="P2">La germana kvartalo — kvartalo en Moskvo, en kiu loĝis diversnaciaj eŭropanoj (la rusa vorto «немец» krom «germano» signifis ankaŭ «mutulo», t. e. nescianto de la rusa lingvo). Ekde 1652 tiu kvartalo situis ĉe rivereto Kukujo (kaj ankaŭ alia nomo de la kvartalo same estis Kukujo), ekster la limo de la urbo. En la 18-a jarcento la kvartalo iom post iom perdis sian karakteron. Ekde la 19-a jarcento ĝia teritorio nomiĝas Lefortovo (vd. sube pri F. Lefort). <text:span text:style-name="T6">(trad.)</text:span></text:p></text:note-body></text:note> — en Kukujo, en la domo de Lefort<text:bookmark text:name="xnoto-1-01-2-6"/><text:note text:id="ftn28" text:note-class="footnote"><text:note-citation>28</text:note-citation><text:note-body><text:p text:style-name="P2">Franz Lefort (François Le Fort) (1656–1699) — rusia ŝtata aganto de ĝeneva deveno, proksima helpanto kaj konsilanto de caro Petro I. <text:span text:style-name="T6">(trad.)</text:span></text:p></text:note-body></text:note>. </text:p>
      <text:p text:style-name="P20">La caro sidis en malaltplanka pura varma saloneto kun multegaj speguloj, per ŝraŭbilo malboltante germanan mallongtuban muskedon kun malpeza fusto, garnita per arĝento. Lefort, en puntaĵoj, afable, kun riverenco petis la venintojn eksidi, ripozi, esti gastoj en lia modesta domo, prokrasti la aferojn por morgaŭ. Sed nek Apraksin, nek Ievlev eksidis. Per du raŭkaj gorĝoj, interrompante unu la alian, ili ekparolis, ke tiel ne povas daŭri plu — aŭ konstrui ŝipojn en Perejaslavlo-Zalesskij, aŭ forlasi tiun ideon kaj ne malŝpari la tempon vane. </text:p>
      <text:p text:style-name="P20">Petro kuntiris la rondajn brovojn, forte kunpremis la malgrandan knaban buŝon, ne trafante en la manikojn, longe surmetadis la kaftanon. Lefort kun kandelingo en la mano iris elakompani lin, konsole premis la kubuton de Petro, diris, ke eĉ ĝis la mateno li tamen atendos lian caran moŝton por vespermanĝo. </text:p>
      <text:p text:style-name="P20">— Atendu! — ordonis Petro. </text:p>
      <text:p text:style-name="P20">Kiam ili estis eksidantaj sur la ronketantajn sub pluvego ĉevalojn, en la malsekajn selojn, subite ili domaĝis pri la <text:soft-page-break/>varmaj lumoj de la Leforta domo, domaĝis, ke ili ne manĝis tie varman manĝaĵon, ne varmigis sin... </text:p>
      <text:p text:style-name="P20">Silente, vipante la ĉevalon per tatara skurĝo, Petro Aleksejeviĉ pelis ĝin al Kitaj-urbo, al la Kitaja muro<text:bookmark text:name="xnoto-1-01-2-7"/><text:note text:id="ftn29" text:note-class="footnote"><text:note-citation>29</text:note-citation><text:note-body><text:p text:style-name="P2">Kitaj-urbo — historia distrikto de Moskvo interne de Kitaja fortikaĵa muro, alkonstruita al la Moskva Kremlo. <text:span text:style-name="T6">(trad.)</text:span></text:p></text:note-body></text:note>, kie apud la Koncipa preĝejo loĝis en sia domo la kancelariestro Ĉerdincev. Jam en la urbo, reteninte la ĉevalon, Petro atendis Apraksin-on kaj Ievlev-on, demandis, kio estas sur la lago. Teodoro Matejeviĉ rakontis ĉion senkaŝe, kiel ĉiam — rekte kaj trankvile. Ievlev rakontis pri Arĥangelsko, ke onidire estas tie bonaj majstroj de ŝipa metio. Petro vigle turniĝis al Silvestro Petroviĉ, demandis: </text:p>
      <text:p text:style-name="P20">— Ĉu vere? </text:p>
      <text:p text:style-name="P20">Kaj aldonis: </text:p>
      <text:p text:style-name="P20">— Eksciu ĝuste, se estas tiel — veturu tien por majstroj. Veturigu ilin al la lago... </text:p>
      <text:p text:style-name="P20">La kancelariestro Ĉerdincev, enferminte sin per ĉiuj rigliloj, sub bojado kaj graŭlado de ĉenhundoj, estis ludanta kun gastoj malpermesitan ludon — ĵetkubojn, kiam al la pordego ekfrapis la caro Petro Aleksejeviĉ. La ludo estis tuj kaŝita, la kancelariestro ĵetiĝis sur benkon — ŝajnigi sin malsana, sed la caro per piedbato faligis la benkon kaj ektrenis Ĉerdincev-on en la Kancelarion, piedbatante lin per la boto kaj farante punon dum irado. Freneziĝinte pro teruro, kvazaŭ mutiĝis la kancelariestra edzino, eĉ forgesis doni al Pafnutio ĉapon. La kancelariestro, ne kutimiĝinta al batoj, tuj konfesis sian timon <text:soft-page-break/>antaŭ la princo-gardanto Golicin kaj denuncis aliajn kancelariestrojn — kaj de la Grena, kaj de la Furaĝa. Petro iris pluen kun Apraksin, kaj Ievlev-on lasis kun Ĉerdincev — skribi etatojn por la lago. </text:p>
      <text:p text:style-name="P20">Dum la tuta longa nokto Pafnutio almetadis al la ŝveliĝinta fizionomio krenan raspaĵon, kalkuladis ŝovelilojn, sitelojn kaj barelojn<text:bookmark text:name="xnoto-1-01-2-8"/><text:note text:id="ftn30" text:note-class="footnote"><text:note-citation>30</text:note-citation><text:note-body><text:p text:style-name="P2">Ŝovelilo, sitelo, barelo — malnovaj mezurunuoj de volumeno de ŝutaĵoj kaj likvaĵoj. Ŝovelilo — ĉirkaŭ 5 litroj; sitelo — ĉirkaŭ 12 litroj; barelo — ĉirkaŭ 500 litroj (tamen ekzistis variaĵoj). <text:span text:style-name="T6">(trad.)</text:span></text:p></text:note-body></text:note> — pizojn, farunon, buteron, grion, oĥadis kaj ĉe la mateniĝo sendis al la lago ĉaran trajnon. </text:p>
      <text:p text:style-name="P20">— Sed oni diradis — ili havas amuzon ĉe Perejaslavlo, — diris la kancelariestro, elakompanante Silvestron Petroviĉ-on. — Bona amuzo — se ili per tiaj trajnoj voras... </text:p>
      <text:p text:style-name="P20">— Vi, Pafnutio Nikitiĉ, por la fisko pli multe kostas! — rimarkis Ievlev. — Tre pli multe... </text:p>
      <text:p text:style-name="P20">— Sed ja anstataŭe kia kapo! — memkontente konsentis la kancelariestro. — Min eblas eĉ torturi, eĉ tranĉi, eĉ per fajro bruligi, eĉ sur pendigilon pendigi — ne malkovriĝos eĉ tiom... </text:p>
      <text:p text:style-name="P20">Kaj li montris per la ungo, kiom ne malkovriĝos. </text:p>
      <text:p text:style-name="P20">— Mi estas saĝa, pro tio oni min tenas! </text:p>
      <text:p text:style-name="P7"/>
      <text:h text:style-name="P5" text:outline-level="3"><text:bookmark-start text:name="__RefHeading___Toc12412_788856325"/>3. Oĉjo kaj Manjo<text:bookmark-end text:name="__RefHeading___Toc12412_788856325"/></text:h>
      <text:p text:style-name="P20">Ne ferminta la okulojn dum la tuta hodiaŭa nokto, Ievlev enpensiĝis — kie li dormu almenaŭ dum horo, kaj tuj decidis: mi veturos al oĉjo Poluektov — tie oni ĉiam ĝojas pri mi. Kaj <text:soft-page-break/>ne estis alia loko, kien eblus veturi: la patrino antaŭlonge mortis, la patro strangumas en fora vilaĝeto. Al riĉuloj el amikoj-ludsoldatoj li ne deziris iri. Ĉu li, ne alta nobelo, konvenas al pompaj palacoj? Kaj tutegale ili estas amikoj, nur kiam ili estas en la ludarmeo, sed hejme — ĉu ili estos amikoj? Tie estas propra vivo... </text:p>
      <text:p text:style-name="P20">Ekdormetante dum rajdado, pensante pri tio, kion necesas demandi de la oĉjo, li veturadis malrapide en denseco de kurbaj Moskvaj stratetoj, ĝis kiam al li levis kaprompilon forta knabego, ĝis kiam ekkriis al li feraj gorĝoj: for, gardu vin, jen knuto! </text:p>
      <text:p text:style-name="P20">La ĉevalo baŭmis, ĵetiĝis flanken. Pretere, en Kremlon, por pensi siajn bojarajn pensojn, estis veturantaj bojaroj, iu rajde, iu en kaleŝo, korpulentaj, barbaj, ĉiuj kun gardistaro, kaj la gardistaro — iuj kun halebardoj, iuj kun glavoj, iuj kun lancoj. Ili hastis, batadis timbalojn, dispeladis la popolon per knutoj, sed por kio ili hastis? </text:p>
      <text:p text:style-name="P20">Ievlev, trankviligante la ĉevalon per la polmo, subridis: ili hastis atendi en vestiblo, kvereli ĉe la ĉambelana perono, denunci, fanfaroni, flati al la mensdebila Johano<text:bookmark text:name="xnoto-1-01-3-1"/><text:note text:id="ftn31" text:note-class="footnote"><text:note-citation>31</text:note-citation><text:note-body><text:p text:style-name="P2">Johano (Ivano) la V-a (1666–1696) — rusa caro en 1682–1696, pli aĝa frato de Petro la I-a. Ekde la infaneco li estis malsanema kaj nekapabla al regado de la lando; oni asertadis, ke li estis mensdebila. Petro estis tro juna, sed Ivanon subtenadis caridino Sofia, kaj rezulte estis decidite fari ambaŭ fratojn caroj, kaj Sofia-n — regento. Ĝis 1689 kaj Ivano kaj Petro estis caroj nur formale, fakte la potenco apartenis al caridino Sofia. <text:span text:style-name="T6">(trad.)</text:span></text:p></text:note-body></text:note>, krucosignadi sin en timo, kiam preterirante tondros per la botoj Petro Aleksejeviĉ... </text:p>
      <text:p text:style-name="P20"><text:soft-page-break/>Apud la Preseja korto Ievlev saltis sur trabon, metitan ĉe la pordego, malfermis la barilpordon, interparolante kun kaduka maljuna pordisto, mem donis al la ĉevalo manĝaĵon, lavis la manojn ĉe la puto, eniris en la puran vestiblon de la onkla duloĝeja domo. La koro por mallonga tempo ekbatis, ŝvito aperis sur la frunto, sed Silvestro Petroviĉ hontigis sin, vigliĝis, eniris en la ĉambrojn, ĉirkaŭmetitajn per floroj en potoj kaj potetoj, kun plankoj, kovritaj per tapiŝoj, kvietajn, helajn... </text:p>
      <text:p text:style-name="P20">Rodiono Kiriloviĉ sidis en malalta foteleto ĉe larĝa glima fenestro, legis dikan libron kun bukoj. Ekvidinte la enirinton, li demandis per tremanta maljunula voĉo: </text:p>
      <text:p text:style-name="P20">— Kiun Dio sendis? Venu pli proksime? </text:p>
      <text:p text:style-name="P20">Ievlev nomis sin, la koro ree ekbatis — tuj elkuros ŝi. Sed ŝi ne venis. La maljunulo, kaptinte lambastoneton, ete paŝante per la malfortaj kruroj, eklamis renkonten, brakumis kaj longe kun kareso rigardis la krudan pro vento, grizan pro laco ankoraŭ junan vizaĝon. </text:p>
      <text:p text:style-name="P20">— Silvestreto! Sendis Dio ĝojon... </text:p>
      <text:p text:style-name="P20">Kaj li ekklopodis: </text:p>
      <text:p text:style-name="P20">— La kaftanon for! Vi malvarmumos, ekfebros! Per seka vesto transvestiĝu. Manjo, kien vi malaperis, kuru tuj, portu sekan vestaĵon... </text:p>
      <text:p text:style-name="P20">Maria Nikitiĉna, la adoptita filino de la onklo, orfino — ŝiaj parencoj forbrulis kune kun la domo en la Blanka urbo dum la somera incendio, — ruĝiĝinte tuta, eĉ ne riverencinte al Silvestro Petroviĉ, alportis sekan onklan veston — senkoluman <text:soft-page-break/>kaftanon kun pelta bordero, marokenajn kudritajn ŝuojn kun fleksitaj pintoj, subvestaĵojn, oĥis, forkuris. Ievlev staris senmove — kiom bela iĝis la adopta fratino. La oĉjo ĵetis al li rigardon, akompanis Manjon per la okuloj, suspiris, diris: </text:p>
      <text:p text:style-name="P20">— Iras, iras tempo, jen ankaŭ Manjo iĝis svatebla... </text:p>
      <text:p text:style-name="P20">— Ĉu oni svatiĝas? — demandis Ievlev kaj ektimis tion, ke li demandis. </text:p>
      <text:p text:style-name="P20">Rodiono Kiriloviĉ balancis la kapon: </text:p>
      <text:p text:style-name="P20">— Kiu svatiĝos al orfino? Se mi estus riĉa, sed vi ja mem scias, ke tuta mia riĉo estas nur tiu ĉi fatraso en la domo... </text:p>
      <text:p text:style-name="P20">Li parolis, kaj la okuloj rigardis atente, kvazaŭ esplorante. </text:p>
      <text:p text:style-name="P20">Transvestinte sin, Ievlev eksidis sur la benkon, ridetis subite al la tuta aspekto de la oĉjo, al konataj kaj ŝatataj de la infaneco odoroj de herboj, kiuj faske pendis en la loĝoĉambroj, al libroj kaj folioj de manuskriptoj, kiuj kuŝis ĉie, al gaja kantado de lanuga flava birdeto, kiu estis saltanta en kaĝo sur la fenestro. En la animon venis kvieto, facilo, kiel ĉiam estadis en la onkla domo. Kaj ĉarme, gaje frapetadis supre la malpezaj piedoj de Manjo. </text:p>
      <text:p text:style-name="P20">— Nu? — demandis la onklo. — Al kio vi ĝojas, ŝipisto? Jen, li sidas kaj tuta lumas! Ĉu vi konstruis ŝipon? </text:p>
      <text:p text:style-name="P20">— Ne konstruis. </text:p>
      <text:p text:style-name="P20">— Kion do faras viaj holandanoj? </text:p>
      <text:p text:style-name="P20">— Ne povas ili, oĉjo. Ili ja de longe nenion konstruadis. Ili estis matrosoj, poste antaŭ dudek jaroj «Aglon» por caro <text:soft-page-break/>Aleksio konstruis, sed kiu faris desegnaĵojn, nun jam ne eblas ekscii. Ili ambaŭ, kaj Koort kaj Brandt, tre malprogresis, tiom da jaroj okupiĝadis ne pri sia metio, faradis ĉiajn bagatelojn: tenajlojn por forigi karbiĝintajn kandelmeĉojn, ledajn kirasojn, butonojn, sabringojn, bukojn por ŝuoj... </text:p>
      <text:p text:style-name="P20">Rodiono Kiriloviĉ aŭskultadis, glatumadis per la blankaj, maldikaj fingroj la maldensan barbon, poste subite vigliĝis: </text:p>
      <text:p text:style-name="P20">— Sed kial vi, karulo, kvazaŭ defendas viajn maljunulojn. Ĉu mi ilin juĝas? Ne en ili ja estas la afero, ne en la maljunuloj. Ĉu la varfon vi konstruis? </text:p>
      <text:p text:style-name="P20">Ievlev diris, ke ne, ne konstruis. </text:p>
      <text:p text:style-name="P20">— Kaj la ŝipkonstruejon? </text:p>
      <text:p text:style-name="P20">— Ni konstruas, oĉjo. La afero estas nova, senekzempla... </text:p>
      <text:p text:style-name="P20">— Senekzempla, vi diras? </text:p>
      <text:p text:style-name="P20">— Senekzempla, oĉjo... </text:p>
      <text:p text:style-name="P20">— A ha... nu, se senekzempla — do senekzempla... </text:p>
      <text:p text:style-name="P20">La maljunulo estis mistere ridetanta, rigardanta en la okulojn de la nevo, fojfoje fingrumadis malnovan malhelsukcenan rozarion. Manjo estis portanta desupre glasojn, stanajn botelojn, telerojn, tukojn por viŝi la manojn. Bonguste odoris rostita bovaĵo, urogalo, kiu estis surtabligata ĉi tie en nigra saŭco kun prunoj. Ievlev parolis malklare, dise-mise, plie aŭskultadis paŝojn de Manjo, ol tion, kion respondadis al li Rodiono Kiriloviĉ. Poste li subite pensis: «Ĉu vere ŝi riverencos kaj foriros! Kaj kia stulta moro — tagmanĝi malkune!» </text:p>
      <text:p text:style-name="P20"><text:soft-page-break/>Sed la onklo, kvazaŭ legante liajn pensojn, ordonis al Manjo eksidi ĉi tie — kun ili. La okuloj de Maria Nikitiĉna gaje ekbrilis. </text:p>
      <text:p text:style-name="P20">Dum la tagmanĝo Silvestro Petroviĉ rememoris la komision de Apraksin, demandis, kiel eblas serĉi en la Kancelario, aŭ kie la oĉjo proponos, desegnaĵojn por la ŝipoj, kiuj estis konstruataj sur Dvino kaj Volgo. </text:p>
      <text:p text:style-name="P20">— Ni serĉos! — respondis la onklo, verŝante por si kaj por la nevo francan vinon en malnovajn pezajn kalikojn. Li faris unu gluton, pensis iomete, poste ekparolis, subridetante: — Freneza ulo, serbo Križanić<text:bookmark text:name="xnoto-1-01-3-2"/><text:note text:id="ftn32" text:note-class="footnote"><text:note-citation>32</text:note-citation><text:note-body><text:p text:style-name="P2">Juraj Križanić (1618–1683) — kroata teologo, filozofo, verkisto, lingvisto, historiisto, publicisto, kiu elpaŝadis por unueco de la slavaj popoloj. Li venis en Moskvon en 1659, en 1661 pro subteno de grekkatolikismo li estis ekzilita en Siberion, kie li skribis siajn ĉefajn verkojn. En 1676 li estis absolvita, revenis en Moskvon, poste loĝis en Polio. La vorto «ksenomanio» (t.e. servileco antaŭ fremduloj), originale «чужебесие», estis kreita de li en kadroj de lia projekto de artefarita interslava lingvo. La persono de la romano donas ne tute ĝustajn informojn pri li («serbo», «mortis en Siberio»), ĉar en tiama Rusio oni ne distingis serbojn kaj kroatojn, kaj la sorto de Križanić ne estis vaste konata. <text:span text:style-name="T6">(trad.)</text:span></text:p></text:note-body></text:note> ne sen vero skribis: — «ksenomanio», ĉu vi memoras? Aŭ vi ne aŭdis pri tia serbo? Multe da galimatio eliris el lia plumo, sed iuj pensoj memorfiksiĝis al mi por longe; ksenomanio aŭ stulteco, pro kiu alilandanoj super ni dominas, trompas nin ĉiel kaj faras el nia popolo kion ili deziras — jen kiel la serbo skribis. Pro siaj frenezaj rezonadoj finis la serbo sian vivon en Siberio, sed lian vorton «ksenomanio» vi memoru, neveto... </text:p>
      <text:p text:style-name="P20">Rodiono Kiriloviĉ subridis: </text:p>
      <text:p text:style-name="P20"><text:soft-page-break/>— Ŝipkonstruejo por vi estas afero nova, senekzempla. Ŝipo — entute ne ekzistinta. La boato, kiun caro Petro Aleksejeviĉ en staplo en la Lina korto trovis kaj sur rivereton Jaŭzon surakvigis, same estis afero nova, neaŭdita, nevidita. Ĉu tiel? </text:p>
      <text:p text:style-name="P20">Silvestro Petroviĉ respondis: </text:p>
      <text:p text:style-name="P20">— Certe, ne malnova! </text:p>
      <text:p text:style-name="P20">— Jen, «certe»! Sed ne scias vi, infano, ke tia novaĵo estas ne pli ol forte forgesita malnovaĵo, — jam ne ridetante, en kolero diris la onklo. — Forgesi nian propran bonon — pri tio ni lertas, sed memori — tio apenaŭ troveblas. Ne scias ni nun, ke multo okazis en Rusujo, okazis kaj pasis, kaj forgesiĝis. Atendu, jen hodiaŭ vi ripozos, kaj morgaŭ mi kondukos vin en la Kancelarion, metos antaŭ viajn okulojn librojn kaj manuskriptojn, — vi aĥos! Kaj multon, infano, malkovros al vi la kronikoj kaj analoj... </text:p>
      <text:p text:style-name="P20">Manjo levis la maldikajn brovojn, kunmetis la manojn sur la alta brusto, penante kompreni, pri kio parolas la onklo, ŝiaj okuloj jen ekbriladis, jen estingiĝadis... </text:p>
      <text:p text:style-name="P20">Per malgrandaj glutoj trinketante la francan vinon, rigardante antaŭ si per koncentrita rigardo, la kancelariestro voĉlegis el la memoro: </text:p>
      <text:p text:style-name="P20">— «En la jaro ses mil kvarcent kvardek naŭa<text:bookmark text:name="xnoto-1-01-3-3"/><text:note text:id="ftn33" text:note-class="footnote"><text:note-citation>33</text:note-citation><text:note-body><text:p text:style-name="P2">En Rusio ĝis la jaro 1700 estis uzata jarkalkulo «de la mondokreo». <text:span text:style-name="T6">(trad.)</text:span></text:p></text:note-body></text:note> iris Igoro kontraŭ la grekoj, kiam sendis la bulgaroj sciigon al la caro, ke iras rusoj al Konstantinopolo sur skedioj dek mil». Ske-dioj! </text:p>
      <text:p text:style-name="P20">Kaj demandis: </text:p>
      <text:p text:style-name="P20"><text:soft-page-break/>— Kaj kion en la Nestora kroniko signifas «skedio»? Ĉu vi scias? </text:p>
      <text:p text:style-name="P20">— Skedioj estas barkoj de antikvaj rusoj! </text:p>
      <text:p text:style-name="P20">— Jene, de antikvaj rusoj. Vi pripensu — dek mil skedioj! Floto! Kaj kia floto! Hastings — mara reĝo, tiu, kiu kondukadis normanajn armeojn, ĉu havis tiom potencan floton, kiel niaj prauloj? Ne havis Hastings tian floton. Kaj vi diras — nova afero estas ŝipkonstruejo, senekzempla! Ŝipo — eĉ tute neaŭdita! La tataro detruis nian vivon — ekstaris per siaj ĉevalaj regimentoj inter ni kaj la maro, kiel muro ekstaris, sed estis tio, kaj kiel estis. Kaj ne nur estis, sed estas, estas, nevo. Necesas trovi, kie ŝprucas tiuj fontoj vivodonaj... </text:p>
      <text:p text:style-name="P20">La kandeloj estis mallaŭte kraketantaj, flava vakso estis ĉirkaŭverŝanta la kuprajn, malheliĝintajn pro tempo kandelingojn. Maria Nikitiĉna subite levis la rigardon, renkontiĝis per la okuloj kun Silvestro Petroviĉ, ruĝiĝis ĝis la harradikoj. Ievlev same ruĝiĝis nesciate pro kio. Trans la fenestroj, trans la dense fermitaj ŝutroj gardistoj frapadis al feraj tabuloj, markante horojn. Rodiono Kiriloviĉ, subridante pri siaj pensoj, estis diranta: </text:p>
      <text:p text:style-name="P20">— Vi, nevo, ne pensu, ke via oĉjo sendas vin serĉi maristojn en la antaŭlonge forpasintajn tempojn. Pri tiuj tempoj estos aparta konversacio. Antaŭ ĉirkaŭ dek jaroj havis mi okazon esti en la urbo Arĥanĝela, vidis mi la Terskan bordon, la Vintran, en Kola mi estis, sur insuloj Solovkiaj, en Kemo. Por tio mi al vi pri la antikvaj kronikoj nun rakontas. Kiu serĉas, tiu trovos. Laborantoj de la mara metio, veraj maristoj, posteuloj de la plej gloraj novgorodanoj, kuraĝaj, fortaj, saĝaj — estas tie. Se vi <text:soft-page-break/>decidis maran amuzon fari — faru laŭ via deziro, sed tamen tio povas iĝi ne amuzo. Kaj se tiel — serĉu en la Nordo tiujn homojn, de kiuj vi povas lerni verajn marajn artojn... </text:p>
      <text:p text:style-name="P20">— Ĉu en Arĥangelsko serĉi? — demandis Ievlev. </text:p>
      <text:p text:style-name="P20">— Tie, nevo.. Pri la Nordo pensu tage kaj nokte, tie homojn serĉu, pri tio rakontu al la Siro. Morgaŭ vi en la Kancelario rigardos, kiel rusaj homoj iradis al Mangazeo<text:bookmark text:name="xnoto-1-01-3-4"/><text:note text:id="ftn34" text:note-class="footnote"><text:note-citation>34</text:note-citation><text:note-body><text:p text:style-name="P2">Mangazeo — la unua rusa arkta urbo de la 17-a jarcento en Siberio. <text:span text:style-name="T6">(trad.)</text:span></text:p></text:note-body></text:note>, kaj samtempe vi vidos, kiel ŝafkapuloj por tiuj kuraĝuloj la vojon fermis. Multon mi al vi montros, kaj nun tempas dormi, laciĝis vi... </text:p>
      <text:p text:style-name="P20">Kuŝigante la nevon kaj metante ĉe li por nokto mentan kvason, la onklo subite demandis: </text:p>
      <text:p text:style-name="P20">— Andreon Jakovleviĉ-on princon Ĥilkov-on ĉu vi konas? </text:p>
      <text:p text:style-name="P20">— Ne konas, oĉjo. </text:p>
      <text:p text:style-name="P20">— Morgaŭ mi vin konatigos kun li. Elstara junulo. Li studis sciencojn, mi longe konversacias kun li pri la pasinteco de Rusujo. Li tage kaj nokte serĉas en monaĥejoj, trovas kronikojn, li havas ideon verki libron sub nomo «Kerno de la historio rusia» por ĉiuj, kiuj deziros pri la rusia historio havi komprenon. Lin obsedas penso, ke ni malmulte scias pri nia pasinteco, malmulte pensas pri la pasintaj tagoj, malmulte serĉas tie vojojn por la estonteco... </text:p>
      <text:p text:style-name="P20">La onklo eksidis sur la benkon, ree ekparolis, komencis rakonti, kiel rusoj iradis komerci al Konstantinopolo. La kancelariestro estis rakontanta, kvazaŭ li mem estis tie, antikvaj <text:soft-page-break/>kronikoj viviĝadis en lia rakonto, viviĝadis kriviĉoj kaj luĵiĉoj<text:bookmark text:name="xnoto-1-01-3-5"/><text:note text:id="ftn35" text:note-class="footnote"><text:note-citation>35</text:note-citation><text:note-body><text:p text:style-name="P2">Kriviĉoj kaj luĵiĉoj — antikvaj slavaj triboj. <text:span text:style-name="T6">(trad.)</text:span></text:p></text:note-body></text:note> — jen ili hakadis arbojn, dikajn je multaj arŝinoj, ĉizadis ilin, elbruligadis per fajro, kaj kiam Dnepro puriĝadis de glacio, peladis siajn skediojn al urbo Kievo... </text:p>
      <text:p text:style-name="P20">De Kievo malsupren Ievlev eknavigis kune kun Manjo, ŝi staris en grandega barko, tenis lian manon, aŭskultis tion, kion li estis diranta al ŝi, kapjesadis per sia ĉarma kapo. </text:p>
      <text:p text:style-name="P20">— Sed vi ja dormas, nevo? — kun bonkora moko en la voĉo demandis la onklo. </text:p>
      <text:p text:style-name="P20">— Mi ne dormas! — ekkriis Silvestro Petroviĉ. — Tute ne dormas. Mi aŭskultas kun tuta atento... </text:p>
      <text:p text:style-name="P20">...Ree ekiris la barko. Ili trairis la riverkaskadon, sur la potencaj manoj la bravaj princaj kompanianoj ektrenis la skedion sur la tero, kaj malicaj peĉenegoj en tiu tempo ekatakis ilin sur ĉevaloj, ekfajfis sagoj, ektintis bulataj<text:bookmark text:name="xnoto-1-01-3-6"/><text:note text:id="ftn36" text:note-class="footnote"><text:note-citation>36</text:note-citation><text:note-body><text:p text:style-name="P2">Bulato — speco de hardita tre firma ŝtala alojo, deveninta el Hindio, Mezazio kaj Persio, konata kaj uzata por armiloj en antikva Rusujo.</text:p></text:note-body></text:note> pezaj glavoj, disfendiĝis ŝildo, kaj malantaŭ la ŝildo staris Manjo kaj estis diranta: — Sub veloj la tutan vojon ĝis Konstantinopolo mem! </text:p>
      <text:p text:style-name="P20">— Je Dio, li dormas! — ridante, diris Rodiono Kiriloviĉ. </text:p>
      <text:p text:style-name="P20">Ievlev kun peno malfermis la okulojn. Diversvoĉe ĉirpadis griloj, ekstere apud la Presejo pasadis gardistoj, interkriante, timante maliculojn. </text:p>
      <text:p text:style-name="P20">La onklo, ridetante, balancis la kapon. </text:p>
      <text:p text:style-name="P20">— Mi al li diligente rakontas, kaj li, jen, ekdormis... </text:p>
      <text:p text:style-name="P20"><text:soft-page-break/>Ekstere, trans la fenestroj, oni ekkriis: «helpon!» Ievlev leviĝis sur la kubuto. </text:p>
      <text:p text:style-name="P20">— Dormu, dormu, neveto! — diris Rodiono Kiriloviĉ. — Al nenio eblas helpi. Ĉiutage nun oni en Moskvo petolas. La bojaroj ne admoneblas. En nia distrikto Streŝnev kun kamaradoj ĉiunokte mortigas homojn, la mortintojn prirabas... Nu, dormu, dormu, infano... </text:p>
      <text:p text:style-name="P20">Silvestro Petroviĉ tiris sin, metis la manojn sub la nukon, suspiris per la tuta brusto: ĉu sendi svatantojn por Manjo? Sed kiel vivi poste? Kaj li, kaj ŝi havas nek ĉelon, nek kelon, nek meblon! Kaj ne eblas atendi de iu ajn! Malriĉa naskiĝis Silvestro Ievlev... </text:p>
      <text:p text:style-name="P20">Sed se tamen? </text:p>
      <text:p text:style-name="P20">Kun tiu «tamen» li ekdormis. En sonĝo li vidis Manjon tia, kia ŝi sidis hodiaŭ ĉe la tablo: en veŝto el griza lepora pelto, kun klara rigardo de larĝe malfermitaj pensemaj okuloj, kun malhelaj nevusoj sur la vango. Kaj li kvazaŭ prenis ŝian manon kaj ekkondukis. Kaj sur la bordo estas ŝaŭmaj ondoj, kaj sur la ondoj balanciĝas skedioj. Zumas vento, Maria Nikitiĉna ne timas, iras al la lago, ridetas. Kaj aŭdiĝas la voĉo de la onklo: </text:p>
      <text:p text:style-name="P20">— Jen kia proda dormo! Leviĝu, Silvestro, la suno jam estas alte! </text:p>
      <text:p text:style-name="P7"/>
      <text:h text:style-name="P5" text:outline-level="3"><text:bookmark-start text:name="__RefHeading___Toc12414_788856325"/>4. En la Ambasada Kancelario<text:bookmark-end text:name="__RefHeading___Toc12414_788856325"/></text:h>
      <text:p text:style-name="P20">— Jen li, mia Adreĉjo! — kun plezuro rigardante en la malfermitan, ankoraŭ tute junan vizaĝon de Ĥilkov, estis <text:soft-page-break/>diranta oĉjo Rodiono Kiriloviĉ. — Amu kaj estimu lin, Silvestro! Kaj vi lin salutu, Andreĉjo! Li estas bona ulo, la kapo sur la ŝultroj ne kiel kukumo kreskas, nun li floton konstruas en Perejaslavlo-Zalesskij, ĉio por li, por karulo, estas tie nova. Ŝipkonstruejo estas afero nova, ŝipo — entute neaŭdita, la sola espero estas al klera fremdulo, tamen tiu sciis, sed nun ĉion forgesis... </text:p>
      <text:p text:style-name="P20">La onklo estis gaja, subridadis, karesadis al Ĥilkov la ŝultron. Ĥilkov estis sinĝeneme ridetanta, fingrumadis siajn apenaŭ aperantajn lipharojn. La kancelariestro petis: </text:p>
      <text:p text:style-name="P20">— Vi, Andreo Jakovleviĉ, estu afabla, montru al la nevo niajn riĉaĵojn. Li eksciu, ke ne sur sola fremdulo la mondo staras. Ĉar ili nun nur aŭskultas, kion oni al ili en Kukujo mensogas. Mi mem ne havas tempon, mi venos pli poste, ni ankoraŭ konversacios... </text:p>
      <text:p text:style-name="P20">Rodiono Kiriloviĉ foriris, Ĥilkov vokis kancelarianon kun kandeloj, tiu tra malhela vestiblo alportis trikandelan kandelingon. Alia kancelariano malfermis feritan pezan pordon, trans la pordo estis kamero, en kiu la onklo pasigis preskaŭ tutan sian vivon. </text:p>
      <text:p text:style-name="P20">Ili eksidis apude ĉe granda kverka tablo. Ievlev ĵetis flankan rigardon al Ĥilkov — ekvidis krute krispajn harojn sur delikata knabineca kolo, ruĝan vangon, lanugajn, fleksitajn okulharojn. </text:p>
      <text:p text:style-name="P20">Andreo Jakovleviĉ nelaŭte diris: </text:p>
      <text:p text:style-name="P20">— Bone estas ĉi tie, ĉu vere, Silvestro Petroviĉ? </text:p>
      <text:p text:style-name="P20">— Ĉi tie? Nu, nemalbone... </text:p>
      <text:p text:style-name="P20"><text:soft-page-break/>— Sed laŭ mi, pli bona angulo nenie ekzistas. Kiam mi ŝlosas min ĉi tie kaj komencas foliojn foliumi... Mi eterne ne forirus, sed la sorto estas alia... </text:p>
      <text:p text:style-name="P20">— Kia sorto? — demandis Ievlev. </text:p>
      <text:p text:style-name="P20">— Hieraŭ mi eksciis — kvazaŭ veturos mi kun ambasado en forajn landojn... </text:p>
      <text:p text:style-name="P20">Li silentis iom, enpensiĝinte, poste komencis gardeme transmeti antikvajn manuskriptojn, envolvitajn en maldikan bovidledon, kronikojn, analojn, pergamenojn. Metinte unu el ili antaŭ si, li foliumis, klarigis: </text:p>
      <text:p text:style-name="P20">— Tio estas hagiografioj de la sanktaj princoj Boriso kaj Glebo. El ĉi folioj vi havas eblon, Silvestro Petroviĉ, vidi, kiel navigadis niaj prauloj... </text:p>
      <text:p text:style-name="P20">Sur la flava pergameno estis arte montrita barko, fleksita, kvazaŭ novluno. Dek unu rusaj batalistoj en pintaj helmoj, kun grandaj lancoj en la manoj, estis navigantaj sur maro en tiu barko. Kvar remiloj estis mallevitaj en la akvon, ĉe la kvina sidis la rudristo. </text:p>
      <text:p text:style-name="P20">— La ŝipo troviĝas en navigado! — estis diranta Ĥilkov. — Kaj tio ankoraŭ ne estas ĉio. Ĉi tie ni vidas ne fruktojn, sed nur florojn. Tiel iris al Konstantinopolo la kompanioj de Olego. Standardoj, ĉu vi vidas, Silvestro Petroviĉ! Standardoj, alivorte flagoj. Lancoj! Kaj nun ni ĉi tie rigardu — la Pskovan kronikon... </text:p>
      <text:p text:style-name="P20">Al la ferita pordo frapadis kancelarianoj, demandadis pri la estro. Ĥilkov komence ne respondadis, poste malfermis la <text:soft-page-break/>pordon kaj tiel abrupte kriis al maldiligenta kancelariano, malbone reskribinta foliojn, ke Silvestro Petroviĉ eĉ balancis la kapon. Kaj la kancelariano timigite retropaŝis de la juna princo, kaj estis videble, ke Ĥilkov ĉi tie estas estro kaj ke, malgraŭ lia juneco, oni ne ŝercu kun li... </text:p>
      <text:p text:style-name="P20">Andreo Jakovleviĉ plu elmetadis el ferita kofro novajn kaj novajn manuskriptojn, librojn, notojn, akompanante ĉiun per saĝa kaj nelonga rezono. La okuloj de Ievlev brilis pro avido — legi ĉion mem. Andreo Jakoveviĉ rezonadis trankvile, multon li sciis parkere. Silvestro Petroviĉ nur miradis, kiel eblas memorfiksi tutan tiun komplikaĵon. </text:p>
      <text:p text:style-name="P20">Poste venis la onklo, demandis: </text:p>
      <text:p text:style-name="P20">— Kio, neveto? Ĉu vi havas, kion lerni de ni? Sed vi ĉiam: germanoj, fremdlandanoj! </text:p>
      <text:p text:style-name="P20">— Sed mi ja... </text:p>
      <text:p text:style-name="P20">— Sed mi ja! — mokimitis Rodiono Kiriloviĉ. — Konas mi vin ĉiujn! Ne vane Križanić skribis, ke ni pri ĉiuj fremdaj aferoj miras, laŭdas ilin kaj levas ĝis la ĉielo, sed nian hejman vivon ni malestimas. Ho, malbenita fremdpotenco, estu ĝi damnita! </text:p>
      <text:p text:style-name="P20">Li eksidis sur la kofron, ekparolis kun malgajo en la voĉo: </text:p>
      <text:p text:style-name="P20">— Mi verŝajne kvin dekojn da jaroj pasigis ĉi tie, kaj nenion vidis, krom ĉi riĉaĵojn. Via patro edziĝis, naskis infanojn, militis, vidviĝis, ankoraŭfoje edziĝis, la bienon disipis por siaj frenezaĵoj, dum mi kun lambastono — akumuladis, jen ili, miaj <text:soft-page-break/>juvelaĵoj, diamantoj, smeraldoj, perloj netakseblaj kaj netaksotaj, jen ĝi, riĉaĵo granda... </text:p>
      <text:p text:style-name="P20">Sur la frunto de la maljunulo ŝvelis vejno, lia pala vizaĝo rozkoloriĝis; minacante per la lambastono al nekonata malamiko, li plendadis: </text:p>
      <text:p text:style-name="P20">— Librovermoj, incendioj, kiom da ili estis en Moskvo, la poloj, la tataroj, la propraj bojaroj. Kiam ili deziras fari donacon al fremdlandano — ili venas ĉi tien, — estu ili damnitaj. Stultaj, malkleraj, sovaĝaj, — kion valoras por ili ĉi trezoroj? Pergamenon, pro kiu mi dum noktoj ne dormas, li donacas al negocisto, fremdulo, kaj kiom ĝi valoras por tiu? Por tiu dek ĉervoncoj estas pli profitaj. Kancelarianoj ŝtelas, neniu fideblas. Vi, infaneto, dirus al Petro Aleksejeviĉ, eble? Jen, al li estis espero — al Ĥilkov Andreo Jakoveviĉ; mi pensis, kiam mi mortos — li gardos; sed ankaŭ en tio estas malsukceso, li veturos en fremdajn landojn kun ambasado. Al kiu mi fordonos la ŝlosilon? Sub la kapo mi ĝin tenas, kiam ie en Moskvo estas incendio — la koro tremas, mi kuras, kiel freneza. </text:p>
      <text:p text:style-name="P20">Li malfermis la pordon, kriis: </text:p>
      <text:p text:style-name="P20">— Sakon, Ŝiŝkin! </text:p>
      <text:p text:style-name="P20">La kancelariano alportis ambasadan sakon — ledan, forte odorantan, kun firmaj agrafoj kaj rimenoj. La onklo longe fosis sur la tablo kaj en la kofroj, elektis foliojn, envolvis en marokenon, la marokenon ĉirkaŭligis per kunvolvita blanka ŝnuro, poste pakis ĝin en la sakon. Ievlev kaj Ĥilkov rigardis ne komprenante. La onklo diris: </text:p>
      <text:p text:style-name="P20"><text:soft-page-break/>— Kvazaŭ senintence metu ĉi foliojn en la ĉambron de Petro Aleksejeviĉ, se li venos al la lago. Li legu. La kukoloj en Kukujo diru la sian, kaj ni — la nian bonan, karan... </text:p>
      <text:p text:style-name="P20">Ievlev riverencis. </text:p>
      <text:p text:style-name="P20">— Pri kio ankoraŭ ni parolis? — demandis la onklo kaj mem tuj rememoris... </text:p>
      <text:p text:style-name="P20">Lia vizaĝo iĝis ruza kaj gajiĝis, li palpebrumis al Andreo Jakovleviĉ kaj ordonis al tiu ŝlosi la pordon. Silvestro Petroviĉ kun miro rigardis, kiel Ĥilkov firme ŝlosis la pordon kaj per hoko kaj per riglilo. </text:p>
      <text:p text:style-name="P20">— Ĝi estas ĉe ni kaŝita, — estis diranta Rodiono Kiriloviĉ, — ĝi ĉe ni estas bone kaŝita, ni scipovas kaŝi... </text:p>
      <text:p text:style-name="P20">Nun ridetis ankaŭ Andreo Jakovleviĉ. </text:p>
      <text:p text:style-name="P20">Ektondris, ekklakis, ekknaris komplika seruro; la onklo malfermis la kofron, turnis ankoraŭ unu ŝlosileton en kaŝejo. Grincis nevidebla por okuloj risorto, malhela pro aĝo tabulo mem deŝoviĝis flanken; libroj, binditaj per flava bovidledo, la dorsojn supren estis dense starantaj en la kaŝejo. La onklo glatumis ilin garde, klakis per la lango, eltiris unu, malfermis. Tio estis Koperniko, eldonita de tipografiisto en urbo Regensburgo antaŭ preskaŭ cent kvindek jaroj. </text:p>
      <text:p text:style-name="P20">— Latino, — kun ĉagreno diris Ievlev. </text:p>
      <text:p text:style-name="P20">— Kaj vi ĝin ellernos! — kriis al li la onklo. — Jen Andreĉjo ellernis, kaj mi ellernis, kaj ankaŭ vi ellernos... </text:p>
      <text:p text:style-name="P20">Li komencis elpreni el la kaŝejo volumetojn, viŝante ĉiun garde per la polmoj, dirante: </text:p>
      <text:p text:style-name="P20"><text:soft-page-break/>— Keplero, fraĉjo, same estas en Latino, kaj sen Keplero kia vi estos marnavigisto? Ili, neveto, estas ne viaj holandaj maljunuloj, ne viaj germanoj el Kukujo, kiel sen ili vivi? </text:p>
      <text:p text:style-name="P20">— Sed kial ili estas kaŝitaj? — mallaŭte demandis Ievlev. — Por kio ili estas en kaŝejo? </text:p>
      <text:p text:style-name="P20">— Kontraŭ damnitaj popaĉoj, kontraŭ la nigra korvaro, — respondis Rodiono Kiriloviĉ. — Gardu vin de ili ankaŭ vi, neveto, gardu vin, kara. Andreĉjo ja la Kepleran instruon, verŝajne, tutan ne elirante el la Kancelario, ŝlosiĝinte superis... </text:p>
      <text:p text:style-name="P20">La onklo rondigis la okulojn, proksime kliniĝis al Ievlev, diris mistere, gaje, per juna voĉo: </text:p>
      <text:p text:style-name="P20">— Ne ĉirkaŭ la tero la planedoj iras, sed nia tero mem kun aliaj planedoj ĉirkaŭ la suno kuras. Nu? Kielas tio por popaĉo? Kiel akra tranĉilo! Ĉio estas renversita kaj falas en la inferon. Dum ili tie unu al la alia la barbojn ŝiras — ĉu dufoje diri «haleluja» aŭ trifoje, ĉu per du fingroj krucosigni aŭ per tri, ni ĉi tie en silento kaj kvieto, vidu, kion ekkonas... </text:p>
      <text:p text:style-name="P20">Li rapide per la lertaj manoj envolvis du volumetojn en puran tolaĵon, ĉirkaŭligis per ŝnureto, donis al Silvestro Petroviĉ: </text:p>
      <text:p text:style-name="P20">— Timmerman via ne tre bone, sed tamen scias Latinon. Eble, ion utilan vi el tio ĉi ekscios. Mi rezonas tiel: nun sen Koperniko esti — kvazaŭ esti en mallumo... </text:p>
      <text:p text:style-name="P20">— Ĉu je ksenomanio ni ne malsaniĝos, oĉjo? — ne sen ruzeco en la voĉo demandis Ievlev, tenante en la manoj la librojn de Koperniko. </text:p>
      <text:p text:style-name="P20"><text:soft-page-break/>Rodiono Kiriloviĉ forsvingis, respondis solene: </text:p>
      <text:p text:style-name="P20">— Tiuj viroj estas ornamo de la homa gento. Feliĉaj estas la poloj, ke ili havas Kopernikon sia filo, kaj la germanoj, ke de ili devenis Keplero. Tiel memorfiksu. Nu, Dio estu kun vi! Kaj kun Andreĉjo brakumiĝu, eble iam ankoraŭ vin renkontigos la sorto... </text:p>
      <text:p text:style-name="P20">Kaŝinte la valoregajn librojn, agrafinte la rimenojn de la leda sako, Ievlev facile enseliĝis. La onklo kaj Andreo Ĥilkov adiaŭe mansvingis al li de sur la perono. Lia falva virĉevalo tuj ekkuris galope, kaj vespere Silvestro Petroviĉ jam estis sur la lago. Sur la vojo al la domo li rimarkis: dum la pasintaj du tagoj la katenitoj levis la varfon ĝis la necesa nivelo, duono de la tabuloj jam estis alfiksita per lignonajloj... </text:p>
      <text:p text:style-name="P20">Ievlev fordonis la ĉevalon al servisto; larĝe paŝante, senkonscie ĝojante pri io, malfermis la pordon. La holandaj maljunuloj estis bakantaj sur braĝujo nederlandajn dolĉajn krespojn, trempadis en melaso, altrinkadis per sia kafo; ili havis ĉion apartan, eĉ farunon ili tenis en sia ŝlosita kofro. Teodoro Matejeviĉ ankoraŭ ne revenis. Voronin, sulkante la frunton ĉe la tablo, estis skribanta per grifelo ciferojn — pro enuo lernis subtrahon. Timmerman estis dormetanta en la angulo, oĥante en dormo. Silvestro Petroviĉ alsidiĝis al li, karese vekis, montris la librojn. Franco Teodoroviĉ, oscedante, tremerante post la dormo, foliumis la Kopernikan verkon, ektimis, diris, ke libro tiu estas ege malfacila, li eĉ apenaŭ kaptos la sencon de tio, kio estas en ĝi. Tamen li promesis pensi, eble li komprenos la doktaĵon... </text:p>
      <text:p text:style-name="P20"><text:soft-page-break/>— Kion oni diras en Moskvo? — de sur la forno, tuse purigante la gorĝon, demandis Prjaniŝnikov. — Ĉu baldaŭ oni liberigos nin, povrajn malfeliĉulojn? Je Dio, ni pereos ĉi tie sur tiu ĉi damnita lago, pro nenio pereos. Kiam mi dormas, mi ĉiam sonĝas demonojn, aŭ kiel oni min bastonas. Ĉu bonon tio aŭguras? </text:p>
      <text:p text:style-name="P20">— Evidente, malmulte oni vin ne en sonĝo bastonis! — severe respondis Voronin. </text:p>
      <text:p text:style-name="P20">Teĉjo Prjaniŝnikov mallevis la nudajn piedojn; beate gratante sin, komencis rememori, kiel li vivis en la hereda bieno, — bone vivas nobelido. Kampuloj, kiam ekvidas lin, ne nur ĝis la tero riverencos, sed eĉ sur la genuojn falos kaj kiel al dio rigardos. Manĝaĵo estas ajna, kian la animo deziros, knabinoj abundas — prenu ajnan. Sed ĉi tie... </text:p>
      <text:p text:style-name="P20">Prjaniŝnikov svingis la manon, enpensiĝis pri sia malfeliĉa sorto. </text:p>
      <text:p text:style-name="P20">— Kio, vere, estas nova en Moskvo? — mallaŭte demandis Jakimo. </text:p>
      <text:p text:style-name="P20">Silvestro Petroviĉ respondis, ke estas neniaj rimarkindaj novaĵoj, sed malbonas tio, ke ni scias malmulte, interesiĝas pri nenio, ne vivas, sed vegetas, sen ajna celo... </text:p>
      <text:p text:style-name="P20">Jakimo miris, ŝultrolevis. </text:p>
      <text:p text:style-name="P20">Ievlev sola eliris el la kabano al freŝa aero. </text:p>
      <text:p text:style-name="P20">Kviete flagris steloj ĉu en la lago, ĉu sur la ĉielo. La arbaro — nigra kaj senmova — rigidiĝis super la bordoj. Ĉe la akvo <text:soft-page-break/>preteriris tri kampuloj, portis korbojn kun grioj kaj faruno — por nutriĝi brigade. </text:p>
      <text:p text:style-name="P20">Du voĉoj estis milde kantantaj: </text:p>
      <text:p text:style-name="P9">Saltas agarik' en picear',<text:line-break/>Serĉas agarik' rusul-amikinon... </text:p>
      <text:h text:style-name="P5" text:outline-level="3"><text:bookmark-start text:name="__RefHeading___Toc12416_788856325"/>5. Laboruloj de la mara metio<text:bookmark-end text:name="__RefHeading___Toc12416_788856325"/></text:h>
      <text:p text:style-name="P20">Sur la lago establiĝis tia ordo, ke la lasta, decida vorto en ĉiuj disputoj ĉiam restadis al Teodoro Matejeviĉ Apraksin. Li estis multe pli aĝa ol la ceteraj ŝipistoj, malpli flamiĝema, ol ili, prudenta, scipovis aŭskulti kaj ne hastis decidi. Ĉiuj sciis, ke Petro Aleksejeviĉ kredas al Apraksin kaj malofte kontraŭparolas al li. </text:p>
      <text:p text:style-name="P20">Vespere, dimanĉe, atente elaŭskultinte la ŝipistojn, dense amasiĝintajn en la domo, Apraksin diris: </text:p>
      <text:p text:style-name="P20">— Sen Arĥangelsko tamen ni nenion faros bone, sinjoroj ŝipistoj. Mi pensas: ni sendos al la Blanka maro Ievlev-on, kun li — Voronin-on. Ili trovu bonan majstron kaj urĝe veturigu lin ĉi tien. Decembro venis, kion ni ankoraŭ atendu? </text:p>
      <text:p text:style-name="P20">Franco Teodoroviĉ Timmerman mallevis la kapon, li sciis, kiun riproĉas Apraksin. </text:p>
      <text:p text:style-name="P20">— La vintro pasos, la floto ne videblas, — estis diranta Teodoro Matejeviĉ. — Rezultos, ke nenio estis farita... </text:p>
      <text:p text:style-name="P20">— Ĉu ni en tio kulpas? — demandis Rĵevskij. — Ĉu ni ne penis? Kaj la floto ja estas amuza, kiu ĝin nun bezonas? </text:p>
      <text:p text:style-name="P20"><text:soft-page-break/>— Kaj la amuza fortreso Presburgo — kio pri ĝi? — respondis Apraksin. — Ĉu ĝi estas por batalo? Ĉu ni tatarojn atendas kaj kontraŭ ili Presburgon konstruis? </text:p>
      <text:p text:style-name="P20">Iu el la ŝipistoj ekridis. Apraksin frapis al la tablo per la polmo — denove estiĝis silento. </text:p>
      <text:p text:style-name="P20">— Ne por batalo, Bazilo Andrejeviĉ, por amuzo estis konstruita la fortreso, nomata Presburgo, — severe diris Apraksin. — Sed amuzoj, vidu, iam iĝas gravaj aferoj, tion vi ĉiuj ne pli malbone ol mi scias... </text:p>
      <text:p text:style-name="P20">— Do ni iru al Presburgo, — petis Rĵevskij. — Kion ni ĉi tie atendu? Niajn laborojn la Siro ja ne vidas, ni ĉi tie tute pro tristo-malgajo sen bona vorto pereos... </text:p>
      <text:p text:style-name="P20">Ievlev turnis la kapon, mense veante: ĉi nobelido naskiĝis tute ne simplanima. Ĉiam li preferas esti antaŭ la okuloj de la caro! Juna, sed ruza, ho, kiel ruza estas bojaro Rĵevskij Bazilo Andrejeviĉ... </text:p>
      <text:p text:style-name="P20">— Ni nenien iros el ĉi tie! — prononcis Apraksin. — Kaj mi timas, Bazilo Andrejeviĉ, ke vi diris veron — ne vidos la Siro niajn laborojn, tamen ne gravas. Ni ne pereos... </text:p>
      <text:p text:style-name="P20">Li forturniĝis de Rĵevskij kaj daŭrigis, turnante sin al la aliaj ŝipistoj — Ievlev, Voronin, Lukov, alta Teodoro Prjaniŝnikov, kiu, tuj kiam alveturis al la lago, surgrimpis la fornon kaj artifikis dormadi dum tutaj tagnoktoj: </text:p>
      <text:p text:style-name="P20">— Presburgo estas amuzo Marsa, kaj ĉi tie, sur nia lago, devas esti amuzo Neptuna, — estis diranta Apraksin. — Kio estis Presburgo? Ĉu vi forgesis? Antaŭ du jaroj estis tablestroj <text:soft-page-break/>kaj ĉambelanoj, ĉevalestroj kaj ĉasbirdistoj, ĉevalistoj kaj hejtistoj, sed nun estas regimentoj, ne tiel facile venkeblaj, kiel tiuj, kiujn princo Bazilo Baziljeviĉ Golicin kondukadis kontraŭ la tatarojn. Nun tie estas soldatoj, nun tie estas oficiroj, nun tie estas gardistejo, nun tie estas servo! Kaj ni kion faras? Ĉu sidas kaj atendas, ĝis rotestro Petro Aleksejeviĉ pri tiu Neptuna amuzo indiferentiĝos? Kaj kio bona en tio estos? Kaj kiuj estas ni mem! </text:p>
      <text:p text:style-name="P20">Prjaniŝnikov ne respondis, kolere grimpis sur la fornon — dormi plu. Rĵevskij estis morne rigardanta al Apraksin. Jakimo Voronin diris malgaje: </text:p>
      <text:p text:style-name="P20">— Veturi ja eblas, sed kiel ni ĝisveturos?.. La vojo ne estas proksima, sur vojoj, oni diras, rabistoj abundas, tranĉas per tranĉiloj. Kaj kie ĝi estas — tiu maro Blanka? Eble, ĝi entute ne ekzistas en la mondo... </text:p>
      <text:p text:style-name="P20">Ievlev ekridis, frapis Voronin-on al la larĝa ŝultro: </text:p>
      <text:p text:style-name="P20">— Ne ploru, Jakimo! Trovos ni la Blankan maron... </text:p>
      <text:p text:style-name="P20">Ili prepariĝis al vojaĝo rapide — dum unu tago. Ĉe sunleviĝo de frosta, venta tago al la domo, knarante per la glitiloj, alveturis basta sledo kun vica jungitaro. En la sako de Silvestro Petroviĉ kuŝis cara vojaĝpapero, ambaŭ vojaĝantoj havis bonajn tranĉilojn el nigrigita ŝtalo, paron da pistoloj, sabrojn. Jakimo provizis sin ankaŭ per manĝaĵo por longa vojo — fumaĵitaj anseroj, femuraĵo, kruĉo da vodko. La koĉero fajfis, volvis la kondukilon sur la manon, la sataj ĉevaloj ekiris tuj per bona rapida troto... </text:p>
      <text:p text:style-name="P20"><text:soft-page-break/>Ili veturis al Jaroslavlo — Vologdo — Kargopolo. Furiozaj glaciaj januaraj ventoj brogadis la vizaĝojn, la frosto penetradis sub la peltmantelojn, malvarmigadis la piedojn. Ili revadis nur pri varmo, kvieto, pri tio, ke ne knaru en arbaro centjaraj, trafrostiĝintaj arboj, ke ne kuru post la sledo luparoj kun lumantaj okuloj, por ke la malvarmo ne kaptu la koron mem. </text:p>
      <text:p text:style-name="P20">Dum tago kaj nokto tintadis per frostiĝinta obtuza sonoro la sonorileto sub la arko de la timonĉevalo, dum furioza kurado la sledo ofte renversiĝadis, koĉeroj lamentadis: </text:p>
      <text:p text:style-name="P20">— Jen, kia embaraso! Prefere vi, bonaj sinjoroj, ne dormu dum veturado... </text:p>
      <text:p text:style-name="P20">Alveturante al stacio, ne malrapidigante la kuron, koĉero fajfadis surdige, per speciala koĉera fajfo. Sur la peronon de la stacio elkuradis postdorma, hirta staciisto. Dum oni rejungadis ĉevalojn, Ievlev kaj Voronin side dormetadis en la varmege hejtita, sufoka domo. Dum la tuta dekunutaga vojo por noktumo ili ne haltis eĉ unu fojon. Ili dormadis en la basta sledo, dense alpremiĝinte unu al la alia, elturmentitaj, surkreskitaj de barboj, nelavitaj... </text:p>
      <text:p text:style-name="P20">En Onego brava kantema koĉero, sciante, por kio veturas la tablestroj, alveturigis ilin al malalta granda domo, konstruita el traboj kun tranĉitaj ekstremaĵoj, ĉirkaŭigita per barilo el nigriĝintaj pro aĝo palisoj. </text:p>
      <text:p text:style-name="P20">— Jen li, — diris la koĉero. — Aleksio Kononoviĉ estas la unua en Onego rudristo. Ankaŭ lia frato rilatas al la ŝipa metio — ĉiuj lin konas. Pli bonan vi ne bezonas... </text:p>
      <text:p text:style-name="P20"><text:soft-page-break/>La pordegon por la gastoj malfermis la mastro mem, malalta viro kun severa, faltoplena vizaĝo. Salutinte, li metis sur la tablon maceritajn kamemorojn, iris hejti la banejon. Kiam ili ŝvitbanis ĝissate, Korelin manĝigis la venintojn per salma supo kaj kuŝigis dormi sur altajn plummatracojn. La gastoj tradormis preskaŭ tagnokton, vekiĝis vespere — gajaj, malsataj, kontentaj. La mastro estis atendanta ilin, legante libron en bindaĵo kun verdiĝintaj pro tempo kupraj agrafoj. Ŝanceliĝanta flamo de helicaj kandeloj estis prilumanta lian frunton kun kalvaĵoj, la helajn okulojn, la arĝentan longan barbon. </text:p>
      <text:p text:style-name="P20">La gastoj eksidis apude sur la benkon. La maljunulo atente, sen miro, elaŭskultis rakonton de Ievlev, pensis, poste diris: </text:p>
      <text:p text:style-name="P20">— Bone, barkojn oni ĉe ni konstruas. Lernu — la afero estas bona... </text:p>
      <text:p text:style-name="P20">— Ne barkojn ni bezonas — ŝipojn! — interrompis Voronin. </text:p>
      <text:p text:style-name="P20">La rudristo ĵetis severan rigardon al Jakimo, klarigis: </text:p>
      <text:p text:style-name="P20">— Niaj barkoj estas ĝuste ŝipoj. Tiel ili en nia maniero, en la pomora, nomiĝas. Iras ni sur niaj barkoj al malproksimaj lokoj. Al Grumanto, al Matko, al Kolgujevo... </text:p>
      <text:p text:style-name="P20">Ievlev kaj Voronin nekomprene interrigardis. Ili neniam aŭdis tiujn nomojn. La maljunulo divenis, ekstaris, malŝlosis antikvan pezan skatolon, gardeme metis sur la tablon volvaĵon el griza tolo. Nehaste malligis ŝnureton, elprenis ĉu pergamenojn, ĉu ledajn pecojn — kvadratajn, densajn, flavajn pro tempo... </text:p>
      <text:p text:style-name="P20">— Do... kio ĝi estas? — demandis Voronin. </text:p>
      <text:p text:style-name="P20"><text:soft-page-break/>— Ja betulbasto! — subridis Korelin. — Ĉu vi ne aŭdis, ke oni tiele betulbaston prilaboras? Papero aŭ pergameno por pomoro tro multe kostas, do li al si mem eltrovis ion pli malkaran... </text:p>
      <text:p text:style-name="P20">Alŝovinte la kandelingon pli proksime, la maljunulo diris: </text:p>
      <text:p text:style-name="P20">— Jen, rigardu, sinjoroj, kiaj vojoj estis de ni iritaj... </text:p>
      <text:p text:style-name="P20">Per la malmola ungo li desegnis sur la betulbasto linion — de Onego al Kolgujevo: </text:p>
      <text:p text:style-name="P20">— Tio estas vojo proksima... </text:p>
      <text:p text:style-name="P20">Silvestro Petroviĉ atente rigardis al la basta folio, kaj ekvidis eltranĉitajn konturojn de bordoj, duoninsulon, golfojn. Tio estis mapo — arte kaj bele farita, kun ŝipetoj, navigantaj sur maro, kun hometoj, starantaj sur la bordo, kun arboj, kreskantaj en riveraj buŝoj, kaj kun bestoj, kvazaŭ konversaciantaj inter si sur malproksimaj insuloj. </text:p>
      <text:p text:style-name="P20">— Kiu do estas tiu brava marnavigisto? — demandis Voronin. — Kiu desegnis tiun mapon? </text:p>
      <text:p text:style-name="P20">Korelin ŝultrolevis, suspiris: </text:p>
      <text:p text:style-name="P20">— Mi ne scias, sinjoro. Tio estis antaŭ longe. Vidu — mi estas grizhara, kaj la bastan libron mi ricevis de mia patro. Juĝu vi mem... </text:p>
      <text:p text:style-name="P20">Ĝis la noktomezo ili sidis triope ĉe la tablo, fermetinte la okulojn fiksrigardadis al la duone forviŝitaj de la tempo majstraj mapoj sur betulbasto. La maljunulo penseme diris: </text:p>
      <text:p text:style-name="P20"><text:soft-page-break/>— Estus bone por vi, karaj sinjoroj, kunvenigi niajn bonajn rudristojn, sed nun multaj en foraj teroj vintrumas. Panov foriris al Grumanto, Semisadov — bona rudristo, lerta — kiel brigadestro foriris al la norvegoj; Rjabov Ivano filo de Sabateo — de la Nikolo-Korela monaĥejo — ĉasadis rosmaron sur Matko, tie li, verŝajne, ankaŭ ĝis nun vintrumas. Timofejev Antipo same ie enkaptiĝis. Ili estas multaj ĉe ni — ni trovos, kun kiu konversacii pri la mara metio. Kaj morgaŭ alveturos mia propra frato — Ivano Kononoviĉ, li ĉe ni en Pomorio estas la unua barka majstro... Kun li venos Koĉnev — homo de rara saĝo, de la praavoj tuta ilia familio konstruadas barkojn... </text:p>
      <text:p text:style-name="P20">Nokte Ievlev, Voronin kaj Aleksio Kononoviĉ, vestiĝinte pli varme, eliris sur la peronon rigardi nordlumon. Silvestro Petroviĉ aĥis, ne kredis al la propraj okuloj, laŭte demandis: </text:p>
      <text:p text:style-name="P20">— Ja kio estas ĝi? Jakimo, ĉu vi vidas? </text:p>
      <text:p text:style-name="P20">En la nigra ĉielo malrapide moviĝadis, interpuŝiĝante, brulantaj bluverdaj fostoj, faladis, ree leviĝadis, prilumante per sia stranga malvarma fajro kovritajn de briletanta neĝo tegmentojn de onegaj domoj, la vojon, la senmovan, rigidiĝintan spacon de la golfo... </text:p>
      <text:p text:style-name="P20">— Sur Matko ja ili pli timige ludas! — diris la maljunulo. — Ĉi tie la lumoj ja estas kvietaj, sed sur Matko, en granda malvarmo, tiaj lumoj vivas — eĉ netimiĝema ulo sin krucosignos. Ili iras, kaj kun krakado, kvazaŭ tondro bruas. </text:p>
      <text:p text:style-name="P20">La fostoj estingiĝis, nova spektaĵo aperis antaŭ Ievlev kaj Voronin. El densiĝinta obskuro komencis kvazaŭ elŝiriĝi sparkoj, poste ili ekbrulis per seninterrompa fajro, disŝutante <text:soft-page-break/>etajn, rapidajn, flugantajn kiel fulmoj malgrandajn fajrojn. Jam estis brulanta duono de la ĉielo, — ŝajnis, tie devis stari senĉesa potenca tondrado, kaj estis mirinde, ke la noktan frostan silenton nenio rompas. </text:p>
      <text:p text:style-name="P20">— Al forĝejo similas! — diris Ievlev. — Kvazaŭ forĝoforno tie estas sur la rando de la tero... </text:p>
      <text:p text:style-name="P20">Frostiĝinte, ili revenis en la domon kaj ankoraŭ longe paroladis pri la lumoj. </text:p>
      <text:p text:style-name="P20">— Se al niaj ŝipistoj rakonti — ili ne kredos! — suspiris Jakimo, malvestiĝante. </text:p>
      <text:p text:style-name="P20">— Ili multon ne kredos! — flustre ripetis Ievlev. — Multon... </text:p>
      <text:p text:style-name="P20">En la mateno, tuj post la sunleviĝo, ili ekiris al la Onega golfo — rigardi al pomoraj barkoj, ŝalupoj, boatoj. Ne kredante al siaj okuloj, Silvestro Petroviĉ mezuris longon de barko — naŭdek futoj, — ŝipo! Starante supre, sur la ferdeko, Ievlev kriis suben al Voronin: </text:p>
      <text:p text:style-name="P20">— Jakimo, ĉi barko pli grandas ol tiu, kiun havis Kristoforo Kolumbo... </text:p>
      <text:p text:style-name="P20">La ŝipoj estis levitaj sur skafaldojn el traboj, staris alte. Korelin koncize, avare, sed kun fiero rakontis, kiu ŝipo kiam estis konstruita, kioman akvon iras, tio estas kiom da jaroj navigas, kie ĝi estis, kio al ĝi okazis en navigadoj. En frosto, sub helaj radioj de la vintra nevarmiganta suno, staris gaja odoro de peĉo, kaj gaje estis rememori la perejaslavlajn <text:soft-page-break/>turmentojn, Timmerman-on, la ŝipkonstruejon, kiun tie oni neniel povis finkonstrui... </text:p>
      <text:p text:style-name="P20">Dum ili rigardis al la ŝipoj, sur la bordo kunvenis vera amaso da pomoroj, tiuj iradis malantaŭe, subridadis en la densajn prujnokovritajn barbojn, ĵetadis ruzajn rigardojn al la gastoj. Poste ĉiuj amasiĝis apud la barko de Korelin, premante unu al la alia, komencis rakonti pri si, pri siaj okazoj, pri vintrumadoj, pri vojaĝoj, kiel ili iradis al malproksimaj landoj, al fremduloj, kiel ili estis ĉe la norvegoj, kiel ĉasadis, kiel fiŝkaptadis... </text:p>
      <text:p text:style-name="P20">Ievlev, malvarmiĝinte en frosto, ordonis al Aleksio Kononoviĉ tuj kunvenigi rudristojn al si por konversacio, kaj mem sendis por vino bofilinon de Korelin — Helenjon, etendis al ŝi ĉervoncon por elspezoj. Helenjo movis la zibelecan brovon, subridis per la ruĝaj lipoj, la oran moneron ne tuŝis, diris kun ofenda neglekto: </text:p>
      <text:p text:style-name="P20">— Nia domo ja estas ne gastejo, ne drinkejo. Ni respektos gastojn ankaŭ sen via monero. </text:p>
      <text:p text:style-name="P20">— Tro fieras vi! — miris Silvestro Petroviĉ. </text:p>
      <text:p text:style-name="P20">— Tia naskiĝis... </text:p>
      <text:p text:style-name="P20">— Ino devus esti pli humila, — konsilis Voronin. </text:p>
      <text:p text:style-name="P20">— Inojn oni melkas por lakto, — brilinte per la okuloj, diris Helenjo. — Kaj mi estas fiŝista edzino, mastro por mi mem. </text:p>
      <text:p text:style-name="P20">— Por vi la edzo estas mastro! — edife prononcis Jakimo Voronin. </text:p>
      <text:p text:style-name="P20">— Ni iru printempe en la maron, bravulo, — diris Helenjo, — tie vi vidos, kiu por kiu estas mastro... </text:p>
      <text:p text:style-name="P20"><text:soft-page-break/>Kaj ŝi foriris fari paston por pirogoj. Aleksio Kononoviĉ moke ridetis, silentis. </text:p>
      <text:p text:style-name="P20">— Kial ŝi pri maro diris? — nekomprene demandis Voronin. </text:p>
      <text:p text:style-name="P20">— Ja tial, ke ŝi rudristas nun, barkojn kondukas en forajn vojaĝojn. </text:p>
      <text:p text:style-name="P20">— Ŝi? </text:p>
      <text:p text:style-name="P20">— Ŝi, Helenjo. Ŝi estras virojn, ili timas ŝin, kiel Dion. Severa virino... </text:p>
      <text:p text:style-name="P20">Voronin grakis, balancis la kapon malkrede: tielaĵon ankoraŭ nek li, nek Ievlev vidis. </text:p>
      <text:p text:style-name="P20">Vespere en la ĉefĉambro ĉe Aleksio Kononoviĉ kunvenis ĉirkaŭ tridek laboruloj de la mara metio, kun ili estis virinoj, sciantaj la maron. Ĉe la tablo sidis ankaŭ la barkaj majstroj Ivano Kononoviĉ kaj Koĉnev. </text:p>
      <text:p text:style-name="P20">Vaporis pirogoj kun platfiŝo, kun salmo, kun viando. Rondiris sur la manoj argila kruĉo kun vodko de duobla distilo. Interrompante unu la alian, neofende mokante siajn malsukcesojn, rudristoj, fiŝistoj, remistoj, logaĵistoj rakontadis, kien ili vojaĝis, kion vidis, kiel vintrumis, funebre rememoradis, kiel ili sepultis siajn amikojn en glaciiĝinta grundo, kiel la maro rompadis barkojn kaj kiel foriradis homoj el mara embaraso. Voronin kaj Ievlev sidis senmove, larĝe malferminte la okulojn, kredante kaj ne kredante. Jakimo ridegadis pro ridindaj rakontoj, teruriĝadis pro la timigaj; puŝante la flankon de Silvestro Petroviĉ, flustradis: </text:p>
      <text:p text:style-name="P20"><text:soft-page-break/>— Ja, Dio sankta, jen ĝi, ŝipa floto. Kaj kion ni faras tie, en Perejaslavlo? Boaton kaj ŝalupon? El ĉi tie necesas homojn konduki, ili scias, kun ili ni ĉion faros kiel necesas! Ne sufiĉas solaj ŝipaj majstroj! Ŝipon ni konstruos, sed kiu sur ĝi navigos? Ĉu vi, mi kaj Prjaniŝnikov? Ne multe ni kun ili navigos! </text:p>
      <text:p text:style-name="P20">Helenjo, ĉitinte al la viroj, por ke tiuj bruu malpli, per malalta forta voĉo komencis kanton: </text:p>
      <text:p text:style-name="P9">Saluton, patro nia, ho Grumanto.<text:line-break/>Longe iris ni al vi sur barkoj... </text:p>
      <text:p text:style-name="P20">Dum la kantado la barka majstro Koĉnev kliniĝis al Ievlev, demandis, por kio necesas ŝipistoj en Moskvo. Ivano Kononoviĉ subridis: </text:p>
      <text:p text:style-name="P20">— Por peli boateton sur Jaŭzo sub velo... </text:p>
      <text:p text:style-name="P20">Silvestro Petroviĉ ĵetis malafablan rigardon al Ivano Kononoviĉ, nehaste rakontis al Koĉnev, ke en Perejaslavlo-Zalesskij oni intencas konstrui amuzan floton. Koĉnev demandis: </text:p>
      <text:p text:style-name="P20">— Do por amuzi kiun? Ĉu infanojn etajn? </text:p>
      <text:p text:style-name="P20">Ievlev diris severe: </text:p>
      <text:p text:style-name="P20">— Por la Siro estas destinita la floto — por Petro Aleksejeviĉ. </text:p>
      <text:p text:style-name="P20">— Kaj fremduloj kleraj — ili ne povas, ĉu? — demandis Korelin. </text:p>
      <text:p text:style-name="P20">Ievlev ne respondis, forturniĝis, kuntirinte la brovojn. </text:p>
      <text:p text:style-name="P20"><text:soft-page-break/>Kiam la gastoj disiris, Silvestro Petroviĉ diris al Aleksio Kononoviĉ, ke li intencas preni el Onego kun si al Moskvo ĉirkaŭ centon da laboruloj de la mara metio. La rudristo silente movis al Ievlev mirigitan rigardon. Timoteo Koĉnev kun moko en la voĉo demandis: </text:p>
      <text:p text:style-name="P20">— Kiel do? Ĉu laŭ deziro aŭ devige? </text:p>
      <text:p text:style-name="P20">Jakimo Voronin frapis per la pugno al la tabloplato, kriis: </text:p>
      <text:p text:style-name="P20">— Ni estas caraj proksimaj tablestroj... </text:p>
      <text:p text:style-name="P20">— Vi, knabo, la gorĝon ne ŝiru! — severe interrompis Ivano Kononoviĉ. — Vi nin ne timigos. Diru klare, por kio vi bezonas homojn, ĉu por longe, de kiu iros cara salajro, ni ĉi tie estas homoj liberaj, super ni ne estas bojaroj kaj princoj... </text:p>
      <text:p text:style-name="P20">Liaj okuloj malamike brilis malantaŭ la okulvitroj, en la voĉo aŭdiĝis retenata kolero. Ievlev tiris la manikon de Jakimo, komencis paroli mem. Li parolis ne haste, trankvile, oni aŭskultis lin atente. La vizaĝo de Aleksio Kononoviĉ iĝis malpli severa, majstro Koĉnev kapjesadis, Korelin subite demandis: </text:p>
      <text:p text:style-name="P20">— Sed por kio vi, se vi estas ŝipistoj, navigos sur lago? Ĉe ni ĉi tie estas maro, ĉi tie ankaŭ kuraĝaj homoj por floto troviĝos, veraj maristoj. Kaj en lago estas kiel en flako... </text:p>
      <text:p text:style-name="P20">La okuloj de Ievlev brileris, li diris gaje: </text:p>
      <text:p text:style-name="P20">— Tio estas penso bona! Sed komence necesas homoj por nia lago, sen ili kun fremdlandanoj ne eblas konstrui ŝipojn... </text:p>
      <text:p text:style-name="P20">Koĉnev demandis: </text:p>
      <text:p text:style-name="P20"><text:soft-page-break/>— Sed ĉu vi ne jugos nin, sinjoro, por ĉiam? Se iu trafos en malliberon, kiel li liberiĝu? Kaj se ĉi tie estas edzino kun infanoj? Diru rekte, sincere. </text:p>
      <text:p text:style-name="P20">Silvestro Petroviĉ pensis, respondis post paŭzo: </text:p>
      <text:p text:style-name="P20">— Ne estos jugo, mi ĵuras per Dio pri tio. La ŝipojn sur la lagon ni mallevos, kaj tiuj, kiuj deziros reen — iros libere. </text:p>
      <text:p text:style-name="P20">— Ĉu vere? — demandis Korelin. </text:p>
      <text:p text:style-name="P20">— Vere. </text:p>
      <text:p text:style-name="P20">— Bone, ni pensos, diskutos inter ni! — diris Koĉnev. — Eble, troviĝos dezirantoj... </text:p>
      <text:p text:style-name="P20">Da dezirantoj troviĝis ne multe — inklude Timoteon Koĉnev-on naŭ homoj. Jakimo Voronin diris al Ievlev, ke necesas preni sen deziro, Silvestro Petroviĉ ne konsentis. En la tago de forveturo al Moskvo el naŭ restis kvar. Koĉnev, en ŝafa peltmantelo, en varma ĉapo, en pugnogantoj, staris sur la perono kaj subridis pri kolero de Voronin: </text:p>
      <text:p text:style-name="P20">— Kiu tion deziras, sinjoro? Ĉi tie ja estas pli libere. Unu afero estas ŝipoj sur lago, sed alia afero estas sklava jugo. Eĉ mi mem dubas — ĉu mi ne eraris? Kaj la aliaj, kiuj kun ni veturas al Moskvo, — veturas ne pro ĝojo. De Eŭtimio Treskin la velboato en la pasinta jaro disrompiĝis ĝis splitoj, li ne havas sur kio iri en la maron, kaj dungiĝi al riĉulo li ne deziras. Nikoĉjo kaj Serĉjo — eĉ pli malbone: la edzinoj dronis en la maro, al ili estas triste ĉi tie... </text:p>
      <text:p text:style-name="P20">Silvestro Petroviĉ eksidis en la sledon, Voronin kovris ilin ambaŭ per ursofela kovrilo. La koĉero movis la kondukŝnurojn, <text:soft-page-break/>pikantaj neĝeroj ekdancis en la aero. Dua sledo ekiris poste. Ĝis Jaroslavlo ili veturis rapide, en Jaroslavlo fuĝis Serĉjo kaj Nikoĉjo. Koĉnev trankvile klarigis: </text:p>
      <text:p text:style-name="P20">— Ili sufiĉe vidis dum la vojo la vivon-estadon, kiel la popolo en mallibero turmentiĝas. Aŭdis en stacioj kaj de koĉeroj... </text:p>
      <text:p text:style-name="P20">Voronin, pugniginte la manojn, ĵetiĝis al Koĉnev; tiu diris abrupte: </text:p>
      <text:p text:style-name="P20">— Ne bruu al mi, sinjoro! Miaj avoj devenis de novgorodaj riverpiratoj, ne estis timemaj, kaj bruon neniam ŝatis. Mi ne konsideros, ke vi estas cara proksima tablestro, — disbatos vin tiel, ke eĉ splitojn oni ne trovos! </text:p>
      <text:p text:style-name="P20">Jakimo ĵetiĝis duafoje, Koĉnev per unu movo eltiris el la sino tranĉilon. </text:p>
      <text:p text:style-name="P20">— Mi vin tranĉos, sinjoro, gardu vin, krucosignos mi vin per tranĉilo! </text:p>
      <text:p text:style-name="P20">Ievlev perforte sidigis Jakimon en la sledon, tiu, grincante per la dentoj, estis insultanta: </text:p>
      <text:p text:style-name="P20">— Sklavo, ido de Herodo, kontraŭ mi, Voronin, levis la manon. Lasu min... </text:p>
      <text:p text:style-name="P20">Kaj penadis ĵetiĝi el la sledo. </text:p>
      <text:p text:style-name="P20">Al la lago ili alveturis en malfrua nokto. La unua vekiĝis Lukov, bruligis fajron, post li leviĝis Apraksin, Timmerman, la pro ĉio timiĝantaj holandaj maljunuloj. Ekstaris eĉ la pigra Prjaniŝnikov. Nur sola Baĉjo Rĵevskij restis kuŝi sub pelto, <text:soft-page-break/>rigardis de sur la forno per nepalpebrumanta rigardo, metadis la blondan hartufon sur la orelon... </text:p>
      <text:p text:style-name="P20">Silvestro Petroviĉ diris al ĉiuj: </text:p>
      <text:p text:style-name="P20">— Mi petas, sinjoroj ŝipistoj, amu kaj estimu. Barka majstro Koĉnev, Timoteo Jegoroviĉ, kun li laborulo de la mara metio Treskin Eŭtimio. Pri la aferoj ni morgaŭ parolos, kaj nun verŝu al ni, Teodoro Matejeviĉ, po kruĉeto pro la laco, kaj ni kuŝiĝos dormi... </text:p>
      <text:h text:style-name="P5" text:outline-level="3"><text:bookmark-start text:name="__RefHeading___Toc12418_788856325"/>6. Printempe kaj somere<text:bookmark-end text:name="__RefHeading___Toc12418_788856325"/></text:h>
      <text:p text:style-name="P20">Matene Teodoro Matejeviĉ diris al Ievlev flustre: </text:p>
      <text:p text:style-name="P20">— Gardu vin, amiko, de Baĉjo Rĵevskij. Se iu vorto senintence elflugas — li ĉion notas... </text:p>
      <text:p text:style-name="P20">— Kia tia vorto? — ne komprenis Ievlev. </text:p>
      <text:p text:style-name="P20">Apraksin pigre subridis: </text:p>
      <text:p text:style-name="P20">— Ĉiel okazas. En kolero oni kion ajn povas diri: antaŭ nelonge mi en la konstruejo enpikis spliteton en mian manon, insultis sakre niajn ordojn, sakris ankaŭ pri Petro Aleksejeviĉ, ke indus ankaŭ al li nian malfeliĉon gustumi. En Moskvo li tiujn miajn vortojn al mi ripetis... </text:p>
      <text:p text:style-name="P20">— Sed kiu ripetis ja? </text:p>
      <text:p text:style-name="P20">— Siro rotestro. Denunci ja estas pli simple, ol labori. Nur iradu kaj notu, kuŝante sur forno, kaj aŭskultu... Kaj ankaŭ pri vi: vi insultis, ke bonajn najlojn oni ne sendas, ke la princo-gardanto kion deziras, tion faras. Ĉu estis tio? </text:p>
      <text:p text:style-name="P20"><text:soft-page-break/>— Nu, estis... </text:p>
      <text:p text:style-name="P20">— La rotestro min pro tiuj vortoj riproĉis... </text:p>
      <text:p text:style-name="P20">Ievlev kraĉis. </text:p>
      <text:p text:style-name="P20">— Kraĉado ne helpos, necesas silenti! — diris Apraksin. </text:p>
      <text:p text:style-name="P20">Abunde matenmanĝinte, Timoteo en akompano de Lukov, Ievlev, Apraksin, Timmerman, la holandaj maljunuloj kaj Rĵevskij kun mornaspekta Voronin iris rigardi, kio estis konstruita sur la lago. Al la baterio, kies kanonoj staris sur la kabo Gremjaĉij, li ne ĵetis rigardon, al la palaco kaj la preĝejo same. La varfon li aprobis, sed ne tre... </text:p>
      <text:p text:style-name="P20">Dum la tempo, kiam Ievlev kun Voronin veturis al la Nordo, la holandanoj sukcesis komenci la ŝipon. Timoteo ĉirkaŭiris ĝin, apogis per la pugno sian flankon, longe esplorrigardis, poste per sia obtuza voĉo ordonis rompi. </text:p>
      <text:p text:style-name="P20">— Kion rompi? — ne komprenis Apraksin. </text:p>
      <text:p text:style-name="P20">— Ja tion, kion vi konstruis. Ĉu tiaj ŝipoj ekzistas? Nek harmonio estas, nek akordo... </text:p>
      <text:p text:style-name="P20">Timmerman ofendiĝis, svingis al Koĉnev la manojn en lanugaj pugnogantoj. Tiu suspiris, prenis rompostangon, batis. La katenitoj kun ululado komencis disrompi la holandan ŝipon. </text:p>
      <text:p text:style-name="P20">Tage Koĉnev sidis kaŭre en la domo, faradis per kreto sur ligna ŝildo desegnaĵon por estonta ŝipo, flustrante per la lipoj, kalkuladis ampleksojn, forviŝadis, skribadis denove. Apraksin kaj Ievlev ne deiradis eĉ por minuto, penadis kompreni, kion li faras. Timmerman ĉe la forno snufadis per la pipo, la holandaj maljunuloj komence interridadis, poste aliris pli proksime, <text:soft-page-break/>same ekkaŭris — por rigardi. Koĉnev desegnadis, la maljunuloj nelaŭte klarigadis al Apraksin kaj Silvestro Petroviĉ nomojn de partoj de la estonta ŝipo: </text:p>
      <text:p text:style-name="P20">— Kilo. Kaj tio ĉi — posta steveno, aŭ poba trabo. Ĝi estos pli proksima al la akvo, kaj tie estas antaŭsteveno — prua trabo... </text:p>
      <text:p text:style-name="P20">Timmerman batpurigis la pipon, ekdisputis kun Koĉnev, ke tiu malĝuste faras. Koĉnev dufoje respondis bruske, poste eksilentis. </text:p>
      <text:p text:style-name="P20">Post du semajnoj sur nova skafaldo estis ekkonstruita la kilo de la estonta ŝipo «Marso». Estis videble, ke por la afero troviĝis ĝusta kapo. Ŝipaj membroj estis eltondataj laŭ ŝablonoj, la laboroj iris rapide, kun rezulto. Franco Teodoroviĉ Timmerman vigliĝis, longe konversaciadis kun Koĉnev, dum konstruado estis respekta kun li. Laboradis kaj la katenitoj, kaj vologdanoj, kaj rjazananoj, kaj Jaroslavlaj ĉarpentistoj, laboris ankaŭ la caraj ŝipistoj. Apraksin, Ievlev, Lukov, Voronin frostigis sub vento la vizaĝojn, ŝmiradis la vangojn per ansera graso, de mateno ĝis vespero ne forlasadis ĉarpentistan hakilon, vertikalilon, martelon. Dum longaj vesperoj, kiam trans la muroj hurladis neĝvento, Apraksin kaj Silvestro Petroviĉ eksciadis, kio estas matematika deklinacio kaj kiel ĝin trovi, kiel mezuri skalon, kiu estis Niccolo Tartaglia kaj kio estas «viva forto». Turmentiĝante, ili penegis lerni Latinon. Maljuna Timmerman kun grava mieno, frapetante per la manrando la tablon, nehaste rerakontadis tion nemultan, kion li estis komprenanta en Koperniko; konfuziĝante mem, rigardante en la libron, li rakontadis pri la linio de intersekco de la ekvatoro <text:soft-page-break/>kun la ekliptiko, pri globformeco de la tero, pri sfera astronomio. Rerakontadis li ankaŭ Kepleron kun granda peno, mem ektimante tion, kion li estis diranta. La misteroj de la universo estis ekkonataj de la estontaj maristoj en la sufoka kabano sub muĝado de frostaj lagaj ventoj, ĉe lumo de sebaj kandeloj. Pro novaj, nekompreneblaj vortoj, pro nekutimaj nocioj, pro kosmaj konceptoj iam venadis teruro, la vortoj enmemoriĝadis malfacile: elipso, vektoro, radiuso... kuboj de grandaj duonaksoj de la orbitoj... kvadratoj de tempoj... </text:p>
      <text:p text:style-name="P20">En malfrua vespero Franco Teodoroviĉ tradukis epitafon, skribitan de Keplero por si mem: «Antaŭe mi mezuradis la ĉielon, nun mi mezuras la obskuron subteran; mia racio estis donaco de la ĉielo...» </text:p>
      <text:p text:style-name="P20">Prjaniŝnikov sur la forno malkontentis: </text:p>
      <text:p text:style-name="P20">— Jen kiel... ni sidos ĉi tie ĝis subtera obskuro... </text:p>
      <text:p text:style-name="P20">Teodoro Matejeviĉ penseme frotis per la polmo sian mentonon kun kaveto, ĵetis rigardon al la forno, prononcis malgaje: </text:p>
      <text:p text:style-name="P20">— Antaŭ la subtera obskuro necesas ankoraŭ fari multajn aferojn... </text:p>
      <text:p text:style-name="P20">Foje al li alsidiĝis Koĉnev, komencis kune kun li analizi matematikan formulon. Evidentiĝis, ke, aŭskultante longe Timmerman-on el sia angulo, li memorfiksadis kaj komprenadis ĉion, kion instruis Franco Teodoroviĉ, kaj nun firme decidis lerni kune kun la ŝipistoj. Li havis tiom da demandoj, ke Timmerman eĉ kaptadis sian kapon, sed la <text:soft-page-break/>ŝipistoj postuladis respondon, kaj Timmerman devis respondi, se ne hodiaŭ — do morgaŭ, se ne morgaŭ — do post tago. </text:p>
      <text:p text:style-name="P20">— Tiele! — diradis Teodoro Matejeviĉ. — Ni, oĉjo, kontraŭ nia mono el vi ĉion elskuos: kaj tion, kion vi memoras, kaj tion, kion vi forgesis. Ni bezonas scii! </text:p>
      <text:p text:style-name="P20">Kaj estis nekompreneble, ĉu li ŝercas aŭ parolas serioze. </text:p>
      <text:p text:style-name="P20">Foje, sidante kun grifelo ĉe la tablo, Apraksin turnis sin al Voronin kaj demandis: </text:p>
      <text:p text:style-name="P20">— Kaj kial vi, Jakimo, dormas tiom multe? Ĉu vi estas la plej saĝa? Aŭ honto vin ne ronĝas, ke Timoteo Koĉnev pli ol ni, caraj ŝipistoj, scias la ŝipan metion? </text:p>
      <text:p text:style-name="P20">Jakimo raŭke respondis: </text:p>
      <text:p text:style-name="P20">— Al mi, nobelo, sklavo ne estas ekzemplo! Li per tio nutriĝas, kion li scias, kaj min la hereda bieno satigas... Kaj kial mi kun li ĉe la sama tablo sidu? </text:p>
      <text:p text:style-name="P20">Koĉnev prenis sian ĉapon, dense fermis la pordon post si. </text:p>
      <text:p text:style-name="P20">— Je-es... Timoteo... — nedifinite prononcis Rĵevskij. </text:p>
      <text:p text:style-name="P20">Ĉiuj longe silentis, poste Ievlev severe ekparolis: </text:p>
      <text:p text:style-name="P20">— Stulta vi estas, Jakimo! Kaj por kio ni ĉi tie lokojn distingu, se inter ni estas kaj tiaj kaj ĉi tiaj, kaj malriĉuloj, kaj ĉevalistoj, kaj ĉasfalkistoj, kaj aliaj diversaj... </text:p>
      <text:p text:style-name="P20">— Kaj ĉu al vi, Silvestro Petroviĉ, tiuj ĉevalistoj kaj ĉasfalkistoj ne plaĉas? — interesiĝis per glata voĉo Baĉjo Rĵevskij. </text:p>
      <text:p text:style-name="P20"><text:soft-page-break/>Apraksin palpebrumis al Ievlev, tiu demandis responde: </text:p>
      <text:p text:style-name="P20">— Kial do ne plaĉas? </text:p>
      <text:p text:style-name="P20">Kaj li forturniĝis, por ne vidi la blondan helokulan Baĉjeton Rĵevskij-on... </text:p>
      <text:p text:style-name="P20">Ekde tiu tago Koĉnev ne prenadis grifelon en la manojn kaj nenion demandadis de Timmerman. Dufoje Ievlev vokis la barkan majstron eksidi al la kverka tablo, sur kiu Franco Teodoroviĉ estis dismetanta siajn librojn kaj sciencajn foliojn, kaj dufoje Timoteo morne rifuzis. </text:p>
      <text:p text:style-name="P20">Kiam venis somero, Ievlev kaj Apraksin ofte sidadis sur la bordo de la lago kune kun Koĉnev, demandadis lin pri ĉio, kion li sciis pri maro, li sen hasto respondadis. Ĉi tie, sur la ĉeborda laga sablo, per lignero la barka majstro desegnadis ŝipskeleton, detale instruadis la perejaslavlajn ŝipistojn pri sia metio. </text:p>
      <text:p text:style-name="P20">En junio al la lago alveturis Petro Aleksejeviĉ kun Romodanovskij, Lefort, Gordon, kun fremdlanda ŝipestro kaj negocisto Jan Urquhart. La caro pliaĝiĝis, sed liaj moviĝoj estis same impetaj, angulecaj, kien en la antaŭa somero, la voĉo ofte rompiĝadis, la truoj de la mallonga nazo pufiĝadis. Iri li kvazaŭ ne scipovis, li kuradis, svingante la longajn brakojn. Ekvidinte la pretan por surakvigo ŝipon, li kisis Timmerman-on, kiu ĉiam scipovis esti ĉe la mano en bona minuto. Apraksin komencis rakonti pri Koĉnev; Petro kapjesis, ne aŭskultante, ordonis al Franco Teodoroviĉ mallevi la ŝipon sur la akvon. Timoteo Koĉnev staris malproksime, rigardis, kiel la konstruitan de li «Marson» je la prua parto oni alligas per ŝnurego al fostoj, kiel oni elbatas el sub la kilo lignoblokojn kaj forigas nenecesajn <text:soft-page-break/>apogilojn. La holanda maljunulo Brandt kun riverenco donis al Timmerman hakilon kun longa tenilo. Ievlev, kolere ekrigardinte en la okulojn de Franco Teodoroviĉ, interkaptis la hakilon kaj vokis Koĉnev-on. Koĉnev sen hasto aliris, sed Franco Lefort kriis, ke surakvigi la ŝipon devas la granda ŝipestro, kaj Petro Aleksejeviĉ aliris al la ŝnurego, kiun necesis dishaki. </text:p>
      <text:p text:style-name="P20">— Vi komandu, — ordonis Ievlev al Koĉnev. </text:p>
      <text:p text:style-name="P20">Koĉnev per laŭta gaja voĉo kriis al kampuloj, starintaj prete: </text:p>
      <text:p text:style-name="P20">— Apogilojn for! </text:p>
      <text:p text:style-name="P20">La kampuloj batis per lignaj martelegoj, lastaj apogiloj elsaltis el sub la ŝipkorpo, la ŝipo per tuta sia pezo kuŝiĝis sur la glitilojn, la ŝnurego streĉiĝis kiel kordo, Franco Lefort kun botelo da malvazio aliris la ŝipon per dancantaj paŝoj, frakasis la botelon je la antaŭkilo, diris kun riverenco: </text:p>
      <text:p text:style-name="P20">— Nomo via, ŝipo, estos «Marso», navigu feliĉe dum multaj gloraj jaroj... </text:p>
      <text:p text:style-name="P20">Koĉnev svingis la manon, kriis al la caro: </text:p>
      <text:p text:style-name="P20">— Haku la ŝnuregon! </text:p>
      <text:p text:style-name="P20">Petro Aleksejeviĉ batis svinge fojon, duan, trian, la ŝnurego kun krako krevis, «Marso» malrapide ekrampis sur la glitiloj en la akvon, pelante antaŭ si altan ŝaŭmon. Petro, pala pro emocio, ankoraŭfoje kisis Timmerman-on, brakumis Lefort-on, Apraksin-on, Ievlev-on. Sur la ferdeko de «Marso» jam estis saltanta Jakimo Voronin, kriante feliĉe: </text:p>
      <text:p text:style-name="P20">— Flosas! Je Dio, ĝi flosas! Ŝipo! </text:p>
      <text:p text:style-name="P20"><text:soft-page-break/>Baldaŭ al la lago venis trajno de carino Natalia. Petro renkontis ŝin kun timida tenero — tiel nekaraktera por tuta lia aspekto. Sed tuj, kvazaŭ forgesinte, li ekkuris sur «Marson» por rigi ĝin, kaj ordonis al Ievlev esti konstante ĉe la patrino. </text:p>
      <text:p text:style-name="P20">Silvestro Petroviĉ aliris, riverencis. Natalia Kirilovna rigardis al li silente, severe. Malantaŭ ŝia dorso estis interflustrantaj kortegaj superaj bojarinoj, malaprobante la neptunajn amuzojn, timis malvarmumon sur la lago, humidecon pro la akvo, estontan pluvon. La carino subridis per anguleto de la fortikaj, ankoraŭ junaj lipoj, diris al Ievlev tiel, ke la bojarinoj ne aŭdu: </text:p>
      <text:p text:style-name="P20">— Hu, ratinoj tedaj! Kial ili iradas post mi, kial trudiĝas? Pro ili ankaŭ Peĉjo min ne ŝatas... </text:p>
      <text:p text:style-name="P20">Ŝi ekridis al Silvestro Petroviĉ mallaŭte, kiel al malfremdulo, kaj komencis demandi, kiel fari, ke Petro Aleksejeviĉ promenveturigu ŝin en la ŝipo sur la lago. Ievlev malrapidis respondi, ŝi atendis, kaj kvieta rideto plu tremis en la anguleto de ŝiaj lipoj, kaj la malhelaj, kvazaŭ kun oro, okuloj rigardis al la ŝipo — serĉis Petron. </text:p>
      <text:p text:style-name="P20">Vespere Ievlev diris al Apraksin: </text:p>
      <text:p text:style-name="P20">— Kiom simpla en traktado estas carino Natalia Kirilovna kaj kiom ŝi ne similas al niaj orgojlaj bojarinoj... </text:p>
      <text:p text:style-name="P20">Teodoro Matejeviĉ subridis: </text:p>
      <text:p text:style-name="P20">— Ke ŝi estas simpla — tio estas vero. En Smolensko ŝi en bastoŝuoj iradis, kiam Nariŝkin servis kiel kapitano<text:bookmark text:name="xnoto-1-01-6-1"/><text:note text:id="ftn37" text:note-class="footnote"><text:note-citation>37</text:note-citation><text:note-body><text:p text:style-name="P2">Carino Natalia Kirilovna estis filino de etnobelo Kirilo Nariŝkin.</text:p></text:note-body></text:note>. </text:p>
      <text:p text:style-name="P20"><text:soft-page-break/>En tiu ĉi nokto estis drinkite: je la ŝipistoj, je princo Teodoro Jurijeviĉ Romodanovskij, je ferdekestro Silvestro Ievlev, je ekscelenca sinjoro Patriko Gordon, je la cara amiko ĝenevano Franco Lefort, je fremdlanda gasto ŝipestro kaj negocisto Jan Urquhart. </text:p>
      <text:p text:style-name="P20">Ili sidis en la nova palaco ĉe la nova varfo. Vento de la lago movetadis la malhelajn harojn de Petro Aleksejeviĉ, levadis buntan tablotukon, buklojn de la peruko de Urquhart... Gardante sin de trablovo, surĵetinte sur la grasajn ŝultrojn broditan sur la brusto kaftanon, ŝipestro Urquhart rakontadis amuzajn historiojn: pri navigadoj en foraj maroj, pri profitoj, kiujn donas al ŝtatoj ŝipoj, pri piratoj, pri kuraĝo de eskortantoj, pri kruelaj maraj ŝtormoj, pri terura reĝo de balenoj... </text:p>
      <text:p text:style-name="P20">— Ne kredu al li, bravuloj! — subite kriis ebria Patriko Gordon. — Li estas mensogul', jes, tiel! Li mem, hundaĉo, vendis sin al piratoj. Li estas malbono, mi scias, vi ĉion ne scias — stultulo! </text:p>
      <text:p text:style-name="P20">Jam mateniĝis, la festeno plu daŭris. Multaj ŝipistoj, elturmentiĝinte, jam dormis ĉi tie sur benkoj. Petro Aleksejeviĉ, sobra, malgaja, iradis sur remparo sur siaj longaj kruroj, dirante al Apraksin: </text:p>
      <text:p text:style-name="P20">— Perejaslavlo, Perejaslavlo, sed kio estas en ĝi bona — en nia lago? Ĉu sonhorloĝo? Nu, ni konstruis ŝipojn, kaj kie ni navigu? Solaj malprofundaĵoj, indan venton ne eblas ĝisatendi, kiom longe ni ĝin atendos? Floto... </text:p>
      <text:p text:style-name="P20">Teodoro Matejeviĉ silentis. </text:p>
      <text:p text:style-name="P20"><text:soft-page-break/>— Eĉ kokino ne dronos, — diris Petro, — eĉ horo ne pasas sen surgrundiĝo. Jen ŝipestro Urquhart rakontas, kiele homoj en maron iradas, sed ni? </text:p>
      <text:p text:style-name="P20">Urquhart, kliniĝinte antaŭen, estis avide aŭskultanta. </text:p>
      <text:p text:style-name="P20">— Necesas, Siro, al la Blanka maro veturi, en Arĥangelskon! — nelaŭte diris Ievlev. — Mi ĉi-vintre Onegon atingis, rigardis al pomoroj, kiajn ili ŝipojn konstruas, tie estas floto... </text:p>
      <text:p text:style-name="P20">Ŝipestro Urquhart ekridis, eksvingis la manojn al Silvestro Petroviĉ. Petro ĵetis maltrankvilan rigardon al la ŝipestro, al Ievlev, kolere grumblis: </text:p>
      <text:p text:style-name="P20">— Ĉu vi kaj mi multe scias la ŝipan metion, por juĝi. Onego! Fiŝistoj, verŝajne, fiŝkaptas, jen la tuta afero... </text:p>
      <text:p text:style-name="P20">Kaj ordonis al ĉiuj iri dormi — por morgaŭ estis fiksitaj manovroj por la perejaslavla floto. Sed subite li postkriis al Apraksin: </text:p>
      <text:p text:style-name="P20">— Haltu, atendu... </text:p>
      <text:p text:style-name="P20">Teodoro Matejeviĉ revenis. </text:p>
      <text:p text:style-name="P20">— Estas sciate de mi, ke kelkajn vi librojn latinajn legas kaj pri ili diskutas. Pri kio estas tiuj libroj? </text:p>
      <text:p text:style-name="P20">Apraksin, paliĝante, rigardante en la okulojn de la caro, respondis: </text:p>
      <text:p text:style-name="P20">— Ĉu vere Baĉjo Rĵevskij tiom mense malriĉas, ke li ne komprenis, kiaj estas tiuj libroj? </text:p>
      <text:p text:style-name="P20">Petro, subite ridetinte, klakis la frunton de Apraksin per la fingroj, demandis ankoraŭ: </text:p>
      <text:p text:style-name="P20"><text:soft-page-break/>— Do, kiaj estas tiuj libroj? </text:p>
      <text:p text:style-name="P20">— De Koperniko kaj Keplero, Siro. </text:p>
      <text:p text:style-name="P20">— Pri kio? </text:p>
      <text:p text:style-name="P20">Teodoro Matejeviĉ rakontis, pri kio. </text:p>
      <text:p text:style-name="P20">— Por kio sekrete? </text:p>
      <text:p text:style-name="P20">— Ni gardas nin de la popoj, Siro. Kaj ankaŭ de iuj aliaj — por ne konfuzi! </text:p>
      <text:p text:style-name="P20">— Nu, iru dormi! — abrupte ordonis Petro. </text:p>
      <text:p text:style-name="P20">Kaj ree komencis paŝadi en la ĉambro. </text:p>
      <text:p text:style-name="P20">Ekde la mateno ĉio ekiris malglate. Baĉjo Rĵevskij, malgraŭ ĉiuj penoj komplezi la rotestron per sia sagaceco, estis dufoje batita, eĉ feroce, kaj iomete pli poste estis degradita al matroso. Jakimo Voronin ricevis nukbaton, Ievlev elaŭskultis insulton, la kuŝemulo Prjaniŝnikov en nekonvena tempo base ekridegis — kaj ricevis piedbaton. Sinjoro Romodanovskij Teodoro Jurijeviĉ, promociita al generalo, ordonis bastonbati Lukov-on pro mokemo en ties rigardo. La fremdlanda ŝipestro Urquhart, ĉirkaŭvolvinte la kapon per ŝalo, por ke ne bruligu la suno, ridetis al tio, kiel oni bastonbatas Lukov-on. Apraksin, blanka kiel papero, kun angoro diris: </text:p>
      <text:p text:style-name="P20">— Prefere morti, ol vidi tion... </text:p>
      <text:p text:style-name="P20">Poste estis aranĝita solena tagmanĝo sur la admirala ŝipo. Al Romodanovskij, por nemalgranda plezuro de la ludsoldatoj, tiel ŝvelis la vango pro denta malsano, ke li ne nur manĝi — eĉ trinki povis nur kun grandegaj suferoj. Post la tagmanĝo la tuta <text:soft-page-break/>perejaslavla floto salutadis al la admirala ŝipo kaj prezentis manovrojn: la flotanoj atakis la Butirkan regimenton, kiu kvazaŭ dormis en la arbaro, kaj la ŝipoj alvenis kaj de sur la bordo frakasis la tutan regimenton. Sed ĉar la butirkanoj ne tre bone komprenis, kio de ili estas postulata, do ili koleriĝis pro venkaj krioj de la flotaj maristoj kaj iun grave kripligis. Plej multe ricevis Teĉjo Prjaniŝnikov, kaj Ievlev-on fortika knabego el butirkanoj dronigadis en la lago, ĝis kiam Silvestron Petroviĉ-on liberigis aliaj flotanoj. Francon Teodoroviĉ-on Timmerman-on, irintan por dormeti en malvarmeto, butirkanoj opiniis gvatanta spiono, kaj en batalo preskaŭ elartikigis lian makzelon, post kio li tiom longe fuĝadis, ke troviĝis nur post tagnokto. Pro malvigleco Jakimĉjo Voronin estis batita de Petro Aleksejeviĉ trian fojon, — jam «nete», kiel esprimis Jakimo mem post la tria draŝo. </text:p>
      <text:p text:style-name="P20">La batalon ŝipestro Urquhart laŭdis kun subrido. La subridon Petro Aleksejeviĉ ne rimarkis kaj ĉiujn favore traktis — kaj la butirkanojn kaj la flotanojn. Dum la tuta nokto en kula zumado oni riparadis la ŝipojn, kripligitajn de la butirkanoj, kaj ekde la mateno, sen matenmanĝo, ree aranĝis velajn kaj kanonajn manovrojn. Kiam vento malfortiĝis, la flotanoj parkerigadis registrojn de ŝipa ekipaĵo, balbutadis nekompreneblajn vortojn: </text:p>
      <text:p text:style-name="P20">— <text:span text:style-name="T6">Steng-zeil</text:span>. </text:p>
      <text:p text:style-name="P20">— <text:span text:style-name="T6">Kruis-bram-ra</text:span>. </text:p>
      <text:p text:style-name="P20">— <text:span text:style-name="T6">Onder-zeil</text:span><text:bookmark text:name="xnoto-1-01-6-2"/><text:note text:id="ftn38" text:note-class="footnote"><text:note-citation>38</text:note-citation><text:note-body><text:p text:style-name="P2">En la nederlanda: topvelo, krucbramjardo, subvelo.</text:p></text:note-body></text:note>. </text:p>
      <text:p text:style-name="P20"><text:soft-page-break/>Ili mallaŭte interridadis. Lukov deziris demandi: ĉu ekzistas rusaj nomoj por ĉiuj ĉi kruisoj kaj onderoj, sed ne kuraĝis. Kiam ili memorfiksis la lecionon, al Apraksin estis ordonite rakonti, kio estas floto, kaj ankaŭ flota admiralo, vicadmiralo, <text:span text:style-name="T6">schout-bij-nacht</text:span><text:bookmark text:name="xnoto-1-01-6-3"/><text:note text:id="ftn39" text:note-class="footnote"><text:note-citation>39</text:note-citation><text:note-body><text:p text:style-name="P2">Malnova nederlanda rango de supera mara oficiro, proksimume egala al subadmiralo (kontradmiralo).</text:p></text:note-body></text:note>, flagŝipo, <text:span text:style-name="T6">schieman</text:span><text:bookmark text:name="xnoto-1-01-6-4"/><text:note text:id="ftn40" text:note-class="footnote"><text:note-citation>40</text:note-citation><text:note-body><text:p text:style-name="P2">Malsupera suboficiro, responsanta pri velaro kaj ŝnuraro (el la nederlanda).</text:p></text:note-body></text:note>, <text:span text:style-name="T6">Zeugmeister</text:span><text:bookmark text:name="xnoto-1-01-6-5"/><text:note text:id="ftn41" text:note-class="footnote"><text:note-citation>41</text:note-citation><text:note-body><text:p text:style-name="P2">Artileriestro (el la germana).</text:p></text:note-body></text:note>. Teodoro Matejeviĉ rakontis, lin anstataŭis Ievlev — paroli, pro kia neceso tenas reĝoj-potenculoj ŝipajn flotojn kaj kia estas destino de flotoj en militoj. Petro Aleksejeviĉ aŭskultis lin avide, kapjesadis, laŭdadis, poste ekdisputis pri la hieraŭa batalo, frapis per la pugno barelon, ekparolis abrupte: </text:p>
      <text:p text:style-name="P20">— Fortresoj, kiuj sur seka vojo troviĝas, ĉiam anticipe pri malamika alveno scii povas, ĉar granda tempo por piedira kaj surĉevala armeo necesas. Sed se fortreso estas ĉe maro, tiam floto devas alveni nesciate, kaj scii pri ĝi en la fortreso oni ne povas, kiel homo ne povas scii pri sia morto. Ni hieraŭ estis batitaj pro tio, ke la kontraŭulo sciis: ni iras. Kaj tio estas malbona... </text:p>
      <text:p text:style-name="P20">Poste ree estis manovroj, kaj nokte ili kalfatris novan ŝipon. </text:p>
      <text:p text:style-name="P20">Petro Aleksejeviĉ kalfatris kun Timoteo Koĉnev kaj senĉese konversaciis kun li. Sed Jan Urquhart flankenigis la ŝipmajstron, enŝoviĝis en la konversacion, iradis apud la caro laŭlonge de la ŝipo, babiladis siajn historiojn. </text:p>
      <text:p text:style-name="P20">Ievlev pasis pretere, skuis la ŝultron: tro proksime estis alŝoviĝanta al Petro Aleksejeviĉ la fremdlanda ŝipestro. </text:p>
      <text:p text:style-name="P20"><text:soft-page-break/>Tiel en sendormaj noktoj ili eltenis ankoraŭ kelkajn tagnoktojn, poste subite falis dormi meze de tago. Ili dormis longe — kaj la ŝipistoj, kaj la butirkanoj, kaj eĉ la Vologdaj kampuloj, kutimiĝintaj al la vivo sur la lago. Estis varmege, sufoke, estis proksimiĝanta fulmotondro, sed neniel povis veni. Kaj la dormo estis peza, kiel ĉiam en sufokeco antaŭ fulmotondro. </text:p>
      <text:p text:style-name="P20">Ili vekiĝadis, trinkadis kvason, kiun estis ordonite elmeti en bareloj; ŝanceliĝante, lacigitaj de sufokeco, vagadis sub arboj, oscedadis kaj denove faladis sur densan herbon, por ankoraŭ forgesiĝi, ĝis vekos la rotestro. </text:p>
      <text:p text:style-name="P20">Sed Petro dormis profunde. </text:p>
      <text:p text:style-name="P20">En sufoka varmega silento, levante polvon, sur arbarkampeton elkuris bruna virĉevalo. Menŝikov deĉevaliĝis, ĉirkaŭrigardis, per piedbato vekis ronkantan kampulon, demandis: </text:p>
      <text:p text:style-name="P20">— Kie estas la caro? </text:p>
      <text:p text:style-name="P20">— Ki-u? </text:p>
      <text:p text:style-name="P20">— La caro, Petro Aleksejeviĉ... </text:p>
      <text:p text:style-name="P20">La kampulo gratis la bruston, turniĝis sur la flankon, ree ekronkis. Aleksandro Daniloviĉ viŝis polvon kaj ŝviton de sur sia vizaĝo, trairis laŭ la bordo, balancis la kapon: «Nu, bravuloj, kiom konstruis, la lago ne rekoneblas!» </text:p>
      <text:p text:style-name="P20">Sur la bordo sidis blankhara knabo, fiŝkaptadis ekdormetante. Aleksandro Daniloviĉ ankaŭ lin demandis — kie estas la caro. </text:p>
      <text:p text:style-name="P20"><text:soft-page-break/>— Ja li dormas — jen tie! — diris la knabo. </text:p>
      <text:p text:style-name="P20">Menŝikov eksidis sur la herbon apud Petro Aleksejeviĉ, skuis ties ŝultron. Tiu dorme ŝmacis per la lipoj, forsvingis lin, kvazaŭ muŝon. Aleksandro Daniloviĉ skuis ankoraŭ foje. </text:p>
      <text:p text:style-name="P20">— Kion? Por kio? </text:p>
      <text:p text:style-name="P20">Li malfermis la okulojn, rekonis, frotis la vizaĝon per la peĉkovritaj polmoj, dolĉe oscedis: </text:p>
      <text:p text:style-name="P20">— Kia dormo, Aleksaĉjo... </text:p>
      <text:p text:style-name="P20">Menŝikov diris kun suspiro: </text:p>
      <text:p text:style-name="P20">— Tempas iri al Moskvo, Petro Aleksejeviĉ. Presburgo pretas al batalo. Enuas la homoj en atendo, elturmentiĝis. </text:p>
      <text:p text:style-name="P20">Petro Aleksejeviĉ, strabante per la malhela okulo, per grandaj glutoj trinkis malvarman kvason el argila kruĉeto. Surmetis la kruĉeton, tiris sin: </text:p>
      <text:p text:style-name="P20">— Bone do, ni ŝanĝu Neptunon al Marsaj amuzoj. </text:p>
      <text:p text:style-name="P20">Kaj leviĝis. </text:p>
      <text:p text:style-name="P20">Tiris dormantan Ievlev-on je la kaftano; ne atendante, kiam tiu vekiĝos tute, diris: </text:p>
      <text:p text:style-name="P20">— Al Moskvo mi veturas, Silvestro. Vi ĉiuj ĉi tie — manovrojn daŭrigu senĉese, kun granda diligenteco. Dormu malmulte, laboru multe. La ŝipon «Jupiteron» sen mi ne surakvigu. </text:p>
      <text:p text:style-name="P20">Li ankoraŭfoje tiris la kaftanon kaj, infanece elstariginte la lipojn, kisis al la vango: </text:p>
      <text:p text:style-name="P20"><text:soft-page-break/>— Adiaŭ! En mia ĉambro, kio estas sur la tablo lasita — kaŝu. </text:p>
      <text:p text:style-name="P20">La suno jam estis subiranta. Preter dormemaj gardantoj Ievlev eniris en la palacon, en la dormoĉambron de Petro Aleksejeviĉ, kunmetis surpergamenajn desegnaĵojn en stakon, inter la desegnaĵoj trovis folieton, malnetan aŭ nefinitan leteron de Petro al Natalia Kirilovna. La okuloj per si mem kaptis skribaĉon: «...kaj mi pretas esti, sed, vere, estas afero — niajn ŝipojn finkonstrui... via fileto, troviĝanta en laboro...» </text:p>
      <text:p text:style-name="P20">Elirante, en krepusko li renkontis Apraksin-on. Tiu kun rideto rakontis pri severa adiaŭo de Petro kun la denuncanto Rĵevskij. Baĉjo falis al la piedoj, plore petegis pri pardono, ke kvazaŭ tro malfacilas la matrosa servo, super liaj fortoj; la rotestro senvorte forturniĝis kaj enseliĝis, kvazaŭ ne aŭdante la lamentojn de la nobelido. </text:p>
      <text:p text:style-name="P20">Silvestro Petroviĉ respondis morne: </text:p>
      <text:p text:style-name="P20">— Li pardonos post ioma tempo. Pardonos, alproksimigos, favoros. Estos Baĉjo en honoro, rememoru mian vorton, Teodoro Matejeviĉ... </text:p>
      <text:p text:style-name="P7"/>
      <text:h text:style-name="P5" text:outline-level="3"><text:bookmark-start text:name="__RefHeading___Toc12420_788856325"/>7. Batalo<text:bookmark-end text:name="__RefHeading___Toc12420_788856325"/></text:h>
      <text:p text:style-name="P20">Al la lago informoj venadis malfrue. Kun prokrasto la ŝipistoj eksciadis pri grandaj amuzaj bataloj apudmoskvaj, pri tio, ke Petro Aleksejeviĉ kondukas regimentojn, mem pafas el kanonoj, ke en Aleksandra fortreso kripliĝis generalo <text:soft-page-break/>Schommer, mortis pro vundoj ludsoldato Zubcov, Sirotin estis brulvundita per pulvo, Luzgin rompis la kruron. </text:p>
      <text:p text:style-name="P20">Apraksin ĉe la lago balancadis la kapon, subridadis: </text:p>
      <text:p text:style-name="P20">— Tio estas bona amuzo. Ankaŭ ni ne maldiligentu. Ni laboras tage kaj nokte, sed tutegale ne sukcesas fari ĝustatempe. Estos ankaŭ ĉe ni granda batalo, necesas hasti... </text:p>
      <text:p text:style-name="P20">El Moskvo al Perejaslavlo-Zalesskij de tempo al tempo venadis ludsoldatoj — basvoĉaj, fortikaj knabegoj kun forte kreskantaj barboj — «por lerni Neptunajn amuzojn», — tiel estis ordonite vorte transdoni al Ievlev de Petro Aleksejeviĉ. </text:p>
      <text:p text:style-name="P20">Kun timeto ili enpaŝadis sur la ŝipajn ferdekojn, krucosignadis, kiam alflugadis vento, longe ne deziris grimpi sur mastojn por fiksi velojn. Jakimĉjo Voronin, bone memorfiksinta, ke en la heredan bienon li nun, kaj ne nur nun, sed ankaŭ poste, ne trafos, koleradis kontraŭ laborevituloj, kuradis nudpieda, kun haŭto, deskvamiĝanta pro sunbruligo, akiris skurĝon por bati. Bojaraj infanoj skribadis al la gepatroj amarajn leterojn, la favorkoraj patrinoj sendadis al Perejaslavlo donacojn por «la kolera <text:span text:style-name="T6">schout-bij-nacht</text:span>» Voronin. Jakimo formanĝadis la donacojn kaj eĉ pli peladis la bojaridojn. </text:p>
      <text:p text:style-name="P20">— Ĉu ne ŝatas vi sur mastojn grimpi? — kun gaja furiozo demandadis li korpulentan junan nobelidon. — Ne plaĉas? Ankaŭ al mi, fraĉjo, ne plaĉis, sed vidu — servo, necesas... Grimpu, ne timu, se vi pereos — ni sepultos honore... </text:p>
      <text:p text:style-name="P20">Lukov amikiĝis kun Koĉnev, komencis diligente lerni la ŝipan metion. Dum la aŭtuno kaj vintro li sukcesis repacigi <text:soft-page-break/>Voronin-on kun la ŝipa majstro. Jakimo, ridante, diris foje al Ievlev: </text:p>
      <text:p text:style-name="P20">— Jen kiaj tempoj venis: ni laboras, kvazaŭ ne estas de nobela deveno. Jen mi, jen Koĉnev — rezulte estas la sama stato. Ambaŭ estas laborantoj... Kaj pri la nobelidoj... ho Dio, iru ili ĉiuj al diablo! Kiam venos la rotestro, mi riverencos al liaj piedoj — li sendu kiel matrosoj pomorojn, sed ne ĉi karnodikulojn... </text:p>
      <text:p text:style-name="P20">Petro alveturis nokte kaj tuj ordonis al la floto prepariĝi al granda amuza batalo. Apraksin estis nomumita estri la ŝipon «Marso», «Neptunon» devis komandi Voronin. Post batalo de la ŝipoj kaj la venkinton kaj la venkiton devis ataki la butiranoj de Gordon kaj preni la ŝipojn de sur malgrandaj barkoj, boatoj kaj eĉ flosoj — per sturmo. Super la sturmaj soldatoj la rotestro ordonis, ke «la komandon prenu sinjoro Ievlev, por ke ili havu avantaĝon super ĉiuj ceteraj militistoj». </text:p>
      <text:p text:style-name="P20">Patriko Gordon invitis Ievlev-on en sian tendaron por konversacio. Ili sidis ĉe bierkruĉoj en pavilono kaj nehaste pripensadis, kiel ataki, en kiu tempo, el kie eliru la malgrandaj sturmaj boatoj. Gordon trempadis en la kruĉon biskoton, diligente maĉadis ĝin per la ankoraŭ firmaj dentoj. En la konversacio li ne ŝercis, estis videble, ke nenion gajan li atendas de la okazontaĵo... </text:p>
      <text:p text:style-name="P20">— Nu, kiel vi fartas ĉi tie, bravulo? — demandis li, kiam ili priparolis la aferojn. </text:p>
      <text:p text:style-name="P20">— Ni laboras iel-tiel. </text:p>
      <text:p text:style-name="P20">— Kion signifas — iel-tiel? </text:p>
      <text:p text:style-name="P20"><text:soft-page-break/>Ievlev klarigis. </text:p>
      <text:p text:style-name="P20">— Jen kion signifas — iel-tiel. Jen tiel. </text:p>
      <text:p text:style-name="P20">— Kaj — Latino? </text:p>
      <text:p text:style-name="P20">Silvestro Petroviĉ plendis, ke Latino estas malfacila. </text:p>
      <text:p text:style-name="P20">— Malfacila — jes, — konsentis Gordon. — Sed por vi necesa, bravulo. Tre necesa. Se vi mem scios — tiam nin oni tute sen... </text:p>
      <text:p text:style-name="P20">Kaj li balancis sian longan kruron, kvazaŭ piedbatante nenecesan homon. Liaj okuloj rigardis severe, la longa, pala vizaĝo estis esprimanta malestimon. </text:p>
      <text:p text:style-name="P20">— Ĉu fremdulojn forpeli? — miris Ievlev. </text:p>
      <text:p text:style-name="P20">— Jes, bravulo. Ŝipestro Urquhart for, mi scias... </text:p>
      <text:p text:style-name="P20">Li enpensiĝis, suĉante la pipon, kun fiero kaj malestimo rigardante super la kapo de Ievlev. Poste li nehaste leviĝis per tuta sia seka, muskola korpo kaj foriris dormi en malvarmeton, sub betulon, trans la pavilonon... </text:p>
      <text:p text:style-name="P20">Petro Aleksejeviĉ estis kvieta, pensema, demandadis multon de Apraksin, ne komandadis mem. Al peto de Voronin doni pomorojn kiel matrosojn li respondis kun subrido: </text:p>
      <text:p text:style-name="P20">— Tiuj, verŝajne, ankaŭ sen vi estas matrosoj, sed tiujn ĉi ŝtipojn kiu instruos? </text:p>
      <text:p text:style-name="P20">Voronin foriris. </text:p>
      <text:p text:style-name="P20"><text:soft-page-break/>Petro de sur la kabo Gremjaĉij rigardadis per lorno al ŝipaj manovroj, fojfoje malpacience mordadis la lipojn, sed ne insultis. Rimarkinte Ievlev-on, li manvokis tiun al si, demandis: </text:p>
      <text:p text:style-name="P20">— Kies folioj al mi estis metitaj en la dormoĉambron? Kaj en la pasinta jaro oni metis kaj nun. Kiu ilin alveturigas, de kie? </text:p>
      <text:p text:style-name="P20">— Ĉu pri la ŝipa metio? </text:p>
      <text:p text:style-name="P20">— Pri Olegaj kompanioj kaj pri Konstantinopolo. </text:p>
      <text:p text:style-name="P20">— Prenitaj el la Ambasada kancelario, Siro, de la estro Poluektov. </text:p>
      <text:p text:style-name="P20">— Redonu ilin reen. Se ankoraŭ estas io pri la ŝipa metio — alveturigu ĉi tien, metu al mi. </text:p>
      <text:p text:style-name="P20">Kunŝovante la lornon, li ekparolis nelaŭte, penseme: </text:p>
      <text:p text:style-name="P20">— Monaĥejestroj, kaj episkopoj, kaj arĥimandritoj konsilis al Johano, kiam li ilin pri Livoniaj urboj demandis, por tiuj urboj stari firme, indulgante nek militistojn, nek propran vivon... Ĉu vi aŭdis pri tio? </text:p>
      <text:p text:style-name="P20">— Aŭdis. </text:p>
      <text:p text:style-name="P20">— Mensogas vi! </text:p>
      <text:p text:style-name="P20">Ievlev silentis. </text:p>
      <text:p text:style-name="P20">— Se ne mensogas — diru, kiel tio estis... </text:p>
      <text:p text:style-name="P20">— La Livonia tero ekde Jaroslavo Volodimiroviĉ ĉiam estis nia, sinjoro rotestro. Se ni ne staru por tiuj Livoniaj urboj, per nia sango priverŝitaj, tiam estos el ili por ni granda minaco, kaj <text:soft-page-break/>ne nur por Jurjev, sed eĉ por Granda Novgorodo mem kaj Pskovo... </text:p>
      <text:p text:style-name="P20">— Sen floto, sen ŝipoj ĉu eblas tiujn terojn almiliti? Diru? </text:p>
      <text:p text:style-name="P20">Ievlev silentis iom, poste respondis: </text:p>
      <text:p text:style-name="P20">— Ne, ne eblas. </text:p>
      <text:p text:style-name="P20">Petro malgaje ekridis, almontris per la pipo la lagon, kriis: </text:p>
      <text:p text:style-name="P20">— Kaj ĉu kun tiuj ĉi eblas? Kun tiuj ĉi — iru, militu! Ĉu vi iros, se mi sendos? </text:p>
      <text:p text:style-name="P20">Kaj forturniĝis, ĝibetiĝinte. </text:p>
      <text:p text:style-name="P20">Post ne pli ol horo okazis draŝado kaj skoldado al Teodoro Ĉemodanov. Esperinte, ke ĉiuj estas okupitaj per siaj aferoj, Ĉemodanov per malantaŭa vojo iris al vilaĝeto Veskovo por siaj amoraj aferoj, sed renkontiĝis kun la edzo de sia amoratino kaj estis tiel batita, ke apenaŭ sukcesis atingi ŝedon kun ŝipaj provizoj, kien lia amiko Prjaniŝnikov alportis al li vodkon kaj kompresojn. Ĉemodanov trinkis la vodkon kaj ekdormis. Malfeliĉe Petro Aleksejeviĉ ordonis sonori alarmon, kaj mem enkuris en la ŝedon por preni forgesitan pulion, kie li ekvidis la ŝvelintan kaj bluiĝintan monstron — Ĉemodanov-on. </text:p>
      <text:p text:style-name="P20">Batalo de «Marso» kun «Neptuno» daŭris dum tuta tago. Dufoje la ŝipoj kunpuŝiĝis kaj dufoje disiris. Jakimo Voronin, tuta ŝirita, kvazaŭ freneziĝinta diablo, kuradis sur sia ŝipo, interbatadis, grimpadis sur mastojn, pafadis el kanonoj, kriadis en paroltubon netolereblajn insultojn al Apraksin kaj ĉiel ofendadis lin pro tio, ke tiu ne povis venki lin. Teodoro Matejeviĉ tenis sin kun modesta digno kaj atendis sian tempon, <text:soft-page-break/>por ke la vento permesu ekbatali vere. Tiu tempo venis vespere, kiam Jakimo, elturmentita de bolado de la propraj fortoj, falis sur la pobo por iom dormi. Kaŝe, en silento, «Marso» aliris al la ronkantaj ŝipanoj de «Neptuno», kroĉis per hokstangoj la ŝiprandon, kaj tiam okazis batalo — certe, kun plena venko de Apraksin. Sub ridego kaj gajaj krioj de la sturma skipo de «Marso» sinjoro Voronin mem estis ligita per ŝtofzonoj kaj kondukita al juĝo de Petro Aleksejeviĉ, kiu el siaj manoj donis al la suferanto glason kaj ordonis al la kaptito resti ĝis la fino mem de la batalo sur la ŝipo «Marso» en la holdo, pro tio, ke li preterdormis Apraksin-on. </text:p>
      <text:p text:style-name="P20">La venkintoj ricevis barelon da malnova medo, sed Teodoro Matejeviĉ ordonis ne malkovri la barelon, timante atakon de la butiranoj. Vespere la ĉielon kovris nuboj, iĝis malvarme, ekŝutiĝis malgranda pluveto. Sur «Marso» estis estingitaj lumoj, patrolantoj iradis laŭlonge de la ŝiprandoj, fiksrigardante mallumon. </text:p>
      <text:p text:style-name="P20">Patriko Gordon en kiraso sub mantelo malrapide promenadis sur la bordo apud siaj malgrandaj ŝipoj. Sur barkoj, flosoj, en boatoj senmove sidis la butiranoj. Ĉiu havis hokstangon, kelkaj — eskalojn, por ĵeti sur ŝipon. Al «Marso» fine de la nokto moviĝis la Gordona grupo — ĝi staris ĉe la ankroj. Sed kiam la ŝipanoj ekaŭdis plaŭdadon de remiloj, ili levis velon kaj foriris kun favora vento, kvazaŭ dissolviĝis. Ili foriris en mallumo kaj sen timo de perfidaj malprofundaĵoj: Apraksin bonege konis la lagon, sur kiu li navigadis dum tiom da tempo. </text:p>
      <text:p text:style-name="P20">Gordon koleriĝis kaj ordonis atingi, sed tiam trafis al iranta el trans kabo per ĉiuj veloj «Neptuno», komandata de Lukov. <text:soft-page-break/>Ievlev la unua ekvidis la malamikan ŝipon, sed ĉesigi la konfuzon ne sukcesis. «Neptuno» per la flanko batis grandan floson kun butiranoj, la homoj ŝutiĝis en la akvon kaj komencis kaptadi barkon, por ne droni, sed la barko renversiĝis kaj jam pli ol cent homoj iĝis en la akvo. Ievlev penis starigi ordon, sed nenio fareblis: Gordon konfuziĝis kaj nur kun insultoj batadis la manojn de dronantoj, kiuj kaptadis lian boaton. De sur «Neptuno» pafis kanono, kaj Lukov demandis el mallumo: </text:p>
      <text:p text:style-name="P20">— Ĉu sufiĉas, aŭ ni plu militu? </text:p>
      <text:p text:style-name="P20">Gordon kun kolero ekkriis: </text:p>
      <text:p text:style-name="P20">— Dronigu min ĉi tie por ĉiam, sed venkon vi ne havos... Prefere morto, bravulo, diablo! </text:p>
      <text:p text:style-name="P20">Butiranoj, ĉiu kiel povis, naĝe atingis la bordon, kelkaj petis savon, sed neniu atentis. En komenciĝanta mateniĝo aperis «Marso», iranta al la grupo de Gordon, por pripafi ĝin el kanonoj. </text:p>
      <text:p text:style-name="P20">— Kapitulacu, Gordon! — kriis Apraksin en la paroltubon. </text:p>
      <text:p text:style-name="P20">Kaj Jakimĉjo Voronin, elirinta el sia malliberejo, kriis per speciale fia voĉo: </text:p>
      <text:p text:style-name="P20">— Sinjoro generalo, kian vi havas opinion pri viaj fortoj en tiu ĉi batalo? </text:p>
      <text:p text:style-name="P20">— Jen mi al vi montros fortojn! — furiozis Gordon... </text:p>
      <text:p text:style-name="P20">Frumatene la boato de Gordon renversiĝis, kaj la skoto en sia armaĵo kiel ŝtono ekiris al la fundo. Ievlev, deŝirante de si la kaftanon, ĵetiĝis post la generalo, mallerte kaptis lin je la peruko, — la peruko restis en la mano. Necesis plonĝi duan <text:soft-page-break/>fojon. La generalo estis eltrenita sur la ferdekon de «Neptuno», li rigardis per freneziĝintaj okuloj, hikadis, el lia buŝo fluis akvo. Silvestro Petroviĉ kun Apraksin kaj Lukov malleviĝis en boatojn por serĉi dronintojn, eltreni tiujn, kiuj ankoraŭ tenis sin sur la akvo. Sur la bordo brulis lignofajroj — butiranoj estis sekigantaj siajn kaftanojn, botojn, vindgamaŝojn. </text:p>
      <text:p text:style-name="P20">Pluvo ĉesis, sed la mateno estis malvarma, de sur arboj estis falantaj malsekaj flavaj folioj. Multaj homoj mankis, iliajn korpojn oni serĉis per hokstangoj en la lago, sed ili troviĝadis unu post alia jen sur «Marso», jen sur «Neptuno», jen sur malgrandaj ŝipoj, jen sur la kontraŭa bordo, jen ĉe la baterianoj sur Gremjaĉij. </text:p>
      <text:p text:style-name="P20">Petro, gaja, ordonis ĉiujn, kiuj vivas, drinkigi ĝis ebrio, kaj kiuj mortis en la batalo — prifunebri dece; li mem plenigadis kruĉetojn, staris, brakuminte Apraksin-on, ridadis, laŭdadis, mallaŭdadis, rememoradis ĉiujn peripetiojn de la batalo. </text:p>
      <text:p text:style-name="P20">Nur matene Ievlev revenis en sian kabanon: kiel en sonĝo, ekvidis sur la forno, sub peltmantelo, kun vindita kapo Baĉjon Rĵevskij-on. </text:p>
      <text:p text:style-name="P20">— Kial vi ĉi tie? — kun kolero demandis Silvestro Petroviĉ. </text:p>
      <text:p text:style-name="P20">— Per febro ekmalsanis... — per sufera voĉo respondis Rĵevskij. </text:p>
      <text:p text:style-name="P20">— Kaj la manovrojn ne vidis? </text:p>
      <text:p text:style-name="P20">— Mi diris, per febro mi ekmalsanis... </text:p>
      <text:p text:style-name="P20">Silvestro Petroviĉ, insultinte, komencis ŝanĝi la veston al la seka. Li tremegis, deziris trinki, sed por leviĝi de la benko <text:soft-page-break/>mankis fortoj. Cara kuracisto von der Gulst balancis la kapon — forte tordita estas la tablestro, ĉu postvivos? Li ordonis kuŝi sub varma kovrilo, preni kuracilojn, forpeli el la kapo ĉiujn pensojn — kaj malbonajn kaj bonajn. Iom poste viziiĝis Petro Aleksejeviĉ, kiel li karese konversacias kun Rĵevskij, kiel tiu plendas al li, ke malvarmumis sub vento dum la batalo. Silvestro Petroviĉ eĉ oĥis pro miro, tiam Petro alsidiĝis al li, demandis: </text:p>
      <text:p text:style-name="P20">— Ĉu ankaŭ vi, Silvestro, ekmalsanis? </text:p>
      <text:p text:style-name="P20">Ne atendante respondon, li ordonis rakonti, kion li vidis vintre sur Onego. Silvestro Petroviĉ kun peno koncentriĝis, ekparolis. Petro aŭskultis longe, atente, kapjesadis per nekombita, hirta kapo. Lia malgranda buŝo estis firme kunpremita, la okuloj rigardis for — tien, kie trans la malfermita fenestro trankvile spiris la lago. Poste subite sur la loko de Petro Aleksejeviĉ aperis Apraksin: </text:p>
      <text:p text:style-name="P20">— Pro Dia volo naskiĝis ni, vi kaj mi, Silvestro, en malfacila, peniga tempo. Ĉu longe ni vivos? Por kio ni vivu? </text:p>
      <text:p text:style-name="P20">Ievlev penis kompreni, pri kio parolas Apraksin, sed estis komprenanta ne ĉion. Teodoro Matejeviĉ sidis sur la benko ĝibetiĝinte kaj kvazaŭ pensis voĉe. </text:p>
      <text:p text:style-name="P20">— Do, finiĝis nia juneco... Estis infaneco, kiam la ludsoldatoj pafadis el bastonoj. Estis ankaŭ adoleskeco, kiam ni trovadis feliĉon en sonoj de muskeda pafado. La juneco kun ludaj sturmoj kaj tamburbatado, kun ŝipkonstruado ĉi tie — forpasis por ĉiam. Ne plu bezonas ni muskedojn kaj arkebuzojn, rabotitajn el bastonoj. Nia lago estis bona por <text:soft-page-break/>infanaj amuziĝoj de la rotestro, sed nun ĝi por li estas enua... Antaŭnelonge Lefort, pro sia ĉiama emo diri agrablaĵon, nomis venton de nia lago — gaja vento. Mensogis la germano! Tiu vento ne gajigas la animon, ĝi loĝigas en ni, venenitaj per revo pro vera mara vastaĵo, nur senton de nesatigebla sopiro. La multvortema Koort diris al mi foje, ke sur nia lago lia koro sangas, ĉar lin, mariston, plenigas rememoroj pri aliaj akvoj, pri veraj ŝtormoj... </text:p>
      <text:p text:style-name="P20">Silvestro Petroviĉ superis la malsanon, leviĝis sur la kubuto. Apraksin daŭrigis penseme: </text:p>
      <text:p text:style-name="P20">— Tra flatado de fremdlandanoj, tra mensoga admiro de hipokrituloj Petro Aleksejeviĉ aŭdas indulgon de plenaĝulo al amuzoj de infaneto. Nu, kaj komprenis li, ke lia floto ne estas floto, ke lia maro ne estas maro, ke liaj ŝipoj ne estas ŝipoj. Nia Perejaslavla lago gajigis kaj ĝojigis la Siron, dum li vidis en ĝi oceanon. Sed nun li vidas en ĝi nur flakon. Nun la penso pri la Blanka maro eĉ por minuto ne forlasas lin. Antaŭ duonhoro, elirante de vi, diris li al mi firme, ke li prepariĝos veturi al Arĥangelsko. </text:p>
      <text:p text:style-name="P20">Silvestro Petroviĉ faris penon eksidi. </text:p>
      <text:p text:style-name="P20">— Ĉu hodiaŭ? </text:p>
      <text:p text:style-name="P20">— Hodiaŭ, kaj urĝe. Pri la lokaj ŝipoj li nenion plu diras. Al Timoteo Koĉnev li ordonis reveni hejmen — atendi lin tie. La kampulojn — al la vilaĝoj, el kie ili venis. La katenitojn — en malliberejojn. </text:p>
      <text:p text:style-name="P20">— Sed la palaco? La baterio? Kaj nia floto, Teodoro? </text:p>
      <text:p text:style-name="P20"><text:soft-page-break/>— Ĉio ĉi finiĝis, Silvestro. Ni ne plu pafados el muskedoj, eltornitaj el lignaĵo. Finiĝis la juneco. Nu, ripozu, amiko kara, dormu, poste ni vidos... </text:p>
      <text:p text:style-name="P20">Vespere Petro Aleksejeviĉ ordonis sonori alarmon. Li elirigis per siaj manoj «Marson» sur profundan lokon, sulkinte la frunton ĉirkaŭrigardis sian palacon kun blanka pordo, kun aglo sur la tegmento, ĉirkaŭrigardis la domon, konstruitan por Gordon, staplojn, ŝedojn, mastojn de aliaj ŝipoj. Atente ĉirkaŭrigardis la ŝipestrejon, la ĉarpentejon, kie li mem kaj rabotis, kaj segis, betulojn, la kabon Gremjaĉij, la albordiĝejon sur fostoj... </text:p>
      <text:p text:style-name="P20">La homoj kviete atendis ordonon. La junaj nobeloj ĝojis — la laboro finiĝis, ni rajdos al la bienoj, manĝos kaj dormos ĝissate. Subite la caro demandis de Lukov: </text:p>
      <text:p text:style-name="P20">— Sinjoro admiralo! Kio estas fronttopvela ŝnuro? </text:p>
      <text:p text:style-name="P20">— Fronttopvela ŝnuro estas rigilo, levanta la fronttopvelon, — bojis Lukov. </text:p>
      <text:p text:style-name="P20">La nobelidoj maltrankviliĝis — ĉu ĉio revenos al la komenco? Sed plue Petro Aleksejeviĉ nenion demandadis — ordonis iri al la bordo. Kaj jam ne plu ĵetis eĉ unu rigardon al la lago, kie tiom da tempo estis pasigita en laboroj, kie eĉ morton vidis la estontaj maristoj, kie pasis tiom da ĉio — kaj malbona kaj bona. </text:p>
      <text:p text:style-name="P20">Sur la bordo kun Patriko Gordon li surĉevaliĝis kaj forveturis al Moskvo. </text:p>
      <text:p text:style-name="P20">La ludsoldatoj staris amase kaj senvorte. </text:p>
      <text:p text:style-name="P20"><text:soft-page-break/>Teodoro Matejeviĉ akompanis Petron per rigardo, silentis iom, poste ordonis al ĉiuj, kiuj deziros, veturi al Moskvo. </text:p>
      <text:p text:style-name="P20">— Sed se al la bieno? — demandis la alta Prjaniŝnikov. </text:p>
      <text:p text:style-name="P20">— Por kio? </text:p>
      <text:p text:style-name="P20">Prjaniŝnikov silentis, timiĝinte pro la severa rigardo de Apraksin. </text:p>
      <text:p text:style-name="P20">— Al Moskvo! — kriis Apraksin. — Ĉu vi komprenis? Kaj nenien krome! </text:p>
      <text:h text:style-name="P5" text:outline-level="3"><text:bookmark-start text:name="__RefHeading___Toc12422_788856325"/>8. Malsano<text:bookmark-end text:name="__RefHeading___Toc12422_788856325"/></text:h>
      <text:p text:style-name="P20">Silvestro Petroviĉ ne memoris, kiel oni alveturigis lin al onklo Rodiono Kiriloviĉ, kiel oni levis lin laŭ la ŝtuparo en la superan ĉambron, ne memoris, kiel pasis la somero, kiel venis aŭtuno. Kuracisto-germano balancadis sian maljunan grandorelan kapon — por ĉio estas volo de Dio, nur rusa sano povas venki tian febron. Pro la febro en la vejnoj de la sinjoro tablestro nun la sango treege densiĝis. Ordinare oni pro tio mortas, tamen necesas preĝi... </text:p>
      <text:p text:style-name="P20">Maria Nikitiĉna ploradis kaŝe, sidante ĉe Silvestro Petroviĉ. Lian maldikan vizaĝon prikreskis maldensa hela barbo, fojfoje per la sekiĝintaj lipoj li prononcadis iajn vortojn. Manjo fiksaŭskultadis kaj nenion komprenadis. </text:p>
      <text:p text:style-name="P20">— Delasu la ŝkoton, delasu! </text:p>
      <text:p text:style-name="P20">Poste ŝi komprenis: li navigas sur sia lago, konstruas siajn ŝipojn, vivas tie, en Perejaslavlo, sed ne ĉi tie, en Moskvo. </text:p>
      <text:p text:style-name="P20"><text:soft-page-break/>Kaj tage, kiam li estadis speciale pala kaj flava, kaj nokte, kiam pro febro sur liaj vangoj brulis ruĝaj makuloj, fiksrigardadis Manjo en lian vizaĝon, demandadis sin, pro kio ŝi tiel ekamis lin? Kial ŝi ne deziras vivi, se li mortos? </text:p>
      <text:p text:style-name="P20">Fojfoje al Rodiono Kiriloviĉ alveturadis princo Ĥilkov. Ili, sidante malsupre, longe konversaciadis pri siaj manuskriptoj. Manjo mordadis tukon, — kiel povas ili okupiĝi pri aferoj, kiam Silvestro Petroviĉ estas mortonta! </text:p>
      <text:p text:style-name="P20">Kaŝe de la onklo Manjo vokadis sorĉistinojn, tiuj flustradis super akvo, aspergadis la malsanulon, kovrinte lin per tuko, turniĝadis, farante sorĉadon. Manjo, kaj kredante kaj timante, rapide krucosignadis sin en la vestibleto, petegis sanktan Dipatrinon ne forlasi ŝin, orfinon, ne permesi al la sorĉistinoj pereigi Silvestron Petroviĉ-on. </text:p>
      <text:p text:style-name="P20">En kvieta hela diafana tago de postsomero Silvestro Petroviĉ subite malfermis la okulojn, koncentris la pensojn kaj per solaj lipoj apenaŭ aŭdeble eldiris: </text:p>
      <text:p text:style-name="P20">— Bonan tagon, Maria Nikitiĉna. </text:p>
      <text:p text:style-name="P20">Manjo kunfrapis la manojn. Kudraĵo falis de sur ŝiaj genuoj. </text:p>
      <text:p text:style-name="P20">— Apraksin kie estas — Teodoro Matejeviĉ? </text:p>
      <text:p text:style-name="P20">— En Arĥangelsko ili ĉiuj estas, — diris Manjo, — kaj ankaŭ Petro Aleksejeviĉ kun ili... </text:p>
      <text:p text:style-name="P20">— En Arĥangelsko? </text:p>
      <text:p text:style-name="P20">Al Manjo tremis la lipoj, en la okuloj brilis larmoj. Ŝi sidis senmove, firme kunpreminte la manojn ĉe la gorĝo. </text:p>
      <text:p text:style-name="P20"><text:soft-page-break/>— Por kio en Arĥangelsko? </text:p>
      <text:p text:style-name="P20">Manjo ne sciis. Silvestro Petroviĉ pensis, kuntirante la brovojn. Poste li malforte ridetis kaj diris, ke li deziras dormi. Vespere li petis manĝi, kaj post semajno ekintencis preni ŝvitbanon. Por tia okazo estis vokita maljuna banisto el kaptitaj tataroj — malgranda, teruraspekta, lerta kaj glita, kiel diablo. La onklo rakontis al li, kia estis malsano, la tataro kapjesis per la razita kapo: </text:p>
      <text:p text:style-name="P20">— <text:span text:style-name="T6">Jakŝi!</text:span><text:bookmark text:name="xnoto-1-01-8-1"/><text:note text:id="ftn42" text:note-class="footnote"><text:note-citation>42</text:note-citation><text:note-body><text:p text:style-name="P2">Bone (en la tatara). <text:span text:style-name="T6">(trad.)</text:span></text:p></text:note-body></text:note> </text:p>
      <text:p text:style-name="P20">La kuracisto, ĉeestinta ĉe la interparolo, kaptis sian kapon: anstataŭ kuraco povus okazi morto. </text:p>
      <text:p text:style-name="P20">La kancelariestro kraĉis, — kial mensogas la germano, kiam okazis, ke homo mortus pro bano? La tataro plu kapjesadis — <text:span text:style-name="T6">jakŝi, jakŝi</text:span>, montrante, ke li scias... </text:p>
      <text:p text:style-name="P20">La banejo estis hejtita ekde la mateno — de la tataro mem kaj de lia helpanto, surdmuta, kun kromnomo Senaŭdulo. En tiliajn kaldronojn per same tiliaj siteloj estis portita «mola» akvo el malproksima puto. En bekkruĉoj la tataro miksis kvason — mintan kun herboj, por per tiu kvaso fari vaporon, kiam venos la tempo. Sur kuŝbretoj kaj benkoj Senaŭdulo disĵetis alportitan en sako fojnon, kun ĝiszona riverenco, krucosigninte sin, metis folifaskojn, faritajn de li mem. En betulbastaj skatoloj staris maltbiero kaj tatara vodko kun vinagro kaj abrotana herbo, por la lasta, facila vaporo. </text:p>
      <text:p text:style-name="P20">Ridetante pri la serioza vizaĝo de la tataro, pri fervora riverenco de la Senaŭdulo, pri la tuta soleneco de la malgranda <text:soft-page-break/>banejeto de la kancelariestro, Silvestro Petroviĉ kuŝiĝis ventre sur la kuŝbreton, enspiris per la tuta brusto fortan kaj bonan odoron de la prisorĉita fojno kaj dolĉe ekdormetis, dum la lertaj manoj de la tataro tamburadis sur liaj skapoloj, dorso, ŝultroj. Senaŭdulo laŭ signoj de la tataro vaporadis per minta kvaso, tra la glimaj fenestretoj de la lanterno lumis kandelo, spiri iĝadis ĉiam pli varmege, la koro batis per egalaj potencaj puŝoj, pelis la sangon tra la korpo, la varmega aero favore vastigadis la bruston. Kaj la tataro jam dancis sur la dorso per siaj fortaj malgrandaj piedoj, gaje kaj vigle aldirante: </text:p>
      <text:p text:style-name="P20">— Aj, jakŝi, aj-aj, jakŝi, aj, nu, jakŝi!.. </text:p>
      <text:p text:style-name="P20">Kaj ŝmacadis per la lango: </text:p>
      <text:p text:style-name="P20">— Paf-paf-paf! </text:p>
      <text:p text:style-name="P20">Kaj Senaŭdulo, trempante la folifaskojn en la sorĉita biero, jam estis vipanta de la flankoj al la ripoj, poste al la dorso, al la ŝultroj, al la kolo kaj muĝis ĝoje, kvazaŭ dirante, ke ĉio estos bona, ja ni nian metion scias, ni ja servos... </text:p>
      <text:p text:style-name="P20">Subite malfermiĝis la pordo — kaj en la banejon enfalis Jakimo Voronin kaj Lukov. Ili venis por viziti la malsanulon, kaj tiu estas en la banejo, do, per tiu okazo ankaŭ al ili Dio ordonis varmigi siajn ostojn. </text:p>
      <text:p text:style-name="P20">— Sed de kie vi venis? — demandis Silvestro Petroviĉ. </text:p>
      <text:p text:style-name="P20">— De la maro! Ni, fraĉjo, nun estas maraj ŝipistoj! — diris Lukov. — Nur hieraŭ ni revenis. Kio esti-is! </text:p>
      <text:p text:style-name="P20"><text:soft-page-break/>Interrompante unu la alian, ili komencis rakonti pri Arĥangelsko, pri tio, kiel konstruiĝas nun tie ŝipoj, kiel restis tie kiel vojevodo Teodoro Matejeviĉ Apraksin... </text:p>
      <text:p text:style-name="P20">Voronin subite kunfrapis la manojn, kriis: </text:p>
      <text:p text:style-name="P20">— Sed atendu, atendu, pri Baĉjo Rĵevskij ĉu vi scias? </text:p>
      <text:p text:style-name="P20">Ievlev silente rigardis al Jakimo. </text:p>
      <text:p text:style-name="P20">— Je Dio, li ne scias, je Dio! — ĝojis Voronin. — Li, infano, nun per la mano ne atingeblas. Li kiel vojevodo veturis en Jaroslavlon... </text:p>
      <text:p text:style-name="P20">Silvestro Petroviĉ ne kredante forsvingis. </text:p>
      <text:p text:style-name="P20">Ambaŭ — kaj Lukov kaj Voronin — komencis krucosigni sin, ke ili ne mensogas, alie ili enfalu sur tiu ĉi loko, kaj glutu ilin fajra geheno... </text:p>
      <text:p text:style-name="P20">— Nur du vojevodoj ekzistas nun el niaj fratoj, ludsoldatoj, — kun malgajo diris Lukov: — Teodoro Matejeviĉ — laboranto, kaj Bazilo Andrejeviĉ — denuncanto kaj spiono... </text:p>
      <text:p text:style-name="P20">— Nu, kaj ne indas pri tio paroli! — konkludis Voronin. — Tio estas lia cara volo... </text:p>
      <text:p text:style-name="P20">La konversacio per tio finiĝis, komenciĝis gajo. La tataro, montrante la dentojn, dancis sur Voronin, Lukov levadis vaporon — en sia maniero, por ke la okuloj elorbitiĝu, vipadis sin, kriadis per antaŭmorta voĉo: </text:p>
      <text:p text:style-name="P20">— Patroj, ve al mi, la morto venis! Fraĉjoj, verŝu malvarman! Ne memoru malbonon, infanoj... </text:p>
      <text:p text:style-name="P20">Lukov, tuta en sapa ŝaŭmo, dancis, kantante: </text:p>
      <text:p text:style-name="P9"><text:soft-page-break/>Oj, bruligu, hej, bruligu,<text:line-break/>Ĵetu fajron! </text:p>
      <text:p text:style-name="P20">Ievlev kviete kuŝis sur la kuŝbreto, enviis al tiuj, kiuj vidis la Blankan maron nun, kiuj navigis sur ĝi, spiris bonan, fortan, salan venton... </text:p>
      <text:p text:style-name="P20">Post la bano ili malstreĉiĝis. Voronin penis persvadi la tataron kristaniĝi, promesadis pro tio donaci al tiu arĝentajn talerojn, kiom tiu povos porti. La tataro subridadis, turnadis la kapon. En la domo de Rodiono Kiriloviĉ ili eksidis trinki medon. Lukov kaj Voronin interŝanĝis rigardojn, Voronin diris kun suspiro: </text:p>
      <text:p text:style-name="P20">— La granda ŝipestro ordonis ekscii — ĉu ne venis tempo sendi svatantojn? Kion vi diros, sinjoro Ievlev? </text:p>
      <text:p text:style-name="P20">Ievlev levis la kapon, ekrigardis en la okulojn de Rodiono Kiriloviĉ, paŭzis kaj diris sen hasto, por ke ĉiuj komprenu — tio ne estas ŝerco: </text:p>
      <text:p text:style-name="P20">— Mi riverencas al vi, Rodiono Kiriloviĉ. Via volo por mi estas leĝo. </text:p>
      <text:p text:style-name="P20">La manoj de la maljunulo ektremis. Li reĝustigis la okulvitrojn, ĉirkaŭrigardis la gajajn ruĝajn vizaĝojn de Voronin kaj Lukov, mallaŭte diris: </text:p>
      <text:p text:style-name="P20">— Kiom ajn plektu harligon, iam necesos malplekti<text:bookmark text:name="xnoto-1-01-8-2"/><text:note text:id="ftn43" text:note-class="footnote"><text:note-citation>43</text:note-citation><text:note-body><text:p text:style-name="P2">Laŭ la rusa moro, fraŭlinoj havis harligojn, kaj edzinoj ne, tial malplekto de la harligo signifis edziniĝon. <text:span text:style-name="T6">(trad.)</text:span></text:p></text:note-body></text:note>. Sendu! </text:p>
      <text:p text:style-name="P20"><text:soft-page-break/>Supre io falis, ekruliĝis, la onklo, glatumante la barbon, leviĝis: </text:p>
      <text:p text:style-name="P20">— Mi iros forpeli la katinon, por ke ĝi kruĉojn ne frakasu... </text:p>
      <text:p text:style-name="P20">Lukov kaj Voronin same leviĝis. </text:p>
      <text:p text:style-name="P20">— Nu, Silvestro, — diris Voronin, — pereis via kapo: oni edziĝas por supo, kaj pro bonaj virinoj monaĥiĝas. Mi vin kompatas... </text:p>
      <text:p text:style-name="P20">Lukov trinkis ankoraŭ medon, viŝis la lipharojn, suspiris: </text:p>
      <text:p text:style-name="P20">— Se preni pigon — hastema, se preni kornikon — kartava; edziĝos vi kaj mi, Jakimo, ne alie, al strigo. Jen kiam ni lin envios. Adiaŭ, Silvestro. Atendu svatantojn... </text:p>
      <text:p text:style-name="P7"/>
      <text:h text:style-name="P5" text:outline-level="3"><text:bookmark-start text:name="__RefHeading___Toc12424_788856325"/>9. Kolombino kaj falko<text:bookmark-end text:name="__RefHeading___Toc12424_788856325"/></text:h>
      <text:p text:style-name="P20">En malvarma vespero de la tago de Sankta Paraskeva<text:bookmark text:name="xnoto-1-01-9-1"/><text:note text:id="ftn44" text:note-class="footnote"><text:note-citation>44</text:note-citation><text:note-body><text:p text:style-name="P2">En Rusio — la 28-a de oktobro laŭ la Julia kalendaro. <text:span text:style-name="T6">(trad.)</text:span></text:p></text:note-body></text:note> en la domo de Rodiono Kiriloviĉ kun bruo malfermiĝis la pordo, eniris Menŝikov, tuta kovrita per prujno, diris de sur la sojlo: </text:p>
      <text:p text:style-name="P20">— Prepariĝu, li veturas. Kaj ne timu, ĉio okazos bone... </text:p>
      <text:p text:style-name="P20">Ili ne sukcesis eksidi — la pordisto komencis malfermi la knarantan pordegon, ĉe la perono henis, interbatinte, ĉevaloj, en la vestiblo oni jam estis deŝutantaj neĝon de la botoj kaj ridegantaj per raŭkaj voĉoj. Rodiono Kiriloviĉ, apogante sin sur lambastono, malalte riverencis al la gastoj. </text:p>
      <text:p text:style-name="P20"><text:soft-page-break/>— Al la fraŭlino svatiĝis tridek kaj tri, sed ŝi edziniĝos al unu — al li! — rapide parolis Petro, mallarĝigante la okulojn al hela flamo de kandeloj. — Ĉu vi bone fartas, Rodiono Kiriloviĉ? </text:p>
      <text:p text:style-name="P20">Kaj, ne aŭskultante respondon, ne eksidante, diris: </text:p>
      <text:p text:style-name="P20">— Vi havas varon bonan, ni — aĉetanton brilan, kie, Rodiono Kiriloviĉ, estas via hejtilo? </text:p>
      <text:p text:style-name="P20">— Laŭ la rito, Siro, laŭ la rito! — kriis Menŝikov. — Nenio estis rompita, ĉio estas ĝusta! </text:p>
      <text:p text:style-name="P20">La kancelariestro, hele ridetante, prenis la manon de Petro — kondukis al la forno. La caro metis la polmon sur la fornan foston, kiel devas fari svatanto, staris ĉe la forno — grandega, la okuloj arde brilis, li parolis senhalte, tirante la kapon: </text:p>
      <text:p text:style-name="P20">— Neniu kontraŭ svatanto fanfaronos: nia aĉetanto havas animon bonan, forton grandan, trezorojn havas senkalkule, zibelojn ne transporteble, lian bienon per okulo ne eblas ĉirkaŭrigardi, havaĵon lian ne eblas sur ĉevalo ĉirkaŭveturi... </text:p>
      <text:p text:style-name="P20">La ludsoldatoj, Lefort, Gordon, Golicin, Nariŝkin — ridegis, eksidante sur benkojn, en la ĉambro odoris je neĝo, biero, tabako, longaj ombroj ĵetiĝadis sur la muroj, de tempo al tempo frapadis la pordo — eniradis ĉiam novaj kaj novaj homoj. </text:p>
      <text:p text:style-name="P20">— Vian varon ni ŝatas, — firme kaj serioze diris Petro. — Ĉu vi ŝatas la nian? </text:p>
      <text:p text:style-name="P20">Rodiono Kiriloviĉ ekrigardis en la malfermitan honestan vizaĝon de Ievlev, silentis iom, respondis per malforta, sed klara voĉo: </text:p>
      <text:p text:style-name="P20"><text:soft-page-break/>— Ne al la patro mi donas, sed al la bravulo donas. Mia knabino estas saĝega, ŝia ŝpinaĵo estas maldikega, teksaĵo estas blankega, kaj el nia obeo ŝi neniam eliradis... </text:p>
      <text:p text:style-name="P20">Petro kapjesis. Poste, turniĝinte al ĉiuj, demandis: </text:p>
      <text:p text:style-name="P20">— Ĉu la falkon vi vidis, fraĉjoj? </text:p>
      <text:p text:style-name="P20">— Vidis, vidis! — ekzumis oni en la ĉambro. </text:p>
      <text:p text:style-name="P20">— Do, ni rigardu al la kolombino. </text:p>
      <text:p text:style-name="P20">Kaj, larĝe paŝante post krablanta kaj lamanta Rodiono Kiriloviĉ, li mem ekiris serĉi Maria-n Nikitiĉna-n en la domo. Ekkriante, ŝi foriradis de ili, ŝia voĉo iĝadis ĉiam pli malforta. Poste ĉio eksilentis. Finfine aŭdiĝis pezaj paŝoj de Petro. Rodiono Kiriloviĉ malfermis antaŭ la fianĉino pordon, kaj la caro laŭte diris: </text:p>
      <text:p text:style-name="P20">— Jen ŝi — la kolombino! La gefianĉoj junaj estu cent jarojn kunaj! </text:p>
      <text:p text:style-name="P20">Kun forto li deŝiris la manojn de Manjo de ŝia vizaĝo, kunpremis per ambaŭ polmoj ŝiajn ruĝiĝintajn vangojn kaj firme kisis en la duonmalfermitajn lipojn. Poste li laŭte kriis: </text:p>
      <text:p text:style-name="P20">— Estu vina pokalo ĉe la unua vizito. Verŝu, Rodiono Kiriloviĉ, por ĉiuj ronde... </text:p>
      <text:p text:style-name="P20">La maljunulo, levinte botelon, verŝis kalikon. Liaj manoj tremis, la botelon prenis de li Lukov, komencis plenigi pokalon post pokalo. </text:p>
      <text:p text:style-name="P20">Manjo ekiris kun pleto inter la gastoj, riverencante al ĉiu malalte kaj al neniu kuraĝante rigardi en la okulojn. </text:p>
      <text:p text:style-name="P20"><text:soft-page-break/>Ĉe la tablo Petro sidigis ŝin laŭ nova, neaŭdita moro apud Ievlev kaj tuj forgesis pri la svatado. Retrokliniĝinte al la muro, metinte la grandajn pugnojn sur la tabloplaton, li estis rakontanta, ke en la angla reĝlando estas establita nova moro: rangoj en armeo estas ne donataj pro meritoj, sed aĉetataj kontraŭ granda mono. Kiu ne avaros — tiu estos eĉ generalo, kaj kiu estas malriĉa — tiu eĉ kapitanon ĝis maljuneco ne atingos. </text:p>
      <text:p text:style-name="P20">— Lerte! — diris Ievlev. </text:p>
      <text:p text:style-name="P20">— Brave! — subridis Gordon. — Ne estas pli bone, ol ili elpensis. Vundoj nenion kostas, mono ĉion kostas... </text:p>
      <text:p text:style-name="P20">Kaj li kraĉis en kolero. </text:p>
      <text:p text:style-name="P20">— Vidu, — diris Petro, — ne sen utilo tio estas ankaŭ por ni... Nun, eble, tiuj, kiuj estas pli malriĉaj, ankaŭ al nia servo volonte venos... </text:p>
      <text:p text:style-name="P20">Ĉiuj silentis. Petro ĵetis atentan rigardon al Ievlev, al Lukov, al Menŝikov, tiris la kapon kaj ordonis doni al si paperon kaj plumon. Snufante per la pipo, li rapide skribis liston — kiu printempe veturu al la urbo Arĥangelsko. Li koleris pri Menŝikov, ke tiu kontraŭas, forstrekis, ree skribis. Poste skribis Ievlev — kiajn necesas preni kun si ŝipajn provizojn, kaj Petro, paŝante en la ĉambro, diktis. Adiaŭante, li diris al la fianĉino: </text:p>
      <text:p text:style-name="P20">— Nu, blondulino, kara belulino, kial vi ne ploras? </text:p>
      <text:p text:style-name="P20">Li metis la manon sur ŝian ŝultron, ordonis severe: </text:p>
      <text:p text:style-name="P20">— Sen mi la nupton ne festu! </text:p>
      <text:p text:style-name="P20">Kaj turniĝis al la maljuna kancelariestro: </text:p>
      <text:p text:style-name="P20"><text:soft-page-break/>— Dum estas vintro, kolektu, Rodiono Kiriloviĉ, ĉiujn foliojn, kiuj la maran metion koncernas, kaj ĉiujn kronikajn kopiojn. Silvestro legu. Li ne stulta naskiĝis. </text:p>
      <text:p text:style-name="P20">Kaj, malalte kliniĝinte, por ne batiĝi al la lintelo, eliris el la ĉambro. Post li kun bruo kaj ŝercoj impetis ĉiuj ceteraj. Estis jam multe pli malfrue ol noktomezo. Per grandaj flokoj estis falanta neĝo, sur mallarĝaj stratetoj muĝis komenciĝanta blizardo. Kovritaj per neĝo, senmove dormetis gardistoj kun halebardoj, piediraj patrolantoj iradis kun muskedoj de angulo ĝis angulo, demandadis rajdantojn: </text:p>
      <text:p text:style-name="P20">— Kiuj vi estas? Por kia neceso? </text:p>
      <text:p text:style-name="P20">Lukov respondadis al ĉiu: </text:p>
      <text:p text:style-name="P20">— Militaj homoj por cara afero, malfermu la barieron, alie vi ricevos skurĝon... </text:p>
      <text:p text:style-name="P20">La barieroj knaradis, la patrolantoj timeme entiradis siajn kapojn en la ŝultrojn: kiu pasas, tiu batas, tiel eblas ne ĝisvivi maljunecon... </text:p>
      <text:p text:style-name="P20">Petro veturis kun Menŝikov, diris pensante: </text:p>
      <text:p text:style-name="P20">— Maro, maro... eĉ ĝojo ne estas ĝojo sen ĝi, Daniloviĉ. Mi vidis ĝin somere, sed nun ĝi plu al mi viziiĝas. Pro kio tiel? — Kaj, ne atendante respondon, daŭrigis: — Ni ĝisatendos printempon — kaj reen al Arĥangelsko. Ŝipojn konstrui, maristojn serĉi. Malfacile... Kiel tie Teodoro Matejeviĉ sukcesas, ĉu? </text:p>
      <text:p text:style-name="P7"/>
      <text:h text:style-name="P4" text:outline-level="2"><text:bookmark-start text:name="__RefHeading___Toc12426_788856325"/>Ĉapitro dua<text:bookmark-end text:name="__RefHeading___Toc12426_788856325"/></text:h>
      <text:p text:style-name="P8"/>
      <text:p text:style-name="P14">Ne tio estas malfeliĉo, kiam ĝi en la korton eniras, sed tio estas malfeliĉo, kiam ĝi el la korto ne eliras. </text:p>
      <text:p text:style-name="P17"><text:span text:style-name="T6">Proverbo</text:span> </text:p>
      <text:p text:style-name="P8"/>
      <text:p text:style-name="P12">La vero laciĝis, al mensogo obeiĝis. </text:p>
      <text:p text:style-name="P18"><text:span text:style-name="T6">Proverbo</text:span> </text:p>
      <text:h text:style-name="P5" text:outline-level="3"><text:bookmark-start text:name="__RefHeading___Toc12428_788856325"/>1. Monaĥejaj servantoj<text:bookmark-end text:name="__RefHeading___Toc12428_788856325"/></text:h>
      <text:p text:style-name="P20">En la preĝejo de la Prezento de la Nikola-Korela monaĥejo finiĝis tutnokta diservo. La monaĥoj, en malalte surmetitaj ĉapoj, kruddrapaj sensubŝtofaj sutanoj kaj treniĝantaj sur la templaj ŝtupoj talaroj, frapante per apogbastonoj kaj farante etajn krucosignojn, nehaste iris en la provizejon por vespermanĝo. Prioron Ambrozion estis subtenantaj ĉe la kubutoj la patro ekonomo kaj la patro armilisto: la prioro estis malsana, apenaŭ paŝadis per la nefleksiĝantaj kruroj. La vizaĝo de Ambrozio estis kolera, sub la tufaj, ankoraŭ nigraj brovetoj briletis malgrandaj malbonkoraj okuletoj. </text:p>
      <text:p text:style-name="P20">La fiŝistoj, servantoj de la monaĥejo, ekvidinte la prioron, ekstaris. Sed tiu forturniĝis, neniun benis: ili dronigis barkojn, perdis multekostajn provizojn, sed ankoraŭ petas benon... </text:p>
      <text:p text:style-name="P20">Rudristo Semisadov, akompaninte la frataron per rigardo, kraĉis flanken, trans pinan tombokrucon, balancis la kapon. </text:p>
      <text:p text:style-name="P20">— Malbone, amikoj. Estos malfeliĉo. </text:p>
      <text:p text:style-name="P20"><text:soft-page-break/>Avo Teodoro — maljuna, maldika, malpeza, trairinta la maron ĝis la Karaa markolo, dufoje vintruminta sur Grumanto, sentima kaj bonkora fiŝista avĉjo, — suspiradis, palpebrumadis, flustris kvietan preĝon, ke la monaĥoj ne sidigu lin ĝisvivi la maljunecon en prizonan kelon, en obskuron, kun solaj pano kaj akvo ĝis la vivofino. </text:p>
      <text:p text:style-name="P20">— Ili nin povus almenaŭ manĝigi, damnitaj preĝuloj, antaŭ la komenco! — kolere eldiris rudristo Rjabov. — Tiel ni, Diaj sklavoj, ekstaros malsataj antaŭ ilia rapida juĝo... </text:p>
      <text:p text:style-name="P20">En la provizejo la monaĥoj kantis preĝon. </text:p>
      <text:p text:style-name="P20">— Malbone preĝas la preĝuloj! — diris Semisadov. — Nek harmonio, nek akordo... </text:p>
      <text:p text:style-name="P20">Dum la monaĥoj vespermanĝis, lardofandisto Ĉernicin alportis rondon da pano, fiŝon-hipogloson kaj du rafanojn. La fiŝo estis forte salita, tia neniam putros. La fiŝistoj manĝis silente, altrinkadis fontan akvon el ĉerpilo. Poste ili kolektis panerojn, pankrustojn, envolvis en lapfoliojn, — estas nesciate, kion decidos la Dia juĝo. </text:p>
      <text:p text:style-name="P20">— Antaŭ nelonge oni sen vi trajnon ien sendis, — rakontis Ĉernicin. — Mi kalkuladis, kalkuladis ĉaregojn, sed perdis kalkulon. Oni transŝarĝis sur barkojn — ne malpli ol kvindek. Kaj la tuta fiŝo estis bona, multekosta. Kiel la mono ne ŝtopas al ili la gorĝon, al la damnitaj monaĥoj... </text:p>
      <text:p text:style-name="P20">Rudristo Ĥagajo subridis. </text:p>
      <text:p text:style-name="P20"><text:soft-page-break/>— En la pasinta jaro oni trezoraĵon alveturigis — du ĉaregojn da taleroj. Sur barko tiujn talerojn oni haŭlis laŭ Dvino. Faligis en ŝtonan kavon! </text:p>
      <text:p text:style-name="P20">— Dia, Dia mono! — kriis la fiŝista avĉjo. — Vi ĝin ne kalkulu! Kien faligis, kien ne faligis, — ĉion ili bezonas scii... </text:p>
      <text:p text:style-name="P20">— La mono ja ne Dia estas, avĉjo, sed nia, — severe rimarkis Rjabov. — Premas nian gorĝon la monaĥejo, ke ni eĉ spiri ne povas, sed vi plu — Dia kaj Dia. Nun jen ili nin juĝos pro tio, ke tempesto sur la maron falis. Sed ĉu ni kulpas? Ni kiom da niaj amikoj en la maro entombigis, por kio? </text:p>
      <text:p text:style-name="P20">Avo Teodoro time silentis, palpebrumadis. </text:p>
      <text:p text:style-name="P20">— Oni nin ŝovos en subterejon — tiam ni preĝos! — kolere promesis Semisadov. </text:p>
      <text:p text:style-name="P20">Ili sidis longe, pensis — eble, fuĝi, ne atendante la Dian juĝon? Verŝajne, nun el la monaĥejo ne eblas foriri: gardisto kun halebardo staras ĉe la pordego, kaj fortika, frakasos la kapojn — kaj finita la afero. </text:p>
      <text:p text:style-name="P20">Ĥagajo malgaje diris: </text:p>
      <text:p text:style-name="P20">— Kien fuĝi? Saĝuloj al ni fuĝas — ĉe ni estas libero, kaj ni kien iros? Ĉu al bojaro kiel servutuloj? Aŭskultu, kion fuĝuloj rakontas — kielas ilia vivo... </text:p>
      <text:p text:style-name="P20">La juĝo okazis en la provizejo tuj post la vespermanĝo. Monaĥoj, interflustrante, sidis ĉe la muroj, rigardis al rudristo Rjabov kaj lamulo Demĉjo Goroĵanin per malplenaj senkompataj okuloj. Ĉe la pordo gardis dikventra monaĥo Barnabo, — rudriston Rjabov-on oni timetis. En la provizejo <text:soft-page-break/>estis silento, nur kraketadis torditaj kandeloj antaŭ la juĝantoj — la prioro, Agafoniko kaj ĉiam pi-aspekta, odoranta per storako, de longe mense senila monaĥo Afromeo. </text:p>
      <text:p text:style-name="P20">— Parolu! — ordonis Agafoniko per voĉo, mallaŭta pro furiozo. </text:p>
      <text:p text:style-name="P20">Rjabov suspiris, komencis rakonti ĉion laŭorde: kiel falis en la maro neĝa tempesto, kiel rompiĝis la masto, kiel granda ondo disĵetis la fiŝistajn boatojn, kiel pro bato al la Hundaj ŝtonoj disfalis la ŝalupo de avo Teodoro. </text:p>
      <text:p text:style-name="P20">— Ne pri avo Teodoro estas parolo! — kriis la prioro. — Pri vi, sentaŭgulo, estas parolo... </text:p>
      <text:p text:style-name="P20">— Sed ĉu vi en la maro estis, ke vi bruas kontraŭ mi? — mallaŭte demandis Rjabov. — En la maron iri estas ne per jufto komerci... </text:p>
      <text:p text:style-name="P20">La prioro oĥis, la monaĥoj ekflustris, ekbalancis la kapojn al la terura arogantaĵo de la rudristo: kion diris la malĝentilulo! Kion rememoris la fiulo! La prioron riproĉis per tio, ke tiu en pasintaj jaroj komercis per jufto... </text:p>
      <text:p text:style-name="P20">Superante la bruon, per laŭta voĉo Rjabov diris: </text:p>
      <text:p text:style-name="P20">— Monaĥoj! Anstataŭ preĝi pri la ĵus forpasintaj Diaj sklavoj, kion vi faras? Aranĝas juĝon? Kontraŭ kiuj? Kontraŭ tiuj, kiuj ĵus el la maro revenis, ne trinkigitaj, ne manĝigitaj, ne varmigitaj? Per kio vi penas timigi? Ĉu per subteraĵo? Per tio vi nin ne timigos! Kiom da tagoj la homoj turmentiĝis, kiom da teruro eltenis por la monaĥeja trezorejo, sed kiel vi ilin hodiaŭ <text:soft-page-break/>renkontis? Ĉu malmulte vi de ni profitas? Al la Nova Tero ni iris — kiom da fiŝdento alportis. Kaj eĉ plurfoje ni iradis. </text:p>
      <text:p text:style-name="P20">Demĉjo tiris la ankoraŭ ne sekiĝintan kaftanon de Rjabov, tiu forpuŝis lin de si, paŝis pli proksime al la juĝantoj, ekparolis pli laŭte, pli malmilde: </text:p>
      <text:p text:style-name="P20">— Ĉu ni malbone penadis? Kiu barkojn da salita fiŝo al Moskvo kaj aliaj urboj pelas? Ĉu monaĥoj? Ĉu patro ekonomo? Ĉu patro armilisto? Ĉu beata Afromeo? Kaj ke mi dronigis la barkon — ni kvitiĝos! Kiam iros fiŝo — ĉu grandas kosto de tiu barko? Kaj pro la ilaro prenu, tiel ni interkonsentis, tiel ni dungiĝis... </text:p>
      <text:p text:style-name="P20">Ambrozio kun forto batis per la polmo la tablon — silentu! </text:p>
      <text:p text:style-name="P20">Rjabov eksilentis. </text:p>
      <text:p text:style-name="P20">— Tro aroganta vi estas, infano! — eldiris la prioro. </text:p>
      <text:p text:style-name="P20">Rjabov ne respondis. </text:p>
      <text:p text:style-name="P20">— Lango via estas tro akra, ne havas vi timon! </text:p>
      <text:p text:style-name="P20">— La maro timemulon ne kompatos! — nelaŭte respondis Rjabov. </text:p>
      <text:p text:style-name="P20">Ambrozio ŝirmis la okulojn per la mano, kvazaŭ pro laco, poste demetis la manon kaj ekparolis severe, nehaste: </text:p>
      <text:p text:style-name="P20">— Pro la barko kaj la ilaro vi redonos en la monaĥejan trezorejon ĉion plene, kaj ne en la sekva jaro, sed tuj. Tio estas Dia mono, kaj kiam Dia mono promenas — tio estas ĝojo al Satano... </text:p>
      <text:p text:style-name="P20"><text:soft-page-break/>La monaĥoj krucosignis sin ĉe la nomo de la diablo, la debilmensa Afromeo malgajiĝis: </text:p>
      <text:p text:style-name="P20">— Aj-aj-aj... </text:p>
      <text:p text:style-name="P20">— Por tio, — daŭrigis la prioro, — iros vi jam hodiaŭ, infano, kiel piloto sur fremdlandajn ŝipojn, kaj Metrio Goroĵanin kun vi kiel interpretisto. La kondukan monon, kiun pagas ŝipistoj al piloto, kun tuta honesto kaj sen ŝtelo vi fordonados al patro Agafoniko por nova barko kaj ilaro. Kaj nutraĵon, kiu kune kun la konduka mono iras al piloto, vi povas sentime manĝi kaj per tio vivi. Kiam ne estos bezono pri pilotoj, iros al vi nutraĵo de la monaĥeja bieno, vi tranĉos fiŝon aŭ laboros kiel salistoj, aŭ, se okazos neceso, iros vi, infanoj, haŭli monaĥejan kargon laŭ Dvino... </text:p>
      <text:p text:style-name="P20">Rjabov silentis: li atendis ion pli malbonan. Ne monaĥeja prizono — eĉ tio estas bona. </text:p>
      <text:p text:style-name="P20">— Sed se vi ion faros malbone, — estis diranta la prioro, — fuŝe aŭ kontraŭ la dirita, tiam riproĉu vin mem, putros vi en la monaĥeja prizono, lavos vi vin per sangaj larmoj, faviĝos, ĝis la vivofino ne vidos Dian lumon... </text:p>
      <text:p text:style-name="P20">— Aj-aj-aj! — ree malgajiĝis Afromeo. </text:p>
      <text:p text:style-name="P20">La monaĥoj krucosignis sin, la prioro benis Rjabov-on kaj Demĉjon. Ili kankre eliris, kunpuŝiĝinte en la pordo kun Semisadov kaj avo Teodoro. Aliaj fiŝistoj estis atendantaj la Dian juĝon ĉe la perono... </text:p>
      <text:p text:style-name="P20">— Nu, kio? — demandis Ĥagajo. </text:p>
      <text:p text:style-name="P20"><text:soft-page-break/>— Kiel piloto ili min sendis, — diris Rjabov, — vin ĉiujn ili same al laboro metos — kiel ŝarĝistoj aŭ al salfarejo. Ne timu, Ĥagajo! </text:p>
      <text:p text:style-name="P20">Humida vento pelis tra la monaĥeja korto pezan odoron de fiŝo, salata en profundaj terkavoj, kovritaj per pinaj traboj, sunsekigata sur lignaj stangoj super la rivero, fumaĵata en malaltaj fumaĵejoj trans la monaĥeja tombejo. En la larĝan pordegon monaĥoj vice portadis korbojn kun ĵus kaptita fiŝo. Servistoj-tranĉistoj, tamburante per tranĉiloj, montradis aspekton, ke ili ne pro sia kulpo ne laboras. Super la ĉartrajno malalte flugis mevoj. Knabo-novico kuradis kun bastono-knarilo — lia laboro estis fortimigi mevojn, kiam oni tranĉas fiŝon. </text:p>
      <text:p text:style-name="P20">Rjabov kaj Demĉjo eksidis en ĉareton, elveturis el la monaĥejo, preteris lardofandejon, en kiu estis fulganta la tubo, sur vojforko disveturis kun trajno, veturiganta en la monaĥejon salon el malproksima salfarejo. La ĉareto ekruliĝis laŭlonge de Dvino, sur humida marĉa vojo. </text:p>
      <text:p text:style-name="P20">Alte, longe zumadis kuloj. </text:p>
      <text:p text:style-name="P20">Demĉjo ekdormis, elturmentita de timo, atendo, la tempesto en la maro, malsato. </text:p>
      <text:p text:style-name="P20">Post noktomezo ili haltis ĉe la domo de Antipo Timotejev. </text:p>
      <text:h text:style-name="P5" text:outline-level="3"><text:bookmark-start text:name="__RefHeading___Toc12430_788856325"/>2. Vi ne edziniĝos al la leŭtenanto!<text:bookmark-end text:name="__RefHeading___Toc12430_788856325"/></text:h>
      <text:p text:style-name="P20">La rudristo silente rigardis al Taisja. </text:p>
      <text:p text:style-name="P20">Ŝi kuris al li anhelante, nudpieda, nudkapa. Li iris al ŝi malrapide, peze metante la piedojn en sekiĝintaj vadbotoj. <text:soft-page-break/>Nokta vento taŭzis lian mallongan molan barbon, la helajn krispajn harojn. </text:p>
      <text:p text:style-name="P20">— Ĉu viva? — demandis Taisja, haltante kaj alpremante la manojn al la brusto. — La patro pro via morto dum dua tago drinkas, sed vi estas viva? </text:p>
      <text:p text:style-name="P20">— Viva! — severe respondis li. — Kio al mi povas fariĝi... </text:p>
      <text:p text:style-name="P20">— Ĉu estis terure, Ivaĉjo? </text:p>
      <text:p text:style-name="P20">— Malmulte da gajo. </text:p>
      <text:p text:style-name="P20">— Kaj ĉi tie, en la monaĥejo? </text:p>
      <text:p text:style-name="P20">— Ili juĝis per juĝo pia... </text:p>
      <text:p text:style-name="P20">Li subridis malmilde, eksidis sur la peronon, petis manĝi. Taisja elportis al li panon, sunsekigitan fiŝon kaj brandon en duonstofa botelo. La rudristo suspiris: </text:p>
      <text:p text:style-name="P20">— Evidente, mi tiel bone aspektas, se vi per la propraj manoj vodkon al mi alportis... </text:p>
      <text:p text:style-name="P20">Li renversis la kruĉeton en la buŝon, komencis avide maĉi la panon. Dormeme kriis virkokoj en la tenejo, la ĉaristo dufoje knaris per la barilpordeto — urĝis veturi. Taisja sidis apud Rjabov sur la perono, fingrumadis liajn harojn, ploris... </text:p>
      <text:p text:style-name="P20">— Nun, mi pensas, ili entute min finos, — promesis li. — Ĝis morto kondukos, damnitaj. Vi, Tainjo, elpelu min prefere, ne taŭgas mi por vi. Ne edzinigos Antipo vin je mi, vi mem diras — dum dua tago pro mia morto li drinkas... </text:p>
      <text:p text:style-name="P20">— Drinkas! — malgaje konsentis Taisja. </text:p>
      <text:p text:style-name="P20"><text:soft-page-break/>— Ĉu ĝojas? </text:p>
      <text:p text:style-name="P20">— Li vin ne tre ŝatas. </text:p>
      <text:p text:style-name="P20">— Mi scias... </text:p>
      <text:p text:style-name="P20">Tenante lian manon, ŝi proksime ekrigardis en liajn okulojn kaj petis: </text:p>
      <text:p text:style-name="P20">— Se vi, Ivaĉjo, vivus pli kviete! </text:p>
      <text:p text:style-name="P20">— Malobeulo mi estas, knabino, ne povas vivi alie... </text:p>
      <text:p text:style-name="P20">Li leviĝis sur la piedojn, brakumis ŝin per unu brako je la ŝultroj kaj, forte alpremante al si, ordonis: </text:p>
      <text:p text:style-name="P20">— Pri la leŭtenanto eĉ pensi forgesu, ĉu vi aŭdas! Por ĉiam. Vi ne edziniĝos al li! </text:p>
      <text:p text:style-name="P20">— Oĥ, Ivaĉjo! — elturnante de li sian fleksiĝeman trunkon, diris ŝi. — Oĥ, saĝas vi pli ol aliaj. Ne bezonas mi vian leŭtenanton... </text:p>
      <text:p text:style-name="P20">Li forte kisis ŝin en la malfermitajn, malvarmetajn lipojn, liaj varmaj polmoj kunpremis ŝiajn ŝultrojn, ŝi longe, profunde suspiris: </text:p>
      <text:p text:style-name="P20">— Vi, mia malfeliĉo! </text:p>
      <text:p text:style-name="P20">— Ĉu malfeliĉo aŭ ĝojo, sed ne edziniĝos vi al la leŭtenanto. Aŭ al mi, aŭ restos fraŭlino... </text:p>
      <text:p text:style-name="P20">— Jen kia vi estas! </text:p>
      <text:p text:style-name="P20">— Jen tia, kia estas! </text:p>
      <text:p text:style-name="P20">— Vere, elturmentiĝis mi kun vi... </text:p>
      <text:p text:style-name="P20"><text:soft-page-break/>— Tio, birdeto, ĝis la nupto estas nur malgajo, — ŝercis li. — Kaj kiam popo geedzigos, tiam vi malfeliĉon ekkonos... </text:p>
      <text:p text:style-name="P20">— Ĉu vin min batados? </text:p>
      <text:p text:style-name="P20">— Kiam vi ĝisvivos — vi ekscios... </text:p>
      <text:p text:style-name="P20">Ŝi firme alpremiĝis al li kaj, tremerante pro mateniĝa freŝeco, ekiris akompani lin ĝis la ĉareto. Rjabov eksidis flanke, pendiginte la piedon trans la baran stangon, reĝustigis la kapon de Demĉjo, por ke tiu ne havu malbonan sonĝon, kaj ordonis al la ĉaristo ekveturi. La suno jam estis leviĝanta, nebuloj estis malrapide rampantaj super marĉoj, kaj Taisja plu staris, viŝante kurantajn larmojn, rigardis postsekve al sia rudristo... </text:p>
      <text:h text:style-name="P5" text:outline-level="3"><text:bookmark-start text:name="__RefHeading___Toc12432_788856325"/>3. Granda Ivano<text:bookmark-end text:name="__RefHeading___Toc12432_788856325"/></text:h>
      <text:p text:style-name="P20">Trimasta, peze ŝarĝita ŝipo «Ora nubo» estis atendanta piloton, starante ĉe la ankro en la Dvina buŝo apud la doganejo. Doganaj oficistoj kaj soldatoj kune kun maldika kancelariano interrompante unu la alian rakontis al Rjabov, kio estis ĉi tie hieraŭ: leŭtenanto Krikov trovis du barelojn da arĝento, tamen ne arĝenta, sed falsita. Tiuj bareloj estis destinitaj por pagi varon, kaj la brava leŭtenanto kaptis la ŝteliston preskaŭ ĉe freŝa faro. Jen ili staras — la bareloj, sub gardo, kovritaj per bastomato, kaj soldato ĉe ili gardas konstante. Jen kia eltrovema ŝipestro, jen kia fisaĝulo! Li aĉetas varon en foiro ne alie ol pogrande, kun granda profito por homoj, sed pagas per nearĝenta arĝento. Kaptos oni poste la homon kun tia monero kaj trenos al enketo. La puno estas konata — la moneron oni fandos, kaj en la buŝon enverŝos... </text:p>
      <text:p text:style-name="P20"><text:soft-page-break/>Rjabov balancis la kapon — tio ja estas popolo komerca, kun ĝi necesas la orelojn teni streĉitaj... </text:p>
      <text:p text:style-name="P20">Ŝipestro Urquhart ne perdis okazon plendi. </text:p>
      <text:p text:style-name="P20">— Via leŭtenanto Krikov estas sama Dia plago, kiel la antaŭnelonga ŝtormo. Li alkroĉiĝis al la bareletoj, kiuj tute ne por Moskvio estis destinitaj, sed por komerco kun varmaj landoj. Nu bone, mi havos honoron plendi al sinjoro... </text:p>
      <text:p text:style-name="P20">Demĉjo, lamante, iris malantaŭe, tradukante. Rjabov nehaste leviĝis sur la pobferdekon, ĉirkaŭrigardis la ŝipon — kia ĝi estas post la ŝtormo. </text:p>
      <text:p text:style-name="P20">— Ho jes, jes, — diris Urquhart, — tio estis terura ŝtormo. Ni tre suferis, sed la Providenco en sia neeldirebla mizerikordo helpis nin. </text:p>
      <text:p text:style-name="P20">Longkrura longnaza servisto de la ŝipestro, kromnomata Ardeo, kun tuta respekto jam staris apud la rudrorado, tenis pleton kun salviando, rumo, gdanska vodko en botelo: tiel deantikve oni devas renkonti piloton. </text:p>
      <text:p text:style-name="P20">— Ĉu ni almanĝu? — demandis malcerte Demĉjo. </text:p>
      <text:p text:style-name="P20">La rudristo riverencis per nura kapo, prenis de sur la pleto stanan ŝipan kruĉeton kun nigra rumo, Demĉjo, ĝeniĝante, elektis pli grandan pecon da bovaĵo. Jan Urquhart estis ridetanta, kavetoj tremis sur liaj dikaj fortikaj vangoj. </text:p>
      <text:p text:style-name="P20">Du matrosoj nemalproksime estis plektantaj maton, kantantaj longan kanton en sia gepatra lingvo. Freŝa vento fajfetadis en la ŝnuraro, post la skulptita ŝipa pobo kun ŝprucoj, kun bruo estis ruliĝanta golfeta ondego, ĉio estis sala ĉirkaŭe, ĉio bruis, <text:soft-page-break/>flugis nuboj sur la apenaŭ blua ĉielo, rapidege, kun akra krio faladis al la akvo mevoj. </text:p>
      <text:p text:style-name="P20">Ŝipestro Urquhart plendis al Demĉjo: </text:p>
      <text:p text:style-name="P20">— Pro laŭpezaj varoj ni po kvar groŝoj por rublo pagas doganon, pro ne laŭpezaj — po altino por rublo. Kaj pilotan monon, kaj ŝarĝistan, kaj staplan, kaj kiom ni ankoraŭ perdas pro laborhaltoj! Du tagojn ni ĉi tie ĉe la skansoj staras, dum oni pririgardas, kalkulas, pesas. Kaj poste oni nin ofendas. Se vi tiel malbone faros kun ni — al vi mem tio revenos malbone. Ni devigos vin komerci nur per bastoŝuoj, interkonsentos inter ni, ne irados al via Dvino — ni ne bezonas... </text:p>
      <text:p text:style-name="P20">— Kion li kokerikas? — demandis Rjabov. </text:p>
      <text:p text:style-name="P20">— Kokerikas, ke oni ofendas fremdlandanojn. </text:p>
      <text:p text:style-name="P20">— Ili ofendeblas, atendu! — respondis Rjabov. — Maljunuloj rakontas: Antoĉjo Laptev, komercisto Jaroslavla, en malnovaj tempoj en Amsterdamon iris komerci per peltoj, eĉ unu pelton ne vendis, eĉ ne por unu rublo. Post multaj jaroj li revenis, tuta eltrivita, kaj mortis tuj. Ili inter si interkonsentis ne aĉeti — kaj ne aĉetis... Jen, kiaj ofenditaj! </text:p>
      <text:p text:style-name="P20">Ekfajfis fajfilo, batis urĝa tamburo, la matrosoj ekkuris al siaj lokoj. Ilia estro, kun rompita nazo, kun forhakita orelo, kruce vipadis dorsojn per skurĝo, kriadis sakraĵojn en sia gepatra lingvo. La ŝipestro egalmezure pasumadis sur la pobferdeko, atendis. La tamburo batadis senĉese, la matrosoj ekstaris sur siajn lokojn, la ankristoj ekpremis levstangegojn, la ankrovinĉo ekkrakis, ekknaris... </text:p>
      <text:p text:style-name="P20"><text:soft-page-break/>Urquhart en paroltubon el ledo kun pasamentoj elkriis komandajn vortojn, la tamburo ree ekĉirpis, mara vento ekflirtis en la veloj. Rjabov, metinte la manojn sur la rudroradon, jam estis enkondukanta «Oran nubon» en la buŝon de Dvino. </text:p>
      <text:p text:style-name="P20">— Ĉu nun estas sana sinjoro vojevodo? — demandis Urquhart. </text:p>
      <text:p text:style-name="P20">— Kion li demandas? — informiĝis Rjabov ĉe Demĉjo. </text:p>
      <text:p text:style-name="P20">— Pri la vojevodo — ĉu li sanas? </text:p>
      <text:p text:style-name="P20">— Kaj vi diru — ni kun Apraksin ne estas parencoj. Ni, diru, al generala kokino ne dungiĝas kiel nevoj. Nia afero estas kapti fiŝon, kaj ilia — manĝi fiŝsupon... </text:p>
      <text:p text:style-name="P20">Plena vento fajfis en la veloj, la ŝipo iris, iomete kliniĝinte, ne per rivera, sed per mara iro, kvazaŭ ĉi tie ne estis malprofundaĵoj, kvazaŭ nenio minacis al la granda «Ora nubo» sur Dvino, kvazaŭ eĉ unu boato ne kuris sur la tuta rivero. </text:p>
      <text:p text:style-name="P20">Matrosoj, demetante la ĉapojn unu post la alia, ĵetadis rigardojn al la ŝipestra ponto — rigardis, kia estas tiu rusa Granda Ivano, kiu kun tia lerteco kaj rapideco kondukas «Oran nubon», — jen kia piloto, tian piloton malfacilas trovi, kun tia piloto oni ne perdos tempon vane! </text:p>
      <text:p text:style-name="P20">Iom poste, kiam la koro de la ŝipestro tute tremis — ne surgrundiĝu kun tia iro, — la Granda Ivano subite konsilis aldoni velojn, — tro, li diris, malrapide ni treniĝas, ne malfruu! </text:p>
      <text:p text:style-name="P20">La koro de la ŝipestro frapis, ekbatis rapide, li mem eksentis varmegon: «Ni trafaĉos kun tiaj ŝercoj, dronigos „Oran <text:soft-page-break/>nubon“!» Sed hasti necesis, ju pli baldaŭ li ekvidos la vojevodon — des pli bone. Kaj ankaŭ negocistoj, verŝajne, atendas, se li malfruos — foriros varo al aliaj ŝipestroj. </text:p>
      <text:p text:style-name="P20">Antaŭe — tuj kiam ili komencis eliri el rivera kubuto — kvazaŭ elkreskis karmine farbita alta, kruta pobo de «Sankta Aŭgusteno». </text:p>
      <text:p text:style-name="P20">— Ĉu eblas supozi, ke ni venos la unuaj? </text:p>
      <text:p text:style-name="P20">— Ordonu ankoraŭ aldoni velojn — ni ĉiujn devancos. Barko antaŭ la pruo! Aŭskultu, Metrio, ili per muskedo pafu, tie la fiŝisto laciĝis, ekdormis la akvoglutanto... </text:p>
      <text:p text:style-name="P20">Matroso pafis per pistolo. La pomoro, en flirtanta sub vento longa kaftano, timigite ekstaris, tiris ŝnuron, premis la rudroremilon. </text:p>
      <text:p text:style-name="P20">— De la Murmana bordo li iras, — diris Rjabov, — la vojo ne estas proksima. Rigardu, Metrio, kiel ili siajn barkojn konstruas, alie, ol ĉe ni. Rigardu, memorfiksu... </text:p>
      <text:p text:style-name="P20">Urquhart, hastante, ordonis ree bati la urĝan tamburon, la homoj ekkuris hisi pliajn velojn. La ĉefa ferdekestro, nigra, longa, kurbe subridis, aprobe kapjesis. La Granda Ivano estis oscedetanta, kvazaŭ li vere enuis kun tia rapido. Malgrandaj figuretoj elkuris sur la karminan pobon de «Sankta Aŭgusteno», eksvingis la manojn, ekkriis. La rudristo ordonis demandi ŝipestron Urquhart-on: </text:p>
      <text:p text:style-name="P20">— Eble, ni timigu ilin, se li deziros? Se li deziros — mi kondukos je arŝino for de la eskortŝipo, sed se li timas — ne necesas. Do, ni timigu la eskortulon, ĉu? </text:p>
      <text:p text:style-name="P20"><text:soft-page-break/>Ŝipestro per la okulo mezuris la distancon, subridis, kapjesis. Kial ne timigi Garrit-on Koost-on? Ne ĉiam li, Urquhart, estis negocisto kaj ne por eterne li restos tia. Bona sturmo ekscitas, ankaŭ Koost ĝoju, rememoru, kiel puŝatakadis ŝipo ŝipon... </text:p>
      <text:p text:style-name="P20">Rjabov per unu mano estis facile tenanta la ŝipon en obeo, rigardis antaŭen, mallarĝiginte la okulojn pro vento. Demĉjo brilis pro admiro. </text:p>
      <text:p text:style-name="P20">La homoj sur «Sankta Aŭgusteno» ekkuris, ekkriis, levis flagan signalon, batis sonorilon. Estis videble, kiel ili malfermas la buŝojn, minacas per la pugnoj. «Ora nubo» estis iranta al ili, kvazaŭ intencante rostrobati, sed en la lasta momento Rjabov iomete ŝanĝis la kurson — «Ora nubo» trairis flanko ĉe flanko kun la eskortŝipo, nur brileris kanonoj en la malfermitaj embrazuroj de «Sankta Aŭgusteno». La eskortulo kun ofta sonorado, kun ŝrikantaj matrosoj, kun avertaj pistolaj pafoj restis malantaŭe. </text:p>
      <text:p text:style-name="P20">La ŝipestro skuis la kapon, viŝis ŝviton de la vizaĝo, frapis Rjabov-on al la ŝultro. Maldekstre antaŭe malfermiĝis «Matura frukto». Poste ili devancis «Ĝojon de amo», poste «Oran muelilon». La ĉefa ferdekestro de «Ora nubo» Álvarez del Robles staris malantaŭe, konsiliĝante kun la ŝipestro. Rjabov indiferente retrorigardis al li, nelaŭte diris al Demĉjo: </text:p>
      <text:p text:style-name="P20">— Unu tia en la pasinta foiro turniĝadis apude, kaj poste kvar altinoj malaperis. Lerta popolo. </text:p>
      <text:p text:style-name="P20">La ĉefa ferdekestro, fleksiĝinte, riverencis al Rjabov, laŭdis lian pilotan arton. </text:p>
      <text:p text:style-name="P20"><text:soft-page-break/>Proksime de Arĥangelsko kun sonorado, signifanta: «atentu», «ne turniĝu», «mi iras tre rapide», kun flagaj signaloj, lasante post si ŝaŭman surfon, arogante devancinte antaŭ la nazo «Blankan cignon», ili antaŭiĝis ankoraŭ al du negocaj ŝipoj kaj antaŭ la fremdlanda Komerca korto faligis ambaŭ ankrojn. </text:p>
      <text:p text:style-name="P20">Rjabov, trankvile rigardante en la okulojn de la ŝipestro, elaŭskultis ĉiujn liajn flatajn kaj laŭdajn vortojn, rigardis, ĉu bone ili ankriĝis, laŭdis la ŝipon, ke tiu estas rapidira, bone obeas la rudron, laŭdis la matrosojn, ke tiuj estas rapidemaj kaj mallertulo estas nur unu, laŭdis la ĉefan ferdekestron, ke malgraŭ ke tiu estas hakvundita kaj kripligita febla maljunulaĉo, tamen havas fortegan voĉon — ĉe tia vento aŭdeblas por la tuta ŝipo, kaj batas li same taŭge — neniun lasis sen beno, ĉiujn krucosignis per skurĝo. </text:p>
      <text:p text:style-name="P20">La ŝipestro ridetadis, alpremante la manon kun ringo pli al la ventro, ol al la koro. Elaŭskultinte ĉion, li petis la Grandan Ivanon pardoni lin kaj atendi malgrandan tempon, dum li veturos al la vojevodo, poste li tuj revenos, kaj tiam ili tagmanĝos ĉi tie, sur la ferdeko, sub tolmarkezo, kiun Ardeo jam estis instalanta super la tablo. </text:p>
      <text:p text:style-name="P20">Matrosoj mallevis por la ŝipestro remboaton, oficisto tra Demĉjo diris al la ŝipestro, ke estas ordonite ne iri sur la bordon. Urquhart karesis la ŝultron de la oficisto, ŝovis al tiu monon. La oficisto suspiris kaj ordonis al soldatoj tralasi la ŝipestron. </text:p>
      <text:p text:style-name="P20"><text:soft-page-break/>— Kion do vi, oficisto, kokina barbo, faras? — demandis Rjabov. — La leŭtenanto starigas gardantaron, sed vi prenas monon? Ĉu tio estas bona? </text:p>
      <text:p text:style-name="P20">— Ĉu tio estas via afero? </text:p>
      <text:p text:style-name="P20">— Jen oni vin iam bastonbatos, ĝisatendos vi vian horon! — promesis Rjabov. </text:p>
      <text:p text:style-name="P20">Li trairis la ŝipon, poste ekstaris ĉe la ŝtuparo, rigardis, kiel unu post la alia debordiĝas ŝipetoj — rusaj negocistoj estis irantaj komerci per vakso de Simbirsko kaj Vjatko, per jufto de Tvero, per fandita bovgraso de Arzamaso kaj Suzdalo, per ŝpinaĵo lina kaj kanaba, per ledoj de Dono, per kvadratitaj toloj hejmefaritaj, per densaj drapoj, per vivaj musteloj, guloj, lupoj, ursoj, alveturigitaj el malproksimaj lokoj, per vilo, kandeloj, fiŝgluo, gudro, salmo, kaviaro sturga de Astraĥano... </text:p>
      <text:p text:style-name="P20">Sur la tuta Dvino ĉe albordiĝejoj kaj kajoj balanciĝadis Vologdaj kaj Ĥolmogoraj boatoj kaj barkoj. Ŝarĝistoj estis penportantaj sakojn, rulantaj barelojn, negocistoj iradis super siaj varoj, disputadis, kien meti. Jen tie, jen ĉi tie sur la kajo eksplodadis krioj — fremdlandanoj insultis, ke la rusoj tre multe ordonas; Jaroslavlaj, Vologdaj, Ustjugaj negocistoj sen ajna respekto same kriadis, ŝovadis pugnojn, ĵuradis per Dio... </text:p>
      <text:p text:style-name="P20">Por juĝo venis rajdistoj, premis per la ĉevaloj al la jaroslavlanoj, vologdanoj, ustjuganoj. Por leciono fremdlanda oficiro en kaftaneto faligis en Dvinon sakon da tolo. La fremdlandanoj ekridegis, kondukis la oficiron drinki, la Jaroslavla negocisto rigidiĝis en mirego. </text:p>
      <text:p text:style-name="P20"><text:soft-page-break/>— Bone ni vivas! — diris Rjabov al Demĉjo. — Kiel bonege ni vivas. Antaŭnelonge sur Trabata strato Jakimĉjo Smit, fremdlandano, post la incendio konstruis domojn, ĉu vi vidis? Li baris per la konstruaĵoj la straton en la mezo — kaj fino. Eblas nek perpiede trairi, nek sur ĉevalo traveturi. Por li estas profito, kaj por niaj arĥangelskanoj — mizeriĝo, al la bazaro li ja vojon tute fermis... </text:p>
      <text:p text:style-name="P20">— Kion do la niaj faras? — demandis Demĉjo. </text:p>
      <text:p text:style-name="P20">— Skribas peticiojn, — malgaje subridinte, diris Rjabov, — ni, skribas, viaj orfoj, tute, skribas, mizeriĝis, niajn profitajn lokojn fremduloj akaparis, por nia brutaro ni ne havas paŝtejon... </text:p>
      <text:p text:style-name="P20">Li kraĉis, skuis la kapon, suspiris. </text:p>
      <text:p text:style-name="P20">Apude, ĉe la ŝtuparo, staris soldato, li turniĝis al la vortoj de la rudristo, rakontis, ke hodiaŭ estos grandega kverelo, ĉar fremdlandanoj memstare antaŭ la foiro ĉion ĉirkaŭveturis kaj aĉetis en vilaĝoj ĉion, kion ili bezonis. Moskvon mem ili atingis, kaj unu, la plej lerta, eĉ al Astraĥano iris por kaviaro. Niaj longbarbuloj pri tio ankoraŭ ne aŭdis, nur en Arĥangelsko-urbo oni eksciis. Prezoj estas tute faligitaj. Fremdlandanoj ne servas, ilia imposto estas alia, nun jam ne eblas juĝi. </text:p>
      <text:p text:style-name="P20">— La negocistoj ja eltenos, — diris Rjabov, — sed tiuj ĉi kiel vivos, tiuj, kiuj platboatojn haŭlis, kiuj sur albordiĝejoj sen manĝo kaj trinko atendas? Nun, kiam la fremdulo alpremis, ĉu negocisto kun ili kvitiĝos? Iru, li diros, karulo, kun Dio! Kaj se tiu ne iros, estos batita al la kolo... </text:p>
      <text:p text:style-name="P20">La soldato same skuis la kapon, suspiris. </text:p>
      <text:h text:style-name="P5" text:outline-level="3"><text:bookmark-start text:name="__RefHeading___Toc12434_788856325"/><text:soft-page-break/>4. Malfremdaj homoj<text:bookmark-end text:name="__RefHeading___Toc12434_788856325"/></text:h>
      <text:p text:style-name="P20">La vojevodon Urquhart ne trovis, sed neniom ĉagreniĝis pro tiu cirkonstanco, ĉar en la kancelario sidis kaj fumis argilan pipon bofilo de sinjoro Patriko Gordon kolonelo Snivin. </text:p>
      <text:p text:style-name="P20">— Ho! — diris la kolonelo. — Ĉu ne sinjoron Urquhart-on mi havas honoron vidi mia gasto? </text:p>
      <text:p text:style-name="P20">La ŝipestro kun brilanta rideto movis antaŭ la ventro la ĉapelon, piedfrapis la plankon, ankoraŭ movis pli alte, ankoraŭ piedfrapis pli laŭte. Kolonelo Snivin faris saluton per la mano. La ŝipestro finis la ceremonion per abrupta turniĝo, ankoraŭ fleksiĝo, fina frapo de la kalkanumo al la kalkanumo. Kancelariano en timo kuris en la kelon por malvarma kvaso. </text:p>
      <text:p text:style-name="P20">Kolonelo Snivin, ĝentile ridetante, rakontis al la gasto novaĵojn: baldaŭ devas veni Siro Petro Aleksejeviĉ. Estos, verŝajne, kaj Lefort, kaj sinjoro Gordon, kaj aliaj amikoj, kiujn la ŝipestro, eble, memoras. Ja li gastis en Kukujo ĉe Moskvo? Gastis ankaŭ ĉe la Perejaslavla lago? </text:p>
      <text:p text:style-name="P20">La ŝipestro kapjesadis: certe, certe! Bonegaj, ĝentilaj, edukitaj sinjoroj, malsame de, ne riproĉu sinjoro kolonelo, tiuj moskvianoj. Li tiel ripozis tiam en Kukujo, tiel bonege pasigis tempon ĉe la lago. </text:p>
      <text:p text:style-name="P20">— Kio pri la Siro? Ĉu li ankoraŭ ne forlasis siajn maraj amuzojn? </text:p>
      <text:p text:style-name="P20">Snivin balancis la kapon: </text:p>
      <text:p text:style-name="P20">— Ho ne! Juneco estas persista eĉ en siaj eraroj... Lia cara moŝto estas en ekstremeco kaj atentas nenies konsilojn... </text:p>
      <text:p text:style-name="P20"><text:soft-page-break/>— Sinjoro vojevodo? — singarde demandis la ŝipestro. </text:p>
      <text:p text:style-name="P20">— Sinjoro Apraksin estas absorbita de la penso pri floto ne malpli, ol lia cara moŝto, — batpurigante la pipon, respondis Snivin. — Sinjoro vojevodo Apraksin ne multe pli aĝas, ol lia cara moŝto... </text:p>
      <text:p text:style-name="P20">Nun ili ambaŭ — kaj la gasto kaj la kolonelo — estis balancantaj la kapojn. La kancelariano alportis kvason. Urquhart pro deco glutis, apenaŭ rimarkeble sulkiĝis, demandis kompate: </text:p>
      <text:p text:style-name="P20">— Plej verŝajne, sinjoro kolonelo treege laciĝis pro la vivo inter moskvianoj kaj plurfoje revis pri reveno al siaj bonaj penatoj? </text:p>
      <text:p text:style-name="P20">La kolonelo mallonge ekridis: </text:p>
      <text:p text:style-name="P20">— Penatoj estas bonaj, kiam ekzistas taleroj aŭ aliaj oraj moneroj. Ĉe la moskvianoj mi estas kolonelo, sed kio mi estas tie? Ĉu mi jam faris kapitalon, sufiĉan por en mia patrujo aĉeti rangon almenaŭ de kapitano? Patento por rango kostas tre multe. Ĉe la moskvianoj ĉiuj devas obei min, oni pagas al mi duoble pli multe ol al rusa oficiro, ĉi tie al mi la oro fluas mem, sed tie mi forgesus, kiel ĝi aspektas, ne dirante eĉ pri tio, ke min komandus riĉa knabaĉo, aĉetinta al si patenton por generala rango... </text:p>
      <text:p text:style-name="P20">Snivin koleris, liaj vangoj bruniĝis, la rememoroj pri la karaj penatoj ne kortuŝis la kolonelon, sed kolerigis... </text:p>
      <text:p text:style-name="P20">La ŝipestro malagrafis sakon, pendintan sur lia femuro, elprenis el ĝi bele broditan monujon, metis sur la tablon: </text:p>
      <text:p text:style-name="P20"><text:soft-page-break/>— Tiuj ormoneroj, kolonelo, proksimigu la horon de via reveno al la patrujo. Mi esperas, ke en la angla reĝlando vi estos ne kolonelo, sed generalo. Kaj nun — pri la afero, kiu kondukis min al vi... </text:p>
      <text:p text:style-name="P20">Kaj la ŝipestro rakontis pri la ofendo, kiun faris al li la knabaĉo, aroganta Krikov. </text:p>
      <text:p text:style-name="P20">— Tiun arogantan knabaĉon estas ne tiel facile venki! — prononcis la kolonelo. — Ne de mi sola dependas plenumado de la leĝo en Moskvio... </text:p>
      <text:p text:style-name="P20">La monujo kuŝis sur la tablo — tie, kien ĝin metis la ŝipestro. </text:p>
      <text:p text:style-name="P20">— Tiu knabaĉo havas malfacilan karakteron, — diris Snivin. — Krikov estas obstina kaj insidema sinjoro. Mi timas, ke mi ne sukcesos helpi al vi, ĉar tiu monujo estas tiom maldika, ke el ĝi ne eblas manĝigi ĉiujn malsatantojn... </text:p>
      <text:p text:style-name="P20">Urquhart tordis la vizaĝon: la kolonelo, vere, havas avidajn okulojn. Sen ajna afableco la ŝipestro metis sur la tablon ankoraŭ tri ormonerojn. La kolonelo alpremis la monerojn per la multhara mano kaj forrastis ilin kune kun la monujo. Sed lia vizaĝo plu restis morna. </text:p>
      <text:p text:style-name="P20">— Nun, mi esperas, vi deklaros al Krikov mallaŭdon? — demandis Urquhart. — Ĉu vi timigos lin? </text:p>
      <text:p text:style-name="P20">Snivin levis la dikan ŝultron. </text:p>
      <text:p text:style-name="P20">— La gardistaron mi forigos, — finfine eldiris li. — Tio estas ĉio, kion mi povas. Cetero dependas de via inĝenieco kaj ruzeco... </text:p>
      <text:p text:style-name="P20"><text:soft-page-break/>«Vi bolu en infera peĉo! — pensis la ŝipestro. — Via animo ne iru al la ĉielo!» </text:p>
      <text:p text:style-name="P20">Kaj li silente riverencis. </text:p>
      <text:p text:style-name="P20">La kancelariano alportis inkon kaj pintigitajn plumojn. Snivin, snufante, ekskribis ordonon: la gardistoj iru for de la ŝipo, kiu venis sub komando de glorinda ŝipestro kaj negocisto sinjoro Jan Urquhart. </text:p>
      <text:p text:style-name="P20">La ŝipestro tralegis la ordonon, suspiris, adiaŭis la kolonelon pli malvarme, ol salutis. Snivin proponis ankoraŭ kvason, Urquhart respondis: </text:p>
      <text:p text:style-name="P20">— Dankon, sed tiu terura trinkaĵo ne konvenas al mi. </text:p>
      <text:p text:style-name="P20">Kaj, ne invitinte Snivin-on sur la ŝipon, foriĝis. </text:p>
      <text:h text:style-name="P5" text:outline-level="3"><text:bookmark-start text:name="__RefHeading___Toc12436_788856325"/>5. Ni fuĝu, rudristo!<text:bookmark-end text:name="__RefHeading___Toc12436_788856325"/></text:h>
      <text:p text:style-name="P20">Urquhart revenis baldaŭ. Lia boato, ornamita per tapiŝo, alveturigis ankoraŭ unu fremdlandanon, lokan akapariston Chantré. Tiu estis ankoraŭ pli dika, ol la ŝipestro, iradis en kiraso sub la kaftano, ĉe li ĉie estadis servisto kun nomo Francisko — ulo kun klaftolarĝaj ŝultroj, aknohava, senbarba. Se io ne plaĉis al lia sinjoro, Francisko solvadis la disputon per triopa skurĝo. Li batadis kun tiro. Post tria bato ajna disputanto faladis sur la genuojn, petadis kompaton. Pri Chantré oni ankoraŭ diradis, ke unu lia okulo ne estas propra, kvazaŭ ĝi estas elprenata por nokto kaj, por refreŝigo kaj por ke ĝi vidu pli bone, metata en prisorĉitan akvon. La blinda okulo aspektis ne malpli bone, ol la vidanta, kaj sciantaj homoj certe asertadis, <text:soft-page-break/>ke helpe de la malvera okulo la akaparisto ĉion vidas trae kaj ĉiujn trompas, kiel li deziras. </text:p>
      <text:p text:style-name="P20">La ŝipestro nun estis gaja, al la soldatoj donacis po rublo, diris, ke li ne havas koleron al ili, kaj skuis la ordonilon: la gardon forigi kaj la sinjoron estimatan ŝipestron liberigi el la konfuzaĵo. </text:p>
      <text:p text:style-name="P20">Tagmanĝa tablo estis primetita por kvar personoj, sed la tagmanĝo tamen ne iris bone. Unue la ŝipestro akompanis la forirantajn doganistojn, poste ion furioze diskutis kun la akaparisto Chantré. Poste unu post la alia venadis de la bordo boatoj: estis vizitantaj fremdlandaj gastoj-negocistoj — por difini prezojn por varo, por ekscii, kiom kostas nun rusa jufto, kiel vendiĝos gudro, kion oni diras pri birda plumo el Mezenjo, kiaj estas prezoj por potaso el Arzamaso, Alatiro, Kadomo... </text:p>
      <text:p text:style-name="P20">Chantré eksidis apud la tablo, ne atendante inviton. Li trempadis malgrandan panpecon en saŭco, altrinkadis vinon. Poste li ŝiris je pecoj tranĉaĵon da salviando, laŭte ekŝmacis. Li peladis la serviston jen por unu, jen por alia manĝaĵo... </text:p>
      <text:p text:style-name="P20">Jan Urquhart, starante ĉe la ŝnureskalo, salutadis la gastojn, estante kvazaŭ en ioma distriteco, — ŝajne li estis tre laca, aŭ zorgigita de aferoj, aŭ meditema, aŭ eĉ ĉagrenita. </text:p>
      <text:p text:style-name="P20">La negocistaro interŝanĝadis rigardojn, kelkaj krucosignadis sin. La malalta dikventra Urquhart estis timiganta senkompate: la varoj jam estis alveturigitaj, siajn ŝipojn, por iri en fremdajn landojn trans marojn, oni ankoraŭ ne konstruis eĉ unu, la somero estis varmega, kion fari kun kaviaro, kun facile salita salmo, kun bova lardo, kun ŝinko? Certe, Urquhart estas <text:soft-page-break/>ankoraŭ ne ĉiuj ŝipestroj, sed ili havas reciprokan subtenon, kion donas unu, tion donas ankaŭ la ceteraj. Kaj nun li ankoraŭ havas ĉi tie propran multokulan drakon, jen li en fasta tago manĝaĉas salviandon, eĉ ne rigardas al kristanaj homoj. </text:p>
      <text:p text:style-name="P20">Regalante la gastojn per vino el botelo, kun kiu iradis la servisto Ardeo, regalante per ĉipaj almanĝaĵoj, Urquhart subite diris, ke nun prezoj trans la maroj tre falis, tiel falis, ke eĉ ridindas diri, — duoble, trioble, kvaroble kompare kun la pasintjaraj. </text:p>
      <text:p text:style-name="P20">La negocistaro ekzumis kaj eksilentis. </text:p>
      <text:p text:style-name="P20">Unu negocisto el Jaroslavlo, tuta surkreskita de pikanta hararo, kvazaŭ erinaco, tiris Demĉjon je la basko de lia subsutano, plende petis: </text:p>
      <text:p text:style-name="P20">— Vi, junulo, demandu lin, serpenton, iel ruze: ĉu li aĉetos aŭ ne, la hundo diru rekte; eble, li entute nenion bezonas, por kio ni niajn piedojn lacigas... </text:p>
      <text:p text:style-name="P20">Rjabov sidis en brakseĝo kontraŭ la akaparisto, manĝis nenion, trinketante malvazion, aŭskultadis. Severa maldika sulko kuŝiĝis inter liaj orkoloraj brovoj. Per la maldekstra mano li taŭzadis la barbon, ĵetante rigardojn al la ĉielo kaj al Dvino, al mevoj, malleviĝantaj — glate, flanke — ĝis la akvo mem. </text:p>
      <text:p text:style-name="P20">— La prezoj tiom falis, — estis tradukanta Demĉjo, — ke la ŝipestro ne vidas sencon nomi al vi la nunajn, kiujn li povus difini. Kontraŭ mono la ŝipestro nenion povas aĉeti, sed povas nur kontraŭ varoj, kiujn li havas en sia ŝipo. Tio estas <text:soft-page-break/>sekprunoj, ŝpinaĵo, damasko, olibano, perloj, vinoj — Rejnlanda, Kanaria, muskata, Kipra, Roma... </text:p>
      <text:p text:style-name="P20">La negocistoj, puŝante unu la alian, ekbruis, eksvingis la manojn, — por kio ili bezonas vinon kaj olibanon. Tiam prefere donu li, kobolda filo, kudrilojn, aŭ kotonon, aŭ pulvon kaj fusilojn, kaj ferajn tranĉilojn. Nun por Kanaria kaj Roma vino tute ne estas postulo, nenien tiuj varoj vendeblas... </text:p>
      <text:p text:style-name="P20">La ŝipestro, afable ridetante, respondis, ke tranĉilojn li ankaŭ krom Moskvio povas vendi, kontraŭ deca prezo. Sed ĉi tien la vojo estas malproksima kaj danĝera, ili prenu tion, kio estas, kaj se ne prenos — devos ili kargi reen siajn rem- kaj velboatojn. Tia estas la volo de Dio por la nuna foiro. Kaj li proponis eksidi al la tablo, gustumi, kiom bonegaj estas vinoj transmaraj kaj spicoj, kiuj ornamas ajnan, por homo decan nutraĵon. </text:p>
      <text:p text:style-name="P20">— Ni en proksima tempo kunpremos viajn negocistojn jen tiele! — ruse diris la akaparisto Chantré al Rjabov kaj montris la pugnon, de kiu estis gutanta graso. — Ili agos laŭ niaj deziroj, sed ne laŭ la siaj. Kun ili ne necesas eĉ entute paroli. Kaj ilin ne endas enlasi sur la ŝipojn. Jen kio! </text:p>
      <text:p text:style-name="P20">Lia viva okulo rigardis al Rjabov, kaj la malviva flanken — al la negocistoj. </text:p>
      <text:p text:style-name="P20">Rjabov ne respondis, kolero al ĉiuj — kaj al la siaj, malhonorantaj sin antaŭ Urquhart, kaj al tiu ĉi lipharulo, makulita per lardo, — subite kaptis lian gorĝon. Chantré elpremis en sian vinon citronon, trinkis kelkajn grandajn glutojn, demandis: </text:p>
      <text:p text:style-name="P20"><text:soft-page-break/>— Mi en baldaŭa tempo havos propran ŝipon, ĉu vi ne deziros iĝi mia mara servisto? </text:p>
      <text:p text:style-name="P20">— Ne deziros! — diris Rjabov. </text:p>
      <text:p text:style-name="P20">— Pro kio tiel, homo? </text:p>
      <text:p text:style-name="P20">— Pro tio, ke tiel estas. </text:p>
      <text:p text:style-name="P20">— Sed kial do ĝuste tiel, sed ne alie? </text:p>
      <text:p text:style-name="P20">— Mi estas libera homo, — morne diris Rjabov, — kaj kio ĝi estas — «mara servisto» — mi ne scias kaj scii ne deziras. Mi estas fiŝisto kaj rudristo, laborulo de mia maro, kial mi dungiĝu kiel servisto... </text:p>
      <text:p text:style-name="P20">Kaj Demĉjo tiutempe estis tradukanta al la rusaj negocistoj: </text:p>
      <text:p text:style-name="P20">— La ŝipestro diras ankoraŭ, ke por vi tio estas granda plezuro, ke li ĉi tien venis, kaj se ne venus — tiam entute por vi estus pereo, la afero estus finita. Ĉar li venis, tiam vi almenaŭ kontraŭ io povas vendi viajn varojn: rusa homo multon ne bezonas, tiel li diras, rusa homo povas modeste vivi kaj prosperi, li pli multe preĝu al sia rusa dio kaj obeu siajn estrojn, ĝuste en tio estas por li bono... </text:p>
      <text:p text:style-name="P20">La negocistoj, malfacile spirante, timigitaj, flaviĝintaj, amase ekiris al la tablo, la longnaza Ardeo alportis ankoraŭ seĝojn kaj benkon, sur la ferdeko malrapide trapaŝis la komandanto de la eskorto Garrit Koost — kun malhela, trahakita de la tempio ĝis la mentono vizaĝo, en leda maŝkiraso, en gantoj kun funeloj, kun pistolo sub la larĝa rimeno. Li eksidaĉis al la tablo, per la kapo almontris la negocistaron al la akaparisto, ekridis. </text:p>
      <text:p text:style-name="P20"><text:soft-page-break/>Apud «Ora nubo» estis ankriĝantaj aliaj ŝipoj de transmaraj negocistoj: ties ŝipestroj, afable ridetante, reciproke palpebrumadis kun Jan Urquhart. En mistera, nekomprenebla al Demĉjo lingvo li ion rapide rakontis al du ŝipestroj, ili ekflustris al aliaj — kaj Rjabov suspiris: malfacile estos dum la nuna foiro al la urbo Arĥanĝela, ne eblos vendi kontraŭ propra prezo eĉ je unu monero, interkonsentis la transmaraj ŝtelistoj, leviĝos nun ĝemo kaj ploro tie, sur la bordo. </text:p>
      <text:p text:style-name="P20">— Sinjoro Garrit Koost — la eskortanto, — diris Demĉjo, — petas al vi transdoni, sinjoroj gastoj: nun en maroj pro maraj piratoj ne eblas libere trairi, kion deziras rabisto, tion li faras, eble, la lastan fojon ĉi tien ili el eksterlande venis, kaj ne plu venos. Sinjoro Garrit Koost diras, ke por unu negocista ŝipo necesas havi du eskortajn, sed tio kostas multan monon, vera ruinigo por negocistoj. </text:p>
      <text:p text:style-name="P20">Garrit balancis la kapon, plenŝtopis la pipon per nigra tabako, ekfumis. </text:p>
      <text:p text:style-name="P20">La negocistoj ekmoviĝis, komencis krucosigni sin pro la satana fumaĵo, Koost eligadis fumon en la barbajn vizaĝojn, alpremadis la tabakon per sia stumpa fingro, movadis la ebriajn okulojn. Li ne plu diris eĉ vorton. Aliaj fremdlandanoj same silentis, ridetante, drinketadis malvazion, glutadis rumon, fumadis sub Dvina venteto. Matrosoj sur la pobferdeko duvoĉe ekkantis kanton, aliaj voĉoj subtenis. Rjabov aŭskultis kaj, forturniĝinte de la kompanio, rigardis al la proksima bordo, kie nigris amaso de simplaj homoj, — ili atendis, kion diros, reveninte, la negocistoj. La varoj estis transportataj el malproksime — ie sur akvo, ie trene, ie per remiloj, ie <text:soft-page-break/>transŝarĝante sur ĉevalojn. Pro tiu vojo la homoj tute elturmentiĝis, iliaj vizaĝoj sekiĝis, la ostoj eliĝis eksteren, la haŭto forfrotiĝis sur la polmoj ĝis sango, ĉe ĉaristoj falis la ĉevaloj. Kiel nun vivi, kion diri al la edzinoj, per kio nutri etajn infanojn? </text:p>
      <text:p text:style-name="P20">Kun agrabla rideto Jan Urquhart kriis al la ferdekestro, ke por ĝuo de la gastoj ludu muziko sur la pobferdeko, kaj la muziko tuj ekludis — malrapide kaj malgaje, kaj sub tiu muziko leviĝis sur «Oran nubon» la ekonomo patro Agafoniko en festa sutano, en monaĥa ĉapo, kun apogbastono. Novico, ŝvitegante, trenis post li bastan skatolon kun donacoj... </text:p>
      <text:p text:style-name="P20">— Via piloto, — diris la ŝipestro al Agafoniko, — estas pura miraklo! Mi ne povas ne estimi veran lerton, sed eĉ pli profunde, mia patro, mi estimas talenton. En ĉia laboro oni povas esti lerta, kaj tio estas tre bona, sed de lerto ĝis talento distanco estas kiel de la tero ĝis la ĉiela lazuro. Via monaĥeja piloto posedas veran lerton. Kaj la ĉiopova Dio donacis al li ankaŭ talenton de maristo. La granda Ivano ne timas la akvan elementon. La venta elemento same ne estas timinda por li, kaj liaj iom krudaj manieroj ne malhavas siaspecan grandecon. En maro, dum ŝtormo, kontraŭ kio, certe, nin gardu Dio, tia helpanto estas perfekta trovaĵo... </text:p>
      <text:p text:style-name="P20">Demĉjo estis tradukanta, feliĉe ridetante... </text:p>
      <text:p text:style-name="P20">La ŝipestro elprenis el monujo, pendinta sur la zono, ormoneron, metis ĝin sur la tablon antaŭ Rjabov, facile riverencis, petante akcepti. </text:p>
      <text:p text:style-name="P20"><text:soft-page-break/>— Tiu ĉi rudristo estas ankaŭ diotima, — prononcis la ekonomo, etendante la manon al la ormonero, — tial tutan sian akiritan monon li donas al la monaĥejo. </text:p>
      <text:p text:style-name="P20">Kaj Agafoniko kaŝis la moneron en sian vastan, broditan, grasmakulitan monujon. </text:p>
      <text:p text:style-name="P20">— Kaj vi, infanoj, iru! — diris li al Demĉjo kaj la rudristo. — Iru, kial sidi ĉi tie... </text:p>
      <text:p text:style-name="P20">Malrapide ekiris Rjabov kaj Demĉjo sur la vaksita ferdeko al la ŝnureskalo kaj baldaŭ leviĝis sur la traban glitan kajon de Dvino, kie estis atendanta la negocistojn la plebo. </text:p>
      <text:p text:style-name="P20">— Kio estas tie? — demandis unu, kun ruĝaj okuloj, kun seka, kvazaŭ pro febro, buŝo. </text:p>
      <text:p text:style-name="P20">— Plej malbone! — eldiris Rjabov. </text:p>
      <text:p text:style-name="P20">La popolo tuj amasiĝis ĉirkaŭ ili — premis tiel, ke Demĉjo grakis. </text:p>
      <text:p text:style-name="P20">— Atentu, atentu — la infanon vi dispremos! — diris Rjabov. </text:p>
      <text:p text:style-name="P20">— Ĉu ne prenas ili la varojn? — demandis alia viraĉo, en truita kaftano, forkonsumita, kun kaviĝintaj vangoj. </text:p>
      <text:p text:style-name="P20">Duonnudaj Dvinaj ŝarĝistoj — fortikaj, barbaj, kun kroĉiloj — ekdemandis: </text:p>
      <text:p text:style-name="P20">— Kaj ŝarĝistan monon kiam oni donos, rudristo, ĉu vi ne aŭdis? </text:p>
      <text:p text:style-name="P20">— Tiom da pudoj ni transportis, kiel do nun? </text:p>
      <text:p text:style-name="P20"><text:soft-page-break/>— Onufrio ŝiris la ventron, jen li kuŝas, kion ni faru? </text:p>
      <text:p text:style-name="P20">Tiu, kiun oni nomis Onufrio, kuŝante sur la bordo, sur bastomato, spiris malfacile, rigardis en la ĉielon per malplenaj, malklaraj okuloj. </text:p>
      <text:p text:style-name="P20">— Kiel ni lin enterigos? — demandis iu el la homamaso. </text:p>
      <text:p text:style-name="P20">Unu vologdano, alia ĥolmogorano — kriis ambaŭ kune: </text:p>
      <text:p text:style-name="P20">— Falu ili, la negocistoj, en la inferon, kaj bakiĝu tie en fajro, sed ni ja nian perlaboritan ricevi bezonas... </text:p>
      <text:p text:style-name="P20">— Ili luis boatojn, kaj nun kiel? Vi diru, rudristo, kion ni nun faru? </text:p>
      <text:p text:style-name="P20">Ankoraŭ unu — malalta, nigra — puŝis Rĵabov-on en la bruston, kun angoro, kun plorĝemo en la voĉo eklamentis: </text:p>
      <text:p text:style-name="P20">— Kiom da tagoj ni nenion manĝis, kiel ni vivu? La ĉevaloj ne estas nutritaj, ni mem per krusto kovriĝis, eĉ por banejo mankas groŝo, kion ni faru, instruu nin? </text:p>
      <text:p text:style-name="P20">Mole paŝante per piedoj en bastoŝuoj, desupre laŭ tabuloj malleviĝis barba ŝarĝisto, eksidis kaŭre antaŭ Onufrio, enmetis en ties malvarmiĝantajn manojn vaksan kandelon. </text:p>
      <text:p text:style-name="P20">Rjabov suspiris, komencis aŭskulti remiston. Tiu, malproksime de la mortanta Onufrio, estis parolanta per kruda, malespera voĉo: </text:p>
      <text:p text:style-name="P20">— Ĉu akaparistoj estas sur la fremdaj ŝipoj? Ni konas ilin, malbenitajn ulojn, ilian nesatigeblan ventron. Ili mem nun aĉetas ĉion, ili mem ankaŭ vendos. Nun al ni, homoj, estas <text:soft-page-break/>pereo. En arbarojn necesas iri, al pasataj vojoj, per rabo sian vivnutron akiri... </text:p>
      <text:p text:style-name="P20">— Kaj ni iros! — diris tiu ŝarĝisto, kiu alportis al Onufrio la mortan kandelon. — Ni iros kaj akiros... </text:p>
      <text:p text:style-name="P20">Kancelariano-drinkulo, tuta disŝirita, estis klariganta al la popolo kapravoĉe: </text:p>
      <text:p text:style-name="P20">— Vi, homo, juĝu mem: havas fremdulo cent dekduojn da kudriloj, ĉu? Do por kio li tiujn kudrilojn trairigu tra ies manoj, donu profiton al ankoraŭ unu homo, se li ilin mem povas vendi, kaj kun grandega profito, ne kontraŭ altino, sed kontraŭ kvin... </text:p>
      <text:p text:style-name="P20">— Kiu aĉetos? — demandis la ŝarĝisto, traŝiriĝante al la kancelariano. — Se la prezo estas unu altino... </text:p>
      <text:p text:style-name="P20">— Vi aĉetos. Ili havas interkonsenton! Fremduloj unu por la alia kiel muro staras, ĉe ili, malbenitaj tabakuloj, mano manon lavas... </text:p>
      <text:p text:style-name="P20">De sur «Ora nubo» vento fojfoje alportadis sonojn de ĝuiga muziko, el tie kaj tien ofte navedis boatoj — transportadis negocistojn, doganajn tradukistojn, soldatojn, fremdlandajn ebriajn matrosojn, kvason en bareletoj, vodkon en boteletoj. </text:p>
      <text:p text:style-name="P20">— Ĉu ili intertraktas? — oni demandadis de sur la bordo. </text:p>
      <text:p text:style-name="P20">— Parolas! — oni respondadis de sur la boatoj. </text:p>
      <text:p text:style-name="P20">— Ĉu ne interkonsentis? </text:p>
      <text:p text:style-name="P20">— Tion ni ne scias! </text:p>
      <text:p text:style-name="P20">La homoj trinkadis la Dvinan akvon, pinĉadis odoraĉan gadon sen pano, suspiradis, kvereletadis. Unu, malsekiginte <text:soft-page-break/>panajn krustojn en ĉerpilo kun akvo, estis maĉanta la pankaĉon per la sendenta buŝo. Alia ĵetadis al li enviajn rigardojn. Ankoraŭ unu viro estis riparanta truiĝintan bastoŝuon, okulmezuranta, kiel fari pli bone. Ankoraŭ unu ĉiam demandadis, kie li povus vendi sian ĉapon. </text:p>
      <text:p text:style-name="P20">— La ĉapo estas bona! — diradis li per mallaŭta voĉo. — Mi vendos la ĉapon, aĉetos panon... </text:p>
      <text:p text:style-name="P20">Aliris vagabonda popeto, riverencis humile, demandis, ĉu havas la kristanoj ian bezonon de li. </text:p>
      <text:p text:style-name="P20">— Bezonon ni havis, sed nun ĝi estas for, — diris maljuna ŝarĝisto. — Jen, vidu, finiĝis turmentoj de nia Onufrio. Forpasis li sen komunio... </text:p>
      <text:p text:style-name="P20">La popeto riproĉe balancis la kapon. </text:p>
      <text:p text:style-name="P20">— Eble, mi rakontu ion? — demandis li. </text:p>
      <text:p text:style-name="P20">— Ja kion rakonti? Ni mem rakonti povas! — respondis la vologdano. — Eble nur jen: kiam la mondfino venos? </text:p>
      <text:p text:style-name="P20">Pendiginte la mallongajn kruretojn super Dvino, la popeto eksidis, rakontis, ke nun restis turmentiĝi nemulte, antaŭe en la kalkulado de grandaj tempoj oni eraris, sed nun la lasta juĝo atendendas baldaŭ... </text:p>
      <text:p text:style-name="P20">Rjabov silentis, aŭskultis kun subrido. </text:p>
      <text:p text:style-name="P20">— He, rudristo! — oni kriis de sur boato. </text:p>
      <text:p text:style-name="P20">Li retroturniĝis. Agafoniko kun la apogbastono, alpreninte severan aspekton, estis leviĝanta sur la bordon. </text:p>
      <text:p text:style-name="P20"><text:soft-page-break/>— Jen kiel estos, — diris la ekonomo al Rjabov kaj viŝis per la subsutana basko la vizaĝon. — Ni iru, fiŝisto, konversaciu... </text:p>
      <text:p text:style-name="P20">Silente ili ĝisiris la monaĥejan ĉareton, jungitan per grasiĝinta ĉevaleto. Agafoniko ankoraŭfoje viŝis sin, plendis, ke estas varmege. </text:p>
      <text:p text:style-name="P20">— Varme! — konsentis Rjabov. </text:p>
      <text:p text:style-name="P20">La novico korektis tolon sur la fojno, streĉis jungorimenon, demetis de la ĉevalo sakon kun aveno. La ekonomo plu silentis. </text:p>
      <text:p text:style-name="P20">— Jene, infano, — diris li finfine kaj ekrigardis strabe al Rjabov. — Servos vi al la kreinto pro viaj pekoj. </text:p>
      <text:p text:style-name="P20">— Pro kiaj tiaj pekoj? — antaŭsentante malbonon, demandis Rjabov. </text:p>
      <text:p text:style-name="P20">— Kvazaŭ vi ne scias! — suspiris Agafoniko. — Kvazaŭ vi forgesis! La velboato ja, mi pensas, estis de la monaĥejo? Dronigita estas tiu velboato, prenis ĝin la maro. Kies peko? Ankoraŭ mi rememoris: en la pasinta jaro sekalan farunon de la monaĥejo vi transportis sur Dvino, du sakoj falis en akvon. Ĉu vi forgesis? Kies faruno estis? De la monaĥejo! Kaj nerespektema vi estas, Ivaĉjo, en la Dia preĝejo mi vin neniam vidas... </text:p>
      <text:p text:style-name="P20">Li parolis longe, nomante ĉiujn pekojn de Rjabov. La rudristo staris morna, gratis ĉe la ĉevala orelo, la ĉevalo tiradis al li la molajn lipojn, serĉis donacon. </text:p>
      <text:p text:style-name="P20">— Pro ĉio tio, — diris Agafoniko, — servos vi nun al la monaĥejo, iros sur «Ora nubo» kiel matroso, pri vi ŝipestro <text:soft-page-break/>Urquhart estas tre kontenta. Tiel kontenta, ke pro vi antaŭ aliaj aĉetis la varojn de la monaĥejo... </text:p>
      <text:p text:style-name="P20">Rjabov levis la kapon, liaj verdaj okuloj nekompreneble ekbrilis — ĉu li tuj ekridos, ĉu batos per la fera pugnego. Patro Agafoniko retroiris je paŝo kaj diris minace: </text:p>
      <text:p text:style-name="P20">— He, ne aŭdacu tiel rigardi... </text:p>
      <text:p text:style-name="P20">— Ne iros mi kiel matroso, — diris Rjabov neatendite kviete. — Kion mi tie ne vidis? </text:p>
      <text:p text:style-name="P20">— Vi estas servanto monaĥeja, — vigligita per la kvieteco de la rudristo, kriis Agafoniko. — Se estas dirite, do faru! </text:p>
      <text:p text:style-name="P20">— Ne iros mi! — mallaŭte ripetis Rjabov. </text:p>
      <text:p text:style-name="P20">— Iros! Se bonvole ne iros — ni vin ligos! </text:p>
      <text:p text:style-name="P20">— Ba! </text:p>
      <text:p text:style-name="P20">— Jes, ligos! </text:p>
      <text:p text:style-name="P20">— Kaj la orfon mi ne forlasos! </text:p>
      <text:p text:style-name="P20">— La orfo al Dio servas, sen vi ne pereos, ĉu komprenis vi? </text:p>
      <text:p text:style-name="P20">Rjabov ekspiregis, liaj helaj okuloj ree ekbrilis. </text:p>
      <text:p text:style-name="P20">— Mi estas homo kvieta, — diris li malrapide, — sed mian vorton mi neniam perfidas. Mi diris — mi ne iros, kaj mi ne iros! Kion ajn faru, mi ne iros. </text:p>
      <text:p text:style-name="P20">— Oj, Ivaĉjo! — averte eldiris la ekonomo. </text:p>
      <text:p text:style-name="P20">La rudristo silentis. Ree de Dvino aŭdiĝis muziko. En la preĝejo de Kristnasko oni eksonoris por vespro. Eksterlandaj <text:soft-page-break/>matrosoj, jam sukcesintaj ebriiĝi en la drinkejo, brakumiĝinte estis irantaj al la albordiĝejo, dancetis, kantis, kriis per fiaj voĉoj. </text:p>
      <text:p text:style-name="P20">— Kaj en la monaĥejon mi ne plu revenos! — diris Rjabov. — Mi servis sufiĉe! </text:p>
      <text:p text:style-name="P20">— Ni kaptos! — minacis la ekonomo. </text:p>
      <text:p text:style-name="P20">— Mi batalos! Viva mi al vi ne cedos! </text:p>
      <text:p text:style-name="P20">— Ni al la kolonelo diros. Li ja kaptos. Rajdistoj vin ligos, kaj batos tiel, ke vi longe ne rekonsciiĝos. </text:p>
      <text:p text:style-name="P20">Agafoniko ekfrapis per la apogbastono, lia vizaĝo kolere tordiĝis. </text:p>
      <text:p text:style-name="P20">— Kontraŭ kiu vi ekiris, rudristo? Pensu per via kapo, havu racion! </text:p>
      <text:p text:style-name="P20">Kaj per la bastono, per la tenilo, vipis tutforte la rudriston transverse de la vizaĝo tiel, ke Rjabov, ne vidante lumon, impetis antaŭen kaj kaptis la ekonomon ĉe la barbo. Agafoniko ekŝrikis, de la albordiĝejo ekkuris al la krio kaj batalo viroj, la novico kroĉiĝis al la rudristo per la grasaj manoj. Rjabov skuiĝis, la novico falis, ankoraŭ iu ruliĝis sub la piedojn de la rudristo, li transpaŝis ilin kaj alpremis la ekonomon al la rando de la ĉaro, tirante lian barbon ĉiam pli supren, kaj kun tia forto, ke ties okuloj montris la blankon kaj la spiro rompiĝis. </text:p>
      <text:p text:style-name="P20">— Murdis! — kriis variolmarkita viro. — Finis la dikventrulon! </text:p>
      <text:p text:style-name="P20">La vagabonda popeto estis alkuranta el malproksime al la batalo, krianta: </text:p>
      <text:p text:style-name="P20"><text:soft-page-break/>— Batu lin, batu, mi lin, malbenitan, konas, batu kontraŭ mia kapo, ŝiru la barbon... </text:p>
      <text:p text:style-name="P20">— Ni fuĝu, rudristo! — per malespera voĉo kriis Demĉjo. — Fuĝu ni, oĉjo! </text:p>
      <text:p text:style-name="P20">Nur pro tiu voĉo la rudristo rekonsciiĝis, pensis dum malgranda tempo, rigardis al la blua vizaĝo de la ekonomo kaj rapide, preskaŭ kure ekpaŝis al la Pafista kvartalo. Dum longa tempo li, zigzagante inter domoj, inter vendejoj de la Komerca korto, implikadis la spuron, laŭ kiu jam ekiris rajdistoj, serĉante la krimulon, farintan tage raban atakon, kaj al kiu? Al patro ekonomo mem de la Nikola-Korela monaĥejo! </text:p>
      <text:p text:style-name="P20">Alpremiĝinte al forbrulinta konstruaĵo, Rjabov kaŝiĝis, tralasis la rajdistojn antaŭen. Insultante, ili ne rimarkis lin, ekiris al Muskoj, — tien fuĝadis ĉiuj rabistoj, el tie oni trenadis ilin en malliberejon, en arestejon trans kradojn. Rjabov morne rigardis post ili. Ne, ili lin ne prenos, ne tiom stulta naskiĝis la rudristo Rjabov, por perei pro nenio, por mem lasi sin kapti... </text:p>
      <text:p text:style-name="P20">Demĉjo, lamante je unu piedo, ĝiskuris al Rjabov, anhelante alpremiĝis al la karbiĝinta muro. </text:p>
      <text:p text:style-name="P20">— Ho, kiel mi ekdrinkos hodiaŭ, Demetrio! — nelaŭte, mallarĝiginte la okulojn, plu malfacile spirante pro la kurado, diris Rjabov. — Pro ĉio mia amara, penega, malfacila. Ho, kiel mi ekdrinkos... </text:p>
      <text:p text:style-name="P20">— Oĉjo... </text:p>
      <text:p text:style-name="P20"><text:soft-page-break/>— Kaj vi ne kontraŭu. Vi estos ĉe mi... Tagon mi drinkos, kaj ankoraŭ tagon, kaj ankoraŭ unu nokton pluan. Ĉu vi memorfiksis? </text:p>
      <text:p text:style-name="P20">— Memorfiksis, oĉjo, — kun angoro kaj doloro flustris Demĉjo. </text:p>
      <text:p text:style-name="P20">— Jene! Kaj per malgajaj okuloj al mi ne rigardu! Ne mortinto mi estas ja... </text:p>
      <text:h text:style-name="P4" text:outline-level="2"><text:bookmark-start text:name="__RefHeading___Toc12438_788856325"/>Ĉapitro tria<text:bookmark-end text:name="__RefHeading___Toc12438_788856325"/></text:h>
      <text:p text:style-name="P8"/>
      <text:p text:style-name="P14">Urson kiel amikon prenu, sed hakilon en la mano tenu. </text:p>
      <text:p text:style-name="P15"><text:span text:style-name="T6">Proverbo</text:span> </text:p>
      <text:p text:style-name="P8"/>
      <text:p text:style-name="P14">Al amiko bonon, sed ankaŭ al si ne malbonon. </text:p>
      <text:p text:style-name="P16"><text:span text:style-name="T6">Proverbo</text:span> </text:p>
      <text:h text:style-name="P5" text:outline-level="3"><text:bookmark-start text:name="__RefHeading___Toc12440_788856325"/>1. En drinkejo<text:bookmark-end text:name="__RefHeading___Toc12440_788856325"/></text:h>
      <text:p text:style-name="P20">En drinkejo de Magrulo trinkadis vinon kaj fiŝistoj, kaj metiistoj, kaj malklaraj venintaj homoj, kaj negocistoj, kiuj estis komercantaj en la foiro ĝis la Simona tago mem, kaj fremdlandaj ŝipanoj, kaj diversaj ceteraj vagabondoj, riskemuloj, orfa semo. De mateno ĝis vespero, de vespero ĝis mateno, en bona kaj malbona vetero, en fasto kaj malfasto, en festoj kaj labortagoj, kaj vintre, kiam tago en la Arĥanĝela urbo estas mallonga kaj senluma, kaj somere, kiam la suno preskaŭ ne foriras de la ĉielo, — aŭdiĝadis el la etaj ŝtipaj malhelaj fenestroj de la Magrula drinkejo kantoj, malfacilaj krioj de homoj, ebriaj ĝis deliro, rido de malĉastulinoj, frapado de ĵetkuboj, kiujn ludadis fremdlandanoj, ebria bruo de interbatiĝo. Ebriuloj ofte kuŝaĉis apud la drinkejo, frostiĝadis dum ferocaj vintraj noktoj, malsekiĝadis sub aŭtunaj pluvoj, — ili neniun interesis. En malantaŭaĵoj de ligna antikva preĝejeto de la Naskiĝo de la Dipatrino, en la neuzata terpeco, kie vento fajfetadis en salikaro, plurfoje oni trovadis korpojn de <text:soft-page-break/>tranĉmurditaj ebriuloj, trovadis homojn kun trabatitaj kranioj, malvestitajn ĝisnude, sangstriitajn per tranĉiloj, — kiun ili interesis? Tiu, kiu trovis mortinton, venadis al Magrulo. Magrulo elportadis ĉerpilon da vino, bonan almanĝon — pro silento. La korpon oni kovradis per bastomato, trenadis en la vartenejeton. Tie ĝi kuŝadis ĝis okazo, ĝis pli malhela nokto. En malhela nokto oni veturigadis la korpon ĝis proksima larĝa Dvino. Ŝtonon al la piedoj — kaj faligadis ĝin malsupren; kun obtuza bruo ĝi faladis en la akvon, — serĉu la venton sur la kampo, ĝi ne baldaŭ elakviĝos, kaj se iam eĉ elakviĝos, tiam kiu rekonos — kiu estis tiu homo, kies nutranto, edzo, patro? </text:p>
      <text:p text:style-name="P20">Oni diradis, ke Magrulo havas multan monon. Dufoje oni penis prirabi lin. Ambaŭfoje li rebatis, unu rabiston mortigis per hakilo, du aliajn batmortigis per fera fajrostango. Eble, ili estis veraj rabistoj, sed eble, neakurataj ŝuldantoj, kiu scias? </text:p>
      <text:p text:style-name="P20">Ĝuste al tiu Magrulo iris Rjabov kun Demĉjo. Ĉi tie iam kun aliaj fiŝistoj, rudristoj, mastroj kaj dungitoj, kune kun ĉiuj laborantoj de la Blanka maro, fordrinkadis li ĉiujn siajn malsukcesojn kaj animsuferojn. Ĉi tie kun aliaj pomoroj — maraj kaj riveraj pilotoj, rudristoj kaj ŝarĝistoj, ŝipanoj kaj soldatoj — forgesadis li malfeliĉojn. Ĉi tie li fordrinkadis tutan sian monon, ĉi tie iam li drinkadis dum du tagnoktoj senĉese, ne elirante kaj ne sciante, kio nun estas — ĉu hela tago aŭ nigra nokto. </text:p>
      <text:p text:style-name="P20">De tiaj, kiel Rjabov — kaj tiaj estis nemultaj, — Magrulo malofte postuladis monon, drinkigadis kaj manĝigadis kun granda respekto, abunde. Nek Rjabov, nek la similaj al li sciis, kial aperis tia kutimo, sciis nur sola Magrulo: maraj laborantoj <text:soft-page-break/>lin ne senmonigos, eĉ se iun prenos la maro, sed profito estas granda. Tiuj homoj estas honestaj, dum ili estas vivaj, ili redonos; ili scias: drinkeja ŝuldo estas la unua ŝuldo. Kio estas drinkita, tio estos kompensita, ĉu hodiaŭ, ĉu morgaŭ, ne gravas, sed kompensita estos pli ol sufiĉe, kun profito. Certe, okazadis, ke fiŝista boato dronis en la malvarma Blanka maro. Tiam Magrulo ŝmacadis per la lipoj, balancadis sian longan, similan al kukumo kapon, funebris, — kion fari. </text:p>
      <text:p text:style-name="P20">Aliaj fiŝistoj ridadis, mokadis lin — embarasiĝis Magrulo, trompis la maro Magrulon, kiel grandas malprofito al Magrulo! </text:p>
      <text:p text:style-name="P20">Magrulo silentis, snufadis, sed nenio ŝanĝiĝadis... </text:p>
      <text:p text:style-name="P20">Nun Magrulo same ne demandis, per kio la rudristo intencas diboĉi, per kiaj enspezoj; li diris nenion, rigardante, kiel la rudristo eksidas al malpura tablo. </text:p>
      <text:p text:style-name="P20">Diklipa ulo alportis pinĉitan gadon en salakvo, ĉerpilon da brando, bovlon da alka viando por Demĉjo. </text:p>
      <text:p text:style-name="P20">Propre Arĥangelskaj homoj en tiu ĉi tago, malgraŭ la foiro, estis nemultaj — ne havis la popolo, per kio diboĉi, sed anstataŭe eksterlandaj ŝipanoj diboĉis plenforte — nemalgrandan profiton ili akiris. Ili drinkis rusan vinon, maljunan medon, bieron, almanĝadis rafanon en melaso, rapide ebriiĝadis pro nekutima forteco de rusaj drinkaĵoj, fanfaronadis unu antaŭ la alia; kelkaj tuj faladis sur la plankon, aliaj pene, raŭke kriadis siajn kantojn, triaj komencadis interbatiĝojn, konfuze svingadis spadojn, tuj paciĝadis kaj ree drinkadis, por post mallonga tempo komenci novan batiĝon. </text:p>
      <text:p text:style-name="P20">— Pri kio do ili kverelas? — demandis Rjabov Demĉjon. </text:p>
      <text:p text:style-name="P20"><text:soft-page-break/>— Pro kio sian akapariston «Ora nubo» havis, sed «Matura frukto» ne havis! Nun kvazaŭ ĉiuj iliaj ŝipoj lasos akaparistojn en nia urbo. </text:p>
      <text:p text:style-name="P20">Rjabov subridis, diris: </text:p>
      <text:p text:style-name="P20">— Gaje ni vivas, bone! Tiom bone, ke eĉ ne scias, sub kiu ni vivas, antaŭ kiu ni la ĉapon demetu. </text:p>
      <text:p text:style-name="P20">La fremdlandanoj denove komencis batiĝon, elfalis al la vento por interpikiĝi per spadoj. Unu, tuta en sango, falegis teren. Oni same forportis lin morti al la rivero — tie eblis pli trankvile priŝteli la mortinton. </text:p>
      <text:p text:style-name="P20">— Eble, ni iros en malproksiman ĉambron? — demandis Demĉjo, ĝenata de la bruo kaj kun timo rigardanta al la senĉese frapanta pordo de la drinkejo. </text:p>
      <text:p text:style-name="P20">— Ni ĉie sufiĉe sidos! — respondis Rjabov. — Mi ĉi tien, infano, ne pretere por malgranda tempo venis. Glore mi hodiaŭ diboĉos! </text:p>
      <text:p text:style-name="P20">Liaj helaj okuloj ekbrilis per malbonaj lumoj, tuj estingiĝis, kaj la vizaĝo subite iĝis morna kaj nejuna. </text:p>
      <text:p text:style-name="P20">— Ŝajne, suferis vi multe, oĉjo! — mallaŭte diris Demĉjo. </text:p>
      <text:p text:style-name="P20">— Sed vi ja de kie scias? </text:p>
      <text:p text:style-name="P20">— Rigardante al vi... </text:p>
      <text:p text:style-name="P20">— Rigardante... jen vi rigardos, kia mi estos matene... </text:p>
      <text:p text:style-name="P20">Ree frapis la pordo — eniris ŝipanoj de «Ora nubo»: la ferdekestro, kalva, nigra, maldika; kun li du matrosoj, unu sturma — por mara batalo — en kiraso kaj kun tranĉilo <text:soft-page-break/>transverse de la ventro, alia — ferdeka — tuta trapeĉita, en virina kaptuko sur unu orelo, kun orelringo ĉe la vango. Demĉjo fiksigardis al ili, puŝis Rjabov-on, flustris: </text:p>
      <text:p text:style-name="P20">— Oj, oĉjo, ne okazu malbono... </text:p>
      <text:p text:style-name="P20">— Ĉu pro ili? — kun subrido demandis Rjabov. — Ni al ili tute ne necesas... </text:p>
      <text:p text:style-name="P20">La ŝipanoj sidiĝis kaj postulis al si rusan vinon, kaj la ferdekestro, rimarkinte Rjabov-on, afable ridetis al tiu kaj svingis la manon. La rudristo respondis al li per deca kapklino. Ĉio estis en ordo: en drinkejo renkontiĝis maraj laborantoj, nun ili drinkos kaj, eble, drinkos je sia sano reciproke. </text:p>
      <text:h text:style-name="P5" text:outline-level="3"><text:bookmark-start text:name="__RefHeading___Toc12442_788856325"/>2. Bona komenco<text:bookmark-end text:name="__RefHeading___Toc12442_788856325"/></text:h>
      <text:p text:style-name="P20">Hispana supera ferdekestro Álvarez del Robles jam antaŭlonge iĝus ŝipestro kaj akirus propran ŝipon, se troviĝus tia negocisto, kiu konfidus parton de sia kapitalo al tiu ĉi miellanga, kruela nigrahara homo. </text:p>
      <text:p text:style-name="P20">Tia negocisto ne troviĝis, kaj del Robles ŝipon ne ricevis. Pasis jaroj, la hispano kalviĝis, dufoje dungiĝis al svedoj sur militajn ŝipojn, denove foriris al negocistoj, nederlandaj, bremenaj, danaj. En unu navigado li estis navigisto, sed la ŝipo, ŝarĝita per valoraj varoj — kupro, klingoj kaj spicoj, estis atakita de piratoj, kiuj mortigis la ŝipanaron, kaj la hispanan navigiston savis la sorto, li revenis viva en Bremenon post du jaroj. En Bremeno la hispanon neniu prenis sur ŝipon. Tiam li iris al Stokholmo kaj ankoraŭ iom servis al svedoj. Sed el tie li <text:soft-page-break/>denove estis forpelita kaj ree dum longa tempo navigadis kiel simpla matroso, ĝis revenis al posteno de supera ferdekestro. </text:p>
      <text:p text:style-name="P20">Kun tempo ŝipestroj komencadis kvazaŭ timeti sian ferdekestron, kaĵoli lin, serĉi lian favoron. Pli observemaj homoj flustradis pri tio, ke la ŝipoj, sur kiuj servis del Robles, estis malpli atakataj de piratoj. Oni diris ankaŭ, ke iuj singardemaj negocistoj pere de la kalviĝinta hispano pagadis ian tributon al iuj maristoj kaj eĉ ricevadis pri tio atestilon kun sigelo, sur kiu kvazaŭ estis desegnita striga kapo. Oni diris ankoraŭ, ke sufiĉis montri tiun atestilon al piratoj, prenintaj la ŝipon, kaj ili afable forlasadis la kaptitan akvoveturilon. </text:p>
      <text:p text:style-name="P20">Certe, ĉio ĉi estis sensencaĵo, ne meritanta atenton, sed tamen la hispano sciis ne nur sian ferdekestran aferon. Li sciis multe pli ol tio, kion devis scii supera ferdekestro, kaj tial li servis ĉe ŝipestro Urquhart, pri kiu oni diradis, ke tiu estas ne nur ŝipestro kaj negocisto, sed ankaŭ militisto, kvankam eksa. </text:p>
      <text:p text:style-name="P20">Del Robles kune kun sia ŝipestro plenumadis kelkajn komisiojn de iuj influhavaj kaj eĉ famaj personoj, kaj ĝuste tiuj komisioj precipe devigadis ilin ambaŭ — kaj la ŝipestron kaj ties ferdekestron — sulki marojn kaj oceanojn, endanĝerigi sin, suferi malfacilaĵojn kaj riski ne nur la sanon, sed eĉ la vivon mem, kiun ili treege domaĝis, konjektante, ke ĝi estas sola kaj post la tombo ilin tute nenio atendas. </text:p>
      <text:p text:style-name="P20">La supera ferdekestro sciis, ke Rjabov estas vendita al ŝipestro Urquhart. Sciis li ankaŭ tion, ke la rusa rudristo foriris de la sankta patro. Sed nun lin estis okupanta alia afero, kaj pro tiu afero li ordonis al la diklipa ulo, servanta en la taverno, <text:soft-page-break/>porti al la granda rusa rudristo kaj piloto plej bonan vodkon kaj almanĝaĵon de lia, ferdekestra, tablo. </text:p>
      <text:p text:style-name="P20">La ulo portis. Rjabov mirigite movis la brovon. La ulo klarigis, de kiu estas la regalo. </text:p>
      <text:p text:style-name="P20">— Jen kiel! — diris Rjabov kaj ordonis voki Magrulon. </text:p>
      <text:p text:style-name="P20">La malklarokula mastro aliris flanke, kun timeto, ekrigardis al Rjabov singarde, — kion ankoraŭ bezonas tiu knabego? </text:p>
      <text:p text:style-name="P20">— Prenu bastan korbeton, — ordonis Rjabov. — Puran, glatan, pli bonan... El tiuj, kiujn majstrinoj en Vavĉugo faras... Tiun korbeton ĝis la rando mem plenigu per dolĉaĵoj — mielaj kaj papavaj, nuksaj kun melaso, kaj pli bizaraj: ekzistas ŝipetoj, birdoj, domoj, sledoj... Ĉu komprenis vi? </text:p>
      <text:p text:style-name="P20">Magrulo rigardis kun suspekto: kie oni aŭdis tion, ke ebriulo al dolĉaĵoj emus? </text:p>
      <text:p text:style-name="P20">— Por kio ĝi? </text:p>
      <text:p text:style-name="P20">— Por neceso. </text:p>
      <text:p text:style-name="P20">— Por kia neceso? Ĉu por svatado? </text:p>
      <text:p text:style-name="P20">— Mi ne svatiĝos. Aŭskultu plu — ankoraŭ ne ĉio estas dirita. Tablon larĝan metu por granda sidado... </text:p>
      <text:p text:style-name="P20">La mastro montris sur la vizaĝo stultecon. </text:p>
      <text:p text:style-name="P20">— La tablon kovru ne per malpura ĉifono, sed per brodita tablotuko. Sur la tablon metu... </text:p>
      <text:p text:style-name="P20">Rjabov ekpensis, pinĉante la barbon. </text:p>
      <text:p text:style-name="P20"><text:soft-page-break/>— Metu vinon distilitan kaj fiŝsupon — bonan, bojaran, kun safrano, ĝi estu grasa, ĉu vi aŭdas? Kokojn donu kun vinagro, kaj maljunan acidan brasikon, kaj pizon frotitan kun cepo kaj ajlo. Vinon donu en kruĉo, sed ne en stofa botelo kaj ne en ĉerpilo, drinkos grandaj homoj — ne ŝtelistoj, ne rabistoj, sed de la mara metio laboruloj... </text:p>
      <text:p text:style-name="P20">Magrulo palpebrumis al la diklipa ulo. La ulo aliris, pendigis siajn pugnojn-martelegojn, suspiris: por venki tian rudriston, necesas multa tempo. </text:p>
      <text:p text:style-name="P20">— Ĉu nun via moŝto pagos aŭ kiam? — demandis Magrulo. — Ordonoj multas — mono ne videblas... </text:p>
      <text:p text:style-name="P20">Rjabov trankvile ekrigardis en la okulojn de la tavernisto, respondis, kvazaŭ pensante: </text:p>
      <text:p text:style-name="P20">— Hodiaŭ al mi tiuj eksterlandaj matrosoj sendis la plej bonan vodkon kaj almanĝaĵon de sia tablo. Tio estis sendita pro tio, ke mi en niaj lokoj estas la unua piloto. Ĉu povas mi nian honoron rompi antaŭ fremdlandanoj? Kiel vi pensas? </text:p>
      <text:p text:style-name="P20">La mastro denove palpebrumis al la ulo — foriru. </text:p>
      <text:p text:style-name="P20">La ulo foriris, balanciĝante. La fremdlandanoj estis kantantaj ĉe sia tablo. </text:p>
      <text:p text:style-name="P20">— Honoron ankaŭ ni gardas! — diris Magrulo post paŭzo. — Kaj kvankam ni scias, ke la maro rompis vian velboaton kaj vi mem apenaŭ sukcesis per preĝo vian animon savi, — vidu, kiel ni primetos la tablon... </text:p>
      <text:p text:style-name="P20">La griza vizaĝo de la tavernisto ruĝiĝis. Dum estis sternata la tablotuko, Rjabov estis nehaste diranta: </text:p>
      <text:p text:style-name="P20"><text:soft-page-break/>— Al honoro mi per honoro respondas, kaj ne same, sed dekoble. Al ilia honoro — dekoble, kaj al la via — dekoble. Kalkulu dekoble la drinkitan kaj manĝitan... </text:p>
      <text:p text:style-name="P20">Magrulo klinis sin, respondis dignoplene: </text:p>
      <text:p text:style-name="P20">— Magrulo estas Kaina animo, tion ĉiuj scias, sed eĉ Magrulo havas propran fieron. Vi pagos tiom, kiom estos elspezita. La maldikkruruloj vidu, kiaj ni estas en gastamo... </text:p>
      <text:p text:style-name="P20">De si li ordonis porti al la gastoj juniperbrandon, kaj fiŝan blinan pirogon kun butero, kaj eglefinon kun gadaj hepatoj. Li mem ĵetiĝis en la kuirejon, la filino ekportis botelojn, la diklipulo — porkan duonon. La fremdlandanoj rigardis mire — al kiu tian festenegon aranĝas la tavernestro, por kiu estas la ornamita tablotuko, multekostaj glasetoj... </text:p>
      <text:p text:style-name="P20">Rjabov klinsalutis la gastojn. </text:p>
      <text:p text:style-name="P20">— Dankon pro la bona komenco, — diris li kun subrido. — Ni komencis festeni laŭ via maniero, kaj nun ni festenu laŭ la nia. Gustumu kaj drinku laŭ la rusa moro. Nia gastigado estas multmanĝa, malsame de la via — nura drinkado kun babil-kokerikado. Se tiel, ni do kune sidu, kaj komencu kun beno. Vintrinkado estas afero ne ŝerca, farendas ne haste, diligente... </text:p>
      <text:p text:style-name="P20">La hispano en ruf-flava kaftano, en larĝa leda zono, kun spado kaj faldebla tranĉilo aliris al Rjabov ceremonie — kun riverenco, kun turnado per la ĉapelo, kun piedfrapado... </text:p>
      <text:p text:style-name="P20">— Nu, bone, bone! — bonanime respondis Rjabov. — Ne necesas... mi eĉ ne scipovas tiel riverenci. Ni, knaboj, eksidu al la tablo... </text:p>
      <text:p text:style-name="P20"><text:soft-page-break/>Transsidiĝinte al la tablotuko kun manĝaĵoj kaj drinkaĵoj, la rudristo per la mano glatigis la orkoloran barbon, levis la kapon, movis la brovon, nehaste, per grandaj glutoj eltrinkis vinon... </text:p>
      <text:p text:style-name="P20">La trinkokruĉo estis nemalgranda, la vino estis forta, la fremdlandanoj rigardis kun scivolemo — kiel la Granda Ivano tion eltrinkis tuj. Rjabov flaris pankruston, pinĉis brasikon. Lia ĉemizo estis disŝirita ĉe la ŝultro, la kolumo estis malbutonita malalte, tiel ke videblis la arĝenta baptokruco sur malheliĝinta laĉo... Li ne sukcesis, ne havis tempon transvestiĝi ekde tiu horo, kiam li eliris el la akvo, el la tempeste bolanta Blanka maro... </text:p>
      <text:p text:style-name="P20">— Nu? Kial do vi ne drinkas? — demandis li, verŝante vinon. — Ĉu vi interkonsentis ofendi min? </text:p>
      <text:p text:style-name="P20">Laŭ la komenco de la konversacio del Robles pensis, ke la piloto estas profunde ebria. Sed li tuj konvinkiĝis, ke la rudristo estas tute sobra. La okuloj de Rjabov nun rigardis milde, kun bonkoreco kaj kareso. Palpebruminte al la matroso kun orelringo, li ordonis al Demĉjo traduki, ke li regalas la gastojn ne laŭ la tradicio, ne hejme, ĉar en la domon voki ilin li ne povas — li estas senfamilia, kaj la domo estas tro malriĉa. Demĉjo timide tradukis ne ĉion, la malriĉecon prisilentis. </text:p>
      <text:p text:style-name="P20">Per sia mano la piloto verŝis al ĉies trinkokruĉoj kuracan juniperbrandon, — Magrulo alŝutadis en ĝin pulvon kaj diradis, ke ĝi kuracas el ĉiuj malsanoj, kaj se iu homo estas tro malforta, tiu ne plu suferos: la kuraca juniperbrando tuj ŝiras la ĉefan vejnon, kaj la malsanulo per gajaj piedoj en ebrio foriras en la landon, kie estas nek malĝojoj, nek lamentoj... </text:p>
      <text:p text:style-name="P20"><text:soft-page-break/>La unua levis la trinkokruĉon del Robles kaj, kuraĝe retroklininte sian kapon en bukloj apud la oreloj, eltrinkis ĉion ĝis la fundo. Dum ioma tempo li silentis, poste liaj nigraj senbrilaj okuloj elmetiĝis, li leviĝis de sur la benko, ree eksidis kaj ree leviĝis. La rudristo por deco eĉ ne ridetis. </text:p>
      <text:p text:style-name="P20">— Ne gravas, — superante per la potenca, kvankam milda voĉo ebrian bruon de la drinkejo, diris Rjabov, — komence ĝi forte efikas, se la homo estas sen kutimo. Unuvorte — kun pulvo macerita. Sed se iu kutimiĝis, tiam ĝi, patrino, bonas. Ĝin necesas almanĝi, sinjoroj maristoj, per la fiŝa pirogo, — ĝi en la pirogo tuj sufokiĝos. </text:p>
      <text:p text:style-name="P20">Del Robles finfine rekonsciiĝis. En liaj okuloj aperis larmoj — la unuaj post la infana aĝo. La matroso en kiraso estis spireganta, la alia, ferdeka, estis movanta la lipojn, kvazaŭ preĝanta. </text:p>
      <text:p text:style-name="P20">Rjabov vokis la tavernestron, neniu respondis: kaj Magrulo kaj lia diklipulo eliĝis kun granda interbatiĝo sur la peronon — ili estis elbatantaj ebriulojn. Tiam la rudristo mem leviĝis, iris por kvaso, por ke la gastoj altrinku per ĝi la juniperbrandon. </text:p>
      <text:p text:style-name="P20">Tuj kiam Rjabov revenis kaj eksidis sur la benkon, Demĉjo, lispante pro emocio, diris al la orelo de la rudristo: </text:p>
      <text:p text:style-name="P20">— Oĉjo, ne trinku tion, kio en la kruĉon estas verŝita. Ne rigardu al mi... Ne trinku. La nigrulo pulvoron alŝutis, mi mem vidis... </text:p>
      <text:p text:style-name="P20">Rjabov subridis per solaj lipoj. Jen tiel vi vivas en la mondo — ĉiam pli malbone. Do, ni vidu, eĉ ne tiajn aferojn ni vidis. Dume ni ridas, eble, ni ploros, sed ne hodiaŭ! </text:p>
      <text:p text:style-name="P20"><text:soft-page-break/>La matroso en kiraso subite diris: </text:p>
      <text:p text:style-name="P20">— Ho mia ĝardeno, ho mia Vilhelmino, mia kara edzino, ho mia ĝardeno, mia ĝardeno, mia domo... </text:p>
      <text:p text:style-name="P20">Kaj ekploris. Dum del Robles estis konsolanta kaj riproĉanta lin: kial vi frenezumas, stulta kapo, Rjabov interŝanĝis la trinkokruĉojn: al la matroso kun orelringo — la sian, al si — la lian. Ili denove drinkis, kaj del Robles demandis: ĉu vere estas, ke en Vavĉugo per zorgo de komercistoj Baĵenin-oj, laŭ cara ukazo estas konstruataj ŝipoj por mara irado? Estas interese scii, ĉu baldaŭ Moskvio eliros sur marojn. Caro Petro, lia sanktoleita moŝto, daŭrigu la Disinjoro liajn tagojn, onidire intencas fari tion, kio antaŭe ne estis. Kaj kiaj ŝipoj estas konstruataj en la konstruejo de Baĵenin-oj? Kaj ĉu vere estas lertuloj, kiuj legas desegnaĵojn kaj laŭ la tuta scienco konstruas verajn ŝipojn. </text:p>
      <text:p text:style-name="P20">Demĉjo tradukis, Rjabov pigre subridis. Vavĉugo ne estas proksime, de kie li, sinjoro, sciu? Kvazaŭe oni ion konstruas, sed kion — kiu scias? Segejo tie estas — li aŭdis, tio estas vero, tiel multaj homoj diris. Kaj li ree subridis. </text:p>
      <text:p text:style-name="P20">Del Robles kun entuziasmo denove ekdemandis, kiel povas okazi, ke tia fama piloto ne scias pri Vavĉugo? Kiu do tiam scias? Eble, la piloto ne scias ankaŭ tion, ke en Solombalo vojevodo Apraksin mem konstruas ŝipon? </text:p>
      <text:p text:style-name="P20">— Mi aŭdis! — respondis Rjabov. </text:p>
      <text:p text:style-name="P20">— Kaj kvazaŭ ĝi estas nomita omaĝe al sankta Paŭlo. Kaj ke el urbo Amsterdamo ankoraŭ unu ŝipo estas atendata, pli ol <text:soft-page-break/>kvardekkanona? Kvazaŭ kvardek kvar feraj kanonoj estos sur tiu ŝipo, el kiuj ses estas haŭbizoj? </text:p>
      <text:p text:style-name="P20">Rjabov elaŭskultis la tradukon de Demĉjo kaj nenion respondis. De kie li sciu? </text:p>
      <text:p text:style-name="P20">Tiam del Robles ekridis. </text:p>
      <text:p text:style-name="P20">— Aj-aj-aj! — diris li kun karesa riproĉo. — Eĉ trans la maroj oni scias, ke caro Petro intencas konstrui floton kaj por tio ĉi tien veturas duan fojon, sed la piloto ne scias, nenion scias. Sur la Mosea insulo oni la caran domon denove riparis, la alian kovris per tegmento, kaj kuiristojn pelis al la kuirejo, kaj brutaron por cara tablo, kaj bovinojn, por ne kirli kremon transportante trans Dvinon, kaj gardistaro tie staras kun halebardoj! </text:p>
      <text:p text:style-name="P20">Demĉjo tradukis. Rjabov, paŭzinte, respondis: </text:p>
      <text:p text:style-name="P20">— Al kiu porko malaperis, al tiu en la oreloj ŝriko staras. Kial lin interesas la ŝipoj! Diru, Demetrio, — la rudristo havas proprajn aferojn sate, li jen ĵus el la maro eliris, kiom da tagoj tempesto taŭzis, kiom da boatoj rompiĝis, paciĝis tiuj fiŝistoj por eterne... </text:p>
      <text:p text:style-name="P20">Dum ili tiel parolis, la matroso, kiu trinkis la vodkon kun alŝutita pulvoro, subite malkvietiĝis, komencis diri galimation; del Robes tiris lian manikon, li ĵetis al tiu sovaĝan rigardon kaj en eksciteco ree ekbabilis en sia lingvo. La rudristo interŝanĝis rigardojn kun Demĉjo, la hispana ferdekestro interkaptis ilian rigardon, komprenis, ridetis per ĉiuj faltoj: </text:p>
      <text:p text:style-name="P20"><text:soft-page-break/>— La gajiga drogo, kiun mi alŝutis, surprize trafis ne al tiu, al kiu estis destinita. Ĉi matroso nun kvazaŭ flugas en la aero, kiel dia anĝelo, kaj vidas ĉion en plej agrablaj koloroj. </text:p>
      <text:p text:style-name="P20">— Kio do estas agrabla? — demandis severe la rudristo. — Li al si mem malsimilas. Vodko estas pli facila, kaj ne mortigas, kaj ĉi tie li jen, iĝis blua... </text:p>
      <text:p text:style-name="P20">Ili eliris el la drinkejo proksime al mateno. </text:p>
      <text:p text:style-name="P20">La matrosoj apenaŭ movis la piedojn. Tiu, kiu trinkis la drogon, tute malvigliĝis; la alia kantadis kantojn, kaptadis kokinojn, konfuzintaj pro blankaj noktoj, kiam tempas dormi, kaj kiam vagi sur stratoj, serĉi al si nutron... </text:p>
      <text:p text:style-name="P20">— Nun sur la ŝipon, sur nian, — diris del Robles, — ĉu ne? </text:p>
      <text:p text:style-name="P20">— Pro kia diablo? — respondis Rjabov. </text:p>
      <text:p text:style-name="P20">— La piloto nun ne povas bonveni sur vian ŝipon, — tradukis Demĉjo, — la piloto havas ankoraŭ aferojn en la urbo Arĥangelsko, kiujn li nepre bezonas plenumi... </text:p>
      <text:p text:style-name="P20">— La piloto iros kun mi sur la ŝipon, — firme diris del Robles kaj tuŝis sian kirason sub la kaftano. — La piloto devas esti sur nia ŝipo. </text:p>
      <text:p text:style-name="P20">Tiutempe el trans angulo de la arsenalo elrajdis kolonelo Snivin en akompano de dekduo da fremdlandaj rajdistoj. Li ŝatis faradi tiajn noktajn rajdpatroladojn en la urbo, des pli, ke noktoj somere estadis sunaj, kaj famo iris tia, kvazaŭ vere la kolonelo nokte kaptas rabistojn kaj ŝtelistojn. </text:p>
      <text:p text:style-name="P20"><text:soft-page-break/>Rimarkinte la kolonelon Snivin-on kaj rekoninte lin laŭ la korpulenta figuro, del Robes firme prenis la kubuton de la rudristo kaj mallaŭte diris al Demĉjo: </text:p>
      <text:p text:style-name="P20">— Mi ne povas ne rekomendi al la piloto iri kun mi sur la ŝipon. La piloto estas aĉetita, kontraŭ li estis pagita mono. Ĉu vere necesas klarigi, ke pli bone estas fari la maran aferon, ol putri en la monaĥeja prizono, kie pli aŭ malpli frue la piloto ricevos laŭmerite... </text:p>
      <text:p text:style-name="P20">Kolonelo Snivin veturis malrapide, kun grava aspekto. La suno estis prilumanta la krudajn vizaĝojn de la rajdistoj, briletadis en ŝildetoj sur la jungilaro, ludis sur facoj de ŝtalaj bajonetoj... </text:p>
      <text:p text:style-name="P20">— Diru al la ferdekestro, Demetrio, — ordonis Rjabov, — diru: maltaŭge li faras. </text:p>
      <text:p text:style-name="P20">Demĉjo ruĝiĝis, ekparolis rapide. En la juna, ankoraŭ rompiĝema voĉo aŭdiĝis larmoj. </text:p>
      <text:p text:style-name="P20">— Ne petu! — abrupte diris Rjabov. </text:p>
      <text:p text:style-name="P20">La rajdistoj haltis apude. La korpulenta kolonelo Snivin tuj komprenis, pri kio parolis la hispana ferdekestro, kaj, ne finaŭskultinte, batis Rjabov-on per sabringo al la kapo. Rjabov ŝanceliĝis, sed ne falis. Del Robles per unu movo eltiris faldeblan tranĉilon kaj levis ties klingon antaŭ la vizaĝo. Maljuna rajdisto puŝis la rudriston per ferumita ŝuo, alia vipis al la ŝultroj per skurĝo kun enkudrita feraĵo. Snivin, eliginte la sabron, per la malakra flanko ree batis la rudriston al la kapo. Rjabov falis, kaj tiam ĉiuj surfalis sur lin. Leviĝis polvo, la rajdistoj deĉevaliĝis, ekruliĝis en polvo tiel ke ne eblis <text:soft-page-break/>kompreni, kiu estas kie. Del Robles kun sperto kaj lerto rapide surĵetis sur la kolon de la rudristo strangolan maŝon kaj ektiris. Rjabov ekstertoris. Demĉjo tion jam ne aŭdis — li perdis la konscion pro bato per ferumita boto al la kapo... </text:p>
      <text:p text:style-name="P20">Sur la strato estiĝis silento. </text:p>
      <text:p text:style-name="P20">La kolonelo diris, enigante la sabron en la ingon: </text:p>
      <text:p text:style-name="P20">— Malfacile estas kun tiu popolo. Ili estas malobeemaj, kruelaj, kaj ni definitive ne povas kredi al ili. </text:p>
      <text:p text:style-name="P20">Del Robles respondis: </text:p>
      <text:p text:style-name="P20">— Se ne la plej inda kuraĝo de via kavalira moŝto, kiu scias, per kio finiĝus ĉi batalo! </text:p>
      <text:p text:style-name="P20">Tiutempe el trans la arsenalo elkuris la diklipulo, sendita de Magrulo por fordoni la skatolon kun dolĉaĵoj, kiujn mendis Rjabov por la fremdlandanoj. Sed la rudristo mem estis kuŝanta senmova, ligita, en polvo, kun strangola maŝo sur la kolo. La tradukisto same kuŝaĉis apude. La ulo staris iom, pensis kaj retroiris. </text:p>
      <text:p text:style-name="P20">Preterinte la arsenalon, li eniris en lapojn, malfermis la skatolon kaj ŝtopis sian buŝon per la frandaĵoj. La dolĉaĵoj estis mielaj, multekostaj, kuiritaj kun zingibro, kun papavo, kun kukurbaj semoj. Ĉi tie, en la lapoj, la ulo manĝis ĝissate, kaŝis la skatolon en malnova incendiejo, viŝis la manojn, miris pri sia neaŭdita kuraĝo kaj ekiris reen, elpensante, kion li mensogu al la tavernestro. </text:p>
      <text:h text:style-name="P5" text:outline-level="3"><text:bookmark-start text:name="__RefHeading___Toc12444_788856325"/><text:soft-page-break/>3. Snivin kaj James<text:bookmark-end text:name="__RefHeading___Toc12444_788856325"/></text:h>
      <text:p text:style-name="P20">Kolonelo Snivin veturis malrapide, retenante la ardan ĉevalon, malestime gapante al la flankoj per siaj kankraj okuloj de akva koloro: li malestimis ĉi tie ĉion kaj ne kaŝadis sian malestimon. Kaj pri nenio alia li parolis, ol nur pri tio, kiel li malestimas la moskvianojn. Por kaĵoli lin, okazadis, ke Arĥangelskaj negocistoj sin mem insultadis per plej malbonaj vortoj... Fierajn, fortajn, neobeemajn li fleksadis arke; se ili ne fleksiĝis — rompadis. Majoro James — anglo, lia asistanto, dek ses fojojn vendinta sian spadon al dukoj, markizoj, imperiestroj kaj reĝoj, — en ĉio estis konsenta kun kolonelo Snivin. Sed plej multe li konsentis kun tio, ke la moskvianojn la providenco destinis esti sklavoj. </text:p>
      <text:p text:style-name="P20">— Mi bedaŭras, ke vi ne vidis belegan bildon! — prononcis kolonelo Snivin, renkontinte James-on sur ponto super Kurjo. — Vi ĝojus... </text:p>
      <text:p text:style-name="P20">La majoro montris per tuta sia vizaĝo atenton. </text:p>
      <text:p text:style-name="P20">— Vi tre ĝojus! </text:p>
      <text:p text:style-name="P20">La majoro montris ankoraŭ pli grandan atenton. </text:p>
      <text:p text:style-name="P20">— Ŝipestro Urquhart aĉetis ĉi tie piloton de la monaĥejo. Kaj, imagu, tiu bruto faris tutan batalon... </text:p>
      <text:p text:style-name="P20">James balancis la kapon... </text:p>
      <text:p text:style-name="P20">— Li ne deziras esti vendita. Li rezistis ĝislaste... </text:p>
      <text:p text:style-name="P20">— Sur ilin necesas surmeti feran bridon! — diris majoro James. — Kaj punojn, verajn punojn, por ke ili timu nin, kiel negroj timas siajn idolojn... </text:p>
      <text:p text:style-name="P20"><text:soft-page-break/>Li ekridis, montrante bonegajn dentojn. Virino kun malplenaj siteloj — maljuna, ĝibeta — estis tranpasanta la straton. Majoro James skurĝis ŝiajn ŝultrojn: ĉe la rusoj malplenaj siteloj estas malbona antaŭsigno. </text:p>
      <text:h text:style-name="P5" text:outline-level="3"><text:bookmark-start text:name="__RefHeading___Toc12446_788856325"/>4. Fiŝista avino<text:bookmark-end text:name="__RefHeading___Toc12446_788856325"/></text:h>
      <text:p text:style-name="P20">Jam tute venis tago, kiam Demĉjo vekiĝis el sia senkonscieco kaj tuj ĉion rememoris — kiel ili diboĉis ĉe Magrulo kaj kiel oni surfalis poste sur la rudriston... </text:p>
      <text:p text:style-name="P20">Terura maltrankvilo kaptis lin, li leviĝis de sur la benko, sur kiu li kuŝis, altiris al si la rufetan, senkoloriĝintan, koroditan de mara salo subsutanon kaj intencis jam vestiĝi, kiam ekmiris — kie do li estas, kial en domo kaj kio estas tiu domo? </text:p>
      <text:p text:style-name="P20">Sed ankaŭ miri plene li ne sukcesis, — maljunulina voĉo vokis lin, kaj tuj antaŭ li aperis avinjo Eŭdoĥa — ĝiba, karesa, kun tia brilo de paliĝintaj bluaj okuloj, kia ekzistas nur ĉe tre maljunaj kaj tre bonkoraj homoj. </text:p>
      <text:p text:style-name="P20">— Iru, se vi povas, iru, fileto, hastu, — ordonis la avino kaj donis al li mallongan kaftaneton kaj tolan pantalonon, multfoje lavitan, en oblikvaj kaj kurbaj flikaĵoj, kaj malnovan klapĉapon, kaj ankoraŭ koltukon, kian portas fiŝistoj, forirante en la maron. </text:p>
      <text:p text:style-name="P20">Li vestiĝis, nenion demandante de avinjo Eŭdoĥa. Tiun fiŝistan vartistinon, fiŝistan vidvinon, ploristinon kaj preĝantinon, konis ĉiuj laborantoj de la mara metio ĉi tie, ĉe la Blanka maro. Se ŝi ordonas, do necesas fari; se ŝi sendas, do iru. </text:p>
      <text:p text:style-name="P20"><text:soft-page-break/>Hodiaŭ nokte, elirinte al krioj de fremdlandanoj, la maljunulino ekvidis apud la arsenalo la batalon, ekvidis, kiel trenas Rjabov-on la rajdistoj, ekvidis la laman Demĉjon, kuŝantan en polvo, kaj komprenis: malfeliĉo venis al la fiŝisto, al la rudristo pro malicaj transmaraj rabistoj kaj latronoj! Demĉjon ŝi kun bonaj homoj transportis en la domon, metis sur lian kapon malvarman grundon, por ke la Dvina tero fortiru febron. Kaj nokte ŝi eksciis, ke la rudriston vendis la monaĥoj, ke la rudristo kun la novico nun estas fuĝintoj, — por kio do Demĉjo montriĝu en la subsutano? Kaj dum li dormis, ŝi preparis por li alian veston. Kaj dum Demĉjo estis obeeme vestanta sin, ne sciante ankoraŭ, kien kaj kiel li iru, ŝi estis demandanta: </text:p>
      <text:p text:style-name="P20">— Li vinaĉon, verŝajne, en la taverno drinkis kun sentaŭguloj? </text:p>
      <text:p text:style-name="P20">Demĉjo, ne aŭdacante malaprobi la rudriston, respondis: </text:p>
      <text:p text:style-name="P20">— Li nur malmulte entute drinkis, avinjo, por varmiĝo... </text:p>
      <text:p text:style-name="P20">— Mi scias lian «malmulte»... </text:p>
      <text:p text:style-name="P20">Poste ŝi aldonis penseme: </text:p>
      <text:p text:style-name="P20">— Estas tiele: ni laboras — neniu vidas, sed ni drinkas — ĉiu vidas. </text:p>
      <text:p text:style-name="P20">Kaj koleriĝis: </text:p>
      <text:p text:style-name="P20">— Kun kiu li drinkas — tion li ne scias, — jen malbono. </text:p>
      <text:p text:style-name="P20">Demĉjo silentis, mallevinte la kapon. </text:p>
      <text:p text:style-name="P20"><text:soft-page-break/>— Vi iros al leŭtenanto Krikov, al Atanazio Petroviĉ, — severe diris la avino, — en la doganan domon... </text:p>
      <text:p text:style-name="P20">— En la domon, — ripetis Demĉjo kaj ekrigardis al la maljunulino per siaj grandaj nigraj okuloj. </text:p>
      <text:p text:style-name="P20">— Kiel kaj kio estis en la taverno kaj antaŭe, kion vi scias, ĉion rakontos. Tiel kaj tiel, rudristo Rjabov estas ŝtelita de fremdlandaj latronoj, kaj estas ordonite, diru, al vi, Atanazio Petroviĉ, de via vartistino — avinjo Eŭdoĥa — iri sur la fremdlandan ŝipon kun halebardoj, fusiloj kaj sabregoj kaj tiun rudriston nepre sur la Dvinan bordon sendifekte liveri. </text:p>
      <text:p text:style-name="P20">Ŝi subite enpensiĝis kaj ekparolis ankoraŭ pli severe: </text:p>
      <text:p text:style-name="P20">— Kaj se li iel kontraŭos, diru al li de mi la plej drastan vorton... </text:p>
      <text:p text:style-name="P20">Demĉjo eĉ la buŝon malfermis pro tiu ordono. </text:p>
      <text:p text:style-name="P20">— Inter ili tie okazis malakordo, — kunpremante la lipojn, diris Eŭdoĥa, — knabinoj, vidu, ĉe ni malmultas, ambaŭ unu saman bezonis. Do vi, Demĉjo, ne ĝeniĝu, rekte al li ĉion diru: ne taŭgas, diru, sian proksimulon en malfeliĉo lasi, kvankam vi, diru, nun estas leŭtenanto, sed Rjabov neniom pli malbonas, ol vi. Kaj ankaŭ rememorigu al li, al Ataĉjo, kiel avinjo Eŭdoĥa lin de vundo kuracis kaj elkuracis, kaj ankoraŭ rememorigu, kiel li jen tia eta al mi venadis baniĝi en kuvo... </text:p>
      <text:p text:style-name="P20">Demĉjo ekpalpebrumis, ne komprenis. </text:p>
      <text:p text:style-name="P20">— Ĉu vi pensas, se li estas oficiro, tiam li ne de sia patrino naskiĝis? Ankaŭ li estis eta, ankaŭ li ploregis plenvoĉe, kaj en unu sama kuvo kun Ivaĉjo Rjabov mi ilin, diabletojn, pardonu <text:soft-page-break/>Dio, per cindro lavadis. Do ĝuste tiel diru: ne orgojlu, diru, Atanazio Petroviĉ, ni ĉiuj iam mortos — kaj oficiro mortos, kaj fiŝisto mortos, kaj ĉefepiskopo, pardonu Dio, mortos! Nu, iru, iru, lamuleto! Sed ne, li ne diros ion kontraŭ, ne tia li estas homo, ne povas esti, ke li ne faros kiel necesas. Iru, infaneto, hastu, kaj mi dume vian subsutanon orfan flikos, ĝi ankoraŭ taŭgos, mi pensas, necesos... </text:p>
      <text:p text:style-name="P20">Demĉjo foriris, avino Eŭdoĥa postrigardis lin, ekpensis, ĉu faros Ataĉjo kiel necesas, kaj tuj decidis: li faros nepre. Ne estis ankoraŭ tia okazo en ŝia longa vivo, ke homoj ne farus tiel, kiel ŝi petas. </text:p>
      <text:p text:style-name="P20">Kaj kiel eblis ne fari laŭ ŝia deziro? </text:p>
      <text:p text:style-name="P20">Dum multaj jaroj en ŝian domon oni kuŝigadis frostvunditajn senfamiliajn fiŝistojn, por ke ŝi ilin flegu. Kaj neniu iam mortis, — tia forto de patrina amo estis en tiu malgranda, ĝibeta, malforta maljunulineto al ĉiuj homoj, elturmentitaj de la mara laboro. Ŝi flegadis fiŝistajn orfojn, kreskigadis el ili fortegulojn, nutradis el korneto per likva kaĉo, kaj poste por la juna fiŝisto ŝi la unua aĉetadis botojn por maro, varman ĉemizon; ŝi mem adiaŭadis la boaton, sur kiu la infano foriradis por fiŝado... </text:p>
      <text:p text:style-name="P20">Avino Eŭdoĥa en sia malalta oblikviĝinta kabano kuracadis terurajn fiŝistajn malvarmumojn, dolorojn, febrojn. Kaj ne per sorĉitaj herboj, ne per magio, sed per granda forto de deziro helpi, faciligi suferojn, ne lasi morti al bona homo, mara laboranto, sentima fiŝisto... </text:p>
      <text:p text:style-name="P20">Ĉiujn ŝiajn parencojn prenis la maro. Kaj la maljunulino ne havis eĉ tombojn, por plori sur holmeto, por ĝustigi la krucon, <text:soft-page-break/>flustrante, kiel iuj vidvinoj kaj patrinoj, plendojn pri sia soleca maljuneco, pri tio, ke en la domo estas malvarme, kaj jam mankas fortoj por fendi brullignon, pri tio, ke malfacilas paŝi — ne fleksiĝas la malsanaj kruroj. Ŝi havis nenion, krom arda, kvazaŭ bolanta amo al ĉiuj, al kiuj la vivo ne donis sufiĉe, al ĉiuj orfoj kaj mizeruloj, al ĉiuj soluloj kaj malsanuloj... </text:p>
      <text:p text:style-name="P20">Severe kaj malmilde kompatadis Eŭdoĥa. Dolore punadis ŝi pro malbonaj aferoj. Ŝi nur diradis: </text:p>
      <text:p text:style-name="P20">— Aj, maltaŭge vi faris, fiŝisto! </text:p>
      <text:p text:style-name="P20">Kaj kovriĝos per honta ŝvito, moliĝos rufa knabego, falos al la piedoj, ekkrios: </text:p>
      <text:p text:style-name="P20">— Batu min, avinjo! Batu, sed indulgu! Pardonu, avinjo... </text:p>
      <text:p text:style-name="P20">Sed la avinjo ne indulgadis. Ŝi scipovis silenti. Kun ofendintoj ŝi silentadis dum jaroj. Ŝi scipovis ankaŭ laŭdi. Kaj same nelonge. Ŝi diras kun sia radia rideto vorteton, kaj kian vorteton — ne distingas la laboranto de la Blanka maro, sed flugas de Eŭdoĥa kvazaŭ sur flugiloj kaj nur pensas: «Jen avinjo, jen maljunulino, jen kolomba animo». </text:p>
      <text:p text:style-name="P20">Iam en ŝian kabanon, kie ronronante promenadis katoj, trovitaj en postkortoj, kie snufadis erinaco-invalido, kie pace kunvivadis blinda leporo kaj maljuna virkoko, venadis flegita iam de ŝi altkreska, larĝŝultra, purpura pro malvarma mara vento fiŝisto, klinsalutadis per ĝiszona riverenco, diradis: </text:p>
      <text:p text:style-name="P20">— Estu sana je ĉiuj kvar ventoj, avinjo! Jen al vi donaco! </text:p>
      <text:p text:style-name="P20">Li metadis sur la puran, priskrapitan tablon altinon, kaj ankoraŭ altinon, kaj kopekojn, kiom estis pakita en la tuko — <text:soft-page-break/>tiom li elŝutadis. Okazadis, ke oni metadis ankaŭ ormoneron, vidis la maljunulino ankaŭ fremdlandajn monerojn. Sed nelonge ili restadis ĉe ŝi. Kiel reteni monon, se apude, en najbara domo, ploras, larmas fiŝista vidvino, mankas per kio nutri la infanetojn? Kiel reteni, se morgaŭ eblas venigi al si dekon da etaj infanoj, bani ilin en kuvo kun cindro kaj sablo, kaj rekompence pro pacienco kaj obeemo, pro tio, ke ili ne ŝrikis kaj kondutis dece, manĝigi ilin ĝissate per vianda kaĉo, per grasa fiŝsupo, per aroma spickuketo? </text:p>
      <text:p text:style-name="P20">Iam ŝi flegis Demĉjon, kaj pli frue, en malproksimaj jaroj, la rudriston Rjabov-on mem, post kiam li frostiĝis en aŭtunaj noktoj en malproksima fiŝista bazo. Kaj jen venis al ŝi iam Ivano Sabateiĉ, larĝe malfermis la pordon, diris: </text:p>
      <text:p text:style-name="P20">— Estu sana je ĉiuj kvar ventoj, avinjo! Jen, oldulineto, donaco! </text:p>
      <text:p text:style-name="P20">Li malligis saketon, elŝutis sur la tablon oraĵojn, ekruliĝis sur la priskrapitaj tabuloj moneroj, ringoj de brilanta oro, falis sur la plankon perloj. </text:p>
      <text:p text:style-name="P20">— Ĉu vi ion malbonan faris, Ivano? — severe demandis la maljunulino. </text:p>
      <text:p text:style-name="P20">Rjabov subridis: </text:p>
      <text:p text:style-name="P20">— Ŝipo sur rokojn elĵetiĝis, — diris li, — fremdlanda ŝipo. La homoj ĉiuj estis mortintaj, ĝis la lasta; jen mi kun fiŝistoj trovis trezoron, sed por kio ĝi? Kandelon grandan mi metis al Sankta Nikolao, al vidvinoj donacis, diboĉis iomete ĉe Magrulo, botojn por mi novajn aĉetis, kaftanon. Nun mi al homoj la okulojn pikas — jen, belvestiĝis Ivaĉjo Rjabov... </text:p>
      <text:p text:style-name="P20"><text:soft-page-break/>Li denove subridis per sia pigra subrido. </text:p>
      <text:p text:style-name="P20">— Ne deziras mi mem iĝi mastro. Boaton aĉeti, ŝnuraron, fiŝistojn dungi, ĉu? Kiel vi konsilos? Ĉu devenos el mi mastro? </text:p>
      <text:p text:style-name="P20">— Ne devenos, Ivaneto! — funebre diris la maljunulino. — Senhontecon vi ne havas! </text:p>
      <text:p text:style-name="P20">— Sed diabloj ja puŝas, — ridetante parolis Rjabov, — tiel dolĉe persvadas: iru, Ivaĉjo, en mastrojn, sufiĉas al vi malfeliĉi, jen fortuno al vi venis, duan fojon tio ne okazos... </text:p>
      <text:p text:style-name="P20">Li tiris sin, oscedis, iris hejti banejon, kaj poste estis sidanta ĉe la tablo pura post ŝvitbano, trinkeganta varmegan, forte pipritan fiŝsupon kaj diranta: </text:p>
      <text:p text:style-name="P20">— Ni iros en la maron, ni vidos. La maro, avinjo, de la origino estas nia kampo. Estos fiŝo — estos ankaŭ pano. Kaj sangosuĉanto el mi ne devenos, ĝuste vi diris — por tio necesas senhonteco... </text:p>
      <text:p text:style-name="P20">La maljunulino, apoginte sin per la pugno, ĉiam kapjesadis kaj suspiradis, poste subite por momento larmis kaj kvazaŭ koleriĝis. La oron kaj juvelŝtonojn ŝi dividis je du duonoj: duonon por malfeliĉaj orfoj, alian duonon ŝi enfosis en la legomĝardeno — por ajna okazo, kiu scias, kia malfeliĉo falos sur la rudriston? </text:p>
      <text:p text:style-name="P20">Por siaj orfoj kaj malfortuloj avino Eŭdoĥa neniam petadis ion de iu — tiel ŝi ĵuris. Fiŝistoj mem alportadis al ŝi, kiu kion povis: iu — fiŝon, iu — monon, iu — farunon, iu — buteron. Laŭ antikva moro homoj faradis ankaŭ kaŝitan almozon: la <text:soft-page-break/>avino trovadis en sia vestiblo jen bonan pecon de frostigita bova viando, jen kandelojn, jen varman kaptukon. </text:p>
      <text:p text:style-name="P20">Pro la donacoj ŝi neniam dankadis. </text:p>
      <text:p text:style-name="P20">Kaj ne estis en Blankmario homo, kiu ne rememorus ŝin en bona aŭ malfeliĉa horo. </text:p>
      <text:p text:style-name="P20">Severaj brigadaj rudristoj, solvante malfacilan aferon, konsiliĝadis kun ŝi kaj, elirante el ŝia kabano, diradis: </text:p>
      <text:p text:style-name="P20">— Jen maljunulino! Vera vojevodo! Pli ruza ne ekzistas! </text:p>
      <text:p text:style-name="P20">Multajn familiajn malpacojn ŝi same solvadis, kaj ŝia vorto estis firma, lasta, definitiva. Popoj timetis rigardon de avino Eŭdoĥa, ŝian pikan subridon, salan ŝercon. Komercistoj en bazaro riverencadis al ŝi pli malalte, ol al aliaj... </text:p>
      <text:h text:style-name="P5" text:outline-level="3"><text:bookmark-start text:name="__RefHeading___Toc12448_788856325"/>5. Estos deklarita konfuzo!<text:bookmark-end text:name="__RefHeading___Toc12448_788856325"/></text:h>
      <text:p text:style-name="P20">Demĉjo eliris, pririgardis sin, ĝojis pri la kaftaneto kaj ekiris al la domo, kie loĝis doganaj oficistoj, soldatoj de la dogana taĉmento kaj kie malsupre estis apartamento de sinjoro Krikov Atanazio Petroviĉ — leŭtenanto de la dogana militistaro. </text:p>
      <text:p text:style-name="P20">Frapinte al la pordo singarde kaj respekte, Demĉjo aŭskultis iom kaj ankoraŭ foje frapis. Respondo ne estis. Tiam Demĉjo ŝovis la kapon en la ĉambron kaj, ekvidinte neniun, eniris. </text:p>
      <text:p text:style-name="P20">La plankon estis kovranta trivita tapiŝo kun leda kuseno — ĉi tie, evidente, la leŭtenanto dormadis. Sur la benko kuŝis libroj. Unu el ili estis malfermita. Demĉjo legis: «Amo kolomba kaj infero de pasioj, brulantaj en la brusto de Pelaida kaj Bertramo». Pro tiaj vortoj Demĉjo ruĝiĝis. </text:p>
      <text:p text:style-name="P20"><text:soft-page-break/>En la apuda ĉambro iu estis ternanta kun forto kaj ĝuo, aldirante: </text:p>
      <text:p text:style-name="P20">— Kaj ankoraŭ fojon! Kaj ankoraŭ bonan! Kaj ankoraŭ fortan! </text:p>
      <text:p text:style-name="P20">Poste la ternado ĉesis, io grincis... </text:p>
      <text:p text:style-name="P20">— Sinjoro! — nelaŭte vokis Demĉjo. </text:p>
      <text:p text:style-name="P20">Trans la pordo daŭris la grincado. </text:p>
      <text:p text:style-name="P20">Demĉjo faris kelkajn mallongajn paŝojn, rigardis trans la pordon. </text:p>
      <text:p text:style-name="P20">Meze de la malgranda ĉambro ĉe tablo estis faranta ian etan laboron per la fortaj, lertaj manoj Atanazio Petroviĉ mem. Lia vizaĝo, turnita al varma lumo, radiis rideton, kvazaŭ li ĝojis pri sia laboraĵo; ja ĝuste tiel estis: jen li prenis per du fingroj ion etan, gajan, blankan, turnis antaŭ si kaj tute ekĝojis, eĉ ŝmacis per la lipoj, sed tuj kvazaŭ rimarkis malbonaĵon en sia faraĵo, komencis piki ĝin per aleno, aldirante: </text:p>
      <text:p text:style-name="P20">— Kaj tion ĉi ni forigos, forpurigos... </text:p>
      <text:p text:style-name="P20">Demĉjo frapis per la pordo... </text:p>
      <text:p text:style-name="P20">La vizaĝo de Krikov momente ŝanĝiĝis: rapide ŝovinte sian laboraĵon en la sinon, li formetis tranĉiletojn kaj alenojn, kovris ilin per la granda polmo kaj turniĝis al Demĉjo, malŝate kunpremante la lipojn: </text:p>
      <text:p text:style-name="P20">— Kial vi? Pro kia afero? Kial sen demando enrompiĝas? Ĉu mirindas, ke mi kvieton ne havas en la domo propra eĉ unu minuton? Kial tio? </text:p>
      <text:p text:style-name="P20"><text:soft-page-break/>Demĉjo konfuziĝis, ruĝiĝis, ekbabilis galimation, kiel ĉiam, kiam oni lin ofendas. </text:p>
      <text:p text:style-name="P20">La leŭtenanto frapetadis per la piedo, liaj helaj okuloj rigardis preter la junulo, sub lia maldika haŭto, kiel ĉe multaj dvinanoj, brulis forta ruĝo. Li diris kolere: </text:p>
      <text:p text:style-name="P20">— Parolu pri la afero, sufiĉas babili sensencaĵojn... </text:p>
      <text:p text:style-name="P20">— Kiel vi bonvolas demandi, tiel mi respondas! — diris Demĉjo, ekreginte sin. — Kaj mia afero estas jena... </text:p>
      <text:p text:style-name="P20">— Sidiĝu do! — ordonis la leŭtenanto. </text:p>
      <text:p text:style-name="P20">Demĉjo ne eksidis, ofendita. </text:p>
      <text:p text:style-name="P20">La leŭtenanto aŭskultis atente, rigardis rekte en la okulojn, ĉiam pli forte kunpremante la lipojn, ĉiam pli malmole frapante per la altboto. </text:p>
      <text:p text:style-name="P20">— Ĉu vi ĉion diris? </text:p>
      <text:p text:style-name="P20">— Ĉion. </text:p>
      <text:p text:style-name="P20">— Kial vi al mi venis? </text:p>
      <text:p text:style-name="P20">— Avinjo Eŭdoĥa sendis. </text:p>
      <text:p text:style-name="P20">En la okuloj de Krikov glitis fajrero, sed kvazaŭ hontante pri ĝi, li forturniĝis, deŝiris kaftanon de sur ligna hoko, zonis sin per skarpo, kriis al servosoldato tamburi kunvenon. En la korto ektondris tamburo, la servosoldato tuj alkuris por preni ŝlosilojn... </text:p>
      <text:p text:style-name="P20">— Infero vin prenu! — koleriĝis la leŭtenanto. — Tedis al mi viaj ŝlosiloj... </text:p>
      <text:p text:style-name="P20"><text:soft-page-break/>Kaj klarigis al Demĉjo: </text:p>
      <text:p text:style-name="P20">— Se ne ŝlosi per ŝlosilo, forkuros miaj doganaj soldatoj. Kolonelo nun ĉi tie estas Snivin; la monon, kiu venas de la ŝtato por nutrado — li tutan forprenas. Tial la soldatoj nutriĝas, kie kiu povas... </text:p>
      <text:p text:style-name="P20">Supre oni ekkuris, ree knaris la pordo, eniris nudpieda kaporalo Jeropkin, demandis: </text:p>
      <text:p text:style-name="P20">— Kiel vi ordonos, Atanazio Petroviĉ, ĉu iri aŭ ne iri? Mi en la hieraŭa tago la botojn fordonis — por plandumojn alkudri, ili tute truiĝis. Kion do mi faru? </text:p>
      <text:p text:style-name="P20">Atanazio Petroviĉ en medito gratis la kapon: </text:p>
      <text:p text:style-name="P20">— Alkudri, alkudri! Jen, prenu la miajn, provu! </text:p>
      <text:p text:style-name="P20">Kaporalo Jeropkin eksaltis tra la ĉambro, surmetante la leŭtenantan boton. Li iel-tiel sukcesis. Promesis: </text:p>
      <text:p text:style-name="P20">— Mi ĝisiros! </text:p>
      <text:p text:style-name="P20">— Do, tiele! Vicigu la knabojn! </text:p>
      <text:p text:style-name="P20">En la korto la kaporalo kriis per besta voĉo: </text:p>
      <text:p text:style-name="P20">— Hastu, viroj, tiel vi ĝis la nokto ne sukcesos! </text:p>
      <text:p text:style-name="P20">Atanazio Petroviĉ estis malgaje diranta al Demĉjo: </text:p>
      <text:p text:style-name="P20">— Ĉu eblas tiel plenumu la caran servon? Estas nek muskedoj sendifektaj, nek bajonetoj, nek pulvo, nek stano, nu, nenio! Sen vestoj, sen ŝuoj, dum longa tempo la nutra mono ne venas. Kion mi povas postuli de ili, de miaj soldatoj? Sed la knaboj ja estas oraj. Super ni staras la estro — fremdlandano <text:soft-page-break/>majoro James. Kiam li venas, tiam batas ĉiujn al la dentoj, sangon verŝas, dentojn elbatas, sed por kio? Diras, aspekto malbona! Sed kie ili prenu aspekton, kiam kolonelo Snivin tutan ilian aspekton en sia ŝparmonujo tenas kaj al neniu montras... </text:p>
      <text:p text:style-name="P20">Ili eliris, kiel decas, kun malgranda standardo — flageto kaj sub tamburado. Antaŭ la pordego ili viciĝis: la unua estis Krikov kun spado, post li la kaporalo kun la tamburo, poste vice tri soldatoj, aparte Demĉjo. La tamburo batis ofte, la soldatoj levadis polvon per la piedoj, poste kuradis nudventraj knaboj, fajfadis, grimacadis. </text:p>
      <text:p text:style-name="P20">Ŝipestro Urquhart sur la ferdeko, sub markezo, por ke la suno ne bruligu la kapon, estis skribanta dokumentojn; la eskortanto Garrit Koost — nuda ĝis la zono, harkovrita — estis trinkanta citronan akvon, sidante super ŝaktabulo. Urquhart, skribinte iom, rigardadis al la ŝaktabulo per dolĉaj okuloj, klininte la kapon flanken, subite movadis pecon kaj ree skribadis. Koost ektimadis, mordadis la lipharon... </text:p>
      <text:p text:style-name="P20">Ekvidinte Krikov-on kun la tamburisto, kun la kaporalo, sub la flirtanta flageto, Urquhart leviĝis kaj ekiris renkonten sen rideto, mallarĝigante la okulon. </text:p>
      <text:p text:style-name="P20">Ne permesinte al la ŝipestro diri eĉ vorton, Krikov ordonis al Demĉjo traduki: hodiaŭ nokte per forto estis prenita rudristo Rjabov Ivano, tiun rudriston necesas eldoni bonvole, kaj se tiu rudristo ne estos tuj ĉi tie, antaŭ la okuloj de la leŭtenanto, tiam li, Krikov, deklaros al la ŝipestro grandegan konfuzon kaj signos ĉi ŝipon krima. </text:p>
      <text:p text:style-name="P20"><text:soft-page-break/>Demĉjo, balbutante pro emocio, tradukis. </text:p>
      <text:p text:style-name="P20">Urquhart ekrigardis lin atente — rekonis, pli mallarĝigis unu okulon kaj, ludante per la dika, fortika piedeto en ŝuo kun banto, eldiris: </text:p>
      <text:p text:style-name="P20">— Por mia grandega bedaŭro, la konfuzon ricevis hieraŭ de mi sinjoro leŭtenanto mem; kaj meritas miron, ke tiu konfuzo ne malvarmigis la batalan ardon de mia amiko sinjoro Krikov. Mi devos viziti sinjoron vojevodon mem kun peto pri defendo, ĉar tiel ne povas plu daŭri. Kio koncernas piloton Ivanon, do li, vere, dungiĝis al mi por servo, sed fuĝis kune kun tiu ĉi tre inda junulo, — la ŝipestro per la kapo almontris Demĉjon, — fuĝis, malgraŭ tio, ke lia estro — la sankta patro — sukcesis ricevi bonan monon kiel partan antaŭpagon. Mi supozas, ke estas en la moroj de la moskvianoj agi ĝuste tiel... </text:p>
      <text:p text:style-name="P20">Krikov ne permesis al Demĉjo fintraduki, interrompis lin: </text:p>
      <text:p text:style-name="P20">— Diru al ĉi kanajlo, — ruĝegiĝante, prononcis li, — ke ne li, sata ŝtelisto, malgloru kaj malhonoru Moskvion kaj se li, grasa muzelo, almenaŭ unu vorton bojos pri ĉi temo, tiam mi lin per la spado trapikos kaj en la akvon ĵetos... Ĝuste tiel diru... Haltu, atendu, ne diru... </text:p>
      <text:p text:style-name="P20">Li pensis, trankviliĝis kaj ordonis traduki alion: </text:p>
      <text:p text:style-name="P20">— Pro tiu falsa arĝento, kiu estis ĉe li kaŝita en bareloj sub la farbo, ne estas al li nun fido pri ĉio kaj ne estos, dum mi ĉi tie la caran servon plenumas... </text:p>
      <text:p text:style-name="P20">Demĉjo tradukis. </text:p>
      <text:p text:style-name="P20"><text:soft-page-break/>— Ne ekzistas plia fiaĵo, ol al nescianta, senkulpa laborulo pagi ties laboron per monero, kiu estos sur forta fajro fandita kaj al la laborulo en la gorĝon enverŝita, sed pro kio? Pro lia, ŝipestra, dolĉa vivo. Traduku! </text:p>
      <text:p text:style-name="P20">La tradukisto tradukis. </text:p>
      <text:p text:style-name="P20">— Li starigu la ŝipan rudriston Rjabov-on Ivano ĉi tien antaŭ ni. </text:p>
      <text:p text:style-name="P20">— Ĉi tie ne estas Ivano Rjabov! — klininte la kapon flanken, ridetante kun supereco kaj orgojlo, respondis Urquhart. </text:p>
      <text:p text:style-name="P20">— Sed ne, ja estas! — ekkriis Krikov kaj ordonis bati la tamburon. </text:p>
      <text:p text:style-name="P20">La kaporalo batis ruladon per ambaŭ bastonetoj. La okuloj de Krikov ekbrilis, kiel de bona ĉasisto. Li etendis la kolon, ĉirkaŭrigardis, pensante, kaj intencis jam iri, kiam subite la ŝipestro ree nelaŭte ekparolis: </text:p>
      <text:p text:style-name="P20">— Sinjoro, — diris li, — via ago estas almenaŭ negastama, kaj, malgraŭ ĉiuj miaj bedaŭroj, mi faras al vi propozicion kaj averton: la urbo Arĥangelsko atendas caron Petron, kaj al lia cara moŝto estos donita mia plendo pro malleĝa dua dogankontrolo de mia ŝipo. </text:p>
      <text:p text:style-name="P20">Demĉjo tradukis. </text:p>
      <text:p text:style-name="P20">— Ĉu propozicion? — redemandis Krikov. </text:p>
      <text:p text:style-name="P20">— Propozicion! — konfirmis Demĉjo. </text:p>
      <text:p text:style-name="P20">— Li faru al mi propozicion, se mi Rjabov-on ne trovos, sed se mi trovos, tiam li memoru: estos deklarita konfuzo. </text:p>
      <text:h text:style-name="P5" text:outline-level="3"><text:bookmark-start text:name="__RefHeading___Toc12450_788856325"/><text:soft-page-break/>6. Ni homojn ne vendas!<text:bookmark-end text:name="__RefHeading___Toc12450_788856325"/></text:h>
      <text:p text:style-name="P20">La doganaj soldatoj staris kaj sur la ponto, kaj sur la pobo, kaj sur la pobferdeko. Ĉe la ŝtuparo la kaporalo kun la flageto en la mano kraĉadis en la akvon. </text:p>
      <text:p text:style-name="P20">Ferdekestro del Robles flustre diris al ŝipestro Urquhart: </text:p>
      <text:p text:style-name="P20">— Tiun damnitan moskvianon eblas pikmortigi, kaj neniam iu ekscios tion... </text:p>
      <text:p text:style-name="P20">— Sed kien vi kaŝos la korpon, mia amiko? </text:p>
      <text:p text:style-name="P20">La ferdekestro pripensis: </text:p>
      <text:p text:style-name="P20">— La korpon eblas ĵeti en Dvinon, alliginte al la piedoj pezaĵon... </text:p>
      <text:p text:style-name="P20">— Kaj ĉu neniu rimarkos tion? </text:p>
      <text:p text:style-name="P20">Del Robles suspiris. </text:p>
      <text:p text:style-name="P20">— Suspiroj ne helpos al la afero! — diris seke Urquhart. — Mi, eble, sukcesos elturniĝi, sed vi, mia amiko, devas esti preta al tio, ke en Moskvion vi ne plu iros... </text:p>
      <text:p text:style-name="P20">Del Robles acide subridis. </text:p>
      <text:p text:style-name="P20">Jam venis vespero. Krikov plu prifrapadis ŝipajn fakmurojn — serĉadis kaŝejon. Du soldatoj, ŝvitaj pro sufokeco, fosadis en la holdoj — kontroladis varojn, prifrapadis barelojn, kestojn, renversadis sakojn. Fremdlandaj ŝipanoj rigardadis, subridante. </text:p>
      <text:p text:style-name="P20">Antaŭ nokto Krikov trovis Rjabov-on en artifika kaŝejo, konstruita sub bareloj kun trinkakvo. La kesto estis tegita <text:soft-page-break/>interne per felto, por ke ne estu aŭdeblaj plendoj, ĝemoj kaj krioj. Rjabov kuŝis preskaŭ senkonscie, ligita ĉe la manoj kaj la piedoj, kun buŝoŝtopilo. </text:p>
      <text:p text:style-name="P20">Tranĉinte per tranĉilo la ŝnurojn, Atanazio Petroviĉ trinkigis la rudriston per akvo, viŝis per sia tuko lian ŝvitan vizaĝon, silente frapis al la ŝultro kaj elkondukis sur la ferdekon, ĝuste sur tiun ferdekon, kie tiel antaŭnelonge la ŝipestro diradis altajn vortojn pri bonega rusa piloto. Demĉjo, plorante kaj ne hontante pri la larmoj, ĵetiĝis renkonten. Rjabov estis ofte spiranta, larĝe malfermante sian vunditan, sangantan buŝon. </text:p>
      <text:p text:style-name="P20">— Nu, propozicio! — laŭte diris Krikov. — Traduku al li, Demetrio! Al ĉi ŝipo estas deklarata konfuzo, ĉe la ŝtuparo staros niaj gardistoj, tiuj gardistoj estu nutrataj per mono de la ŝipestro, neniu rajtas eniri sur la ŝipon kaj eliri el la ŝipo, kaj poste ne rajtos. </text:p>
      <text:p text:style-name="P20">— Ĉu tiel? — demandis Urquhart. </text:p>
      <text:p text:style-name="P20">— Jes, jen tiele, — diris Krikov. </text:p>
      <text:p text:style-name="P20">— Sed mi estas tute senkulpa! — diris Urquhart. — Mia ferdekestro kverelis kun via piloto kaj kruele ŝercis kun li. Ĉu povas la ŝipestro respondi pri agoj de siaj homoj? </text:p>
      <text:p text:style-name="P20">— Se ne povas, tiam instruiĝu! — diris Krikov. — Se ne instruiĝis en aliaj landoj — ni ĉi tie instruos. </text:p>
      <text:p text:style-name="P20">La ĉefa ferdekestro eliris antaŭen, diris laŭte, almontrante per la mano Rjabov-on: </text:p>
      <text:p text:style-name="P20">— Tiu homo estas nia homo. Kontraŭ li estis pagita de mi granda mono, pri kio la ŝipestro havas plenforman kvitancon. <text:soft-page-break/>Vi ne rajtas forkonduki tiun homon, venditan al ni kiel matroso, kaj se vi forkondukos — ni iros al via caro. Ni aĉetis tiun homon... </text:p>
      <text:p text:style-name="P20">Krikov paliĝis, kunpremis la spadan tenilon, kriis: </text:p>
      <text:p text:style-name="P20">— Vi povas aĉeti vivan linkon, gulon aŭ lupon. Sed tiun ĉi indan piloton vi ne ricevos, ĉar ni homojn ne vendas! </text:p>
      <text:p text:style-name="P20">— Ĉu vere? — demandis Urquhart. — Sed multaj miaj amikoj aĉetadis al si homojn en Moskvo kaj en aliaj urboj. Jen ankaŭ ni aĉetis vian piloton, sed vi forprenis lin de ni per forto. Ni plendos al lia cara moŝto, kaj vi ne estos rekompencita pro tio... </text:p>
      <text:p text:style-name="P20">Li turnis la dorson al la leŭtenanto, montrante plenan neglekton al tiu. </text:p>
      <text:p text:style-name="P20">Post malgranda tempo Krikov, Rjabov kaj Demĉjo jam estis sur la bordo. La soldatoj restis gardi la ŝipon. La vespero estis sufoka, la ĉielo estis kovriĝanta per nuboj, Dvino kuŝis tute senmova, griza, folioj sur betuloj ne moviĝis... </text:p>
      <text:p text:style-name="P20">— Dankon, Atanazio Petroviĉ! — malfacile diris Rjabov. — Mi neniam forgesos. Mi pereus sen vi. </text:p>
      <text:p text:style-name="P20">Li ne rigardis al Krikov, ne kutimis danki. Krikov same sidis sur la bordo, forturniĝinte, — li ne scipovis aŭskulti, kiam oni dankas. </text:p>
      <text:p text:style-name="P20">— Eble, ni kvitiĝos! — respondis Krikov. </text:p>
      <text:p text:style-name="P20">— Eble, ni kvitiĝos. En Rusio kia estas pago, tia estas repago. </text:p>
      <text:p text:style-name="P20"><text:soft-page-break/>Ili silentis iom. </text:p>
      <text:p text:style-name="P20">— Tre baldaŭ ĉi tien venos lia cara moŝto Petro Aleksejeviĉ kun kamaradoj, — diris Krikov, — mi scias pri tio ĝuste. Ili venas por maraj amuzoj, estas ordono voki ĉiujn homojn de la ŝipa metio... Unu savo por vi estas, rudristo, atendi la caron. Alie oni vin murdos. </text:p>
      <text:p text:style-name="P20">— Murdos! — trankvile konsentis Rjabov. </text:p>
      <text:p text:style-name="P20">— Tro multe vi bruis hodiaŭ. Demĉjo rakontis, kiel vi nokte diboĉis... </text:p>
      <text:p text:style-name="P20">— Bruis! — konsentis Rjabov. </text:p>
      <text:p text:style-name="P20">— Vere, bruis. Kaj al la ekonomo duonon de la barbo elŝiris. — Krikov subridis. — Ne forgesos la ekonomo la barbon, ne pardonos. </text:p>
      <text:p text:style-name="P20">Rjabov humile suspiris. </text:p>
      <text:p text:style-name="P20">— Ne pardonos. </text:p>
      <text:p text:style-name="P20">Ili ankoraŭ silentis iom. </text:p>
      <text:p text:style-name="P20">— Kion do fari? — demandis Krikov. — Kaŝi vin necesas por tempo, sed kie? </text:p>
      <text:p text:style-name="P20">— Ja ĉe vi kaŝu! — subite diris longe silentinta Demĉjo. — La plej konvena loko estas en la dogana domo, sinjoro, al neniu eĉ ideo venos, ke oĉjo estas ĉe vi. </text:p>
      <text:p text:style-name="P20">Krikov silentis, pensis iom, poste diris: </text:p>
      <text:p text:style-name="P20">— Estu laŭ vi. Kune ni ne iru, tio ne taŭgas, sed vi poste, kiam nubo venos, sub pluvo, eble, tra malantaŭaĵoj venu. </text:p>
      <text:p text:style-name="P20"><text:soft-page-break/>Li leviĝis kaj ekpaŝis laŭlonge de Dvino, kaj Demĉjo kun la rudristo ankoraŭ longe sidis super la rivero, interŝanĝante per unu aŭ du vortoj, silentadis, ree interparoladis, pensadis, kiel ili vivu plu kaj kial tiel aranĝiĝis la sorto. </text:p>
      <text:p text:style-name="P20">— Dio, eble, tiel ordonis! — humile diris Demĉjo. </text:p>
      <text:p text:style-name="P20">— Dio? — demandis Rjabov. — Ial de longe mi ne aŭdis pri li, pri via Dio, — eble, vi rakontos? </text:p>
      <text:p text:style-name="P20">Demĉjo kun timo ĵetis rigardon al Rjabov kaj eksilentis por longe. </text:p>
      <text:h text:style-name="P4" text:outline-level="2"><text:bookmark-start text:name="__RefHeading___Toc12452_788856325"/>Ĉapitro kvara<text:bookmark-end text:name="__RefHeading___Toc12452_788856325"/></text:h>
      <text:p text:style-name="P8"/>
      <text:p text:style-name="P12">Mensog' sur lang' de malamik',<text:line-break/>Dum mano pri malam' alarmas,<text:line-break/>En buŝo nur vantaĵoj svarmas...</text:p>
      <text:p text:style-name="P17"><text:span text:style-name="T6">Lomonosov</text:span> </text:p>
      <text:p text:style-name="P8"/>
      <text:p text:style-name="P14">Ne amu jesanton — amu kontraŭanton.</text:p>
      <text:p text:style-name="P18"><text:span text:style-name="T6">Proverbo</text:span> </text:p>
      <text:h text:style-name="P5" text:outline-level="3"><text:bookmark-start text:name="__RefHeading___Toc12454_788856325"/>1. Kie estas la justo?<text:bookmark-end text:name="__RefHeading___Toc12454_788856325"/></text:h>
      <text:p text:style-name="P20">Rekrutita al la cara servo Atanazio Krikov tuj trafis al doganistoj kaj dum ne pli ol jaro montris veran talenton en tiu malfacila kaj komplika afero. Sian neordinarecon li klarigadis simple: mi, diradis li, de la patro estis instruita ĉasi ekde eta aĝo, ne ekzistas tia besta ruzaĵo, kiun mi ne divenus, kaj fremdlanda negocisto ne estas pli ruza, ol tajga vulpo. Pensi, certe, necesas, ne sen tio... </text:p>
      <text:p text:style-name="P20">Bestojn li vere konis, sciis iliajn kondutmanierojn kaj kutimojn, kaj de antikvaj tempoj, kiel Rjabov-oj famis per rudristoj, tiel Krikov-oj per ĉasistoj. Tamen, la prauloj de Krikov ankaŭ en la maron iradis ne malpli bone ol aliaj... </text:p>
      <text:p text:style-name="P20">Ekde la prapatroj Krikov-oj ĉasadis en tundro, timante nek ĥiuson — hurlantan blizardon kun flankaj fajfantaj neĝventoj, nek malsekan neĝan ŝtormon — riandon, nek ĉidegon — densan pluvon kun malvarma vento. Sub brilantaj je la tuta ĉielo lumoj de norda aŭroro Krikov-oj iradis en bando-brigado ĉasi ermenon — sangavidan besteton, irantan lavange, vorantan <text:soft-page-break/>siajn malfortajn fratojn. Krikov-oj iradis longe, ĝis sekreta pado, por meti kaŝitajn specialajn kaptilojn por ermena gvidanto. Se trafis la gvidanto en la kaptilon, pezaĵo alpremis ties kapon — disŝutiĝos, timiĝos la ermena lavango: unu post alia trafos la bestoj en la kaptilon, mankas super ili estro, ne estas ĉefo! </text:p>
      <text:p text:style-name="P20">En la sama sezono estas kaptataj en la tundro flavaj musteloj — karaj peltoj. Tiam rigardu atente, aŭskultu taŭge; se vi ne estas dotita per talento ĉasi mustelon — vi revenos hejmen malplena. La besto kuŝas en sia nesto, siajn kantetojn kantas pro vintra enuo, ronronas, — tie ĝin fosu, disfosu la terneston, sed antaŭe ĉiujn pasejojn kovru per firma reto... </text:p>
      <text:p text:style-name="P20">Post mustelo estas blanka vulpo, tiun ĉasi oni iradis mare al Grumanto. Bizara besteto, ne ĉiu ĉasisto povas mortigi ĝin. Ekvidinte direktitan al si tubon de muskedo aŭ sagon, elturmentita per persekuto besto, okazas, ne leviĝas de sur sia loko — kuŝas senmove, kaj eĉ per la piedetoj kovras la muzelon, por ne vidi sian finon. Tian vulpon Atanazio ne povis mortigi, same kiel ne povis rompi krurojn al vulpidoj, por kreskigi vulpon kun sendifekta felo, kiel ankaŭ ne povis mortigi vulpon per piedbato al la koro, por vendi glatan felon. Aliaj mokis lin, Atanazio nur kraĉadis responde. La patro intencis instrui lin iomete — Atanazio tiel movis la okulojn, ke la maljunulo pri tio eĉ ne plu ŝercis... </text:p>
      <text:p text:style-name="P20">Kiam la patro mortis, la bando de la bestoĉasistoj disfalis. </text:p>
      <text:p text:style-name="P20">Atanazio akiris ĉasboateton, lancon-harpunon kun rimeno je kvindek klaftoj, grandan bareleton el rosmara ledo kaj ekintencis ĉasi rosmarojn. </text:p>
      <text:p text:style-name="P20"><text:soft-page-break/>Sola ne eblas iri al ĉasado: foje li trovis amikon — homon «kun kaŭzo», kiel tiu pri si mem diris. Nigra, fortika, malalta, kun vizaĝo kovrita de malmola krispa barbo, kun ĉiam mokema okulbrilo sub la vilaj okulharoj, tiu homo plej multe silentadis kaj pri io malgaje subridadis, kaj kiam li subite ekparolis, Atanazio Petroviĉ unue eĉ ne kredis al siaj oreloj: lia remisto evidentiĝis fuĝinto, kaj eĉ ne simple fuĝinto, sed ankoraŭ torturita pro krimaj malamaj vortoj, diritaj kontraŭ bojaro, kaj eĉ ne simple diritaj, sed diritaj kun tranĉilo en la mano, kiam Paŭĉjo Silentulo aŭdacis levi tranĉilon kontraŭ sia bojaro princo Zubov. La princo-bojaro per sia juĝo kondamnis bati lin per bastonoj senkompate kaj intencis eĉ elŝiri la naztruojn, sed la krima servutulo naskiĝis ne stulta — li ne atendis sian morton, subfosis la tenejon, kie li sidis sub gardo, kaj fuĝis... </text:p>
      <text:p text:style-name="P20">— Ĉu vi foriris? — miris Krikov. </text:p>
      <text:p text:style-name="P20">— Pro tio mi estas viva... </text:p>
      <text:p text:style-name="P20">— Vere... </text:p>
      <text:p text:style-name="P20">Atanazio Petroviĉ sidis en la boato, simplanime miranta, palpebrumadis. </text:p>
      <text:p text:style-name="P20">— Kunpremu la lipojn ja! — ordonis Silentulo. — Jen, kvazaŭ freneziĝis... </text:p>
      <text:p text:style-name="P20">— Eblas freneziĝi... </text:p>
      <text:p text:style-name="P20">— Vi povas ne timi, Atanazio Petroviĉ, se estos io — vi tute ne scias, ne konas, — sur mi ne estas skribite, ĉu mi estas fuĝinto aŭ ne... </text:p>
      <text:p text:style-name="P20"><text:soft-page-break/>Krikov tiutempe ekvidis rosmarojn, kiuj estis gratantaj sin sur ŝtona bordo. Vento estis blovanta de la bestoj, Silentulo ekpremis la remilojn. Krikov kun la malpeza harpuno en la mano senmoviĝis sur la boata pruo. La gardanta rosmaro estis dormetanta. La ceteraj dormegis. Atanazio pufigis la naztruojn, kriis, la rosmaroj ekmoviĝis, kun forta mallonga fajfo la harpuno enpikiĝis per la ŝtala pinto en la postkolon de rosmaro — de la plej matura, dentega, grasa. </text:p>
      <text:p text:style-name="P20">Silentulo, mordinte la lipojn, brilante per la pupiloj, elĵetadis la ledan ŝnuron — klafton post klafto, — la rosmaro penis liberiĝi sub akvo. La boateto jam estis trenata en la maron. </text:p>
      <text:p text:style-name="P20">Nur antaŭ nokto ili venkis la beston, kondukis ĝin malvivan al la bordo — por diskarnigi. Matene, kiam ili manĝis likvan kaĉon, Silentulo diris: </text:p>
      <text:p text:style-name="P20">— Eĉ unu homo en la mondo ne scias, kiu mi estas kaj de kie. Ankaŭ mi mem ne scias, pro kio mi konfesis al vi. Ĉu pro tio, ke vi prenis min ne kiel dungiton, sed kiel kamaradon, ĉu pro tio, ke sur mi estas via ĉapo, ĉu pro tio, ke vi estas simpla, kaj mia animo sidas kun vi, kvazaŭ en kuseno... Aŭskultu plu! Ne mi sola estas tia en Arĥangelsko, kaj en Ĥolmogoro, kaj en aliaj viaj bordaj setlejoj. Multas ĉi tie fuĝintoj... </text:p>
      <text:p text:style-name="P20">Krikov aŭskultis silente. Pri la kaĉo li forgesis — rigardis en la severajn okulojn de Silentulo, la koro sangis, kvazaŭ per malrapida vico estis pasantaj antaŭ li la homoj, pri kiuj estis rakontanta Paŭĉjo. </text:p>
      <text:p text:style-name="P20">— Kion ili deziras, tion faras kun ni la turmentantoj, — estis parolanta Silentulo. — Se vi riverencos malĝuste — vi estos <text:soft-page-break/>batita en la bojara ĉevalejo ĝismorte. Se la tero ne donis rikolton — knutojn, se vi ne plenan tributon veturigis al bojara grentenejo — bastonojn, la ripojn oni frakasas, tortur-pendigas, la lastan moneron el sub la vango elŝiras per tenajlo. Knabinojn niajn en siajn kortojn ili trenas, malhonorigas; se plaĉos iu — el honesta nupto ŝtelas, poste — al fora brutejo... </text:p>
      <text:p text:style-name="P20">Silentulo grincis per la dentoj, rompis bastonon kontraŭ la genuo, ĵetis en fajron. </text:p>
      <text:p text:style-name="P20">— Kie estas la justo? Kiel trovi ĝin, kiel vivu homo? </text:p>
      <text:p text:style-name="P20">— Sed kie ili estas, viaj fuĝintoj? — demandis Krikov. </text:p>
      <text:p text:style-name="P20">— Ĉie. Ili dungiĝas je ajna pago, je nutrado. Ĉu kiel remistoj, ĉu kiel logaĵistoj, por ili ĉio egalas. Al foraj ermitejoj ili fuĝas — kiel Di-servantoj. Dum estas fortoj, tiu vagas kun dorsosako basta; poste li kuŝos, manĝos berojn, fungojn, poste kie ajn — ĉu sur lago aŭ ĉe maro — domon konstruos, kabanon aŭ terkabanon... </text:p>
      <text:p text:style-name="P20">— De kie do ili venas? </text:p>
      <text:p text:style-name="P20">— De Moskvo kaj de Kostromo, de Kalugo kaj Vjazjmo, de Kursko kaj Jaroslavlo... </text:p>
      <text:p text:style-name="P20">— Kaj ĉiuj ĉi tien? </text:p>
      <text:p text:style-name="P20">— Kial ĉiuj. Ankaŭ al Dono ili iras, kaj al Volgo-patrino, al la malsupro, kaj trans la Grandan Ŝtonon<text:bookmark text:name="xnoto-1-04-1-1"/><text:note text:id="ftn45" text:note-class="footnote"><text:note-citation>45</text:note-citation><text:note-body><text:p text:style-name="P2">Trans Uralon, t. e. en Siberion. <text:span text:style-name="T6">(trad.)</text:span></text:p></text:note-body></text:note>... </text:p>
      <text:p text:style-name="P20">— Kaj se oni kaptos? </text:p>
      <text:p text:style-name="P20">Silentulo malgaje subridis: </text:p>
      <text:p text:style-name="P20"><text:soft-page-break/>— Kaptos? Tiam bonon ne atendu... </text:p>
      <text:p text:style-name="P20">Li ĉerpis la kaĉon, maĉis, poste konsilis: </text:p>
      <text:p text:style-name="P20">— Manĝu, ĝis ĝi tute ne malvarmiĝis... </text:p>
      <text:p text:style-name="P20">Ili finmanĝis la kaĉon senvorte, kunmetis la ekipaĵon, ŝarĝis, eknavigis al la urbo. Atanazio Petroviĉ estis pensema, malgaja, distrita. Ekde tiu ĉi okazo li amikiĝis kun Silentulo kaj longe konversaciadis kun li. Kaj aŭtune Atanazio Petroviĉ ekservis ĉe la dogana leŭtenanto — fremdlandano sinjoro James. </text:p>
      <text:p text:style-name="P7"/>
      <text:h text:style-name="P5" text:outline-level="3"><text:bookmark-start text:name="__RefHeading___Toc12456_788856325"/>2. Batu senkompate, ĝis li krios!<text:bookmark-end text:name="__RefHeading___Toc12456_788856325"/></text:h>
      <text:p text:style-name="P20">Sinjoro James akumuladis monon por akiri licencon pri militista rango en sia angla reĝlando. Por tio li devis servi al la moskvianoj dum ankoraŭ ses jaroj. Tiun daŭron li mallongigadis per koruptaĵoj, supernormaj depagoj kaj ĉiaspeca uzurado, kaj ankoraŭ per tio, ke li penis vivi en la fora urbo Arĥangelsko kun plena komforto, tute nenion rifuzante al si. Li multe dormadis, longe ludadis liuton, okupiĝadis kun dresita hundeto, legadis la Biblion kaj por pasigi tempon iam invitadis al si fraŭlinojn, kun kiuj li krakmaĉadis rostitajn nuksojn kaj ludadis galantajn ludojn. Grandan tempon James konsumadis ankaŭ por klopodoj pri sia aspekto: per speciala peniko el malmolaj haroj li nigrigadis siajn rufajn brovojn, kaj per alia peniko metadis apud la nazo muŝon. Siajn vangojn li ruĝumadis, la manojn, por ke ili estu pli malmolaj, ŝmiradis per ursa graso. Sur lignaj formiloj ĉiam estis etenditaj sep liaj perukoj, nomataj laŭ semajntagoj: «lundo», «mardo», «ĵaŭdo», <text:soft-page-break/>«dimanĉo»... Du doganistoj estis gardantaj liajn kaftanojn, kamizolojn, ŝtrumpojn kaj ŝuojn. En bonaj tagoj la kofroj de leŭtenanto sinjoro James estis malkovrataj kaj tuta lia havaĵo estis pendigata sub la suno. La doganistoj nepre ĉeestadis tion. Se en kamizolo troviĝadis tineo, la servosoldatoj estis vipataj senprokraste, en la angla maniero — per krudleda rimeno kun nodoj. </text:p>
      <text:p text:style-name="P20">El urbo Plimuto sur ŝipo «Feliĉa papilio» al James estis liverita portseĝo. </text:p>
      <text:p text:style-name="P20">Kiam la portseĝon oni alportis en la doganejan korton, la leŭtenanto kunvenigis la soldatojn kaj diris al ili mallongan paroladon: </text:p>
      <text:p text:style-name="P20">— En mia belega patrujo, — prononcis li, — bonhavaj homoj preferas tiun ĉi bonegan aĵon al ajna rasa rajdoĉevalo. Ĉu vi vidas — kiel ĉi tie ĉio estas saĝe aranĝita? Tiujn oportunajn mantenilojn tenas la portistoj. Ĉi tie estas kvar manteniloj — sekve, vi portos min kvarope. Kvar el vi akompanos mian portseĝon por ŝanĝi unu la alian. Vi ŝanĝiĝados dum irado. Kaj ĉi tie... </text:p>
      <text:p text:style-name="P20">Li malfermis la pordeton kaj montris al la doganistoj la internaĵon de la portseĝo: </text:p>
      <text:p text:style-name="P20">— Ĉi tie por mi ĉio estas tre oportuna. Jen mola sidilo. Mi povas ankaŭ etendi la krurojn. La muroj estas tegitaj per ledo, tial interne ĉiam estas seke. Ĉi tie, kiel vi vidas, eblas teni pipon, ĉi tie estas loko por bierbotelo. Tio estas bonega, komforta, tre firma aĵo. Al vi restas nur disponigi ok homojn, kies tasko estos porti min, kiam mi tion deziros... </text:p>
      <text:p text:style-name="P20"><text:soft-page-break/>James foriris en la domon. La soldatoj restis en la korto. La portseĝo, brilante per lakita ledo kaj ortavolo, per glimo kaj per kapoj de kupraj najloj, staris sur renversita sledo. </text:p>
      <text:p text:style-name="P20">— Kiu do portos lin? — demandis Atanazio Petroviĉ. </text:p>
      <text:p text:style-name="P20">La doganistoj, ne respondante, komencis disiri. Matene James demandis — ĉu oni disponigis al li portistojn. Krikov morne respondis, ke portistojn disponigi ne eblas. </text:p>
      <text:p text:style-name="P20">— Kial tiel — ne eblas? </text:p>
      <text:p text:style-name="P20">— Ili ne portos. </text:p>
      <text:p text:style-name="P20">— Ĉu vere ne portos? </text:p>
      <text:p text:style-name="P20">James ridetis. La tamburisto tamburis kunvenon. Komenciĝis ekzekuto. Estis vipita ĉiu dua. James mem kalkulis batojn. Post la vipado li ordonis, ke portistoj tuj kunvenu ĉe lia perono. Ne troviĝis eĉ unu portisto. La leŭtenanto plendis al Snivin. Tiu elaŭskultis lin morne, suspiris kaj konsilis forlasi la ideon kun la portseĝo. </text:p>
      <text:p text:style-name="P20">— Sed, sinjoro! — ekkriis James. </text:p>
      <text:p text:style-name="P20">— Ili en la plej bona okazo ĵetos vin kune kun via portilo en Dvinon. Certe, ni ilin pro tia krimo severe punos, sed al vi, sinjoro, tio ne helpos. Kredu min, kaj ni forlasu tiun ĉi interparolon... </text:p>
      <text:p text:style-name="P20">James komencis ekscitiĝi. </text:p>
      <text:p text:style-name="P20">Snivin estis trinkanta helan bieron, suspiranta kaj finfine koleriĝis. </text:p>
      <text:p text:style-name="P20"><text:soft-page-break/>— Al diablo vian portseĝon! — diris li. — Al ĉiuj diabloj! Mi konas la lokan popolon ne malpli bone, ol vi. Vi povas ilin ĉiujn pendumi, sed neniu vin portos sur la manoj. Memorfiksu tion por ĉiam... </text:p>
      <text:p text:style-name="P20">Nokte la multekosta portseĝo de leŭtenanto sinjoro James pro nekompreneblaj kaŭzoj forbrulis ĝiscindre. Forbrulis nur la portseĝo, kaj nenio krome. Restis nigriĝintaj pro fajro kupraj najloj, feraj bukoj de rimenoj, pordaj hokoj kaj serureto. Ĉion ĉi la soldatoj alportis al leŭtenanto James. </text:p>
      <text:p text:style-name="P20">James balancis la kapon. </text:p>
      <text:p text:style-name="P20">Ekde tiu tago li ekmalamis Krikov-on. Li estis certa, ke la portseĝon bruligis Krikov. Malobeema brilo de la pupiloj de Atanazio Petroviĉ furiozigadis la leŭtenanton. Kaj James decidis atendi okazon, por dispremi, rompi, obeigi Krikov-on. </text:p>
      <text:p text:style-name="P20">Tia okazo baldaŭ aperis. Inspekti ŝipojn leŭtenanto James ne iradis. La ŝipestroj de longe venadis al li, metadis sur la tablon interkonsentitan kvanton da ormoneroj, kaj ankoraŭ donacon, kaj riverence adiaŭadis. </text:p>
      <text:p text:style-name="P20">Kun tamburado soldatoj, gvidataj de kaporalo, leviĝadis laŭ ŝtuparo de fremdlanda ŝipo, la kaporalo parkere faradis tedajn demandojn: </text:p>
      <text:p text:style-name="P20">— Ĉu vi ne estas fremdlandaj militistoj? </text:p>
      <text:p text:style-name="P20">— <text:span text:style-name="T6">Nein</text:span>! — respondadis la fremdlandano. </text:p>
      <text:p text:style-name="P20">— Ĉu vi ne havas sur la ŝipo kanonojn, haŭbizojn, kolubropafilojn, arkebuzojn, muskedojn pli, ol necesas por defendo kontraŭ mara pirato? </text:p>
      <text:p text:style-name="P20"><text:soft-page-break/>— <text:span text:style-name="T6">Nein</text:span>! </text:p>
      <text:p text:style-name="P20">— Ĉu ne estis vi en kontaminitaj lokoj kaj ĉu ne havas vi sur la ŝipo malsanulojn kun infektaj malsanoj, kontraŭ kio nin Dio savu? </text:p>
      <text:p text:style-name="P20">— <text:span text:style-name="T6">O, nein</text:span>! — sekvadis respondo. </text:p>
      <text:p text:style-name="P20">Batadis tamburo. Al la soldatoj kaj la kaporalo oni alportadis po glaseto da brando kaj donadis po dek kopekoj al homo, kaj al la kaporalo aparte — ankoraŭ kvindek kopekojn. Ĉio finiĝadis per reciproka plezuro. La soldatoj iradis en la drinkejon, leŭtenanto James dolĉe tiradis sin sur sia alveturigita el trans la maro lito kun flugantaj Kupidoj, kalkuladis siajn enspezojn de la ŝipoj, atendataj por la nuna foiro... </text:p>
      <text:p text:style-name="P20">Sed okazis tiel, ke la kaporalo malsaniĝis, kaj anstataŭ li estis ordonite iri al Krikov. Leviĝante laŭ la ŝtuparo, Atanazio Petroviĉ pufigis la naztruojn — odoris je zingibro, ne indikita en la listo de transmaraj varoj. Dum pridemando la fremdlanda ŝipisto ĵure depoziciis, ke zingibron en la holdo li ne havas. </text:p>
      <text:p text:style-name="P20">— Kaj muskaton? </text:p>
      <text:p text:style-name="P20">Ankaŭ muskato, laŭ vortoj de la ŝipestro, sur la ŝipo same ne estis. Tiam Krikov ordonis pririgardi la ŝipon. </text:p>
      <text:p text:style-name="P20">La doganistoj en perplekso iris serĉi. Ĉu ili trovis aŭ ne trovis, sed, instruitaj de la kaporalo, diris, ke ne trovis. Krikov trovis mem kaj deklaris al la ŝipestro, sub tambura batado, konfuzon. La holdon li sigelfermis per la propraj manoj. </text:p>
      <text:p text:style-name="P20">Vespere James vokis lin al si kaj batis per promenbastono svinge al la kapo, al la vizaĝo, ree al la kapo. </text:p>
      <text:p text:style-name="P20"><text:soft-page-break/>— Vi bruligis mian portseĝon, — diradis li, — vi nun faris al mi damaĝon. Al vi estos tre malbone, tute malbone, prepariĝu al tio... </text:p>
      <text:p text:style-name="P20">Laciĝinte bati, li eksidis, demetis la perukon de la kalva kapo, klarigis, ke se eĉ li tute mortigos Krikov-on, tiam al li, fremdlandano, nenio malbona estos pro tio, li diros, ke Atanaĉjo Krikov estis ŝtelisto, kaptita ĉe ŝtelo kaj murdita en ekscito. </text:p>
      <text:p text:style-name="P20">— Mi estas ĉi tie ne kiel vi! — prononcis James. — Vi estas kiel ĉiuj, sed mi kiel malmultaj. Mi estas alilandano, jes! </text:p>
      <text:p text:style-name="P20">Atanazio Petroviĉ lekis la sekajn lipojn, ŝanceliĝante eliris. Nokte li rakontis pri ĉio okazinta al Silentulo. </text:p>
      <text:p text:style-name="P20">— Kaj li murdos! Kio al li estos? — subridis Silentulo. — Ĉu malmultas niaj, tiele pereigitaj? Prefere vi foriru el tiu ĉi afero... </text:p>
      <text:p text:style-name="P20">— Ne, mi ne foriros! </text:p>
      <text:p text:style-name="P20">— Nu, do li murdos... </text:p>
      <text:p text:style-name="P20">Ankoraŭ post tago Krikov ekiris jam ne anstataŭ la kaporalo, sed kiel soldato, trovis ne indikitan en la listo kariofilon en sakoj kaj mem kriis konfuzon. La kaporalo devis sigelfermi la holdon per vaksa sigelo, foriri sen kutimaj kvindek kopekoj kaj kun seka gorĝo. James ree ordonis al Krikov veni kaj, decidinte, ke hodiaŭ li unue konversacios, kaj poste komencos bati, demandis, kial Atanaĉjo Krikov — polvo, bestoĉasisto, nenio — tiel alte opinias sin, ke eĉ sian kaporalon ne agnoskas kaj malhelpas al tiu perlabori kvindek kopekojn? </text:p>
      <text:p text:style-name="P20"><text:soft-page-break/>Krikov respondis trankvile: </text:p>
      <text:p text:style-name="P20">— Ŝmirmonon, sinjoro leŭtenanto, preni estas malpermesite! </text:p>
      <text:p text:style-name="P20">Al James pro furiozo ektremis la malsupra makzelo. </text:p>
      <text:p text:style-name="P20">— De kiu malpermesite? Ĉu de vi malpermesite? Sed kiu vi estas? Vi, eble, forgesis, ke mi povas vin neniigi tute? Do vi tion rememoros! </text:p>
      <text:p text:style-name="P20">Oni trenis lin en la korton — vipi. Lin batis la kaporalo, priverŝadis per akvo por rekonsciigi kaj ree batadis. Atanazio Petroviĉ ne eligis eĉ unu ĝemon. Kiam oni trenis lin en la domon, li diris al la kaporalo per malforta voĉo: </text:p>
      <text:p text:style-name="P20">— Malbone vi faras... </text:p>
      <text:p text:style-name="P20">La kaporalo en tiu ĉi nokto terure ebriiĝis, frapadis al la pordo de James, kriis: </text:p>
      <text:p text:style-name="P20">— Orgojla fiulo! Eliru, ni interbatiĝos! </text:p>
      <text:p text:style-name="P20">Post monato Krikov en dana ŝipo ree kriis konfuzon — li trovis ne indikitajn en la listo muskedojn. </text:p>
      <text:p text:style-name="P20">— Kion vi pri vi pensas? — vespere de la sama tago per plora voĉo demandis lin la kaporalo. — Ĉu denove vipi vin? Ja el kie vi, turmentanto, aperis por mia kapo? </text:p>
      <text:p text:style-name="P20">Krikov silentis. </text:p>
      <text:p text:style-name="P20">Al James en la sama tago Krikov diris sentime: </text:p>
      <text:p text:style-name="P20">— Ni, sinjoro leŭtenanto, rusaj pomoroj, pordojn en domoj neniam ŝlosas. Se estas almetita bastoneto — do, la mastroj ne <text:soft-page-break/>estas hejme. Mi pensis: en la ŝtata servo oni devas servi honeste... </text:p>
      <text:p text:style-name="P20">James sidis interkruriginte fremdlandan seĝon, rigardis malbone: </text:p>
      <text:p text:style-name="P20">— Ĉu vi pensis? </text:p>
      <text:p text:style-name="P20">— Mi pensis. </text:p>
      <text:p text:style-name="P20">— Do jen, ekde nun vi ne plu pensu! </text:p>
      <text:p text:style-name="P20">Matene estis vipado antaŭ soldata vico, sub tambura batado. Leŭtenanto James frapetadis sin per ganto al la femuro, rigardadis al Krikov, mordanta per la dentoj sian pojnon, por ne ĝemi, diradis: </text:p>
      <text:p text:style-name="P20">— Batu senkompate, ĝis li krios. </text:p>
      <text:p text:style-name="P20">Atanazio Petroviĉ tamen ne kriis. Antaŭvespere, rekonsciiĝinte, li leviĝis de sur la benko, ŝanceliĝante ĝisiris la peronon de la domo, en kiu loĝis James, surĵetis maŝon, enŝovis la kapon, sed deŝiriĝis, — la ŝnuro estis putra. Li trinkis en la korto akvon, frotis la kolon per la polmo kaj ankoraŭ venis en la saman lokon, sed jam kun nova, firma ŝnuro. Li longe almetadis ĝin en krepusko, sub pluveto, kaj ne vidis, kiel rigardas al li el trans angulo helaj, akcipitraj okuloj de Atanazio, lia samnomulo, ĉefepiskopo, veninta al James por aĉeti Rejnlandan kaj muskatan vinon por sia tablo. </text:p>
      <text:p text:style-name="P20">— Kion do vi faras, homo? — demandis la pontifiko. — Ĉu vi deziras vin mem murdi? Memmortigon ĵeti al la ofendinto? </text:p>
      <text:p text:style-name="P20">La manoj de Krikov tremis. Apogbastona servoknabo de Atanazio kaj lia servisto kune kun la episkopa koĉero demetis <text:soft-page-break/>de la doganisto la kanabŝnuron. Krikov samloke sur la perono, per preskaŭ trankvila voĉo diris, ke vivi tiel li ne plu povas, ke leŭtenanto James decidis mortigi lin, ke li prefere pendumos sin antaŭ la pordo de sia ofendinto, ol pereu de li. </text:p>
      <text:p text:style-name="P20">La ĉefepiskopo ordoneme batis per sia apogbastono la pordon de la domo de la fremdlanda oficiro. Tiu eliris ne tuj, sed ekvidinte la severan pontifikon, ektimis, komencis riverenci malalte, svingante buklojn de la peruko. La naztruoj de la pontifiko pufiĝis, leŭtenanto James ekvidis antaŭ si ne humilan sanktan patron, sed furiozan, ne regantan sin en kolero — kampulan maljunulon, fortikan, fortegan, muskolan. </text:p>
      <text:p text:style-name="P20">— Ĉi tiun Dvinan loĝanton mi prenas al mi, — furioze diris Atanazio. — Kaj vi, putinido, memoru, elfosos mi viajn misuzojn, kaj fiaĵojn, kaj ŝtelojn, venos ankaŭ al vi malbona tempo, latrono transmara! </text:p>
      <text:p text:style-name="P20">James ekpenis klarigi sian pravecon, sed Atanazio tiel insultis lin, ke li nur retropaŝis, — li ne sciis, kia insultanto kaj sakranto estas mastro<text:bookmark text:name="xnoto-1-04-2-1"/><text:note text:id="ftn46" text:note-class="footnote"><text:note-citation>46</text:note-citation><text:note-body><text:p text:style-name="P2">Mastro (владыка) — alparolo al ĉefpastro (proksimume «via ĉefepiskopa moŝto») <text:span text:style-name="T6">(trad.)</text:span></text:p></text:note-body></text:note> Atanazio en kolero. Krikov-on oni kuŝigis en la episkopan kaleŝon, kaj kiel ili ĝisveturis la episkopan biendomon en Ĥolmogoro, Atanazio Petroviĉ ne memoris. Ĉi tie li estadis en ermitejo, ĉe maljunaj monaĥoj, ĉi tie oni ŝmiradis lin per ursa graso kaj preĝadis pri li. Ĉi tie li rapide resaniĝis kaj tuj ekenuis kun la monaĥoj. Tiam Atanazio sendis por li sian sakristianon. </text:p>
      <text:p text:style-name="P20">Kiam Krikov, ĝeniĝante, transpaŝis la sojlon de varmege hejtita ĉambreto, la maljunulo, nudpieda, simila al pomora avo, <text:soft-page-break/>estis leganta libron — versaĵojn. Lia kampula, kvazaŭ elhakita vizaĝo radiis saĝon kaj ĝojon, en la okuloj brilis larmoj. </text:p>
      <text:p text:style-name="P20">— Ĉu vi venis, stultuleto? — kun afekta severeco demandis li kaj ordonis al Krikov sidiĝi kaj aŭskulti. Demandante pri nenio, ŝovinte la grandegajn manojn sub la mallarĝan zoneton de sia simpla hejmfarita ĉemizo, li diris nekutimajn vortojn: </text:p>
      <text:p text:style-name="P20">— La vivo homa, nepeto, estas la plej bona donaco de la prapatrino naturo. Kun kio kompari ĝojon legi versojn de Ovidio, Danto, Petrarko? Aŭ kiam vi aŭskultas kanton, ĉu vi povas atenci tion, ke, seniginte sin je la vivo, ĉesi aŭdi, vidi, pensi? Diverse oni povas travivi la vivon. Povas ĝi esti mirakle belega, se por granda celo ĝi tuta forbrulos dum unu horo. Ekzemplojn pri tio vi trovos en vivpriskriboj de famaj viroj. Povas ĝi esti ankaŭ tute sentaŭga, se vanta homo travivos cent jarojn. Povas ĝi esti ankaŭ malutilega, se vivas sur la tero malbonulo. </text:p>
      <text:p text:style-name="P20">Kial do, stultuleto, malfeliĉa samnomulo, deziris vi fari pri vi? Por kiu? Pro kio? Atendu, vi ĝisvivos, ke vi mem estos oficiro, kaj se vi estas oficiro — tiam vi havas multe da laboro sur la vojo de via vivo, vi naskiĝis al la mondo ne malforta, vi devas vivi kaj ne kaŝiĝi de la destinita afero. Kaj por kio vi bezonas ofendiĝi al tiu James? Por vi, nepeto, estas Rusujo, kaj por li, via malamiko fia, estas talero, pli da oro akapari, kaj kun tiu oro forfuĝi. Komprenu vi tion kaj ĉesu angori por ĉiam. Kaj lian arogantecon ni malgrandigos, estos li nun multe pli kvieta, forgesos, kiel rusajn homojn devigi sin per la manoj porti kvazaŭ paganan idolon... </text:p>
      <text:p text:style-name="P20"><text:soft-page-break/>Ili konversaciis longe. Atanazio scipovis ankaŭ aŭskulti. Severe kuntirante la brovojn, li demandadis Krikov-on, kiel kaŝas fremdlandaj ŝipestroj siajn varojn, kiel veturigas maltaŭgan arĝenton, kiel donas koruptaĵojn. Antaŭ nokto la ĉefepiskopo, kvazaŭ rememorinte, ke li estas pontifiko, per grumbla voĉo pentopunis Krikov-on ne tro severe, kaj ordonis post plenumo de la pentopuno iri reen al Arĥangelsko, por plu servi tie en la doganejo. </text:p>
      <text:p text:style-name="P20">— Finbatos min tie James! — diris Atanazio Petroviĉ. </text:p>
      <text:p text:style-name="P20">— Ĉu vere? </text:p>
      <text:p text:style-name="P20">Plenumi la pentopunon en Ĥolmogoro estis tede: preĝi Krikov ne scipovis ĝuste, pri kio li estas peka — ne estis komprenanta, en la preĝejo li oscedadis ĝis larmoj. La popo, fiksita al li, insultadis lin per sakraj vortoj, li responde insultadis per pigra voĉo. </text:p>
      <text:p text:style-name="P20">En vesperoj Atanazio Petroviĉ ekfrekventis maljunan eburĉiziston Daniliĉ-on, longe rigardadis, kiel tiu laboras, miradis pri lia arto, suspiradis. Daniliĉ ĉizadis, por sendi en Moskvon por donacoj de la rusa caro, noĉitajn kombilojn kun flugantaj mevoj, skatoletojn kun serpentoj kaj rampuloj, kiujn venkas Sankta Georgo, ĉizadis surmetaĵojn por fustoj kun mirindaj birdoj kaj bonaj gajaj sciuroj... </text:p>
      <text:p text:style-name="P20">Al la maljuna Daniliĉ estis agrable, ke Krikov ĝojas pri lia laboro, estis gaje rigardi, kiel tiu per singardaj fingroj prenas laboraĵon — kombilon aŭ alian faraĵon kaj, metinte sur la polmon, longe admiras. Daniliĉ el sub la vilaj brovoj vidis: tiu knabo komprenas tion, kion neniel povis kompreni kaj la <text:soft-page-break/>kancelaria kolektisto, kiu venadis por faraĵoj, kaj la kancelariestro. Kaj ĉu estis komprenantaj tiun arton bojaroj, kaj ambasadoroj, kaj fremdlandaj reĝoj? </text:p>
      <text:p text:style-name="P20">Hejme, en Arĥangelsko, ĉe Krikov kuŝis bonaj rosmaraj dentegoj. Li skribis tien, — oni sendis, kaj li donacis ilin al la majstro. Daniliĉ instruis Krikov-on, kiel blankigi eburon, kiel eligi el ĝi grason, kiel flavigi per safrano, kiel kuiri vitriolon kun santalo por nielo sur eburo, kiel mordi eburon antaŭ laboro per aluno. </text:p>
      <text:p text:style-name="P20">Atanazio Petroviĉ aŭskultadis, memorfiksadis. </text:p>
      <text:p text:style-name="P20">Malgranda figureto — flavete laktoblanka — jam vidiĝis al li, li jam sciis, kion li ĉizos, tuj kiam ekscios, kiel necesas fari. </text:p>
      <text:p text:style-name="P20">Eksciinte, kiel, li tamen ne sukcesis ĉizi tion, kion li deziris. Malgrandaj ĉiziletoj elglitadis el la mallertaj manoj, fajliletoj faladis sur la plankon, alenoj kaj pikiloj faradis ne tion, kion li atendis de ili... </text:p>
      <text:p text:style-name="P20">La daŭro de la pentopuno finiĝis. </text:p>
      <text:p text:style-name="P20">Atanazio Petroviĉ revenis al la doganejo kaj kun miro eksciis, ke dum sia foresto li estis promociita al supera dogankontrolisto kun kaporala rango. </text:p>
      <text:p text:style-name="P20">La kaporalo, kiu laŭ la ordono de James siatempe senkompate batadis lin en la angla maniero, falis al liaj piedoj, kiam li eniris. </text:p>
      <text:p text:style-name="P20">Atanazio Petroviĉ diris severe: </text:p>
      <text:p text:style-name="P20">— Mi ne koleras pri vi. Iru for, ne tedu min... </text:p>
      <text:p text:style-name="P20"><text:soft-page-break/>Leŭtenanto James elloĝiĝis el la dogana domo. Nun li estis asistanto de kolonelo Snivin, kaj Snivin estis estranta la tutan militistaron de la vojevodujo. </text:p>
      <text:p text:style-name="P20">— Kiu do vin estras? — demandis Krikov. </text:p>
      <text:p text:style-name="P20">— Dume ni mem, kaj nun vi! — respondis dogankontrolisto Feoktistov. </text:p>
      <text:p text:style-name="P20">Dum tiu somero Atanazio Petroviĉ per siaj «konfuzoj» donis al la fisko naŭcent tri mil rublojn da profito. En Moskvo oni ekmoviĝis, al Krikov venis rekompenco: posteno de estro de la doganejo. Ĝuste en la tago de sanktaj Kosmaso kaj Damiano<text:bookmark text:name="xnoto-1-04-2-2"/><text:note text:id="ftn47" text:note-class="footnote"><text:note-citation>47</text:note-citation><text:note-body><text:p text:style-name="P2">La 1-a de novembro laŭ la Julia kalendaro. <text:span text:style-name="T6">(trad.)</text:span></text:p></text:note-body></text:note> la tolaĵlavistina filo, bestoĉasisto Atanaĉjo Krikov ricevis rangon de leŭtenanto de dogana gardistaro. </text:p>
      <text:p text:style-name="P20">Nun sur fremdlandaj ŝipoj ĉiam pli malofte aŭdiĝadis tamburado kaj la vorto «konfuzo». Negocistoj iĝis multe pli singardaj — famo flugas kiel birdo. Pri la honesta leŭtenanto Krikov oni diradis ĉie — kaj en Dancigo, kaj en Stokholmo, kaj en Kopenhago. Diradis, ke li ne prenas ŝmirmonon, eĉ aŭdi pri ĝi ne deziras. Sed pro tio al Krikov iĝis ne pli, sed malpli bone. </text:p>
      <text:p text:style-name="P20">Snivin skribis al Moskvo, ke via trolaŭdata lavistinfilo, plej eble, interkonsentis kun la ŝipistoj, kaj eĉ unu moneron por la fisko ne plu povas elskui. </text:p>
      <text:p text:style-name="P20">Ofendita James skribadis al parencoj en la fremdlanda kvartalo Kukujo — eble, tio atingos tiun, kiun necesas. </text:p>
      <text:p text:style-name="P20"><text:soft-page-break/>La fremdlandaj ŝipistoj estis informitaj: faligi Krikov-on deziris kaj Snivin, kaj la estroj de la ŝipoj, komercantaj kun Rusio. </text:p>
      <text:p text:style-name="P20">Kaj Krikov estis sola. </text:p>
      <text:p text:style-name="P7"/>
      <text:h text:style-name="P5" text:outline-level="3"><text:bookmark-start text:name="__RefHeading___Toc12458_788856325"/>3. Sentimas li troe!<text:bookmark-end text:name="__RefHeading___Toc12458_788856325"/></text:h>
      <text:p text:style-name="P20">Tuj kiam ili preteris la monaĥejajn butikojn kaj eliris al la Trinitata korto de la Sija monaĥejo de sankta Antonio, kiu estas ĉe la veturebla vojo, ili ekvidis grandan interbatiĝon. En kotona kaftano kun arĝentaj butonoj, disŝirita, hirtigita forta negocisto estis vipanta per la pugnegoj, strebante bati plej lerte, mortige, imponan ŝarĝiston en basta ĉapo, en ĉemizo ĉifonigita, surverŝita per sango. Tiun ŝarĝiston estis tenantaj fremdlandano Ferponten, kiu aĉetadis kadavraĵojn, por kuiri el la mortintaĵo sebon por sapo, kaj ankoraŭ iuj homoj — ĉu de Ferponten, ĉu de la riĉa negocisto. Estis batantaj ĉiuj, ĉiu penis bati pli lerte, al la suna plekso, sub la ripojn, al la ventro. La ŝarĝisto jam preskaŭ ne estis rebatanta, moliĝis, lia kapo skuiĝis. Subite de la batantoj deiĝis unu — rapidpieda, kaj ekkuris laŭ la vojo al la antaŭurbo. </text:p>
      <text:p text:style-name="P20">La nazotruoj de Rjabov pufiĝis, li kaptis la kuranton je la ŝultro, demandis: </text:p>
      <text:p text:style-name="P20">— Pro kio vi batas? </text:p>
      <text:p text:style-name="P20">— Por ke la fetora hundaĉo ne kutimu doni netaŭgan monon. </text:p>
      <text:p text:style-name="P20">— Kaj vi mem kien hastas? </text:p>
      <text:p text:style-name="P20"><text:soft-page-break/>— Ja al la arestejo. Ili torturu iom la latronon. </text:p>
      <text:p text:style-name="P20">— Haltu! Atendu! </text:p>
      <text:p text:style-name="P20">La sendito penis forŝiri sin, Rjabov premis lin desupre, tiu entiris la kapon, en timo ekrigardis al Rjabov: tiaj uloj tuj rompas, ne permesas eĉ preĝi antaŭ la Lasta juĝo. Fremdulo Ferponten, tuta en nigra vesto, turniĝinte, estis rigardanta al la arbitro de la rudristo. </text:p>
      <text:p text:style-name="P20">— Oĉjo, oni kaptos nin! — timide petegis Demĉjo. — Ni kuru, oĉjo! </text:p>
      <text:p text:style-name="P20">— Tenu ĉi tie la kanajlon! — ordonis Rjabov kaj per balancantaj paŝoj ekiris al la interbatantoj. </text:p>
      <text:p text:style-name="P20">Li iris nehaste, tenante la manojn malantaŭ la dorso, elmetinte antaŭen la grandfruntan kapon, kun furioze briletantaj okuloj. Nun por li ĉio estis egala, ĉu ŝiri, ĉu kudri. La ŝarĝiston li rekonis, — tio estis fiŝista orfo Eŭseĉjo, kvieta ulo, respektema, diligenta laboranto, afliktita ekde la infanaĝo de la malfeliĉa orfeco. Per siaj ŝarĝistaj mizeraj lukroj Eŭseĉjo vivtenadis nemalgrandan familion: neirkapablan avinon, kaj onklinon, kaj ankoraŭ iujn kvietajn, timemajn kiel musidoj, knabinojn-nevinojn. Kion oni faras kun li nun? Pro kia kulpo? Ĉu pro ŝipestro Urquhart, kiu en bareloj alveturigis netaŭgan monon? </text:p>
      <text:p text:style-name="P20">Pro la maljusteco, pro amara kolero, pro ofendiĝo la vizaĝo de la rudristo iĝis nerekonebla. Kaj kiam li aliris tre proksime al la negocisto, kiu furiozis super la ŝarĝisto, al la homoj, diligente helpantaj al li, al fremdulo Ferponten, io tia fariĝis en lia tuta aspekto, tiel li ŝajnis terura al la ofendantoj, ke la <text:soft-page-break/>batado per si mem ĉesis, kaj en la veninta silento ĉiuj ekaŭdis, kiel malfacile spiras Rjabov. </text:p>
      <text:p text:style-name="P20">La negocisto en la kotona kaftano viŝis sian ŝvitkovritan vizaĝon. Liaj dungitoj malantaŭiĝis, por ne trafi unuaj sub la pezan manon de la rudristo. Ferponten malfaldis faldeblan tranĉilon, subridis, — jam ne unuafoje li per tiu ĉi tranĉilo tranĉis moskvianojn, stultulojn; ĉe ofendo tiuj batadis per la pugnoj, sed li respondadis en sia maniero, la tranĉilo estis longa, bone eniradis inter la ripojn, tuj atingante la koron. Sed ĉi-foje ial malfruis Ferponten, ne sukcesis okupi pozicion, falis la vizaĝon malsupren pro terura bato de fiŝista boto al la ventro. Tuj falis ankaŭ la feroca negocisto; ŝrikante, ekrampis for de la batiĝo. La ŝarĝisto, ne plu tenata de iu, sidiĝis sur la teron, pendigis la kapon. Lia konscio, evidente, nebuliĝis. La homoj de la fremdlandano rekonsciiĝis, jetiĝis al la rudristo kun ĉio, kio estis ĉe la mano: unu kaptis ŝtonon — por bati al la verto, alia deŝiris laton de barilo, tria simple saltis sur la ŝultrojn — por faligi kaj strangoli. Ankaŭ Ferponten mem leviĝis. Sed jam estis venantaj de la Komerca korto aliaj ŝarĝistoj kun hokoj, — ili maltrankviliĝis, ke malaperis Eŭseĉjo, komprenis: ĉie en la antaŭurbo oni kriadis «latrono!» pro la falsa mono. </text:p>
      <text:p text:style-name="P20">— Hej! — kriis unu per raŭka voĉo, ekvidinte la batiĝon. </text:p>
      <text:p text:style-name="P20">— Rapidu, najbaroj! — kriis alia kaj ekkuris per tiaj paŝoj, ke polvo leviĝis foste... </text:p>
      <text:p text:style-name="P20">— Eŭseĉjo, tenu vin! </text:p>
      <text:p text:style-name="P20"><text:soft-page-break/>Ferponten ĉirkaŭrigardis, faldis la sekretan tranĉilon. Liaj dungitoj jam estis kurantaj trans la barilon, la hokistoj, atingante, batadis iun al la dorso, iun al la kapo — se batalo, do estu batalo, ili sciu, kiaj estas en kolero Dvinaj ŝarĝistoj. Ankaŭ la negocisto ricevis, kaj pli ol aliaj — ne kriu «latrono!», ne sendu al torturo senkulpulon. Ĉu vi pensas, ke por vi ne estas hoko, ne atingos vin? Sed jen ja, atingis... </text:p>
      <text:p text:style-name="P20">— Al la ventro ne batu, pro Dio! — ĝemis la negocisto. </text:p>
      <text:p text:style-name="P20">Ili enrompiĝis en la domon de Ferponten — ja tro koleris la popolo kontraŭ la fremduloj, en kolero ili perdis la kapojn, — frakasis kuirilaron, tretis blankvulpajn litkovrilojn, dispecigis vitrajn botelojn. Dum tiu tempo najbara fremdulo sendis homon al la rajdistoj. En malbona krepusko kun foraj fulmoj la rajdistoj per ĉevala linio, levinte la sabrojn, ekiris al la ŝarĝistoj. Rjabov ĉion ĉi jam ne vidis: li forkondukis Eŭseĉjon al avino Eŭdoĥa — por kaŝi en la subplankejo. Eŭseĉjo iris malrapide, rakontis: </text:p>
      <text:p text:style-name="P20">— Kiam kvitiĝis kun ni la komercisto, al mi la knaboj donis moneron, ordonis panon aĉeti, kaj kvason, kaj stofon da vino. Ĉion ĉi meti en korbon, kaj la korbon ili same donis. Mi aĉetis ĉion, kio necesis, li — la butika sidanto — komencis doni restan monon. Duonrublon, kaj du dekkopekojn, kaj tri duonkopekojn. Kaj ekintencis li mian arĝentan moneron elprovi, elprovis per la dento, kaj kriis «latrono!». La negocisto alkuris, la dua kun li kaj aliaj ceteraj homoj. Kaj komencis bati min... </text:p>
      <text:p text:style-name="P20"><text:soft-page-break/>Avino Eŭdoĥa sen troaj paroloj kaŝis Eŭseĉjon en la subplankejo, metis al li tien ĉerpilon da akvo, poton da avena orfa kaĉo. Ĵetis severan rigardon al Rjabov: </text:p>
      <text:p text:style-name="P20">— El flamo kaj en fajron. Ĵus vi el unu malfeliĉo eliĝis — tuj en la alian ĝis la kapo. Ĉu vi ne laciĝis ankoraŭ? </text:p>
      <text:p text:style-name="P20">Rjabov silentis. </text:p>
      <text:p text:style-name="P20">— Ĉu oni kaptos vin? </text:p>
      <text:p text:style-name="P20">— Povas esti, kaptos. Sed eble mi foriros. Mi, avinjo, estas ruza, pli ruzan viron, ol mi, vi ne trovos. </text:p>
      <text:p text:style-name="P20">— Sentimas li troe, — rapide eldiris Demĉjo. — Nu kie, avinjo, oni vidis, ke unu homo sen ajna timo kontraŭ multaj homoj iras. Kaj ĉio al li, avinjo, necesas, ĉio lin koncernas... </text:p>
      <text:p text:style-name="P20">— Ĉu mi malbonas por vi, infano? — ridante per la okuloj, demandis Rjabov kaj nedolore tiris la orfon je la molaj, densaj haroj. </text:p>
      <text:p text:style-name="P20">Akompanante la rudriston, la maljunulino ordonis: </text:p>
      <text:p text:style-name="P20">— Ne interbatiĝu vi tie. </text:p>
      <text:p text:style-name="P20">— Kie? </text:p>
      <text:p text:style-name="P20">— Ĉu vi mem ne scias? Drinkos vi vinon kaj atencos mian Ataĉjon murdi, kaj li ne permesos... </text:p>
      <text:p text:style-name="P20">— Sed por kio ja, avinjo? </text:p>
      <text:p text:style-name="P20">— Pri tio vi pli bone ol mi scias... </text:p>
      <text:p text:style-name="P20">Rjabov subite intense ruĝiĝis kaj senvorte eliris. Demĉjo, mallevinte la kapon, iris post li. </text:p>
      <text:h text:style-name="P5" text:outline-level="3"><text:bookmark-start text:name="__RefHeading___Toc12460_788856325"/><text:soft-page-break/>4. La rudristo kaj la leŭtenanto<text:bookmark-end text:name="__RefHeading___Toc12460_788856325"/></text:h>
      <text:p text:style-name="P20">Kiam ili venis, la leŭtenanto jam sciis, ke okazis batiĝo sur la vetura vojo, ke multaj ŝarĝistoj estas arestitaj, kaj komencis la tutan aferon rudristo Rjabov Ivano filo de Sabateo. </text:p>
      <text:p text:style-name="P20">— Ĉu mi komencis? — demandis Rjabov. </text:p>
      <text:p text:style-name="P20">— Kaj ĉu vi la veron deziras? — per demando respondis la leŭtenanto. — Ĉu vi deziras, ke ŝipestro Urquhart estu kulpulo de ĉi afero? Verŝajne, li al la estrantaj homoj per pura oro afablaĵon donis, Snivin ne ordonos lin serĉi. </text:p>
      <text:p text:style-name="P20">— Kial do por ili tia libereco ĉe ni estiĝis? — demandis Rjabov. </text:p>
      <text:p text:style-name="P20">La leŭtenanto ĵetis al la rudristo rigardon deflanke, subridis kolere. </text:p>
      <text:p text:style-name="P20">— Oni diras, ke la caro-patro en Moskvo el la germana kvartalo ne eliras, do tial ili tiom liberiĝis. Tamen vi pri tio ne diru eĉ vorton! Kaj ankaŭ vi, junulo, ĉu vi aŭdas? </text:p>
      <text:p text:style-name="P20">— Nenion tian mi, sinjoro, eĉ aŭdis. </text:p>
      <text:p text:style-name="P20">Ili longe silentis. Poste Krikov plendis: </text:p>
      <text:p text:style-name="P20">— Antaŭ nelonge kolonelo Snivin min preskaŭ batis. Piedfrapadis li la plankon, kraĉadis-insultadis. Vi, diris, estis kaj restas sklavo, kaj nenian komprenon havas, kio estas alta gasto el fora lando. Atendu — la patro-caro venos, torturos vin, tiam vi hurlos, kiel hundo pri mortinto... </text:p>
      <text:p text:style-name="P20">— Kaj vi, Atanazio Petroviĉ, lasu sen atento, — konsilis Rjabov. — Ĉiu sian propran aferon sur la tero plenumas, tiun, <text:soft-page-break/>kiu al li estas destinita: unu la teron plugas kaj en la maro laboras, alia, estro, la ŝtatan trezoron priŝtelas. Malbone ni vivas! Sur la propra tero, sed kvazaŭ en fremda lando. Kiel tio fariĝis, ke angla fremdulo sur nia tero iradas kiel estro? </text:p>
      <text:p text:style-name="P20">— Ne ni tion faris! — respondis Krikov. </text:p>
      <text:p text:style-name="P20">— Ne ni tion faris, sed oni nin devigas obei la anglan fremdulon. Sed ni ne estas tiaj, ni ne iros tra la malantaŭa perono, kvankam ĝi estas pli oportuna. Ne tiaj ni estas, Atanazio Petroviĉ, homoj Blankmaraj. Ni ne timos, ni ne estas arboj, kaj oni de ni baston por bastoŝuoj ne deŝiros! </text:p>
      <text:p text:style-name="P20">Antaŭ la nokto venis fulmotondro, — tiu somero tuta estis riĉa je fulmotondroj, kun fortaj tondroj, kun tranĉantaj bluaj fulmoj, kun rapide kurantaj nigraj nuboj. Pluvo verŝiĝis subite, kiel torento, kontinua, kaj daŭris longe, jen ĉesante por mallonga tempo, jen denove laŭte tamburante sur tabula tegmento de la dogana domo. Iam ĝi iĝadis tute maldensa, faladis gute, sed poste ree surrompadis nubo, verŝiĝadis torentoj, bruadis tondro, fulmoj flugadis en obskuro, kaj Demĉjo krucosignadis sin kaj mallaŭte alvokadis sanktulojn. </text:p>
      <text:p text:style-name="P20">Ili sidis sub tabula alero ĉe la loĝĉambro de Krikov triope — la rudristo, Krikov kaj Demĉjo, interŝanĝante vortojn nelaŭte, aŭskultadis la pluvon, rigardadis la ĉielon. Krikov demandis: </text:p>
      <text:p text:style-name="P20">— Kie do vi la velboaton dronigis, rudristo? </text:p>
      <text:p text:style-name="P20">— Al la Hundaj ŝtonoj ĝin ondoj ĵetis, sed tio jam ne estis velboato — nur disŝirita lignaĵo... </text:p>
      <text:p text:style-name="P20">— Ĉu longe vi ĉiuj suferis? </text:p>
      <text:p text:style-name="P20"><text:soft-page-break/>— Sufiĉe... </text:p>
      <text:p text:style-name="P20">Li subridis, rakontis, ke kiam ili komencis droni, remisto Semikov rememoris proverbon, kiel kaptita vulpo diris: «kvankam estas frue, tamen mi devas nokti»... </text:p>
      <text:p text:style-name="P20">Krikov balancis la kapon, — jen, popolo, neniam ĝi malgajas!.. </text:p>
      <text:p text:style-name="P20">La rudristo interrompis, ruze strabante al Demĉjo: </text:p>
      <text:p text:style-name="P20">— Metrio nun sopiras, la vestaĵon bedaŭras, kiu dronis en la maro. Ĉion ni havis kiel konvenas — mortotukon kun kapuĉo, mortoĉemizon ĝis la kalkanoj, kronon por la kapo... </text:p>
      <text:p text:style-name="P20">— Oĉjo! — timigite ekkriis Demĉjo. — Estas peko blasfemi! </text:p>
      <text:p text:style-name="P20">La rudristo ekridis, ŝerce forpuŝis de si Demĉjon. </text:p>
      <text:p text:style-name="P20">— Oĉjo, oĉjo, vi ripetas. Estas nenia blasfemo. Mi demandas — kiel ni nun mortos, kiam ni havas nek mortotukon, nek kapuĉon, nek mortoĉemizon, nek rozarion? </text:p>
      <text:p text:style-name="P20">Krikov same ekridis. </text:p>
      <text:p text:style-name="P20">— Ni faros! — diris Demĉjo. — Jen ni refortiĝos kaj ankoraŭ faros. </text:p>
      <text:p text:style-name="P20">— Ĉu jam duan fojon? Ja fordrinki ĝin estus ne tiom peke. Kie oni tion aŭdis — dufoje mortveston fari? Tio, Metrio, estas peko, kaj tre granda! </text:p>
      <text:p text:style-name="P20">Demĉjo ne eltenis, altvoĉe ekridis. </text:p>
      <text:p text:style-name="P20"><text:soft-page-break/>Fulmo proksime flugis sur la ĉielo kaj glitis malsupren, rekte en la fremdlandan Komercan korton. Tie ĝi batis. Tuj en krepusko per mallarĝa lango leviĝis fajro. Baldaŭ oni batis sonorilon, la incendio fortiĝis. Preter la doganejo ekrapidis rajdistoj kun alfiksitaj al la seloj lignaj siteloj, kun hokstangoj kaj hokoj en la manoj. </text:p>
      <text:p text:style-name="P20">— Kiam la iliaj brulas, ili tuj veturas, — diris Krikov, — kaj antaŭ nelonge jen ĉe la rivereto Kurjo domoj ekbrulis — neniu hundaĉo ekveturis por savi. Militistoj! </text:p>
      <text:p text:style-name="P20">Rjabov leviĝis, reĝustigis sur si la kaftanon, levis la krurumojn de la botoj. </text:p>
      <text:p text:style-name="P20">— Ĉu vi intencas iri ien? — per subite malleviĝinta voĉo demandis la leŭtenanto. </text:p>
      <text:p text:style-name="P20">— Mi iros pro malgrandaj aferoj, Atanazio Petroviĉ! La nokto estas ne hela, la rajdistoj estas en la incendio. </text:p>
      <text:p text:style-name="P20">Krikov same leviĝis. </text:p>
      <text:p text:style-name="P20">— Mi sola iros! — diris Rjabov. — La ostoj ekdoloris, dum mi kuŝis ligita. Kaj ankaŭ vi kun mi ne iru, Metrio, satdormu bone... </text:p>
      <text:p text:style-name="P20">La leŭtenanto akompanis Rjabov-on ĝis la palisaro, ordonis al la gardostaranto enlasi lin, kiam ajn li venos. Poste diris al Rjabov kvazaŭ pretere: </text:p>
      <text:p text:style-name="P20">— Atentu, rudristo, ke Antipo ne faru ion... Malutilema viro li estas, insidema. </text:p>
      <text:p text:style-name="P20">Rjabov silentis; en krepusko, sub malrapida pluvo, lia vizaĝo ŝajnis malgaja. </text:p>
      <text:p text:style-name="P20"><text:soft-page-break/>— Mi al li tro plaĉas, — daŭrigis Krikov, — riĉiĝis li, gadmanĝanto, la monujo plenas de oro, nun mi iĝis taŭga: iel-tiel leŭtenanto. Sed vi kiu estas? Kiu vi estas, por edziĝi al Taisja de Antipo? Ŝi estas la sola ĉe li... </text:p>
      <text:p text:style-name="P20">La rudristo suspiris, viŝis la malsekan pro pluvo vizaĝon per la polmo. La pluvo densiĝis, ekfluis kun strioj, la gardostaranta soldato ĵetiĝis en la budon. La flamo en la Komerca korto estis brulanta ĉiam pli forte. Nun ĝiaj rebriloj ludis sur la malgaja, kruda pro vento vizaĝo de la leŭtenanto. </text:p>
      <text:p text:style-name="P20">— En la tago de Jonaho la Evangeliisto<text:bookmark text:name="xnoto-1-04-4-1"/><text:note text:id="ftn48" text:note-class="footnote"><text:note-citation>48</text:note-citation><text:note-body><text:p text:style-name="P2">La 8-an de majo laŭ la Julia kalendaro. <text:span text:style-name="T6">(trad.)</text:span></text:p></text:note-body></text:note> vi pri kio kun ŝi parolis? — demandis la leŭtenanto. </text:p>
      <text:p text:style-name="P20">— Pri la samo... </text:p>
      <text:p text:style-name="P20">— Ĉu vi sen la beno geedziĝos? </text:p>
      <text:p text:style-name="P20">Rjabov ne respondis. </text:p>
      <text:p text:style-name="P20">— Do bone! — kvazaŭ superregante sin, eldiris Krikov. — Por frenezulo eĉ maro estas flako, faru, kiel vi mem scias. </text:p>
      <text:p text:style-name="P20">Li turniĝis kaj, larĝe paŝante sub pluvo, malaperis trans la palisaro. </text:p>
      <text:p text:style-name="P20">— Atanazio Petroviĉ! — vokis lin Rjabov. </text:p>
      <text:p text:style-name="P20">Sed la leŭtenanto ne respondis, kaj la rudristo, elektante pli malhelajn stratetojn, ekiris al sia domo, konstruita ankoraŭ de la avo. Por kio li ekiris — li ne sciis mem, simple lin ekportis la piedoj por adiaŭi antaŭ nekonata estonteco, saluti post kiam <text:soft-page-break/>li eliĝis el morto, kaj eble, ankaŭ la fingroringon preni, kiu kuŝis en sekreta loko, en la subplanka tenejo... </text:p>
      <text:p text:style-name="P7"/>
      <text:h text:style-name="P5" text:outline-level="3"><text:bookmark-start text:name="__RefHeading___Toc12462_788856325"/>5. Dronis la hakilo<text:bookmark-end text:name="__RefHeading___Toc12462_788856325"/></text:h>
      <text:p text:style-name="P20">En antaŭlonga somero pluvan sabatan vesperon rudristo Rjabov venis pro enuo al la antaŭurbo Muskoj, serĉante, kie li pli gaje, pli brue diboĉu... </text:p>
      <text:p text:style-name="P20">Apud alta kontinua palisaro, trans kiu estis bojantaj ĉenhundoj, staris, kvazaŭ ne rimarkante pluvon kaj venton, nekonata junulino. Ŝiaj haroj estis neligitaj, la maldikaj manoj estis kunmetitaj sur la alta brusto, la rigardo estis meditema kaj severa. </text:p>
      <text:p text:style-name="P20">La rudristo ekparolis kun ŝi, kiel alparolas dvinanoj al virinoj, demandis raŭkete, necerte: </text:p>
      <text:p text:style-name="P20">— Ĉu bonas via sano je ĉiuj kvar ventoj? </text:p>
      <text:p text:style-name="P20">Ŝi ĵetis al li rigardon, plenan de malrespekto, ne respondis eĉ per unu vorto; balancante sian maldikan trunkon, foriris en la bienon; estis aŭdeble, kiel kun knaro eniris en la foldon la ligna riglilo de la barilpordo. La hundoj ankoraŭ longe bojis, sentante fremdulon — la rudristo foriris ne tuj. Kaj ekde tiu momento ŝia imago persekutadis Rjabov-on obsede kaj sur la bordo, kaj en la maro, kaj dum ĉasado, kaj en drinkeja haladzo; kaj eĉ en preĝejo, kiam li penis preĝi, vidadis li la implikitajn, malsekajn pro pluvo harojn, la kvazaŭ flugantan rigardon, la manojn, maldikajn ĉe la radiko, la balanciĝantan trunkon. </text:p>
      <text:p text:style-name="P20"><text:soft-page-break/>Kaŝe, singarde, avide li komencis eksciadi pri ŝi, kiu ŝi estas. Li eksciis ĉion — tio estas filino de rudristo Antipo Timotejev, nomiĝas Taisja, fieras supermezure, ĉiajn fianĉojn forpelas kun malestimo kaj ilin mokas, en la preĝejon venas malofte, lerta manfaristino, la sola mastrino en la domo. La patro estis iam bona rudristo, sed ektimis la maron, nun komercas sur la bordo, akumulis poton da oro, dungas fiŝistojn, anstataŭ si sendas ilin en la maron kun sia ilaro, okazas, ke superrigardi la dungitaron iras ankaŭ Taisja Antipovna... </text:p>
      <text:p text:style-name="P20">Eksciis li ankoraŭ, ke ŝi amas senmezure birdojn kaj ke ĉie en la ĉambroj ĉe ŝi pendas kaĝoj. </text:p>
      <text:p text:style-name="P20">Somere, kiam venis fremdlandaj ŝipoj, Rjabov anstataŭ mono postulis flavan, kun frambkoloraj makuloj, birdon. La ŝipestro ĵetis al la rudristo nekomprenantan rigardon, sed la birdon donis. Rjabov prenis la mirindan, laŭtan, persiste kriantan estaĵon en la manojn kaj oĥis. La damnita birdo tiel enpikis la bekon en la polmon, ke li apenaŭ sukcesis deŝiri ĝin. Kaj en boateto, dum li iris trans Dvinon, kaj en la urbo Arĥanĝela, kaj dum li iris al Muskoj al la novkonstruita domo de Timotejev, — la birdo turmentadis liajn manojn. Unue li toleris, poste ekkuris. Estis krepusko, pluvo. Ne petinte permeson, Rjabov enkuris en la fremdan domon, kie brulis kandelo, diris, anhelante pro la kurado: </text:p>
      <text:p text:style-name="P20">— Kaĝon donu! Ĝi elronĝis min, aĉaĵo! </text:p>
      <text:p text:style-name="P20">Taisja per sovaĝaj okuloj ekrigardis al la hirta, malsekiĝinta sub pluvo viro, al liaj manoj, de kiuj estis gutanta densa, kvazaŭ nigra sango, alportis kaĝon. Poste mallaŭte diris: </text:p>
      <text:p text:style-name="P20"><text:soft-page-break/>— Tro saĝa vi estas. Kiu do en la manoj ĝin portas, tiun beston? </text:p>
      <text:p text:style-name="P20">La manoj doloris, Rjabov ekrigardis al la junulino, al ŝia maldika trunko; en silento estis aŭdeble, kiel sur la puran skraplavitan plankon gutas sango. Taisja same ekrigardis al li, ekridis, kondukis laviĝi, ŝmiris la polmojn per ŝmiraĵo, vindis per puraj ĉifonoj. La rudristo staris kiel statuo. </text:p>
      <text:p text:style-name="P20">— Kial vi fostas? — demandis ŝi. — Iru nun. </text:p>
      <text:p text:style-name="P20">— Sed kien mi iru? </text:p>
      <text:p text:style-name="P20">— Kien vi ĉiuj iras? En la drinkejon! Vinon drinkegi! </text:p>
      <text:p text:style-name="P20">Li ekiris, sed ŝi postdiris lin. </text:p>
      <text:p text:style-name="P20">— Tro timema. Kiu vi mem estas? De kie vi falis? </text:p>
      <text:p text:style-name="P20">— Rudristo, — mallaŭte respondis li. — Nu, fiŝisto... </text:p>
      <text:p text:style-name="P20">— Ĉi tie, probable, ĉiuj estas fiŝistoj. Kiel vi nomiĝas? </text:p>
      <text:p text:style-name="P20">— Ivano. </text:p>
      <text:p text:style-name="P20">— Ĉu Rjabov? </text:p>
      <text:p text:style-name="P20">— Rjabov, — humile konfirmis li. </text:p>
      <text:p text:style-name="P20">— Ĉu estis vi, kiu en la pasinta jaro trezoron trovis sur ŝipo? </text:p>
      <text:p text:style-name="P20">— Okazis! — respondis li. </text:p>
      <text:p text:style-name="P20">Pro tio, ke ŝi ekparolis pri la trezoro, al li kvazaŭ faciliĝis la animo. «Ĉiuj ili estas idinoj de Eva! — rezonis li. — Ĉiuj oron, kaj perlojn, kaj rubenojn deziras. Do, estos por vi donaco. Vi mem petis». En la sama vespero li iris al avinjo Eŭdoĥa kaj <text:soft-page-break/>diris, ke li bezonas iomete el tio, kion li alportis iam, por donaco. </text:p>
      <text:p text:style-name="P20">— Por kia donaco? </text:p>
      <text:p text:style-name="P20">Rjabov ne respondis. </text:p>
      <text:p text:style-name="P20">— Kial do vi silentas, etulo? </text:p>
      <text:p text:style-name="P20">La rudristo suspiris kaj nenion respondis. Mensogi li ne ŝatis, sed la veron diri li ne deziris. La avinjo facile frapis lian frunton per sia seka polmo, diris kun minaco: </text:p>
      <text:p text:style-name="P20">— Malbonaĵon vi elpensis, rudristo! Mi ja scias, kion mi diras! </text:p>
      <text:p text:style-name="P20">— Lasu tion... — morne respondis li. — Ne infano mi estas! </text:p>
      <text:p text:style-name="P20">La avinjo alportis kaŝitan, enfositan en la legomĝardeno duonon de la trezoro kaj, ĵetante mokajn rigardojn al la rudristo, akompanis lin ĝis la pordo. Dum kvar tagoj la rudristo venadis al la preĝejo, finfine li renkontis Taisja-n. </text:p>
      <text:p text:style-name="P20">Perloj, fingroringoj, kolĉenoj estis en ĉifono, li senvorte malvolvis la pakaĵon, baris per si la leviĝantan padon, diris preskaŭ flustre: </text:p>
      <text:p text:style-name="P20">— Jen ĉi, alportis mi donacon... kion vi antaŭe diris... la trezoron ŝipan... </text:p>
      <text:p text:style-name="P20">Taisja forpuŝis lin per la maldika mano, ŝiaj vangoj ekbrulis, la okuloj tuj pleniĝis per indignaj larmoj. Kvazaŭ eta infano, li iris post ŝi, entirante la kapon en la ŝultrojn, balbutadis stultaĵojn: </text:p>
      <text:p text:style-name="P20">— Tainjo, kara, kial vi... vi ja mem tiam... por kio, birdeto... </text:p>
      <text:p text:style-name="P20"><text:soft-page-break/>Ŝi iris, ĉiam plirapidigante paŝojn, ŝiaj silkoj siblis sub vento, la fiera malgranda kapo estis alte levita, kaj nur indignaj larmoj unu post alia faladis sur la bruston... </text:p>
      <text:p text:style-name="P20">Li postiĝis, haltis, anhelante, ne sciante, kion fari, en plena malespero. </text:p>
      <text:p text:style-name="P20">El post betuloj, solida, severa — ŝi ĉiam el la preĝejo venadis severa, — aperis avinjo Eŭdoĥa, pririgardis de la piedoj ĝis la kapo sian rudriston, demandis: </text:p>
      <text:p text:style-name="P20">— Ĉu donacis donacon? </text:p>
      <text:p text:style-name="P20">Li deziris respondi pli krude, sed ne trovis, kion diri, nur en lia gorĝo io pepis. La avinjo karesis lian potencan ŝultron, subite ekkompatis, reprenis por orfoj la pakaĵon kaj kondukis en sian domon por konversacio. Ili eksidis unu kontraŭ la alia, Rjabov tute velka, kvazaŭ malpli alta, la avinjo trankvila, severa, klara. </text:p>
      <text:p text:style-name="P20">— Kiel vi pri ni, virinoj, pensas? — demandis ŝi nelaŭte, sed tiel, ke la rudristo teruriĝis. — Ĉu vi malbone pensas, Ivano Sabateiĉ? </text:p>
      <text:p text:style-name="P20">Rjabov ne respondis, koncentrante siajn pensojn. En angulo, kverelante kun la lama koko, eksnufis la maljuna erinaco, frapis per la piedoj la leporo. La avinjo kriis al ili, ili kvietiĝis. </text:p>
      <text:p text:style-name="P20">— Donacon alportis, stultuleto, — jam ne severe, kun kompato en la voĉo diris Eŭdoĥa. — Pridonacis la knabinon, ĉu? </text:p>
      <text:p text:style-name="P20">Li silentis, hontoplena, tute malseka pro subite aperinta ŝvito. </text:p>
      <text:p text:style-name="P20"><text:soft-page-break/>— Nun vi irados! — diris la maljunulino. — Nun vi trivos botojn, ŝin sekvante. Ĝis ŝi pardonos, ĝis vi ĉion ree komencos... </text:p>
      <text:p text:style-name="P20">— Ĉu ŝi rigardos min? — demandis la rudristo. </text:p>
      <text:p text:style-name="P20">La maljunulino ekridis, eĉ larmon viŝis per tuko. </text:p>
      <text:p text:style-name="P20">— Ho, Ivaĉjo, Ivaĉjo... ĉu rigardos... Eble, rigardos... sed kiam?.. </text:p>
      <text:p text:style-name="P20">— Ĉu ne baldaŭ? </text:p>
      <text:p text:style-name="P20">— Sed ĉu por vi urĝas? </text:p>
      <text:p text:style-name="P20">La maljuna koko surflugis la tablon, ekrigardis al Rjabov per unu okulo kun moko. La rudristo forturniĝis de la koko, suspiris, viŝis la ŝviton per avinja brodita viŝtuko, kun fervoro aŭskultis la avinjajn vortojn: </text:p>
      <text:p text:style-name="P20">— Per rubenoj kaj perloj vi allogas, stultulo, sed poste la harligon sur la pugnon volvos kaj turmentos? Nun sidas tia plumpulo, se rigardi — vere pli kvieta ol ŝafido, sed tiu ŝafido en si tiel pensas: nur, pensas, popo nin edzinigos, tiam mi al ŝi repagos. Kaj suferas poste la malfeliĉulino dum la tuta vivo kun tia turmentanto, — ĉu mi malmulte da ili disde viaj fratoj, bestosimilaj drinkuloj, forprenis? Vi aŭskultu min, Ivaĉjo, aŭskultu: Taisja de Antipo — tian vi eĉ se duonmondon ĉirkaŭrajdos, ne trovos, eĉ ŝian ungon vi ne valoras, eĉ sub ŝiajn piedojn kuŝiĝi estas por vi tro granda honoro, pripensu — kielos al ŝi esti via edzino? Kio vi estas? Nu, rudristo bona, amiko honesta, naskiĝis ne timema. Sed kio ankoraŭ? Por ŝi vi vian fieron forgesu, — ŝi, Ivaĉjo, estas pomorino, por ŝi la <text:soft-page-break/>maro ne estas mirinda, kaj, mi pensas, ŝi mem ne estas timema... </text:p>
      <text:p text:style-name="P20">— Ĉu pri fiero nun temas, avinjo, — diris Rjabov. — Pri la vivo nun temas... </text:p>
      <text:p text:style-name="P20">La maljunulino kun subrido ĵetis al li rigardon, movis la ŝultron, balancis la kapon. </text:p>
      <text:p text:style-name="P20">— Videblas, ke tio vere vin tuŝas, infano. Nu, donu Dio. La kapon vi antaŭ ŝi pli malalte klinu, pli malalte... Kiam fraŭlino vidu feliĉon, se ne nun... </text:p>
      <text:p text:style-name="P20">Ŝi ne findiris, sed tia fajro subite ekbrilis kaj estingiĝis en maljunaj ŝiaj senkoloriĝintaj okuloj, ke la animo de la rudristo tuj faciliĝis. «Multon vidis la avinjo dum sia vivo, — pensis li, elirante el ŝia kaduka domo, — vidis, kaj mem scias, kion mi sentas... Stultaĵon ŝi ne konsilus...» </text:p>
      <text:p text:style-name="P20">Dufoje li penis dungiĝi kiel rudristo al Timotejev, konsentis al ajna pago, sed ne prenis lin Antipo; en la tria fojo li prenis lin kiel remiston, — ja tre flate estis por Antipo: la unua en tiuj ĉi lokoj rudristo prenis kiel honoron dungiĝi al li. Tiutempe Antipon mem atakis pikdoloro, por kies kuraco necesis akiri rorantan gobiuson, elpreni el la akvo lerte, tiel, ke la fiŝo eligu sian sorĉan roradon. Rjabov elprenis gobiuson, ĉiuj ĉirkaŭe aŭdis, kiel roris ĝi trifoje, poste li ĝin sekigis, metis sub la sternaĵon de Antipo. Dum li estis en la domo, Taisja eĉ ne ĵetis al li rigardon; kiam li eliris, ŝi atingis lin en la korto kaj, rigardante en la okulojn, diris, kiel ŝajnis al li, kun malamo: </text:p>
      <text:p text:style-name="P20">— Lasu min, ĉu vi aŭdas? Tutegale mi ne iros en la maron, se vi iros! Mi ne iros kun vi! </text:p>
      <text:p text:style-name="P20"><text:soft-page-break/>— Tamen vi iros! — respondis Rjabov kaj per feraj manoj prenis ŝiajn ŝultrojn. — Iros vi, kara, ĉie kun mi iros, eĉ se ni mortos, eĉ tiam kune, ne forlasos mi vin... </text:p>
      <text:p text:style-name="P20">La tago estis malvarma, ankoraŭ ne degelis neĝoj, ankoraŭ ne rompiĝis glacio sur Dvino. Ili ambaŭ estis malvarmiĝantaj sub vento, kaj en tiu horo komprenis Taisja: ne tia homo estas Rjabov, ke eblu peli lin for, kiel forpeladis ŝi ĉiujn ĝis la nuna mateno. </text:p>
      <text:p text:style-name="P20">— Kiel remisto dungiĝis! — diris ŝi malmilde. — La unua rudristo sin tenas ĉe knabina basko, ne deŝireblas. Ne iros vi kiel remisto! Prefere vi dungiĝus kiel ĥaradrio... </text:p>
      <text:p text:style-name="P20">Sed li iris kiel remisto, iris ankaŭ ŝi por la tuta longa somera marlaboro. Unu virino inter la fiŝistoj, ŝi estis kun ili kiel viro, respondadis bruske al ĉiu vorto, manĝadis samon, kion manĝis ĉiuj, dormadis sur ŝtonoj, kiel dormadis la aliaj. Same kiel ĉiuj fiŝistoj, ŝi dum du, dum tri tagnoktoj ne fermadis la okulojn, ja kiel eblas dormi, kiam forte iras en la retojn fiŝo kaj ili elretigas ĝin kvinfoje dum tago. Sub la nesubiranta suno la fiŝistoj diskarnigadis gadon. La laboro de Taisja estis elekti por graso hepaton, ŝiaj manoj nigriĝis, la haŭto jukis. En noktoj trans granda ŝtono ŝi ploradis, kiel etulino. Rjabov venadis trans la ŝtonon, ŝi ĵetadis al li ŝotron: </text:p>
      <text:p text:style-name="P20">— Iru for, ne trudiĝu! </text:p>
      <text:p text:style-name="P20">Dum dekdusemajna sekiĝado de la fiŝo, dum saligado de gado en kavoj, dum fandado de graso Rjabov ne rimarkadis tempon. Ĉio ruliĝis kvazaŭ unu tago — ĉu ĵetis Taisja rigardon aŭ ne ĵetis, ĉu forturniĝis aŭ diris vorton, ĉu ekkantis aŭ eliris <text:soft-page-break/>kolera, — ĉio estis: kaj ĝojo, kaj malĝojo, kaj feliĉo, kaj malfeliĉo, — ĉio kvazaŭ en unu tago. Kaj kiam ili revenis — jen tiam iĝis malfacile. Kiel ne vidi ŝin? Kiel ne aŭdi ŝin? Kiel ne paroli kun ŝi? </text:p>
      <text:p text:style-name="P20">Nelonge antaŭ la Asumpcia foiro — fiŝa — li, kaj Taisja, kaj ankoraŭ remisto Simĉjo, kaj ses tributuloj iris al fiŝkaptado. Nun li iris jam ne kiel remisto, sed kiel rudristo, la ŝipo estis sufiĉe bona. </text:p>
      <text:p text:style-name="P20">Sur la vojo subite batis skualo de tia forto, ke la pobo de la barko leviĝis. Rjabov, alpreminte al si Taisja-n, por ke ŝin ne forprenu akvo, ĵetis en la velon hakilon — la klingon antaŭen. La velo krevis, la skuala vento disŝiris ĝin duone, la barko ekstaris sur la ondon glate. </text:p>
      <text:p text:style-name="P20">— Malhisu la velon! — kriis Rjabov. </text:p>
      <text:p text:style-name="P20">La ŝipo ekiris kviete, Simĉjo estis preparanta kudrilon por kudri la truon, trabatitan de la hakilo. </text:p>
      <text:p text:style-name="P20">La ĉielo estis heliĝanta, la skualo foriris malproksimen, ĝi polvis nun ĉe la norvegoj. La rudristo serĉis per la okuloj, balancis la kapon: </text:p>
      <text:p text:style-name="P20">— La hakilon mi malbone ĵetis, dronis nun la hakilo. Ĉu vi skoldos min, mastrino? </text:p>
      <text:p text:style-name="P20">— Amata mia, kara... — aŭdis li. </text:p>
      <text:p text:style-name="P20">Tio estis ŝia voĉo, sed li ne kredis, ja kiel li povis kredi! Li turniĝis, rigardis: Taisja estis staranta, forturniĝinte de li, rigardis al la maro, al ŝaŭmaj surfoj, kurantaj sur ondoj, ŝi estis sama, kia estis antaŭe. Ĉu lia konscio malklariĝis? </text:p>
      <text:p text:style-name="P20"><text:soft-page-break/>Ili venis al la loko, ŝarĝis la barkon per bareloj, salitan fiŝon ili metadis tavole en la ŝipon, sekigitan fiŝon faligadis ie ajn. Sub peza barelo rompiĝis stango, la barelo ekkuris malantaŭen, batis Rjabov-on al la brusto, li falis sur la dorson, leviĝis, sed ne povis iri. Kaj tiam li denove aŭdis: </text:p>
      <text:p text:style-name="P20">— Amata mia... </text:p>
      <text:p text:style-name="P20">Ne serĉante, de kie, de kiu estis dirite, li fermis la okulojn kaj pensis: «diru ankoraŭ!» </text:p>
      <text:p text:style-name="P20">Neniu diris ion plu. Forkraĉinte sangon, li kuŝis ĝis la vespera suno, leviĝis, ekiris kaj trans ŝtono trovis Taisja-n. Ŝia tuta vizaĝo estis malseka pro larmoj, la okuloj rigardis strange, tian rigardon li ankoraŭ ne vidis: ĉu timigite rigardis ŝi, ĉu ne rekonis lin. </text:p>
      <text:p text:style-name="P20">— Kio estas al vi? — demandis li. </text:p>
      <text:p text:style-name="P20">Ŝi silentis. Malforte, per feblaj brakoj, li garde brakumis ŝin kaj demandis: </text:p>
      <text:p text:style-name="P20">— Ĉu ne amas vi min? </text:p>
      <text:p text:style-name="P20">— Amas! — per laŭta kaj klara voĉo respondis ŝi. — Amas! Ekde tiu tago, kiam vi al la patro la gobiuson alportis, — amas! Nur en vi estas lumo por mi. Vin solan mi amas, kaj neniun mi bezonas, kaj nenion mi bezonas... </text:p>
      <text:p text:style-name="P20">Ferminte la okulojn, ridetante, ŝi mokimitis: </text:p>
      <text:p text:style-name="P20">— La hakilo dronis... Ĉu vi skoldos min, mastrino? </text:p>
      <text:p text:style-name="P20">Kaj ekridis, klininte la kapon malantaŭen, per ĉarma, apenaŭ aŭdebla rido. </text:p>
      <text:p text:style-name="P20"><text:soft-page-break/>— Nenion mi bezonas, — diris ŝi poste, nokte, kiam li staris sur la pobo kaj vento fajfis en veloj, — nenion, ĉu aŭdas vi, urseto? Se la patro ne benos, tutegale vin min forprenos, vi estas rudristo, mi ne estas bojarino, ni nutros nin. Sed ĉu vi aŭdas min, Ivano Sabateiĉ? </text:p>
      <text:p text:style-name="P20">Li aŭdis kaj ne aŭdis, estis komprenanta kaj ne komprenanta. </text:p>
      <text:h text:style-name="P4" text:outline-level="2"><text:bookmark-start text:name="__RefHeading___Toc12464_788856325"/>Ĉapitro kvina<text:bookmark-end text:name="__RefHeading___Toc12464_788856325"/></text:h>
      <text:p text:style-name="P8"/>
      <text:p text:style-name="P12">Ne kun riĉul' mi vivos — kun la mondo!</text:p>
      <text:p text:style-name="P17"><text:span text:style-name="T6">Kanto</text:span> </text:p>
      <text:p text:style-name="P8"/>
      <text:p text:style-name="P12">Jen nia bela princino:<text:line-break/>Estas nek patro, nek patrino,<text:line-break/>Ne estas kiu ŝin vestos,<text:line-break/>Ne estas kiu ŝin benos...</text:p>
      <text:p text:style-name="P18"><text:span text:style-name="T6">Kanto</text:span> </text:p>
      <text:h text:style-name="P5" text:outline-level="3"><text:bookmark-start text:name="__RefHeading___Toc12466_788856325"/>1. Malfacila konversacio<text:bookmark-end text:name="__RefHeading___Toc12466_788856325"/></text:h>
      <text:p text:style-name="P20">En dimanĉa mateno Antipo Timotejev frapegis per la pugno al la tabloplato tiel, ke ektremis fajretoj en lucernoj, graŭlis furioze: </text:p>
      <text:p text:style-name="P20">— Kioman fojon dirite — mi ŝin ne fordonos! Mizerulo, fava hundaĉo, nelavita muzelo, kion vi elpensis! </text:p>
      <text:p text:style-name="P20">— Malpli laŭte bruu, patro, — morne petis Rjabov. </text:p>
      <text:p text:style-name="P20">— Mi por vi ne estas patro, vi por mi ne estas bofilo! — kriegis Antipo. — Ajna remisto trudiĝas kiel parenco! Iru, kampulaĉo, for, dum vi estas viva, iru, hastu... </text:p>
      <text:p text:style-name="P20">Sur pato estis siblantaj flanoj kun kazeo, kantis birdoj de Taisja en siaj kaĝoj, plu hele lumis la suno, ĉio estis kiel en la pasintaj tempoj, sed efektive ĉio iĝis malbona, tiel malbona, ke nur pereu... </text:p>
      <text:p text:style-name="P20"><text:soft-page-break/>Senhaste, peze frapante per la botoj, Rjabov eliris sur la peronon. Taisja estis atendanta ĉi tie — apud la sorpujo. La rudristo silentis. </text:p>
      <text:p text:style-name="P20">— Nu? — demandis ŝi. </text:p>
      <text:p text:style-name="P20">— Malbone! — eldiris li. </text:p>
      <text:p text:style-name="P20">— Ĉu pli malbone ne okazas? — tirinte la brovon, subridis ŝi. — Do, ĉu kompati vin, rudristo? Jen, kia malfeliĉo, jen katastrofo neeltenebla, pli malbona ne troveblas en la mondo... </text:p>
      <text:p text:style-name="P20">Rjabov rigardis, ne komprenante — ĉu ŝi ŝercas aŭ vere kompatas lin. Por kio do tiel tremas ŝia broveto, por kio ruze brilas la okuloj? </text:p>
      <text:p text:style-name="P20">— Timiĝis vi, mi vidas, al vi mem ne similas, — evidente, terura estas mia patro? Ve al mi, rudristo, eraris mi: antaŭe pensis — mi havas kuraĝan fiŝiston, mi kuraĝan viron al mi prenas, sed li estas milda, kvieta, kiel akvo kaj herbo, timema, kiel leporo aŭ muso... </text:p>
      <text:p text:style-name="P20">Sentime, apud la perono, ŝi metis siajn maldikajn manojn trans liajn ŝultrojn, ordonis severe: </text:p>
      <text:p text:style-name="P20">— Vi min ŝtele forprenos! </text:p>
      <text:p text:style-name="P20">— Kiel — ŝtele? </text:p>
      <text:p text:style-name="P20">— Kiel? Ja kiel sukcesos. Forprenos, kaj en tio estas nia sorto. Kian sorton ni havos, tiel ni vivos. Ĉu komprenis vi, saĝulo? </text:p>
      <text:p text:style-name="P20">Kun tio ŝi malaperis en la domo. </text:p>
      <text:p text:style-name="P20"><text:soft-page-break/>Poste ĉio iris ĉiam pli malbone. La maljunulo, kvazaŭ freneziĝinte, la dungan laboron pagis per sola gado, li devis reveni en la monaĥejon, en la monaĥejo dronis velboato, patro ekonomo vendis la rudriston al «Ora nubo», kaj tiam en iu aŭtuna vespero leŭtenanto Krikov venis al Antipo por aĉeti fiŝon por la doganaj soldatoj. Taisja estis en la domo. Atanazio Petroviĉ ĵetis al ŝi rigardon kaj konsterniĝis. Konsterniĝis por longe, la fiŝon aĉetis altpreze, malbonodoran, salitan, pagis ĝin ne laŭ la regulo — ĉion plene antaŭ transportado — kaj soldaton sendis rajdi sur ĉevalo por dolĉaj regaloj. Taisja al la leŭtenanto ne rigardis, sed la maljunulo ekrevis kaj dum la tuta nokto ne povis ekdormi. </text:p>
      <text:p text:style-name="P20">Krikov ekfrekventis Muskojn, sidadis silente aŭ diradis tiele: </text:p>
      <text:p text:style-name="P20">— Foje kaŝis danaj ŝipistoj klingojn por vendo. Mi kaptis. </text:p>
      <text:p text:style-name="P20">Taisja frapetadis per puntobobenoj, ne levante rigardon, la maljunulo flate ekkriadis: </text:p>
      <text:p text:style-name="P20">— Interesa afero! Kio okazas! </text:p>
      <text:p text:style-name="P20">Denove por longe estiĝadis silento en la ĉambro. Ekkriadis grilo, eksilentadis. Movetiĝadis birdo, kaj nur la puntobobenoj frapetadis en la lertaj Taisjaj fingroj. </text:p>
      <text:p text:style-name="P20">La konsterniĝinta leŭtenanto ree diradis: </text:p>
      <text:p text:style-name="P20">— Soldato Jerofejev en nevola maniero glutis antaŭ nelonge ĉe ni en la dogana domo kudrilon! </text:p>
      <text:p text:style-name="P20">— Jen kiel! Ĉu li mortis? </text:p>
      <text:p text:style-name="P20">— Vivas. Kaj tiuj danaj ŝipistoj ankaŭ pipron alveturigis. Ni same kaptis. </text:p>
      <text:p text:style-name="P20"><text:soft-page-break/>Pri la leŭtenanto la maljunulo Timotejev esprimiĝis tiel: </text:p>
      <text:p text:style-name="P20">— Pretas sinjoro leŭtenanto Krikov. Nun li de ni ne foriros. Ni havas nian riĉon. </text:p>
      <text:p text:style-name="P20">Taisja leviĝis de sur la benko, aliris al la patro proksime kaj diris: </text:p>
      <text:p text:style-name="P20">— Ne estos tio! </text:p>
      <text:p text:style-name="P20">Ŝiaj okuloj ekbrulis, la ruĝo foriris de la vangoj. Antipo rigardis al la filino unue kun mirego, poste komencis krii. Ŝi staris forturniĝinte, ne aŭskultis, kvazaŭ ne al ŝi li estis krianta, kvazaŭ ŝin tute ne interesas tuta tiu krio en la domo. </text:p>
      <text:p text:style-name="P20">Antaŭ vespero denove alrajdis la leŭtenanto, vestita speciale, surŝprucigita per tinkturo de fremdlanda arbo vanilo, diskombita je tri flankoj, kun spado, kun gantoj, kun spronoj. Timideco tiutage lin atakis tia, ke krom pri la antaŭnelonga pluvo li ne diris eĉ unu vorton kaj nur tusetadis per trumpeta voĉo. Taisja sidis pala, al la gasto ne ĵetis eĉ unu rigardon, la maljunulo koleriĝadis pli kun ĉiu minuto. Kiam la patron oni vokis for el la ĉambro, Taisja diris al la leŭtenanto, ne levante la okulojn: </text:p>
      <text:p text:style-name="P20">— Je Dio mi petas vin, sinjoro, ne plu veni ĉi tien. Mi havas fianĉon, de li mi nenien iros, kaj se oni devigos — mi dronigos min. </text:p>
      <text:p text:style-name="P20">Ŝi levis al li siajn grandegajn diafanajn okulojn, ruĝiĝis tuta tiel, ke eĉ ŝiaj malgrandaj oreloj iĝis puncaj, ridetis kaj ree kliniĝis super la laboraĵo, mallaŭte eldirinte: </text:p>
      <text:p text:style-name="P20">— Pardonu pri tio! </text:p>
      <text:p text:style-name="P20"><text:soft-page-break/>Atanazio Petroviĉ griziĝis, tusis tiel, ke la domo redonis al li eĥon, deziris tuj iri for, sed pensis tion maldeca kaj ne moviĝis de la loko. Necesis ion diri, li kunmetis en la menso frazon kaj diris ĝin per obtuza voĉo: </text:p>
      <text:p text:style-name="P20">— Jen kia estas konkludo de ĉi konverso. </text:p>
      <text:p text:style-name="P20">Taisja, ne komprenante, ree ĵetis al li rigardon. Li konfuziĝis, diris malespere: </text:p>
      <text:p text:style-name="P20">— Tainjo, Taisja Antipovna, kion vi faris kun mi! </text:p>
      <text:p text:style-name="P20">Kaj, kunpreminte la kapon per la polmoj, oĥis tiel, ke al Taisja premiĝis la koro. Kaj Krikov tiutempe, hirtiginte sian tritufan hararanĝon, kaptis sian kolumon, malbutoniĝis kaj subite iĝis la antaŭa Ataĉjo, ĉasisto, dvinano, simplulo. La maljunulo sub la fenestroj plu estis skoldanta dungitojn, promesadis al ili ĉiajn plagojn, kaj ĉi tie, en la ĉambro, Taisja unuafoje dum tuta tiu ĉi tempo ekparolis kun Krikov, kiel kun bona kaj sola amiko. </text:p>
      <text:p text:style-name="P20">— Atanazio Petroviĉ, sinjoro Krikov! Vi por li ne estas malamiko, vi por li estas amiko! — estis diranta ŝi rapide, kaj ŝiaj lipoj tremis pro emocio. — Mi scias, li rakontis, avinjo Eŭdoĥa vin kiel knabojn en unu kuvo lavadis. Atanazio Petroviĉ, vi por li kaj por mi estas sola amiko en la mondo. Vi alie ne povas, krom helpi al ni, ĉar ni neniun krome havas en la mondo... </text:p>
      <text:p text:style-name="P20">Ŝi parolis longe kaj petadis ne rakonti al la patro pri tiu ĉi konversacio, kaj la leŭtenanto sidis apoginte la kapon sur la mano kaj silentis. Poste li same en silento leviĝis kaj, <text:soft-page-break/>forgesinte sur la benko la gantojn, batiĝinte je la pordofosto, eliris. </text:p>
      <text:p text:style-name="P20">En la sama vespero sur la boata albordiĝejo Atanazio Petroviĉ, jam drinkinta sufiĉe multan kvanton da gdanska vodko, renkontiĝis kun la rudristo. Rjabov estis ĵetanta supren sakojn el malnovaj retoj kun seka fiŝo. Krikov rigardis al li desupre, pufigadis la naztruojn, pensis: «Mortpikos mi la ofendinton per la spado, nenio alia restas al mi, tia estos la fino de ĉi malgaja fablo». </text:p>
      <text:p text:style-name="P20">Tamen li ne mortpikis, sed nur diris: </text:p>
      <text:p text:style-name="P20">— Mi havas honoron inviti vin, Ivano Sabateiĉ, por kune pasigi ioman tempon ĉe kruĉo kaj konversacio. </text:p>
      <text:p text:style-name="P20">— Jen mi la fiŝon elĵetos, tiam vi min invitos! — bonanime respondis Rjabov. </text:p>
      <text:p text:style-name="P20">Li elĵetis ĉiujn sakojn, lavis sin en la kvieta Dvino, poste ekrigardis al Krikov kaj demandis: </text:p>
      <text:p text:style-name="P20">— Kial vi, Atanazio, hodiaŭ kvazaŭ muŝon glutis? Ĉu vi malsanas? </text:p>
      <text:p text:style-name="P20">Ili sidis en la ĉambro de la leŭtenanto, drinkis mumon — anglan bieron. Krikov akre rigardadis al la rudristo, la okuloj de Atanazio Petroviĉ estis malbonkoraj, la supra lipo tremeradis. </text:p>
      <text:p text:style-name="P20">— Ĉu mi mortpiku vin? — demandis li. </text:p>
      <text:p text:style-name="P20">— Ja mortpiku! — respondis senzorge Rjabov. — Ĉu gravas? Aŭ mortpafu! Prenu vian muskedon, metu sur la <text:soft-page-break/>stangon kaj pafu. Kaj mi ne moviĝos, la afero estas senerara, vi trafos! </text:p>
      <text:p text:style-name="P20">Tiel ili sidis, ĝis Rjabov komprenis, en kio estas la afero. Kaj kiam li komprenis, diris: </text:p>
      <text:p text:style-name="P20">— Bone, Atanazio Petroviĉ, kial ni nur ĉirkaŭe iras, pri la afero ne parolas. Mi ŝin vivan ne fordonos. Kaj mia vorto estas sankta. Serĉu por vi alian edzinon, jen al vi tuta mia parolo. Se vi serĉos — trovos, se ne trovos — restos sena, sed Muskojn forgesu viziti. </text:p>
      <text:p text:style-name="P20">Krikov sidis silente, peza pro la vodko kaj la biero; nekutima al alkoholo, li tute moliĝis, kvazaŭ eĉ maljuniĝis. Al la rudristaj vortoj li nur movis la okulojn, diris malgaje: </text:p>
      <text:p text:style-name="P20">— Amas mi ŝin, rudristo, tiel amas... </text:p>
      <text:p text:style-name="P20">Rjabov silentis. </text:p>
      <text:p text:style-name="P20">Peze spirante — la nokto estis sufoka, varma, ne aŭtuna, — Krikov ordonis al la rudristo foriri. Per tio ĉio finiĝis. Krikov ne plu iradis al Muskoj, sed al Rjabov pro tio ne iĝis pli bone. Antipo tute freneziĝis, dufoje batis Taisja-n, en la tria fojo ŝi levis kontraŭ li pastorulon, kaj tiel, ke ŝi batus, se la patro ne elturniĝus ĝustatempe. Por persvado estis vokita popo de sia paroĥo, post li preposto, poste abatino. Taisja al ĉiuj iliaj bonaj vortoj silentis, kvazaŭ mutiĝis. Foje nokte, elkurinte al la rudristo, ŝi elportis du ringojn, diris: jen ni gefianĉiĝos, tiel ne taŭgas, sed ni faros... </text:p>
      <text:p text:style-name="P20">La ringon li ne portis, tenis hejme en la subplankejo, por ne malhonori la fraŭlinon. Li timis — lin mem oni enigos en la <text:soft-page-break/>monaĥejan malliberejon, aŭ li dronos, aŭ oni vendos lin trans la maron, kion ŝi tiam faru, kiel vivu plu? Sed kiam li pensis, ke ŝi edziniĝos al aliulo, la sango ĵetiĝadis al la kapo, ajna prudento forlasadis la rudriston, en furiozo li turnadis la kapon, balbutadis: </text:p>
      <text:p text:style-name="P20">— Ne, vi ne edziniĝos! Ne edziniĝos, kara! Ne edziniĝos! </text:p>
      <text:p text:style-name="P20">Hodiaŭ nokte lin kaptis malespero, senekzempla, neniam okazinta antaŭe. Malleviĝinte en la subplankejon, li elprenis la ĉifonon kun la ringo, surmetis la ringon sur la fingron, decidis firme: «Mi fordonos. Kien ŝi kun mi iru? Kion vi elpensis, stultulo, akvoglutanto, al kiu vi rigardas? Sciu, fulgomanĝanto, vian lokon sur la tero, kiu estis destinita al vi dekomence. Memoru vian sorton, ne serĉu alian, ne evitu ĝin. Maro, kaj tempesta hurlo, kaj kanto en drinkejo — tiel vi plu vivu. Se vi ekamis Taisja-n — foriru. Kion, krom malfeliĉo, vi povas alporti al ŝi? Kia caro? Al kia caro vi necesas? Kiaj povas esti maraj amuzoj? Nenio tia povas esti kaj estos neniam. Prenu vian orfon kaj dungiĝu al malproksima Terska bordo, ja ne tiom longbrakaj estas la monaĥoj — ne atingos tie. De la Terska bordo vi atingos Kolan. Ankaŭ tie homoj loĝas, kaj mortos vi tutegale en la maro. Ne mortas fiŝistoj en domo, ne fosas fiŝistoj tombon en la flava ĉedvina tero. Do kial ne foriri?» </text:p>
      <text:p text:style-name="P7"/>
      <text:p text:style-name="P20">...Kuntirinte la brovojn, apoginte la barbon sur la pugnojn, longe kaj senmove sidis li en la gepatra domo, aŭskultadis, kiel sub la planko susuras muso. </text:p>
      <text:p text:style-name="P20"><text:soft-page-break/>Malleviĝis sur la genuojn meze de la ĉambro, diris mallaŭte: </text:p>
      <text:p text:style-name="P20">— Benu, patro, benu, patrino, iri el la urbo Arĥanĝela for. Ne estas ĉi tie por mi vivo, elturmentis, subpremis oni min per malicaj maljustaĵoj... </text:p>
      <text:p text:style-name="P20">Li atendis, kvazaŭ ili povis respondi, poste serĉis per la okuloj en la domo, ĉu estas io, kio taŭgus por memoro? Ĉu estas la saketo de la patro, la zoneto, la molaj pugnogantoj, kiujn li memoris de la infaneco, de tiu tempo mem, kiam prenadis lin la patro kiel ĥaradrion en longan vojaĝon — al la eksterlando aŭ al la malvarma Grumanto, apud kiu en frosta mara abismo vivas la Kankra caro, la oceana minaca mastro, kiun timas ĉio vivanta sur la akva fundo: de malgranda fiŝeto ĝis centarŝina besto — baleno. </text:p>
      <text:p text:style-name="P20">Nenio restis: kun kio vivas rudristo, kun tio li mortas, ĉion, kion li havas, prenas la maro. Malplenas pakoj en lia domo, ne brilas arĝento en skatoloj, ne putras drapoj, satenoj, peltaĵoj en liaj keloj. Kio estis perlaborita, tio estis forvivita, kaj kion ja perlaboras fiŝisto? Farunon prunte, salon prunte, por kaftano drelikon prunte, kaj kiam venas kvitiĝo, li jam nenion ricevas. Pro tio li vizitas drinkejon. Kiu el la maro eliĝis, tiu iras rekte en banejon, kaj el tie en drinkejon. Laŭ tiu vojo iradis la avoj, laŭ la sama iradas la filoj, tio estas la sorto de la nepoj, kaj neniu, eble, ŝanĝos, venkos la sorton, donitan al barka rudristo de la severa pomora dio. </text:p>
      <text:p text:style-name="P20">Ĉu foriris li, Ivano Rjabov, de sia sorto? </text:p>
      <text:p text:style-name="P20">Ĉu foriris la patro, kiu ĉiutage kaj ĉiunokte esperis eliri en la maron ne sur ŝipeto, sed sur granda ŝipo, la patro, kiu kun fiero <text:soft-page-break/>diradis, kiel li kondukos tiun ŝipon en forajn varmajn marojn, en landon Afrikon, iĝos tie la unua rudristo kaj revenos kun gloro kaj grandega riĉo. </text:p>
      <text:p text:style-name="P20">Kio restis nun de Sabateo Rjabov, de lia sentimeco, de lia potenca forto, de lia rido laŭta kaj gaja, ruliĝanta, kiel kanona pafado? </text:p>
      <text:p text:style-name="P20">Nenio restis. Nur en la memoro li restis, la patro, kun kanto, kiun kantadis li, revenante ebria el la drinkejo, — la amara, prema kaj mallonga, kiel la vivo mem de la Blankmara fiŝisto: </text:p>
      <table:table table:name="Таблица1" table:style-name="Таблица1">
        <table:table-column table:style-name="Таблица1.A"/>
        <table:table-row>
          <table:table-cell table:style-name="Таблица1.A1" office:value-type="string">
            <text:p text:style-name="P6">Jen karekso, verda herb',<text:line-break/>En la kamp' amara herb'... </text:p>
          </table:table-cell>
        </table:table-row>
      </table:table>
      <text:p text:style-name="P20">Multo restis en la memoro... </text:p>
      <text:p text:style-name="P20">Jen knaras, detruiĝas barko, ĵetas ĝin tondrantaj sovaĝaj ondegoj, krucosignas sin dungitaj fiŝistoj, preĝas al sankta Nikolao pri saviĝo, kaj la patro, tuta en mara ŝaŭmo, sub ĝemanta, hurlanta vento premegas tutforte la rudrostangon kaj raŭke, gaje sakras, ordonas forĉerpi akvon, ordonas malhisi la velon, ordonas kalfatri fendojn en la barko... </text:p>
      <text:p text:style-name="P20">Tuta li, la patro, staras antaŭ la okuloj: gudro, kaj fokoleo, kaj fiŝaj skvamoj, algluiĝintaj sur la botojn. Kaj kiel li sidas, malkliniĝinte, sur benko, glatumas la humidan post bano barbon per la granda mano, aŭskultas riĉulojn-dungantojn: </text:p>
      <text:p text:style-name="P20">— Faru komplezon, Ivaniĉ, konduku la barkon ne fore. Kiam tempesto falos, sen vi ni ne vivos, dronos sen krucosigno. Pro Dio, Ivaniĉ, ni irus nehaste, komplezu, kara... </text:p>
      <text:p text:style-name="P20"><text:soft-page-break/>Fuma lumo de kentorĉo diseriĝas en la malhela vitro de la botelo, la patro nehaste diras: </text:p>
      <text:p text:style-name="P20">— Ĝuste tio estas malbona, ke ne fore. Se fore — pli bone estus. En la teron Afrikon mi irus. Oni diras, kvazaŭ estas tia. Aŭ ne? Kvazaŭ la popolo tie estas plene nigra, iradas ili nudaj... </text:p>
      <text:p text:style-name="P20">La dungantoj interŝanĝas rigardojn pro la paroloj de la rudristo, diras pri la sia, verŝas en dikajn glasojn vinon, almanĝas per gado. La konversacio fluas malrapide, la rudristo evitas respondi, la dungantoj premas. Post la dua stofo ili interbatas la manojn pro interkonsento. Kaj morgaŭ jam ne estas patro, kvazaŭ li eliris por nelonge al najbaro por preni fajron, kvazaŭ li revenos tuj. </text:p>
      <text:p text:style-name="P20">Tiel ili vivis, ĝis foje knaris la pordo, eniris griza pro maljuneco fiŝista avo, preĝis al la ikonoj, diris: </text:p>
      <text:p text:style-name="P20">— La via do, Dia vidvino, forpasis. Prenis lin la maro. Mi mem vidis, kiel batadis lin la maro, batis al ŝtonoj, ne eltenis la rudristo, frakasiĝis la barko. Forta tempesto falis, Dio savu kaj indulgu, tuj ilin la maro prenis, plenumiĝis super ili la Dia volo. </text:p>
      <text:p text:style-name="P20">Dum mallonga tempo poste vivis la patrino, iris foje, ne vestiĝinte, por akvo en vintro, kaptis ŝin frosta febro — ŝi mortis. Kaj restis la ĥaradrio sola en la mondo treni sian fiŝistan vivaĉon. El ĥaradrio li iĝis dungito, el dungito eliris rudristo. Li iradis laŭ la sama vojo, el la maro en la banejon, el la banejo en la drinkejon, por drinki rememore al amikoj, por <text:soft-page-break/>forgesi malvarman maran salon, sangajn vezikojn sur la manoj, knaradon de velboato, roradon de tempesto... </text:p>
      <text:p text:style-name="P20">Li vivis kiel ĉiuj. Kaj jen — ĝisvivis. </text:p>
      <text:p text:style-name="P20">La brigada rudristo Ivano Rjabov devas foriri de la gepatraj lokoj, fuĝi, kaŝiĝi. Pro kio? </text:p>
      <text:p text:style-name="P20">Kun severe briletanta rigardo eliris la rudristo sur la peronon sub malgrandan oftan pluveton. Apogis per bastono la pordon, diris al la najbarino: </text:p>
      <text:p text:style-name="P20">— He, honesta vidvino, prenu mian konstruaĵon, foriras mi... </text:p>
      <text:p text:style-name="P20">La najbarino maltrankviliĝis, kun nekovrita kapo aliris pli proksime, demandis: </text:p>
      <text:p text:style-name="P20">— Kien do vi, orfo? </text:p>
      <text:p text:style-name="P20">— Pri mi ne maltrankvilu, sed la domo, mi pensas, estos utila. Kaj preĝu por Dia sklavo Ivano, ke ankaŭ li pli varme vivu en la Dia mondo. Kun tio adiaŭ, Gabrielovna! </text:p>
      <text:p text:style-name="P20">La vidvino riverencis malalte. </text:p>
      <text:p text:style-name="P20">— Ĉu al vi malfeliĉo okazis, Ivano Sabateiĉ? </text:p>
      <text:p text:style-name="P20">Li nenion respondis, subridis kaj ekiris. Domoj en la fremdlanda Komerca korto estis brulantaj per longaj langoj, la flamo fajfadis kaj hurladis, fajreroj ne estingiĝadis sub pluvo, flugis flanken, bruligadis najbarajn domojn... La vidvino estis mallaŭte ploranta pri la bonkoreco de la fremda viro, krucosignadis ŝin postsekve, lamentis pri la sorto de la rudristo Rjabov Ivano Sabateiĉ. </text:p>
      <text:h text:style-name="P5" text:outline-level="3"><text:bookmark-start text:name="__RefHeading___Toc12468_788856325"/><text:soft-page-break/>2. Novgeedzoj<text:bookmark-end text:name="__RefHeading___Toc12468_788856325"/></text:h>
      <text:p text:style-name="P20">La ringon Taisja reen ne akceptis, kaj kiel ja li povis pensi, ke ŝi akceptos? Ŝi elaŭskultis ĉion, ekrigardis al li de malsupre supren, diris subite per profunda, nelaŭta voĉo: </text:p>
      <text:p text:style-name="P20">— Popon necesas trovi, kaj jam hodiaŭ, ĉu vi aŭdas, Ivano Sabateiĉ? </text:p>
      <text:p text:style-name="P20">Luphundoj de Antipo estis saltantaj apude, ĝoje jelpantaj, penante leki Rjabov-on al la vizaĝo. Li ĉiujn dispuŝis, ne kredante al siaj oreloj: </text:p>
      <text:p text:style-name="P20">— Kian popon? </text:p>
      <text:p text:style-name="P20">— Kiu nokte nin geedzigos kaj en la libron enskribos. Ekzistas tiaj — mi scias, aŭdis. Kiuj ŝtele geedzigas. </text:p>
      <text:p text:style-name="P20">— Ĉu vi freneziĝis, Tainjo? Oni min eble morgaŭ en la monaĥejan malliberejon metos, ĉu multaj el tie eliris sur siaj piedoj? Kaj se ne metos, tiam en la ŝipo malliberigos, en «Ora nubo». Al kiu vi intencas edziniĝi? </text:p>
      <text:p text:style-name="P20">— Al vi! — firme diris Taisja. </text:p>
      <text:p text:style-name="P20">— Fuĝi mi bezonas el ĉi tie. </text:p>
      <text:p text:style-name="P20">— Kaj ankaŭ mi fuĝos kun vi. </text:p>
      <text:p text:style-name="P20">— Kien? </text:p>
      <text:p text:style-name="P20">— Kien vi fuĝos — tien ankaŭ mi. </text:p>
      <text:p text:style-name="P20">— Kaj se oni min kaptos? </text:p>
      <text:p text:style-name="P20">— Se kaptos — mi vin atendos! </text:p>
      <text:p text:style-name="P20"><text:soft-page-break/>Poste ŝi koleriĝis kaj diris: </text:p>
      <text:p text:style-name="P20">— Mi mem al mi tian edzon elektis, ĉu vi komprenis? Kuru al la leŭtenanto, veku, se li dormas, konduku ĉi tien: li kaj popon trovos, kaj defendos, dum la popo estos geedziganta. Kaj al Eŭdoĥa venu, vian oron prenu: popo ja antaŭ rigardi en la manon al altaro ne aliros. </text:p>
      <text:p text:style-name="P20">Kaj ŝi puŝis lin je la dorso, por ke li iru pli rapide. </text:p>
      <text:p text:style-name="P20">Li ekkuris, ne sentante sub si la piedojn, vekis avinjon Eŭdoĥa-n, mem bruligis fajron, mem lumis per kentorĉo, dum ŝi serĉis tiun lian paketon, kiu iam donis al li tiom da afliktoj... </text:p>
      <text:p text:style-name="P20">— Ĉu ŝtele? — demandis la avinjo, oscedante kaj krucosignante la buŝon. </text:p>
      <text:p text:style-name="P20">— Ŝtele! — per ĝoja flustro respondis la rudristo. </text:p>
      <text:p text:style-name="P20">— Bona afero. Antipo furioziĝos, kaj diablo kun li! Ne gravas, vi bone elpensis — ŝtele... </text:p>
      <text:p text:style-name="P20">En la subforno ekfrapis per la piedoj, eksnufis la erinaco, la virkoko maltrankviliĝis kaj kokerikis, sur la forna tabullito ekmoviĝis orfoj, prizorgataj nun de la avinjo... </text:p>
      <text:p text:style-name="P20">— Post la geedziĝo do kien vi iros? </text:p>
      <text:p text:style-name="P20">— Ni ne scias, avinjo... </text:p>
      <text:p text:style-name="P20">— Estus bone ĉi tien, sed ĉi tie trovos vin Antipo... </text:p>
      <text:p text:style-name="P20">Ŝi subridis, ŝia vizaĝo juniĝis, por momento la rudristo ekvidis tiun fiŝistinon Eŭdoĥa-n, kiun ankaŭ nun, turnante la kapojn kaj ruze palpebrumante, rememoradis fiŝistoj-maljunuloj. </text:p>
      <text:p text:style-name="P20"><text:soft-page-break/>— Estu juneco, kaj cetero troviĝos, — diris ŝi kaj leviĝis. </text:p>
      <text:p text:style-name="P20">Leviĝis ankaŭ Rjabov. </text:p>
      <text:p text:style-name="P20">— Falu sur la genuojn, mi vin benos! — ordonis la avinjo. </text:p>
      <text:p text:style-name="P20">Li malleviĝis sur la genuojn, ekrigardis al ŝi de malsupre supren. Ŝi benis lin per ikono de malnova pentro, donis kisi ĝin kaj staris iom, enpensiĝinte. Ŝiaj lipoj estis flustrantaj neaŭdeblan preĝon. </text:p>
      <text:p text:style-name="P20">— Nun — iru! </text:p>
      <text:p text:style-name="P20">Rjabov profunde riverencis kaj ekiris al la pordo. Ŝi de malproksime ordonis: </text:p>
      <text:p text:style-name="P20">— Amu ŝin, ĉu vi aŭdas, viro? </text:p>
      <text:p text:style-name="P20">— Mi aŭdas, avinjo! — ne returniĝante, obeeme respondis li. </text:p>
      <text:p text:style-name="P20">— Kaj sciigon pri vi sendu! </text:p>
      <text:p text:style-name="P20">De avinjo Eŭdoĥa Rjabov haste ekiris al la doganejo. Atanazio Petroviĉ ne estis dormanta, iradis en pensoj en sia ĉambro. La pluvego plu tamburadis sur la tabula tegmento, defluadis sur la korto per bruaj rojoj. Apud la doganaj tenejoj gardistoj frapadis per frapiloj, kriadis: </text:p>
      <text:p text:style-name="P20">— Rigardu! </text:p>
      <text:p text:style-name="P20">La gardostaranto respondadis: </text:p>
      <text:p text:style-name="P20">— Iru vigle, gardu! </text:p>
      <text:p text:style-name="P20">— Ĉu popon ŝi ekbezonis trovi? — penseme prononcis la leŭtenanto. — Kaj ke ĝuste mi trovu? </text:p>
      <text:p text:style-name="P20"><text:soft-page-break/>Rjabov kapjesis. </text:p>
      <text:p text:style-name="P20">— Eble, vi ambaŭ sen mi sukcesos? </text:p>
      <text:p text:style-name="P20">La rudristo silentis. </text:p>
      <text:p text:style-name="P20">La leŭtenanto demetis de sur ligna kroĉilo gudritan pluvmantelon, intencis surmeti sur sin, sed ŝanĝis sian decidon — surmetis sur la rudriston. Estis la leŭtenanto pli pala ol ordinare, lia supra lipo tikis, la okuloj rigardis negaje. En la korto li ordonis al soldato seli du virĉevalojn. La virĉevaloj estis prancantaj, mordantaj, la soldato sakris. Demĉjo estis profunde dormanta sur benko, ridetante en dormo. </text:p>
      <text:p text:style-name="P20">Kiam ili elveturis, venis mateno, de la incendiejo estis rampanta akra fumo, estis plorkriantaj virinoj sur la ruinoj. </text:p>
      <text:p text:style-name="P20">Al Taisja la leŭtenanto ne diris eĉ vorton. Rjabov sidigis la junulinon antaŭ si, la tro longe senmovaj ĉevaloj tuj ekkuris, elportis la rajdantojn sur kamparan vojon al bariero. La okuloj de Taisja, dum ili veturis, estis fermitaj, ŝi sidis kvazaŭ sen konscio, sed milda ruĝo estis brulanta sur la vangoj, kaj de tempo al tempo ŝi tremeradis, kvazaŭ pro malvarmo. </text:p>
      <text:p text:style-name="P20">— Ĉu vi ne frostiĝos? — demandis Rjabov. </text:p>
      <text:p text:style-name="P20">— Tenu pli firme! — respondis ŝi. </text:p>
      <text:p text:style-name="P20">La virĉevalo dum rajdado ronkis. Taisja ĉiam glatumadis per la eta malmola polmo ĝian krutan ŝvitintan kolon, kompatis, ke al la ĉevalo estas peze. Krikov, ne retrorigardante, rajdis antaŭe. Proksime de putra preĝejaĉo Atanazio Petroviĉ abrupte haltigis la ĉevalon ĉe domo, enprofundiĝinta en la teron, sen ajna arbo aŭ arbusto ĉirkaŭe, desaltis en likvan gluan koton. <text:soft-page-break/>Malsekaj kornikoj kriis kolere, sub krutaĵo pigre, en nebulo, estis fluanta Dvino, la pluvo ree iĝis pli forta. </text:p>
      <text:p text:style-name="P20">— Ĉu vi ne maldecidis? — demandis Rjabov. </text:p>
      <text:p text:style-name="P20">— Ne maldecidis! </text:p>
      <text:p text:style-name="P20">— Vi preskaŭ al latrono edziniĝas! — diris li. — Mi eĉ mian domon hodiaŭ fordonis. Kie vi dormos? </text:p>
      <text:p text:style-name="P20">— Silentu, stulta! — respondis ŝi apenaŭ aŭdeble. </text:p>
      <text:p text:style-name="P20">Krikov ne eliradis longe, poste elkondukis el la domo altan popon kun ezoka vizaĝo, postdorman, avidan, timigitan. La rudristo montris al li la oron, la popo ekkapjesis, ekriverencis, ordonis tuj alveturi al la preĝejo, mem alligis la virĉevalojn al trabo ĉe puto. Ŝmacante per la bastoŝuoj, sur la koto li kuris por sakristiano. La sakristiano, tute en plumoj — li estis senplumiganta virkokon, — ekkuris por diakono. Knare malfermiĝis la pordoj de la preĝejeto, ligna, traba, konstruita en malnovegaj tempoj... </text:p>
      <text:p text:style-name="P20">Dum ili atendis, Krikov paŝadis apud la preĝeja perono — pensadis, kaj dum la geedzigo same estis pensema kaj malgaja, kaj poste skuis la kapon, per novaj okuloj ekrigardis al la rudristo kaj al Taisja, ridetis. </text:p>
      <text:p text:style-name="P20">— Kien do vi nun, novgeedzoj? Kie festenos, kie maljunajn medojn drinkos, kie vino estis preparita? </text:p>
      <text:p text:style-name="P20">La novgeedzoj silentis. </text:p>
      <text:p text:style-name="P20">— De kie vi aperis por mia malfeliĉo, — ĉu ŝerce, ĉu kolere eldiris la leŭtenanto, — kien mi iru kun vi? Probable, Antipo jam serĉas... </text:p>
      <text:p text:style-name="P20"><text:soft-page-break/>— Serĉas, ne trovos, — diris Rjabov, — nun multaj nin serĉas... </text:p>
      <text:p text:style-name="P20">— Tro laŭte vi vivas, jen tial oni serĉas... </text:p>
      <text:p text:style-name="P20">Ili ree ekveturis — ĉirkaŭire de barieroj, laŭ stratetoj de la urbo Arĥangelsko, sub malgranda pluveto, kien — nesciate. Taisja ekdormetis pro laco, vekiĝadis ofte, tremeradis, malsekiĝis plene. La ĉevaloj iris ne rapide — ili same laciĝis. Sur leviĝo Krikov malantaŭis, ordonis atendi. Li forestis dum longa tempo, finfine li aperis kun sako, alfiksita al la selo, kriis: </text:p>
      <text:p text:style-name="P20">— Pli gaje, amikoj, baldaŭ ni venos... </text:p>
      <text:p text:style-name="P20">Ili venis antaŭ vespero. La pluvo ĉesis, la ĉielo puriĝis, super Dvino estis tremanta ĉielarko. Virinoj nemalproksime estis kantantaj: </text:p>
      <text:p text:style-name="P9">Dormemas mi, juna, dormetas.<text:line-break/>Kliniĝas mia kapo sur kusenon;<text:line-break/>L'amato en vestiblo paŝas,<text:line-break/>Facile, mallaŭte parolas... </text:p>
      <text:p text:style-name="P20">Blankaj kamomiloj estis florantaj apud dogana gardistejo, apud la akvo ĉio estis flava pro floroj de trolio, poste lilis geranioj, post la geranioj senlime sterniĝis Dvino. Ĉi tie estis ĝia fino — la maro. La virinoj ĉesis kanti — ekrigardis al la rajdantoj, interridante, decidis, ke tio estas soldatoj-gardistoj. Post paŭzo ili ree ekkantis: </text:p>
      <text:p text:style-name="P9">L'amato en vestiblo paŝas,<text:line-break/>Facile, mallaŭte parolas... </text:p>
      <text:p text:style-name="P20"><text:soft-page-break/>Ili kantis nelaŭte, tiel nelaŭte, ke eĉ emberizon ne timigis, kiu estis puriganta la plumojn nemalproksime de la dogana gardistejo. </text:p>
      <text:p text:style-name="P20">— Nun ni ĉi tie gardistojn ne tenas. Dume kaŝiĝu ĉi tie, — diris Krikov. — Kaj se io nova okazos, mi soldaton sendos. Kun la soldato, Ivano Sabateiĉ, vi veturos: do, estos afero, se mi sendos. Manĝaĵo por vi dume sufiĉos en la sako, ĉi tie estas ankaŭ botelo da nupta vino. Eble, vi regalos min per ĝi, Taisja Antipovna? </text:p>
      <text:p text:style-name="P20">Taisja eniris en la gardistejon, ĉirkaŭrigardis: forno neblankigita, ikonujo kun nigriĝinta ikono, post la ikono du lignaj kuleroj, sur breĉetita tablo basta skatolo kun salo, benko, tabullito por dormo. Ridetante, kvazaŭ ebria, ŝi eksidis, puŝis per la mano gliman vazistason — varma vento de la maro ekblovis en la gardistejo, ekodoris je la ĵusa pluvo, je ankoraŭ malsekaj herboj, je gudro de boato, kiu estis sekiĝanta sur la bordo... </text:p>
      <text:p text:style-name="P20">— Mi neniam forgesos! — kuntirante la brovojn, diris Rjabov al la leŭtenanto. — Ĉu vi aŭdas, Atanazio Petroviĉ. </text:p>
      <text:p text:style-name="P20">— Kiam oni dronas — hakilon promesas, kaj kiam oni saviĝos — tiam eĉ tenilon ne eblas elpeti, — respondis Krikov. — Bone, lasu, rudristo, ni kvitiĝos en la transmondo per braĝoj... Do, ĉu via mastrino regalos aŭ ne regalos la lacan gaston? </text:p>
      <text:p text:style-name="P20">Taisja regalis kun riverenco. Krikov eltrinkis, diris abrupte: </text:p>
      <text:p text:style-name="P20">— Nun mi pardonpetas, tempas veturi! </text:p>
      <text:p text:style-name="P20"><text:soft-page-break/>Taisja ree riverencis. Rjabov retenis unu virĉevalon, la kondukilon de la dua donis en la manon de la leŭtenanto. </text:p>
      <text:p text:style-name="P20">Krikov pikis per la spronoj la ĉevalon, tiu baŭmis, tuj ekkuris per granda bela amblo, kaj baldaŭ trans la arbareto estingiĝis frapado de la hufoj. Taisja staris alpremiĝinte al Rjabov, aŭskultis, kiel kantas nemalproksime mallaŭtaj virinaj voĉoj. </text:p>
      <text:p text:style-name="P9">Dormu, dormu, vi, mia saĝulino,<text:line-break/>Dormu, dormu, vi saĝulino,<text:line-break/>Edzinigita frue,<text:line-break/>Dormu, dormu, mia saĝulino... </text:p>
      <text:h text:style-name="P5" text:outline-level="3"><text:bookmark-start text:name="__RefHeading___Toc12470_788856325"/>3. Kaj kial ni ridas?<text:bookmark-end text:name="__RefHeading___Toc12470_788856325"/></text:h>
      <text:p text:style-name="P20">Matene venis kun gratuloj Demĉjo, alportis rondon da nupta pano, fremdlandajn sekvinberojn en basta skatolo, kandelon. Malalte riverencis al Taisja, ŝi kisis lin al la frunto. </text:p>
      <text:p text:style-name="P20">— Vi estos por mi kiel frato, — aŭdis Demĉjo, — jen kiom da ni nun estas, — vi, kaj li, kaj ankoraŭ Krikov Atanazio Petroviĉ... </text:p>
      <text:p text:style-name="P20">Ili lunĉis triope, manĝis bakitan kokinon, eglefinon, kiun hieraŭ en la sako alveturigis la leŭtenanto, altrinkis Dvinan akvon, poste sidis sub la suno. </text:p>
      <text:p text:style-name="P20">— Ni kantu! — diris Taisja. </text:p>
      <text:p text:style-name="P20">Demĉjo komencis milde, kvazaŭ knabino: </text:p>
      <text:p text:style-name="P9">Kie do, fraĉjoj, ni pasigos tagon,<text:line-break/>Nokton noktumos, </text:p>
      <text:p text:style-name="P20">Taisja forte, per plena voĉo daŭrigis: </text:p>
      <text:p text:style-name="P9"><text:soft-page-break/>Por ni lito estu la ter'-patrino,<text:line-break/>Por la kap' apogo — malmilda ŝtipo... </text:p>
      <text:p text:style-name="P20">Rjabov estis kuŝanta sterne sur varmega sablo, avide rigardis al la vizaĝo de Taisja, tenis en la polmo ŝian maldikan manradikon, aŭskultis, kiel per du voĉoj akorde, kvazaŭ ne unuan fojon, ili estis kantantaj: </text:p>
      <text:p text:style-name="P9">Litkovrilo nia estu vent' sovaĝa<text:line-break/>Superkovru ĝin neĝoj blankaj... </text:p>
      <text:p text:style-name="P20">Dvino estis nelaŭte susuranta ĉe la bordoj, la suno estis varmiganta ĉiam pli forte, apenaŭ rimarkeble estis moviĝanta velo sur ŝipeto, eniranta en la enfluejon. </text:p>
      <text:p text:style-name="P20">— Kial vi ne kantas? — demandis Taisja, kliniĝinte al la vizaĝo de la rudristo. — Kial vi enpensiĝis, Ivaĉjo? </text:p>
      <text:p text:style-name="P20">Li suspiris, subridis, diris karese: </text:p>
      <text:p text:style-name="P20">— Iel stranga ĉio estas. Mi kvazaŭ ne kredas... </text:p>
      <text:p text:style-name="P20">— Sed vi kredu! </text:p>
      <text:p text:style-name="P20">Ŝi estis rigardanta al li proksime, ŝian nazradikon kovris efelidoj, en la okuloj staris humida feliĉa brilo. </text:p>
      <text:p text:style-name="P20">Demĉjo sidis flanke, transŝutadis sablon el unu polmo en la alian, rakontis: </text:p>
      <text:p text:style-name="P20">— Patro via, Taisja Antipovna, hodiaŭ ĉie estis, eĉ kolonelon Snivin mem atingis, eksciis, ke vi kaŝe sur ĉevaloj forveturis, sed kien, tion al li neniu rakonti povas. La leŭtenanton li same vizitis, la leŭtenanto ŝajnigis sin nescianta. Ebria estas via patro, Taisja Antipovna, kaj kun li de la kolonelo sendito kun <text:soft-page-break/>sabro, same ebria. Sur ĉaro kun du ĉevaloj tra la tuta urbo ili veturas kaj grandan monon kontraŭ la rudristo promesis, al tiu, kiu la oĉjon kaptos. Vi gardi vin nun bezonas forte. </text:p>
      <text:p text:style-name="P20">— Ni fuĝos al Kola, ili ne trovos! — diris la rudristo. — La vojo ne longas — de Ĥolmogoro ĝis Kola entute estas tridek tri Nikola-temploj. Ĉu ni fuĝos, Tainjo? </text:p>
      <text:p text:style-name="P20">— Fuĝos, — senzorge, pensante pri alio, diris ŝi. </text:p>
      <text:p text:style-name="P20">— Sed ĉu vi aŭdas, pri kio mi parolas? </text:p>
      <text:p text:style-name="P20">— Certe, aŭdas: ĉu ni fuĝu — vi demandas, ni fuĝos — mi respondas... </text:p>
      <text:p text:style-name="P20">Kaj ŝi ekridis. Li same ekridis. Ekridis ankaŭ Demĉjo. </text:p>
      <text:p text:style-name="P20">— Kiaj ridoj venis, — diris la rudristo. — Kaj kial ni ridas? </text:p>
      <text:p text:style-name="P20">— Pri la hakilo mi rememoris, — plu ridante, eldiris Tainjo. — Kiel vi hakilon perdis... </text:p>
      <text:p text:style-name="P20">Vespere Demĉjo foriris, kaj ree ili restis duope. De la maro ekruliĝis granda ondo, vento ekfajfis pli dense, sur la ĉielo ekrampis nuboj. Rjabov pririgardis la doganan boaton, kiu kuŝis sur la bordo, stupis ĝin, trovis la remilojn; grakinte, puŝis la boateton en la akvon. Taisja, fermetinte la okulojn, rigardis al la edzo. </text:p>
      <text:p text:style-name="P20">— Ĉu por vi sen maro jam la vivo malbonas? </text:p>
      <text:p text:style-name="P20">La rudristo kulpe palpebrumis, respondis ne tuj: </text:p>
      <text:p text:style-name="P20">— Ja se ne necesas, tiam mi ne... </text:p>
      <text:p text:style-name="P20">— Bone, ni iru! — kolere ridetinte, diris Taisja. </text:p>
      <text:p text:style-name="P20"><text:soft-page-break/>Ili eliris el la enfluejo senprokraste, la rudristo laŭte tra venta hurlado kriis: </text:p>
      <text:p text:style-name="P20">— Lernu, edzino! Se oni forprenos min, vi mem iĝos rudristo. Estis ĉi tie en pasinta tempo iu Marta la plej bona rudristo, iradis ĝis la Kanina Kapo kaj pluen... Lernu, do, kie kio estas. Jen, vidu, — turbaĵo, tiu fluo fariĝas pro renkontiĝo, kiam mara ondo iras kaj la rivero al ĝi transverse batas. Turbaĵon evitu... Kiam vi al turbaĵo trafis, en la maron ĵetiĝu, ĝin ne timu, timu ŝtonon, rokojn... Ostan bordon — tion timu, kiel ni ŝtonojn nomas: ostoj... </text:p>
      <text:p text:style-name="P20">La vento impete, kun forto kondukis la boaton, kvazaŭ birdo enflugis ĝi en mallarĝan markoleton kaj, iomete kliniĝinte, preteris akrajn, nigrajn ĉebordajn rokaĵojn. </text:p>
      <text:p text:style-name="P20">Sub vento, en griza nokta krepusko Rjabov rakontadis, kiel konduki ŝipojn en enfluejo, laŭ kiaj signoj memori malprofundaĵojn. Taisja sidis apude, tremeradis pro humida vento, alpremiĝadis al la edzo, demandadis: </text:p>
      <text:p text:style-name="P20">— Ĉu tie ĉi ankaŭ grandaj ŝipoj povas trairi? </text:p>
      <text:p text:style-name="P20">— Tio estas la Murmana brako, nefidinda, tra ĝi nur malprofundaj ŝipetoj pene trairas. Kaj poste, vidu, jen kien mi almontras, tio nomiĝas Aĉa Enfluejo, tute malprofunda, ĝin evitu. Kaj nun ĉi tien rigardu kaj memorfiksu, — reen vi mem kondukos. Tio estas Logilo, al ĝia fluvojo ne fidu, nun ĝi estas tia, kaj morgaŭ alie turniĝos, kaj vi trafos al malprofundaĵo... </text:p>
      <text:p text:style-name="P20">Ne ellasante la rudrostangon, premante per sia flanko al ĝia trunko, en kaftano, dismalfermiĝinta sub vento, kun okuloj, akre mallarĝigitaj, li per unu brako brakumis Taisja-n je la <text:soft-page-break/>ŝultroj, kliniĝis kaj komencis kisi la malsekan vizaĝon, la varmajn, malfermiĝintajn renkonten lipojn. </text:p>
      <text:p text:style-name="P20">— Ni dronos, Ivaĉjo! — finfine diris ŝi. </text:p>
      <text:p text:style-name="P20">— Sed kune ja! — respondis li. </text:p>
      <text:p text:style-name="P20">— Estas domaĝe droni, Ivaĉjo! </text:p>
      <text:p text:style-name="P20">— Nu, ĉe Dio ja ne estas la monaĥoj, la vivo estas pli facila. </text:p>
      <text:p text:style-name="P20">— Ne blasfemu... </text:p>
      <text:p text:style-name="P20">La boato turniĝis sub vento, ekiris, kliniĝante, tien, kien pelis ĝin la vento, la rudristo ellasis la tenilon el la mano, la rudro turniĝis flanken... </text:p>
      <text:p text:style-name="P20">— Ho, rudristo! — diris Tainjo. — Nu, kia vi estas sentima viro... </text:p>
      <text:h text:style-name="P5" text:outline-level="3"><text:bookmark-start text:name="__RefHeading___Toc12472_788856325"/>4. Vi, mia saĝulino...<text:bookmark-end text:name="__RefHeading___Toc12472_788856325"/></text:h>
      <text:p text:style-name="P20">Poste, ridante, Rjabov diris: </text:p>
      <text:p text:style-name="P20">— Kaj kien ni trafis? Salikejo, ŝajne, ne devas esti... Prenu la rudron, edzino, elkonduku la ŝipon! </text:p>
      <text:p text:style-name="P20">Taisja suspiris: </text:p>
      <text:p text:style-name="P20">— Atendu, mi dormos. </text:p>
      <text:p text:style-name="P20">Ŝi ekdormetis, kaj li longe ĉirkaŭrigardadis, poste abrupte movis la rudron, ekkondukis la boaton al la dogana budo, forte sidigis la karenon sur la sablan bordon, prenis Taisja-n sur la brakojn kaj enportis en la gardistejon. Fore en la vilaĝo estis kantantaj virkokoj, unu kriis, dua, tria, sonore bojis hundo. Li <text:soft-page-break/>deziris manĝi. Rjabov verŝis en kruĉeton gdanskan vodkon, forskuis de sunsekigita hipogloso formikojn... </text:p>
      <text:p text:style-name="P20">— Kaj mi? — demandis Taisja. </text:p>
      <text:p text:style-name="P20">Ŝanceliĝante post dormo, ŝi alpaŝis lin, eksidis apude sur la benkon, elverŝis la vodkon sur la teron, silente, kun fermitaj okuloj, komencis maĉi nuran panon. Poste, kvazaŭ en dormo, diris: </text:p>
      <text:p text:style-name="P20">— Kara. </text:p>
      <text:p text:style-name="P20">— Kio? </text:p>
      <text:p text:style-name="P20">— Kara mia! — ripetis ŝi. — Kara. Edzo. Kara. </text:p>
      <text:p text:style-name="P20">Ŝi ekridis, alpremiĝis al lia ŝultro, suspiris. Kaj per severa voĉo ordonis: </text:p>
      <text:p text:style-name="P20">— Nun kuŝigu min dormi. </text:p>
      <text:p text:style-name="P20">Mirante pri si mem, pri ŝi, pri ĉio, kio okazis, li ree prenis ŝin sur la brakojn, kuŝigis, eksidis apude. La okulharoj de Taisja tremeris, ŝi demandis: </text:p>
      <text:p text:style-name="P20">— Kial vi ne kantas? Kantu! Panjo mia al mi kantadis... </text:p>
      <text:p text:style-name="P20">— Sed se mi kanti ne scipovas ja... </text:p>
      <text:p text:style-name="P20">— Ne gravas, iel kantu. </text:p>
      <text:p text:style-name="P20">Li komencis, timetante, pri la karekso kaj la herbo. </text:p>
      <text:p text:style-name="P20">— Ĉu indas tion aŭskulti, — kolere diris Taisja. — Kantu «Mian saĝulinon». </text:p>
      <text:p text:style-name="P20">La rudristo tuspurigis la gorĝon, komencis plej melankolie: </text:p>
      <text:p text:style-name="P9"><text:soft-page-break/>Edzinigita frue... </text:p>
      <text:p text:style-name="P20">— Ne de ĉi tie! — diris Taisja. — Neniu malhelpis, sed duono de la kanto malaperis. Kantu kiel necesas! Mi ordonis — kaj vi kantu! </text:p>
      <text:p text:style-name="P20">La rudristo ankoraŭfoje tusis, ekkantis de la komenco mem: </text:p>
      <text:p text:style-name="P9">Dormu, dormu, vi, mia saĝulino,<text:line-break/>Dormu, dormu, vi saĝulino... </text:p>
      <text:p text:style-name="P20">— Ĉu vi vidas? — diris Taisja. — Se vi deziras, vi eĉ kanti povas... </text:p>
      <text:p text:style-name="P20">Ŝi brakumis lin je la kolo, proksime altiris al si, al la vizaĝo mem, kaj diris: </text:p>
      <text:p text:style-name="P20">— Pereis vi nun, rudristo. Estis viro memstara, kaj nun kio? Kio vi estas nun? Kaj vodkon mi malpermesis trinki, kaj vi ne trinkis. Ĉu vi deziras, mi vin regalos? </text:p>
      <text:p text:style-name="P20">Ne atendante respondon, ŝi salte ekstaris, verŝis el la botelo en la kruĉeton, duonon, pensinte, elverŝis sur la plankon kaj alportis: </text:p>
      <text:p text:style-name="P20">— Trinku! </text:p>
      <text:p text:style-name="P20">— Ĉu trinki? </text:p>
      <text:p text:style-name="P20">— Trinku, se ordonite! Atendu, mi kun vi trinkos. </text:p>
      <text:p text:style-name="P20">Ŝi lipis la brandon, sulkiĝis kaj kvazaŭ kun kompato suspiris, kiam la rudristo ĝistrinkis la restaĵon. Poste per firma mano prenis lin je la haroj, deklinis lian kapon malantaŭen kaj demandis: </text:p>
      <text:p text:style-name="P20"><text:soft-page-break/>— Ĉu amas vi min, Ivaĉjo? Kiel edzinon — ĉu amas? Diru tuj, alie mi foriros! </text:p>
      <text:p text:style-name="P20">— Amas! </text:p>
      <text:p text:style-name="P20">— Kaj la aliajn? </text:p>
      <text:p text:style-name="P20">— Kiujn aliajn? — ne komprenis li. </text:p>
      <text:p text:style-name="P20">— Aliajn viajn... diversajn... </text:p>
      <text:p text:style-name="P20">Nun ŝi per du manoj estis tenanta lin je la haroj. </text:p>
      <text:p text:style-name="P20">— Nu, kaj kio, se diversaj? Ĉio okazas... </text:p>
      <text:p text:style-name="P20">Ŝi rigardis al li rekte, atendis. </text:p>
      <text:p text:style-name="P20">— Eble sur pendigilo torturo estas pli indulga! — subridis Rjabov. </text:p>
      <text:p text:style-name="P20">Taisja dolore abrupte tiris liajn harojn, kriis: </text:p>
      <text:p text:style-name="P20">— Rakontu! </text:p>
      <text:p text:style-name="P20">— Sed kion rakonti do, freneza? </text:p>
      <text:p text:style-name="P20">— Ĉion rakontu, ĉu vi aŭdas? Ĉion ĝis la lasta vero. Ĝis la plej malgranda... </text:p>
      <text:p text:style-name="P20">Subite ŝi forpuŝis lin kaj petis per kompatinda voĉo: </text:p>
      <text:p text:style-name="P20">— Neniam rakontu, kara, nenion rakontu. Kaj se mi petos kun larmoj, tutegale ne obeu, eĉ se kion ajn mi diros... </text:p>
      <text:p text:style-name="P20">Li ridis kaj glatumadis ŝiajn harligojn, kaj ŝi rigardis al liaj okuloj sen palpebrumi kaj demandadis: </text:p>
      <text:p text:style-name="P20">— Kiom vi povas jen tiel rigardi? Ĉu ĝis mateno povas? </text:p>
      <text:p text:style-name="P20"><text:soft-page-break/>Matene ree venis Demĉjo, alportis lakton en argila kruĉo, kazeon, rondon da pano, rakontis novaĵojn: lia eminenca moŝto Atanazio neatendite venis el Ĥolmogoro, forte koleras kontraŭ sinjoro kolonelo Snivin, ne benis, al la mano aliri ne permesis, ŝlosiĝis kun li kaj dufoje per sia bastono al la kalvaĵo regalis... </text:p>
      <text:p text:style-name="P20">Sinjoro kolonelo Snivin eksidis hejme — ektimis, en la urbo iĝis pli kviete... Nur unu homo malfermite iris kontraŭ Atanazio — la angla fremdulo majoro James: li kvazaŭ skribis al Moskvo en Kukujon kaj al ĉiuj hodiaŭ minacis, ke en Kukujo liaj parencoj transdonos la leteron en la proprajn manojn de la monarĥo. Estas sola espero, ke tiu letero ne atingos siron Petron Aleksejeviĉ-on — la caro, onidire, estas naviganta sur boatoj de Vologdo malsupren, al la Arĥanĝela urbo. </text:p>
      <text:p text:style-name="P20">La ŝarĝistoj, ĉiuj, kiujn oni arestis pro la falsaj moneroj, la ne arĝentaj, estas liberigitaj. </text:p>
      <text:p text:style-name="P20">Ŝipestro Urquhart iradas sur ebriaj piedoj, sed iĝis pli kvieta kaj sian ferdekestron kvazaŭ eĉ ŝlosis en ĉenejon por severa fasto... </text:p>
      <text:p text:style-name="P20">— Kaj kio pri niaj monaĥoj? — demandis Rjabov. </text:p>
      <text:p text:style-name="P20">— Ja kio al ili fariĝos, — respondis Demĉjo, — kokerikas ebriaj kaj fiŝistojn turmentas. Oni diras, ke kelkajn fiŝistojn oni ligis kaj en la subtera malliberejo ŝlosis... </text:p>
      <text:p text:style-name="P20">Rjabov kuntiris la brovojn... </text:p>
      <text:p text:style-name="P20"><text:soft-page-break/>Tiel, en kvieto, sub Dvina venteto, sub suna varmo, pasis ankoraŭ kelkaj tagoj. Rjabov faradis sur sekiĝinta pineto noĉojn, por ne konfuziĝi — kiom da tagoj li bojaras. </text:p>
      <text:p text:style-name="P20">— Ĉu mi ne freneziĝos, ripozante tiom longe? — demandis li foje Taisja-n. </text:p>
      <text:p text:style-name="P20">— Ĉu en la maron vi ekdeziris? — diris ŝi. </text:p>
      <text:p text:style-name="P20">— Ja ankaŭ en la maron indus iri... </text:p>
      <text:p text:style-name="P20">Li longe aŭskultadis, kiel bruas mara ondo, observadis nubojn en la ĉielo, rakontadis: </text:p>
      <text:p text:style-name="P20">— Vidu aeron super maro. Se ĝi estas tro travidebla, ĉio malproksime videblas kaj ankoraŭ vento blovas, — estos tempesto, batos ĝi, tiam tenu vin. Se nebulo estas matene, jen kiel hodiaŭ, kaj hieraŭ vespere la ĉielo per ĉiuj farboj brulis, — iru trankvile, esperu... Ankaŭ al nuboj rigardu... </text:p>
      <text:p text:style-name="P20">Taisja, mordetante herberon, rigardis al la rudristo persiste, ne deŝiriĝante, ĉu kun atento aŭskultis, ĉu entute ne aŭskultis. </text:p>
      <text:p text:style-name="P20">— Sed pri kio vi pensas ja? — demandis li subite. </text:p>
      <text:p text:style-name="P20">— Amas mi vin, — trankvile respondis ŝi, — pri nenio plia mi pensas... </text:p>
      <text:p text:style-name="P20">Poste ŝi estis lavanta en Dvino, kaj li sidis apude kaj silentis. La maro estis bruanta fore trans ŝtonoj, tie fiŝistoj estis levantaj ankrojn, hisantaj velojn, forirantaj... </text:p>
      <text:p text:style-name="P20">— Tiel ne eblas longe vivi! — diris Rjabov. </text:p>
      <text:p text:style-name="P20">Taisja rektiĝis, viŝis la frunton, suspiris. </text:p>
      <text:p text:style-name="P20"><text:soft-page-break/>— Kiel do vi bezonas vivi? </text:p>
      <text:p text:style-name="P20">— Mi estas de la mara afero laboranto, — respondis li, — kien mi iros sen ĝi? </text:p>
      <text:p text:style-name="P20">Kaj kuntiris la brovojn. </text:p>
      <text:p text:style-name="P20">Matene, tre frue, alrajdis dogana soldato kun ordono de leŭtenanto Krikov: sen ajna prokrasto veturi en la antaŭurbon, esti singarda, sur malgranda velboateto, kiu staras en la interkonsentita loko, transveturi sur la Mosean insulon, kie ĉion finrakontos Demetrio-tradukisto. Havi sur si bonan veston, neniom da vino drinki. Taisja Antipovna ne maltrankviliĝu, ne malĝoju, kaj ankaŭ al ŝi — la plej malaltan riverencon. </text:p>
      <text:p text:style-name="P20">— Ho, Ivaĉjo! — timigite diris Taisja kaj paliĝis. </text:p>
      <text:p text:style-name="P20">La soldato dum la vojo rakontis al Rjabov ankoraŭ novaĵojn: caro Petro Aleksejeviĉ el Ĥolmogoro jam hodiaŭ estos ĉi tie. Tie oni renkontis lin kun grandega honoro, la maljuna Atanazio havis sur si ornaton, oni pafis el kanonoj, en la katedralo oni kantis «Poliĥronion» kaj aranĝis tagmanĝon de la eminenco. Sed ĉio ĉi pasis rapide, kaj la caro tuj perpiede bonvolis vigle kuri al negocistoj Baĵenin-oj, kie li pasigis la tutan tagon — rigardadis la ŝipkonstruejon kaj observadis la ŝipkonstruadon. </text:p>
      <text:h text:style-name="P4" text:outline-level="2"><text:bookmark-start text:name="__RefHeading___Toc12474_788856325"/>Ĉapitro sesa<text:bookmark-end text:name="__RefHeading___Toc12474_788856325"/></text:h>
      <text:p text:style-name="P8"/>
      <text:p text:style-name="P12">Ho, li faras por si, faras li malpezajn,<text:line-break/>Ho, malpezajn jen galerojn ja...</text:p>
      <text:p text:style-name="P17"><text:span text:style-name="T6">Kanto</text:span> </text:p>
      <text:p text:style-name="P8"/>
      <text:p text:style-name="P14">Mi petis, ke por mi estu farataj neniaj ceremonioj.</text:p>
      <text:p text:style-name="P18"><text:span text:style-name="T6">Petro la Unua</text:span> </text:p>
      <text:h text:style-name="P5" text:outline-level="3"><text:bookmark-start text:name="__RefHeading___Toc12476_788856325"/>1. La juna ŝipestro<text:bookmark-end text:name="__RefHeading___Toc12476_788856325"/></text:h>
      <text:p text:style-name="P20">Sur la Mosea insulo, sub kurba betuleto, sur arbostumpo estis kviete sidanta Demĉjo; fleksante la fingrojn<text:bookmark text:name="xnoto-1-06-1-1"/><text:note text:id="ftn49" text:note-class="footnote"><text:note-citation>49</text:note-citation><text:note-body><text:p text:style-name="P2">La rusoj kalkulas laŭ la fingroj, fleksante ilin <text:span text:style-name="T6">(trad.)</text:span>.</text:p></text:note-body></text:note>, li rakontis al Rjabov, kiu hodiaŭ veturas en la cara sekvantaro: kaj princo Golicin, kaj Saltikov, kaj Buturlin, kaj Ŝein, kaj Trojekurov, kaj Nariŝkin, kaj Pleŝĉejev, kaj fremdlandanoj — Patriko Gordon kun Lefort, kaj princo Romodanovskij... </text:p>
      <text:p text:style-name="P20">— Jen do ni havos nun kun kiu la animon faciligi, konversacii en nia maniero, fiŝista! — subridis Rjabov. Kaj tiris la nazon de Demetrio: </text:p>
      <text:p text:style-name="P20">— Vi same estas bojaro, kiel mi vidas. Eble, vi havas tie baptanojn? </text:p>
      <text:p text:style-name="P20">Estis venanta griza, malhela tago, sur la ĉielo rampis ŝiritaj nuboj. Supre, ĉe la cara palaco, batis kanonoj, la sonora tondro longe staris en la oreloj. </text:p>
      <text:p text:style-name="P20">— Jen kiele! — kun estimo diris Demetrio. </text:p>
      <text:p text:style-name="P20"><text:soft-page-break/>— Ni iru rigardi! — vokis la rudristo. </text:p>
      <text:p text:style-name="P20">Ili aliris al traboj, al la akvo mem. Hodiaŭ estis malfacile rekoni la antaŭe kvietan Mosean insulon. Sur Dvino, sur ties malkruta bordo, sur glitiga, malsekigita de pluvo argilo staris amasoj da urbanoj, ĉifonaj ŝarĝistoj, sataj negocistoj, kiaj sur platboatoj venadas de la rivera supro al foiroj, transportas varojn el Jaroslavlo, el Kostromo, Vologdo, Solviĉegodsko; staris fiŝistoj en vadbotoj ĝis femuroj, en trikitaj ĵerzoj, en surĵetitaj sur la larĝajn ŝultrojn kaftanoj; staris grandkorpaj, akralangaj, gajaj fiŝistaj edzinoj; staris almozuloj, senpreĝejaj popoj, pilgrimuloj, fuĝintaj monaĥoj, Dvinaj boatistoj, mizeraj haŭlistoj, kiuj en grandaj brigadoj estis trenantaj negocistajn ŝipojn sur Dvino... </text:p>
      <text:p text:style-name="P20">Por ordo kaj pompo inter la homamaso kaj la rivero, sur la bordo mem, etendiĝinte je longa linio, staris kubuton al kubuto pafistoj kun muskedoj kaj tranĉiloj. Rivera malvarma vento pufigadis grizajn barbojn de vilaĝestroj, movetadis baskojn de longaj verdaj kaftanoj, malsekiĝintajn en pluvo, sed la regimentoj staris senmove, kaj nur la grasdika, blankvizaĝa, obeza kolonelo Snivin veturadis jen antaŭen, jen malantaŭen, preskaŭ sur la Dvina akvo mem, ĉirkaŭrigardadis sian militistaron kaj feroce surtretadis per sia nigra virĉevalo tiujn el la malnobla popolo, kiuj estis pli viglaj kaj ŝoviĝadis inter la vicojn de la pafistoj. </text:p>
      <text:p text:style-name="P20">Sur la Mosea insulo staris nemultaj kanonoj, sed la kanonistoj lertiĝis pafi per ili kun tia rapideco, ke la popolo nur miradis: kanonisto ŝovas pulvon, enigas per bastono stupon, ŝtopas firme, kaj oni jam portas meĉon. Li pafas, kaj ne <text:soft-page-break/>atendante, ĝis la kanontubo malvarmiĝos tute, oni denove portas pulvon... </text:p>
      <text:p text:style-name="P20">De la bordo, de la albordiĝejo al la domo kondukis larĝa riĉa irtapiŝo, sternita sur puraj tabuloj. La domo rigardis al Dvino per dek ruĝaj fenestroj kun vitraj kadroj, kaj apude estis ankoraŭ dometo kun ses trabaj fenestroj kun glimaj lapformaj kadroj, bunte kaj gaje farbitaj. Apud la pordoj tie kaj ĉi tie kreskis pinoj, kaj sub ĉiu pino staris gardisto — kun muskedo, kun lipharoj kvazaŭ de kato, kun tranĉilo sub la zono. En la domoj jam estis hejtataj la fornoj, estis videble, kiel el la tuboj jam iras fumo, kaj videblis la kuirejo, apud kiu kuiristo-fremdlandano, en ronda mallonga pantalono kaj ĉapo, estis forhakanta kapojn al supernutritaj, alveturigitaj de malproksime, obeemaj anseroj. </text:p>
      <text:p text:style-name="P20">Dum la rudristo estis pririgardanta la caran domon kun la kuirejo, la popolo sur la bordo furioze ekkriis, ree pafis kanonoj — tiel, ke dum ioma tempo Rjabov tute nenion aŭdis, kaj ekaŭdis poste, kiam ekludis klarionistoj kaj, larĝe malferminte la buŝojn, ekkantis katedralaj kantoroj. La homamaso ankoraŭ moviĝis antaŭen kaj haltis. </text:p>
      <text:p text:style-name="P20">La pluvo nun verŝiĝis pli forte, ol antaŭe, kaj ĝiaj densaj strioj estis vipantaj la homojn, la teron, la hulan supraĵon de Dvino, kies alia bordo nun tute ne videblis en la densa reto de la pluvego kaj nur diveneblis fore sub pezaj grizaj ŝvelaj nuboj. </text:p>
      <text:p text:style-name="P20">Starinte iomete kaj nenion vidinte bone, ĉar la pafistoj kaj rajdistoj estis ŝirmantaj por li la ŝipojn, venantajn laŭ Dvino, Rjabov grimpis supren, tien, kie staris kanono, pensinte, ke en <text:soft-page-break/>tiela tumulto neniu patro ekonomo aŭ rajdisto interesiĝos pri li, rudristo... </text:p>
      <text:p text:style-name="P20">La bildo, aperinta antaŭ liaj okuloj, frapis lin: grandaj pezaj barkoj kaj remŝipoj, novaj, ornamitaj per silkoj, persaj kaj tataraj tapiŝoj, per broditaj teksaĵoj, kun standardoj kaj flagoj estis venantaj el la malbonvetera obskuro. La remistoj levadis la remilojn, ŝipanoj ĵetadis haŭserojn, la ŝipoj kun knaro albordiĝadis. Sur la bordo tondris klariona muziko, ekscitite batis sonoriloj, kaj elirinta antaŭen katedrala ĥoro dolĉe kantis «Gracon». </text:p>
      <text:p text:style-name="P20">Kaj sur la barkoj tiutempe unu post la alia aperadis homoj, vestitaj kun tia brilo kaj riĉo, kian Rjabov ankoraŭ neniam vidis en sia vivo. </text:p>
      <text:p text:style-name="P20">Plej multaj el tiuj homoj, evidente, frostiĝis dum la vojo sub pluvo kaj vento, multaj envolvis sin en longajn mantelojn kaj kun malplezuro rigardis al flakoj de la Mosea insulo, al la dometo, kiu al la dvinanoj ŝajnis palaco, al la furiozanta, krianta popolo, al la rajdistoj, dekstren kaj maldekstren disdonantaj vipajn batojn. Sed la kuntiritaj brovoj kaj la malkontentaj vizaĝoj nur estis donantaj al la cara sekvantaro plian majestecon kaj servis por voki en la popolo respekton kaj timon. </text:p>
      <text:p text:style-name="P20">Rjabov ne sentis timon, sed nur, ekvidinte la kolerajn mornajn vizaĝojn de la sekvantaranoj, pensis: «Jen, kiaj birdoj» kaj komencis serĉi, kie estas la caro. Sed homoj sur la barkoj kaj remboatoj estis tiom multaj kaj vestitaj tiom bele, ke li ne sciis, kien rigardi: jen ĉapelo ŝajnis al li vere cara; jen tro pufa peruko — certe, la caro; jen iu dikventra korpulenta barbulo <text:soft-page-break/>ridis tro libere — ĉu ne la caro? Kaj alia rigardas kolere, kiel besto, eble, li estas la caro? </text:p>
      <text:p text:style-name="P20">La unuan, plej grandan barkon homoj en mallongaj kaftanoj per haŭseroj altrenis al la albordiĝejo kaj intencis jam fiksi ĝin, kiam subite altega ulo, aspekte aĝa dudek kvin jarojn, sen ĉapo, kun malhelaj krispaj haroj, komencis diri, ke ili faras malĝuste, necesas alie, por ke sufiĉu loko ankaŭ por alia ŝipo. La homoj en kaftanoj disputis, poste obeis, kaj komencis ĉiuj kune treni la ŝipon laŭlonge de la albordiĝejo. Dum ili estis laborantaj, li kun scio, sen hasto komandis ilin. Kaj la pluvego plu estis vipanta lian senĉapan buklan kapon, la grizbrunan mantelon, apenaŭ teniĝantan sur unu ŝultro, la malbutonumitan ĉe la kolo nerusan ĉemizon. </text:p>
      <text:p text:style-name="P20">«Ŝipestro ilia», — pensis la rudristo. Aŭskultinte, kiel ordonas la nigraharulo al la cara sekvantaro, li ankoraŭ decidis por si: «grandan potencon li prenis, tamen!» </text:p>
      <text:p text:style-name="P20">Kaj la caron li ne sukcesis trovi: tro multe da sinjoroj staris en la barkoj — kaj pufaj pro orgojlo, kaj koleraj, kaj gravmienaj, altrangaj, en plumoj, perukoj, rubandoj, en altaj bojaraj ĉapoj, — ĉu eblas trovi, kiu el ili estas la caro. </text:p>
      <text:p text:style-name="P20">Intertempe la unua barko kun la remŝipo aliĝis al la albordiĝejo, la tria estis altirata, kaj la ceteraj ŝipoj plu atendis sian vicon ĵeti haŭserojn kaj altiriĝi. De sur la unua barko homoj en verdaj kaftanoj eltrenis larĝan tabulon kaj transĵetis ĝin sur la bordon, kaj la bukla ŝipestro al ili kriis, ke ili ree ne tiel faras, kaj, dispuŝinte la barbajn bojarojn per la longaj brakoj, mem komencis meti la ponteton pli fidinde kaj pli <text:soft-page-break/>firme. Kaj metinte, li riverencis kaj faris invitan geston per la mano. </text:p>
      <text:p text:style-name="P20">Tiam Rjabov ekvidis la caron. Caro Petro Aleksejeviĉ staris apud la ponteto mem, kuspinte malantaŭen ore broditan mantelon, apogante sin al alta, briletanta per gemoj bastono kaj bene, favore ridetante per sia diketa blanka, kun vangaj kavetoj, vizaĝo. Li rigardis ne al la homoj, kolektiĝintaj sur la bordo, ne al sia laŭtkria bukla ŝipestro, ne al la rajdistoj, ne al la standardoj, ne al la kantoroj en malsekiĝintaj surplisoj, sed ien for kaj alten, ien inter la pluvo kaj la nuboj, ĝuste tien, kien devas rigardi caroj, plenaj de majesto. </text:p>
      <text:p text:style-name="P20">«Jen kia!» — pensis Rjabov kaj per la kubuto puŝis senmoviĝintan apude kanoniston. Tiu ĵetis rapidan rigardon al Rjabov kaj diris: </text:p>
      <text:p text:style-name="P20">— Nu, kia caro! Ĉu tio estas caro? </text:p>
      <text:p text:style-name="P20">— Kaj kio? — demandis la rudristo. </text:p>
      <text:p text:style-name="P20">— Ja tro simpla! — prononcis la kanonisto. </text:p>
      <text:p text:style-name="P20">— Bona simpleco! — subridis Rjabov. — Tuta en oro kaj en gemoj, staras, ne moviĝas... </text:p>
      <text:p text:style-name="P20">Afable, sed severe ridetante, la caro senmove rigidiĝis sur la ponteto. Lia mano en ringoj estis premanta la valoregan bastonon. La sonoriloj batis kun nova forto, la kantoroj sonore, superinte obtuzan susuradon de la pluvo, alde komencis «Ĝoju, Jerusalemo». La caro ankoraŭ atendis, poste faris paŝon antaŭen laŭ la fleksiĝanta, kovrita per tapiŝo ponteto, kaj subite en tiu solena momento la longkrura ŝipestro faris trukon, kaj <text:soft-page-break/>tian, ke Rjabov aĥis: li submetis al la caro sian piedon en altboto. Tiu stumblis, la ŝipestro puŝis lin al la dorso kaj laŭte ekridis. «Pereis la ulo!» — pensis Rjabov, sed la ŝerco pasis por la ŝipestro neatendite facile. La caro nur svingis al li la liberan manon kaj ekiris supren laŭ la balanciĝanta ponteto. Kaj la ŝipestro plu ridis, skuante la longharan buklan haron, kaj aliaj sekvantoj same ridis. Kaj Rjabov kolere pensis: «Se mi estus caro, vi ne ridus pri mi!» </text:p>
      <text:p text:style-name="P20">Post la caro — vice, gravmiene — ekiris al la domoj la cara sekvantaro — bojaroj, fremdlandanoj, princoj kaj altranguloj. La pafistoj, alveturintaj kun la caro, jam viciĝis laŭlonge de la vojeto, antaŭ la pafistoj estis grimacantaj caraj bufonoj. Renkonten al la Siro, blanka pro timo, elkuris negocisto Litkin kun arĝenta plado en la manoj. La ĥoro komencis himnon «Di-sinjoro montriĝis al ni», Litkin, ne aŭdacante surpaŝi la tapiŝon, ne komprenante, kion krias al li aliaj negocistoj, falis sur la genuojn en flakon kaj etendis al la caro la pladon kun pano kaj salo<text:bookmark text:name="xnoto-1-06-1-2"/><text:note text:id="ftn50" text:note-class="footnote"><text:note-citation>50</text:note-citation><text:note-body><text:p text:style-name="P2">Rusa signo de bonvenigo <text:span text:style-name="T6">(trad.)</text:span>.</text:p></text:note-body></text:note>. La caro, ne malrapidiginte paŝojn apud Litkin, la pladon ne akceptis kaj movis la kapon malantaŭen, kvazaŭ dirante, ke ne al tiu ĝi estas donata. Litkin aĥis: </text:p>
      <text:p text:style-name="P20">— La panon ja, Siro, je Dio mi petas... </text:p>
      <text:p text:style-name="P20">Sed la caro ne plu retrorigardis kaj malrapide la unua eniris en la vestiblon de sia palaco. </text:p>
      <text:p text:style-name="P20">La ĥoro eksilentis, la sonoriloj estis sonorantaj ĉiam malpli rapide, finfine ankaŭ ili eksilentis. La kanonisto, ridetante, diris al Rjabov: </text:p>
      <text:p text:style-name="P20"><text:soft-page-break/>— En la pasinta jaro oni same ne tuj rekonis... </text:p>
      <text:p text:style-name="P20">— Kiun? — demandis la rudristo. </text:p>
      <text:p text:style-name="P20">En tiu momento el la vestiblo eliris sekvanta bojaro, ion ordonis al la kantoroj, kaj mem ĉe tio ekridis. La kantoroj — hastante, erarante — denove ekkantis, la kanonisto ŝovis la meĉon al la kanono, ĝi pafis, la sonoriloj eksonoris kun nova forto, kaj la popolo ree turniĝis al la barkoj, kie estis laborantaj homoj, malŝarĝante sakojn kaj barelojn, kaj kie estis pasumanta plu la sama longkrura ŝipestro, interparolante kun blanka maldika sekvantarano. </text:p>
      <text:p text:style-name="P20">«Kiu do tiam estas la caro? — kolerante pri tio, ke ĉio estas tiel nekomprenebla, demandadis sin Rjabov. — Ĉu tiu ĉi?» </text:p>
      <text:p text:style-name="P20">Sed la blankvizaĝa sekvantarano havis en si nenion majestan, kaj el la barkoj jam neniu povis eliri, krom nur homaĉoj en kaftanoj, ŝarĝistoj, ŝipanoj kaj laboruloj. </text:p>
      <text:p text:style-name="P20">La ŝipestro subite faris iajn ordonojn sur la barkon, klinis la kapon kaj rapide ekiris laŭ la tapiŝa vojeto — al la domo. Li ne rigardis al flankoj, ne levadis la okuloj disde la kovraĵo, kaj estis videble, ke iri sub rigardoj de la homamaso al li estas ĝene: liaj paŝoj estis rapidaj, malglataj, pezaj, la ŝuoj laŭte frapadis, kaj la malsekaj malhelaj haroj estis balanciĝantaj apud la vangoj... Post li rapide iris la sekvantarano. </text:p>
      <text:p text:style-name="P20">Renkonte al la ŝipestro tondris, dolĉe kaj beate kantis la katedrala ĥoro, tiris sin la scivolema homamaso, rampis la tute blanka, ŝvela, ĝismorte timigita negocisto Litkin kun la arĝenta plado, sur kiu estis malsekiĝanta sub la pluvo la pana rondo. </text:p>
      <text:p text:style-name="P20"><text:soft-page-break/>Subite la ŝipestro haltis antaŭ la komercisto, ne levante la kapon, akceptis de li la pladon, riverencis, donis al la sekvanto kaj kaŝiĝis en la palaca vestiblo. La popolo komencis krii, hurli ravite, — nun ĉiuj komprenis, kiu estas la caro. La ĥoro finkantis la lastan strofon, la kanonoj ankoraŭfoje pafis, kaj ĉio eksilentis. </text:p>
      <text:p text:style-name="P20">«Jen kia caro! — pensis Rjabov kaj gratis la nukon. — Kia do tio estas caro? Ne, fraĉjoj, tio ne estas caro! Tiaj caroj ne ekzistas!» </text:p>
      <text:p text:style-name="P7"/>
      <text:h text:style-name="P5" text:outline-level="3"><text:bookmark-start text:name="__RefHeading___Toc12478_788856325"/>2. Pensojn oni ne impostas!<text:bookmark-end text:name="__RefHeading___Toc12478_788856325"/></text:h>
      <text:p text:style-name="P20">Li ankoraŭ longe staris kaj rigardis post la caron. Poste iu tuŝis malantaŭe lian manikon. La rudristo retrorigardis kaj ekvidis Atanazion Petroviĉ-on. </text:p>
      <text:p text:style-name="P20">— Ni iru, Ivano! — vokis la leŭtenanto. — Cara tablestro Silvestro Ievlev kaj kun li nia vojevodo Apraksin Teodoro Matejeviĉ nemalproksime staras, al Dvino rigardas. Eble, io rezultos el nia konversacio... </text:p>
      <text:p text:style-name="P20">— Kaj se ne rezultos? — demandis Rjabov. — Ĉu la vojevodo ne scias, kion fremdlandanoj ĉie faras? Tamen li al ili en nenio kontraŭas! </text:p>
      <text:p text:style-name="P20">Krikov suspiris. </text:p>
      <text:p text:style-name="P20">— La vojevodo nur pri unu afero estas okupita — vi mem scias — li ŝipon konstruas. Ni iru, rakontu. Kaj se ni ne trovos justecon, tiam — homoj en multaj lokoj vivas. Nia lando ne estas malriĉa, estas kaj Kemo, kaj Lopo. Sur bordoj de Kemo <text:soft-page-break/>homoj loĝas, kaptas salmojn por solovkiaj monaĥoj. Sur Vigo kaj Soroko oni loĝas, sur Virmo, kaj sur Sumo, sur Umbo kaj Varzugo. Salfarejoj monaĥejaj ankoraŭ estas, segmueliloj, al Kandalakŝo eblas foriri, sur la Teran, la Vintran bordojn... </text:p>
      <text:p text:style-name="P20">— Pro kiaj do pekoj mi foriru? </text:p>
      <text:p text:style-name="P20">— Homoj eĉ pli puraj ol ni sin per larmoj lavas! — malgaje respondis Atanazio Petroviĉ. </text:p>
      <text:p text:style-name="P20">Vojevodo Apraksin — juna, sed jam dikiĝanta homo, kaj la sekvantarano, ĝuste tiu, kiu antaŭnelonge akceptis la panon el la manoj de la caro, — nealta, palvizaĝa, bluokula, en mallonga militfasona kaftano — estis starantaj sur monteto, ridantaj pri io kun aliaj sekvantaranoj. </text:p>
      <text:p text:style-name="P20">— Ĉu ni aliru? — demandis Krikov. </text:p>
      <text:p text:style-name="P20">Rjabov kapjesis. Kiam ili estis tute proksime, Apraksin ekrigardis al ili per nepalpebrumantaj severaj okuloj. </text:p>
      <text:p text:style-name="P20">— Al via moŝto, princo-vojevodo! — ĝentile eldiris Atanazio Petroviĉ. </text:p>
      <text:p text:style-name="P20">La sekvantaranoj turniĝis, ĉesis ridi. Apraksin demandis: </text:p>
      <text:p text:style-name="P20">— Leŭtenanto Krikov? </text:p>
      <text:p text:style-name="P20">— Krikov, princo-vojevodo. </text:p>
      <text:p text:style-name="P20">— Hodiaŭ vin al mi montris kolonelo Snivin, plendis... </text:p>
      <text:p text:style-name="P20">Atanazio Petroviĉ staris trankvile, rigardis en la okulojn de la vojevodo. </text:p>
      <text:p text:style-name="P20"><text:soft-page-break/>— Ĉu vi estas ĝuste tiu oficiro, kiu falsan monon, ne arĝentan, malkovris sur ŝipo fremdlanda? </text:p>
      <text:p text:style-name="P20">— Mi, princo-vojevodo. </text:p>
      <text:p text:style-name="P20">Ievlev kaj Apraksin rapide interŝanĝis rigardojn. </text:p>
      <text:p text:style-name="P20">— Pro senĉesa okupiteco pri ŝipaj aferoj mi ne esprimis ĝustatempe al vi mian dankon, — ekparolis la vojevodo. — Vi, sinjoro leŭtenanto, agis inde, kaj, malgraŭ la plendo de kolonelo Snivin, kiu eraras kaj ne scias la veron, mi nun havas honoron esprimi laŭdon al via kuraĝa ago. En ĉi okazo vi, sinjoro, montris grandan <text:span text:style-name="T6">fermeté</text:span>, kaj mi tre ĝojas pri tio, ke mi havas en mia vojevodujo tian oficiron... </text:p>
      <text:p text:style-name="P20">Kio estas «<text:span text:style-name="T6">fermeté</text:span>», Krikov, same kiel multaj sekvantaranoj, ne komprenis, sed ke la vojevodo estas kontenta pri li — komprenis tuj kaj gajiĝis. Li tuj rakontis la tutan historion de la rudristo kaj ĉiujn ofendojn, faritajn al li lastatempe. Atanazio Petroviĉ parolis rapide, kun peno retenante emocion. La vojevodo kaj aliaj sekvantaranoj aŭskultis kun intereso, ĵetadis al Rjabov kompatajn rigardojn, demandadis, se ion ne komprenis. </text:p>
      <text:p text:style-name="P20">— Ĉi rudristo povus ankaŭ mem atingi min, — diris Apraksin. — Ne estas granda laboro konversacii kun mi. Mi tagojn kaj noktojn pasigas en ŝipkonstruejoj — aŭ en Vavĉugo, aŭ en Solombalo... </text:p>
      <text:p text:style-name="P20">— Dio estas alte, caro malproksime! — respondis Rjabov. — Por vin, princo, atingi, al multaj necesas riverenci, sed riverenci ni, blankmaranoj, malbone scipovas. Nia dorso estas nefleksebla... </text:p>
      <text:p text:style-name="P20"><text:soft-page-break/>— Ĉu fieraj, mi pensas? — kun facila rapida subrido demandis Apraksin. </text:p>
      <text:p text:style-name="P20">— Ni scias nian lokon! — malmilde respondis la rudristo. — Por Artamonoj — limonoj, kaj por ni bravuloj — betuloj. </text:p>
      <text:p text:style-name="P20">La vojevodo silentis iom, poste prononcis trankvile: </text:p>
      <text:p text:style-name="P20">— Tia de Dio estas ordo de la komenco de la tempo. </text:p>
      <text:p text:style-name="P20">— Ĉu vere? </text:p>
      <text:p text:style-name="P20">— Kaj vi kiel pensas? </text:p>
      <text:p text:style-name="P20">Rjabov silentis, per ridetantaj okuloj rigardis al Apraksin. </text:p>
      <text:p text:style-name="P20">— Kial vi ne diras? </text:p>
      <text:p text:style-name="P20">— Pensojn oni ne impostas! — senhaste diris Rjabov. — Silenti estas pli konvene... </text:p>
      <text:p text:style-name="P20">— Memorante la ukazon de lia cara moŝto, — rapide interrompis la rudriston Krikov, — trovis mi mia devo prezenti antaŭ viajn okulojn ĉi faman en Blankmario rudriston, por ke la granda ŝipestro povu konvinkiĝi, kiom gloraj marlaboristoj el niaj pomoraj loĝantoj povas al lia cara servo esti prezentitaj... </text:p>
      <text:p text:style-name="P20">La bluokululo kapjesis — sufiĉas, ja kio en tio povas esti nekomprenebla. Kaj demandis afereme: </text:p>
      <text:p text:style-name="P20">— Ĉu ajnan ŝipon vi, rudristo, kondukos? </text:p>
      <text:p text:style-name="P20">— La afero ne estas komplika. Sufiĉas havi kutimon. </text:p>
      <text:p text:style-name="P20">— Kaj tempeston vi ne timos? </text:p>
      <text:p text:style-name="P20"><text:soft-page-break/>— Kial ne timos? Kiu sur maro ne estis — tiu timon ne vidis, kiel oni diras ĉe ni. Ne ekzistas tia homo, sinjoro, kiu ne timas. Nur necesas teni sin, la promeson memori... </text:p>
      <text:p text:style-name="P20">— Kian tian promeson? </text:p>
      <text:p text:style-name="P20">— Nu jen, ekzemple, mi estas ĉefo sur boato aŭ en tuta brigado. Do mi promeson faris al la homoj, kiuj sur la bordo restis, ke mi ne estos viva, se pro mia kulpo aliaj fiŝistoj pereos. Tia ĉe ni estas moro en la Arĥanĝela urbo, en la ŝipa haveno, en la boata azilo. Kiel ĵuro. Promeso donita, kiel kuglo pafita... </text:p>
      <text:p text:style-name="P20">Li rekte ekrigardis en la bluajn atentajn okulojn de la tablestro, tiel malfermite ekrigardis, ke Ievlev kun ĝojo ripetis la proverbon: </text:p>
      <text:p text:style-name="P20">— Promeso donita, kiel kuglo pafita. </text:p>
      <text:p text:style-name="P20">— Tia estas la moro, sinjoro. </text:p>
      <text:p text:style-name="P20">— Do, ĉu vi iĝos ŝipisto de la caro? </text:p>
      <text:p text:style-name="P20">— Eblas. </text:p>
      <text:p text:style-name="P20">— Do, — diris la tablestro, — la paperon mi por vi aranĝos. Pasumu dume ĉi tie, atendu... La princo-vojevodo por vi skribos... </text:p>
      <text:p text:style-name="P20">Li kapbalancis kaj ekiris kun Apraksin al la palaco, sed survoje retrorigardis: la rudristo senĉapa, en pura, malbutonumita sur la proda brusto ĉemizo, estis staranta, ĉirkaŭita de la caraj ludmilitistoj. La sekvantaranoj estis pri io demandantaj, li estis respondanta, subridante. </text:p>
      <text:p text:style-name="P20"><text:soft-page-break/>— Bona ulo! — diris Silvestro Petroviĉ al Apraksin. </text:p>
      <text:p text:style-name="P20">— Por mi ĉi popolo jam ne estas mirinda! — respondis Teodoro Matejeviĉ. — Komence mi same miradis, kaj nun kutimiĝis... </text:p>
      <text:p text:style-name="P20">Ievlev revenis baldaŭ, elportis paperon kaj laŭtlegis, ke Rjabov Ivano filo de Sabateo ekde la nuna tago estas destinita esti en la cara sekvantaro kiel «matroso ŝipa» kaj pro tio al neniu estas permesite aresti lin sub minaco de cara kolero. Leginte, Silvestro Petroviĉ ordonis kaŝi la folion fidinde, kaj vespere esti ree sur la Mosea insulo. </text:p>
      <text:p text:style-name="P20">— Ĉu vi ĉion komprenis, rudristo? </text:p>
      <text:p text:style-name="P20">— Ĉion, sinjoro. </text:p>
      <text:p text:style-name="P20">— Riverencu! — flustris post la dorso de Rjabov iu el la sekvantaranoj. — Falu al la piedoj! </text:p>
      <text:p text:style-name="P20">La rudristo retrorigardis, diris digne: </text:p>
      <text:p text:style-name="P20">— Mi eĉ al Dio ĝis la tero ne riverencas. </text:p>
      <text:p text:style-name="P20">Li faldis la paperon duone, kaŝis ĉe la sino. Ievlev senvorte, gaje rigardis al li. Poste li turniĝis al Atanazio Petroviĉ, demandis konfide: </text:p>
      <text:p text:style-name="P20">— Ĉu multe fremdlandanoj ekscesas ĉe vi? </text:p>
      <text:p text:style-name="P20">— Multe! — kun retenita kolero respondis Krikov. — Tiom multe, sinjoro, ke ni ne scias, kiel bridi ilian genton. Ili tute nian gorĝon premas, ne eblas spiri... </text:p>
      <text:p text:style-name="P20"><text:soft-page-break/>Konversaciante, ili atingis la bordon. Ĉi tie estis atendanta Demĉjo. Ievlev kaj Krikov plu interparolis. Demĉjo, lamante, aliris, demandis nedecideme: </text:p>
      <text:p text:style-name="P20">— Nu, oĉjo? </text:p>
      <text:p text:style-name="P20">— Folion oni donis! — diris Rjabov. — Nun vi kaj mi ne pereos, Demetrio. Nun ankaŭ ni, kiel homoj, eble spiros iomete. Estu konstante ĉe mi, mi dirados, ke vi estas mia helpanto... </text:p>
      <text:h text:style-name="P5" text:outline-level="3"><text:bookmark-start text:name="__RefHeading___Toc12480_788856325"/>3. Estos tago, estos pano!<text:bookmark-end text:name="__RefHeading___Toc12480_788856325"/></text:h>
      <text:p text:style-name="P20">Ĉi tie, apud kurba betuleto, malsekiĝinta sub pluvo, staris malnova ŝalupo de karelo Ignato. Mizeruloj, metiistoj, bakistoj el Kuzneĉiĥo, ŝarĝistoj, zonitaj per bastaj zonoj, du ebriaj ŝipestroj de fremdlandaj ŝipoj, blindulo kun kondukanto, kantoroj de la katedrala ĥoro kun envolvitaj en juton surplisoj, koleraj frostiĝintaj monaĥoj, gardistoj kun halebardoj, pafistoj de la Pudoĵa enmariĝo, doganaj oficistoj, — diversaj homoj amasiĝis en la ŝalupo, kiam la rudristo kun Demĉjo eniĝis tien. </text:p>
      <text:p text:style-name="P20">Ignato prenis neniun plian, kvankam sur la bordo tumultis homamaso. Por ŝerco li pretere kroĉis per hokstango longakruran virinon je la basko; respondante al insultoj, forpuŝiĝis, levis sur la maston la truitan velon. Volontuloj elektis por si remilojn, tri paroj da longaj remiloj akorde leviĝis. Ignato kaptis la rudran remilon, direktis la ŝalupon, kriis raŭke, ke oni donu monon, alie li renversos la barkon. </text:p>
      <text:p text:style-name="P20">La pluvo verŝiĝis pli forte, la vento pli abrupte batis al la velo, la masto ekknaris, la mallerta peza ŝalupo sub la vento <text:soft-page-break/>iĝis malpeza, ekiris sur Dvinaj ondoj anaspaŝe. La mizeruloj ekkantis psalmon. </text:p>
      <text:p text:style-name="P20">En griza pluva nebulo sur fremdlandaj ŝipoj oni fojfoje sonigadis sonorilojn, por ke ilin ne trafu iu ŝipeto, trumpetadis, kriadis: </text:p>
      <text:p text:style-name="P20">— Rigardu! </text:p>
      <text:p text:style-name="P20">— Gardu vin! </text:p>
      <text:p text:style-name="P20">— Atentu, pasantoj! </text:p>
      <text:p text:style-name="P20">Skulptitaj, grandegaj, farbitaj per minio, karmino, garnitaj per kupraj bendoj, pendis super la ŝalupo la poboj de negocistaj ŝipoj. Elstaris el kanonaj paftruoj kanonoj, staris grasa odoro de gudrita ŝnuraro, de peĉo, kaj kiam la ŝalupo estis ĉirkaŭiranta iun ŝipon ĉe la pruo, tiam desupre, de la alto, senpalpebrume rigardis okuloj de monstroj, elĉizitaj el ebono, — de nudaj virinoj, de serpentoj kun homaj vizaĝoj, de hirtaj maljunulinoj, de maraj reĝoj kun barboj, kun feraj oritaj ĉenoj sur la koloj. </text:p>
      <text:p text:style-name="P20">La ŝalupo iris nerapide, fremdlandaj ŝipanoj sen intereso, per enuaj, al ĉio kutimiĝintaj okuloj rigardadis desupre al la ŝipeto, al la akvo, al la plata bordo, al la malaltaj konstruaĵoj, fumadis siajn pipojn, volvadis sin, kuntiriĝinte, en longajn kapuĉmantelojn. </text:p>
      <text:p text:style-name="P20">La ŝipoj staris dense. Sur iuj ludis muziko, oni dancis, sur iuj okaze de dimanĉo estis farata diservo, — kaj tiam el la rondaj, garnitaj per mahagono fenestroj aŭdiĝis herezaj kantaĵoj, longa «ame-en», balbutado de pastro. El aliaj fenestroj aŭdiĝadis virina rido, basa ridego, violona skrapado. El ankoraŭ aliaj <text:soft-page-break/>venadis odoroj de vianda kuiraĵo, de rostita sur stango femuraĵo, de siblanta sur braĝoj fiŝo. Sonoj aperadis por mallonga momento, anstataŭante unu la alian. </text:p>
      <text:p text:style-name="P20">— Legu! — ordonis Rjabov kaj etendis al Demĉjo la paperon, kliniĝinte super ĝi, por ke la pluvo ne malsekigu la necesajn vortojn. </text:p>
      <text:p text:style-name="P20">Demĉjo legis. </text:p>
      <text:p text:style-name="P20">— Jen kiele! — eldiris la rudristo. </text:p>
      <text:p text:style-name="P20">Liaj okuloj estis gajaj. </text:p>
      <text:p text:style-name="P20">— Nun ni transportos Taisja-n Antipovna-n al Eŭdoĥa, fiŝita avino, kaj poste ni vidos. Eble, ni ankoraŭ vivos, Metrio! </text:p>
      <text:p text:style-name="P20">— Ni vivos! — konsentis Demĉjo. </text:p>
      <text:p text:style-name="P20">— Tiele, frato! </text:p>
      <text:p text:style-name="P20">La ŝalupo albordiĝis al boatoj, dense starantaj apud la fremdlanda Komerca korto. La urbaj monaĥoj, la gardistoj, la virinoj kun ekkrioj eksaltis laŭ la balanciĝantaj sur la akvo boatoj al la bordo. Ignato ekskoldis la kantorojn, kiuj ne pagis la veturon. La grandlipulo el la drinkejo kun krio trafalis inter la ŝalupo kaj la boato, kaj kiam Rjabov eltiris lin el la akvo, la okuloj de la lipulo blankiĝis pro timo — li rekonis la rudriston. Kio estos, se li demandos pri la dolĉaĵoj? Sed Rjabov nenion demandis, ekiris laŭlonge de Dvino, timetante renkontiĝi kun Timotejev: kontraŭ la maljunulo la papero ne defendos, ne pri tio estas la papero, kaj la maljunulo ne estas simpla. </text:p>
      <text:p text:style-name="P20"><text:soft-page-break/>Antaŭ la nokto la rudristo vizitis la enfluejon, prenis el la gardistejo Taisja-n, apogis la pordon de la domaĉo per bastoneto — laŭ la kutimo. </text:p>
      <text:p text:style-name="P20">— Iom staros malplena nia palaco! — diris li kun subrido. </text:p>
      <text:p text:style-name="P20">— Sed ĉu ne palaco? — kun apenaŭ kaptebla ofendiĝo en la voĉo respondis Taisja. — Vera palaco. Al vi estis malbone ĉi tie, ĉu? </text:p>
      <text:p text:style-name="P20">Avinjo Eŭdoĥa renkontis Taisja-n per malalta riverenco, demandis, ĉu bone vivas la fiŝista edzino, metis sur la tablon fiŝan rondan pirogon. Orfoj, lavitaj, scivolemaj, estis kliniĝantaj de sur fornaj tabuloj, kurantaj tra la domo, kiel diablidoj... </text:p>
      <text:p text:style-name="P20">— Kiom da ili vi havas, avinjo? — demandis Taisja. </text:p>
      <text:p text:style-name="P20">— Nun nur kvar, — respondis Eŭdoĥa kaj svingis al ili viŝtukon: — Huŝ, vi! Kial vi kuradas? </text:p>
      <text:p text:style-name="P20">— Ja ni pirogon! — diris netimema voĉo de sur la forno. </text:p>
      <text:p text:style-name="P20">— Vi krevos! </text:p>
      <text:p text:style-name="P20">— Ne, ne krevos... </text:p>
      <text:p text:style-name="P20">Kiam la orfoj kvietiĝis, al Demĉjo estis ordonite tralegi la caran dokumenton por Taisja kaj la avinjo. Demetrio tuspurigis la gorĝon, kiel kantoro en preĝejo — tralegis, Eŭdoĥa suspiris, balancis la kapon: </text:p>
      <text:p text:style-name="P20">— Jen doktaĵo! </text:p>
      <text:p text:style-name="P20">Taisja per varmegaj okuloj rigardis al Rjabov, per rapida flustro instruis: </text:p>
      <text:p text:style-name="P20"><text:soft-page-break/>— Vi, Ivaĉjo, pli kviete tie vivu; se ia interbatiĝo aŭ batalo — vi iru flanken, ne serĉu la veron, la unua ne ĵetiĝu. Bonvolu, Ivaĉjo... </text:p>
      <text:p text:style-name="P20">— Bonvolu, Ivaĉjo, bonvolu, Tainjo, — diris Rjabov, — kiel sukcesos, tiel mi vivos... </text:p>
      <text:p text:style-name="P20">— Vorton diru, ke la patro nin pardonu... </text:p>
      <text:p text:style-name="P20">— Iru for via patro, — respondis Rjabov, — ne bezonas ni. Estos tago — estos pano... Jen, kiel avinjo Eŭdoĥa vivas, tiel ankaŭ ni vivos... </text:p>
      <text:p text:style-name="P20">Ili dormis duope kun Demetrio sur humida pajlo nemalproksime de la cara domo, kie aranĝis pajlokabanetojn malpli altrangaj uloj el la cara sekvantaro, el ludsoldatoj, el pafistoj. Caraj gardistoj iradis laŭlonge de Dvino, en la humida aero intervokadis voĉoj: </text:p>
      <text:p text:style-name="P20">— Rigardu! </text:p>
      <text:p text:style-name="P20">— Atentu, rigardu! </text:p>
      <text:p text:style-name="P20">Estis silento, ĝin rompadis nur voĉo de gardisto, krakado de humidaj branĉoj en lignofajro, egalmezura ronkado el tendo, kovrita per branĉoj, subtila kula zumado... </text:p>
      <text:p text:style-name="P20">Kaj kiam ili ĵus, kiel ŝajnis, sukcesis ekdormi — ekhurlis klarionoj, ekbatis tamburo, en pajlokabanoj oni ekbruis, iu ulo surpaŝis la manon de Rjabov per la piedo, — ili devis leviĝi. Ĉie en la maldensa bosketo estis videbla moviĝo, neniu jam dormis: iu kuris al Dvino lavi sin, iu estis blovekscitanta lignofajron, por pli rapide kuiri kaĉon, iu estis krianta, kiu kiun laboron faru. </text:p>
      <text:p text:style-name="P20"><text:soft-page-break/>Rjabov tiris sin, oscedis, lavis sin sur Dvino, preĝis nelonge kaj ĵus intencis diri «amen», kiam nekonata soldato jam ektiris lin post si, urĝante kaj pelante, al nigra gudrita jaĥto, kiu staris apud la palaco ĉe novaj tabuloj de la albordiĝejo. </text:p>
      <text:p text:style-name="P20">Ankaŭ ĉi tie estis multaj homoj: ili ruladis sur la jaĥton barelojn, portadis bastosakojn, trenadis bastokorbojn. Sekvantaranoj en riĉaj vestoj laboris, kvazaŭ simplaj ŝarĝistoj. Kaj Rjabov iĝis ridema, kiel ili ĉiuj ion timas, ĵetas rigardojn al la jaĥto kaj ĉion faras rapide, senprokraste. Sed kiam ili ne videblas de sur la jaĥto, tiam ili kaŝiĝas kaj babilas inter si. </text:p>
      <text:p text:style-name="P20">Sur la jaĥto, ĉe la ponteto, tenante sin je ŝnuro, staris la hieraŭa longkrura krisphara caro-ŝipestro, konversaciis kun urbano el Vavĉugo — riĉa Jozefo Baĵenin. Alia Baĵenin, Teodoro, staris pli malproksime, elstariginte per la manplato la orelon, aŭskultis, pri kio la caro parolas kun la frato. Ekvidinte Rjabov-on, Apraksin almontris lin al Petro Aleksejeviĉ. Tiu laŭte demandis: </text:p>
      <text:p text:style-name="P20">— Rudristo? </text:p>
      <text:p text:style-name="P20">La koro de Rjabov ekbatis pli rapide, sed li intence ekiris pli malrapide, trankvile leviĝis laŭ knarantaj ŝtupoj, riverencis kaj, ekrigardinte rekte en la konveksajn okulojn de la caro, diris laŭ la moro: </text:p>
      <text:p text:style-name="P20">— Saluton, via sano, je ĉiuj kvar ventoj! </text:p>
      <text:p text:style-name="P20">La caro, ne ridetinte, kapjesis: </text:p>
      <text:p text:style-name="P20">— Nu, saluton! </text:p>
      <text:p text:style-name="P20">Jozefo Baĵenin flustris al la caro: </text:p>
      <text:p text:style-name="P20"><text:soft-page-break/>— Nia unua en niaj lokoj rudristo. Kaj de bona familio, Siro, — ekde la praavoj la maristoj havas dokumenton, per kiu ilin gratifikis caro Ivano Baziljeviĉ... </text:p>
      <text:p text:style-name="P20">Petro plu rigardis al Rjabov, al liaj larĝaj ŝultroj, al la fortika kolo, ligita per mikskolora tuko, al tuta lia proda aspekto, spiranta sanon kaj forton. Momenta rideto tuŝis la lipojn de la caro. </text:p>
      <text:p text:style-name="P20">— Ĉu en la Solovkiaj vi estis? </text:p>
      <text:p text:style-name="P20">La rudristo respondis ne tuj — pretere sur la ponteto oni kun bruego estis ruliganta barelon, — ne distingis la demandon. Sekvantarano, elsaltinta el post la ŝultro de Jozefo Baĵenin, serveme klarigis: </text:p>
      <text:p text:style-name="P20">— La Siro demandas vin, ĉu vi veturis al la Solovki-insuloj? </text:p>
      <text:p text:style-name="P20">— Al Solovki', sinjoro, veturi ne eblas, — kun digno respondis Rjabov. — Veturi eblas en sledo, kaj en ĉaro, kaj en kaleŝo. Sed sur maro ne multe eblas veturi. Sur maro oni iras kaj ankoraŭ, se sub velo, — kuras. Kaj pri la Solovki-insuloj — do mi iradis al ili... </text:p>
      <text:p text:style-name="P20">— Maristo! — kolere diris la caro al la sekvantarano. — Ĝis nun vi plu veturas! </text:p>
      <text:p text:style-name="P20">La sekvantarano viŝis la lipojn per tuketo, depaŝis singarde, por ne trafi sub caran koleron. </text:p>
      <text:p text:style-name="P20">— Vi estu ĉi tie! — ordonis la caro al Rjabov. — Vi restos sur tiu ĉi ŝipo. Pririgardu ĝin kun tuta atento: ĉu ĝi bonas, ĉu estas lerte konstruita, ĉu ĝi estos oportuna en mara vivo. Vi rudros, do vi ĝin konu. Iru labori! </text:p>
      <text:p text:style-name="P20"><text:soft-page-break/>Rjabov riverencis, deiris al la pli juna Baĵenin, kiu, kiel ĉiuj malbonaŭdantoj, havis iom timeman vizaĝesprimon, eĉ pli fortiĝintan nun pro proksimeco de la caro, la sekvantaro kaj pro ĉio, okazanta sur la Mosea insulo. </text:p>
      <text:p text:style-name="P20">La pli junan Baĵenin-on — Teodoron Rjabov konis pli proksime kaj estimis pli multe, ol Jozefon: la okuloj de Teodoro rigardis milde, sur la vangoj brulis fajna, knabina, kiel ĉe Metrio, ruĝo, li paroladis per mallaŭta, kvazaŭ trostreĉita tenoro kaj siajn grandajn manojn alpremadis ordinare al la kava brusto. Sed kun ĉio ĉi Teodoro estis tute ne timema homo, plurfoje li volonte iradis kun varoj — anstataŭ komizo — al malproksimaj ĉasejoj, scipovis uzi transmarajn navigaciajn instrumentojn kaj eĉ en la pasinta somero montris al Rjabov, kiel oni faru desegnaĵojn de ŝipoj. </text:p>
      <text:p text:style-name="P20">Ili intersalutis, deiris pli malproksimen, trans barelojn kaj pakojn, faligitajn de sekvantaranoj. La suno staris jam alte, Dvino fluis malrapide, kviete, la nova jaĥto staris preskaŭ senmove sur la kvieta akvo. La rudristo, mallarĝigante la okulojn pro brilo de la akvo kaj la suno, demandis Baĵenin-on: </text:p>
      <text:p text:style-name="P20">— Kio estas «Sankta Petro»? De kie oni ĝin venigis? Kie estis konstruita la jaĥto? </text:p>
      <text:p text:style-name="P20">Teodoro, submetinte la orelon, redemandis, poste kapjesis, respondis ne sen fiero: </text:p>
      <text:p text:style-name="P20">— Nia jaĥto, rudristo, en Vavĉugo konstruita, Dvina. Ĉion ni mem faris, neniu helpis. </text:p>
      <text:p text:style-name="P20">Kaj li rakontis, ke la jaĥto estis konstruita de ŝipa majstro Timoteo Koĉnev. La avo de Timoteo, Jegoro, iam en la <text:soft-page-break/>Peĉenga monaĥejo faradis barkojn por vendo. Tiujn boatojn norvegoj aĉetadis de la monaĥejo. La patro de Timoteo en la Solovkia konstruejo nemalmulte da trimastaj barkoj konstruis. En la familio de Koĉnev tiu arto estas delonga. Li kaj ankoraŭ Ivano Kononoviĉ Korelin grandajn barkojn por mara irado faras pli bone ol aliaj majstroj, ili ĉi tie estas la unuaj en sia arto. </text:p>
      <text:p text:style-name="P20">— Tio estas vero! — konsentis Rjabov. — Mi mem sur iliaj barkoj iradis, miradis... </text:p>
      <text:p text:style-name="P20">De malproksime aŭdiĝis la potencema voĉo de la caro — la sekvantaranoj estis aranĝantaj ŝipan manovron. El post pakoj eliris Ievlev kun spado, en kaftano, demandis: </text:p>
      <text:p text:style-name="P20">— Pri kio vi konversacias? </text:p>
      <text:p text:style-name="P20">— Jen, mi aŭskultas, kiel ĉi jaĥto estis konstruita, — diris Rjabov. </text:p>
      <text:p text:style-name="P20">— Kiel do ĝi okazis? Mi aŭskultus. </text:p>
      <text:p text:style-name="P20">Teodoro komencis rakonti kun ĉiuj detaloj. </text:p>
      <text:p text:style-name="P20">Oni konstruis la ŝipon je zorgo de la fratoj Baĵenin, por provo — ĉu ili sukcesos kun ŝipo novmaniera, senekzempla, kiajn en Blankmario oni neniam faris. Jozefo skribis al Moskvo, por ke oni sendu fremdlandajn ŝipkonstruistojn Nikols-on kaj Jan-on. Tiuj komencis prepariĝi por longa vojaĝo, sed tiom longe prepariĝadis, ke Jozefo vokis al si Koĉnev-on, konfirmis interkonsenton per manpremo — konstrui jaĥton. Timoteo mem faris desegnaĵojn, Ivano Kononoviĉ tiujn desegnaĵojn kontrolis, taksis aprobe. La ŝipon <text:soft-page-break/>oni ekkonstruis. La laboristoj — ĉarpentistoj, kalfatristoj, forĝistoj — ĉiuj estas dvinanoj, la instrumentoj de nivelilo ĝis hakilo same estas niaj. Nikols kaj Jan venis printempe, longe ne kredis, ke la ŝipo estas konstruata de rusaj homoj sen fremdlandanoj, sed devis kredi... </text:p>
      <text:p text:style-name="P20">La jaĥton oni konstruis, dekoraciis tute dece, por ĝojigi Petron Aleksejeviĉ-on, festis la lanĉon. En la festo ĉeestis ĉefepiskopo Arĥangelska kaj Ĥolmogora, — Atanazio, malgraŭ delonga malamikeco kun Jozefo, la jaĥton li laŭdis. Jozefo Andrejeviĉ diris, ke nun li komencos konstrui multajn aliajn ŝipojn, Atanazio ankoraŭ laŭdis pro penemo. </text:p>
      <text:p text:style-name="P20">Dum bapto oni nomis la ŝipon «Sankta Petro» — honore al Siro Petro Aleksejeviĉ. Tiel decidis Atanazio, kaj al Jozefo la nomo de la jaĥto tre plaĉis. Post la festo oni drinkis dum du tagoj kaj unu nokto je la komenco. Senhonoriĝis Jozefo en la tuta ĉirkaŭaĵo, — tia li estas homo, ne scias limojn en ĉio: nuda, kiel novnaskito, grimpis sur ĉevalon, ekrajdis. En picearo de Kurostrovo li falis, lia virĉevalo foriris hejmen. Jozefo direktis sin al la Supra urbeto, frapadis al domoj, plorpetadis: </text:p>
      <text:p text:style-name="P20">— Oj, virinoj, karulinoj, elportu ajnan vestaĵon. Se iu elportos — mi edziĝos! Je Dio, edziĝos... </text:p>
      <text:p text:style-name="P20">Rjabov, aŭskultante Teodoron, turnadis la kapon, ridadis: </text:p>
      <text:p text:style-name="P20">— Jen olda diablo! Kaj ĉu ne malsaniĝis li post tiu nokto? </text:p>
      <text:p text:style-name="P20">— Tute ne! </text:p>
      <text:p text:style-name="P20">Teodoro estis rakontanta sen malaprobo, — kion postuli de li, se li tia naskiĝis... </text:p>
      <text:p text:style-name="P20"><text:soft-page-break/>— Ja ni eniru en la domon, manĝetu, — rekonsciiĝis Teodoro. — Vi, verŝajne, malsatas ĉi tie kun ŝtata nutrado. Ĉe ni ĉio estas rezervita, tute sufiĉos. </text:p>
      <text:p text:style-name="P20">Manĝeti ili iris malsupren, en kameron, bunte kaj riĉe dekoraciitan per ĉizado kaj lazura drapo. Ĉi tie, sur benko, ĝis la gorĝo kovrita per kapra litkovrilo, estis dormetanta barbulo, nejuna aspekte, kun kalvaĵo, kun akra, kiel ĉe mortinto, nazo. </text:p>
      <text:p text:style-name="P20">— Timoĉjo! — ekkriis Rjabov, nur ĵetinte rigardon al la dormanto. — Koĉnev! </text:p>
      <text:p text:style-name="P20">— Ĝuste li! — respondis Teodoro. — Ĉu vi rememoris? </text:p>
      <text:p text:style-name="P20">— Ja kiel mi povis ne rememori, se mi kun li sur Nigra Luda dum preskaŭ kvardek tagoj nurajn kamemorberojn manĝadis, kaj al Dio preĝadis, kaj krucon starigadis. Okazis! </text:p>
      <text:p text:style-name="P20">Kaj Rjabov, kaŭriĝinte apud la benko, kun karesa rideto komencis puŝi Timoĉjon, tiri lian barbon, ĝis tiu malfermis la profunde kaviĝintajn okulojn kaj suspiris. </text:p>
      <text:p text:style-name="P20">— Ĉu vi ne rekonas? — demandis la rudristo. </text:p>
      <text:p text:style-name="P20">Servisto alportis lignan bovlon kun Dvinaj flanoj, surverŝitaj per acidkremo, gadon en salakvo, varmegan farunan kaĉon, densan malhelan bieron en kruĉo. Ievlev eksidis al la tablo, Teodoro same kontraŭ li. Rjabov donis al Timoteo bieron en tornita ligna kruĉeto, demandis: </text:p>
      <text:p text:style-name="P20">— Ĉu vi plu ne rekonas? </text:p>
      <text:p text:style-name="P20">Tiu plu rigardadis, palpebrumante, poste diris: </text:p>
      <text:p text:style-name="P20">— Malsanas mi, ne povas... </text:p>
      <text:p text:style-name="P20"><text:soft-page-break/>Li malsekigis la lipharojn en la biero kaj ree kuŝiĝis kun la vizaĝo al la muro. Rjabov, ne komprenante, ekrigardis al Teodoro. Tiu simple respondis: </text:p>
      <text:p text:style-name="P20">— Mortos li baldaŭ. Lia internaĵo estas tute batita. Kiam tiun ĉi jaĥton oni komencis konstrui, oni batvundis lin per glitilo, transverse de la ventro la glitilo falis. </text:p>
      <text:p text:style-name="P20">La rudristo morne eksidis al la tablo, verŝis por si bieron, demandis: </text:p>
      <text:p text:style-name="P20">— Pro kia do diablo vi tenas lin sur la ŝipo? </text:p>
      <text:p text:style-name="P20">— Ja Timoteo mem ordonis preni lin sur la jaĥton, eĉ se li estus tute mortanta. Kaj la animon de majstro necesas kompreni: li mem la ŝipon konstruis, ĝi tuta estas faro de liaj manoj. Li estus la unua ŝipmajstro en Rusujo, se li vivus pli. Por tiu ĉi jaĥto li desegnaĵojn sur sablo per vergo faradis, kaj ĉiam revis pri ŝipo por oceana iro, centkanona, kun tri ferdekoj, — kvazaŭ oni ordonis al li, Timoteo, ĝin konstrui. Legi kaj skribi li scias malmulte, ciferojn scias strange: ion li tute ne aŭdis, sed ion bone komprenas; li ĉiam diradis al mi: «Kalkulu, Teodoro, ĉu eblas trunkojn enhaki tiele, se glitilon ni metos por la ŝipo tielan...» </text:p>
      <text:p text:style-name="P20">Koĉnev ekĝemis sur sia benko, kun peno turniĝis de la muro. Sur la maldikiĝinta elturmentita vizaĝo estis rampantaj gutoj de ŝvito. </text:p>
      <text:p text:style-name="P20">— Ĉu malbone, Timoteo? — demandis Teodoro. — Eble, popon voki? </text:p>
      <text:p text:style-name="P20"><text:soft-page-break/>— Sed mi, eble, ne mortos. Ne deziras mi morti kaj ne mortos! — diris Koĉnev. — Iru al diablo via popo... </text:p>
      <text:p text:style-name="P20">Kaj li ree ĝemis. </text:p>
      <text:p text:style-name="P20">— Ĉu vi ne rekonas min, majstro? — demandis Ievlev. </text:p>
      <text:p text:style-name="P20">Koĉnev ne respondis — ekdormetis. </text:p>
      <text:p text:style-name="P20">— Ankoraŭ reviviĝos Timoteo! — nelaŭte diris Rjabov. — Mi konas lian specon — fortikaj homoj. En akvo ili ne dronas, en fajro ne brulas... </text:p>
      <text:p text:style-name="P20">— Kiel vi sukcesis kun tornaj laboroj? — demandis Ievlev. — La afero estas tre komplika... </text:p>
      <text:p text:style-name="P20">— Ja la frato mem komencis torni, — respondis Teodoro. — Se en lian kapon ia ideo venas — ne eblas elpeli per ajna incenso. Mi tornos, diras, kaj fino. Mi, diras, estas homo de Dio dotita, kaj se mi deziras, neniu min haltigos. Alveturigis li en Vavĉugon tornan maŝinon, instalis transmision kaj ektornis. Kiom li tornas — malsukcese. Gratvundiĝis li tuta, la manoj en sango, la okuloj sovaĝaj. Nu, troviĝis tiam al li ulo, nomata Ŝuljak. Tiu mem estas malforta, pilgrimanto — intencis iri al la Solovki-insuloj, sed la vojo estas longa, ne sufiĉis forto. Kaj Jozefo lin prenis. «Ĉu torni, demandas, vi scipovas?» — «Kial, — respondas la ulo, — kial ne povi? Povas. Tia estas nia afero ja — torni». Kaj Jozefo al li: «Ŝipajn blokojn vi tornos». La ulo, certe, blokojn neniam vidis. Tiam Timoteo ĵetiĝis helpi: tiele, diras, kaj tiele faru. Kaj la frato plu: «Se vi eltornos — mi vin riĉigos, se ne sukcesos — pendumos!» </text:p>
      <text:p text:style-name="P20"><text:soft-page-break/>Teodoro mallaŭte ekridis, kolektis de sur la tablotuko panerojn, ĵetis en la fenestron — por mevoj. </text:p>
      <text:p text:style-name="P20">— Ektimis la ulo. Mi lin konsoladis longe. Do li trinkis akvon kaj komencis torni. Kaj eltornis. </text:p>
      <text:p text:style-name="P20">— Ĉu ĉi tie estas la ulo? — demandis Ievlev. </text:p>
      <text:p text:style-name="P20">— Ja kien li malaperos? Oni vestis lin per kaftano, donis botojn, ĉapon. Hieraŭ Petro Aleksejeviĉ kiam aŭdis pri tio, ekridis kaj diris — ŝipa timermano<text:bookmark text:name="xnoto-1-06-3-1"/><text:note text:id="ftn51" text:note-class="footnote"><text:note-citation>51</text:note-citation><text:note-body><text:p text:style-name="P2">El la nederlanda «timmerman» — ĉarpentisto; en Rusio en la 18–19 jarcentoj laŭ iniciato de Petro tio estis oficiala ŝipkonstruista rango en la floto (en 1826 tiu rango kun aliaj estis alinomita kiel «ŝipa inĝeniero»). <text:span text:style-name="T6">(trad.)</text:span></text:p></text:note-body></text:note> Ŝuljak. </text:p>
      <text:p text:style-name="P20">Mallarĝiginte la saĝajn okulojn, trinketante vinon, Teodoro ekparolis ree, kaj sub liaj maldensaj lanugaj lipharoj ekludis bonkora rideto. </text:p>
      <text:p text:style-name="P20">— Mia fraĉjo, li, se pensi, kun sia besteco estas vera maliculo. Sed sen malico ĉu eblas ja rapidigi nian Dvinan landon? Cent jarojn rajdu — ne ĝisrajdos, muskoj, marĉo — unuvorte, tundro. Kularo ĝismorte pikas, lupoj are vagas. Kaj de la maro vento blovas, blovas... </text:p>
      <text:p text:style-name="P20">La esprimo de timideco subite malaperis de la vizaĝo de Teodoro, lia rigardo ekbrilis, la voĉo plifortiĝis. </text:p>
      <text:p text:style-name="P20">— De la maro blovas, blovas! — diris li. — Ho, sinjoro, mi ne scias vian nomon. Blovas de la maro, vokas, logas ĝi, la maro. Jen tiun ĉi jaĥton ni konstruis, — eble, la unua provo estas fuŝa, sed ja la unua. Kaj laŭ ĝi videblas, ke ni kapablas verajn ŝipojn konstrui, kaj kun kanonoj. Se la maro ne estus <text:soft-page-break/>nia, se niaj avoj al Grumanto ne iradus, se al ni cerboj ne sufiĉus, aŭ nia Blankmara popolo timus la maron... Sed ne, ne timema estas la pomoro, kuraĝa, forta kaj honesta — nenion li timas. Do iru sur mara vojo. Sed mankas ĝi — ni nur fiŝkaptas kaj ĉasas, dum al ni iradas fremdlandanoj sur siaj ŝipoj. Se vi rigardos — iĝos amare... </text:p>
      <text:p text:style-name="P20">Teodoro enpensiĝis, apoginte la kapon per la manoj. Silvestro Petroviĉ malrapide trinkis bieron, same pensadis. Tiutempe supre tamburoj ekrulis alarmon. Ievlev leviĝis, post li ekiris Rjabov kun Teodoro. </text:p>
      <text:p text:style-name="P20">Sub tamburado, sub hurlado de marŝaj klarionoj, sub kantado de fifroj caraj ludsoldatoj kun sekvantaranoj kaj kun korpulentaj bojaroj, grakante kaj sakrante, trenadis de sur la caraj ŝipoj sur ŝalupojn, barkojn kaj boatojn — kanonojn, malnovajn rustajn kolubropafilojn kaj haŭbizojn, liveritajn de la cara karavano laŭ akvo el Moskvo. En vergaj korboj oni trenadis blokojn, tornitajn pro la cara zorgo, barelojn kun pulvo — por la nova ŝipo, volvaĵojn da kabloj, pafilojn por la ŝipanaro. Petro, en ŝvito, kun kolere gaja esprimo de la rondaj konveksaj okuloj, garde, sur la ventro transportadis en barkon sakojn kun bronzaj lumiloj, ujojn kun bomboj — tre multekostaj kaj danĝeraj por transŝarĝado. Neniu homo restis sen afero, almenaŭ vidate de la caro, — ĉiuj aŭ laboradis, aŭ ŝajnigadis, ke laboras. Eĉ maljuna Patriko Gordon ion puŝadis per la ŝultro kaj sakre minacadis. </text:p>
      <text:p text:style-name="P20">Fine la ŝiparo, konsistanta el ŝalupoj, barkoj, boatoj, sub la komando de Gordon, kiun Petro respekte nomadis <text:soft-page-break/>subadmiralo, direktis sin de la Mosea insulo al Solombalo<text:bookmark text:name="xnoto-1-06-3-2"/><text:note text:id="ftn52" text:note-class="footnote"><text:note-citation>52</text:note-citation><text:note-body><text:p text:style-name="P2">Solombalo, aŭ Solombalaj insuloj — antaŭurbo (nun distrikto) de Arĥangelsko, situanta sur insuloj en la delto de Dvino. <text:span text:style-name="T6">(trad.)</text:span></text:p></text:note-body></text:note>. Tie estis preparata por lanĉo ankoraŭ unu ŝipo... </text:p>
      <text:p text:style-name="P20">Kaj vicadmiralo Buturlin, kaj subadmiralo Gordon, kaj admiralo Romodanovskij timetis akvon eĉ sur Dvino, kaj ĉiuj kriadis, ke soldatoj remu pli gardeme, ne hastu kaj ne balancu la ŝipojn. </text:p>
      <text:p text:style-name="P20">Dum la vojo la granda ŝipestro Petro Aleksejeviĉ kaj Patriko Gordon sidis en ŝalupo sur la sama benko kaj, kvazaŭ du lernejanoj, foliumadis libron — kodon de ŝipaj signaloj. Petro trovadis, kiu signalo kion signifas, Gordon kapjesadis aŭ subite disputadis. Samloke ili komencis skribi siajn signalojn: unu kanonpafo de la admirala ŝipo — ĉiuj devas kunveni por matenmanĝo aŭ tagmanĝo; se la admiralo faras du pafojn, la superaj oficiroj devas sen prokrasto iri al sinjoro admiralo por konsilio; tri pafoj sur la admirala ŝipo signifas, ke la admiralo ĵetas ankron, — same devas fari ankaŭ la tuta floto. Pafado el ĉiuj kanonoj sur la flagŝipo estas signalo levi la ankrojn. Se nokte al iu ŝipo okazos malbono, tiam ĝi devas levi sur masto lumilon kaj fari unu kanonpafon. </text:p>
      <text:p text:style-name="P20">Rjabov sidis sur la pobo, aŭskultadis, memorfiksadis, pensis: «Kvazaŭ infanetoj... Ĉio bonas, sed kie estas la floto? Stranguloj!» </text:p>
      <text:p text:style-name="P20">Li turnis la kapon, kriis al la remantoj: </text:p>
      <text:p text:style-name="P20">— Streĉe! Ek! </text:p>
      <text:p text:style-name="P20">La remantoj streĉiĝis, la ŝalupo antaŭiĝis... </text:p>
      <text:p text:style-name="P20"><text:soft-page-break/>En Solombalo vojevodo Apraksin solene kondukis la caron kaj la sekvantaron al la preskaŭ finkonstruita ŝipo. Du malgrandaj kanonoj malakorde pafis saluton omaĝe al la caro, la eĥo disruliĝis super Dvino. Apud la ŝipo ĉe la ŝtuparo staris du fremdlandanoj en ledaj veŝtoj, broditaj per ruĝaj bidetoj, unu — kurbkrura, malalta, alia — korpulenta, grasa, kun tri mentonoj, ŝipaj majstroj — Nikols kaj Jan. La caro brakumis ilin, poste ĉirkaŭkuris la ŝipon, disĵetante per la piedoj orkolorajn lignerojn. Reveninte al la ŝtuparo, li dispuŝis la fremdlandanojn, grimpis sur la rapidaj piedoj supren kaj subite uhuis sur la supra ferdeko, kiel knabo. Ankoraŭ post malgranda tempo lia ruĝiĝinta vizaĝo glitis en kanontruo maldekstre, poste dekstre. Ekŝrikis fero — la caro provis riglilojn sur pordoj, ĉu ili bone fermas. Poste li ekkriis kolere — vokis supren Lefort-on, Teodoron Jurjeviĉ-on Romodanovskij-on, Ŝein-on, aliajn sekvantaranojn. </text:p>
      <text:p text:style-name="P20">— Bonas la ŝipo ja! — diris Rjabov al maljuna ĉarpentisto, trankvile manĝetanta sur traboj. — Kiu konstruis? </text:p>
      <text:p text:style-name="P20">— Nikols kaj Jan. </text:p>
      <text:p text:style-name="P20">— De kie ili aperis? </text:p>
      <text:p text:style-name="P20">— Sciate, de kie fremdlandano aperas. El trans la maro. </text:p>
      <text:p text:style-name="P20">— Ĉu en la nuna somero? </text:p>
      <text:p text:style-name="P20">— En la nuna somero ili en Moskvo estis. </text:p>
      <text:p text:style-name="P20">— Kiam do ili sukcesis konstrui? </text:p>
      <text:p text:style-name="P20"><text:soft-page-break/>— Jen, fraĉjo, tio estas enigmo. Tia homo estas fremdlandano: kvankam li forestas, li ĉeestas, kvankam ne li faris, tamen rezultas, ke li. Unuvorte — sentaŭgulo. </text:p>
      <text:p text:style-name="P20">Rjabov alsidiĝis al la maljunulo sur la trabojn. Tiu demandis, kapmontrinte la ŝipon, kiu staris sur la platformo, preskaŭ preta por surakvigo: </text:p>
      <text:p text:style-name="P20">— Ĉu la caro estas tie? </text:p>
      <text:p text:style-name="P20">— La caro. </text:p>
      <text:p text:style-name="P20">— Ja mi aŭdas — iu bruas. Nu, se iu bruas, tiam tio estas la caro. Lia servo estas tia. </text:p>
      <text:p text:style-name="P20">Ili sidis iom, silentis. De sur boatoj, ŝalupoj oni trenadis sur la konstruatan ŝipon kanonojn, pulvon en saketoj, tornitajn de la caro mem en Moskvo blokojn, teksitajn en la Tola korto same en Moskvo velajn tolaĵojn, kablojn, ŝpinitajn en la Ŝnura korto en la blankŝtona ĉefurbo. </text:p>
      <text:p text:style-name="P20">— Jen, kiom da varo! — diris la ĉarpentisto. — Tiu ĉi ja pli grandas ol jaĥto! Vera ŝipo! </text:p>
      <text:p text:style-name="P20">Li trinkis akvon el ĉerpilo, kaŝis la tranĉileton, per kiu li estis tranĉanta sian flanon, rakontis: </text:p>
      <text:p text:style-name="P20">— Atendadis ni Nikols-on kaj Jan-on en la pasinta jaro — mankas la majstroj. Kaj ligno kuŝas — same atendas mastron, majstron. Bonegaj traboj, ĉiuj kiel perloj. Sur rivero Lajo hakitaj, vintre — estas nek kurbaĵo, nek putraĵo, nek ondaj fibroj. Tia ŝipa ligno, ke pli bone ne ekzistas. Mi rigardis, rigardadis — kuraĝiĝis, kaj iris al la vojevodo mem, al Teodoro Matejeviĉ. Tiele kaj tiele, mi diras, ĉu mi vojaĝu al Lodjmo kaj <text:soft-page-break/>konduku ĉi tien glorindan majstron Ivanon Kononoviĉ-on. Nia vojevodo tuta ektremis pro ĝojo. «Kolombo mia, diras, savu el malfeliĉo, diras, forestas Nikols kaj Jan, kaj la caro de mi postulas. Alveturigu Kononoviĉ-on, mi vin superŝutos per oro!» Nu, ekipiĝis mi mare, levis la velon kaj ekiris. Trovis Kononoviĉ-on. Ĉu vi vidas sablon tie? </text:p>
      <text:p text:style-name="P20">— Kie? </text:p>
      <text:p text:style-name="P20">— Jen tegmento super ĝi sur fostoj estas metita! </text:p>
      <text:p text:style-name="P20">— Nu, mi vidas. </text:p>
      <text:p text:style-name="P20">— Ĝuste ĉi tie ĝi naskiĝis, nia ŝipo. Glatigis Kononoviĉ ĉi sablon kaj komencis sur ĝi per sia bastoneto planon por la ŝipo fari. La larĝon de la ŝipo li prenis kiel trionon de la longo. Kaj la alton de la holdo — kiel duonon de la larĝo. Sur stango li noĉojn eltranĉis kaj kalkulis ripojn. Dum dek ses tagoj li kalkuladis. Li havas amikon, same majstron — Koĉnev li nomiĝas, jaĥton «Sankta Petro» konstruis, ne ĉi tie, sed pli malproksime, en Vavĉugo, ĉe Baĵenin. Do ili, karulo, ĉiam konsiliĝadis. Jen tiel provadis, jen ĉi tiel. Kaj Teodoro Baĵenin kun ili — helpadis... Kaj apud ilia sablo la vojevodo ordonis starigi gardistojn, soldatojn kun halebardoj, por ke neniu ion difektu. Li mem kun ili same dum ĉiuj tagoj estadis... </text:p>
      <text:p text:style-name="P20">— Ĉu li komprenas ŝipkonstruadon? — demandis Rjabov. </text:p>
      <text:p text:style-name="P20">— Iom, li estas viro kun kapo. Pli multe demandas: tio por vojevodo same estas bona afero — demandi. Nu, ŝablonojn ni faris, komenciĝis laboro: fornojn ni starigis akvajn kun kaldronoj — por tabulojn vaporizi. Vidu, kian ŝipon ni konstruis — tute glatan, pli bonan ol jaĥto, ĉu? Kiam ni per <text:soft-page-break/>tabuloj tegis, tiam ni kvazaŭ haŭton surmetis — tiel molaj ili estis. Faris ni preskaŭ ĉion, — ĝuste tiam aperis Nikols kaj Jan. Nu, sian metion ili scias, nenion eblas diri, sed la ŝipo ja estis preta. Ili tuj Ivanon Kononoviĉ-on preskaŭ per puŝoj forpelis, ni mem, diras, sukcesos, iru for, avo! Riverencis Ivano Kononoviĉ al la ŝipo per granda maniero, prenis sian bastonon, sian hakilon ŝovis sub la zonon, aranĝis sian ŝalupon, kaj — reen al Lodjmo... </text:p>
      <text:p text:style-name="P20">— Kaj Nikols kaj Jan? </text:p>
      <text:p text:style-name="P20">— Ĉi tie ili estas. Al ili estas respekto, al ili estas favoro, al ili estas salajro cara. Tiel ĉiam okazas: se vi diros, ke simpla ŝipkonstruisto el Lodjmo la ŝipon konstruis, — kiel oni al vi rigardos? Sed se vi diros, ke Nikols kaj Jan — tiam estos bone. </text:p>
      <text:p text:style-name="P20">Rjabov suspiris, leviĝis: </text:p>
      <text:p text:style-name="P20">— Kie do estas Ivano Kononoviĉ? Ĉu li eĉ la surakvigon ne vidos? </text:p>
      <text:p text:style-name="P20">— Li diris, ke intencas iri hejmen, sed la veron mi ne scias. Eble, li rigardos la surakvigon elmalproksime. Ja li estas homo... </text:p>
      <text:p text:style-name="P20">— Ĉu monon do al li la vojevodo donis? </text:p>
      <text:p text:style-name="P20">— Monon donis, — sendezire respondis la maljunulo, — sed kio por li estas mono. Ofende estas al la majstro. </text:p>
      <text:p text:style-name="P20">Rjabov ekiris al la ŝipo, leviĝis sur la ferdekon. </text:p>
      <text:p text:style-name="P20">Petro Aleksejeviĉ estis skoldanta Apraksin-on, ke la ŝipo ankoraŭ ne pretas, la vojevodo pretekstadis: oni ne liveris najlojn, kaj blokojn prokrastis, kaj veltolon unue sendis ne tian, <text:soft-page-break/>kia necesas. Majstroj Nikols kaj Jan same senkulpiĝadis — tre malbone laboras rusaj ĉarpentistoj, maldiligentaj, pli multe parolas, ol faras. Apraksin subite koleriĝis, kriis al la fremdlandanoj: </text:p>
      <text:p text:style-name="P20">— Vi prefere silentu, glorindaj sinjoroj! Kiom da tempo ni vin atendadis? </text:p>
      <text:p text:style-name="P20">Nikols kaj Jan tuj ofendiĝis. Petro Aleksejeviĉ pacige demandis: </text:p>
      <text:p text:style-name="P20">— Kiam do ni lanĉos? </text:p>
      <text:p text:style-name="P20">— Post tri tagoj, ne pli frue! — respondis Teodoro Matejeviĉ. — Tre multo estas nefinfarita, granda ŝipestro. Kaj hodiaŭ sur la jaĥto eblas iradi. La tago estas serena, mara vento blovas... </text:p>
      <text:p text:style-name="P20">Poste, trairante sur mezferdeko, Rjabov aŭdis, kiel Apraksin en kolero rakontas al Ievlev: </text:p>
      <text:p text:style-name="P20">— Hieraŭ mi diras, ke Nikols kaj Jan preskaŭ nenion por la ŝipa konstruado fari sukcesis, — la granda ŝipestro ridas. Ne kredas... </text:p>
      <text:p text:style-name="P20">Sur la konstruata ŝipo ili laboris ĝis la noktomezo kaj nur en profunda nokto, ne sentante la piedojn pro laco, direktis sin al la Mosea insulo. La caro sidis en la ŝalupo nemalproksime de Rjabov, rigardadis jen al Solombalo, kie staris sur la glitejo la ŝipo, jen al la Mosea insulo, kie estis kviete balanciĝanta ĉe la varfo la jaĥto «Sankta Petro». </text:p>
      <text:p text:style-name="P20"><text:soft-page-break/>— Du ankoraŭ estas malmulte! — diris Gordon. — Sed du jam estas bone... Du ankoraŭ ne estas floto, sed du estas preskaŭ eskadro. </text:p>
      <text:p text:style-name="P7"/>
      <text:h text:style-name="P5" text:outline-level="3"><text:bookmark-start text:name="__RefHeading___Toc12482_788856325"/>4. Diversaj estas ventoj...<text:bookmark-end text:name="__RefHeading___Toc12482_788856325"/></text:h>
      <text:p text:style-name="P20">Ekde la mateno oni ne vidis la caron-ŝipestron, bojaroj — tiuj, kiuj estis pli riĉaj kaj pli altrangaj — foriris en la palacon, la ceteraj sekvantaranoj estis lunĉantaj sub suna varmo: tranĉadis fumaĵitan anseron, trinkadis el boteleto rondire. Unu, maldika, fleksinte la genuojn, apogis al ili la barbon, sendezire maĉadis pirogojn, triste rigardadis al la Dvina vasto. Alia, sidante apud li, nelaŭte diradis: </text:p>
      <text:p text:style-name="P20">— Jen lando! Tiele ĝin kaj tiele. Trafis ni en sovaĝejon. Eĉ birdo kiel porko ŝrikas. Ho Dio! </text:p>
      <text:p text:style-name="P20">La maldikulo kapjesadis, manĝadis sekan pirogon, insultadis per enuaj voĉoj. </text:p>
      <text:p text:style-name="P20">Pli malproksime sidis ludsoldatoj, — Rjabov jam sciis, kiel ili aspektas: en kurtaj kaftanetoj, magraj, kun krudaj fortikaj vizaĝoj. Ili abrupte renversadis glasojn, flaradis pankruston, prijuĝadis lokajn Blankmarajn virinojn, ridegadis kiel henas virĉevaloj. Apud ili staris Apraksin — nealta, kombita alie, ol hieraŭ, — batadis per kano la krurumon de la brilanta altboto, rigardadis malproksimen, ensuĉadis per la maldikaj naztruoj la odoron de Dvino, la apenaŭ senteblan, sal-amaran spiron de la fora maro. </text:p>
      <text:p text:style-name="P20"><text:soft-page-break/>Ekvidinte Rjabov-on, li ion diris al la ludsoldatoj. Unu el ili, nigriĝinta sub suno, kvazaŭ trobakita, — poste la rudristo eksciis, ke lia nomo estas Jakimĉjo Voronin, — laŭte, raŭke kriis: </text:p>
      <text:p text:style-name="P20">— Rudristo, ĉu vi vodkon drinkas? </text:p>
      <text:p text:style-name="P20">— Rudristo, ĉu vi vodkon drinkas? — mokimitis maldika akuta voĉo. </text:p>
      <text:p text:style-name="P20">Rjabov iom retiriĝis, ekrigardis sub la piedojn — ĉi tie estis turniĝanta malgranda maljunuleto en tintiloj, sonoradis, saltadis, lian nudan sulkan vizaĝon kurbigis grimaco, el la buŝo elstaris, kiel stumpo, unu kurba dento. </text:p>
      <text:p text:style-name="P20">Retenante tremon de abomeno, la rudristo transpaŝis la nanon kaj tiam ekvidis alian bufonon: tiu sidis en rondo de ludsoldatoj, rigardis per rondaj malgajaj okuletoj, viŝadis la buŝon per sia ĉapo kun tintiloj. </text:p>
      <text:p text:style-name="P20">— Venu, drinku vodkon! — diris Jakimĉjo Voronin. — Via vojevodo Apraksin jen rakontas, ke vi ĉi tie estas la unua maristo. Sidiĝu, estu gasto! </text:p>
      <text:p text:style-name="P20">Li moviĝis sur la trabo, donante lokon apud si. La aliaj same ŝoviĝis, kaj Rjabov tuj rimarkis, ke ili ŝoviĝis kun estimo, ne sen scivolemo rigardante lin. Nur Apraksin estis staranta kiel antaŭe, ne ŝanĝante la pozon, rigardadis al Dvino. </text:p>
      <text:p text:style-name="P20">— Saluton, — eldiris Rjabov kaj akceptis el la manoj de Jakimĉjo pezan, ĝis la randoj plenigitan glason. — Kaj koncerne de tio, kia mi estas maristo, do kontraŭ kelkaj aliaj mi eĉ eliri ne rajtas. Mi antaŭ ili estas kiel ĥaradrio. </text:p>
      <text:p text:style-name="P20"><text:soft-page-break/>— Kio estas ĥaradrio? — demandis Voronin, pikante per tranĉilo pecon da ŝinko kaj etendante ĝin al Rjabov. </text:p>
      <text:p text:style-name="P20">Rjabov akceptis la viandon, diris emfaze: </text:p>
      <text:p text:style-name="P20">— Ĥaradrio, sinjoro — tiel en nia, marista lingvaĵo, nomiĝas mevo, — malgranda, timema. Ĝi mem nenion kaptas, timas preni akiraĵon, sed emas preni tion, kio estas forĵetita, nenecesa: tripon, ekzemple, kiam fiŝisto sentripigas fiŝon, aŭ ankoraŭ ion. Do ni inter ni knabetojn, kiuj kun ni en la maron iradas, tiel nomas — ĥaradrioj. Ilia parto estas preskaŭ nenia, — kion la fiŝistoj ne prenas, tio por ili taŭgas. Lernantoj, unuvorte. Inter ni do ni diras en nia maniero: jen ĥaradrio. </text:p>
      <text:p text:style-name="P20">Li trarigardis al lumo la flavvitran glason, flaris kaj, sub krucaj rigardoj de la ludsoldatoj, tra la dentoj enverŝis en gorĝon la malvarman juniperan vodkon. Poste elspiris la aeron kaj delikate demordis peceton da ŝinko. </text:p>
      <text:p text:style-name="P20">— Ĉu bonas la ŝipo do? — demandis alia ludsoldato kun gaja efelidhava vizaĝo kaj kun fortikaj sukoplenaj lipoj. — Por via maro taŭgas la ŝipo? «Sankta Petro»? </text:p>
      <text:p text:style-name="P20">— Ŝipo via nemalbonas, — respondis Rjabov, — iom seleca, se de ĉi tie rigardi, — jen la pobo azendorse elstaras. Sed cetere nemalbonas. Ja Baĵenin Jozefo estas viro kun kapo, se li ion entreprenas — do, estos rezulto. Nun li pri ŝipoj interesiĝis, sed antaŭe ja li pri tiu afero neniom okupiĝis. Muelisto li estas, grenon mueladis. Kaj tabulojn faradis por vendo. Riĉega ulo. </text:p>
      <text:p text:style-name="P20">— Kaj kiaj ĉe vi ĉi tie estas ventoj? — demandis Voronin. </text:p>
      <text:p text:style-name="P20"><text:soft-page-break/>— Ventoj ĉi tie estas, ni ne plendas, — respondis Rjabov, strabante al la nano, kiu laŭte ekŝmacis, prisuĉante grasan oston. — Diversaj estas, sinjoro, ventoj. Nia maro Blanka, ĝi je ventoj riĉas... </text:p>
      <text:p text:style-name="P20">Kaj li komencis paroli pri ventoj, montrante per la mano kun la malplena glaso, kiel ili blovas, de kie venas kaj kiajn necesas levi velojn kun lokaj ventoj. Aliris Ievlev en kaftano, malbutonita sur la brusto. Apraksin iomete kliniĝis — same aŭskultis. </text:p>
      <text:p text:style-name="P20">— Kiam aŭgusto venas, — estis diranta Rjabov, — ni do tiel, en nia marista maniero, inter ni pensas: atendu fiŝisto venton folifalon, — ĝi blovos longe, polvos, hurlos en la maro la folifalo. Vento, kiu de ĉi tie blovas, plie aŭtune — ne tute el la nordo, sed el ĉi tie, — Rjabov per la glaso montris, el kie ĝi blovas, — ĉiam ĝi ĉe ni, sur nia lando Blankmara, estas kun pluvo. Ni nomas ĝin ploremulo, ĉar ĝi ĉiam ploras, larmas. Kaj tiel rezultas — ploremulo... </text:p>
      <text:p text:style-name="P20">— Nu, sinjoroj maristoj? — demandis Apraksin. — Kiu tuj respondos, de kie en nia lingvaĵo, navigista, blovas la ploremulo? Ne diru, Ievlev, atendu, kara! Ĉu vi scias, Prjaniŝnikov? </text:p>
      <text:p text:style-name="P20">Alta ludsoldato en kamizolo sen kaftano, kun malĝoja mieno, levis la ŝultrojn. Voronin estis sulkiganta la frunton kaj palpebrumanta. La aliaj forturniĝis. </text:p>
      <text:p text:style-name="P20">— Sud-eosto, — diris Apraksin, — ĉu ĝuste, Silvestro? La sud-eostan venton la pomoroj nomas ploremulo. </text:p>
      <text:p text:style-name="P20">— Ŝajne tiel ankaŭ holandanoj diris, — konsentis Rjabov. </text:p>
      <text:p text:style-name="P20"><text:soft-page-break/>— Kaj kiajn ankoraŭ ventojn vi havas, blankmaranoj? — demandis Apraksin, kaj ree en esprimo de lia vizaĝo estis neniom da moko, sed nur viva scivolemo lumis en la okuloj. </text:p>
      <text:p text:style-name="P20">Rjabov ekrakontis plu pri ventoj. La ludsoldatoj en kaftanoj, en pluvmanteloj, iuj nudpiedaj, por ke ripozu la piedoj, iuj eĉ sen kamizolo, por ke priblovu venteto, — aŭskultis atente. </text:p>
      <text:p text:style-name="P20">— Kaj ĉu la kompason vi scias? — el malproksime demandis Ievlev. </text:p>
      <text:p text:style-name="P20">Rjabov respondis: </text:p>
      <text:p text:style-name="P20">— Fiŝistoj inter si tiel diras: en maro nadlo pli utilas ol najlo... </text:p>
      <text:p text:style-name="P20">Ievlev aliris pli proksime, diris: </text:p>
      <text:p text:style-name="P20">— En iuj fremdlandaj libroj plej famaj viroj skribis, kvazaŭ en viaj nordaj landoj oni ververe vidis kinocefalojn — monstrojn kun hundaj kapoj, kaj ankaŭ arimasojn — ankoraŭ pli terurajn monstrojn kun unu okulo meze de la frunto... </text:p>
      <text:p text:style-name="P20">La rudristo kviete ridetis. </text:p>
      <text:p text:style-name="P20">— Ĉu vi aŭdis ion pri tio? — demandis Ievlev. </text:p>
      <text:p text:style-name="P20">— Mensogaĵoj tio estas! — respondis Rjabov. — Kaj al Matko mi iradis, kaj sur Grumanto estis, kaj en Kolgujevo mi ĉasis — vidis nek kun hundaj kapoj, nek kun unu okulo. Urson, eble, tiu fremdulo via, sinjoro, ektimis, kaj pro la timo mensogis... </text:p>
      <text:p text:style-name="P20">Al Apraksin aliris sekvantarano, ion flustris en la orelon, Teodoro Matejeviĉ retrorigardis: </text:p>
      <text:p text:style-name="P20"><text:soft-page-break/>— La ŝipestro venas. Sed vi ne ĝeniĝu, parolu plu, li ne ŝatas, ke antaŭ li oni tro timidu... </text:p>
      <text:p text:style-name="P20">— Ja ni pri timido ne estas instruitaj! — respondis Rjabov. </text:p>
      <text:p text:style-name="P20">Neniu el la ludsoldatoj ŝanĝis sian pozon, ili restis kiel ili sidis antaŭe. Petro Aleksejeviĉ aliris, metis la manojn sur la ŝultrojn de Apraksin kaj Ievlev, enŝoviĝis inter ili, ekaŭskultis la konversacion. Rjabov sidis flanke al la caro, rakontadis, kiel sidiĝas nebulo en la maron, kiel leviĝas nuboj de la horizonto, kiel pura sereno aperas kaj kiel oni povas juĝi, ĉu baldaŭ falos vento. </text:p>
      <text:p text:style-name="P20">— Kio, kio? — redemandis la ŝipestro. </text:p>
      <text:p text:style-name="P20">— Li pri maraj antaŭsignoj diras, — klarigis Apraksin, — aŭskultu, Siro. </text:p>
      <text:p text:style-name="P20">— Do, flankeniĝu, Teodoro, — diris la ŝipestro al Prjaniŝnikov kaj eksidis apud li. — Ja pli flankeniĝu, ĉu vi algluiĝis? </text:p>
      <text:p text:style-name="P20">— Ni ankoraŭ en nia maniero tiel pensas, — estis diranta Rjabov, — de la avoj tio venas: se blankbaleno, marhundo aŭ orko elakviĝas, kaj la muzelon turnas, kaj spiras, — atendu venton de tie, kien ili turniĝas. Forta estos vento, eĉ eble toroko batos. </text:p>
      <text:p text:style-name="P20">— Kia toroko? — demandis Petro. </text:p>
      <text:p text:style-name="P20">— Sciate, toroko, — respondis Rjabov kaj rekte ekrigardis al la sunbruna, tute juna larĝa vizaĝo de la caro, — vento mallonga, Siro, kiu ĉian ŝnuron ŝiras, rompas ĉion, se ĝin ne atendi anticipe. </text:p>
      <text:p text:style-name="P20"><text:soft-page-break/>— Ĉu skualo? — demandis Petro. </text:p>
      <text:p text:style-name="P20">— Kiu scias, — eldiris Rjabov, — ni nomas ĝin toroko. </text:p>
      <text:p text:style-name="P20">Kaj, urĝata per demandoj jen de Apraksin, jen de Ievlev, jen de Voronin, jen de la caro mem, li ekrakontis, kion li sciis pri la Blanka maro, — pri ventoj kaj fluoj, pri flusoj kaj malflusoj, pri vojo al Solovkio, al Grumanto, al Ponojo, pri tio, kiel li iradis kun la forpasinta patro al fremdaj landoj, kiel iradis supren al Rusujo. </text:p>
      <text:p text:style-name="P20">Ĉirkaŭe staris granda homamaso: kaj afabla Lefort, kaj ruĝvizaĝa princo Romodanovskij, kaj Ŝein, kaj Golicin, kaj aliaj. Ili aŭskultadis, kapjesadis, oĥadis, sed Rjabov sentis — ilin ĉio ĉi ne interesas, sed interesas nur kelkajn homojn: jen Apraksin-on, Ievlev-on, Voronin-on, la Siron mem. Petro tuta vigliĝis, liaj okuloj brilis, li sidis malkviete kaj ĉiam levadis la kapon, demandadis kaj redemandadis, laŭte ridadis kaj tiam ĉiuj ridis ĉirkaŭe... Kaj tuj kiam li ĉesadis, ĉiuj ĉesadis, kaj ĉies vizaĝoj iĝadis enuaj, dum Petro plu atente kaj streĉite aŭskultadis. </text:p>
      <text:p text:style-name="P20">Poste li prenis botelon, verŝis en glason, etendis al Rjabov, diris: </text:p>
      <text:p text:style-name="P20">— Drinku! </text:p>
      <text:p text:style-name="P20">Kaj, larĝe paŝante, foriris sur la jaĥton. Rjabov eltrinkis la donacitan vodkon, viŝis la buŝon, leviĝis. Sur la jaĥto oni ekbatis tamburon, komence unu, poste duan. </text:p>
      <text:p text:style-name="P20">— Ĉu alarmo? — fiksaŭskultis Apraksin. </text:p>
      <text:p text:style-name="P20"><text:soft-page-break/>Ekhurlis klarionoj, la du tamburoj tondris per ruladoj, Apraksin kriis laŭte, gaje: </text:p>
      <text:p text:style-name="P20">— Alarmo! </text:p>
      <text:p text:style-name="P20">Kaj ekkuris, subtenante la spadon. Post li, devancante lin, ekkuris Ievlev, ekŝrikis la nanoj, la unudentulo kaptis la restintan ŝinkon, ekkuris same, ŝovante ĝin en la sinon. De ĉie kuris sekvantaranoj kun timigitaj vizaĝoj: ili timis ne la alarmon — por ili terura estis kolero de Petro Aleksejeviĉ, se tiu rimarkos eĉ etan malfruon. Kuris Romodanovskij, Ŝein, peze krablante sur la mallongaj kruroj; kiel kuglo pafiĝis kuracisto Van der Gulst; svingante la irbastonon, finmanĝante dum kurado, peze paŝis sur la tabuloj popo Bazilo, la cara pastro: se oni tamburas alarmon, ankaŭ al li ne estas indulgo; dumaa sekretario Zotov, puŝante, trakuris antaŭ Vinius; dumaano Ĉemodanov stumblis je nano Hermoĉjo, falis sur la tabulojn, vundinte la kapon. </text:p>
      <text:p text:style-name="P20">Kaj la tamburoj plu tondris, la klarionoj plu ludis, kaj en la hela palblua Dvina ĉielo kun krioj flugadis mevoj, kvazaŭ timigitaj de la nekutima bruo kaj de la nevidita tumulto. </text:p>
      <text:p text:style-name="P20">— Ĉu tie estas incendio? — demandis Demĉjo, aperante renkonten al Rjabov. </text:p>
      <text:p text:style-name="P20">— Ĉu eblas ilin kompreni? — respondis la rudristo. — Ĉe ili petolo ne pli bonas ol incendio. Prenu jen, manĝu fumaĵon, mi jam tute satiĝis... Kaj plu sidu ĉi tie, en malvarmeto, mi iros rigardi... </text:p>
      <text:p text:style-name="P20">Li suriris sur la jaĥton de la pobo, levis sin sur la manoj kaj elrigardis el post kargo. Ĉiuj sekvantaranoj amasiĝis en gregon; <text:soft-page-break/>antaŭ ili plu estis batantaj la altajn tamburojn du tamburistoj. Trumpetisto Tomaso Ĉigirin, blovpufiginte la vangojn, levinte al la ĉielo latunan klarionon, estis trumpetanta per ĉiuj fortoj. Kaj caro Petro Aleksejeviĉ, kuntirinte la brovojn, paŝadis sur siaj longaj kruroj, ne rigardadis al la homoj. Poste, forsvinginte Ĉigirin-on, li komencis kolere riproĉi iun malaltan maljunulon. La maljunulo estis fervore ĵuranta per Dio, kaj estis nekompreneble, kion li ĵuras. Petro, ne aŭskultante lin, stamfis, turniĝis al Jozefo Baĵenin kaj laŭte, por la tuta ŝipo, kriis: </text:p>
      <text:p text:style-name="P20">— Kaj vin kie serĉi? Se ni alarmon batas, tiam ankaŭ vi kuru, alie mi tuj vin pelos for... </text:p>
      <text:h text:style-name="P5" text:outline-level="3"><text:bookmark-start text:name="__RefHeading___Toc12484_788856325"/>5. Unua saluto<text:bookmark-end text:name="__RefHeading___Toc12484_788856325"/></text:h>
      <text:p text:style-name="P20">Oni komencis alligi haŭseron de la barko. Ŝvitaj viroj senorde kriadis malsupre, insultadis. Petro staris sur la ŝipnazo mem, transfleksiĝinte malsupren, ordonadis, kion necesas fari. Sed la lokaj pomoroj ne estis komprenantaj, kion diradis la caro jen en la nederlanda, jen en la rusa. Rjabov eliris el sia kaŝejo, preteriris la bojarojn kaj princojn, kiuj plu senmove staris sur la ferdeko sub ardaj sunradioj, leviĝis laŭ ŝtupoj kaj, facile deŝovinte la caron flanken, laŭte, kvazaŭ per paroltubo, kriis al la viroj sur la barko: </text:p>
      <text:p text:style-name="P20">— He, laboruloj! Min aŭskultu: mi en nia, Blankmara maniero diros, eble vi komprenos. Per la ŝipvosto iru ĉiuj! </text:p>
      <text:p text:style-name="P20">La viroj komprenis, ekkondukis la barkon ronde, Rjabov estis iranta laŭlonge de la ŝipflanko. </text:p>
      <text:p text:style-name="P20"><text:soft-page-break/>— Ĵetu nun! — kriis li, kiam la barko batiĝis per la pobo. — Kaj la remistojn pli firme sidigu, por svingi ne estas loko, necesas remi. </text:p>
      <text:p text:style-name="P20">Ievlev kun Voronin kaj Teĉjo Prjaniŝnikov penis malstreĉi la haŭserojn, per kiuj la jaĥto teniĝis ĉe la bordo, sed ili same nenion sukcesis: la ĉi-tieaj pomoroj ĉion faradis alie, ol la holandaj instruistoj sur la Pleŝĉejeva lago. </text:p>
      <text:p text:style-name="P20">Petro ĵetiĝadis jen tien, jen ĉi tien. Prjaniŝnikov premvundis sian manon, ŝrikis, Voronin senhelpe insulte respondadis al la caro: </text:p>
      <text:p text:style-name="P20">— Treni haŭseron! Ĉu eblas, se ĝi premfiksiĝis! </text:p>
      <text:p text:style-name="P20">Denove aperis Baĵenin, post li iris kelkaj hirtaj viroj, nekombitaj — evidente, ili estis dormintaj, malgraŭ la cara alarmo. Unu — pli alta ol la ceteraj — aliris al Ievlev, deŝovis lin, diris per dorma voĉo: </text:p>
      <text:p text:style-name="P20">— Iru vi, sinjoro, ien for! </text:p>
      <text:p text:style-name="P20">La ceteraj sen speciala lerteco, sed ankaŭ sen ajna peno eltrenis la eskalon. La viro — nudpieda, kun kapo, ĉirkaŭligita per ĉifono, — desaltis sur la albordiĝejon, streĉiĝis, elbatis per ŝtipo la bastonon, kiu estis tredita en la haŭseron, kriis: </text:p>
      <text:p text:style-name="P20">— Sur la barko! Tiru! </text:p>
      <text:p text:style-name="P20">La jaĥto facile balanciĝis, inter ĝia flanko kaj la albordiĝejo fariĝis mallarĝa akva strio, poste la strio iĝis pli larĝa, poste ankoraŭ pli larĝa. La nanoj ekfalruliĝis: </text:p>
      <text:p text:style-name="P20">— Ni ekiris, ektreniĝis, ŝipistoj, ni dro-o-onos! </text:p>
      <text:p text:style-name="P20"><text:soft-page-break/>Bojaroj, kiuj estis pli kalvaj, pli barbaj, komencis krucosigni sin. Rjabov subridis: jen sendis Dio maristojn, — estos malfeliĉo kun ili. Kaj kial la caro ilin kun si trenas, por kio li ilin bezonas? </text:p>
      <text:p text:style-name="P20">Poste li subite koleriĝis: vidis li en la vivo ĉiajn stultulojn, sed tiajn ne vidis. Kien ili iras — ili ne scias, kial ili urĝe, laŭ tamburo, sen kristana moro ekiris, neniu scias, kiu estas estro por tiu ĉi ŝipo — ĉu eblas kompreni? Kaj Metrion li stulte sur la bordo lasis... </text:p>
      <text:p text:style-name="P20">Kaj kiuj estas la matrosoj? Vera maristo Koĉnev — tiu estas mortanta. Baĵenin plenan jaĥton da siaj servutuloj venigis, kiaj ja en Vavĉugo estas pomoroj — nura rido. Sendis Dio la caron iri en la maron. Kaj tiuj ĉi, kiel virkaproj, staras, la barbojn svingas, la tutan supron inundis — eblas nek trairi, nek turniĝi. Kiele do estos levadi velojn kaj ĉiajn ŝnurojn regi, se en la maron la ŝipo eliros ? Kaj se la maro komencos bati? Ĉu la bojaroj tiele plu staros kiel fostoj sur la ferdeko? La maro ilin ĉiujn forlavos, neniu revenos hejmen viva. </text:p>
      <text:p text:style-name="P20">Aliris Petro — ŝvita, al la humida frunto algluiĝis malhela hartufo, demandis: </text:p>
      <text:p text:style-name="P20">— Kiele ĝi iras? </text:p>
      <text:p text:style-name="P20">— Ja kiel ĝi povas iri, — kolere eldiris Rjabov. — Nura amuzo, Siro. Nura ridindaĵo. Kaj sur ĝi la ĉefo estas vi, ĉu? </text:p>
      <text:p text:style-name="P20">Petro Aleksejeviĉ deŝovis la malsekan hartufon de la frunto, suspekteme ekrigardis: </text:p>
      <text:p text:style-name="P20">— Nu, mi. </text:p>
      <text:p text:style-name="P20"><text:soft-page-break/>— Se vi, tiam ordonu forigi la bojarojn kaj princojn de la supro. Tie sube estas ĉambro kun benkoj, — kiel decas. Ili tie sidu kaj la barbojn skuu anstataŭ ĉi tie vagi. Kaj antaŭ ĉio diru, kien la ŝipon konduki. Jen vin ĉiuj timas demandi, neniu homo scias — kien ni nin direktas. Ĉu al Solovkio? </text:p>
      <text:p text:style-name="P20">Petro abrupte turniĝis, foriris, laŭte kriis al la sekvantaranoj. Tiuj, timigite strabante, unu post la alia ekiris malsupren. Supre restis Lefort kun Romodanoskij, Vinius, ambaŭ bufonoj, kiuj skrape truis bastosakon kun fumaĵita fiŝo kaj estis ŝovantaj ĝin en la poŝojn kaj en la sinojn, kaj ludsoldatoj kun Ievlev kaj Apraksin. Tuj iĝis pli mallaŭte, pli glate, pli trankvile. La Vavĉugaj ĉarpentistoj kaj lignaĵistoj, nomumitaj nun matrosoj, ekstaris al siaj lokoj, la tamburistoj kun la trumpetisto iradis post la granda ŝipestro — atendis, kiam tiu ordonos tamburi vican alarmon. </text:p>
      <text:p text:style-name="P20">La jaĥto treniĝis malrapide, knarante. </text:p>
      <text:p text:style-name="P20">Ree ekbatis la tamburoj. La caro enkuris laŭ la ŝtupoj supren, kriis, ke oni hisu la velojn. Kiujn — neniu sciis, la tamburoj estis tondrantaj, la trumpetisto Tomaso ruĝiĝis pro streĉo, la caro estis ion krianta en la paroltubon, Apraksin alkuris al li, interparolis, komencis komandi mem. La Vavĉugaj ĉarpentistoj, nelaŭte interkverelante kun la ludsoldatoj, iel-tiel levis la velojn. Facila vento ekplaŭdis en la larĝaj grizaj toloj. </text:p>
      <text:p text:style-name="P20">Rjabov ekkondukis la ŝipon laŭ Dvino malsupren. </text:p>
      <text:p text:style-name="P20">Petro Aleksejeviĉ staris proksime, je du paŝoj. Liaj okuloj brilis per ĝoja ekscitiĝo, li frapadis Lefort-on al la dorso, kriadis: </text:p>
      <text:p text:style-name="P20"><text:soft-page-break/>— Jen ĝi! Kio? Vidu, vidu, jen! </text:p>
      <text:p text:style-name="P20">Li senĉese komandadis kaj ne donadis grandan atenton al tio, ke lin neniu obeas, ofte kaptadis sian mallongan lornon, rigardadis al la kompaso en ujo kaj al ĉiuj montradis, ke ili rigardu — kien ni iras, kian ni tenas kurson, kaj ĉu rapide, kaj kia estas vento. </text:p>
      <text:p text:style-name="P20">Lefort estis ridanta, sed lia rigardo estis malplena, senbrila. </text:p>
      <text:p text:style-name="P20">Jozefo Andrejeviĉ same staris ĉi tie, gratadis la barbon, enmiksiĝadis en la carajn parolojn, almontradis per la fingro: </text:p>
      <text:p text:style-name="P20">— Jen ĝi, Siro, Kurjo, vidu, fluas. Dometo ĉi tie estas, inoj kiel pura sateno, kaj karesaj, kaj tiklemaj, pff! </text:p>
      <text:p text:style-name="P20">Kaj li dense ridis. </text:p>
      <text:p text:style-name="P20">Kaj la caro ne aŭskultis, jam komandadis sian ŝatatan kanonan manovron, mem trenadis kanonon sur ŝnuregoj, ordonadis, kiel kaj kien pafi, kiom ŝtopi da pulvo, kiel labori per puŝilo. Nun ĉiuj ludsoldatoj havis en la manoj levstangegojn — por ruli kanonojn, ŝovilojn — por enŝovi kuglegojn, ŝtopileltirilojn. Meĉoj jam estis bruletantaj en brilantaj sub la suno meĉobastonoj, kiam la caro, jam multan fojon, enkuris supren. Svingante la paroltubon kaj superstreĉante la voĉon, li kriis al la kanona servistaro kaj al ĉiuj turnitaj al li sunbrunaj junaj gajaj vizaĝoj: </text:p>
      <text:p text:style-name="P20">— Aŭskultu mian komandon! Sinjoro kanonestro, pretiĝu al pafado! Bombardistoj kaj kanonistoj — al siaj lokoj! Babordo, meĉojn fajrigi! Babordo! Enŝovu ŝargon! Babordo! </text:p>
      <text:p text:style-name="P20"><text:soft-page-break/>La ludsoldatoj ĵetiĝadis, trenante pulvon, disŝutante ĝin, svingante apud la pulvo bruletantajn meĉojn. Ĉio tuj povus ekbruli, la jaĥto eksplodus, sed Dio favoris al Petro Aleksejeviĉ, ne punis pro konfuzeco, pro nescipovo, pro juneco. Kaj ne punis eĉ tiam, kiam el trans la verda Dvina terkapeto subite aperis barko, kaj la caro tiun barkon ne rimarkis kaj ordonis al la ludsoldatoj: «Salve pafu!» La ludsoldatoj ŝovis meĉojn al fuzeoj, du kanonoj el la ses tondre pafis, la kuglegoj kun fajfo faris arkan movon kaj falegis nemalproksime de la barko, levinte fostetojn de ŝaŭma akvo. Rjabov tiris la kubuton de la caro, sed tiu jam mem vidis kaj la barkon kaj la levitan sur ĝi standardon de la ĉefepiskopo de Vago kaj Ĥolmogoro, kaj tion, kiel sur la barko oni ekkuris kaj eksvingis flagon... </text:p>
      <text:p text:style-name="P20">Sed la kanonistoj ĉe siaj kanonoj ne vidis la barkon, ili estis okupitaj, — la pulvo en fuzeoj ne ekbruladis. Kun kolera eksciteco ili plu ŝovadis brulantajn meĉojn, kaj finfine post multaj penoj pafis ankoraŭ unu — la tria — kanono, kaj la kvara nur snufis, el la trunko batis mallarĝa fajrolango. La nanoj kuŝiĝis sur la ferdekon, kovris per la manoj la kapojn, ekhurlis. Petro stamfis, kraĉis. </text:p>
      <text:p text:style-name="P20">Kun terura tondro, jam tute sennecese, ĉu eksplodis, ĉu pafis la kvina kanono. La ludsoldatoj falis apud ĝi. Trans sakoj, trans bareloj ĵetiĝis tien Apraksin, rigardi — ĉu vunditaj aŭ plene mortigitaj estas la homoj. </text:p>
      <text:p text:style-name="P20">Apud la sesa, sentime fosante en la fuzeo per najlo, staris Ievlev, rigardis — ĉu tie brulas aŭ tute ne ekbrulis, kaj kion fari kun ĝi, — eble, verŝi akvon? </text:p>
      <text:p text:style-name="P20"><text:soft-page-break/>— Teodoro Matejeviĉ, — kriis Petro, — ĉu iu estis mortigita? La kuraciston voku, li esploros! </text:p>
      <text:p text:style-name="P20">Sed neniu estis mortigita nek vundita, nur unu havis brulvundon de la kolo kaj la vango. Van der Gulst, kun timemo rigardante al la fumanta kanono, ĉe kiu estis komandanta Ievlev, verŝis sur ĉifonon brunan fetoran eliksiron kaj komencis kuraci la kanoniston. Romodanovskij pro la pafado verdiĝis, viŝadis ŝviton per la dika mano, suspiradis. Buturlin estis ete movanta la piedojn, vestitajn en ruĝan marokenon, paŝadis sur la ferdeko, kun subrido ĵetante rigardojn al la caro. </text:p>
      <text:p text:style-name="P20">Venis barba, dika dumaa sekretario Vinius, kun riproĉo diris: </text:p>
      <text:p text:style-name="P20">— Petro Aleksejeviĉ, pro tiu ĉi pafado sube ĉe la bojaroj la kovraĵo falis, ligneroj ŝutiĝis. Ĉu decas? </text:p>
      <text:p text:style-name="P20">— Decas, decas, — kolere respondis la caro, — mi pensas, ili toleros. Iru for de ĉi tie, iru! </text:p>
      <text:p text:style-name="P20">Kaj kriis poste kun gaja minaco: </text:p>
      <text:p text:style-name="P20">— Eĉ plie estos! </text:p>
      <text:p text:style-name="P20">Li ekridegis, ekiris malsupren — renkonti la ĉefepiskopon de Vago kaj Ĥolmogoro Atanazion: la barko jam estis aliranta al la ŝipflanko. </text:p>
      <text:p text:style-name="P20">Benante la ŝipon kaj la homojn, Atanazio donis al la caro ordinarajn donacojn — panon kaj fiŝon, subridante, demandis: </text:p>
      <text:p text:style-name="P20">— Kial vi, cara moŝto, pafadon al mia barko aranĝis? </text:p>
      <text:p text:style-name="P20"><text:soft-page-break/>Kaj ekiris post la caro supren, al la rudrorado — rigardi la kompason, admiri ĉirkaŭajn vidaĵojn per lorno, observi la kanonan amuzon. </text:p>
      <text:p text:style-name="P20">— Kiam do al Solovkio? — demandis li, rigardante kun intereso tra la lorno. </text:p>
      <text:p text:style-name="P20">— Mi dume atendos, — respondis la caro kaj levis la paroltubon — krii al la tribordo, ke tiu prepariĝu al pafado. </text:p>
      <text:p text:style-name="P20">— Kaj mi al Firso jam antaŭlonge skribis, — diris Atanazio, mallarĝigante unu okulon kaj celante la lornon al malproksima muelejo. — Vidu, vidu, — kriis li subite, — kampulo el muelejo eliris. Kvazaŭ sur la manplato ĉio videblas. Kaj kion li faras, senhontulo, — kun ridema riproĉo malrapide ekparolis la ĉefepiskopo, — se li scius, kiu al li rigardas. Aj, krudulo! </text:p>
      <text:p text:style-name="P20">Post la pafado de la tribordo ili dum longa tempo ankriĝadis <text:span text:style-name="T6">vertuiing</text:span><text:bookmark text:name="xnoto-1-06-5-1"/><text:note text:id="ftn53" text:note-class="footnote"><text:note-citation>53</text:note-citation><text:note-body><text:p text:style-name="P2">Duankre <text:span text:style-name="T6">(nederlande)</text:span>, maniero ankri inter du ankroj <text:span text:style-name="T6">(trad.)</text:span>.</text:p></text:note-body></text:note>, faradis velan alarmon, rezulte de kiu Voronin falis en Dvinon kaj satglutis akvon. Ankoraŭ ili pafadis el la prua kanono, kvazaŭ atingante malamikan ŝipon. La prua kanono pafis tute bone, nur unu afero estis malbona, ke ne estis, kiun atingi. </text:p>
      <text:p text:style-name="P20">Tiutempe la vetero estis malboniĝanta, la ĉielo, post la varmega mateno, kovriĝis per nuboj, Dvino malbriliĝis, vualiĝis per hulo. Sed la sufokeco ne ĉesis, spiri plu estis malfacile, la Vavĉugaj kampuloj, nomumitaj matrosoj, moviĝadis pigre, per anasa iro, kiel ĉiuj nordanoj en varmego... </text:p>
      <text:p text:style-name="P20">Rjabov ĵetadis rigardojn al la ĉielo, oscedadis. La jaĥto moviĝis malrapide, vento jen plenigadis la velojn, jen subite <text:soft-page-break/>malaperadis tute, kaj tiam la grizaj toloj enue faladis, la ŝipo balanciĝadis surloke. </text:p>
      <text:p text:style-name="P20">Subite, kiam ili jam fore malsupreniĝis, abrupte ekblovis malvarma mara vento. Petro Aleksejeviĉ ekĝojis, ordonis tamburi ankoraŭ unu alarmon, fari turnon, iri supren. Supren ili ekkuris vigle, la caro mem metis la manojn sur la rudroradon, tiradis la krispan kapon, ŝercadis kun la kampulaspekta ruza Atanazio, komandadis ŝanĝadon de veloj. </text:p>
      <text:p text:style-name="P20">Rjabov ekdeziris trinki: montrinte al la caro, kiel iri laŭ la ŝanelo, li dekuris suben — serĉi kvason. </text:p>
      <text:p text:style-name="P20">Ĉie sub la ferdeko angoris la sekvantaranoj, iuj dormis, iuj nur dormetis. Romodanovskij estis sidanta sur mallarĝa benko senŝua, kolera, movadis la ŝvelintajn piedfingrojn, trinketadis medon, forblovante la ŝaŭmon. Dumaa sekretario Zotov, kuntirante la larĝajn brovojn, estis skribanta sur pergameno. Ĉi tien for de la kanonpafado kaŝiĝis ankaŭ la nanoj — Hermolajo kun Timoteo. La unudentulo estis maĉanta, Timĉjo estis fadenflikanta sian infanan kaftaneton, suspiradis, flustradis ion preĝan. </text:p>
      <text:p text:style-name="P20">Kiam Rjabov supreniris al sia loko, la ĉielo tute kovriĝis per nuboj, vento portis pluverojn, vipadis la dorsojn. Sur la vangoj de la caro pro la subita malvarmo aperis grizaj makuloj, sed li ne butonadis la kaftanon, frotadis la malpurajn manojn, ridadis: </text:p>
      <text:p text:style-name="P20">— Kie do estas Jozefo Andrejeviĉ? Drinkis, eble, mem kaj pri la gastoj forgesis. Li vodkon alportu, hunda filo. Atanazio frostiĝis! </text:p>
      <text:p text:style-name="P20"><text:soft-page-break/>Li fordonis al Rjabov la kondukadon de la jaĥto, drinkis mem vodkon, regalis ĉiujn vice, denove prenis la lornon. Ili ree trairis Kurjon, Solombalon. En vualo de pluvo aperis Keg-insulo, siluetoj de eksterlandaj ŝipoj, la dekstra bordo kun sonorilturoj, kun la Komerca Korto, kun la alta domo de la vojevodo. Vento kun facileco estis pelanta la jaĥton, la mastoj knaradis, malantaŭ la ŝipo tiris sin blanka ŝaŭma spuro. </text:p>
      <text:p text:style-name="P20">— Pli proksime konduku al la fremdlandanoj! — ordonis Petro. </text:p>
      <text:p text:style-name="P20">Rjabov kapjesis: se pli proksime, do pli proksime, tuj vi vidos, kia estas rudristo Ivano filo de Sabateo. Li turnis la rudron, ankoraŭfoje turnis, ankoraŭ. La ŝipo kliniĝis, la mara vento kun hurlo batis al la veloj, la karmina pobo de «Sankta Aŭgusteno» — la antaŭnelonga eskortŝipo — komencis kreski, proksimiĝi, kvazaŭ moviĝis ne la jaĥto, sed estis iranta al ĝi la nederlanda eskortanto. </text:p>
      <text:p text:style-name="P20">Same kiel antaŭe, oni batis sonorilojn, tondris unuopa pistola pafo. Petro subite alkroĉiĝis al la fortika ŝultro de Jozefo Andrejeviĉ, direktis la brulantan rigardon al la standardo kun la rusia blazono, flirtanta sur la ĉefmasto, insultis: </text:p>
      <text:p text:style-name="P20">— Malgrandan standardon oni pendigis, — se mi mem ne observos, oni nenion bone faros... </text:p>
      <text:p text:style-name="P20">Kaj, malpacience tirante Baĵenin-on, li kriis, ke kanonistoj kuru al la prua kanono, se necesos respondi al pafsalutoj de fremdlandaj ŝipistoj. </text:p>
      <text:p text:style-name="P20">Rjabov ankoraŭfoje turnis la rudron. La jaĥto tute kliniĝis. Baĵenin ojis — tute proksime, apude glitis la flanko de «Sankta <text:soft-page-break/>Aŭgusteno», preterflugis perpleksaj vizaĝoj de nederlandanoj, kupraj trunkoj de kanonoj, la signalisto ĉe la sonorilo sur la posteno. </text:p>
      <text:p text:style-name="P20">Petro Aleksejeviĉ kunpremis la makzelojn, sur la vizaĝo de la caro ruliĝis grandaj pluveroj. </text:p>
      <text:p text:style-name="P20">— Malgrandas la standardo, malgrandas, ne vidas ili la rusian blazonon... </text:p>
      <text:p text:style-name="P20">— Sed eble, ne deziras vidi? — demandis Apraksin. </text:p>
      <text:p text:style-name="P20">Petro ne respondis. Rjabov estis kondukanta la jaĥton al alia ŝipo, — tio estis «Matura frukto». Tie oni estis egalmezure, laŭte batantaj timpanon, la fortaj batoj malproksime disaŭdiĝis sur akvo. </text:p>
      <text:p text:style-name="P20">Rjabov koleris: eble, li kulpas, ke oni ne vidas la standardon, eble li malproksime kondukas la jaĥton? Tiam li pli proksime kondukos. Tiam ili vidos! </text:p>
      <text:p text:style-name="P20">— Kvaroble pli granda standardo necesas, por ke ili vidu, — kolere diris Prjaniŝnikov. </text:p>
      <text:p text:style-name="P20">Apraksin subridis, ne turniĝante al la samnomulo, respondis: </text:p>
      <text:p text:style-name="P20">— Floto necesas, forto mara, tiam ili eĉ la plej malgrandan standardon distingos. Ni konstruos ŝipkonstruejojn, komencos ŝipojn surakvigi — ajnan standardon ili vidos... </text:p>
      <text:p text:style-name="P20">Ĝuste en tiu momento mem sur «Sankta Aŭgusteno» malfrue batis kanono. La caro tremeris, liaj okuloj larĝe malfermiĝis. Li brakumis Baĵenin-on, diris kun forto: </text:p>
      <text:p text:style-name="P20"><text:soft-page-break/>— Ili ekvidis! Nu, dankon al vi, Jozefo Andrejeviĉ. Mi por ĉiam ne forgesos. Ili ekvidis, komprenis... </text:p>
      <text:p text:style-name="P20">La kanono batis duan fojon, trian, kvaran. Sur la fremdlandaj ŝipoj oni ektrumpetis, transdonante signalojn, pafado aŭdiĝis de «Matura frukto», kiun ili ankoraŭ ne atingis, poste ektondris salutoj de «Amora ĝojo», de «Ora nubo», «Blanka cigno»... Pezaj, tondrantaj, fortaj ruladoj estis disirantaj malsupre super la akvo, jen kune, jen dise, maldekstre, malantaŭe, antaŭe, dekstre... </text:p>
      <text:p text:style-name="P20">Petro Aleksejeviĉ tute paliĝis, la nazotruoj de lia mallonga nazo pufiĝis, li tiradis Baĵenin-on je la ŝultro, kriadis, superante per la voĉo la kanonan tondradon: </text:p>
      <text:p text:style-name="P20">— La rusan ŝipon ili pafsalutas! La unuan ŝipon! La plej unuan! La standardon, kiun ni levis sur la ĉefmasto, ili salutas!.. </text:p>
      <text:p text:style-name="P20">Kaj, impetinte antaŭen, li kuris al la prua kanono, mem prenis pulvon, ŝutis du mezurojn, kaptis de la kanonisto puŝilon, komencis enpuŝi, alte levante la ŝultrojn, enrigardante en la trunkon. Oni donis al li ŝtopilon, li insultis, postulis alian, per malfirmaj manoj enŝutis la pulvon en la fuzeon, misforminte la vizaĝon, alportis meĉon. </text:p>
      <text:p text:style-name="P20">En la fuzeo io snufis, krakis kaj estingiĝis. </text:p>
      <text:p text:style-name="P20">— Pulvon! — kriis Petro Aleksejeviĉ. — Pulvon, hundaj filoj, sekan pulvon! Ŝargu alian kanonon! Pereigis vi, stultuloj, malhonorigis, la pulvo estas malseka, humidigis la pulvon, kanajloj! </text:p>
      <text:p text:style-name="P20"><text:soft-page-break/>Apraksin, kliniĝinte super la kesto, transfleksiĝinte internen, estis fosanta, serĉante pulvon pli sekan. Ievlev jam estis enŝovanta ŝargon en alian kanonon, Prjaniŝnikov — en la trian. Kaj ĉiuj havis palajn vizaĝojn, ĉiuj komprenis la signifon de la nuna minuto. Necesas respondi la salutadon al la ŝtata blazono! </text:p>
      <text:p text:style-name="P20">Kaj sur Dvino plu staris senfina tondrado, oni pafadis el ĉiuj flankoj, en humideco sentiĝis pulva brulodoro, acida odoro de sulfuro. </text:p>
      <text:p text:style-name="P20">Finfine la pulvo en la fuzeo ekbrulis, tondris pafo, la kanono retiriĝis, faliginte Apraksin-on, sed li ekstaris gaja, feliĉa. La caro subite kisis lin kaj, plu insultante, ĵetiĝis al la alia kanono. Pafis ankaŭ la alia de la tribordo, tiu, pri kiu oni pensis, ke ĝi krevis. Pli pafi ne necesis, al kvar pafoj de la eskorto kaj al ses de la aliaj negocistaj ŝipoj sufiĉis pafi du fojojn por la caraj kanonoj. </text:p>
      <text:p text:style-name="P20">En fajfo de la marvento, en oblikva pluvo flugis «Sankta Petro» sur grizaj Dvinaj ondoj, jen kuŝiĝante per la flanko, jen rektiĝante, jen saltante sur ondon, flugis preter eskortuloj, preter koleraj kupraj kanonoj, elstarantaj el paftruoj, preter negocistaj ŝipoj. Kaj la malgranda standardo de «Sankta Petro» kun la blazono rusia, forte streĉita de la vento, fiere, venke, gaje kuris ĉiam antaŭen kaj antaŭen... </text:p>
      <text:p text:style-name="P20">En la sama tempo sur la pruferdeko, malantaŭ pakoj kaj bareloj, forgesita de ĉiuj, penis leviĝi sur sia mato kaj ekvidi tion, kion vidis ĉiuj, Timoteo Koĉnev, la konstruinto de «Sankta Petro». Per la malfortiĝantaj manoj li kaptadis la barelon kaj finfine kaptis kun tia alkroĉemo, ke levis la kripligitan korpon kaj per la brusto surfalis sur la barelfundon. <text:soft-page-break/>Nun li vidis, kiel iris la jaĥto, vidis super la kapo, sur la masto, kiun li mem starigis, la standardon, vidis sur Dvino blankajn rondajn fumojn de kanonaj salutoj... </text:p>
      <text:p text:style-name="P20">— Brave! — diris Timoteo kaj ridetis, ne rimarkante, ke el liaj okuloj rampas larmoj. — Brave, glate ni iras! </text:p>
      <text:p text:style-name="P20">Li deziris ordoni, ke oni aldonu ankoraŭ da veloj, ĉar neniu pli bone ol li konis tiun ĉi jaĥton, sed homoj apude ne estis. Li denove malfortiĝis, ne povis teni sin je la barelfundo, derampis reen sur sian maton kaj denove senkonsciiĝis por longe, ĝis ekvidis super si la caran kuraciston Van der Gulst-on, Rjabov-on, Ievlev-on, Ĉemodanov-on kaj Apraksin-on... </text:p>
      <text:p text:style-name="P7"/>
      <text:h text:style-name="P4" text:outline-level="2"><text:bookmark-start text:name="__RefHeading___Toc12486_788856325"/>Ĉapitro sepa<text:bookmark-end text:name="__RefHeading___Toc12486_788856325"/></text:h>
      <text:p text:style-name="P8"/>
      <text:p text:style-name="P14">Li sciis en sciencoj matrosaj tre forte, pri maroj, kie estas insuloj kaj profundaĵoj, kaj malprofundaĵoj, kaj rapidfluoj, kaj ventoj. </text:p>
      <text:p text:style-name="P16"><text:span text:style-name="T6">Historio pri rusia matroso</text:span><text:bookmark text:name="xnoto-1-07-1-1"/><text:note text:id="ftn54" text:note-class="footnote"><text:note-citation>54</text:note-citation><text:note-body><text:p text:style-name="P2">«Historio pri rusia matroso Bazilo Koriotskij kaj pri bela reĝidino Heraklia de la Florenca tero» — unu el la plej antikvaj rusaj aventur-kortezamaj romanoj, kreita en la tempo de Petro I. La aŭtoro estas nekonata. <text:span text:style-name="T6">(trad.)</text:span></text:p></text:note-body></text:note> </text:p>
      <text:h text:style-name="P5" text:outline-level="3"><text:bookmark-start text:name="__RefHeading___Toc12488_788856325"/>1. Demĉjo Borisov<text:bookmark-end text:name="__RefHeading___Toc12488_788856325"/></text:h>
      <text:p text:style-name="P20">Demĉjo akompanis la jaĥton per la okuloj, rigardis, kiel ĝi kvazaŭ degelis, tirata de la barko en brilo de riveraj strioj, ĝisatendis, kiam la ŝipo iĝis nigra punkteto, tiris sin kaj iris en ombron — atendi sian rudriston, kiel li atendadis lin multfoje dum sia ankoraŭ ne longa vivo. </text:p>
      <text:p text:style-name="P20">Manĝon li havis, se li ekdezirus trinki — trinkus el Dvino, de la insulo lin neniu estis pelanta, kaj nun finfine liberiĝis tempo, kiam eblis kviete kuŝi kaj pensi, kiel li vivu plu, kio okazis dum la antaŭnelongaj, eventoriĉaj tagoj kaj kion li atendu de la estonteco. </text:p>
      <text:p text:style-name="P20">Eblis ĉion pripensi kaj samtempe eblis rigardi, kiel vivas la cara palaco sen la caro, kia ĉi tie estas ordo, kio okazas en la kuirejo. Eblis aŭskulti kantojn, kiujn kantas caraj servistoj, venintaj kun li el la fora blankŝtona Moskvo, kaj ĉefe — eblis satdormi, li jam sufiĉe dormadis duone, vekiĝante pro ĉiu <text:soft-page-break/>susuro. Ĉi tie estis trankvile. Ĉi tien ne povas veni monaĥejaj servantoj, ili ne havas aferojn ĉi tie, kaj des pli ne havas kialojn esti ĉi tie patro ekonomo de tiu monaĥejo, kien antaŭ multaj jaroj estis vote fordonita Demĉjo Borisov, alnomata Goroĵanin<text:bookmark text:name="xnoto-1-07-1-2"/><text:note text:id="ftn55" text:note-class="footnote"><text:note-citation>55</text:note-citation><text:note-body><text:p text:style-name="P2">«Goroĵanin» en la rusa signifas «urbano». Tiu persono reale ekzistis en la historio, sed mencioj pri li en la dokumentoj estas malsamaj, kaj Borisov povas esti kiel familinomo, tiel ankaŭ patronomo (nun ni dirus «Borisoviĉ», t. e. «filo de Boriso»), kaj Goroĵanin povas esti kiel familinomo (kiun oni ne traduku), tiel ankaŭ kromnomo (t. e. «Urbano»). Tial mi intence tradukis ambigue, same kiel en la originalo. <text:span text:style-name="T6">(trad.)</text:span></text:p></text:note-body></text:note>. Ne havas ĉi tie aferojn Agafoniko, ne kaptos li Demĉjon, ne sendos lin kiel interpretiston al fremdlandaj ŝipoj, tien, kie dum ĉiu navigado li perlaboradis monon por la monaĥejo, tradukante ordonojn de ŝipestro al ŝarĝistoj... </text:p>
      <text:p text:style-name="P20">Sub mallaŭta, apenaŭ aŭdebla plaŭdado de la Dvinaj akvoj, sub ŝrikaj krioj de mevoj, sub flustro de betuloj Demĉjo fermis la okulojn, tiris sin kaj, instalinte sin sur la sablo pli oportune, komencis revi pri tio, kiel aranĝiĝos lia plua vivo kune kun la rudristo. </text:p>
      <text:p text:style-name="P20">Kun forto, klareco kaj difiniteco de revo, kio okazas nur en adoleska aĝo, Demĉjo imagis al si ne nur la rudriston ĉe la rudro de la ŝipo, sed ankaŭ sin mem kondukanta la jaĥton ĝuste tiam, kiam batas subita kaj feroca skualo el trans grizaj rokoj, kovritaj de likeno, kiam kun fajfo, kun hurlo leviĝas krutaj ondoj, por forviŝi, dispremi, frakasi tute la ŝipon, sur kiu la caro faras sian vojaĝon. </text:p>
      <text:p text:style-name="P20">Kaj ĝuste en tiu ĉi momento Demĉjo staras ĉe la rudro. Al liaj brusto kaj vizaĝo batas ŝaŭmo, ŝprucoj, salo de la Blanka maro, — tion li plurfoje spertis, fiŝante, kun timemo, espero kaj <text:soft-page-break/>fido rigardante al la vizaĝo de la rudristo. Nun li mem estas rudristo. Rjabov, certe, estas samtie, kie do li povus esti alie, sed li estas kvazaŭ en nebulo, kvazaŭ li estas, kaj samtempe ne estas, kaj la ĉefa, la plej grava ĉi tie estas Demĉjo, simila al Rjabov kiel ĝemelo. Ne mizera monaĥeja servanto, ne denaska kriplulo — Demĉjo Goroĵanin, sed alia Demĉjo — alta, grandŝultra, kun rekta rigardo de la heligitaj de la maro okuloj, kun blondaj bukloj ĝis la ŝultroj, kun tondra voĉo, pro kiu stuporiĝas ĉio, kio estas viva sur la ŝipo, — ĝuste li estas Demĉjo Borisov, ĝuste li estas Goroĵanin. </text:p>
      <text:p text:style-name="P20">Li savas la ŝipon. Li per sia tondra voĉo faras ordonojn, kiel farus ilin Rjabov, li sentime rigardas al la furioziĝinta maro, kiel rigardus Rjabov, li trankvile starigas la ŝipon kun pruo kontraŭ la ondo, kaj li eĉ trovas en si fortojn por ŝerci, kiel ŝercus Rjabov. </text:p>
      <text:p text:style-name="P20">Kaj la caro, tiu altega homo en pluvmantelo, staras apud li kaj ĉiam demandas, ĉu ni dronos aŭ ne? </text:p>
      <text:p text:style-name="P20">Sed la firma mano de Demĉjo kaj la Dia volo savas la ŝipon. Batas tamburoj, tondras muziko, la suno bruligas varmege, sonoras sonoriloj, kaj rajdistoj retenas la petolemajn ĉevalojn, kiam la maristoj elŝipiĝas ĉi tie sur la Mosea insulo kaj kiam Demĉjo Borisov, rudristo, la unua surpaŝas larĝan tapiŝon, sternitan de la jaĥto ĝis la cara palaco. La caro ie perdiĝis, kaj Demĉjo iras, kaj ial li havas orkoloran barbon, li glatumas tiun barbon kaj malrapide paŝadas, kaj la popolo ĉirkaŭe — metiistoj kaj ŝarĝistoj, kaj fuĝintaj popoj, kaj Vavĉugaj kampuloj-matrosoj — ĉiuj krias, kvazaŭ mevoj: </text:p>
      <text:p text:style-name="P20">— Rekompencon al li, rekompencon! </text:p>
      <text:p text:style-name="P20"><text:soft-page-break/>Kaj oni portas al li rekompencon, sed tuj iuj malklaraj vizaĝoj aperas antaŭ li, forprenas la rekompencon, kaj li rezistas, ŝrikas... </text:p>
      <text:p text:style-name="P20">Demĉjo vekiĝas, malrapide komprenas: tio estis sonĝo. Kaj nun venis realo. </text:p>
      <text:p text:style-name="P20">Liaj manoj estas ligitaj malantaŭ la dorso, neelteneble doloras la ŝultro, preskaŭ tordita en la artiko, en la okuloj glitas brilo de la akvo, la suna lumo. </text:p>
      <text:p text:style-name="P20">Oni turnas kaj puŝas lin. Puŝas ankoraŭ, kaj tiam li vidas patron ekonomon. Agafoniko sidas sur renversita korbo — en tiaj fratoj-bakistoj portas el bakejo aromajn panojn, — sidas kaj viŝas per ĉifoneto sian rozkoloran maljunulan puran vizaĝon, tutan en sulkoj kaj faltoj. Al li estas varmege. </text:p>
      <text:p text:style-name="P20">Du novicoj — sataj, fortikegaj, kun dormemaj vizaĝoj — staras maldekstre kaj dekstre de patro ekonomo. </text:p>
      <text:p text:style-name="P20">— Do, ĉu vi sukcese fuĝis? </text:p>
      <text:p text:style-name="P20">La okuloj de la ekonomo brulas per furiozo. Li bone memoras, kion li ricevis de la aroganta Rjabov tiam, post «Ora nubo». </text:p>
      <text:p text:style-name="P20">— Latrono! Krimulo! </text:p>
      <text:p text:style-name="P20">Demĉjo silentas. </text:p>
      <text:p text:style-name="P20">Patro ekonomo koleras: la caraj servistoj nenion oferis al la monaĥejo, sed kiel penadis kaj patro prioro kaj patro ekonomo, kiel kribradis farunon por cara konsumo, kiel faradis fermentaĵon, kiel fornojn ardigadis, por liveri al la cara tablo panojn malpezajn, lanugajn, gajajn. </text:p>
      <text:p text:style-name="P20"><text:soft-page-break/>Ekde la pratempo monaĥejan zorgon oni pagadis de la caro per malavaraj kontribuoj, sed hodiaŭ kio? Eliris el la kuirejo ŝvita ulo sen krucosigni la frunton, sen peti benon, abrupte tiris al si la korbon, elfaligis la panojn sur krudtolon, tiris la alian korbon kaj bojis al la frataro: </text:p>
      <text:p text:style-name="P20">— Kial vi la buŝojn dismalfermis? Ĉu mi sola portu? </text:p>
      <text:p text:style-name="P20">Kun humileco, interne insultante per laikaj vortoj, ili transportis la panojn — ĉiu pano havis krucon, ĉiu estis benita de la prioro mem. En la antaŭaj tempoj por la panoj estus donita ne malpli ol ora kovraĵo por ikono de Sankta Nikolao, sed nun oni eĉ ne demandu: razitaj muzeloj, kun negocistaj pipoj en la dentoj, Antikristaj idoj, ne alie... </text:p>
      <text:p text:style-name="P20">— Iru en la ŝalupon! </text:p>
      <text:p text:style-name="P20">Demĉjon oni puŝis ankoraŭfoje. </text:p>
      <text:p text:style-name="P20">La konata malamata monaĥeja ŝalupo kun kupra kruco sur la masto estis knaretanta ĉe la albordiĝejo. La novicoj akceptis patron ekonomon preskaŭ sur la manojn, ĵetis suben la pankorbojn, forpuŝiĝis per hokstango. </text:p>
      <text:p text:style-name="P20">Demĉjo sidis, ferminte la okulojn, por nenion vidi, silentis, pensis: «Se vento nun alflugus, tempesto, la ŝalupo renversiĝus, ĉiuj dronus. Tiel bone! Mi venus antaŭ Dion, dirus: „Kial, Sinjoro, monaĥoj viaj estas viaj servantoj, sed tiel malpie vivas, turmentantoj!“ Ĉion mi rakontus, nenion kaŝus. Kaj kiel ili kun ratoj en karceron ĵetas, salitan gadon manĝigas, kaj poste akvon ne donas, dormi ordonas sur ŝtona planko malseka. „Ĉu vi vere tiel instruis?“ Koleriĝus, eble, la caro ĉiela, ili scius, kiele estas ofendi orfon!» </text:p>
      <text:p text:style-name="P20"><text:soft-page-break/>Kaj denove Demĉjo komencis imagi precize kaj klare, kiel koleriĝus la caro ĉiela, kiel li stamfus, krius al patro ekonomo, kiel rekompencus lin, Demĉjon, kaj kiel Rjabov, eksciinte pri ĉio, ridus, turnadus la kapon, laŭdus: </text:p>
      <text:p text:style-name="P20">— Aj, Metrio! Aj, bravulo! Aj, knabo! </text:p>
      <text:p text:style-name="P20">Sed ankoraŭ nenio el tio okazis. Dvino estis kviete rulanta siajn akvojn. Demĉjo sidis ligita sur la varmega peĉita fundo de la ŝalupo. Barnabo nazvoĉe, el la interno mem, per la ventro estis kantetanta psalmon, patro ekonomo, kuntirinte la brovojn, estis rigardanta for. </text:p>
      <text:p text:style-name="P20">Kaj ankaŭ en la monaĥejo mem nenio ŝanĝiĝis: same varmiĝadis la frataro sub sunaj radioj, same venadis el malfermita kelo odoro de salita fiŝo, same, kiel printempe, kiam Demĉjo fuĝis el la monaĥejo, patro pordegisto estis dormetanta apud la pordego. </text:p>
      <text:p text:style-name="P20">— Ĉu kaptis? — indiferente lispis li, pririgardante Demetrion. — Nun vi ne fuĝos, ne. </text:p>
      <text:p text:style-name="P20">En la korto la frataro ĉirkaŭis lin kaj Barnabon. Kapto de fuĝinta votulo — junulo, kiun fordonis la gepatroj en la monaĥejon kiel servanton pro voto, — estas ne ĉiutaga afero, evento tie, kie la vivo malriĉas je eventoj. </text:p>
      <text:p text:style-name="P20">Barnabo, kontenta pro tio, ke li povis rakonti, kie kaj kiel ili trovis Metrion, staris apud li, mensogadis ĉion, kio venadis en la kapon. La frataro estis riproĉe zumanta, pririgardanta la laikan veston de Metrio, lian batvunditan vizaĝon, hipokrite suspiradis, aŭskultante, kiel ili trovis lin nemalproksime de la cara domo sur la Mosea insulo, kien ili veturigis panon por la <text:soft-page-break/>cara tablo, kvazaŭ Demĉjo kuŝaĉis tie, ebriiĝinte per vodko, la okulojn ne povis malfermi, aroganta, batema, sen ajna humileco... </text:p>
      <text:p text:style-name="P20">— Nun ni la rudriston atingos, — diris Barnabo, venke ĉirkaŭrigardante la frataron, — ne timos la latronon, ribelulon, dimalplaĉulon. Li estas la kaŭzo de ĉiuj niaj malfeliĉoj. De li ĉio komenciĝis... </text:p>
      <text:p text:style-name="P20">Demĉjo levis la rigardon. </text:p>
      <text:p text:style-name="P20">«Kio komenciĝis? Kio okazis en la monaĥejo dum tiu ĉi tempo?» </text:p>
      <text:p text:style-name="P20">Nur nun rimarkis li gardiston kun batalhakilo kaj du monaĥojn, pasumantajn apud la enirejo de la monaĥeja malliberejo, — Filoteon kaj Kornelion — ambaŭ kun halebardoj. </text:p>
      <text:p text:style-name="P20">— Iru! — ordonis Barnabo. </text:p>
      <text:p text:style-name="P20">Demĉjo ekiris. La monaĥoj, interflustrante, rigardis post li. Filoteo kaj Kornelio disiris, ŝlosilo grincis en la seruro, el la kelo venis odoro de humideco. En la antaŭĉambreto estis fulganta lumileto el foka graso. Poste estis mallume. </text:p>
      <text:p text:style-name="P20">— Iru! — kriis Barnabo, kaj eĥo resonis lian voĉon. </text:p>
      <text:p text:style-name="P20">Li bruligis kandelon de la lumilo, kovris la flirtantan flamon per la dika mano kaj ekpaŝis sur ŝmacanta akvo. Post la dua turno estis ankoraŭ ŝlosita pordo. Barnabo malŝlosis ankaŭ ĝin kaj, forte batinte Demĉjon per la genuo, ŝlosis post li... </text:p>
      <text:p text:style-name="P20">— Kiun diabloj alportis? — demandis el la mallumo raŭka voĉo. </text:p>
      <text:p text:style-name="P20"><text:soft-page-break/>— Mi tio estas! — nelaŭte respondis Demĉjo, ĝojante al homa voĉo. — Mi, Goroĵanin. </text:p>
      <text:p text:style-name="P20">— Ĉu oni vin kaptis? </text:p>
      <text:p text:style-name="P20">— Kaptis. </text:p>
      <text:p text:style-name="P20">— Kaj la rudriston? </text:p>
      <text:p text:style-name="P20">— La rudriston nun ne eblas atingi per mano, — respondis Demĉjo. — Ivano Sabateiĉ nun ĉe la caro mem iĝis rudristo... </text:p>
      <text:p text:style-name="P20">En la mallumo alia voĉo gaje sakris. Nun Demĉjo rekonis subite ĉiujn: tio estis monaĥejaj servantoj — fiŝistoj, rudristoj kaj ĉasistoj, per kies laboroj nutradis sin kaj grasiĝadis la Nikola-Korela monaĥejo. Ĉi tie estis suferantaj: avo Teodoro, la unua en Blankmario ĉasisto je foko, je rosmaro; estis liaj amikoj fiŝistoj — Ĥagajo kaj Semisadov; estis rudristoj Jakobo kaj Moseo, Longinov kaj Kopilov; estis la monaĥeja lardofandisto Ĉernicin. Ĉiuj ili ĉirkaŭis Demĉjon, pridemandadis, ĉiuj interrompante unu la alian mem rakontadis kaj miradis: ĉu vere kaj li, kaj Rjabov nenion scias pri la monaĥejaj okazintaĵoj... </text:p>
      <text:p text:style-name="P20">Demĉjo ĵuris je Dio, ke ili eĉ ne aŭdis. Avo Teodoro, kriinte al la aliaj, komencis rakonti ĉion laŭorde. Komenciĝis tio baldaŭ post kiam Rjabov kun Goroĵanin el la monaĥejo foriris: Agafoniko kaj la prioro en kolero entute ekpremis la servantojn, pro la rjabova ŝalupo oni de ili ĉion postulis, eĉ de lardofandistoj, de ĉiuj ĝis la lasta servantoj, kaj kion iu ŝparis per ĉasado aŭ fiŝado — prenis kiel garantiaĵon. Okazis grandega disputo kun Agafoniko, la ekonomo avon Teodoron per apogbastono batis, la avo la malhonoron ne toleris — <text:soft-page-break/>iomete respondis. Agafoniko kriis «helpon!» La monaĥoj surfalis sur la servantojn, ĉiujn ligis kaj — en la kelon. Jen do ili sidas ĉi tie, dum kiom da tempo — neniu eĉ scias, la monaĥoj manĝigas intence en malsama tempo, por ke ne eblu diveni — ĉu jaro pasis, aŭ pli, aŭ multe malpli. </text:p>
      <text:p text:style-name="P20">— Do, jen tiel ni sidas! — diris Semisadov. — Atendas. Sed kion? Putrigos ili nin ĉi tie, verŝajne... </text:p>
      <text:p text:style-name="P20">Al lardofandisto Ĉernicin ŝvelis la piedoj, Ĥagajo sendentiĝis, Jakobo kun avo Teodoro ankoraŭ subridadis, sed ne tro gaje. Nun la tutan esperon ili metis sur Rjabov-on. Se li serĉos sian Metrion — trovos ankaŭ ilin. Kaj se ne serĉos — pereos ĉiuj. </text:p>
      <text:p text:style-name="P20">— Ĉu ĉi tie iu iam ĝismorte pereis? — demandis Demĉjo. </text:p>
      <text:p text:style-name="P20">— Ĉu vi pensas, ke ne? Jegorĉjo dum dek unu jaroj sidis, kun la piedoj antaŭen foriris<text:bookmark text:name="xnoto-1-07-1-3"/><text:note text:id="ftn56" text:note-class="footnote"><text:note-citation>56</text:note-citation><text:note-body><text:p text:style-name="P2">Metaforo de morto: oni lin elportis kun la piedoj antaŭen <text:span text:style-name="T6">(trad.)</text:span>.</text:p></text:note-body></text:note>. Multaj okazoj estis... </text:p>
      <text:p text:style-name="P20">Interrompante unu la alian, ili rememoradis servantojn, enkarcerigitajn porvive: kvasiston Akimon, forĝiston Lukianon, ĉiziston Nilon... </text:p>
      <text:p text:style-name="P20">— Kaj la ĉiziston pro kio? — demandis Demĉjo. </text:p>
      <text:p text:style-name="P20">— Pro dubo! — diris Ĥagajo. </text:p>
      <text:p text:style-name="P20">— Pro kia tia dubo? </text:p>
      <text:p text:style-name="P20">— Kontraŭ Dio li ekdubis... </text:p>
      <text:p text:style-name="P20">— Ĉu kontraŭ Dio? </text:p>
      <text:p text:style-name="P20">— Kaj vi jen aŭskultu... </text:p>
      <text:p text:style-name="P20"><text:soft-page-break/>Sed elaŭskulti Demĉjo ne sukcesis. Barnabo kun kandelo venis por li kaj kondukis lin al patro prioro, kie jam sidis la ekonomo kaj kie staris odoro de storaka oleo, de sekaj herboj kaj de raspita gado kun rafano — manĝaĵo, kiun patro prioro tre favoris. </text:p>
      <text:p text:style-name="P20">Demĉjo riverencis, ekstaris ĉe la pordo. </text:p>
      <text:p text:style-name="P20">La prioro, ne rigardante al li, per glata voĉo klarigis, kia sorto atendas la neobeulon, se tiu ne konfesos siajn pekojn. Minacis, ke Demĉjon vivan ronĝos vermoj, ke en humideco kaj malvarmo de la monaĥeja karcero ne postvivos li la venontan vintron, ke nur pento povas savi la ankoraŭ junan vivon. </text:p>
      <text:p text:style-name="P20">Demĉjo silentis. </text:p>
      <text:p text:style-name="P20">— Diru! </text:p>
      <text:p text:style-name="P20">— Mi ne scias, kion diri, patro! </text:p>
      <text:p text:style-name="P20">— Ĉu instigadis Ivaĉjo Rjabov servantojn al malobeo? </text:p>
      <text:p text:style-name="P20">— Ne instigadis! </text:p>
      <text:p text:style-name="P20">— Kie nun estas tiu Ivaĉjo? </text:p>
      <text:p text:style-name="P20">— Sur la cara ŝipo. </text:p>
      <text:p text:style-name="P20">— Kion li faras? </text:p>
      <text:p text:style-name="P20">— Kiel rudristo! </text:p>
      <text:p text:style-name="P20">La prioro kaj la ekonomo interrigardis. </text:p>
      <text:p text:style-name="P20">Poste patro prioro alŝovis al si lignan bovlon kun la raspita fiŝo, komencis manĝi, ŝmacante. Eĉ en duonmallumo de la kelo <text:soft-page-break/>estis videble, kiel moviĝas liaj makzeloj, li estis maĉanta per la gingivoj — dentojn li malhavis tute. </text:p>
      <text:p text:style-name="P20">— Por kio vi fuĝis? </text:p>
      <text:p text:style-name="P20">Demĉjo silentis, mallevinte la okulojn. </text:p>
      <text:p text:style-name="P20">— Parolu, junulo! — kun minaco eldiris la ekonomo. </text:p>
      <text:p text:style-name="P20">Per obtuza voĉo Demĉjo respondis, ke la jaroj, por kiuj fordonis lin la patro kaj la patrino en la monaĥejon, jam antaŭ longe pasis, ke li deziras al libero, la monaĥejo al li ne plaĉas, prefere li vivu kiel simpla fiŝisto, mara laborulo, ol suferu ĉi tie. Parolis li ne arogante, sed rekte, ne laŭte, sed firme, kaj liaj nigraj grandaj okuloj, kadritaj per pintarkaj okulharoj, kuraĝe rigardis en la malbrilajn maljunulajn pupilojn de la prioro. </text:p>
      <text:p text:style-name="P20">— Aroganta! — diris la prioro. </text:p>
      <text:p text:style-name="P20">— Dimalplaĉulo! — konsentis la ekonomo. — De la rudristo ekzemplon prenas! </text:p>
      <text:p text:style-name="P20">Demĉjo silentis. </text:p>
      <text:p text:style-name="P20">— Kriplulo, sed fiŝisto deziras iĝi, — lispis la prioro. — Vi eĉ kiel logaĵisto ne taŭgos, frenezulo. Mortos vi, neniu eĉ entombigos, kiel bruta kadavraĵo en paŝtejo vi putros. Ĉu tion la patro kaj la patrino deziris por sia infaneto? Kun kiu vi ligiĝis? Kun latrono, rabisto, drinkemulo fiega, kiun ekzekuta ŝtupo ĉiutage atendas. </text:p>
      <text:p text:style-name="P20">— Malveron vi parolas, patro! — obtuze diris Demĉjo. </text:p>
      <text:p text:style-name="P20">— Kio? </text:p>
      <text:p text:style-name="P20">Demetrio ripetis. Kaj aldonis: </text:p>
      <text:p text:style-name="P20"><text:soft-page-break/>— Ne latrono li estas kaj ne rabisto, sed la plej unua rudristo, kaj kun li mi ĉien iros, kien ajn li vokos. Kaj en la monaĥejo mi, patro, ne havas aferojn. En monaĥojn vi min ne logos, kiel servanto mi jam mian servon plenumis. Kaj ke mi de la monaĥejo sur fremdlandaj ŝipoj interpretas kaj pro tio al la monaĥejo iras profito, do ne estos tio plu... Ne bezonas mi interpreti, mi iĝos ŝipisto, maristo... </text:p>
      <text:p text:style-name="P20">La prioro deŝovis de si la bovlon, lia malgranda vizaĝo kun elstarantaj oreloj ŝrumpis kiel pugneto, la maldensa barbo hirte elstariĝis antaŭen. Estis tia silento, ke iĝis aŭdeble, kiel en la libero, trans la dika muro, ektamburis pluvo, eksusuris vento. </text:p>
      <text:p text:style-name="P20">— Ŝipisto? Maristo? Vi? Sed kie vi tiujn ŝipojn vidis? Kiu vin tie, favulon, bezonas? Lama kriplulo, eĉ sur la tero apenaŭ rampas, elpensis iĝi maristo? Ankoraŭ serĉu riĉulon, kiu farus vin fiŝisto, fiŝon tranĉi — eĉ por tio vi ne taŭgas. Sed li jen kion elpensis. </text:p>
      <text:p text:style-name="P20">Kaj, frapinte la tabloplaton per la sekiĝinta pugneto kun ŝvelintaj, kiel ŝnuroj, maljunulaj vejnoj, patro prioro ordonis tuj malliberigi Demetrion per granda mallibero, sen elirigo por preĝo, sen pano kaj akvo. </text:p>
      <text:p text:style-name="P20">— Kun sala gado li tuj subfosajn pensojn forlasos, — kriis li, — kun sala gado la racio revenos, forgesos li la rudriston, ekpreĝos. Kompatante la orfecon ni lin tenas, sed li sian muzelon forturnas. Malbonas ni por li, patro Agafoniko, ne necesaj iĝis. </text:p>
      <text:p text:style-name="P20">— Riverencu, — nelaŭte diris patro ekonomo, — danku. </text:p>
      <text:p text:style-name="P20">Demĉjo staris senmove. </text:p>
      <text:p text:style-name="P20"><text:soft-page-break/>— Arogantega! — kriis la prioro kaj leviĝis de la tablo tiel, ke la tablo balanciĝis. — Sed ni eĉ ne tiajn rompadis. Rompos ankaŭ tiun ĉi dimalplaĉulon! En sangaj larmoj li sin lavos, per favo kovriĝos, skabio lin turmentos, tiam li rememoros Dion, damnito! </text:p>
      <text:p text:style-name="P20">— Riverencu, danku, — per fajfanta flustro diris la ekonomo kaj puŝis Demĉjon de malantaŭe. </text:p>
      <text:p text:style-name="P20">Sed Demetrio retenis sin sur la malsanaj kruroj, kaptis la pordofoston, diris: </text:p>
      <text:p text:style-name="P20">— Vi min ne rompos! </text:p>
      <text:p text:style-name="P20">El liaj brulantaj okuloj subite ŝprucis larmoj, kaj tute mallaŭte li ripetis: </text:p>
      <text:p text:style-name="P20">— Ne rompos! Per favo mi kovriĝos, sed vi ne rompos. Mi mortos, sed vi ne rompos. Ne rompos! </text:p>
      <text:p text:style-name="P20">La forta mano de patro ekonomo batis lin al la vango. Li balanciĝis kaj denove tute mallaŭte, apenaŭ aŭdeble ripetis: </text:p>
      <text:p text:style-name="P20">— Ne rompos! </text:p>
      <text:p text:style-name="P20">Oni batis lin ree. El la nazo ekfluis sango, li ekkriis, forŝiriĝante el la manoj de servisto kaj aliaj alkurintaj monaĥoj, ĵetiĝante antaŭen, al la prioro: </text:p>
      <text:p text:style-name="P20">— Ne rompos vi, nigraj korvoj, ne rompos! </text:p>
      <text:p text:style-name="P20">Poste li perdis konscion, kaj kiam oni kondukis lin tra la korto de la monaĥejo, por malliberigi per granda mallibero, liaj okuloj plu brulis per humila forto, kaj li iris mem, sen subteno, kvankam malfortiĝis ĝis tio, ke lia kapo turniĝis... </text:p>
      <text:p text:style-name="P20"><text:soft-page-break/>Nemalproksime de la perono de la monaĥeja preĝejo Demĉjo subite kaj abrupte haltis kaj levis la kapon. En la egalmezura susurado de pluvo li ekaŭdis kanonajn pafojn — unue unu, poste duan, poste ankoraŭ unu. Tio estis pafantaj sur Dvino ŝipoj, kaj la pafoj gaje tondradis super la akvo, ruliĝante, resoniĝadis eĥe, denove tondradis ĉiam pli proksime, ĉiam pli laŭte. Kaj estis simile, ke ili pafas ne vane, sed pafas por tio, ke al Demetrio iĝu pli facile en tiuj malfacilaj por li horoj. </text:p>
      <text:p text:style-name="P20">— Ĉu mi longe vin atendos? — kriis Barnabo. </text:p>
      <text:p text:style-name="P20">Li pasigis lin preter la servistoj kaj puŝis solan en fetoran malsekan truon — por granda mallibero. En lumo de la kandelo, kun kiu kondukis lin ĉi tien la monaĥeja prizonisto, li sukcesis ĉirkaŭrigardi: ŝtona planko, ŝmacanta per akvo, duonputrintaj lignotabuloj, sur kiuj putras pajlo, ŝtono anstataŭ tablo. </text:p>
      <text:p text:style-name="P20">Ree frapfermiĝis la pordo, bruis la peza riglilo. Barnabo foriris. </text:p>
      <text:p text:style-name="P20">En plena mallumo de la granda mallibero ĉio ŝajnis al la okulo velura, senmova, rigidiĝinta por ĉiam. Neniaj sonoj estis venantaj ĉi tien — nek fajfo de vento, nek malrapidaj paŝoj de monaĥoj, nek kantado de psalmoj. La obskuro estis tiel densa kaj intensa en la ŝtona sako sub la tero, ke la okuloj neniam alkutimiĝadis ĝin, kaj eĉ la manon estis terure etendi antaŭ si kaj movetiĝi same estis terure, por ne rompi la pezan, premantan, tomban kvieton. </text:p>
      <text:p text:style-name="P20">Post malgranda tempo da vivado en mallibero la malliberuloj ĉesadis observi fluon de tago kaj nokto. Ĉio miksiĝadis al ili, la <text:soft-page-break/>interna vivo okupadis tro grandan lokon, vizioj de pasinteco svarmis en la kapo, la imago, plifortigita per eterna obskuro, per terura silento de neekzisto, per soifo, malsato, kreadis bildojn sovaĝajn, kripligitajn, kvazaŭ reflektitajn en distordaj speguloj. Malliberuloj grave ekmalsanadis. </text:p>
      <text:p text:style-name="P20">Demetrio vidis tiajn — kun tremantaj manoj, kun okuloj, larmantaj pro lumo, kun esprimo de eterna teruro sur la grizaj vizaĝoj. Ili vivis, kiel talpoj, en kavoj, elfositaj apud la muro, preskaŭ ne eliradis el tie, timante ĉion, de ĉiu homo atendante malbonon, elrampadis nokte, teruraj, en forputrintaj ĉifonaĵoj, perdinte ajnan homan aspekton. </text:p>
      <text:p text:style-name="P20">Aliajn la mallibero venkadis tuj, en la plej mallongaj horoj. Pretaj ĉion forkonfesi, ili malbenadis sin, perfidadis ĉion, pri kio oni ilin demandadis kaj ne demandadis; nomadis kunkulpuloj homojn, kiuj en nenio kulpis; rigardante en iliajn okulojn, rakontadis pri iliaj neekzistantaj agoj. Timo de obskuro, muteco, malsato transformadis tiajn malliberulojn en monstrajn krimulojn. </text:p>
      <text:p text:style-name="P20">Tiajn oni pentopunadis; ili postvivadis, revenadis al la frataro, aŭ al la servantoj, aŭ en foran monaĥejeton. Tiaj ĝis la morto konservadis en la vizaĝo flatemon, vivadis senkuraĝe, kun timo, denuncadis, kiam povis, kredis, ke la malantaŭa perono estas malpli kruta... </text:p>
      <text:p text:style-name="P20">Demĉjo kunpremis la polmojn, fermis la okulojn, por ne pensi pri la granda mallibero, devigis sin pensi pri maro, pri ŝipoj, pri tio, kio estis ĉiam facile, feliĉe kaj simple revata. </text:p>
      <text:p text:style-name="P20"><text:soft-page-break/>Metinte la batitan vizaĝon sur la manojn, kunpreminte la dentojn, sidas Demĉjo en la ŝtona malseka fetora kavo. Fluas tempo, per neaŭdeblaj paŝoj pasas tago, ĝin anstataŭas somera humida blanka nokto. Revenas el la manĝoĉambro la frataro, la sonorilisto denove leviĝas sur la sonorilturon, anoncas tutnoktan diservon, la egalmezuraj sonoj fluas super Dvino. Demĉjo sidas senmove en potenco de vizioj. Nek malvarma obskuro, nek malsato, nek humideco, nenio povas deŝiri lin de la vivo, kiun pentras por li la imago. La tempo haltis, konfuziĝis, deŝoviĝis. Jaroj pasas dum sola momento, momento disetendiĝas al eterno. </text:p>
      <text:p text:style-name="P20">Kviete, senmove, kvazaŭ malviva, sidas Demetrio. </text:p>
      <text:p text:style-name="P7"/>
      <text:h text:style-name="P5" text:outline-level="3"><text:bookmark-start text:name="__RefHeading___Toc12490_788856325"/>2. Sur fremdlanda ŝipo<text:bookmark-end text:name="__RefHeading___Toc12490_788856325"/></text:h>
      <text:p text:style-name="P20">Oni ĵus tagmanĝis sur «Sankta Petro», kiam venis sendito de la estro de la eskorta ŝipo — Garrit Koost, kaj de alia eskortulo — Golgolsen, kaj de estroj de negocistaj ŝipoj — peti la caron kun la tuta sekvantaro veni sur «Aŭgustenon», kie al lia cara moŝto estos montritaj ĉiaj Marsaj ludoj, manovroj, ĉenkuglega pafado kaj ceteraj maraj amuzoj. </text:p>
      <text:p text:style-name="P20">Petro ordonis tuj prepariĝi. La bojaroj ekoĥis, eksnufis, ĉiuj emis dormeti, sed ĉu eblas dormeti kun tia ĉi ulo! Skuante la barbojn, subtenante unu la alian, krucosignante sin, ili sidiĝadis en boatojn. Kaj kiuj estis pli junaj, la Petraj birdidoj, ensaltadis kun antaŭkuro, klinadis la boatojn, gaje ridegadis al la timigitaj maljunuloj... </text:p>
      <text:p text:style-name="P20"><text:soft-page-break/>Sur «Aŭgustenon» la gastoj trafis jam post la noktomezo kaj leviĝis laŭ la ŝtuparo en punca lumo de la nokta suno<text:bookmark text:name="xnoto-1-07-2-1"/><text:note text:id="ftn57" text:note-class="footnote"><text:note-citation>57</text:note-citation><text:note-body><text:p text:style-name="P2">Ne forgesu pri la blankaj noktoj <text:span text:style-name="T6">(trad.)</text:span>.</text:p></text:note-body></text:note>. Ĉe la ĉefŝtuparo estis starantaj la eskortuloj Koost kaj Golgolsen, pli malproksime — la negocistaj ŝipestroj. Sur la vaksita ferdeko estis rulsternita riĉa tapiŝo; matrosoj kun sturmaj sabroj, grizaj pro nokta Dvina malvarmo, kvazaŭ rigidiĝis laŭlonge de la vojo, laŭ kiu devis iri la rusa caro. </text:p>
      <text:p text:style-name="P20">Entirinte la kapon en la ŝultrojn, malpacience, abrupte Petro tuj ĉe la ŝtuparo demandis, kiel oni faras ĉenkuglegan pafadon kaj en kio tie estas la ĉefa arto. La nederlanda eskortulo respondis per demando — ĉu komenci de ŝnuraro? Ievlev apenaŭ aŭdeble sufloris, ke la caron ne endas demandi pri io ajn. </text:p>
      <text:p text:style-name="P20">— Ho, se tiel... — kun mallonga rideto eldiris la eskortulo. </text:p>
      <text:p text:style-name="P20">Petro demandis, pri kio temas. Apraksin tradukis, la caro ekridis, ordonis: </text:p>
      <text:p text:style-name="P20">— Li demandu... vin. Mi aŭskultos! </text:p>
      <text:p text:style-name="P20">— Kion ni havas super la supra ferdeko? — demandis Golgolsen. </text:p>
      <text:p text:style-name="P20">Apraksin sen pripensi mallonge respondis: </text:p>
      <text:p text:style-name="P20">— Kastelon. </text:p>
      <text:p text:style-name="P20">— Sub busprito? </text:p>
      <text:p text:style-name="P20">— Martingalon! — de malproksime respondis Jakimĉjo Voronin. </text:p>
      <text:p text:style-name="P20"><text:soft-page-break/>— Kio estas tio? </text:p>
      <text:p text:style-name="P20">— Martingalo estas trabo, por portado de martingalvelo destinita! — atendinte, kolere respondis la caro. </text:p>
      <text:p text:style-name="P20">— Kie ni havas ĉef-top-mastkapon? </text:p>
      <text:p text:style-name="P20">Ievlev etendis la manon, almontris per la fingro: </text:p>
      <text:p text:style-name="P20">— Ĉu ĝi? </text:p>
      <text:p text:style-name="P20">Al Petro tio tedis. Turninte sin al Garrit Koost, brilanta sub la leviĝanta suno per sia kiraso, li abrupte ordonis: </text:p>
      <text:p text:style-name="P20">— Oni pafu kun tuta ebla rapideco el ĉiuj kanonoj de la babordo. </text:p>
      <text:p text:style-name="P20">Matrosoj, obeante tamburadon, ekkuris en subajn ferdekojn — al la pezaj kanonoj, supren — al la malpezaj; Garrit Koost kriis al ili per paroltubo, kien pafi kaj per kiaj ŝargoj. Petro, mordante la lipon, rigardis al la plej proksimaj kanonistoj malpacience, tra la dentoj diradis al Ievlev: </text:p>
      <text:p text:style-name="P20">— Vi rigardu, rigardu, kiel ili faras. Rigardu, notu... </text:p>
      <text:p text:style-name="P20">Poste, ĵetinte la gantojn, forpuŝis de la vojo la dikan Van der Gulst-on, demandis kanoniston: </text:p>
      <text:p text:style-name="P20">— El kio vi meĉojn ŝpinas? El kio? </text:p>
      <text:p text:style-name="P20">La matroso palpebrumadis, ne komprenante, gaje ridetadis, svingante la bruligitan meĉon. Tiutempe al la caro, piedtrenante, kaŭriĝante, tute disetendiĝinte en rideto, aliris kun rememorigo pri si, pri sia vizito al la Perejaslavla lago, pri la plej agrabla konatiĝo — ŝipestro Urquhart. Sed Petro, ne elaŭskultinte eĉ duonon, forpuŝis lin per la ŝultro kaj ekiris laŭ <text:soft-page-break/>la ŝipo, demandante tra Ievlev kanonistojn — kiel ili direktas, kiom da pulvo metas; elŝirinte la meĉobastonon, mallarĝiginte la okulojn, pririgardis, per kio tenas sin la meĉo. El unu kanono li pafis mem kaj stamfis: </text:p>
      <text:p text:style-name="P20">— Sufiĉe! Ili montru incendian alarmon. </text:p>
      <text:p text:style-name="P20">Sub krakado de tamburo, sub hurlo de longa trumpeto la ŝipaj homoj ekkuris kun hakiloj, kun siteloj. La caro per mallarĝaj okuloj rigardis ilin, koleris, kial malrapide. Rjabov same subite koleriĝis — tiele ja la tuta ŝipo forbrulos, antaŭ ol ili komencos estingi. </text:p>
      <text:p text:style-name="P20">Post la incendio estis farita vela manovro. La eskortulo Garrit Koost, kun spado, brilante per la ŝtala brustokiraso, ne surmetante pro ĝentileco ĉapelon, montradis preparitecon de siaj matrosoj, fanfaronadis, kiel rapide ili kuras sur stajoj, kiel streĉas kaj malstreĉas ŝkotojn, kiel alrulas kanonojn. Sur la vizaĝo de Petro estis enuo, li neniom kaŝis ĝin, rigardis ne tien, kiel almontradis la eskorta ŝipestro. </text:p>
      <text:p text:style-name="P20">— Mi petas transdoni al lia cara moŝto, — ridetante per la lipoj, trahakitaj de cikatro, diris la eskortulo al Ievlev, — mi petas transdoni, ke ĉi manovroj estas miraklo, devenanta el tio, ke niaj matrosoj havas siajn praulojn same matrosoj, kaj la marista scipovo, rutino, lerteco, estas transdonataj ĉe ni kun patrina lakto. Tiu ĉi juna matroso tuj montros al lia cara moŝto sian bonegan scipovon... </text:p>
      <text:p text:style-name="P20">Ulo kun forhakita orelo kaj arogantega vizaĝesprimo jam estis alirinta al la ĉefmasto, kiam subite al li antaŭiĝis Jakimĉjo Voronin, haltis kaj enpikis en Petron rigardon, plenan de <text:soft-page-break/>aŭdace gaja atendo. Petro diris nenion, nur ridetis per momenta rideto kaj deiris al ŝipestro Urquhart, kvazaŭ tute ne interesiĝante pri tio, kio okazos. </text:p>
      <text:p text:style-name="P20">— Ĉu vi sukcesos? — per rapida arda flustro demandis Ievlev. </text:p>
      <text:p text:style-name="P20">Voronin kraĉis al la manoj, senbotiĝis, krucosignis sin kaj ekkuris al la masto. Rjabov, ree aperinta apud Apraksin, mezuris per rigardo la maston, Voronin-on, la senorelan fremdlandanon kaj nelaŭte diris: </text:p>
      <text:p text:style-name="P20">— Li venkos! </text:p>
      <text:p text:style-name="P20">— Ĉu venkos ja? — turniĝis Apraksin. </text:p>
      <text:p text:style-name="P20">— Certe, venkos... </text:p>
      <text:p text:style-name="P20">Facile, rapide Voronin estis leviĝanta sur vantoj de la tribordo, dum la senorelulo iris supren laŭ vantoj de la babordo. </text:p>
      <text:p text:style-name="P20">Ĉiuj sur «Aŭgusteno» rigidiĝis. </text:p>
      <text:p text:style-name="P20">Garrit Koost etendis la lipojn tube. Golgolsen komencis murmuri interne, Jozefo Baĵenin ruĝiĝis, Teodoro ete krucosignis sin foje kaj ankoraŭ foje. Ievlev ĝis doloro kunpremis la kubuton de Apraksin. </text:p>
      <text:p text:style-name="P20">Kaj Voronin plu grimpadis, liaj piedoj ĉiam pli kaj pli rapide paŝadis sur ŝnurŝtupoj, la manoj abrupte, impete levadis la korpon. Li trafis la unua sur la topon, kriis el tie per raŭka voĉo kaj ĵetiĝis supren al la flagmasto, lasinte fore malsupre la senorelan fremdlandanon. De la bramvanto sur la pinto mem li ree ion kriis, faris riverencon al ĉiuj kvar flankoj; ĉirkaŭiginte <text:soft-page-break/>per la genuoj la bramstajon, li en unu momento deglitis sur la ferdekon kaj, alirinte al Ievlev, petis: </text:p>
      <text:p text:style-name="P20">— Vi al la senorelulo, Silvestro, klarigu, ke kvankam mia patro ne nur maron ne vidis, sed eĉ riveron timetis, mi tamen kun tempo esperas iĝi ŝipestro kaj al iuj bravuloj intencas montri, ke ili ne fieru, ke naskiĝis en la mondo! </text:p>
      <text:p text:style-name="P20">Ievlev ridetis, sed nenion tradukis; la senorelulo foriris tien, de kie li venis, kaj la eskortuloj jam ne plu montradis lertecon de siaj matrosoj. La ĉenkuglegan pafadon Petro spektis sen speciala intereso kaj nur interesiĝis pri la kanono, metita por sturma batalo tiel, ke ĝi pafu en la direkto de la buspritjardo per etaj feraĵoj, forbalaante sturmantojn de sur la ferdeko. Sed pri tiu kanono kaj pri ĝia konstruo li ne sukcesis ion ekscii. Golgolsen diris, ke tiun kanonon li tute ne konas, kaj la kanonisto, servanta ĉe ĝi, nun ebriiĝis kaj dormas en sia ĉelo... </text:p>
      <text:p text:style-name="P20">Petro, sulkante la nazon, laŭte diris al Ievlev: </text:p>
      <text:p text:style-name="P20">— Pensas mi, ke ĉiuj ili interkonsentis timigi nin, — kiom malfacila kaj nesuperebla por ni estas la mara kaj navigacia arto, kaj kiom nekompreneble por ni, kun nia mizereco, estas konstrui ŝipojn kun deca armilaro. Mi pensas, ke ili nin ne timigos, ĉu, Silvestro? </text:p>
      <text:p text:style-name="P7"/>
      <text:h text:style-name="P5" text:outline-level="3"><text:bookmark-start text:name="__RefHeading___Toc12492_788856325"/>3. Unu mapo ne similas alian<text:bookmark-end text:name="__RefHeading___Toc12492_788856325"/></text:h>
      <text:p text:style-name="P20">Granda tablo kun manĝaĵoj kaj trinkaĵoj estis preparita sur la ferdeko, Petro sidiĝis en fotelon, verŝis por si bieron. Pala fremdlanda matroso elprenis el ujo violonon, frotis la arĉon per <text:soft-page-break/>ŝtoneto, ekludis anglan dancon. La ceremoniaj sonoj ekfluis super la matena Dvino, la vizaĝo de la matroso iĝis malgaja, la okulojn vualis larmo. Apraksin, kaptinte momenton, sub la angla danco, kliniĝis al Petro, diris, ke necesas doni al fremdaj matrosoj iom da mono. Teĉjo Prjaniŝnikov palpebrumis al Voronin, — Petro ne ŝatis doni monon, tion sciis ĉiuj. </text:p>
      <text:p text:style-name="P20">— Kiom necesas? — demandis la caro, strabante per la okulo. </text:p>
      <text:p text:style-name="P20">Apraksin levis la ŝultrojn. </text:p>
      <text:p text:style-name="P20">— Ili forte penis por ni, sinjoro rotestro... </text:p>
      <text:p text:style-name="P20">— Forte, ne forte! — grumble respondis Petro. — La amuzo ankaŭ por ili mem taŭgas. Kiom doni? </text:p>
      <text:p text:style-name="P20">Apraksin, retenante ekbolantan koleron — li bone sciis, per kio tio finiĝos, — diris, ke necesas por la tuta ŝipanaro ne malpli ol tri ormoneroj. Petro ankoraŭfoje ĵetis straban rigardon, ne ĝeniĝante pro la eskortuloj kaj ŝipestroj, longe fosis en la monujo, elprenis unu moneron, donis ĝin al Apraksin kaj ordonis: </text:p>
      <text:p text:style-name="P20">— Kaj se malmulte, tiam tute ne doni! </text:p>
      <text:p text:style-name="P20">Teĉjo Prjaniŝnikov hihiis, kaŝinte la bruniĝintan pro drinkado vizaĝon malantaŭ boteloj de sekvino kaj de «Krista larmo». Apraksin, elpreninte sian monujon, aldonis al la cara monero du siajn, leviĝis kaj ekiris al la ferdekestro. </text:p>
      <text:p text:style-name="P20">Malgraŭ penemaj zorgoj de la eskortuloj kaj ŝipestroj, la gastoj enuis, sekvino kaj «Krista larmo» ne iris en la gorĝojn, oni devis sendi Rjabov-on sur la Mosean insulon por <text:soft-page-break/>juniperbrando kaj gdanska vodko. La rudristo revenis ne tuj, leviĝis laŭ la eskalo kun moroza vizaĝo, kun bruo starigis la bareletojn apud Ievlev, sen riverenci ekiris reen sur la ŝalupon. La fremdlandanoj akompanis la malĝentilulon per miraj rigardoj, Urquhart riproĉe balancis la kapon. La caro rimarkis nenion — li estis elesploranta de ebriiĝinta najbaro-eskortulo la sekreton de la ĉenkuglega pafado... </text:p>
      <text:p text:style-name="P20">Jakimĉjo Voronin verŝadis al Golgolsen juniperbrandon kun pulvo, per dolĉa voĉo aldiradis: </text:p>
      <text:p text:style-name="P20">— Tio estas ja ne «Krista larmo»! Tio estas ne malvazio! Tio estas ne rejnvino! Faru! </text:p>
      <text:p text:style-name="P20">Golgolsen «faradis», elmetadis la okulojn, spiregadis. </text:p>
      <text:p text:style-name="P20">La batalo kontraŭ «Ivaĉjo Ebria» estis ĉe sia kulmino, kiam Jakimĉjo frapis la tablon per la muskola pugno kaj kriis tiel, ke ĉiuj turniĝis al li: </text:p>
      <text:p text:style-name="P20">— Ne estas? Mensogas vi, estas! Ĉi tie tiaj marlaboruloj estas, ke vi eĉ ne sonĝis! Mensogas vi! </text:p>
      <text:p text:style-name="P20">Golgolsen al la ofendo intencis respondi per spada bato, sed Voronin ne permesis, kaptis la spadeton je la tenilo, tiris al si kaj demandis mirigite: </text:p>
      <text:p text:style-name="P20">— Ĉu vi freneziĝis? </text:p>
      <text:p text:style-name="P20">La eskortulo movadis per siaj teruraj volvitaj lipharoj, sibladis, kiel kato, la pulva juniperbrando, kiel varmega stano, estis bruliganta liajn internaĵojn. </text:p>
      <text:p text:style-name="P20">Urquhart, por ke estiĝu paco, ĝentile enmiksiĝis la disputon: sinjoro Golgolsen tute konsentas kun sinjoro Voronin, — certe, <text:soft-page-break/>inter la pomoraj loĝantoj ekzistas homoj, scipovantaj agi per remilo kaj eĉ malgranda velo. Sed ĉu tio estas navigistoj? </text:p>
      <text:p text:style-name="P20">Golgolsen-on tenis je la ŝultroj kaj la kubutoj ĉirkaŭ kvin matrosoj. Li plu estis siblanta. </text:p>
      <text:p text:style-name="P20">— Bedaŭrinde, tio estas ankoraŭ ne navigistoj, — diris Urquhart, ĝentile ridetante. — Navigisto devas perfekte posedi mapon, kompason, astrolabon, alidadon. Sed ĉu ekzistas ĉi tie, inter la plej bonaj pomoraj rudristoj, almenaŭ unu, scipovanta kompreni mapon? Jen antaŭnelonge venis ĉi tien rudristo Ivano. Certe, li scias sian aferon. Sed ĉu li povas meti kurson de ŝipo laŭ indikoj de kompaso? Kaj ĉu li vidis la miraklan maŝinon — nokturlabon? Jen en kio estas la esenco de la disputo. </text:p>
      <text:p text:style-name="P20">— Estas tiel! — kriis Golgolsen. </text:p>
      <text:p text:style-name="P20">Urquhart haltigis lin per milda gesto. </text:p>
      <text:p text:style-name="P20">— Se la rusoj deziros havi ŝipojn por amuzaj promenoj de lia cara moŝto, — daŭrigis li, — tiam, sendube, sinjoroj konsilistoj de lia cara moŝto devos dungi eksterlandajn navigistojn, kiuj kun grandega ĝojo servos al tia klera kaj malavara monarko, kiel lia sanktoleita moŝto! Mi mem! — ekkriis Urquhart. — Mi povas rekomendi nemalmultajn plej spertajn maristojn al lia moŝto rusa caro... </text:p>
      <text:p text:style-name="P20">Petro silentis: sobra, kolere pufigante la nazotruojn, li estis ĉirkaŭrigardanta la siajn, — evidente, ne sciis, kion respondi. Poste li abrupte turnis la konversacion al eliro en la maron: kiam la negocistoj estos forirantaj, li akompanos ilin sur sia jaĥto. Ili komencis kalkuli tagojn per fingroj, fiksadis ordon de <text:soft-page-break/>ŝipoj, rezonadis, kie iru la cara jaĥto, poste rememoris kaj demandis, kiu iros sur ĝi kiel rudristo. </text:p>
      <text:p text:style-name="P20">— Rjabov! — diris Ievlev. </text:p>
      <text:p text:style-name="P20">Urquhart ridetis kun kompato kaj malestimo. Ievlev, sentante, ke la sango ĵetiĝis al lia kapo, ordonis tuj voki de la ŝalupo la rudriston. Matrosoj impetis al la ŝipflanko, Rjabov sendezire leviĝis sur la ferdekon, aliris la tablon, ĉe kiu estis zumantaj kaj kriantaj malakorde rusoj, holandanoj, angloj, germanoj. Malplenaj boteloj estis ruliĝantaj sub la piedoj, fumo de argilaj pipoj sterniĝis super la festeno, multaj estis tute ebriaj, aliaj duone. Nur Ievlev, la caro, Apraksin kaj maljuna Patriko Gordon rigardis sobre, severe, postuleme. Kaj ankaŭ ŝipestro Urquhart subite kvazaŭ pikis la rudriston per mallonga dorna rigardo. </text:p>
      <text:p text:style-name="P20">— Ekstaru ĉi tie! — ordonis Apraksin. </text:p>
      <text:p text:style-name="P20">Rjabov ekstaris, larĝe dismetinte la piedojn, ŝovinte la manplatojn sub la broditan de Taisja zoneton. Garrit Koost tenis en la mano dense volvitajn paperfoliojn, frapetante per ili la tablon. Golgolsen, farinte misteran vizaĝon, estis turnanta en la manoj grandan kompason. </text:p>
      <text:p text:style-name="P20">— Aŭdis ni hodiaŭ, — malrapide ekparolis Petro, — kaj ankaŭ mem en konversacioj kun vi havis okazon konvinkiĝi, ke estas vi la plej bona en la lokaj Blankmaraj teroj rudristo, alivorte navigisto. Kaj se vi estas navigisto, tiam la kompason devas lerte regi. Ĉu konas vi ĉi miraklegan maŝinon? </text:p>
      <text:p text:style-name="P20">Golgolsen, moke ridetante, etendis al la rudristo la kompason. </text:p>
      <text:p text:style-name="P20"><text:soft-page-break/>— En nia, marista maniero, tio estas «matka»<text:bookmark text:name="xnoto-1-07-3-1"/><text:note text:id="ftn58" text:note-class="footnote"><text:note-citation>58</text:note-citation><text:note-body><text:p text:style-name="P2">Etimologie probable de la finna kaj karela <text:span text:style-name="T6">matka</text:span> — «vojo», sed en la popolo tiu vorto estis interpretata kiel derivaĵo de la vorto «patrino» <text:span text:style-name="T6">(trad.)</text:span>.</text:p></text:note-body></text:note> — patrino. Tiel ni ĝin nomas! — diris Rjabov. — La maŝino vere estas miraklega. Kaj patrino ĝi nomiĝas tial, ke en maro sen kompaso estas kiel sen vera panjo. </text:p>
      <text:p text:style-name="P20">Li ridetis, rigardante al la tremanta nadlo, ion rememorante. </text:p>
      <text:p text:style-name="P20">— Kial vi ĝojas? — demandis Ievlev. </text:p>
      <text:p text:style-name="P20">— Mi rememoris, kiel patro mia min instruis, kiam mi ankoraŭ ĥaradrio estis: en tiu ĉi, diris, skatolo sidas vireto Fingreto, turnas ĉiam la nadlon al la nokto, kiel fremdlandanoj diras — al la nordo. Dum longa tempo mi, knabo, pri tiu vireto kredis, ĉiam enrigardadis — ĉu mi povos rimarki, kiel li la nadlon turnas... </text:p>
      <text:p text:style-name="P20">— Ĉu ne rimarkis? — demandis Apraksin. </text:p>
      <text:p text:style-name="P20">— Ne sukcesis, — kun larĝa rideto respondis Rjabov. — Ŝercis mia patro... </text:p>
      <text:p text:style-name="P20">— Ĉi maŝino, — diris Ievlev, — baziĝas sur tio, rudristo, ke la magneta nadlo ĉiam okupas en la spaco pozicion, kiu al ĝi estas destinita per homa saĝo... </text:p>
      <text:p text:style-name="P20">— Kompason vi konas, — interrompis Petro, kaj estis videble, ke li estas kontenta. — Ĉu multaj aliaj ĉi-tieaj rudristoj konas kompason? </text:p>
      <text:p text:style-name="P20">Rjabov pensis, respondis sen hasto: </text:p>
      <text:p text:style-name="P20"><text:soft-page-break/>— Multaj, Siro, preskaŭ ĉiuj. Kiom vi bezonos, tiom vi trovos. </text:p>
      <text:p text:style-name="P20">— Kvin? Dek? Kvindek? — malpacience, sed gaje demandis Petro. </text:p>
      <text:p text:style-name="P20">— Estos pli, Siro. Kiu estas de la Blanka maro laboranto — tiu estas maristo. Kaj nia maro ja estas nemalgranda, popolon sur ĝi per fingroj ne eblas nombri... </text:p>
      <text:p text:style-name="P20">Li ankoraŭ pensis, ridetis kaj aldonis: </text:p>
      <text:p text:style-name="P20">— Virinoj niaj, pomorinoj, fiŝistaj edzinoj — ankaŭ ili rudristas. En la maro ili ne krios, ne ploros. Ili de la plej junaj jaroj en la maro vivas, per la maro sin nutras... </text:p>
      <text:p text:style-name="P20">— Kaj ĉu ĉiuj la navigistan arton scias? — demandis Petro. </text:p>
      <text:p text:style-name="P20">— Estas tiuj, kiuj kompason ne havas, Siro, laŭ signoj iradas, laŭ steloj. </text:p>
      <text:p text:style-name="P20">— Kaj ĉu en la oceanon ili tiel iras? </text:p>
      <text:p text:style-name="P20">— Ĉu oceano ne estas akvo? </text:p>
      <text:p text:style-name="P20">Petro ekridis. Rjabov metis la kompason sur la tablon, ree ŝovis la manplatojn sub la zoneton. Ŝipestro Urquhart kliniĝis al Ievlev, ion diris al li. Tiu, abrupte movinte la ŝultron, forsvingis. </text:p>
      <text:p text:style-name="P20">— Kion li diras? — demandis Rjabov. </text:p>
      <text:p text:style-name="P20">— La ŝipestro asertas, ke la lokaj pomoroj ne konas mapon, — diris Ievlev. — Ĉu tiel, rudristo? </text:p>
      <text:p text:style-name="P20"><text:soft-page-break/>— Unu mapo ne similas al alia, — respondis Rjabov. — Ili, fremdlandanoj, havas siajn mapojn, ni — niajn. Ni laŭ la niaj iradas. </text:p>
      <text:p text:style-name="P20">Urquhart, ĝentile ridetante, kliniĝis nun al la eskorta ŝipestro. Tiu disvolvis sur la genuo grandan folion de densa papero. La folio ektremis sub vento. Tio estis la Somera bordo de la Blanka maro kun la Una golfo. Rjabov rigardis longe, mallarĝiginte la okulojn. </text:p>
      <text:p text:style-name="P20">— Ĉu konas vi ĉi lokojn? — demandis Petro. </text:p>
      <text:p text:style-name="P20">— Estis mi tie! — respondis la rudristo. </text:p>
      <text:p text:style-name="P20">— Kial do vi silentas? </text:p>
      <text:p text:style-name="P20">— Tial mi silentas, Siro, ke malĝuste la mapo estas farita. </text:p>
      <text:p text:style-name="P20">Urquhart levis la brovetojn. Kun laca malestimo, kun enuo en la okuloj estis sidanta sur sia seĝo la homo, kiun Rjabov antaŭnelonge opiniis la caro, — Lefort. Golgolsen estis orgojle ridanta. </text:p>
      <text:p text:style-name="P20">— Ĉu malĝuste? — demandis Petro. — Sed ĉu scias vi, kiu tiun ĉi mapon faris? «Zee-Fakkel»<text:bookmark text:name="xnoto-1-07-3-2"/><text:note text:id="ftn59" text:note-class="footnote"><text:note-citation>59</text:note-citation><text:note-body><text:p text:style-name="P2">«Mara torĉo» <text:span text:style-name="T6">(nederlande)</text:span> — fama nederlanda maparo kaj manlibro fare de Johannes van Keulen ekde la jaro 1681 <text:span text:style-name="T6">(trad.)</text:span>.</text:p></text:note-body></text:note> neniom pli bonas, ol ĉi bildo. Fama ŝipestro Hamburga nomata Schmidt, de ŝtormo pelita en la Unan golfon, pli ol semajnon pasigis tie; kiel donaco al vojevodo Apraksin li mezuris la golfon kaj sur la paperon ĝin metis... </text:p>
      <text:p text:style-name="P20"><text:soft-page-break/>Petro koleris, la fremdlandanoj estis subridantaj, Ievlev rigardis al la rudristo kun malkvieto. Rjabov respondis trankvile: </text:p>
      <text:p text:style-name="P20">— La ŝanelo estas malĝuste indikita, Siro. Kiel ĉi tie povas iri ŝipoj, se jen estas malprofundaĵo, grandega benko, kaj jen ankoraŭ pli granda. Vi iros laŭ tiu ŝanelo kaj sidigos vian ŝipon sur ŝtonojn... </text:p>
      <text:p text:style-name="P20">Urquhart ekridis. Petro ĵetis al li rigardon, kriis al Rjabov: </text:p>
      <text:p text:style-name="P20">— Kun klera navigisto vi disputas, kun fama ŝipisto... </text:p>
      <text:p text:style-name="P20">Li en incitiĝo forturniĝis de Rjabov. Urquhart kaj Golgolsen dismetis antaŭ li ankoraŭ foliojn — mapojn. La rudristo staris senmove, pri li oni kvazaŭ forgesis. La mapoj estis multaj, Rjabov el malproksime rekonadis — Tri insuloj, Sosnovec, la Vintra bordo. Ĉie estis desegnitaj ŝipoj, hometoj, domoj. Petro admiris la artan verkon. Ievlev diris: </text:p>
      <text:p text:style-name="P20">— La lokaj pomoroj, Siro, havas siajn «navigtabelojn» kaj «marajn ukazojn», kie multaj utilaj konsiloj... </text:p>
      <text:p text:style-name="P20">Petro ne aŭskultis. </text:p>
      <text:p text:style-name="P20">— Tiujn ĉi mapojn mi vidas, kaj pri kio vi diras — nur aŭdas. Aŭdi ne sufiĉas! </text:p>
      <text:p text:style-name="P20">Levinte la kapon, li ekrigardis al Rjabov, diris: </text:p>
      <text:p text:style-name="P20">— Ĉi rudristo iros kun ni en navigadon kiel ĉefmatroso. Sed kiel ŝipestro iros sperta fremdlanda maristo, kiun sinjoro Urquhart proponas, — hispano del Robles... </text:p>
      <text:p text:style-name="P20">Urquhart riverencis. </text:p>
      <text:p text:style-name="P20"><text:soft-page-break/>Rjabov staris senmove, kvazaŭ temis ne pri li; nur liaj helaj okuloj malheliĝis, kaj inter la brovoj aperis maldika sulko. </text:p>
      <text:p text:style-name="P20">— Matrosojn sur nian jaĥton preni el pomoroj kaj en tio ne malrapidi! — daŭrigis Petro. — Kaj post tio ni drinku por adiaŭo; tempas foriri, ni gastis sufiĉe... </text:p>
      <text:p text:style-name="P20">Li mallarĝigis la okulojn kaj demandis Gordon-on: </text:p>
      <text:p text:style-name="P20">— Kial vi malgajas hodiaŭ, sinjoro admiralo? Kial vi ne drinkas vinon? </text:p>
      <text:p text:style-name="P20">Patriko Gordon suspiris longe, maljunulece, glutis el la kruĉeto por deco. Respondis li al la caro nur kiam ili estis malleviĝantaj sur la ponteto: </text:p>
      <text:p text:style-name="P20">— Hodiaŭ vi estis maljusta, mia reĝa amiko Peter. Vi amas vero. Do sciu ĝi. </text:p>
      <text:p text:style-name="P20">— Ĝin! — elmalproksime, sen moko korektis Apraksin. </text:p>
      <text:p text:style-name="P20">— Ĝin! — obeeme kaj kutime konsentis Gordon. — Sciu do ĝin: tia maristo, kiel estas Rjabov, — estas pli bona, ol ajna alia maristo. Ili havas belaj mapoj, sed ĉu eblas supozi, ke ili konas tiu... naturo... maro pli bone, ol li konas... </text:p>
      <text:p text:style-name="P20">Petro oscedis, paŝis en la ŝalupon, eksidis sur benkon, kovritan per tapiŝo, karesis la ŝultron de Gordon: </text:p>
      <text:p text:style-name="P20">— Ni multe drinkas, sinjoro Gordon, jen kio estas malbona... </text:p>
      <text:p text:style-name="P20">— Mi ne multe drinkas! — koleriĝis Gordon. — Mi deziras ankoraŭ paroli al vi, Peter... </text:p>
      <text:p text:style-name="P20">— Ni havos tempon, ankoraŭ sufiĉe interparolos! — diris Petro. — Ne morgaŭ, mi pensas, ni mortos. </text:p>
      <text:p text:style-name="P20"><text:soft-page-break/>Super la ŝalupo flugis mevoj, jam estiĝis tago, en la Arĥangelskaj preĝejoj oni estis sonorantaj. Petro dormetis, envolvinte sin en mantelon. Gordon, kolere rigardante al la kvietaj Dvinaj akvoj, estis flustre sakranta ne en la rusa lingvo. </text:p>
      <text:p text:style-name="P7"/>
      <text:h text:style-name="P5" text:outline-level="3"><text:bookmark-start text:name="__RefHeading___Toc12494_788856325"/>4. Riska komisio<text:bookmark-end text:name="__RefHeading___Toc12494_788856325"/></text:h>
      <text:p text:style-name="P20">En tiu mateno li estis invitita manĝi ĉe kolonelo Snivin, la edzo de lia filino. La tablo estis primetita en la parko, inter trunkoj de maljunaj betuloj. Alpelitaj el submontaj vilaĝoj servistinoj en helenaj ĥitonoj kaj florkronoj, en sandaloj, kudritaj por tiu ĉi okazo el ledaĵoj, destinitaj por la armeo, en orbrokitaj zonetoj kaj kupraj braceletoj, portadis al la tablo fiŝajn rondpanojn, pirogojn, drinkaĵojn kaj trinkaĵojn. Speciala servistino, vestita kiel paŝtistino, kaj kun ŝi knabo — tute malgranda paŝtisteto — surtabligadis turkan kafon en konkoj kun arĝentaj teniloj. En laŭbo, kaŝitaj de la okuloj per arbustaro, ludis muzikistoj de fremdlandaj ŝipoj — violono, fluto kaj liuto. Krom Gordon, ĉi tie estis ankoraŭ nur unu gasto — majoro James. </text:p>
      <text:p text:style-name="P20">Gordon venis perpiede, sen akompanantoj, vestita simple: en kaftano el griza drapo super leda kamizolo. En la mano li havis bastonon kontraŭ hundoj, en la dentoj — mallongan ĉibukon. La helenaj junulinoj en ĥitonoj — timigitaj, malfeliĉaj paŝtistinoj — kaj la muziko trans la arbustoj al li ne plaĉis. Li kuntiris la brovojn kaj nenion trinkis kaj manĝis. Lia filino Anabela — la edzino de la kolonelo Snivin — rigardis al la <text:soft-page-break/>patro malgaje, — kiel li maljuniĝis, kiaj profundaj faltoj kuŝiĝis sur la vizaĝo, kiel li suspiras... </text:p>
      <text:p text:style-name="P20">Post kafo la patro kaj la filino ekiris promeni en la parko. Mallaŭte, sub matena Dvina venteto, estis interflustrantaj la betuloj. En interspacoj inter arboj arĝente briletis la larĝa rivero. Gordon brakumis la filinon je la talio, ŝi metis sian kapon sur lian larĝan, ankoraŭ fortikan ŝultron. </text:p>
      <text:p text:style-name="P20">— Via edzo estas ŝtelisto! — diris Patriko Gordon nelaŭte, sed firme. </text:p>
      <text:p text:style-name="P20">Anabela tremeris. </text:p>
      <text:p text:style-name="P20">— Via edzo estas malpura ŝtelisto! — ripetis Gordon ankoraŭ pli mallaŭte. — Vi ne devas timiĝi, mia infano, mi ne intencas al iu denunci lin, denunco entute ne estas en miaj principoj de honoro. Sed ĉi tie la afero estas multe pli serioza, ol vi povas imagi. Nin ne tre ŝatas la rusoj. Kaj pro kio ili ŝatu nin? Fraĉoj, fremdulaĉoj — tiel ili nomas nin, mi mem tion aŭdis. Jen iras fraĉo, diras ili, almontrante nin per la fingroj. Ili scias, ke homoj, venintaj el trans la maro, estas kruelaj al ili, priŝtelas ilin, mokas ilin. Ĉu via edzo almenaŭ en io faris bonon al tiu ĉi lando? Ĉu li ŝtelas ne por tio, ke, reveninte al la patrujo, aĉeti por si licencon por generala rango? Anabela, vi devas helpi min. Vi devas kompreni, ke tio ne povas finiĝi bone. Kaj vi komprenas tion, ĉu? Vere? La malpura ŝtelado, farata de via edzo, malpurigas ne nur lin, sed ankaŭ min, kaj ne solan min, sed ĉiujn, kiuj servas al la caro per sia spado... </text:p>
      <text:p text:style-name="P20">Anabela ĵetis al la patro malkonfidan rigardon. </text:p>
      <text:p text:style-name="P20"><text:soft-page-break/>— Por mi sufiĉas vagadi tra la mondo, — daŭrigis li. — Mi estas maljuna kaj deziras morti, ne rompinte mian ĵuron. Mi servadis al la svedoj, servadis al la poloj — por mi sufiĉas. Almenaŭ ĉi tie mian nomon nenio makulis. Ĉu mi povas peti vin pri unu afero? Ke via edzo pensu ne nur pri si, sed ankaŭ pri mi. Ĉi tien lin instalis mi, se li memoras tion. </text:p>
      <text:p text:style-name="P20">Anabela kunplektis la manojn, krakis per la artikoj... </text:p>
      <text:p text:style-name="P20">— Ni tiel deziras hejmen! — ekkriis ŝi. — Al ni estas tiel malfacile ĉi tie. Vi ne komprenas kaj ne deziras kompreni, ke licenco por generala rango signifas trankvilon kaj sendependan staton de niaj infanoj... </text:p>
      <text:p text:style-name="P20">— Al diablo la infanojn! — kriis Gordon. — Ne ekzistas tia fiulo, kiu, farante fiaĵon, ne dirus, ke tio estas por la infanoj. Al diablo la infanojn! Kaj se temas pri infanoj, tiam bonvolu pensi ne nur pri la viaj. En tiu ĉi lando estas multaj infanoj, tamen vi ne pensas pri iliaj sortoj... </text:p>
      <text:p text:style-name="P20">— Sed, patro, necesas ja kompreni... </text:p>
      <text:p text:style-name="P20">— Mi nenion komprenas kaj ne komprenos! — kriis Gordon, kaj lia vizaĝo kovriĝis per ruĝaj makuloj. — Jes, mi ne komprenas, kial, se vi deziras hejmen, — necesas ŝteli. Mi ne komprenas tion kaj ne deziras kompreni. Por mia malfeliĉo — ĉi tien al ili venas friponoj kaj sentaŭguloj. Mi pensis, ke via edzo prudentiĝos ĉi tie kaj ĉesos esti tio, kio li estis tie. Sed li iĝis centoble pli malbona — tiu falsigisto de aliulaj subskriboj, kiu apenaŭ evitis pendumon, bedaŭrinde — evitis. En Moskvo li tiel turmentis rusajn soldatojn, la plej bravajn el tiuj, kun kiuj mi havis okazon batali brakenbrake, ke lin necesis forigi ĉi <text:soft-page-break/>tien, sed ankaŭ ĉi tie li ne trankviliĝis... Ha, por kio mi diras tion al vi! Vi ne kredas al mi, kial vi kredus, ja vi estas sorĉita de via edzo... </text:p>
      <text:p text:style-name="P20">Ili longe silentis. La vizaĝo de Gordon estis severa, malgaja; preskaŭ flustre li diris: </text:p>
      <text:p text:style-name="P20">— Tio estas granda popolo! Tio estas bonkora, sincera popolo. Kaj ni venas al ili kun nigra animo, por priŝteli, trompi kaj forkuri. Ni nur multe parolas pri honoro kaj multe batalas en dueloj, sed neniu el ni provis honeste servi al ili... </text:p>
      <text:p text:style-name="P20">— Ili ne fidas nin, — mallaŭte diris Anabela. </text:p>
      <text:p text:style-name="P20">— Mi same ne fidus homon, kiu deksesan fojon vendas sian spadon! — respondis Gordon. </text:p>
      <text:p text:style-name="P20">— Vi vane tiel diras, patro. Ekzemple, sinjoro James estas tre afabla kaj bonmaniera junulo. </text:p>
      <text:p text:style-name="P20">Gordon subridis sole per la lipoj. </text:p>
      <text:p text:style-name="P20">— Mi ne devus paroli kun vi, vi nenion komprenis. Sed nun vi komprenos. </text:p>
      <text:p text:style-name="P20">Li metis la pezan fortan manon sur la ŝultron de la filino kaj ekparolis, rekte rigardante en ŝiajn okulojn: </text:p>
      <text:p text:style-name="P20">— Mi restos ĉi tie, en Rusio. Kaj se almenaŭ guto da koto falos sur mian nomon kulpe de via edzo, li estos grave punita. Kaj mi ne movos eĉ fingron por defendi lin. Eĉ pli: mi diros, ke oni permesu al mi juĝi, kaj oni permesos, ĉar eksterlandanojn ĉe ili juĝas eksterlandanoj. Kaj kiam oni permesos, mi subskribos nur unu verdikton: pendumi... </text:p>
      <text:p text:style-name="P20"><text:soft-page-break/>— Pendumi?! </text:p>
      <text:p text:style-name="P20">— Jes, fari finfine tion, kio ne estis farita en Edinburgo. «Je la kolo, — kiel oni skribas en nia lando kaj kiel skribis la juĝistoj en tiu memorinda por vi tago, — je la kolo, por ke li pendu tiel ĝis la morto, kaj post ĝi tiom, kiom necesas, ke lia peka animo ekstaru antaŭ la granda juĝisto...» </text:p>
      <text:p text:style-name="P20">— Ĉu mi devas ĉion ĉi rediri al li? </text:p>
      <text:p text:style-name="P20">— Nepre. Li ne estas tro kuraĝa, via edzo, kaj rememorigo pri la maŝo, el kiu li siatempe eskapis, eble malvarmigos en li soifon de akirado. Adiaŭ kaj akompanu min. Mi ne plu deziras vidi vian edzon... </text:p>
      <text:p text:style-name="P20">— Kaj la infanojn, patro? </text:p>
      <text:p text:style-name="P20">Gordon paŭzis, poste diris decideme: </text:p>
      <text:p text:style-name="P20">— Ne, ne hodiaŭ. </text:p>
      <text:p text:style-name="P20">Anabela akompanis la patron ĝis la pordego kaj mem riglis post li la barilpordon. En la korto estis raŭke bojantaj kaj saltantaj ĉenhundoj. El la parko aŭdiĝis muziko — la ŝipaj muzikistoj estis ludantaj polonezon. Anabela rebonigis sian hararanĝon kaj ekiris al la tri betuloj — tien, kie la edzo kaj James estis trinketantaj malvarman vinon... </text:p>
      <text:p text:style-name="P20">— Nu? — demandis la kolonelo. — Ĉu la maljunulo decidis dormi? </text:p>
      <text:p text:style-name="P20">— Por li oni alveturis! — mensogis Anabela. — Li iĝis necesa al la Siro... </text:p>
      <text:p text:style-name="P20">Kolonelo Snivin elorbitigis la okulojn. </text:p>
      <text:p text:style-name="P20"><text:soft-page-break/>— Kiam? Mi nenion scias. Al mi oni ne raportis... </text:p>
      <text:p text:style-name="P20">Anabela ne respondis. Post kiam James adiaŭis, ŝi mallaŭte ekparolis: </text:p>
      <text:p text:style-name="P20">— La patro suspektas ĉion, kaj eble eĉ scias ĝuste. Li nomis vin malpura ŝtelisto kaj diris, ke li postulos por vi pendumon, se vi enkaptiĝos. Kaj li tion faros, mi bone konas lin. Li neniam ĵetas vanajn vortojn... </text:p>
      <text:p text:style-name="P20">La kolonelo profunde enpensiĝis. Komence li nur snufadis kaj nenion povis elpensi, poste lia grasa vizaĝo iĝis decidema, li eksnufis pli laŭte kaj ordonis tuj voki al si ŝipestron Urquhart-on kaj sinjoron James-on. </text:p>
      <text:p text:style-name="P20">— Kion vi faros? — demandis Anabela. </text:p>
      <text:p text:style-name="P20">La kolonelo respondis nenion. </text:p>
      <text:p text:style-name="P20">Kun Urquhart li interkonsentis rapide. James-on li demandis: </text:p>
      <text:p text:style-name="P20">— Ĉu inter la soldatoj de la dogana skipo troviĝos homo, fidela al vi? Homo, kiu pretos plenumi riskan komision? </text:p>
      <text:p text:style-name="P20">James enpensiĝis, gratis la mentonon kun kaveto. </text:p>
      <text:p text:style-name="P20">— Temas ne nur pri mi. Temas ankaŭ pri via estonteco. Pensu pli rapide — tempo neniom toleras prokraston. </text:p>
      <text:p text:style-name="P20">Ili decidis voki tiun kaporalon, kiu vipis iam per angla krudleda rimeno leŭtenanton Krikov-on. Post horo kaj James kaj Snivin sidis antaŭ la kaporalo en malbutonitaj kaftanoj, koleraj, demandadis tiel rapide, ke la kaporalo ne sukcesadis respondi. La servistinoj en helenaj ĥitonoj herde preteriris por <text:soft-page-break/>redoni la ĥitonojn, sandalojn kaj zonojn kun braceletoj al la tolaĵistino. La kaporalo frostosenteme movis la ŝultrojn. </text:p>
      <text:p text:style-name="P20">— Ĉu vi konsentas, Kostjukov? </text:p>
      <text:p text:style-name="P20">— Tro timinde, sinjoro... </text:p>
      <text:p text:style-name="P20">— Galimatio! — diris Snivin. — Bagatelo! Hodiaŭ venos ankoraŭ tri ŝipoj, li kontrolos ilin. Dum li kontrolos — pasos tago. Ne malpli! </text:p>
      <text:p text:style-name="P20">— Estas tiel... Sed tamen timinde. Se iu vidos, kiel mi eniris kaj eliris... </text:p>
      <text:p text:style-name="P20">— Nu, vi diros ion... ke vi eraris... Ormonero estas nemalgranda mono, vi, verŝajne, tian monon eĉ ne vidis. Nun vi ricevos unu, kaj kiam vi faros — duan... </text:p>
      <text:p text:style-name="P20">Kaj Snivin ĵetis sur la karnodika polmo hele brilintan moneron. </text:p>
      <text:p text:style-name="P20">Kostjukov silentis. </text:p>
      <text:p text:style-name="P20">— Do, vi ne deziras? — diris Snivin. — Sed tio estas domaĝe. Tre domaĝe. Jen sinjoro James estos reen al vi nomumita — vi iĝus gardisto de la dogana tenejo, sed tiele kio... Vi estas malfidela homo, al vi iĝos tute malbone... </text:p>
      <text:p text:style-name="P20">Kostjukov suspiris. </text:p>
      <text:p text:style-name="P20">— Ĉu vi ne deziras? </text:p>
      <text:p text:style-name="P20">— Donu! — diris la kaporalo. — Donu, mi faros. Metos pekon sur mian animon... </text:p>
      <text:p text:style-name="P20"><text:soft-page-break/>James metis sur la tablon tri talerojn. Sur ĉiu per fajlilo estis faritaj noĉoj: sur unu duobla kruco, sur la dua du strekoj, sur la tria dentoj. Tiujn tri monerojn la majoro envolvis en ĉifoneton kaj etendis al Kostjukov. </text:p>
      <text:p text:style-name="P20">— Kaj tiun ĉi — al vi! — diris li kaj donis al li la kvaran sen ajna signo. </text:p>
      <text:p text:style-name="P20">Kostjukov riverencis. </text:p>
      <text:p text:style-name="P20">— Nun iru! — ordonis la kolonelo. </text:p>
      <text:p text:style-name="P20">La kaporalo suspiris kaj ekiris. James kaj Snivin akompanis lin per la okuloj kaj interrigardis. </text:p>
      <text:p text:style-name="P20">— Ne! — diris James. — Li ne faros! </text:p>
      <text:p text:style-name="P20">Kaj kriis: </text:p>
      <text:p text:style-name="P20">— Kostjukov! </text:p>
      <text:p text:style-name="P20">La kaporalo revenis kure. </text:p>
      <text:p text:style-name="P20">— Ni ŝercis! — diris James. — Nun ni scias, vi estas fidela homo. Redonu la monon. </text:p>
      <text:p text:style-name="P20">Kostjukov kun preteco redonis ĉiujn kvar monerojn. </text:p>
      <text:p text:style-name="P20">— Kaj per tio drinku! — ordonis James kaj ĵetis al la kaporalo arĝentan rublon. — Drinku ankaŭ je nia sano. Iru! </text:p>
      <text:p text:style-name="P20">La kaporalo viŝis ŝviton, malforte ridetis kaj riverencis. Lia vizaĝo iĝis feliĉa. </text:p>
      <text:p text:style-name="P20">— Aĥ, Dio mia! — diradis li, paŝante al la doganejo. — Aĥ, kia afero... </text:p>
      <text:p text:style-name="P20"><text:soft-page-break/>La vojo estis longa, la kaporalo rememoris pri la rublo kaj iris por regali sin en la drinkejon. Magrulo elprovis la rublon per la dento kaj miris: </text:p>
      <text:p text:style-name="P20">— Vidu, arĝenta. Longe mi ne vidis veran monon... Kion do al vi doni, kaporalo? </text:p>
      <text:p text:style-name="P20">Kostjukov drinkis gdanskan vodkon, svingis la kapon kaj diris: </text:p>
      <text:p text:style-name="P20">— Jen kiele! Kio okazas al homo... </text:p>
      <text:p text:style-name="P20">Poste li drinkis duoble distilitan vodkon, poste la bojaran, poste bieron. Kaj, akirinte kuraĝon, ekpaŝis en la doganejon al leŭtenanto Krikov. </text:p>
      <text:p text:style-name="P20">— Kaj mi diros! — rezonadis Kostjukov. — Honeste diros! Kial ili malbone faras? Ĉu sur mi ne estas kruco? Ĉu mi estas tataro? Mi estas rusa homo kaj malbone fari al neniu permesos. Mi estas ne ia angla fremdulo. Mi estas kaporalo, jen kiu mi estas! Kaj ankaŭ tiujn monerojn mi al li montrus, kaj punkto! Kaj al li estu averto. Li estas homo simpla, de nia, laborula deveno... Ĉu mi ion faras malbone? </text:p>
      <text:p text:style-name="P20">Kostjukov ekvidis akvoportiston kun barelo kaj kriis: </text:p>
      <text:p text:style-name="P20">— Haltu! Ĉu en fremdaj landoj vi estis? Ĉu vi havas armilon sur la ŝipo pli ol estas difinite kontraŭ mara pirato? Respondu, kiu estas antaŭ vi. </text:p>
      <text:p text:style-name="P20">— Ĉu vi diboĉas? — demandis la akvoportisto. </text:p>
      <text:p text:style-name="P20">— Nu, diboĉas! Kaj vi respondu! El kiu lando vi navigas? </text:p>
      <text:p text:style-name="P20">— El la lando, do... el tiu... el la vilaĝo... </text:p>
      <text:p text:style-name="P20"><text:soft-page-break/>— Tiam iru kun mi, mi regalos, se vi estas nia... </text:p>
      <text:p text:style-name="P20">Duope ili sidiĝis sur la barelĉaron kaj veturis al Magrulo. Tie ili diboĉis longe, kaj Kostjukov, reveninte al la doganejo, subite forgesis, kion li bezonis diri al la leŭtenanto. Li staris kaj ridetadis, rigardante, kiel Atanazio Petroviĉ per malgranda ĉizileto finfaras ridindegan homan figureton el rosmara eburo. </text:p>
      <text:p text:style-name="P20">— Nu, iru, frato, iru! — ordonis Krikov. — Iru! Vi diboĉis, kaj nun dormu. Jen ŝipoj baldaŭ venos — kontroli necesas... </text:p>
      <text:p text:style-name="P20">— Kaj li estas kiu? — demandis Kostjukov, almontrante per la fingro la figureton. </text:p>
      <text:p text:style-name="P20">— Ja tiel, simple pro enuo! — eldiris la leŭtenanto. </text:p>
      <text:p text:style-name="P20">— Lasu, Atanazio Petroviĉ, — mi vidas. Ekspopo li estas — jen kiu! Kaj antaŭ nelonge vi fremdlandanon elĉizis, kiu kontraŭ homoj stamfas... </text:p>
      <text:p text:style-name="P20">En tiu momento Kostjukov komencis rememori, por kio li venis al Krikov, sed ne sukcesis rememori, — denove distriĝis, kaj ankaŭ Krikov serioze koleriĝis kaj pelis lin dormi. </text:p>
      <text:h text:style-name="P5" text:outline-level="3"><text:bookmark-start text:name="__RefHeading___Toc12496_788856325"/>5. «Gaja koketo»<text:bookmark-end text:name="__RefHeading___Toc12496_788856325"/></text:h>
      <text:p text:style-name="P20">Vespere kontraŭ la fremdlanda Komerca korto<text:bookmark text:name="xnoto-1-07-5-1"/><text:note text:id="ftn60" text:note-class="footnote"><text:note-citation>60</text:note-citation><text:note-body><text:p text:style-name="P2">En Arĥangelsko tiam estis du Komercaj kortoj — la rusa kaj la fremdlanda <text:span text:style-name="T6">(trad.)</text:span>.</text:p></text:note-body></text:note> ĵetis ankrojn sur Dvino tri ŝipoj sub fremdlandaj komercaj standardoj: «Vespera ripozo», «Trobadoro» kaj «Gaja koketo». Doganaj oficistoj, deklarinte por la du aliaj ŝipoj kvarantenon, leviĝis laŭ la ĉefŝtuparo de «Gaja koketo». Krikov — kun spado kaj ĉapelo — prononcis la preskribitajn demandojn, elaŭskultis la <text:soft-page-break/>preskribitajn respondojn kaj foliumis etaton de holdaj kaj ferdekaj varoj. Ŝipestro Danberg — maljuna multsperta ruzlertulo, Vulpo Vulpoviĉ, kiel nomadis lin la doganistoj, — rigardis en la okulojn de Atanazio Petroviĉ sen palpebrumi. </text:p>
      <text:p text:style-name="P20">— Kaj nun diru veron, por ke la homoj vane ne penu! — diris Krikov. — Kion vi alveturigis, sinjoro Danberg? </text:p>
      <text:p text:style-name="P20">Danberg rigardis rekte en la okulojn. </text:p>
      <text:p text:style-name="P20">— Mi ne kredos, ke vi, sinjoro Danberg, maljuna kaj sperta negocisto, venus al la fino mem de la foiro kun tia bagatela kargo. Kvarfoje laŭ mia memoro estis al via ŝipo de ni deklarita konfuzo. Ni unu la alian vidas trae. Tutegale mi al vi, kara amiko, ne kredas eĉ je grajno. Diru, kion vi alveturigis? </text:p>
      <text:p text:style-name="P20">Danberg subridis kaj dismovis la manojn. Tuta lia vizaĝo faldiĝis per etaj sulkoj, kiel malplena monujo, — tio signifis, ke li gajiĝis. </text:p>
      <text:p text:style-name="P20">Atanazio Petroviĉ komandis al la doganistoj — komenci la kontrolon. Ili fosis dum pli ol tri horoj — neniu trovis ion ajn. Danberg, apoginte sin al la foteldorso, trinkadis kafon kaj rigardadis malproksimen. Sur la urbon estis malleviĝanta vespera nebulo, en la hela ĉielo flagris steloj... </text:p>
      <text:p text:style-name="P20">Krikov leviĝis el luko, deskuis polvon kaj araneaĵon de la genuoj kaj ŝultroj, aliris al Danberg. Kaj miris, kial la ŝipestro trinkas sian kafon en tia stranga loko — sub la ĉefmasto. Ĉu en tiela loko estas oportune sidi kaj trinki kafon? </text:p>
      <text:p text:style-name="P20">Per firmaj paŝoj li aliris la ŝipestron kaj ordonis deŝovi la fotelon. </text:p>
      <text:p text:style-name="P20"><text:soft-page-break/>— Sed por kio? — miris Danberg. </text:p>
      <text:p text:style-name="P20">— Por tio, ke mi tiel ordonas! — respondis Krikov kaj mem depuŝis la pezan, tegitan per ledo fotelon. </text:p>
      <text:p text:style-name="P20">Sur flava vakso, kovranta la ferdekon, li ekvidis maldikan fendon. Ĝuste tiu fendo pereigis Danberg-on. Ĝuste ĝin li estis ŝirmanta per sia fotelo. </text:p>
      <text:p text:style-name="P20">— Luko! — prononcis Krikov. — Malfermu, sinjoro ŝipestro. </text:p>
      <text:p text:style-name="P20">Danberg premis sekretan risorton. En malgranda kaŝejo staris bareleto, firme garnita per feraj bendoj, kverka, kun komplikaj duopaj ĉarniroj. Atanazio Petroviĉ ŝire starigis la bareleton sur la ferdekon, demandis severe: </text:p>
      <text:p text:style-name="P20">— Mono? </text:p>
      <text:p text:style-name="P20">— Ne mia! — ekkriis la ŝipestro. — Je Dio sankta mi ĵuras, — ne mia. Miaj maljunaj okuloj ne plu vidu la gepatrajn bordojn, se mi eldiros mensogon: ŝipestro Urquhart... </text:p>
      <text:p text:style-name="P20">Atanazio Petroviĉ diris mallaŭte: </text:p>
      <text:p text:style-name="P20">— Hunda filo — jen kio vi estas! Se dependus de mia volo — mi vin alpikus per la spado al jen tiu ĉi masto, kaj pendu, ĝis vi putriĝos. Vi ĉiuj vin opinias pli saĝaj ol ni, dum por viaj profitoj al niaj laboruloj oni en la gorĝon fanditan plumbon verŝas. Latronoj fiegaj! </text:p>
      <text:p text:style-name="P20">Turniĝinte, li ordonis al la doganistoj: </text:p>
      <text:p text:style-name="P20"><text:soft-page-break/>— Tamburo, batu konfuzon! La ŝipestron aresti! Al tiu ĉi bareleto — gardsoldaton. De la du ŝipoj la kvarantenon ne forigi ĝis morgaŭ. Ĉe la tagiĝo ni komencos tie kontrolon. </text:p>
      <text:p text:style-name="P7"/>
      <text:h text:style-name="P5" text:outline-level="3"><text:bookmark-start text:name="__RefHeading___Toc12498_788856325"/>6. Denunco<text:bookmark-end text:name="__RefHeading___Toc12498_788856325"/></text:h>
      <text:p text:style-name="P20">Ĝuste en tiu sama tempo, kiam Krikov kun plena severeco estis dogankontrolanta «Gajan koketon», leŭtenanto James sur griza kun makuloj ĉevalino trote alrajdis la doganejon, salte deĉevaliĝis kaj leviĝis sur la peronon de tiu domo, kie li iam loĝis mem kaj apud kiu penis mortigi sin Atanazio Petroviĉ. Ĉi tie majoro James konis ĉiun najlon. Tirinte la neŝlositan pordon, li serĉis per la okuloj la breton, sur kiu iam staris liaj sep formiloj kun perukoj, kaj metis en ties angulon tri talerojn, diligente volvitajn en ĉifonon. Poste, senzorge fajfetante, li eliris kaj ekrajdis, implikante la spurojn, — el strato en straton, el interstrato en interstraton... </text:p>
      <text:p text:style-name="P20">Sur la kajo, apud la fremdlanda Komerca korto, estis promenanta, metinte la mallongajn brakojn post la dorson, ŝipestro Urquhart. De la rivero, de tie, kie staris la antaŭnelonge venintaj ŝipoj, estis aŭdiĝanta monotona tamburado. </text:p>
      <text:p text:style-name="P20">— Ĉu vi aŭdas, sinjoro? — demandis la ŝipestro, kapmontrinte la riveron. — Li trovis. Trovis, damnita doganisto! </text:p>
      <text:p text:style-name="P20">— Kion li trovis? — levinte unu nigrigitan brovon, demandis la majoro. </text:p>
      <text:p text:style-name="P20"><text:soft-page-break/>— Kion li bezonis, tion li trovis. La maljuna vulpo Danberg perfidos min kaj almiksos vin. Povas okazi, ke li havos arogantecon diri eĉ la nomon de la kolonelo... </text:p>
      <text:p text:style-name="P20">— Finu pli rapide! — diris James. — Finu tuj! </text:p>
      <text:p text:style-name="P20">— Mi povas veturi sur la Mosean nur matene. Nun la caro ne parolos kun mi... </text:p>
      <text:p text:style-name="P20">Al la bordo aliris boato, el ĝi facile elsaltis leŭtenanto Krikov. Kun li estis nur tri doganistoj — al la ceteraj estis ordonite plenumi sur la ŝipoj gvatan servon. James kaj Urquhart eksilentis... </text:p>
      <text:p text:style-name="P20">Nokte la majoro kaj liaj soldatoj helpis al ŝipestro Urquhart meti en boatojn du tre malnovajn ĉenkuglegajn kanonojn, kiuj povis pafi per kuglegoj, ligitaj per ĉeno. Samtie estis metita municio por tiuj kanonoj — pulvo, pulvujoj, rezervaj ĉenoj. Tia ĉeno devis distranĉi ŝnurojn de malamika ŝipo, kiel tranĉilo. Por tio ambaŭ kanonoj devis pafi kune. </text:p>
      <text:p text:style-name="P20">— Tiu utila amuzo ne povas ne plaĉi al lia cara moŝto! — diris James, akompanante la boaton. — Kaj kiam vi rimarkos, ke la siro venis al bona humoro — tuj komencu... </text:p>
      <text:p text:style-name="P20">Petro Aleksejeviĉ kun intereso ĉirkaŭiris la kanonojn, pririgardis, kiel ĉio estas aranĝita, poste ordonis komenci pafadon. Oni pafis dudek tri fojojn, sed la ĉenoj ne disvolviĝadis, kaj la multekostaj kuglegoj dronadis en Dvino. </text:p>
      <text:p text:style-name="P20">— Ne, tiele ne taŭgas! — diris la caro. — La tutan pulvon vi eluzis, sed ĉion sen utilo... </text:p>
      <text:p text:style-name="P20"><text:soft-page-break/>Kaj li sidiĝis sur herbon por ripozi. Urquhart eksidis apude, plendis pri siaj problemoj, pri tio, ke komerci kun Moskvio estas malfacile, kvazaŭ doganistoj faras grandajn embarasojn. Jen antaŭnelonge dogana leŭtenanto Krikov deklaris al li konfuzon, pro kio okazis nemalgranda malprofito. Multaj negocistoj hodiaŭ venis ĉi tien lastfoje. Jen la caro ordonas transporti ŝipan ŝnuraron, sed kian tio faros profiton, se ĉiuj prenas ŝmirmonon... </text:p>
      <text:p text:style-name="P20">Petro abrupte levis la kapon, ekrigardis al la ŝipestro. </text:p>
      <text:p text:style-name="P20">— Kiuj — ĉiuj? </text:p>
      <text:p text:style-name="P20">— Certe, — daŭrigis Urquhart, ne respondante la demandon, — certe, tiu ĉi kanono ne estas tre bona, eblus liveri pli bonan, sed leŭtenanto Krikov sciu sian lokon kaj ne malhelpu prosperon de komerco inter ŝtatoj... </text:p>
      <text:p text:style-name="P20">Ievlev atente aŭskultis, intencis respondi al la ŝipestro, sed Petro Aleksejeviĉ ĵetis al li tian rigardon, ke Silvestro Petroviĉ ne diris eĉ vorton. </text:p>
      <text:p text:style-name="P20">— Ĉu tion la ŝipestroj ekzakte scias, ke leŭtenanto Krikov prenas ŝmirmonon? </text:p>
      <text:p text:style-name="P20">Urquhart ridetis: </text:p>
      <text:p text:style-name="P20">— Ne pli malfrue ol hieraŭ li ricevis de unu ŝipestro tri orajn monerojn. Pri tio povas konvinkiĝi ĉiu deziranto, ĉar la menciita de mi ŝipestro havas kutimon aŭ eĉ kapricon marki ĉiun apartenantan al li ormoneron per sia signo... </text:p>
      <text:p text:style-name="P20">Petro abrupte leviĝis: </text:p>
      <text:p text:style-name="P20">— La tri ormoneroj same estas markitaj? </text:p>
      <text:p text:style-name="P20"><text:soft-page-break/>La ŝipestro klinis la kapon. </text:p>
      <text:p text:style-name="P20">Por Krikov oni sendis ekspresojn, al kolonelo Snivin estis ordonite trovi la ormonerojn kun markoj. </text:p>
      <text:p text:style-name="P20">Urquhart ekparolis pri alio, Petro aŭskultadis distrite, videblis, ke li estas en furiozo. </text:p>
      <text:p text:style-name="P20">Dum iris la konversacio, sur la Mosea insulo aperis ankoraŭ akaparisto — Chantré, tiu, kiu el Arĥangelsko iradis ĝis Vologdo, kaj iam eĉ ĝis Moskvo kaj ĝis Astraĥano mem. En mallongaj kaftanoj, longakruraj, en pufaj pantalonoj, kunvenis preskaŭ ĉiuj negocistoj-ŝipestroj kaj ĉiuj kun plendoj pri la doganejo kaj pri Krikov. Laŭ iliaj vortoj rezultis, ke komerci kun Moskvio nun tute ne eblas. Iom malfrue venis la eskortuloj — Garrit kaj la dua, ebrieta, — alveturigis donacojn: grenadojn, aparaton por brulgravurado, fajfilon por fajfi urĝosignalon. Germano Francisko, servisto de akaparisto Chantré, same estis ĉi tie, staris malproksime, kaŝinte por okazo sian triopan skurĝon. </text:p>
      <text:p text:style-name="P20">— Ĉu nun pereos Atanazio Petroviĉ? — demandis Rjabov mornan Ievlev-on. </text:p>
      <text:p text:style-name="P20">Ievlev ne respondis — per rapidaj paŝoj preteriris. </text:p>
      <text:p text:style-name="P20">Francisko estis pasumanta malantaŭ la dorso de Rjabov — tien kaj reen, kiel maŝino. Lia sata vizaĝaĉo brilis de graso, la ŝuoj knaradis, la okuloj rigardis malbrile. </text:p>
      <text:p text:style-name="P20">— Kial li promenas? — demandis la rudristo obtuze. — Iradas, paŝadas! </text:p>
      <text:p text:style-name="P20">La germano palpebrumis, purigis la nazon. </text:p>
      <text:p text:style-name="P20"><text:soft-page-break/>— Promenas! — ree diris Rjabov, forturniĝinte de Francisko. — Kvazaŭ vere sur sia tero. Fraĉo... </text:p>
      <text:p text:style-name="P20">Ievlev malleviĝis al la akvo mem — iradis tien kaj reen, atendadis miraklon: se la markitan monon oni ne trovos, se ĉio aranĝiĝos kaj ne estos malfeliĉo al la kuraĝa dogana leŭtenanto. </text:p>
      <text:p text:style-name="P20">Sed la malfeliĉo venis. </text:p>
      <text:p text:style-name="P20">Kolonelo Snivin elgrimpis el la boato; anhelante, leviĝis al la caro, etendis sur la manplato tri ormonerojn. Petro tiris la buŝon, strabigis la okulojn, kriis: </text:p>
      <text:p text:style-name="P20">— Knuti senkompate, elŝiri la nazotruojn... </text:p>
      <text:p text:style-name="P20">Apraksin, metinte la manon sur la kubuton de Petro Aleksejeviĉ, petis permeson diri vorton. Petro ne deziris aŭskulti. Al la bruo alvenis Aleksandro Daniloviĉ Menŝikov, prononcis kun suspekto: </text:p>
      <text:p text:style-name="P20">— Ĉu kalumnii ruson por siaj profitoj la negocistoj ne povis? </text:p>
      <text:p text:style-name="P20">Petro ekrigardis al Menŝikov, silente nee skuis la kapon. Aleksandro Daniloviĉ kaj Apraksin interŝanĝis rigardojn. Petro staris dorse, rigardis al Dvino. </text:p>
      <text:p text:style-name="P20">— Hontinde! — subite prononcis li. — Hontinde, amare... </text:p>
      <text:p text:style-name="P20">Antaŭ la tagmanĝo la kolero de Petro Aleksejeviĉ iom malvarmiĝis. Apraksin kaj Menŝikov per du voĉoj sukcesis rakonti al la caro, ke Krikov faris multe da utilo al la fisko, kaj pro tri ormoneroj elŝiri nazotruojn kaj knuti senkompate — ĉu ne estos tro severe? Ke hontinde kaj amare — tio estas tute vera, sed ja multaj ŝtelas, kiu en tiuj aferoj estas sen makulo? </text:p>
      <text:p text:style-name="P20"><text:soft-page-break/>— Ja vi estas la unua kun makulo! — diris Petro Aleksejeviĉ al Aleksandro Daniloviĉ. </text:p>
      <text:p text:style-name="P20">Menŝikov ofendiĝis; kunmetinte la lipojn en formo de koro, komencis flari floron. </text:p>
      <text:p text:style-name="P20">Atanazio Petroviĉ estis alkondukita, kiam la caro kun la gastoj estis tagmanĝanta. Tirante sian ŝultron, Petro ekstaris de la tablo, eltrenis Krikov-on en la vestiblon, tie, alpreminte al la traba muro, enrigardante en la miregantajn, larĝe malfermitajn okulojn de la leŭtenanto, kun furiozo demandis: </text:p>
      <text:p text:style-name="P20">— Kion vi faras, latrono! Ni komercon iel-tiel nur komencas, en grandaj penoj, kun suferoj, sed vi... </text:p>
      <text:p text:style-name="P20">Li ĵetis lin flanken kaj revenis al la tablo, kie estis gajantaj fremdlandaj ŝipestroj kaj negocistoj. La gastoj tuj komprenis, ke tro gaji ne indas. </text:p>
      <text:p text:style-name="P20">— Iru! — ordonis Petro al Romodanovskij. — Elbatu stultecon el lia kapo, donu lecionon por ĉiam, ke li ne ŝtelu... </text:p>
      <text:p text:style-name="P20">Viŝinte la grasan buŝon, metinte la harojn post la orelon, la princo-regento paŝis en la vestiblon, puŝis el tie sur la peronon la nenion komprenantan leŭtenanton, etendis al li siajn potencajn mallongajn brakojn, kaptis lin je la ŝultroj kaj batis tutforte kontraŭ la doma muro... </text:p>
      <text:p text:style-name="P20">— Kial vi batas? — kriis Atanazio Petroviĉ. </text:p>
      <text:p text:style-name="P20">Romodanovskij batadis silente, ne dirante eĉ vorton, batadis, ne sciante pro kio, pro kia kulpo, batadis tial, ke tiel estis ordonite. </text:p>
      <text:p text:style-name="P20"><text:soft-page-break/>Preskaŭ senkonscian Krikov-on el la manoj de Romodanovskij elŝiris Ievlev. Kuŝigis apud la perono, malrapide turnis la rigardon al la princo-regento, mallaŭte diris: </text:p>
      <text:p text:style-name="P20">— Por kio vi tiel faras, princo? </text:p>
      <text:p text:style-name="P20">La princo-regento viŝis la manojn je la basko de la kaftano kaj, ofte spirante, revenis en la ĉefĉambron, verŝis por si medon, avide eltrinkis. </text:p>
      <text:p text:style-name="P20">Ievlev, pala, kun tremeganta makzelo, levis Krikov-on, kondukis lin flanken, en betularon. Tie, strange ridetante, staris Rjabov. Sub malgranda pluveto, en malaltaj betuloj, priteksitaj per araneaĵoj, li viŝis al la leŭtenanto la vizaĝon, kuris al Dvino, alportis en ĉerpilo akvon. Krikov silentis, plorsingultadis, etaj larmoj fluis laŭ lia vizaĝo. </text:p>
      <text:p text:style-name="P20">— Jen kio, sinjoro, vi aŭskultu, — subite ekparolis la rudristo, tirante la manikon de Ievlev, — ni, homoj Blankmaraj, al tiaj aferoj ne kutimas. Se nin iu batas, tiu mem estos batita... </text:p>
      <text:p text:style-name="P20">Ievlev kriis al li. Li eksilentis. </text:p>
      <text:p text:style-name="P20">Tra la betularo kun ĥirurgia provizo estis singarde paŝanta la kuracisto Van der Gulst. </text:p>
      <text:p text:style-name="P20">— Al diablo! — kolere eldiris Krikov. — Al diablo ĉiujn fremdulojn! Al diablo! </text:p>
      <text:p text:style-name="P20">Kaj forpuŝis la alvenintan al li kuraciston. </text:p>
      <text:p text:style-name="P20">Sed Van der Gulst tamen donis al li flari trankviligan salon kaj ŝmiris la gingivojn per hinda balzamo, pro kiu devis firmiĝi la ŝancelitaj dentoradikoj. </text:p>
      <text:p text:style-name="P20"><text:soft-page-break/>— Kio estos nun? — demandis Krikov, kiam la kuracisto foriris. </text:p>
      <text:p text:style-name="P20">Ievlev ne respondis. </text:p>
      <text:p text:style-name="P20">— Kaj mi ne tre bezonas! — eldiris la leŭtenanto. — Mi iĝos fiŝisto. Ĉu vi prenos min, Ivano Sabateiĉ? </text:p>
      <text:p text:style-name="P20">— Boaton ni ne havas... — respondis Rjabov. </text:p>
      <text:p text:style-name="P20">— Kaj mi ne tre bezonas! — ripetis Krikov, aŭskultante neniun. </text:p>
      <text:p text:style-name="P20">Ili sidis en la betularo ĝis krepusko duope — Rjabov kaj la leŭtenanto. Pluveto estis egalmezure verŝiĝanta super la Mosea insulo, super Dvino, super la jaĥto. Sur fremdlandaj ŝipoj estis ludanta muziko, al la insulo unu post alia venadis boatoj, kunveturadis gastoj. Alnavigis la barko de ĉefepiskopo Atanazio, Baĵenin-oj alpelis ŝalupon de Vavĉugo, dum Krikov kaj Rjabov plu estis konversaciantaj malrapide: unu diras — kaj silentas, alia diras — kaj same silentas. </text:p>
      <text:p text:style-name="P20">— Sur la jaĥto ja ferdekestro Robles iros kiel ŝipestro, — diris Rjabov. — Ĝuste tiu, kiu min estis murdanta... </text:p>
      <text:p text:style-name="P20">— Kaj vi? </text:p>
      <text:p text:style-name="P20">— Kaj mi — kiel matroso... </text:p>
      <text:p text:style-name="P20">— La ŝipanaron ili do kie akiros? </text:p>
      <text:p text:style-name="P20">— Rekrutigos. La afero ja estas simpla... </text:p>
      <text:p text:style-name="P20">Ili silentis iom. </text:p>
      <text:p text:style-name="P20">Rjabov mordis herberon, suspiris: </text:p>
      <text:p text:style-name="P20"><text:soft-page-break/>— Metrion la patroj monaĥejaj kaptis kaj enkeligis. </text:p>
      <text:p text:style-name="P20">— Mi aŭdis. </text:p>
      <text:p text:style-name="P20">— Kiel el tie lin elpreni? </text:p>
      <text:p text:style-name="P20">— Pensi necesas. </text:p>
      <text:p text:style-name="P20">— Kiom mi pensas — nenion elpensis. Ne lin solan ili enkeligis. Ĉiujn fiŝistojn de la monaĥejo... </text:p>
      <text:p text:style-name="P20">Ili eksilentis por longe. </text:p>
      <text:p text:style-name="P20">Volviĝante en mantelon, venis Silvestro Petroviĉ, alportis sub la mantelo panon, frititan fiŝon, anseron. </text:p>
      <text:p text:style-name="P20">— Kio estos? — denove demandis Krikov. </text:p>
      <text:p text:style-name="P20">Ievlev respondis ne tuj, videblis — estas malfacile respondi. </text:p>
      <text:p text:style-name="P20">— Ĉu ili forgesis pri mi? — demandis Atanazio Petroviĉ. </text:p>
      <text:p text:style-name="P20">— Ne, ne forgesis. Estos vi, leŭtenanto, kaporalo! </text:p>
      <text:p text:style-name="P20">Krikov salte ekstaris, kriis: </text:p>
      <text:p text:style-name="P20">— Degradis? Por ilia ĝojo — de fremduloj-ŝtelistoj? </text:p>
      <text:p text:style-name="P20">— Vi prefere ne bruu! — konsilis Ievlev. — Kvietiĝu dume. Poste ni vidos. Eble, post paso de tempo ni elpetos... Nun estas senutile peti, li tro koleras. Mastro Atanazio penis protekti — tio ne helpis... </text:p>
      <text:p text:style-name="P20">Krikov ree eksidis, enpensiĝis. Ievlev konsoladis lin, tiu kvazaŭ ne aŭskultis. Poste, ne adiaŭinte, foriris. </text:p>
      <text:p text:style-name="P20">— Atanazio Petroviĉ! — kriis post li Rjabov. </text:p>
      <text:p text:style-name="P20"><text:soft-page-break/>Sed la eksleŭtenanto ne respondis. Li iris tra la betularo — oblikve, anhelis, ĉiam pensadis unu kaj saman penson: «Kiel tio okazis? Pro kio? Kiel vivi nun?» </text:p>
      <text:p text:style-name="P20">Rjabov ekiris post li, ankoraŭfoje vokis, Krikov ree ne respondis. </text:p>
      <text:p text:style-name="P20">La pluveto ĉesis, apud la palaco oni estis farantaj artfajraĵojn, en la griza ĉielo sibladis serpentoj, ĵetiĝadis drakoj; krakante, snufante kaj kraĉante, turniĝadis koloraj radoj. Ŝipestro Urquhart, gaja, grasvizaĝa, tre kontenta pri la atingitaj dum unu tago venkoj, kun meĉa torĉo en la mano staris ĉe la perono. Rjabov longe, sen palpebrumi, rigardis al li, poste trovis Ievlev-on kaj petis: </text:p>
      <text:p text:style-name="P20">— Silvestro Petroviĉ, helpu! </text:p>
      <text:p text:style-name="P20">— En kio? </text:p>
      <text:p text:style-name="P20">— Havas mi unu knabon, kvazaŭ kamaradon. Li estas kriplulo, lamulo. Prenis lin la damnitaj monaĥoj, ĵetis en la kelon por ĝismorta sidado. Kun li estas monaĥejaj fiŝistoj, kuraĝa popolo, spertaj maristoj... </text:p>
      <text:p text:style-name="P20">— Kaj? </text:p>
      <text:p text:style-name="P20">— Liberigu ilin per la cara nomo. Kiam ni en la maron iros — vi rememoros. La fiŝistoj estas la plej bonaj, kaj al la fremdlandanoj vi ne esperu. Ferdekestro Robles, se batos tempesto, nin ĉiujn dronigos. Nian maron koni necesas... </text:p>
      <text:p text:style-name="P20">— Kial vi min, rudristo, timigas? Mi ne estas timema, — ridetante en mallumo, diris Ievlev. </text:p>
      <text:p text:style-name="P20"><text:soft-page-break/>— Mi ne timigas — veron diras. Mi tiel pensas, ke la afero al tempesto iras... </text:p>
      <text:p text:style-name="P20">— Pro kio vi pensas? </text:p>
      <text:p text:style-name="P20">— Laŭ antaŭsignoj, Silvestro Petroviĉ. Sur la tero ja ni ĉiuj estas bravuloj, sed kiam la maro batos, tiam ni vidos. Veron mi diras... </text:p>
      <text:p text:style-name="P20">Ievlev silentis. Ree en la ĉielon kun siblado kaj hurlado impetis vosta kometo, ekturniĝis tie kaj eksplodis je steletoj. </text:p>
      <text:p text:style-name="P20">— Liberigu! — insiste petis Rjabov. </text:p>
      <text:p text:style-name="P20">Ievlev pensadis, ne respondadis. </text:p>
      <text:p text:style-name="P20">— Se vi ne liberigos — mi ne iros kun vi en la maron! — mallaŭte, sed kun minaco en la voĉo diris Rjabov. — Tiam por vi Robles rudru. Kaj kiel vi reen iros? Ĝis la kolo li estos kun vi, sed reen? Reen kiu? </text:p>
      <text:p text:style-name="P20">Li subridis: </text:p>
      <text:p text:style-name="P20">— Ĉu Antipon Timotejev-on vi prenos? Li estis bona rudristo, sed nun li estas timema supermezure... </text:p>
      <text:p text:style-name="P20">— Vi kun ni iros! — potence diris Ievlev. </text:p>
      <text:p text:style-name="P20">— Ĉu sen volo? </text:p>
      <text:p text:style-name="P20">— Eĉ tiel. </text:p>
      <text:p text:style-name="P20">— Ne okazis al mi tiel kaj ne okazos, Silvestro Petroviĉ! — diris Rjabov trankvile kaj nelaŭte. — Ne tia mi naskiĝis al la mondo! </text:p>
      <text:p text:style-name="P20"><text:soft-page-break/>— Alian rudriston ni trovos! — respondis Ievlev. — Vi mem antaŭnelonge diris, ke multe estas ĉe vi maristoj ne pli malbonaj ol vi... </text:p>
      <text:p text:style-name="P20">— Kaj se subite pli malbonaj? — kun subrido demandis Rjabov. — Ĉu? Kiel tiam? </text:p>
      <text:p text:style-name="P20">Kaj ekridis tiel sincere kaj gaje, ke la koro de Ievlev varmiĝis. </text:p>
      <text:p text:style-name="P20">— Bone! — diris li. — Mateno donas sagacon. </text:p>
      <text:p text:style-name="P20">— Sed eble, ni ĝuste nun iros? Nokte estas bone! Ni tuj la tutan aferon farus... </text:p>
      <text:p text:style-name="P20">Per la varmega polmo li kunpremis la pojnon de Ievlev, tiris la tablestron al si kaj rapide flustre ekparolis: </text:p>
      <text:p text:style-name="P20">— Ja al vi estas ordonite matrosojn rekrutigi, kaj tie estas tiaj maristoj, ho-o-o!.. Via moŝto, sinjoro, por kio prokrasti? Boaton ni havas, soldatojn vi prenos ĉirkaŭ kvin homoj, facila afero, ĉu? Simplega afero! Sinjoro, ja ni momente tie sukcesos, vento estas freŝa, sub velo! Kaj kia popolo, — tian popolon vi ne trovos, sinjoro, kun tia popolo ne nur en la oceanon sen kompaso vi povas iri, kun tia popolo eĉ droni estas gaje... </text:p>
      <text:p text:style-name="P20">Li ree ekridis per sia bonkora rula rido, ree tiris la tablestron je la mano, aldonis verve: </text:p>
      <text:p text:style-name="P20">— El karcero homojn liberigi — ja kia bonega afero! Pordojn ferajn antaŭ ili malfermi! Ĉu? Vodkon doni al ili drinki po gluto, per ansero almanĝi. Ja tiaj homoj post vi eĉ en la inferon mem iros sen duboj, je Dio, veron mi diras... </text:p>
      <text:p text:style-name="P20"><text:soft-page-break/>Ievlev elŝiris la manon kaj rapide ekpaŝis al la palaco, kaj Rjabov ekkuris en la betularon, prenis tie la volvitan en baston manĝaĵon kaj komencis haste prepari la boaton... </text:p>
      <text:p text:style-name="P20">La ĉefepiskopon Vagan kaj Ĥolmogoran Ievlev trovis ludi ĵetkubojn kun eksterlandaj eskortuloj. Ĉirkaŭe fumis pipoj, oni trinkis kaj manĝis stare, interpuŝadis. Trairi al la episkopa moŝto estis malfacila afero. </text:p>
      <text:p text:style-name="P20">— Nu, kion? — turniĝinte al Ievlev, malkontente demandis Atanazio. </text:p>
      <text:p text:style-name="P20">La ĵetkuba ludo plaĉis al li, li ĵus komencis kompreni ruzaĵojn de Golgolsen, kaj subite oni distris lin. </text:p>
      <text:p text:style-name="P20">— Ĉu la lango forsekiĝis? </text:p>
      <text:p text:style-name="P20">Ievlev flustre klarigis sian aferon. </text:p>
      <text:p text:style-name="P20">— Sed por kio ili subite eknecesis, nokte? </text:p>
      <text:p text:style-name="P20">— Maristoj bonegaj, kaj la granda ŝipestro ordonis, ke por morgaŭ la jaĥto estu ekipita... </text:p>
      <text:p text:style-name="P20">La ĉefepiskopo prenis la barbon en la pugnon, ŝovis ĝin en la buŝon, mordis, pensis iom, poste ordonis: </text:p>
      <text:p text:style-name="P20">— Je mia nomo ordonu al Agafoniko la enŝlositojn al vi fordoni por ŝtata bezono. Kaj fortajn medojn monaĥejajn li al la cara tablo sendu, ne avaru... Iru kun Dio! </text:p>
      <text:p text:style-name="P20">Ievlev alkroĉis la spadon, metis en la sakon pistolojn, ordonis al la kolonelo sendi al la boato soldatojn — ne pli ol kvin, kaj kun tamburo — por timigo. Rjabov estis staranta ĉe la bordo, larĝe dismetinte la piedojn, atendis... </text:p>
      <text:p text:style-name="P20"><text:soft-page-break/>— Nu? — demandis li, kiam Ievlev aliris tute proksime. </text:p>
      <text:p text:style-name="P20">— Tuj la soldatoj venos. </text:p>
      <text:p text:style-name="P20">— Tiele! — respondis Rjabov. — Iru, Silvestro Petroviĉ, sidiĝu sur tiun benketon, por vi tie estos pli oportune. </text:p>
      <text:p text:style-name="P20">Ievlev eksidis, envolvis sin en mantelon kaj tuj ekdormetis pro laco. </text:p>
      <text:h text:style-name="P5" text:outline-level="3"><text:bookmark-start text:name="__RefHeading___Toc12500_788856325"/>7. Malliberuloj<text:bookmark-end text:name="__RefHeading___Toc12500_788856325"/></text:h>
      <text:p text:style-name="P20">Nelonge antaŭ la mateno ili leviĝis sur la holmeton, interkonsiliĝis flustre, aliris la monaĥejan pordegon, kaj la tamburisto per ambaŭ bastonetoj ekbatis alarmon. En griza antaŭaŭrora nebulo obstine, kolere batadis la tamburo, vekante el dolĉa dormo la monaĥojn, la prioron, la ekonomon, la novicojn, la monaĥejajn servantojn. Raŭke, sufokiĝante pro furiozo bojis la monaĥejaj ĉenhundoj, trans la alta muro ekkuris monaĥoj, knare malfermiĝadis la pordoj de ĉeloj. </text:p>
      <text:p text:style-name="P20">Ievlev, mordante la lipon, per la tuta forto bategadis per la botoj la feritan rustan pordegon... </text:p>
      <text:p text:style-name="P20">Finfine malfermiĝis luketo en la pordego, la barbokovrita pordegisto demandis timigite: </text:p>
      <text:p text:style-name="P20">— Kiaj homoj? </text:p>
      <text:p text:style-name="P20">En alia luketo, pli alta, aperis arkebuza tubo, el trans la muro apud la pordega turo elŝoviĝis kun halebardoj en la manoj la monaĥejaj batalistoj — Barnabo, Kornelio kaj Filoteo. Maldekstre — surdmuta maljuna novico Kuĥrja kun ĝemoj trenis la monaĥejan kanoneton. La soldatoj de la Preobraĵenska <text:soft-page-break/>regimento<text:bookmark text:name="xnoto-1-07-7-1"/><text:note text:id="ftn61" text:note-class="footnote"><text:note-citation>61</text:note-citation><text:note-body><text:p text:style-name="P2">La regimento, formita de Petro I en 1690 el ludsoldatoj de vilaĝo Preobraĵenskoje (kies nomo devenas de la kristana festo Transfiguriĝo), konserviĝis ĝis la 20-a jarcento. <text:span text:style-name="T6">(trad.)</text:span></text:p></text:note-body></text:note>, starantaj ĉe la pordego, ridis, — tre gaje estis rigardi, kiel la Diaj homoj prepariĝas al batalo. </text:p>
      <text:p text:style-name="P20">Ievlev severe, dise, por ke ĉiu vorto estu komprenebla, ordonis la pordegon malfermi sen ajna prokrasto. La nomo de mastro Atanazio, la standardeto, flirtigata de la antaŭmatena venteto, la pribrulitaj per pulvo de ludbataloj severaj vizaĝoj de la soldatoj, krakado de la tamburo, la cara oficiro — ĉio kune donis tian timon al la monaĥoj, ke tuj ekknaris la rigliloj, la pordegisto formetis la trabon kaj ektiris la ĉenon. Malrapide malfermiĝis la pordego. En monaĥa cilindra ĉapo, malalta, kun elstaranta antaŭen barbeto, apogiĝante sur bastonon, staris meze de duonrondo el monaĥoj la prioro, kolere rigardis al Ievlev, al la soldatoj, al Rjabov. Estis sekundo — iliaj rigardoj interkruciĝis: la hela trankvila rigardo de la rudristo kaj la fajranta per kolero rigardo de la prioro. La prioro ne eltenis — forturniĝis. Rjabov subridis pigrete. </text:p>
      <text:p text:style-name="P20">Batinte per la apogbastono la teron, la prioro kriis per maljunula malforta voĉo: por kio la senhontuloj rompas trankvilon de la monaĥejo. Sed Ievlev tiel ĉitis, ke la maljunuleto eĉ retiriĝis kaj svingis la diafanajn polmojn. Ne petinte benon, ne krucosigninte la frunton, Ievlev ekiris antaŭen, al la monaĥoj, per la ŝultro dispuŝis du dikajn kvasistojn, per manmovo formetis de sur la vojo Barnabon kaj ordonis malŝlosi la karceron. </text:p>
      <text:p text:style-name="P20">Rjabov elkaptis el la harkovritaj manoj de Filoteo peĉan torĉon, alte levis ĝin. Malalta lerta preobraĵenskano Konoplev, <text:soft-page-break/>sukcesinte trovi rompostangon, kun la radikoj komencis elturni krampon sur la pordo de la malliberejo. Kaj por ke la nigra frataro timu pli forte, la tamburisto Nejelov ĉiam batadis kaj batadis la tamburon, ŝanĝante alarmon al matensignalo kaj matensignalon al alarmo. </text:p>
      <text:p text:style-name="P20">Finfine, ĝuste kiam patro ŝlosisto alportis la ŝlosilojn, la krampo estis elrompita, kaj Rjabov la unua paŝis antaŭen, en la subteraĵon. Nur por sola momento lia vizaĝo tremeris, li ekspiris pli ofte, sed tuj retenis sin kaj, alte tenante super si la torĉon kun nigra kresto de fulgo super la oranĝa flamo, per rapidaj fortaj paŝoj ekiris antaŭen sur glitaj malsekaj ŝtonoj. Malantaŭ li ĉe lia ŝultro mem kun bruo kaj tondro batadis la tamburo, fere tintadis la muskedoj de la preobraĵenskanoj, retenante la spadon, estis paŝanta Ievlev. Pro ĉio ĉi Rjabov kvazaŭ flugis, kaj tia subite senegala forto aperis en li, ke li per la ŝultro puŝis la pordon, grakis, enpremis internen de la kamero, en obskuron, la rustintan, forputrintan feron kaj la ronĝitan de vermoj lignon. Kaj preskaŭ falis sur rampantajn ĉirkaŭ li, blindigitajn pro la torĉo, pro brilo de la armilaro, surdigitajn per la tamburado malnovajn kaj bonajn amikojn, laborulojn de la Blanka maro, tuj rekonintajn lin, Rjabov-on Ivanon filon de Sabateo... </text:p>
      <text:p text:style-name="P20">— Ivano! — aŭdiĝadis el la humida fetora obskuro. </text:p>
      <text:p text:style-name="P20">— Rudristo! </text:p>
      <text:p text:style-name="P20">— Amiko bona! </text:p>
      <text:p text:style-name="P20">— Homoj, levu min, la piedoj ne iras... </text:p>
      <text:p text:style-name="P20">— Ho panjo, ĉu tio ŝajnas al mi... </text:p>
      <text:p text:style-name="P20"><text:soft-page-break/>— Ivano, ĉu tio estas vere vi? </text:p>
      <text:p text:style-name="P20">— Mi, mi, — hele kaj larĝe ridetante, diradis Rjabov, sed liaj okuloj estis serĉantaj la laman Demĉjon, serĉadis kaj ne trovadis. </text:p>
      <text:p text:style-name="P20">Kaj de ĉie aŭdiĝis: </text:p>
      <text:p text:style-name="P20">— Ĉi tie li estas — via kriplulo... </text:p>
      <text:p text:style-name="P20">— Plue estas kamero, lin solan ili sidigis... </text:p>
      <text:p text:style-name="P20">— Iru al li, iru... </text:p>
      <text:p text:style-name="P20">Lardofandisto Ĉernicin eklamis antaŭen sur la ŝvelintaj piedoj, avo Teodoro kriis postsekve: </text:p>
      <text:p text:style-name="P20">— En la suba kamero li estas, en la plej fora, la suba... </text:p>
      <text:p text:style-name="P20">Ĉi tie Rjabov per la rompostango deŝiris la ŝlosilon, Demĉjo flanke mallerte paŝis al la rudristo, alpremiĝis al la ŝultro, plorsingultante, ripetadis: </text:p>
      <text:p text:style-name="P20">— Oĉjo, oĉjo... </text:p>
      <text:p text:style-name="P20">— Jen, vere, oĉjo! — severe respondadis Rjabov. — Oĉjo!.. </text:p>
      <text:p text:style-name="P20">Kaj subite, en kolero, ekkriis: </text:p>
      <text:p text:style-name="P20">— Kaj vi de mi ne deiĝu! Tro saĝa, jen, troviĝis! Sen mi deziris vivi. Bone vivis en la kamero, ĉu? </text:p>
      <text:p text:style-name="P20">Kiam ili eliris el la fora ĉelo, Ievlev en lumo de torĉo per funebraj okuloj pririgardadis la estontajn matrosojn de la cara jaĥto. Forkonsumitaj, malpuraj, barbaj, iu ŝvela, iu sendentiĝinta — la homoj treniĝis per malgaja vico, kaj estis <text:soft-page-break/>malfacile kredi, ke ili ankoraŭ ŝercas pri si, subridas, kiu el ili estas pli malbona, spritas pri sia malfeliĉo. </text:p>
      <text:p text:style-name="P20">— Vi ne rigardu, Silvestro Petroviĉ, ke ili apenaŭ rampas, — diris Rjabov al la tablestro, — vi nian popolon ne konas. Ilin necesas unue en ŝvitbanejo varmigi, per kreno iliajn korpojn froti, kaj poste ankaŭ manĝon doni, tamen ne senlime, sed kun gardo, por ke ne ŝvelu la malplena ventro, kaj ne unufoje kun gardo, sed du, tri... </text:p>
      <text:p text:style-name="P20">Ievlev, ne disigante la lipojn, subridis al la rudristo, malfideme balancis la kapon. </text:p>
      <text:p text:style-name="P20">— Poste, certe, freŝan gadon al ili, rafanon kun oleo, panon kiom ili deziros, kaj oksikokon. Oksikoko, vakcinio, ankoraŭ pinaj pingloj brogitaj, — kaj estos bone... </text:p>
      <text:p text:style-name="P20">— Ĉu ĉiuj postvivos? </text:p>
      <text:p text:style-name="P20">— Nu, eble, iun ni al tombejo portos, — respondis Rjabov, — sed aliaj postvivos. </text:p>
      <text:p text:style-name="P20">— Sed ni ja atendi ne povas, ni devas iri en la maron! — kolere diris Ievlev. </text:p>
      <text:p text:style-name="P20">En flagranta lumo de la torĉo la okuloj de la rudristo brileris ruze. Li glatigis per la polmo la mallongan orkoloran barbon kaj sen hasto diris: </text:p>
      <text:p text:style-name="P20">— Se iri, do iri! Por la unua iro ni eĉ sen ili sukcesos!.. </text:p>
      <text:p text:style-name="P20">— Kio? — demandis Ievlev, ne kredante al la propraj oreloj. — Ja vi mem antaŭ nelonge diris — sen ili ne vidos ni maron... </text:p>
      <text:p text:style-name="P20"><text:soft-page-break/>— Ne gravas, — flanke rigardante al la tablestro, singarde respondis Rjabov, — kaj de kie mi povus scii, en kia ili estas malbona stato... Vidu, kiel mortintoj, kiaj el ili nun estas matrosoj. Nura malfeliĉo! Kaj aliflanke, sinjoro, kiel ĉe ni la popolo inter si esprimas: «Ĉi tie ĉelo estas ĉerko — se la pordon fermi. Kaj se malfermi, tiam — fino!» </text:p>
      <text:p text:style-name="P20">Kaj, ekridinte rule, li sen ajna ĝentileco kun forto tiris Ievlev-on al la libero — tien, kie lumis la kvadrato de la pordo, trahakita en la malliberejon. Ĉi tie la preobraĵenskanoj jam trovis monaĥejajn rondpanojn, sunsekigitan fiŝon, kruĉojn da kvaso kaj, en lumo de la venanta tago, pike ŝercante, regalis la monaĥejajn malliberulojn. Rudristo Semisadov, sen avideco, diligente, je malgrandaj pecoj rompante rondpanon, disdonadis al la siaj, por ke ili ne tromanĝu post la malsato. </text:p>
      <text:p text:style-name="P20">Jam preskaŭ tute tagiĝis. Monaĥeja servisto — paŝtisto Jegorĉjo<text:bookmark text:name="xnoto-1-07-7-2"/><text:note text:id="ftn62" text:note-class="footnote"><text:note-citation>62</text:note-citation><text:note-body><text:p text:style-name="P2">Jegoro (Егор) estis popola formo de la nomo Georgo, same kiel ankaŭ Jurio (Юрий), sed ambaŭ variantoj delonge estas perceptataj kiel malsamaj nomoj (komparu kun germana nomo Jürgen), tial mi preferas esperantigi ilin laŭlitere, sed ne kiel Georgo. <text:span text:style-name="T6">(trad.)</text:span></text:p></text:note-body></text:note> — per longa knuto batadis sen rigardoj la monaĥejan bovaron, pelante ĝin sur la paŝtejon. Dormeme kaj malkontente muĝadis la bovinoj. Kvazaŭ freneziĝinte, saltadis sur la korto, levinte la vostojn, du rufaj bovidinoj. La monaĥoj elmalproksime rigardis al la soldatoj, fumantaj tabakon en la monaĥejo, al la kolera pala oficiro en Preobraĵenska kaftano, al la larĝŝultra orhara rudristo Rjabov, al la malliberuloj, perdintaj ajnan timon kaj sakrantaj kun la preobraĵenskanoj. Kaj Jegorĉjo-paŝtisto, kvazaŭ sorĉita, ĉiam pli kaj pli proksime <text:soft-page-break/>aliradis la monaĥejajn malliberulojn, serĉadis, demandadis ĉiam pli laŭte: </text:p>
      <text:p text:style-name="P20">— Ĥagajo? Ĥagaĉjo? Ĥagajo nia kie?... </text:p>
      <text:p text:style-name="P20">— Ĉi tie li estas, fraĉjo via! — diris Rjabov. — Ĉi tie, viva, jen, ekdormis en libero... </text:p>
      <text:p text:style-name="P20">Kaj puŝis Ĥagajon, por ke tiu ekĝoju pri la renkontiĝo kun la frato. Ĥagajo malfermis la okulojn, oĥis, ne ekstarante de la tero etendis la manojn al Jegorĉjo. </text:p>
      <text:p text:style-name="P20">— Ĉu vi vivas? </text:p>
      <text:p text:style-name="P20">— Vivas! — ridetante al la frato kaj plorante pro kompato al li, ke li tiel magriĝis kaj nigriĝis, respondis Jegorĉjo. — Mi vivas, Ĥagaĉjo... </text:p>
      <text:p text:style-name="P20">— Kaj mi nun jen vivas! — diris Ĥagajo. — Ĉu vi vidas, kiel? </text:p>
      <text:p text:style-name="P20">— Jegoro, he, Jegoro! — vokis la knabon Rjabov. </text:p>
      <text:p text:style-name="P20">Tiu turniĝis, plu tenante sin je la frato. </text:p>
      <text:p text:style-name="P20">— Iru kun ni kiel matroso! Ĉu vi deziras en nian brigadon? Jen kompanio estos — granda! </text:p>
      <text:p text:style-name="P20">Jegorĉjo malforte ridetis. </text:p>
      <text:p text:style-name="P20">— Via avo estis rudristo, la patron la maro forprenis, — jam sen rideto diris Rjabov. — Via frato estis bona maristo. Por kio vi ĉi tie paŝtu brutaron? Ĉu vi estas sklavo ilia? Ili eble vin iam en subteraĵon metos, jen kiel Ĥagajon... </text:p>
      <text:p text:style-name="P20"><text:soft-page-break/>La bovinoj estis muĝantaj apud la fermita monaĥeja pordego, frapadis per la kornoj la triverŝokajn pinajn tabulojn, petadis irigi ilin en la kampon. Jegorĉjo ilin ne vidis. Ne vidis li ankaŭ la patron ekonomon, elirintan sur la peronon de sia ĉelo kaj kolere aŭskultantan, kiel delogas la malbenita rudristo la monaĥejan paŝtiston. </text:p>
      <text:p text:style-name="P20">— Aŭ vi timema iĝis? — demandis Rjabov. — Kial do? Ja estis tempo, mi vin tute malgrandan memoras, — iradis vi kun mi dum granda burasko kaj tute ne timis. Ĉu vere, Ĥagajo? Kaj kun vi li iradis kaj kun Semisadov. Ĉu tiel, Semisadov? </text:p>
      <text:p text:style-name="P20">Semisadov, maĉante pankruston, kapjesis. Ĥagajo konsilis: </text:p>
      <text:p text:style-name="P20">— Li mem pripensu, Ivano Sabateiĉ, li pli bone scias. </text:p>
      <text:p text:style-name="P20">— Nun vi, Jegoro, kiom da jaroj aĝas? — demandis Rjabov. — Eble, dek ses? Vi estus brava maristo! Nu, kial paroli, se tiel... </text:p>
      <text:p text:style-name="P20">Kaj li forturniĝis al la leviĝantaj por ekiro eksaj malliberuloj de la Nikola-Korela monaĥejo. Ree ekbatis la tamburo, la pordegisto ekknaris per la ĉeno. Ievlev atendis, kiam foriros la grego, kaj elkondukis la homojn sur la Dvinan bordon. Ĉe la barko, sur argila deklivo, Rjabov donis al ĉiu po gluto da vodko. Post tio ili almanĝetis anseron. Avo Teodoro, sidiĝante en la barkon, levis la manon por krucosigno al la monaĥejaj bulbaj kupoloj, sed sub rigardo de Rjabov mallevis la manon kaj eĉ kraĉis. </text:p>
      <text:p text:style-name="P20">— Jene! — eldiris la rudristo. — Al sia morta karcero li krucosignas. Maljunas oldulo, sed racion ne akiris... </text:p>
      <text:p text:style-name="P20"><text:soft-page-break/>Li kraĉis al la manoj, prenis remilon, por depuŝiĝi de la bordo, kaj haltis. </text:p>
      <text:p text:style-name="P20">Sur la glita argilo, jen sinkante, jen glitante, kvazaŭ sur glacio, kuris Jegorĉjo — en bastoŝuetoj, kun la knuto en la mano. </text:p>
      <text:p text:style-name="P20">— O-oĉjo, atendu-u! Oĉjo, atendu min... </text:p>
      <text:p text:style-name="P20">— Ni atendos! — subridis Rjabov. </text:p>
      <text:p text:style-name="P20">Kalcitrinte per la bastoŝuoj, Jegorĉjo de sur la deklivo saltis rekte en la boaton kaj, sufokiĝinte pro la kurado, demandis: </text:p>
      <text:p text:style-name="P20">— Ĉu vere, kiel maristo? </text:p>
      <text:p text:style-name="P20">— Vere, infaneto, — per bonkora voĉo respondis Rjabov. — Estos vi nun de la mara metio laborulo! </text:p>
      <text:p text:style-name="P20">Kaj, turniĝinte al Ievlev, diris: </text:p>
      <text:p text:style-name="P20">— Lia nomo estas Jegoro, kaj familinomo Pustovojtov. Lerta, sprita, timon en la maro ne scias. Ĉu taŭgas por la jaĥto, Silvestro Petroviĉ? </text:p>
      <text:p text:style-name="P20">— Taŭgas! — klare rigardante en la okulojn de Jegorĉjo, respondis Ievlev. — Kaj ne nur por la jaĥto. Eble, ni grandan ŝipon konstruos, iros vi sur ĝi al malproksimaj maroj... </text:p>
      <text:p text:style-name="P20">Jegorĉjo silentis. Silentis ankaŭ la aliaj — eksaj malliberuloj — fiŝistoj, rudristoj, lardofandistoj, ĉasistoj. Silentis ankaŭ Demĉjo Goroĵanin, sendeŝire rigardis al Jegorĉjo: tiu havos grandan navigadon. Sed li? Li, Demetrio? </text:p>
      <text:p text:style-name="P20">— Levu do la velon, viroj! — kriis subite Rjabov. — Tuj! Ĉu vi la venton ne sentas? </text:p>
      <text:p text:style-name="P20"><text:soft-page-break/>Vento de la maro — odoranta, sala, gaja — vere kovris per hulo la grizajn Dvinajn akvojn, eksusuris per arbustaro sur la bordo, ekludis per maldika betulo. La barko kliniĝis sub la vento, la rufa suno priverŝis la oblikvan velon per varma lumo. Rjabov premis la rudron kaj kondukis la ŝipeton al la malproksima Mosea insulo... </text:p>
      <text:p text:style-name="P20">Ievlev rigardis antaŭ si kaj pensis. </text:p>
      <text:p text:style-name="P20">Kaj ju pli li pensadis pri la homoj, kiuj estis sidantaj malantaŭ lia dorso kaj babilantaj, spritantaj, ŝercantaj, des pli varma iĝadis lia koro. </text:p>
      <text:p text:style-name="P7"/>
      <text:h text:style-name="P5" text:outline-level="3"><text:bookmark-start text:name="__RefHeading___Toc12502_788856325"/>8. Trafis falĉilo sur ŝtonon<text:bookmark-end text:name="__RefHeading___Toc12502_788856325"/></text:h>
      <text:p text:style-name="P20">Kiam la barko de Ievlev, transportinte la liberigitajn prizonulojn en Arĥangelskon, albordiĝis al la varfeto, konstruita kontraŭ la palaco, ŝipestro Urquhart, pasiginta la nokton kiel gasto en la cara apartamento, estis malrapide pasumanta sur la bordo kaj fumanta pipon, meditante pri tio, kiel ankaŭ hodiaŭ li pasigos por sia utilo la tutan tagon... </text:p>
      <text:p text:style-name="P20">Salutinte la caran tablestron, la ŝipestro silente kaj afable atendis, kiam la pala bluokula oficiro eliros sur la bordon, por konversacii kun li, sed Ievlev, evidente, ne inklinis konversacii, rigardis per malplenaj okuloj en la rondan vizaĝon de la ŝipestro kaj silentadis, dum tiu esprimiĝadis pri vetero kaj pri agrableco de matenaj promenoj en tiuj horoj, kiam la aero ankoraŭ estas tute freŝa kaj plena de aromoj de herboj, kaj ankaŭ — de malfermiĝantaj renkonten al Febo floroj. </text:p>
      <text:p text:style-name="P20"><text:soft-page-break/>— Ni lasu Febon, — sen ajna ĝentileco en la voĉo prononcis Ievlev, — sed kial viaj homoj, sinjoro, drinkigas iujn niajn per malica trinkaĵo kaj, pensante, ke ebriigis, ĉian maljustaĵon kun ili faras kaj elesploras, kie kiajn ŝipojn ni konstruas, kion konstrui intencas, kiel pri kio ni pensas kaj meditas? </text:p>
      <text:p text:style-name="P20">Urquhart viŝis la humidiĝintan vizaĝon kaj ĵus elpensis, kion respondi, kiam Ievlev ree kaj eĉ pli malĝentile, ol antaŭe, demandis: </text:p>
      <text:p text:style-name="P20">— Ĉu konata de vi, sinjoro, estas la nocio — informisto, aŭ spiono? Ĉu vi ne estas kaŝsendito, sinjoro? Ĉu ne por tio vi maskeradon negocistan uzas, ke por via ŝtato ricevi necesajn por vi informojn kaj per tio al via potenculo servi? Ĉu ne estas vi, sinjoro, militserva homo? </text:p>
      <text:p text:style-name="P20">— Sinjoro! — ekkriis Urquhart. </text:p>
      <text:p text:style-name="P20">— Sinjoro! — jam tute severe respondis Ievlev. — Sinjoro, mi disponas informojn, kiuj povas esti sciigitaj en ajna minuto al mia monarĥo, kaj tiam via fortuno turniĝos al vi dorse kun tia rapido, ke vi eĉ preĝi ne sukcesos antaŭ morto. </text:p>
      <text:p text:style-name="P20">Al la ŝipestro ektremetis la mentono, li deiris je paŝo kaj per voĉo, plena de ofendita digno, demandis: </text:p>
      <text:p text:style-name="P20">— Sinjoro, se vi ne ŝercas, tiam... </text:p>
      <text:p text:style-name="P20">— Tiam? </text:p>
      <text:p text:style-name="P20">— Lia sanktoleita moŝto caro... </text:p>
      <text:p text:style-name="P20">— Lia cara moŝto estos informita pri via metio senprokraste, tuj kiam li bonvolos vekiĝi. Tial, — firme daŭrigis Ievlev, — tial mi opinias kiel plej por vi bona neniam plu plenumi vian <text:soft-page-break/>profesion, kiu estas multe pagata, sed kiu povas kosti al vi la kapon. Pri fiaĵoj kaj malicaĵoj de via hispana ferdekestro, kiun proponis vi kiel ŝipestron al lia cara moŝto, mi estis ĝuste sciigita. Ĉi tie, inter ni, troviĝas princo-cezaro Romodanovskij<text:bookmark text:name="xnoto-1-07-8-1"/><text:note text:id="ftn63" text:note-class="footnote"><text:note-citation>63</text:note-citation><text:note-body><text:p text:style-name="P2">Princo-cezaro — unika rango, elpensita de Petro I por Romodanovskij duonŝerce (Romodanovskij kvazaŭ rajtis doni rangojn al la caro mem). Romodanovskij Teodoro Jurijeviĉ (1640–1717) — ŝtata aganto, estro de la ŝtatsekureca servo (la Preobraĵenska kancelario), iam plenumadis devojn de persona ekzekutisto de Petro I. <text:span text:style-name="T6">(trad.)</text:span></text:p></text:note-body></text:note>. Ĉu vi aŭdis pri li? </text:p>
      <text:p text:style-name="P20">Urquhart ree viŝis sin per fulardo, sur lia griza vizaĝo aperis grandaj ŝvitaj gutoj. </text:p>
      <text:p text:style-name="P20">— Kiu ne aŭdis pri tiu glorinda grandsinjoro! </text:p>
      <text:p text:style-name="P20">— La princo-cezaro, — daŭrigis Ievlev tiel malmilde, ke ne restis dubo pri vereco de liaj vortoj, — la princo-cezaro ŝerci ne ŝatas, ĉu vi scias pri tio? Kaj se vi ne forlasos por estonta tempo la ludon, kiun vi entreprenis, — la princo-cezaro mem okupiĝos pri via persono kaj faros tion tre lerte... </text:p>
      <text:p text:style-name="P20">La ŝipestro penis majeste rideti, sed anstataŭ rideto lia vizaĝo mizere misformiĝis. </text:p>
      <text:p text:style-name="P20">— Jen ĉio, kion mi havas por diri al vi, — elparolis Ievlev. — Nun direktu vin sur vian ŝipon kaj tie pensu en libera tempo, ĉu necesas por vi poste erari per nearĝenta arĝento, alveturigante ĝin en bareloj ĉi tien... </text:p>
      <text:p text:style-name="P20">Tiam la ŝipestro sukcesis interrompi la tablestron. Stamfinte per la piedo en ŝuo kun banto, li komencis krii, ke lia cara moŝto en la hieraŭa tago mem bonvolis puni la kulpulon de la <text:soft-page-break/>historio kun arĝento kaj ke li, Urquhart, al neniu permesos diskreditigi la caran ordonon... </text:p>
      <text:p text:style-name="P20">— Mi diskreditigas vin! — ne levante la voĉon, plu kun kolera forto prononcis Ievlev. — Vin, sinjoro, kaŝsenditon, monfalsiston, kalumnianton kaj akapariston de sklavoj. Kaj al vi mi diras: iru tuj en ĉi minuto sur vian «Oran nubon» kaj sidu tie silente, ĝis ĉi tie estos decidite, kiel agi kun vi: ĉu elpeli vin tien, de kie vi venis, aŭ fordoni al princo Teodoro Jurijeviĉ sub lian manon, en la Kancelarion, kie torturmajstroj veran veron el vi eltorturos... </text:p>
      <text:p text:style-name="P20">La ŝipestro ektimis. Kaj, kvazaŭ intence, ĝuste en tiu ĉi tempo sur la peronon de la cara domo eliris la princo-cezaro, per la fingroj metante la harojn sur la orelojn, prisuĉante la malsekan lipharon, ĵetante rigardojn al matena Dvino, al barkoj kaj boatoj, starantaj ĉe la varfo, al soldatoj, kiuj estis kuirantaj likvan kaĉon sur la bordo. </text:p>
      <text:p text:style-name="P20">Prokrasti ne endis. Kaj la ŝipestro, salutinte per la ĉapelaj plumoj preskaŭ sur la sablo, treninte la piedon, stamfis, frapinte ankoraŭ teron per la kalkanumo antaŭ la furioza oficiro, retropaŝis al sia boato, puŝis dormintan Ardeon, depuŝiĝis per hokstango kaj nur tiam, en libero, retrovis la normalan spiradon. Lia bonanima vizaĝo ŝanĝiĝis, la dikajn lipojn li kunpremis, la okuloj nun rigardis ne perplekse kaj timigite, sed kun seka moka kolero. </text:p>
      <text:p text:style-name="P20">Leviĝinte sur la ferdekon de «Ora nubo», Urquhart per rapidaj paŝoj atingis sian kajuton, ordonis infuzi por si kafon pli fortan kaj voki tuj la ferdekestron. </text:p>
      <text:p text:style-name="P20"><text:soft-page-break/>— Se ankoraŭfoje vi ekintencos ion similan al tio, kion vi intencis pri la Granda Ivano, — per voĉo, tremanta pro furiozeco, eldiris la ŝipestro, — tiam al via interparolanto ne permesu foriri viva, ĉar ni ambaŭ, vi kaj mi, nun pendas sur fadeneto, ĉu vi komprenas? Sur maldika fadeno de morto en torturejo. Ĉu vi komprenas? </text:p>
      <text:p text:style-name="P20">Del Robles silentis, ĵetante mokajn rigardojn al la timiĝinta ŝipestro. </text:p>
      <text:p text:style-name="P20">— For! — kriis Urquhart. </text:p>
      <text:p text:style-name="P20">La hispano eliris. </text:p>
      <text:p text:style-name="P20">Urquhart prenis el skulptita ŝranketo flakonon kun trankviliga levantena balzamo, gutis en tason, eltrinkis kaj, forgesinte pri la kafo, veturis kun Ardeo sur la urban bordon, kie apud la muro de la Komerca korto estis promenanta larĝŝultra homo en nigra vesto de kuracisto — Des-Fonteines, kiel nomis lin Arĥangelskaj fremdlandanoj. </text:p>
      <text:p text:style-name="P20">— Ĉu <text:span text:style-name="T6">herre</text:span><text:bookmark text:name="xnoto-1-07-8-2"/><text:note text:id="ftn64" text:note-class="footnote"><text:note-citation>64</text:note-citation><text:note-body><text:p text:style-name="P2">«Sinjoro» en la sveda. <text:span text:style-name="T6">(trad.)</text:span></text:p></text:note-body></text:note> ŝipestro estas afliktita de io? — moke demandis la kuracisto. </text:p>
      <text:p text:style-name="P20">— Mi petas vin je la nomo de Dio: nenie kaj neniam nomu min <text:span text:style-name="T6">herre</text:span>! — petegis Urquhart. — Mia vivo estas en danĝero... </text:p>
      <text:p text:style-name="P20">— Mi funebras kune kun vi, se estas tiel, kiel vi diras! — subridis la kuracisto. — Do, kio okazis? </text:p>
      <text:p text:style-name="P20">La ŝipestro rakontis. Des-Fonteines kuntiris la ŝultrojn. </text:p>
      <text:p text:style-name="P20"><text:soft-page-break/>— Via ferdekestro deziris akiri favoron de la admiralo preter mi, — diris li trankvile, — kaj enkaptiĝis. Mi ne scias, kial bezonis grafo Gyllenstierna kontroli tiujn informojn, kiujn li ricevas de mi. Ĉu vi havis honoron konversacii kun la grafo en Stokholmo? </text:p>
      <text:p text:style-name="P20">— Mi estis prezentita al li! — respondis Urquhart. </text:p>
      <text:p text:style-name="P20">— Por kio? </text:p>
      <text:p text:style-name="P20">— Grafo Gyllenstierna dubas pri tio, ke la moskvianoj konstruas floton. Ili konstruas ŝa-lu-pojn, — tiel bonvolis esprimi lia grafa moŝto... </text:p>
      <text:p text:style-name="P20">Des-Fonteines silentis. Senvorte li malfermis antaŭ la ŝipestro la pordeton de sia korto. Du nigraj hundoj de dana raso montris la dentojn al Urquhart, Des-Fonteines karese fajfis al ili. </text:p>
      <text:p text:style-name="P20">En la hejmo de la kuracisto estis pure, odoris balzamoj kaj kuracaj herboj, sur la tablo staris kranio, apud ĝi du helicaj kandeloj. Urquhart foliumis libron en bovleda bindaĵo, kompateme demandis: </text:p>
      <text:p text:style-name="P20">— Ĉu vi devis studi medicinon, <text:span text:style-name="T6">herre</text:span> ĉefleŭtenanto? </text:p>
      <text:p text:style-name="P20">Des-Fonteines ridetis nur per la lipoj. </text:p>
      <text:p text:style-name="P20">— La rango de kuracisto donas al mi eblecon esti ĉie, kie mi deziras, — respondis li. — Nun mi kuracas la fratojn Baĵenin, kiam ili malsanas, kaj ofte vizitas la novan ŝipkonstruejon en Vavĉugo. Sidiĝu, <text:span text:style-name="T6">herre</text:span> ŝipestro... </text:p>
      <text:p text:style-name="P20"><text:soft-page-break/>Urquhart eksidis en la oportunan fotelon. Kantobirdoj estis gaje interkriantaj en siaj kaĝoj, sunaj lumoj ŝanĝbriladis en kaheloj. </text:p>
      <text:p text:style-name="P20">— Vi bone loĝas! — diris la ŝipestro. </text:p>
      <text:p text:style-name="P20">— En mia domo nenio devas rememorigi min pri Moskvio kaj moskvianoj. Nenio kaj neniam. Mi penis tiel aranĝi mian loĝejon, ke almenaŭ la muroj kaj la meblaro ĉi tie rememorigu min pri nia bona Svedio... </text:p>
      <text:p text:style-name="P20">Li subite demandis: </text:p>
      <text:p text:style-name="P20">— Kia estas la sano de lia reĝa moŝto? </text:p>
      <text:p text:style-name="P20">— Lia reĝa moŝto, <text:span text:style-name="T6">herre</text:span>, daŭrigu la Sinjoro liajn tagojn, ne tre bone fartas. Li estas tre malsana, kaj nur la providenco scias, ĉu mi vidos lin post la reveno... </text:p>
      <text:p text:style-name="P20">— Ĉu tiel? </text:p>
      <text:p text:style-name="P20">— Jes, tiel... </text:p>
      <text:p text:style-name="P20">— Kaj kion oni diras pri la heredanto? </text:p>
      <text:p text:style-name="P20">Urquhart verŝis por si helan bieron, dolĉe suspiris: </text:p>
      <text:p text:style-name="P20">— Ho-o, <text:span text:style-name="T6">herre</text:span>, nia estonta reĝo plenigas per profunda ĝojo la korojn de siaj regatoj. Saĝaj homoj diras, ke eĉ nun videblas, kiel nia Karolo la Dekdua glorigos sian patrujon... </text:p>
      <text:p text:style-name="P20">— El kio do tio videblas? </text:p>
      <text:p text:style-name="P20">— Tio videblas antaŭ ĉio el la karaktero de lia princa moŝto. Tio, <text:span text:style-name="T6">herre</text:span> leŭtenanto, videblas el tiu senekzempla kuraĝo, kun kiu li ĵus antaŭnelonge trarajdis sur sovaĝa cervo la stratojn de <text:soft-page-break/>nia glora ĉefurbo. Cetere, pri tiu cervo: ili vetis — princo Frederiko Holstein-Gottorp kaj nia brava Karolo. Tio ne estas ŝerco — rajdi sur sovaĝa cervo sur stratoj de Stokholmo, kaj des pli estante knabo... </text:p>
      <text:p text:style-name="P20">— Jes, tio ne estas ŝerco! — serioze diris Des-Fonteines. </text:p>
      <text:p text:style-name="P20">— Li estas tre, tre kuraĝa, nia estonta reĝo! — ekkriis la ŝipestro. — Oni rakontas, ke, ebriiginte per rejnvino sovaĝan urson, li batalas kontraŭ ĝi. Speciala atento de lia princa moŝto estas direktita al hardiĝo. Por tio li dum malvarmaj vintraj noktoj dormadas sur fojno en la ĉevalejo de sia palaco. Eĉ pli, <text:span text:style-name="T6">herre</text:span> leŭtenanto: la palaca servistaro rakontas, ke meze de profunda nokto li ekstaras de sia lito por kuŝiĝi sur la plankon en sola ĉemizo. Sur la ŝtonan, malvarman plankon... </text:p>
      <text:p text:style-name="P20">La kuracisto ĵetis oblikvan rigardon al Urquhart, sed ne esprimis sian laŭdon. Li silentis, kaj laŭ lia malhela, senpasia vizaĝo estis tute nekompreneble, pri kio li pensas. </text:p>
      <text:p text:style-name="P20">— Jen kia estas nia heredanto! — ekkriis Urquhart. — Sed tio ankoraŭ ne estas ĉio. Oni scias, ke li treege ŝatas ludi soldatetojn. Oni scias ankaŭ, ke li ofte pririgardas la bonegan kavalirromanon «Gideono von Maxibrander». Tie estas multaj bildoj, bonegaj ilustraĵoj, montrantaj diversajn heroaĵojn... </text:p>
      <text:p text:style-name="P20">— Vi rakontis al mi multe da interesa, treege multe! — diris la kuracisto. — Mi ja ĉi tie simple nenion scias... </text:p>
      <text:p text:style-name="P20">Li verŝis bieron en la kruĉojn, blovis al la ŝaŭmo, ekparolis nehaste: </text:p>
      <text:p text:style-name="P20"><text:soft-page-break/>— Nun pri la afero, <text:span text:style-name="T6">herre</text:span> ŝipestro. Kiel mi komprenas, vi havos honoron post la reveno vidi grafon subadmiralon. Mi pensas, ke vi, same kiel mi, nun jam komprenas, ke la caro venas al Arĥangelsko duan fojon ne nur por amuziĝo... </text:p>
      <text:p text:style-name="P20">Urquhart facile movetis unu brovon. </text:p>
      <text:p text:style-name="P20">— Ĉi tie, ĉe la Blanka maro, loĝas veraj maristoj, — daŭrigis Des-Fonteines. — Vi ĉi tie estas ne unuafoje kaj vi mem bonege scias tion. Mi esperas, ke vi konfirmos mian opinion al grafo subadmiralo... Mi jam skribis al Stokholmo, ke la saĝa kaj agema vojevodo princo Apraksin konstruis novan ŝipkonstruejon apud Arĥangelsko, en Solombalo. Supre laŭ Dvino aktive laboras la ŝipkonstruejo de Baĵenin-oj. Grafo subadmiralo havas senditan de mi desegnaĵon de ambaŭ ŝipkonstruejoj. La nuna vizito en Arĥangelskon de la caro Petro kaj liaj multaj interparoloj pri estonta ŝipkonstruado ankoraŭ pli firmigas miajn pensojn pri tio, ke ne estas fora tiu tempo, kiam la moskvianoj eliros en la maron. Mi petas vin, <text:span text:style-name="T6">herre</text:span> ŝipestro, konfirmi en Stokholmo miajn supozojn... </text:p>
      <text:p text:style-name="P20">Urquhart apogiĝis al la fotela dorso, respondis ne tuj: </text:p>
      <text:p text:style-name="P20">— Se ili eĉ eliros en la maron, tiam ne baldaŭ, <text:span text:style-name="T6">herre</text:span> ĉefleŭtenanto! Tre ne baldaŭ. Tiel oni pensas en Stokholmo, tiel pensas ankaŭ mi. </text:p>
      <text:p text:style-name="P20">La vizaĝo de Des-Fonteines streĉiĝis, la rigardo iĝis malvarma. </text:p>
      <text:p text:style-name="P20">— En Stokholmo oni devas scii la veron, sed ne tion, kion oni deziras scii... </text:p>
      <text:p text:style-name="P20"><text:soft-page-break/>— La rusoj ankoraŭ havas nenian floton, <text:span text:style-name="T6">herre</text:span> ĉefleŭtenanto! </text:p>
      <text:p text:style-name="P20">— Sed, diablo prenu, ili havas maristojn, jen kio estas la ĉefa. </text:p>
      <text:p text:style-name="P20">— Ili ankoraŭ ne havas ŝipojn. </text:p>
      <text:p text:style-name="P20">— Iliaj ŝalupoj ne estas malpli bonaj, ol niaj ŝipoj, kio koncernas la militan ŝipkonstruadon, do ili sukcesos kun tio. </text:p>
      <text:p text:style-name="P20">La ŝipestro ridetis: </text:p>
      <text:p text:style-name="P20">— Ne tiel baldaŭ, ne tiel baldaŭ, <text:span text:style-name="T6">herre</text:span> ĉefleŭtenanto. Dume ili ne havas per kio fanfaroni. Kaj poste ni vidos. Grafo subadmiralo Gyllenstierna ordonis al mi liveri al li nur fidindajn informojn, sed ne supozojn. Ĝuste tion mi plenumos. </text:p>
      <text:p text:style-name="P20">— Vi liveros al la subadmiralo ankaŭ miajn leterojn! — severe diris Des-Fonteines. </text:p>
      <text:p text:style-name="P20">Urquhart levis la ŝultrojn. </text:p>
      <text:p text:style-name="P20">La kuracisto eksidis al la tablo, alŝovis la inkujon. Li skribis per ĉifro, kiun li sciis parkere. La ŝipestro estis malrapide trinketanta la bieron, aŭskultanta kantadon de birdoj; suspirante, ĵetadis rigardojn al la kranio. Des-Fonteines skribis longe. Kiam la letero estis skribita, Urquhart demandis: </text:p>
      <text:p text:style-name="P20">— Ĉu vi skribis pri tio, ke ili jam havas floton? </text:p>
      <text:p text:style-name="P20">— Mi skribis pri tio, kion mi opiniis necesa skribi! — diris Des-Fonteines. — Kaj vi estas nur koverto por tiu poŝtaĵo, kiun mi enmetos en vin. Ĉu vi komprenis? </text:p>
      <text:p text:style-name="P20"><text:soft-page-break/>— Mi komprenis! — ofendite respondis ŝipestro Urquhart. — Mi komprenis, sed mia opinio estos sciigita al grafo subadmiralo. </text:p>
      <text:p text:style-name="P20">Des-Fonteines silente riverencis. </text:p>
      <text:p text:style-name="P7"/>
      <text:h text:style-name="P4" text:outline-level="2"><text:bookmark-start text:name="__RefHeading___Toc12504_788856325"/>Ĉapitro oka<text:bookmark-end text:name="__RefHeading___Toc12504_788856325"/></text:h>
      <text:p text:style-name="P8"/>
      <text:p text:style-name="P12">Vi kien flugas? Venos vi al kiu bord',<text:line-break/>Vi, ŝip', portanta sur la ond'<text:line-break/>La sortojn de l' popolo granda.</text:p>
      <text:p text:style-name="P16"><text:span text:style-name="T6">Vjazemskij</text:span> </text:p>
      <text:h text:style-name="P5" text:outline-level="3"><text:bookmark-start text:name="__RefHeading___Toc12506_788856325"/>1. Ĉiujn oni ekstermos!<text:bookmark-end text:name="__RefHeading___Toc12506_788856325"/></text:h>
      <text:p text:style-name="P20">En la griza ĉielo super la Mosea insulo ekturniĝis kaj krevis ora suno, post ĝi krevis tri drakoj — ĉiu malpli granda ol la antaŭa, post la drakoj komencis ŝvebi flugilhavaj serpentoj. Atanazio Petroviĉ pli dense envolviĝis en la mantelon, suspiris mallonge, — jen ĉio, finita la vivo. El leŭtenanto reen al kaporalo, sub komandon de majoro James... </text:p>
      <text:p text:style-name="P20">Brulis la disbatita vizaĝo, la buŝo estis plena de sala sango. Atanazio Petroviĉ kraĉis, staris iom ĉe blinda barilo, ĵetis rigardon en la ĉielon — tie denove estis turniĝanta ia aĵo, simila al rapo, pafanta per fajraj sagoj. </text:p>
      <text:p text:style-name="P20">— Nu, pafu, pafu! — eldiris kolere Krikov. </text:p>
      <text:p text:style-name="P20">Sur la perono de la doganejo en krepusko estis ripozantaj dogankontrolistoj; ekvidinte la leŭtenanton, ili timigite ekstaris. Jam ĉiuj sciis, kiel fosis en liaj ĉambroj furioza kolonelo Snivin, sciis, ke kiel komandanto revenos la malamata James. </text:p>
      <text:p text:style-name="P20">— Kial vi ne dormas? — diris Krikov. — Dormu, knaboj, tempas... </text:p>
      <text:p text:style-name="P20"><text:soft-page-break/>Li eniris en sian loĝejon, elbatis fajron, ekbruligis kandelon. Ĉiziletoj, skulptiletoj, alenetoj, fajliletoj — la instrumentoj, per kiuj li faradis sian eburtajlan laboron, — estis disĵetitaj sur la planko; la libroj, kiujn kolektadis la leŭtenanto kun tia persisto, kuŝaĉis sur benkoj kaj en angulo; skulptita kombilo, kiun li komencis fari por donaco al Taisja, estis disrompita — ĝin iu intence surpaŝis per ferumita peza kalkanumo. La ebrieta ekspopo, kiun li tajlis el flava rosmara eburo, malaperis. Ne estis la figureto de ekspopo, ne estis la maljuna vojevodo kun ventrego kaj porkaj okuletoj, estis nenio, kion li tajladis dum tiuj ĉi jaroj... </text:p>
      <text:p text:style-name="P20">Krikov eksidis, etendis la krurojn, enpensiĝis: estas malbone, ke la figuretoj estas ŝtelitaj. Pro tiuj figuretoj oni povas puni eĉ pli timinde, ol el leŭtenanto al kaporalo. Ne vane Silentulo konsilis teni la maljunan vojevodon kaj la ekspopon pli malproksime de homaj okuloj... </text:p>
      <text:p text:style-name="P20">La pordo knaris. Sur la sojlo staris Kostjukov — kaporalo. </text:p>
      <text:p text:style-name="P20">— Kion vi volas? — demandis Krikov. </text:p>
      <text:p text:style-name="P20">Kostjukov, dense ferminte post si la pordon, rakontis la tutan konversacion kun kolonelo Snivin kaj majoro James en la ĝardeno sub betuloj. </text:p>
      <text:p text:style-name="P20">— Nu? — neniom mirinte, demandis Krikov. </text:p>
      <text:p text:style-name="P20">— Ja tia nu, Atanazio Petroviĉ, ke subĵetitaj estis al vi tiuj ormoneroj. </text:p>
      <text:p text:style-name="P20">— Ja mi mem scias, ke subĵetitaj. Sed kia senco estas en via kaj mia interparolo? </text:p>
      <text:p text:style-name="P20"><text:soft-page-break/>— Atanazio Petroviĉ! — ekkriis la kaporalo. — Mi pri la vero insistos, oni eĉ min torturu! </text:p>
      <text:p text:style-name="P20">Krikov malgaje subridis: </text:p>
      <text:p text:style-name="P20">— Malfrue, kaporalo! Promociita mi estas el leŭtenanteco malsupren, kaj abolo de tiu ordono nun atendeblas el nenie. Ni ambaŭ nun estas kaporaloj. Tial la hodiaŭan nokton mi ankoraŭ ĉi tie dormos, kaj morgaŭ prenu min en vian taĉmenton. Ĉu vi prenos? </text:p>
      <text:p text:style-name="P20">Kostjukov paŝis antaŭen, ĵetis la ĉapon sur la plankon: </text:p>
      <text:p text:style-name="P20">— Atanazio Petroviĉ, mi al vi malbonon faris, kara, do mi ĝin riparu! Mi, neniu alia... </text:p>
      <text:p text:style-name="P20">Atanazio Petroviĉ ankoraŭfoje subridis: </text:p>
      <text:p text:style-name="P20">— Iru, frato, iru. Malbonon ne vi al mi faris, malbono eĉ sen vi sur nia tero vagas. Iru, amiko. Poste ni konversacios, estos ankoraŭ tempo... </text:p>
      <text:p text:style-name="P20">— Ekstermos ili vin, Atanazio Petroviĉ! — kun angoro diris Kostjukov. — Ĝismorte ekstermos. Kaj nin ĉiujn ekstermos, damnitaj fremduloj. Eĉ unu homon viva ne lasos, ili mem ĉi tie multiĝi komencos, je Dio, tiel. Incendion necesas bruligi, kun tranĉiloj... </text:p>
      <text:p text:style-name="P20">— Lasu, Kostjukov, kia incendio, ja eble ankaŭ inter ili estas homoj, por kio do ĉiujn buĉi. Iru, kaporalo, kuŝiĝu dormi... </text:p>
      <text:p text:style-name="P20">Li riglis la pordon kaj ree enpensiĝis: sed vere, ĉu estas inter ili homoj? Eble, tie, trans la maro, ili vivas kiel homoj, eble inter si ili estas bonkoraj kaj honestaj, sed ĉi tie tio tute ne videblas... </text:p>
      <text:p text:style-name="P20"><text:soft-page-break/>Ĉu James estas homo? </text:p>
      <text:p text:style-name="P20">Jen morgaŭ li transloĝiĝos reen ĉi tien kun siaj perukoj laŭ semajntagoj, dispendigos multekostajn tapiŝojn, starigos liton sur torditaj piedoj, spegulon, seĝojn, aranĝos en la dogana korto manovrojn laŭ siaj reguloj, kiu ne sukcesos — vipi tiun per krudledaj rimenoj kun nodoj... </text:p>
      <text:p text:style-name="P20">Li tralavis la buŝon per akvo kun salo, suspiris, trapasis el angulo en angulon la ĉambron. Dormi li ne deziris, la pensoj estis malgajaj. </text:p>
      <text:p text:style-name="P20">Poste venis Paŭĉjo Silentulo kun kamaradoj — Vataĵnikov, Forĝisto kaj Eŭtimio Gridnev, same fuĝuloj. Forĝisto bone konis skismulojn-malnovritanojn, loĝantajn en sovaĝejo sur Vigo, plurfoje iradis tien kun sekretaj komisioj, bone scipovis legi kaj skribi, vivis rigore, sed la mondajn zorgojn, malkiel iuj malnovritanoj, ne neglektadis, dirante, ke la Sinjoro, irante sur la tero, manĝadis kaj kun kompatinduloj kaj kun paganoj, — neniun abomenis, do kiel ni aŭdacu, ĉu ni estas pli sanktaj ol nia Sinjoro? </text:p>
      <text:p text:style-name="P20">Hodiaŭ Forĝisto alportis de iu maljuna malnovritano novaĵon: estos la fino de la mondo je la noktomezo en la jaro 1699, sed antaŭe venos sur la teron Elio kaj Enoĥo — por akuzi; poste venos Antikristo, kaj poste sonos trumpetoj, kaj venos la Dia juĝo. </text:p>
      <text:p text:style-name="P20">Krikov elaŭskultis Forĝiston silente, poste diris: </text:p>
      <text:p text:style-name="P20">— Okazis, ne la unuan fojon mi aŭdas. Antaŭ tridek jaroj pri la samo niaj patroj paroladis. Kaj ankaŭ ĝis nun oni rakontas, kiel ili en ĉerkojn kuŝiĝis kaj atendis la trumpetan sonon... </text:p>
      <text:p text:style-name="P20"><text:soft-page-break/>Silentulo kaj Vataĵnikov ekridis. Forĝisto ĵetis al ili minacan rigardon. Silentulo forturniĝis al la muro. </text:p>
      <text:p text:style-name="P20">— Laboron ili forlasis, ĉasadon, fiŝkaptadon, — plu diris Krikov. — Ne plugadis, ne semadis... </text:p>
      <text:p text:style-name="P20">Li svingis la manon, eksidis apud Forĝisto, diris karese: </text:p>
      <text:p text:style-name="P20">— Forgesu vi ĉi stultaĵojn, Teodozo. Neniu nun kredos, oni ankoraŭ memoras, kiom da rido estis super ili, kompatinduloj, kiam el la ĉerkoj ili eliris kaj iris pro malfeliĉo en la drinkejon por vino... </text:p>
      <text:p text:style-name="P20">Forĝisto deŝoviĝis de Atanazio Petroviĉ, ekparolis arde: </text:p>
      <text:p text:style-name="P20">— Miskalkulis oni tiam, Atanazio Petroviĉ, mi vere al vi diras. La «Libro pri la kredo» kalkulas jarojn ekde la Kristnasko, kaj damnitan Satanon oni ligis por mil jaroj en la tago de la Krista resurekto. Ekde tiam necesas kalkuli, sed ne de io alia. Kristo sur la tero tridek tri jarojn vivis, — do jen, pripensu. Kaj rezultas, bonaj amikoj, ke ne en la sesdek sesa jaro ĝi estos, sed en la naŭdek naŭa. Kiom malmulte restis — kvin jaroj... </text:p>
      <text:p text:style-name="P20">Silentulo enmiksiĝis kun subrido: </text:p>
      <text:p text:style-name="P20">— En ĉerkon ja estas ankoraŭ tro frue kuŝiĝi, Teodoĉjo... </text:p>
      <text:p text:style-name="P20">Forĝisto kraĉis al la blasfemuloj, kuntiris la brovojn, eksilentis. Silentulo, okulsigninte pri li al Krikov, eltrenis el la bototubo envolvitan en ĉifonon kajeron, stumblante, nelaŭte legis la titolon. </text:p>
      <text:p text:style-name="P20">— Kio estas tiu kajero? — demandis Krikov. — De kie aperis? </text:p>
      <text:p text:style-name="P20"><text:soft-page-break/>— Bona homo pasis haste al la lago, forlasis, — eviteme respondis Silentulo. — Vi aŭskultu, Atanazio Petroviĉ. Pri ĉio en ĉi kajero estas skribite: pri juĝistoj maljustaj — koruptuloj, pri oficistoj — hommanĝuloj, pri uzurado kancelaria. Ĉu mi legu? </text:p>
      <text:p text:style-name="P20">— Nu, legu! </text:p>
      <text:p text:style-name="P20">Vataĵnikov tusetadis en la manon, turnadis la kapon, — la kajero plaĉis al li. Forĝisto rigardis el sub la frunto, suspiradis longe, diradis fojfoje: </text:p>
      <text:p text:style-name="P20">— Tio estas vera vero. Kaj ĉio estas pro tio, ke ni sendie vivas, pro tio ni estas punitaj per granda puno... </text:p>
      <text:p text:style-name="P20">Vataĵnikov bruskadis: </text:p>
      <text:p text:style-name="P20">— Ĉesu jam ĝemi! </text:p>
      <text:p text:style-name="P20">— Mi por kio la kajeron alportis, Atanazio Petroviĉ? — diris Silentulo, levante la rigardon. — Ĉi tie estas pri ĉio. Kaj pri tio, kiel oni vin pro la vero punis... </text:p>
      <text:p text:style-name="P20">— Nu, nu! — sulkiĝis Krikov. </text:p>
      <text:p text:style-name="P20">Silentulo turnis la flavan paĝon, egalmezure, preskaŭ parkere legis: </text:p>
      <text:p text:style-name="P20">«Kaj antaŭ fremdlandano ni nian propran rusan homon aprezas neniom, faras al li ofendojn netolereblajn kaj per tio lin de la utilo fortiras. Ne nur el altranguloj, sed eĉ el simpluloj neniu ĉi malhonoradojn eltenos...» </text:p>
      <text:p text:style-name="P20">— Legu, plu legu! — diris Krikov. </text:p>
      <text:p text:style-name="P20"><text:soft-page-break/>Por ke Silentulo kun la kamaradoj ne vidu, kiel disbatita estas lia vizaĝo, li ĉiam iradis tra la ĉambro tien kaj reen, ne haltante. </text:p>
      <text:p text:style-name="P20">«La fremduloj ne estas rektaj bondezirantoj por ni, — legis Silentulo, — sed ni, malferminte plene la orelojn, inklinas kredi al ĉiuj iliaj herezaj babilaĵoj. Kaj fremdlandanoj tiuj havas unu avaran kaj dimalplaĉan strebon — kiel pli multe da profito de ni ricevi kaj el tiu profito ankoraŭ dekoble profiti...» </text:p>
      <text:p text:style-name="P20">— Muzeloj skrapitaj, dimalplaĉaj! — diris Forĝisto. </text:p>
      <text:p text:style-name="P20">— Ree vi la samon! — koleriĝis Vataĵnikov. — Skrapita, ne skrapita — sed ĉu en la muzeloj estas la afero? </text:p>
      <text:p text:style-name="P20">Ili legadis longe. Krikov aŭskultadis atente, poste subite demandis: </text:p>
      <text:p text:style-name="P20">— Sed kio estas do tiu homo, kiu ĉi foliojn skribis? </text:p>
      <text:p text:style-name="P20">Silentulo singarde ŝultrolevis, volvis la kajeron tube. Anstataŭ li respondis Vataĵnikov: </text:p>
      <text:p text:style-name="P20">— Kiu skribis, Atanazio Petroviĉ, tiun homon ni ne konas. Kaj kiu la foliojn donis, por ke ni legu, tiu estas viro de granda saĝo. Oni serĉas lin, li estas fuĝulo, nomas sin Sennomulo. Majstro lerta pri ercoj, sed kiam same kiel vin elturmentis lin fremduloj, okazis inter ili granda malkonsento, ĝis batalo. Kaj kiam komenciĝis la batalo, tiam diris la viro malpermesitan vorton. Nu, kaj foriris... </text:p>
      <text:p text:style-name="P20">— Ruso de fremdulo el Moskvo fuĝis! — malgaje subridis Silentulo. — Jen bone! </text:p>
      <text:p text:style-name="P20"><text:soft-page-break/>— Sed ĉu ni ne fuĝis? — demandis Vataĵnikov. — Kaj ne de fremdulo, sed de ruso. Ĉiuj ili, hundoj, estas samaj... </text:p>
      <text:p text:style-name="P20">Krikov, preninte de Silentulo la kajeron, malrapide trarigardadis la priskribitajn per klara skribmaniero flavajn foliojn de densa papero. Kiam li ĉion relegis mem, konsilis: </text:p>
      <text:p text:style-name="P20">— Kaŝu, Paŭlo Stefanoviĉ, kaj ne ŝercu kun la kajero. Tiuj folioj malpermesitaj nomiĝas ribeligaj. Kiam oni vin trovos kun la kajero — ne sufiĉos batbastonoj. Oni ne malpli ol radumos vin, la manojn kaj piedojn forhakos, kaj nur poste la kapon sur pikilon metos... </text:p>
      <text:p text:style-name="P20">Silentulo gardeme envolvis la kajeron en la ĉifonon, kaŝis en la bototubon, ridetis: </text:p>
      <text:p text:style-name="P20">— Ni, Atanazio Petroviĉ, estas ruzaj, ĉion vidis... </text:p>
      <text:p text:style-name="P20">Forĝisto konsilis: </text:p>
      <text:p text:style-name="P20">— Foriru vi, amikoj karaj, malproksime, en ermitejojn, al la fonto de antikva pieco... </text:p>
      <text:p text:style-name="P20">— Por kio? — demandis Krikov. — Ĉu por en ĉerkoj kuŝi kaj la trumpeton atendi? Ne vidas mi en tio ajnan utilon por ni! </text:p>
      <text:p text:style-name="P20">— Ĉu esti kaporalo, mi pensas, pli bonas? — koleriĝis Forĝisto. </text:p>
      <text:p text:style-name="P20">— Ja eble pli bonas. Al la afero estas pli proksime. Ja oni ŝipojn ĉi tie konstruas, ĉiel la sorto povas turniĝi. Kiel kaporalo mi same, Teodozo, la fremdlandajn ŝtelistojn ne forlasos. Kaj kiel fari krucosignon — por mi estas tutegale, ĉu laŭ via maniero, ĉu ne laŭ via... </text:p>
      <text:p text:style-name="P20"><text:soft-page-break/>— Via krucosigno estas ne krucosigno, sed malsanktigo! — kriis Forĝisto. — Ĉio estas malsanktigita! Kaj urboj kaj vilaĝoj, kaj stratoj, kaj domoj, ĉie Satano spiras... </text:p>
      <text:p text:style-name="P20">— Lasu vi, Teodozo! — kun ĉagreno enmiksiĝis Silentulo. — Satano! Ne tie estas Satano, kie vi ĝin vidas, ne tie li estas... </text:p>
      <text:p text:style-name="P20">La gastoj ankoraŭ iom diskutis, poste foriris. </text:p>
      <text:p text:style-name="P20">Atanazio Petroviĉ penis ekdormi. Sed dormo ne venis... </text:p>
      <text:p text:style-name="P20">Matene en la korton enveturis ŝarĝoĉaregoj — majoro James estis transloĝiĝanta en la antaŭan lokon. Atanazio Petroviĉ nehaste kunmetis sian havaĵon en bastokorbojn, ekportis kun la doganistoj en la grandan domon, kie loĝis doganaj oficistoj, kontrolistoj, gardistoj kaj soldatoj. Ĉi tie por li sur la plej bona loko jam estis preparita larĝa benko, sur ĝi kuŝis fojna matraco, sur la muron ies zorgemaj manoj alnajlis felon de blanka urso. </text:p>
      <text:p text:style-name="P20">Li eniris, — la soldatoj leviĝis, kiel antaŭe. </text:p>
      <text:p text:style-name="P20">— Ekstari ne plu necesas! — diris Atanazio Petroviĉ. — Vi ekstaradis ne por mi, sed por leŭtenanto. Kaj unu la alian ni plu estimos eĉ sen ekstarado. </text:p>
      <text:p text:style-name="P20">La doganistoj staris senmove, al unu el ili — maljuna Elio Pŝenicin — eliĝis larmoj el la okuloj. </text:p>
      <text:p text:style-name="P20">— Saluton, fraĉjoj! — prononcis Atanazio Petroviĉ kaj malalte riverencis. </text:p>
      <text:p text:style-name="P20">Al li ili same riverencis — ĉiuj, kaj same malalte. </text:p>
      <text:p text:style-name="P20"><text:soft-page-break/>— Jen ni denove loĝas kune! — diris li, dismetante sian havaĵon apud la benko kaj en korbojn. — Bone, ni vivos, kiel antaŭe vivis — sen ofendoj... </text:p>
      <text:h text:style-name="P5" text:outline-level="3"><text:bookmark-start text:name="__RefHeading___Toc12508_788856325"/>2. Vespero ne sufiĉis — de l' nokto detranĉis! <text:bookmark-end text:name="__RefHeading___Toc12508_788856325"/></text:h>
      <text:p text:style-name="P20">Ĉe Van der Gulst, la cara kuracisto, Timoteo Koĉnev, la ŝipa majstro, kuraciĝi rifuzis kategorie. Ivano Kononoviĉ kun li konsentis. </text:p>
      <text:p text:style-name="P20">— Li nepre venenos! — diris la maljunulo. — Konas mi ilin, fremdulojn. Estu alie: prenos mi vin, amiko kara, al mi en Lodjmon, kaj reviviĝos vi ĉe mi kun lakto, kaj kun sala mara venteto, kaj kun flanoj hejmaj, kaj kun pirogoj fiŝaj... Ĉu taŭgas? </text:p>
      <text:p text:style-name="P20">— Veturu, Timoĉjo! — konsilis Rjabov. — Ivano Kononoviĉ malbonan ne proponos... </text:p>
      <text:p text:style-name="P20">Timoteo silentis, rigardis al la plafono, severe kaj malrapide movis la vilajn brovojn. </text:p>
      <text:p text:style-name="P20">— La vian ja kiam oni surakvigas? — demandis li finfine. </text:p>
      <text:p text:style-name="P20">La maljunulo komprenis, pri kio temas. </text:p>
      <text:p text:style-name="P20">— Matene. </text:p>
      <text:p text:style-name="P20">Ili denove por longe eksilentis. Taisja alportis ĵus melkitan lakton, verŝis en argilan kruĉon, kun riverenco, kun fajrera rideto en la okuloj alportis al la malsanulo, kuŝanta sur benko sub fenestro. Al Timoteo tremeris la lipoj sub la maldikaj lipharoj, li same ekridetis, — ne eblis ne ĝoji, rigardante al <text:soft-page-break/>Taisja en disfloro de ŝia feliĉo. Kvankam li ne deziris — li lipis la lakton. </text:p>
      <text:p text:style-name="P20">— Ankoraŭ gluteton! </text:p>
      <text:p text:style-name="P20">Timoteo ankoraŭ lipis. La fajreroj en la okuloj de Taisja ekbrilis pli hele, Rjabov divenis: «Ŝi deziris pense, mia stultulineto: se li ĝistrinkos, tiam li vivos plu kaj konstruados ŝipojn». Li ekrigardis demande. Ŝi malrapide mallevis la okulojn — vere, ĝuste tiel ŝi pensis. La rudristo brue elspiris: eksciadi, pri kio pensas Taisja, estis por li ne simpla afero, iam dek ŝvitoj verŝiĝos, antaŭ ol li komprenos inajn pensojn. </text:p>
      <text:p text:style-name="P20">La ŝipmajstro per malgrandaj gutoj estis fintrinkanta la lakton, Taisja estis venke ridetanta, ridetis ankaŭ Ivano Kononoviĉ, balancante la maljunan arĝentbuklan kapon: ho-ho-ho, juneco — ili silentas, sed konversas. Kaj kiel tio ne tedis! Verŝajne la samon: «kara mia», «amata mia», «mevino mia», «falko mia!»... La samon, kion li al sia Maria Teodorovna diradis tie, en Lodjmo, sub bruo de mara ondo... </text:p>
      <text:p text:style-name="P20">— Nun la nura gluteto restis! La lasta! — diris Taisja per karesa voĉo. </text:p>
      <text:p text:style-name="P20">«Al mi ŝi diras!» — ree divenis Rjabov. </text:p>
      <text:p text:style-name="P20">Kaj kiam Taisja eliris, li elkuris post ŝi, ruĝiĝinte pro konfuziĝo: ja tro malbonas de vira konversacio al edzina basko en vestiblon kuri, des pli trafinte sur la vojo tinon kun akvo. </text:p>
      <text:p text:style-name="P20">Li elkuris, brakumis en la vestiblo, kie estis sekiĝantaj herboj de avino Eŭdoĥa, alpremis al pinaj rezinaj traboj, levis ŝian kapon, demandis flustre: </text:p>
      <text:p text:style-name="P20"><text:soft-page-break/>— Ĉu vi pense deziris? </text:p>
      <text:p text:style-name="P20">— Nu, deziris! — brilante per la dentoj apud lia buŝo mem, respondis ŝi. — Lasu, vi miajn ostojn rompos! </text:p>
      <text:p text:style-name="P20">Li revenis kaj, tusetante, diris: </text:p>
      <text:p text:style-name="P20">— Bovido en la avinan legomĝardenon penetris. La najbara... </text:p>
      <text:p text:style-name="P20">Koĉnev kaj Ivano Kononoviĉ rigardis al la rudristo silente, plu ridetante. </text:p>
      <text:p text:style-name="P20">— Bovido, vi diras? — demandis Timoteo. </text:p>
      <text:p text:style-name="P20">Kun bruo en la ĉefĉambron eniris eksaj monaĥejaj servantoj — Ĥagajo, avo Teodoro, Jegorĉjo, rudristo Semisadov, Ĉernicin, — ĉiuj estis prenintaj ŝvitbanon. Avino Eŭdoĥa renkontadis ĉiun kun riverenco, regaladis per menta kvaso, per oksikokoj, per vakcinioj, per ĉio, kion povis. Ŝi kuracadis ilin laŭ sia kompreno — iun varmigadis sub la suno, iun kuŝigadis sur drelikaĵon en ombron, iun ŝmiradis per foka graso, iun trinkigadis per bolakvo kun eglanterio, kun koniferaj pingloj. Kaj la homoj reviviĝadis rapide, kvazaŭ mirakle... </text:p>
      <text:p text:style-name="P20">Demĉjo Borisov eksidis apud Rjabov, ekdemandis pri la nova ŝipo, pri tio, kiuj sur ĝi iros kiel matrosoj, kiu kiel navigisto, kiu kiel ŝipestro, kia estos la ferdekestro, el kio oni kudras la velojn. La aliaj sidis ĉe la muro sur benkoj, same demandadis. Poste Kononoviĉ proponis enigmon: </text:p>
      <text:p text:style-name="P9">Filo de arbaro bela,<text:line-break/>De aĝo antikva,<text:line-break/>Multajn vojojn pasis,<text:line-break/><text:soft-page-break/>Sed spuron ne lasis — <text:line-break/>Kiu estas?</text:p>
      <text:p text:style-name="P20">— Ŝipo! — la unua de la pordo diris Taisja kaj konfuziĝis. </text:p>
      <text:p text:style-name="P20">En krepusko de la suna tago venis fiŝistaj edzinoj el Juroso, el Ujmo, el Kuzneĉiĥo, el Muskoj, el Solombalo, el Kurjo. Venis ili por respekti avinon Eŭdoĥa-n, kiu kuracas la virojn-nutrantojn, venis kun simplaj donacoj. Iu alportis pirogon kun hipoglosaĵo, iu anseron, iu korbon da flanoj kun kazeo, iu ovojn. Infanoj tenis sin je la patrinaj baskoj, gapadis al la patroj, maldikiĝintaj en la monaĥeja malliberejo, al la fama rudristo Rjabov, al la sorĉistino avino Eŭdoĥa, al la gaja onjo Tainjo, kiu ĉiujn ilin karesadis kaj suprenĵetadis per la malpezaj manoj, kiu ĉiujn kisadis kaj regaladis — iun per kolora ĉifono, iun per bunta ŝnureto, iun per rubandeto. </text:p>
      <text:p text:style-name="P20">Kiu scias, pro kio tiel kutimas nia popolo, ke ŝajne ne estas kaŭzo por gajo, ŝajne neniu atendas ion bonan, sed subite ekbrilas al unu la okuloj, komencos li kanton. Alia daŭrigos, kaj jen — eknaĝis kiel cigno en danco iu antikva oldulino, ritme frapas: </text:p>
      <text:p text:style-name="P9">Aĥ, mi ĉiam danci volus,<text:line-break/>Sed por paŝi mankas fort'... </text:p>
      <text:p text:style-name="P20">Tiel okazis ankaŭ en tiu ĉi tago. Ili unue komencis kanti malrapidajn, antikvajn kantojn. Sed ekridis Taisja, komencis rapidi, la virinoj subtenis kaj ekis: </text:p>
      <text:p text:style-name="P9">Prenos mi la verdan drapon<text:line-break/>Kudros kaftanon por Ivaĉjo kara... </text:p>
      <text:p text:style-name="P20"><text:soft-page-break/>Ivano Kononoviĉ kuntiris la brovojn, avo Teodoro same, ili deziris aŭdi ion pri Dio, sed Taisja eĉ svingis la manojn: </text:p>
      <text:p text:style-name="P20">— Ni scias! Aŭdis! — kaj ridinde mokimitis funebriston: — «La trumpeto krias, la juĝisto sidas, la libro de nia vivo — malfermi-i-iĝas!» Pri la maro-oceano ni prefere kantu! </text:p>
      <text:p text:style-name="P20">Ŝi ekstaris ĉe la fenestro kaj ekkantis: </text:p>
      <text:p text:style-name="P9">Altas-altas ĉielo blua,<text:line-break/>Larĝas-larĝas l' ocean'-maro...</text:p>
      <text:p text:style-name="P20">La viroj ĥore per plena brusto subtenis: </text:p>
      <text:p text:style-name="P9">Muskaj marĉoj — eĉ fin' ne videblas<text:line-break/>De nia Dvino, de l' Arĥangelska... </text:p>
      <text:p text:style-name="P20">Avino Eŭdoĥa ekbruligis la fornon — por rosti la anseron, faris rapidan paston; aŭdeblis en la domo, kiel ŝi rakontas al la amasiĝintaj ĉirkaŭ ŝi infanoj, kie la forno havas «katejon», kie katoj varmiĝas kaj ronronas. </text:p>
      <text:p text:style-name="P20">Ankaŭ Timoteo estis rakontanta al la infanoj, ĉirkaŭintaj lin, pri maro, rakontanta nelaŭte, rigardante malproksimen per la brilantaj pro la malsano, pro la febro okuloj. </text:p>
      <text:p text:style-name="P20">— En nia lando akvo estas la komenco kaj la fino. Nin naskis la maro, ĝi nin nutras, kaj ĝi nin sepultos. Sude de la Malvarma oceano Glacia disverŝiĝis la Blanka nia maro. La Dvinaj kvietaj akvoj falas en la Blankan maron. Kien ajn vi iru — sen barko, sen ŝipo vi nenion atingos. </text:p>
      <text:p text:style-name="P20">Blankkapaj, klarokulaj, kvietaj staris ili ĉe la benko, rigardis al Timoteo, al liaj manoj, per kiuj li montradis maron, riveron, barkon, aŭskultis reteninte spiradon. Ĉe la tablo la fiŝistoj kaj <text:soft-page-break/>rudristoj, interrompante unu la alian, estis rememorantaj oceanajn vojojn, per kiuj ili iradis, rememorantaj, kiel ili vintrumis en Grumanto, kiel iris al la norvegoj, kiel furioziĝis la norda vento kaj antaŭ la tempo alpelis glaciojn, katenis la ĉasistojn en glacian zonon. </text:p>
      <text:p text:style-name="P20">Kaj kio en tio estis ridinda — kiu scias? </text:p>
      <text:p text:style-name="P20">Sed eĉ tie ĉio de la komenco ĝis la fino estis ridinda por la viroj: kaj kiel ili botojn pro malsato en akvo malsekigis kaj manĝis, kaj kiel ili entute intencis morti, — avo Teodoro sian mortan longan ĉemizon eltrenis, mortotukon kun kapuĉo, kronon sur la kapon, rozarion. Kaj kiam la avo komencis prepari sin al morto, subite venis urso. La avo kriis, insultis la urson, — kaj la urso vundis lian ŝultron ĝis sango. Pro tiu ofendo avo Teodoro entute ŝanĝis sian decidon morti... </text:p>
      <text:p text:style-name="P20">La avo, aŭskultante, hihiadis falsete, viŝadis gajajn larmojn, svingadis la manojn: </text:p>
      <text:p text:style-name="P20">— Aj, ŝerculoj! Aj, mokuloj! Ofenduloj! </text:p>
      <text:p text:style-name="P20">Potenca fiŝista ridego tremigadis la domon, eĉ la malgajaj fiŝistaj edzinoj komencis subridi, kovrante la buŝojn per la sarafanoj, — jen kiaj viroj, pri ĉio ridas, sed kiaj ili estis, kiam ili revenis el la monaĥeja malliberejo... </text:p>
      <text:p text:style-name="P20">— Mortopreĝon por si mem ni kantadis! — sufokiĝante pro rido, estis rakontanta Rjabov. — Sed ne laŭ la kanono. Avo Simono kun ni tiam iradis kiel ĉefo, severa estis! Jen li frapis min per la apogbastono al la kapo, ke mi malĝuste kantas. Nu, kia povas esti mortopreĝo, kiam li per bastono batas. Kverelis ĉiuj kaj kuŝiĝis dormi... </text:p>
      <text:p text:style-name="P20"><text:soft-page-break/>La ansero rostiĝis, la flanoj bakiĝis, avino Eŭdoĥa kun Taisja primetis la tablon, riverencis al la gastoj — ĉu ne tempas manĝi? </text:p>
      <text:p text:style-name="P20">Sub la fenestro iu frapis, demandis laŭte: </text:p>
      <text:p text:style-name="P20">— Ĉu vi dormas, kristanoj? </text:p>
      <text:p text:style-name="P20">— Ne dormas, vivas! — laŭ la pomora moro respondis avino Eŭdoĥa. </text:p>
      <text:p text:style-name="P20">En mallonga uniforma kaftano, strikte zonita, frapante per la botoj, eniris kaporalo Kostjukov, gratulis pro bona festeno, petis Rjabov-on por nelonge eliri por afero. Taisja por momento maltrankviliĝis. Kostjukov diris: </text:p>
      <text:p text:style-name="P20">— Ne koleru, Taisja Antipovna. Je Dio, por nelonge, por konsilo mi venis... </text:p>
      <text:p text:style-name="P20">En la korto ili eksidis sur la peronon, Kostjukov ekparolis: </text:p>
      <text:p text:style-name="P20">— Vi, rudristo, nun ĉe la caro servon plenumas. Instruu, kiel mi povas kun bona homo konversacii. Pri Krikov, pri Atanazio Petroviĉ... </text:p>
      <text:p text:style-name="P20">Rjabov pensis nelonge; ne enirante en la domon, li ekiris kun Kostjukov al la bordo de Dvino. Karelo Ignato transportis ilin ambaŭ sur la Mosean insulon, dum la vojo la kaporalo sciigis al la rudristo ĉiujn detalojn de la fia ago de Snivin kaj James pri la subĵetitaj ormoneroj. Rjabov aŭskultadis, insultadis... </text:p>
      <text:p text:style-name="P20">Ievlev-on ili trovis en barako, kiu estis konstruita por la caraj sekvantoj apud la palaco, en picearo. Ĉi tie, disĵetinte la fortegajn manojn, estis ronkanta sur fojno Menŝikov; estis manĝanta per kulero el ligna bovlo mirtelberojn Voronin; <text:soft-page-break/>Silvestro Petroviĉ estis leganta en kandela lumo dikan libron en leda bindaĵo. </text:p>
      <text:p text:style-name="P20">— Kio tie okazis? — demandis li, kiam Rjabov ŝoviĝis en la barakon. </text:p>
      <text:p text:style-name="P20">Li ŝtopis per tabako sian pipon, ekfumis kaj eliris al la Dvina bordo. </text:p>
      <text:p text:style-name="P20">Ili eksidis triope vice sur trabon, Rjabov ekparolis. Silvestro Petroviĉ aŭskultis silente, malalte klininte la kapon, kvazaŭ hontis. Kostjukov subite interrompis la rudriston, komencis, stumblante, rakonti mem. </text:p>
      <text:p text:style-name="P20">— Mi eĉ sur ekzekutan ŝtipon, eĉ sur pendumilon, kien ajn iros! — diris li subite. — Mi nun ne havas revenan vojon! Vi, princo... </text:p>
      <text:p text:style-name="P20">— Ne princo mi estas! — diris Ievlev. </text:p>
      <text:p text:style-name="P20">— Nu, ne princo, sed ĉiel estro! Vi diru, kara, al la caro, diru la veron, ne scias li, oni trompis lin, je Dio. Tia homo estas nia Atanazio Petroviĉ, tia, ho Dio... </text:p>
      <text:p text:style-name="P20">Ievlev sencindrigis la pipon, ŝrumpis pro nokta humideco, ne respondante, leviĝis. </text:p>
      <text:p text:style-name="P20">— Ĉu vi diros? — demandis Kostjukov. </text:p>
      <text:p text:style-name="P20">— Ni vidos! </text:p>
      <text:p text:style-name="P20">Kaj, ĝibetiĝinte, Silvestro Petroviĉ foriris ĉe sin en la barakon. Kostjukov tiris la manikon de Rjabov: </text:p>
      <text:p text:style-name="P20">— Kio estos nun? </text:p>
      <text:p text:style-name="P20"><text:soft-page-break/>Rjabov senparole levis la ŝultrojn. </text:p>
      <text:h text:style-name="P5" text:outline-level="3"><text:bookmark-start text:name="__RefHeading___Toc12510_788856325"/>3. La unuaj matrosoj<text:bookmark-end text:name="__RefHeading___Toc12510_788856325"/></text:h>
      <text:p text:style-name="P20">En la sekva nokto per du ĉevaloj al la domo de avino Eŭdoĥa alrajdis sendita de Ievlev oficiro — ne satdorminta, tutе hirta; li ordonis al la rudristo senprokraste, urĝe esti sur la Mosea insulo... </text:p>
      <text:p text:style-name="P20">Ne lavinte la vizaĝon, oscedante, la rudristo per la ventro surfalis la ĉevalon, transĵetis la piedon, ekrajdis apud la oficiro. </text:p>
      <text:p text:style-name="P20">— Vere, kiel hundo sur barilo! — subridis la oficiro, ĵetante rigardojn al Rjabov. </text:p>
      <text:p text:style-name="P20">La rudristo respondis senkolere: </text:p>
      <text:p text:style-name="P20">— Al ĉiu la sian, sinjoro. Mia afero estas la maro, via — la ĉevalo. </text:p>
      <text:p text:style-name="P20">Ĉe la transpasejo staris preta boateto. Sur la Mosea insulo estis pasumanta en atendo Silvestro Petroviĉ Ievlev kun Menŝikov, Voronin kaj Ĉemodanov. Ili, evidente, ankoraŭ ne kuŝiĝis dormi, la vizaĝoj de la caraj sekvantoj estis kovritaj per fulgo de lignofajra fumo, ŝvelis pro kulpikoj, la okuloj larmis. </text:p>
      <text:p text:style-name="P20">— Vin kvazaŭ la tero englutus! — diris Ievlev, irante renkonten al la rudristo. — Kien vi malaperis, amiko dolĉa? Kie estas la matrosoj por la nova ŝipo? Baldaŭ estos la surakvigo, sed da matrosoj ne estas eĉ unu! </text:p>
      <text:p text:style-name="P20">La rudristo pensis iom, sidiĝis en la boateton, revenis en Arĥangelskon, ekiris tra kurbaj stratetoj kaj interstratetoj, tra malaltaj kabanoj — serĉi, kiu el fiŝistoj estas hejme. Multaj <text:soft-page-break/>estis en la maro, aliaj foriris al malproksimaj ĉasadoj kiel dungitoj, iuj estis fleksantaj la dorsojn kiel ŝarĝistoj. </text:p>
      <text:p text:style-name="P20">Dormantojn Rjabov vekadis, eltrenadis el la ĉambroj, skuadis, ordonadis iri post si. </text:p>
      <text:p text:style-name="P20">— Kien? — demandadis la fiŝistoj, oscedante. </text:p>
      <text:p text:style-name="P20">— Al ŝtata vivtenado! — respondadis Rjabov. </text:p>
      <text:p text:style-name="P20">— Ĉu en malliberejon? </text:p>
      <text:p text:style-name="P20">— Poste ni vidos... </text:p>
      <text:p text:style-name="P20">— Ĉu al cara servo? </text:p>
      <text:p text:style-name="P20">— Al ĝi. </text:p>
      <text:p text:style-name="P20">La edzinoj kroĉiĝadis al la edzoj, lamentadis, la viroj ŝercadis. Unu edzino, nigrabrova, ruĝvanga, en kolero pelis la rudriston for. Li eksidis sur benkon, diris kun signifo en la voĉo: </text:p>
      <text:p text:style-name="P20">— Caro Petro Aleksejeviĉ hodiaŭ ŝipon surakvigas duferdekan, sed ŝi insultas. Jen kia! Regalo estos al la matrosoj de la caro, festeno, honoro, sed al ŝi ne plaĉas. Jen kia obstina edzino... </text:p>
      <text:p text:style-name="P20">Kaj ankaŭ el tie la edzo foriris, sed por ajna okazo kunprenis panon. Cara servo estas konata — vi povas sidi kun malplena ventro kaj plori. </text:p>
      <text:p text:style-name="P20">Avo Teodoro, Ĥagajo, Jegorĉjo, Semisadov, Kopilov, Nil Longinov, eĉ lardofandisto Ĉernicin — iris sen persvadoj: ili firme kredis al la brigada rudristo Rjabov. En sufiĉe granda amaso, kun ŝercoj, per rapidaj paŝoj ili ekiris al Solombalo. La <text:soft-page-break/>procesion estis finanta Demĉjo Borisov, li paŝadis gaje, pensis — eble, venis lia tempo, eble, ankaŭ li estos nun matroso. </text:p>
      <text:p text:style-name="P20">Al Solombalo ili sukcesis ĝustatempe, — la caro nur komencis krii, ke mankas matrosoj. En la ŝipkonstruejo flirtis koloraj flagoj kaj flagetoj, klakadis sub Dvina vento, la silka ŝtofo brilis sub la matena suno. Seninterrompe ludadis klarionistoj, bruis timbaloj, ritme krakadis tamburoj. Bojaroj el la cara sekvantaro, ne sciante, kie trovi lokon por si, vagadis en karaj vestoj sur la korto, penante ne trafi al la caraj okuloj... </text:p>
      <text:p text:style-name="P20">Ievlev renkontis la matrosojn afable, ordonis esti kune, ne disiri, ĝis oni ilin vokos por afero. La matrosoj lokiĝis en venteto, solide, sen scivolemo pririgardadis la ŝipon, pridiskutadis ĝiajn avantaĝojn kaj mankojn, kiel terkulturistoj pridiskutas ĉevalon. </text:p>
      <text:p text:style-name="P20">— Do kiu sur ĝi iros kiel rudristo? — demandis Longinov. — Ĉu iu fremdlandano aŭ iu el la niaj, el fiŝistoj? </text:p>
      <text:p text:style-name="P20">Avo Teodoro ekridis, diris moke: </text:p>
      <text:p text:style-name="P20">— Nian fraton sur ĉi ŝipon oni eĉ ne enlasos. Ni estas en bastoŝuoj, dum tie ĉiuj estas en veluro. Ni puŝos ĝin en la akvon kaj — hejmen. Ĉu tiel, Ivano Sabateiĉ? </text:p>
      <text:p text:style-name="P20">Rjabov ne respondis, fiksrigardante al orgojlaj fremdlandaj ŝipistoj Nikols kaj Jan, kiuj iradis ĉirkaŭ la ŝipo, kriadis per raŭkaj voĉoj, kvazaŭ vere estis ili, kiuj konstruis la ŝipon. </text:p>
      <text:p text:style-name="P20">— Ŝipistoj! — malestime diris Ĥagajo. — Dum tiuj, kiuj meritas honoron kaj gloron, kaj caran dankon, tiuj eĉ aliri timas... Jen en boateto meze de Dvino skuiĝas... </text:p>
      <text:p text:style-name="P20"><text:soft-page-break/>Sur la rivero, malproksime, jen leviĝante, jen malleviĝante, estis balanciĝanta boataĉo kun du homoj, — tio estis Ivano Kononoviĉ kaj Timoteo Koĉnev. </text:p>
      <text:p text:style-name="P20">Sur la bordo pafis kanono, la klarionistoj ĉesis ludi, en la silento sur la supran ferdekon de la ŝipo leviĝis Lefort, Apraksin, Ievlev, Menŝikov kaj Voronin. La caro demalsupre, kunmetinte la manplatojn paroltube, kriis: </text:p>
      <text:p text:style-name="P20">— Flagon! </text:p>
      <text:p text:style-name="P20">Ekbatis tamburoj, laŭ la ŝtuparo suprenkuris Ĉemodanov kun la poba ŝipa flago. La sekvantaro salutis lin per la spadoj, li preterkuris la pobferdekon, leviĝis sur la supran galerion kaj tie haltis. La tamburoj eksilentis. </text:p>
      <text:p text:style-name="P20">— Rudriston al la stirrado! — ree kriis Petro. </text:p>
      <text:p text:style-name="P20">Rjabov, Semisadov, Kopilov, Longinov leviĝis samtempe, ne rimarkante unu la alian, ekiris al la caro. La caro, viŝante la ŝvitan vizaĝon kaj la sunbrunan kolon per malpura tuko, ordonis al Rjabov: </text:p>
      <text:p text:style-name="P20">— Supren! </text:p>
      <text:p text:style-name="P20">Rjabov ekkuris laŭ la ŝtuparo, Apraksin prenis lian manon, firme starigis ĉe la stirrado, demandis per elturmentita pro emocio voĉo: </text:p>
      <text:p text:style-name="P20">— Ĉu vi scias, kion fari necesas? </text:p>
      <text:p text:style-name="P20">Ĉi tie estis multe pli vente, ol malsupre, netolereble hele brilis sub la suno Dvino, tute super la kapoj kun krioj estis flugantaj mevoj. </text:p>
      <text:p text:style-name="P20"><text:soft-page-break/>— Li scias, scias! — anstataŭ Rjabov respondis Silvestro Petroviĉ. </text:p>
      <text:p text:style-name="P20">Caro Petro malsupre ĉe la pobo estis lavanta la manojn. Majstro Jan estis verŝanta al li akvon el arĝenta kruĉo, majstro Nikols tenis broditan viŝtukon. Ree batis la tamburoj. Petro viŝis la manojn, ĵetis la viŝtukon, kriis per laŭta gaja voĉo: </text:p>
      <text:p text:style-name="P20">— Kun Dio! Haku la kablojn! </text:p>
      <text:p text:style-name="P20">Unu post la alia komencis fali la traboj, subtenantaj la ŝipon ĉe la flankoj. Ritme, intermite ekfrapis hakiloj en lertaj manoj de ĉarpentistoj. Petro kraĉis al la manoj, alte svingis martelon kaj per la tuta forto batis sub la kilon. La ŝipo tremeris, longe knaris kaj ekmoviĝis, ĉiam pli kaj pli rapide glitante sur la glitiloj, ŝmiritaj per graso. La stirrado ritme tremeradis. Rjabov staris streĉite, preta en ajna sekundo meti la manojn sur la stirradon, sed nun ankoraŭ ne estis la tempo... </text:p>
      <text:p text:style-name="P20">Levita ondo batis en la pobon, la ŝipo balanciĝis, ĝi ekiris sur la akvo. </text:p>
      <text:p text:style-name="P20">— Ankrojn! — kriis Ievlev. </text:p>
      <text:p text:style-name="P20">Rjabov sen hasto metis la manojn sur la stirradon. Ne atinginte la mezon de la rivero, la ŝipo haltis sur la ankroj, ĵetitaj momente. Nun la ankrojn oni «prenis». Tute proksime ĉe la ŝipflanko estis balanciĝanta la boateto, Koĉnev kaj Ivano Kononoviĉ, levinte la kapojn, estis rigardantaj al la ŝipo, pri io konversaciante inter si. Rjabov transfleksiĝis malsupren, kriis al la ŝipmajstroj: </text:p>
      <text:p text:style-name="P20">— Bone konstruita! Ĉu vi aŭdas, Timoteo! </text:p>
      <text:p text:style-name="P20"><text:soft-page-break/>— En la maro, mi pensas, estos pli klare! — respondis Ivano Kononoviĉ kaj prenis la remilojn. </text:p>
      <text:p text:style-name="P20">Al la nova ŝipo aliradis gigoj de la caro kaj de la sekvantaro, post ili malrapide moviĝis barko kun ĉarpentistoj — por finkonstrui la ŝipon surakve. Petro rapide enkuris supren, brakumis Apraksin-on, ordonis meti tablojn por festenoj. Rjabov, vokinte Ievlev-on flanken, mallaŭte demandis: </text:p>
      <text:p text:style-name="P20">— Ĉu matrosoj hodiaŭ ne necesas? </text:p>
      <text:p text:style-name="P20">— Hodiaŭ ili povas ripozi, sed morgaŭ ili estu ĉi tie! — diris Silvestro Petroviĉ. — Ni ekipos la ŝipon — kaj en la maron... </text:p>
      <text:p text:style-name="P20">Rjabov rigardis al Ievlev ridetante. </text:p>
      <text:p text:style-name="P20">— Kial vi ridas? — demandis Silvestro Petroviĉ. </text:p>
      <text:p text:style-name="P20">— Ĉi tie estas laboro ankoraŭ por monato! — diris la rudristo. — Pli frue ne eblas sukcesi. Mastojn starigi, kanonojn, rigi, kaj vi — morgaŭ! Ĉio ĉe vi estas hasta, kvazaŭ ĉe etaj infanoj... </text:p>
      <text:p text:style-name="P20">Silvestro Petroviĉ fosis en sia monujo, trovis rublon, etendis al Rjabov: </text:p>
      <text:p text:style-name="P20">— Jen, regalu la matrosojn pro la festo de surakvigo. Kaj ĉiuj estu pretaj... </text:p>
      <text:p text:style-name="P7"/>
      <text:p text:style-name="P20">Post kelkaj tagoj Ievlev ree sendis oficiron por Rjabov. La rudristo rapide kolektis siajn matrosojn, hisis velon sur la ŝalupo de la karelo Ignato, aliris al la ŝtuparo de la nova ŝipo, el kies kanontruoj jam elstaris tuboj de pafilegoj, alveturigitaj de <text:soft-page-break/>Petro el Moskvo. Avo Teodoro leviĝis supren la unua, glatigis la ĉemizon el hejmefarita tolo, paŝis per la piedoj en novaj ledŝuoj, komandis: </text:p>
      <text:p text:style-name="P20">— Sed, knaboj, ne senhonoriĝu, la afero estas tia... </text:p>
      <text:p text:style-name="P20">Unu post la alia la fiŝistoj leviĝadis laŭ la ŝtuparo, ne sciante, kien iri plu, kion fari, kiu ĉi tie estas la ĉefo — ĉu Lefort en siaj grandegaj bukloj, ĉu Gordon, kiu estis penseme rigardanta al la plumbaj akvoj de Dvino, ĉu Menŝikov, kiu estis dormetanta en leda fotelo... </text:p>
      <text:p text:style-name="P20">Renkonten, larĝe paŝante, eliris caro Petro, demandis laŭte: </text:p>
      <text:p text:style-name="P20">— Ĉu matrosoj? </text:p>
      <text:p text:style-name="P20">— Matrosoj! — elstariginte antaŭen la barbeton, respondis avo Teodoro. </text:p>
      <text:p text:style-name="P20">Petro Aleksejeviĉ bonanime subridis, balancis la kapon, demandis: </text:p>
      <text:p text:style-name="P20">— Kion do vi en la korboj alportis? </text:p>
      <text:p text:style-name="P20">— Ja provianton! — respondis avo Teodoro. — Ja ne estis interkonsentite, per kio ni nin nutros, kaj jen ni kunprenis por ajna okazo, eble, vi per nia propra nutro ordonos labori. </text:p>
      <text:p text:style-name="P20">— Antaŭvidemaj vi estas! — diris Petro. </text:p>
      <text:p text:style-name="P20">— Certe, Siro! — respondis avo Teodoro. — Sen pano ja oni labori ne povas... </text:p>
      <text:p text:style-name="P20">La caro foriris, avo Teodoro, kuraĝiĝinte, kondukis la pomorojn laŭ la ŝipo. Post ili ekiris Menŝikov, Ievlev, Apraksin, aŭskultante rezonadojn de avo Teodoro. </text:p>
      <text:p text:style-name="P20"><text:soft-page-break/>— Ja nemalbonas! — diradis li, levinte la kapon kaj pririgardante la mastojn. — Nemalbonan barketon oni konstruis, kun saĝo. Jen kiaj traboj staras... kaj la svingilo estas sur trabo... </text:p>
      <text:p text:style-name="P20">— Kia tia svingilo? — demandis Menŝikov. </text:p>
      <text:p text:style-name="P20">— En nia maniero oni tiel diras, en la mara, — respondis avo Teodoro. — Kaj en la ilia, fremdula — ventoflago. </text:p>
      <text:p text:style-name="P20">Per la tre helaj kaj ankoraŭ akre vidantaj okuloj li en silento sen hasto pririgardadis la ŝipon kaj faradis siajn rimarkojn — pri mastoj, kiujn li nomadis traboj, pri jardoj, pri veloj kaj pri la tuta rigilaro de la ŝipo. Kaj li la unua ekpaŝis sur la ferdeko — rigardi, kiaj estas lukoj, nomante ilin fermopordoj, kiel estas metitaj ferdekoj, kiel estas konstruita la korpo mem de la ŝipo, kiaj estas sur ĝi kajutoj. </text:p>
      <text:p text:style-name="P20">Poste, same sen hasto, ĉirkaŭita de siaj maristoj, amikoj kaj malnovaj disĉiploj, li ordometis la hisilojn, determinante destinon de ĉiu ŝnuro, de ĉiu kablo, de ĉiu nodo kaj bloko. Fojfoje li disputadis kun Semisadov, sed disputadis pace, eksciante skrupule destinon de novaj, ankoraŭ nekonataj detaloj, metitaj de fremduloj sur tiu ĉi ŝipo... </text:p>
      <text:p text:style-name="P20">En la hela krepuska vespero avo Teodoro estis nomumita maato, Semisadov ĉefrudristo, Ĥagajo ferdekmatroso, lardofandisto Ĉernicin — kanonsubserĝento, aliaj — jen topmatroso, jen holdmatroso, jen ankristo. Al Demĉjo Borisov oni donis oficon, taŭgan ĉe lia handikapo: li nun estis ĉefa rigisto. </text:p>
      <text:p text:style-name="P20">— Kio estas ĝi — maato? — demandis avo Teodoro. </text:p>
      <text:p text:style-name="P20"><text:soft-page-break/>La vojevodo, forturniĝinte de la avo, kiu terure odoris je ajlo — li ĵus vespermanĝis per panpeco kaj du ajlaj bulboj, — klarigis, kiu estas maato sur ŝipo. La avo nedifinite diris «hm», kaj ne estis klare, ĉu li komprenis aŭ ne komprenis. </text:p>
      <text:p text:style-name="P20">— Ĉu estro, ŝajne? </text:p>
      <text:p text:style-name="P20">— Maato estas... — incitiĝante, ree komencis klarigi Apraksin. </text:p>
      <text:p text:style-name="P20">Sed ne findiris, svingis la manon kaj foriris. </text:p>
      <text:p text:style-name="P20">En krepusko, sub krio de falantaj al riveraj akvoj mevoj, la matrosoj, manĝetante apud kabla volvaĵo, konversaciis pri tio, kia nun estos ilia vivo, kiom da rubloj estos salajro, kian oni donos ŝtofon por vesto kaj kien oni ordonos iri, en kiajn landojn... </text:p>
      <text:p text:style-name="P20">— La caro ludos kaj forgesos, — diris Nil Longinov, nomumita ĉefa ferdeka matroso. — En Moskvo ja maro ne estas, ne eblas ludi. Nur unu estas bona — de la monaĥoj ni foriris... </text:p>
      <text:p text:style-name="P20">— Foriris — bone, — diris Ĥagajo, — sed la infanojn etajn nutri — jen granda komplikaĵo... Estas nek propra velboato, nek bona reto, nudaj ni estas. </text:p>
      <text:p text:style-name="P20">— Hodiaŭ ni dum la tuta tago la propran nutraĵon ronĝas! — kolere diris avo Teodoro. — Tian ordon mi eĉ donace ne bezonas... Ili povus almenaŭ tripon kuiri, ni almenaŭ varman supon manĝus... </text:p>
      <text:p text:style-name="P20">Kopilov demalsupre ekrigardis al trankvile staranta Rjabov, diris riproĉe: </text:p>
      <text:p text:style-name="P20"><text:soft-page-break/>— Trovis vi al ni, Ivano Sabateiĉ, laboron. Diros al vi dankon niaj infanoj... </text:p>
      <text:p text:style-name="P20">Nur Jegorĉjo Pustovojtov estis kontenta: jen kanonoj, jen kuglegoj, kaj en la maron, oni diras, ni iros, kaj ŝajne arkebuzon oni donos, aŭ en la plej malbona okazo halebardon. Estus bone pasi kun halebardo apud la monaĥejo, timigi la monaĥojn... </text:p>
      <text:p text:style-name="P20">Dum ili konversaciis, aliris gaja Patriko Gordon, demandis: </text:p>
      <text:p text:style-name="P20">— Ĉu matrosoj? </text:p>
      <text:p text:style-name="P20">— Maraj laboruloj! — respondis Nil Longinov. </text:p>
      <text:p text:style-name="P20">— Laboruloj? </text:p>
      <text:p text:style-name="P20">Gordon pripensis, la vorto «laboruloj» al li plaĉis, li kapjesis: </text:p>
      <text:p text:style-name="P20">— Tre bone! </text:p>
      <text:p text:style-name="P20">Ŝovinte la manojn sub la larĝan ledan zonon kun kupraj platoj, li longe silente rigardis al la maristoj, poste per severa voĉo komencis demandi, kiu ŝnuro por kio estas destinita. La pomorajn nomojn li komprenis malbone, sed viglaj respondoj same plaĉis al li, kiel plaĉis ankaŭ la sendependa, libera konduto de la fiŝistoj. </text:p>
      <text:p text:style-name="P20">— Bone! — ree diris Patriko Gordon. </text:p>
      <text:p text:style-name="P20">Kaj li ekiris supren, tien, kie caro Patro Aleksejeviĉ estis akceptanta gastojn-fremdlandanojn okaze de la naskiĝo de ankoraŭ unu ŝipo — la dua en la rusa floto. Tie, supre, fremdlanda lertulo, matroso de «Ora nubo», estis kantanta kaj ludanta liuton. </text:p>
      <text:p text:style-name="P20"><text:soft-page-break/>— Aŭskultu, jen kantas! — penseme eldiris Ĥagajo. </text:p>
      <text:p text:style-name="P20">— Same la kanto estas malgaja! — respondis Longinov. — Ankaŭ iliaj matrosoj malfacile laboras, ne ĉiam festenas... </text:p>
      <text:p text:style-name="P20">— Ĉu oni ilin batas? — mallaŭte demandis Jegorĉjo. </text:p>
      <text:p text:style-name="P20">— Ĝuste, batas! Okazas, ke ĝismorte... </text:p>
      <text:p text:style-name="P20">Al la fiŝistoj iĝis triste, Rjabov konsilis: </text:p>
      <text:p text:style-name="P20">— Vi kantu, karuloj... </text:p>
      <text:p text:style-name="P20">— Ne estas kaŭzo por kanti! — respondis Semisadov. </text:p>
      <text:p text:style-name="P20">Ili sidis silente, aŭskultadis ritman plaŭdadon de la Dvinaj akvoj, la melankoliajn sonojn de la liuto. Aliris Ievlev, silentis iom, poste diris: </text:p>
      <text:p text:style-name="P20">— Do, fraĉjoj, baldaŭ ni en la maron iros. </text:p>
      <text:p text:style-name="P20">La matrosoj silentis. </text:p>
      <text:p text:style-name="P20">— Ĉu pretas vi? </text:p>
      <text:p text:style-name="P20">— Kaj kiu kiel ŝipestro? — demandis Semisadov. </text:p>
      <text:p text:style-name="P20">— La estro ĉe vi estos vicadmiralo sinjoro Buturlin... — ne tre certe diris Ievlev. — Buturlin Ivano Ivanoviĉ. </text:p>
      <text:p text:style-name="P20">Semisadov demandis ankoraŭ: </text:p>
      <text:p text:style-name="P20">— Kaj ĉu maron li vidis... tiu Ivano Ivanoviĉ? </text:p>
      <text:p text:style-name="P20">Estiĝis silento. La demando estis aŭdaca. Semisadov atendis. Atendis ankaŭ la matrosoj. </text:p>
      <text:p text:style-name="P20"><text:soft-page-break/>— Maron vi, knaboj, vidis! — diris trankvile la tablestro. — Kaj vi ne la unuan fojon en la maron iros... </text:p>
      <text:p text:style-name="P20">Ili silentis iom. </text:p>
      <text:p text:style-name="P20">— Ĉu ni dormi kuŝiĝu ĉi tie, aŭ kie? — ree demandis Semisadov. — Kaj kun la provianto ni magriĝos, sinjoro: ĉu per nia propra ni la caran servon servu, aŭ la fisko nin nutros? Hodiaŭ ni entute ne estis nutritaj, — kiu kunhavis panon, tiu maĉis, kaj kiuj ne kunprenis, tiuj restis malsataj... </text:p>
      <text:p text:style-name="P20">Ievlev diris, ke li ordonos pri nutrado kaj ke provianto nun iros de la fisko. Ili parolis ankoraŭ — ĉu ili sukcesos regi la grandan ŝipon en la maro. Avo Teodoro promesis: se tempesto ne falos — ni sukcesos, kaj se batos skualo, — ĉio estas en la Dia mano, tiam necesos preĝi. </text:p>
      <text:p text:style-name="P20">— Ne multe vi, avĉjo, preĝas ja dum ŝtormo, — gaje diris Semisadov, — krom sakrado, nenio aŭdeblas de vi sur ŝalupo... </text:p>
      <text:p text:style-name="P20">— Pekulo mi estas! — diris avo Teodoro. — Min pro la pekoj diabloj sur braĝoj bruligos. Sed vin, senkapulojn, ĉu eblas per preĝo regi? Laika vorto — ĝi povas trafi... </text:p>
      <text:p text:style-name="P20">La fiŝistoj ekridis, avo Teodoro same. </text:p>
      <text:p text:style-name="P20">— Kiam do ni en la maron iros? — demandis Semisadov. </text:p>
      <text:p text:style-name="P20">Silvestro Petroviĉ respondis, ke ne tiom baldaŭ. Caro Petro estas atendanta ankoraŭ unu ŝipon, kiu devas veni el Holando, kie ĝin konstruis holandaj majstroj. La ŝipo estas bona, multekanona, ŝipestro sur ĝi estos Jan Flam... </text:p>
      <text:p text:style-name="P20">— Batados, verŝajne, forte! — rimarkis kvazaŭ por si mem Nil Longinov. </text:p>
      <text:p text:style-name="P20"><text:soft-page-break/>— Aŭdis mi pri li, — diris Ievlev, — honesta homo. </text:p>
      <text:p text:style-name="P20">— Ni vidos! — subridis Rjabov. </text:p>
      <text:p text:style-name="P20">Kaj, subite leviĝinte, ekiris post Ievlev sur la pobferdekon. Apud la ŝtuparo li flustre demandis: </text:p>
      <text:p text:style-name="P20">— Silvestro Petroviĉ, ĉu estas iaj novaĵoj pri nia Krikov? </text:p>
      <text:p text:style-name="P20">Ievlev svingis la manon, leviĝis laŭ la ŝtuparo supren. Estis jam postnoktomezo, la gastoj disiris. Menŝikov estis dormetanta en fotelo. Petro, sidante sur la rando de la tablo, svingante la piedon en ŝuo kun banto, kun malsimpatio aŭskultis sekretarion Vinius-on, kiu estis leganta al li longan petskribon. Venteto apenaŭ ŝanceladis kandelajn fajretojn, el la proksima bordo aŭdeblis voĉoj de noktaj gardistoj: </text:p>
      <text:p text:style-name="P20">— Rigardu! </text:p>
      <text:p text:style-name="P20">— Aŭskultu! </text:p>
      <text:p text:style-name="P20">Kaj forta malalta baso de ĉevala gardisto: </text:p>
      <text:p text:style-name="P20">— Sankta Nikolao-miraklisto, preĝu Dion pro ni! Pasu, pasantoj! </text:p>
      <text:p text:style-name="P20">Silvestro Petroviĉ alsidiĝis al Apraksin, demandis flustre: </text:p>
      <text:p text:style-name="P20">— Kio okazis, Teodoro Matejeviĉ? </text:p>
      <text:p text:style-name="P20">— La samo... Pri fremduloj estas la petskribo. Ili arĝenton fandas ne arĝentan... </text:p>
      <text:p text:style-name="P20">Vinius finlegis. Petro senparole komencis ŝtopi la pipon. Vinius tusis. La caro diris morne: </text:p>
      <text:p text:style-name="P20"><text:soft-page-break/>— Unu kulpulon vi kaptos, aliaj — senkulpaj — ektimos, fuĝos trans la maron. Kaj mi majstrojn jen kiele bezonas, lertulojn, ŝipistojn, kuracistojn, ercesploristojn. Kiom mi enbatas en viajn ŝtipajn kapojn: en Rusujo fremdulojn de longa tempo oni ne toleras, ne kredas ilin eĉ iom, ni tiun moron, preĝinte al Dio, firme finos. Oni nomas ilin per ofendaj vortoj, fraĉoj aŭ alie. De kie estas tiuj vortoj, kiu ilin elpensas? Por kio? </text:p>
      <text:p text:style-name="P20">Ievlev leviĝis de sia loko, aliris la caron. Petro Aleksejeviĉ ĵetis al li mallongan rigardon kaj, kvazaŭ diveninte malkonsenton kun siaj pensoj, plu parolis eĉ pli forte, kolere: </text:p>
      <text:p text:style-name="P20">— Nun mi aŭdas nur plendojn. Ili diras, ke ne povas sur siaj ŝipoj al ni veni, molestojn suferas grandajn. Glorinda ŝipestro, antaŭa bona konsilanto, plurfoje montrinta sian amikemon, sinjoro Urquhart, kun larmoj ĵuris, ke iu el la sekvantaro insultis lin per fia vorto spiono, kio signifas informiston. Kaj ĉiel al li minacis — al tiu negocisto kaj maristo, ke tiu Urquhart ne plu venu al ni. Mi lin, hontante pro tiu konversacio, ne pridemandis, kiu estas tiu sekvantarano, sed al vi mi diras: se mi ankoraŭfoje aŭdos — ne indulgos. Mia vorto estas firma! </text:p>
      <text:p text:style-name="P20">— Ĉu ankoraŭ legi? — demandis Vinius. </text:p>
      <text:p text:style-name="P20">— Pri kio? </text:p>
      <text:p text:style-name="P20">— Diversaj, Siro, estas bezonoj pri vi... </text:p>
      <text:p text:style-name="P20">— Atendu... </text:p>
      <text:p text:style-name="P20">Li ekstaris, haltis antaŭ Ievlev. </text:p>
      <text:p text:style-name="P20"><text:soft-page-break/>— Vi kion bezonas? </text:p>
      <text:p text:style-name="P20">— Siro... </text:p>
      <text:p text:style-name="P20">— Nu? — kriis Petro. </text:p>
      <text:p text:style-name="P20">— Siro, Krikov leŭtenanto... </text:p>
      <text:p text:style-name="P20">— Kio Krikov leŭtenanto? — furioze demandis Petro. — Ne kulpas? Vi defendas lin? Ĉu mi pro Krikov, dogana ŝtelisto, la tutan komercon transmaran perdu? Defendas vi, defendanto? Oj, Silvestro, tro kuraĝa vi iĝis! </text:p>
      <text:p text:style-name="P20">Liaj lipoj estis saltantaj, la vizaĝo spasmis. Silvestro Petroviĉ blankiĝis, staris senmove. Vinius timigite retropaŝis. </text:p>
      <text:p text:style-name="P20">Subite Menŝikov kriis per sovaĝa voĉo: </text:p>
      <text:p text:style-name="P20">— Savu, mi brulas! Estingu min, fraĉjoj... </text:p>
      <text:p text:style-name="P20">Petro abrupte turniĝis. Menŝikov vere estis brulanta: sur li ekbrulis unu rubando, poste alia. Petro ŝiris la tablotukon, surĵetis sur lin supre. Apraksin verŝis kvason el kruĉo. Menŝikov saltadis sur la ferdeko, kriegis... </text:p>
      <text:p text:style-name="P20">— Dormulaĉo! — grumblis Petro. — Ĉirkaŭvolvis vin per rubandoj, kiel inaĉo... </text:p>
      <text:p text:style-name="P20">Kaj ordonis: </text:p>
      <text:p text:style-name="P20">— Dormi! Matene kun lumo mi ĉiujn vekos! </text:p>
      <text:p text:style-name="P20">Aleksandro Daniloviĉ, ĝemante, palpebrumis al Ievlev, diris flustre: </text:p>
      <text:p text:style-name="P20"><text:soft-page-break/>— Nu, ĉu lerte? Vi, Silvestro, por mi eterne Dion preĝi devas. Neniel ili deziris bruliĝi, tiuj rubandoj damnitaj... Ho, jen servo nia, aĥ! </text:p>
      <text:h text:style-name="P5" text:outline-level="3"><text:bookmark-start text:name="__RefHeading___Toc12512_788856325"/>4. Ili renkontiĝis<text:bookmark-end text:name="__RefHeading___Toc12512_788856325"/></text:h>
      <text:p text:style-name="P20">Ili renkontiĝis, preskaŭ kunpuŝiĝis ĉe la ŝtuparo de la cara jaĥto «Sankta Petro». Antipo — en nova ĉapo, en nova maldikdrapa kaftano, en botoj, ĵus kudritaj dum la nokto speciale por tiu ĉi okazo, kaj Rjabov — nudkapa, makulita per peĉo de ŝnuroj, kun kiuj li estis okupiĝanta sur la jaĥto... </text:p>
      <text:p text:style-name="P20">Bojaroj kun la caro staris nemalproksime sur la jaĥta pobferdeko. Apraksin estis ĉe la ŝtuparo supre. Ŝein, Gordon kaj Lefort, interparolante, estis malrapide defilantaj de la palaco al la bordo. </text:p>
      <text:p text:style-name="P20">Antipo ĉirkaŭrigardis. </text:p>
      <text:p text:style-name="P20">Ĉu bati? Sed ĉu eblas, kiam la caro mem estas proksime? Kaj eĉ se eblus, ĉu Ivaĉjo permesos ofendi sin? Ĉu krii? Oni priridos — estas certe. Kaj kion krii? Ke li la filinon forkondukis kaj edziĝis? </text:p>
      <text:p text:style-name="P20">Ruĝiĝante, Antipo firme kunpremis la nodplenajn pugnojn. </text:p>
      <text:p text:style-name="P20">La rudristo ekrigardis en liajn okulojn, respekte, profunde riverencis. </text:p>
      <text:p text:style-name="P20">— Ĉu vi klinas vin? — mallaŭte demandis Antipo. — Vipuro... </text:p>
      <text:p text:style-name="P20">— Pardonu, patro! — diris Rjabov per nekomprenebla voĉo: ĉu vere humile, ĉu moke. </text:p>
      <text:p text:style-name="P20"><text:soft-page-break/>— Mi vin pardonos! Koton vi manĝos! Per sango vin lavos, latrono, kanajlo, senhonta muzelo. </text:p>
      <text:p text:style-name="P20">— Ĉu vere, patro? — jam kun senkaŝa moko, sed plu per humila voĉo demandis Rjabov. </text:p>
      <text:p text:style-name="P20">Apraksin desupre vokis: </text:p>
      <text:p text:style-name="P20">— Ĉu Antipo, Timotejev? </text:p>
      <text:p text:style-name="P20">Antipo timigite glatigis la kaftanon, frapante per la botoj, kvazaŭ ferumita ĉevalo, suriris la jaĥton. Lia larĝa vizaĝo, borderita de la hela kun grizo barbo, brulis, kiel post bano. Survoje li retrorigardis. Rjabov estis trankvile konversacianta kun Teodoro Baĵenin. Tiel, apenaŭ spirante pro furiozo, ne sukcesinte trankviliĝi, Timotejev aperis antaŭ Petro. </text:p>
      <text:p text:style-name="P20">Vokita antaŭ la caran vizaĝon, li pensis, ke oni vokas lin pro komercaj aferoj, kaj iris kiel fiŝa negocisto. Tamen la caro pri fiŝo ne menciis eĉ per unu vorto, sed demandis nur, ĉu Antipo scipovas kompreni mapon kaj ĉu li konas la kompason? </text:p>
      <text:p text:style-name="P20">— Pri tiu afero ni de longe estas kiel psalmistoj! — nekompreneble respondis Antipo. </text:p>
      <text:p text:style-name="P20">— Kio? — severe demandis la caro. </text:p>
      <text:p text:style-name="P20">— Per ĉi dokteco kaj instruiteco ni de la pratempoj estas dotitaj! — eĉ pli enigme respondis la rudristo. </text:p>
      <text:p text:style-name="P20">— Ne stultumu! — ordonis Petro. — Parolu simple. </text:p>
      <text:p text:style-name="P20">Antipo konfuziĝis — kiel paroli kun caro simple? Kaj diris: </text:p>
      <text:p text:style-name="P20">— Scias mi, Siro, kaj kompason, kaj mapon komprenas. </text:p>
      <text:p text:style-name="P20"><text:soft-page-break/>— Jene. Ĉu grandajn ŝipojn vi kondukadis? </text:p>
      <text:p text:style-name="P20">— Kondukadis, Siro, en pasintaj tempoj. </text:p>
      <text:p text:style-name="P20">— Ĉu kun jaĥto vi sukcesos? </text:p>
      <text:p text:style-name="P20">Antipo por momento ektimis, pripensis kaj respondis, ke, probable, sukcesos. </text:p>
      <text:p text:style-name="P20">Ili silentis iom. </text:p>
      <text:p text:style-name="P20">La caro demandis, kiu estas la plej bona rudristo en tiuj ĉi lokoj. </text:p>
      <text:p text:style-name="P20">Antipo ĵetis oblikvan rigardon al Rjabov, kiu staris malsupre ĉe la ŝtuparo, respondis penseme: </text:p>
      <text:p text:style-name="P20">— Panov estis, — lin la maro forprenis. Avo Mokeo, — same la maro prenis, Nikanoro Suslov iĝis maljuna. El la junaj estas... </text:p>
      <text:p text:style-name="P20">Li paŭzis, aldonis mallaŭte: </text:p>
      <text:p text:style-name="P20">— Verdire, Siro, pli bona ol Rjabov Ivano ne troveblas rudristo. </text:p>
      <text:p text:style-name="P20">La caro de sur alteco de sia granda kresko kun miro rigardis al Antipo, diris, levante la ŝultrojn: </text:p>
      <text:p text:style-name="P20">— Sed kiel iri kun li, se li al bona mapo ne kredas! </text:p>
      <text:p text:style-name="P20">— La viro estas furioza! — konsentis Antipo. — Sed rudristo estas la plej bona, pli bonan vi ne trovos, Siro. Ĉiu dezirus sur vian jaĥton ekstari kiel rudristo, granda estas honoro, kaj mi ĉiam Dion preĝus, se mi povus kun vi en la <text:soft-page-break/>maron iri, sed juĝante honeste — ne rivalo mi estas al Ivano. Miaj jaroj estas multaj, Siro, absolvu... </text:p>
      <text:p text:style-name="P20">Li riverencis malalte: estis timige konduki la caran jaĥton, kaj des pli laŭ iu mapo, al kiu eĉ Rjabov ne fidas. Estu al Ivaĉjo la honoro, sed aliokaze ĝuste li estu punita — la arogantulo, impertinentulo, spitulo. </text:p>
      <text:p text:style-name="P20">— Jaroj viaj estas multaj, sed la sperto estas granda! — diris la caro. — Vi iros kiel rudristo sur nia jaĥto, ni iros adori la Solovkiajn sanktulojn — Zosimon kaj Sabateon... </text:p>
      <text:p text:style-name="P20">— Jes, Siro! — respondis Antipo. </text:p>
      <text:p text:style-name="P20">La koro en la brusto bategis. Dum kiom da jaroj li eĉ ne iradis en la maron! Ho, terure, ho, malbone, ho, pereis Antipo! Estus bone, se tiel la vetero restos! Sed se, savu Dio, hulo leviĝos? Skualo falos? Blovos ventoj malbonaj? Tiam kiele? </text:p>
      <text:p text:style-name="P20">Petro ekiris en la kajuton, Antipo kondukis lin per rigardo, ĵetiĝis al Teodoro Baĵenin peti konsilon, kion fari? Sed Teodoro estis staranta kun Rjabov, kaj atendi al Antipo mankis fortoj. Li aliris. Teodoro, karese rigardante per bonkoraj okuloj, tuŝante Antipon per la blanka mano, konsolis, diris, ke probable ĉio bone okazos, ne sola li, Antipo, estos sur la jaĥto, troviĝos bonaj konsilantoj. Timotejev malfeliĉe skuis la kapon, svingis la manon. Tiam nehaste, racie, trankvile ekparolis subite Rjabov: </text:p>
      <text:p text:style-name="P20">— Vi, patro, vane afliktiĝis, estas nura afero, ke vi de longe en la maron ne iradis, iĝis negocisto. Sed kiam vi estis rudristo — estis tre bonega, mi ekde la infaneco memoras, kiel ĉe insulo frapis vin hulo... </text:p>
      <text:p text:style-name="P20"><text:soft-page-break/>Antipo turniĝis al Rjabov, suspiris per la tuta brusto, mem rememoris tiun damnitan aŭtunon, rememoris Rjabov-on esti ankoraŭ orfo-ĥaradrio. </text:p>
      <text:p text:style-name="P20">— Korpulentiĝis vi iomete, — diris la rudristo, — sed kiam vi en la maron eliros, tuj la juneco al vi, patro, revenos. La sola afero estas malbona — la mapo estas fremdlanda, sed vi laŭ la memoro iros, ja ne forgesis vi la vojon al la Solovkiaj insuloj. Kaj se forgesis, alportos mi hodiaŭ la bastolibron, vi ja scipovas legi... </text:p>
      <text:p text:style-name="P20">Antipo diris fiere: </text:p>
      <text:p text:style-name="P20">— Kio estos — tion ni ne evitos. Mi parolis pri vi, sed vi estas furioza viro, ĉu vi disputis kun la Siro? La mapo fremdlanda — formanĝu ĝin lupoj! Kio estos, se oni devigos iri laŭ ĝi? </text:p>
      <text:p text:style-name="P20">— Sed vi iru laŭ vi, patro! </text:p>
      <text:p text:style-name="P20">— Se oni forprenos la stirradon, tiam kiel? </text:p>
      <text:p text:style-name="P20">— Kaj vi, patro, laŭ vi, sed kvazaŭ laŭ ili. Vane mi pri la mapo entute diris tiam, ne retenis min, la sango bolis. Evidente, sen ruzeco ne eblas vivi... </text:p>
      <text:p text:style-name="P20">Timotejev suspiris, ekpaŝis hejmen por preni pakon, kaj por ankoraŭ pensi en soleco, en silento, cerbumi pri ĉio, kio atendas lin en la maro, fosi en siaj malnovaj mapoj... Survoje li insultadis sin mem: </text:p>
      <text:p text:style-name="P20">— Stultulo olda, fosis kaptokavon por aliulo, sed mem ĝin enfalis, nun elgrimpu, se vi povas, kaj se ne povas — neniu ploros pri vi... </text:p>
      <text:p text:style-name="P20"><text:soft-page-break/>En la korto li pro nenio kriis al laboranto, piedbatis la ĉenhundon, en la domo surgenuiĝis antaŭ la ikonujo por preĝi, raŭke kantis unu psalmon, ree koleriĝis, ke li stulte parolis kun la caro, prononcis iajn sennecesajn vortojn: «dokteco, psalmistoj». Kaj Ivaĉjo la tuta estas tia, kia estas, videbla kvazaŭ sur manplato, li ankoraŭ konsolis ĵuse, kaj bonkore, sen malico... </text:p>
      <text:p text:style-name="P20">Forgesinte preĝi plu, li staris antaŭ la ikonujo, pensadis: kaj pro kio li malbenis la filinon? Ili vagas en fremdaj domoj, ne havas propran angulon, kaj li mem kiel solulo travivas sian maljunecon... </text:p>
      <text:p text:style-name="P20">Ekdoloris la stomako. Li manĝis maceritan vakcinion — ne helpis. Tiam li komprenis — la animo doloras, vakcinio ne kuracos. Li kuŝiĝis sur la benkon kaj komencis rememori, kiel iam li kiel rudristo revenadis el la maro, kiel kuradis post li knaboj, rigardadis al la vizaĝo: venis de la maro Antipo mem, estis grandega ŝtormo, sed li kvazaŭ ne rimarkis! Sed nun? Kio estas nun? Ĉu poto da mono, enfosita sub la forno? </text:p>
      <text:p text:style-name="P20">Li mem kolektis por si aĵojn por la pako, pensante malgaje: al li, Ivaĉjo, ja Taisja kolektas. Li nodis la pakon, ekiris per ritmaj paŝoj, kiel en la foraj jaroj, survoje pensis: Krikov, jen, Atanazio Petroviĉ, estis leŭtenanto, nun iĝis kaporalo, se li ankaŭ plu tiel plenumos la caran servon, promociiĝos al soldato, kaj tiam estos proksime al bagnulo. Kaj Ivaĉjo, la popolo diras, leviĝas supren — kun caraj homoj pasigas tagojn kaj noktojn, el la severa monaĥeja malliberejo la fiŝistojn liberigis — sekve, grandan forton havas la homo. Eble, destinita estas al Ivaĉjo Rjabov nemalgranda sorto? </text:p>
      <text:p text:style-name="P20"><text:soft-page-break/>Kaj per kio li estas malbona, per kio tiom ne konvenas la rudristo Rjabov? </text:p>
      <text:p text:style-name="P20">Eble, repaciĝi? </text:p>
      <text:p text:style-name="P20">Ĉe la drinkejo li staris iom — ĉu drinki por forto en la korpo, sed maldecidis, li de longe ne drinkis, kaj lia aĝo ne estas tia, ke la Magrula drinkaĵo utilu. Li trinkis ŝaŭman kvason ĉe virino sur la transpasejo, ordonis al avo Ignato transporti lin sur la Mosean insulon. La avo transportis kun plena respekto — en la urbo Arĥangelsko Antipo Timotejev estis ne la lasta homo. </text:p>
      <text:p text:style-name="P20">Sur la jaĥto — apud la stirrado, sub la suno — li kuŝiĝis por dormeti kaj vekiĝis, kiam oni jam intencis debordiĝi. Jam estis bruantaj la tabuloj de la ŝtuparoj, la caro kriadis en ledan paroltubon, kian haŭserojn kie malligi, la sekvantaranoj en Preobraĵenskaj kaftanoj rapide, lerte laboradis kiel matrosoj, sur ferdekoj, sur pobkastelo kuradis nudpiedaj marlaboristoj, plenumadis la ŝipan laboron. </text:p>
      <text:p text:style-name="P20">«Kie do estas Rjabov?» — kun timo kaj angoro pensis Antipo, leviĝante sur la piedojn. </text:p>
      <text:p text:style-name="P20">— Ĉi tie mi estas, ĉi tie, patro! — kvazaŭ legante en lia kapo, diris Rjabov. </text:p>
      <text:p text:style-name="P20">Li estis sidanta apude, sur kabla volvaĵo, per gajaj okuloj rigardadis ĉiuflanken, kiel laboras sur la ŝipo la caraj sekvantoj kun la Blankmaraj fiŝistoj. La caro plu kriadis en la tubon, knaradis blokoj, barko sur remiloj estis tiranta la jaĥton sur la Dvinan ŝanelon... </text:p>
      <text:p text:style-name="P20">— Do, patro, ekstaru al la afero! — nelaŭte diris Rjabov. </text:p>
      <text:p text:style-name="P20"><text:soft-page-break/>Antipo krucosignis sin, metis la manojn sur la stirradon. Ĉiam pli larĝa iĝadis la akvostrio inter la kajo kaj la jaĥto. Kun krioj flugadis mevoj, malalte preterante la ŝipon, ree leviĝadis en la ĉielon. Antipo ankoraŭfoje turnis la stirradon — la jaĥto estis eliranta sur la ŝanelon de plenakva Dvino. </text:p>
      <text:p text:style-name="P20">— Jen, kiel ni bone eliras! — ree diris Rjabov. — Kaj vento por ni estas bona, kaj rudri vi, patro, ne mallernis. Atendu, vi ankoraŭ kondukos brigadon, tiaj rudristoj ĉe ni raras... </text:p>
      <text:p text:style-name="P20">Antipo memkontente ridetis, dismetinte la piedojn pli larĝe, respondis base: </text:p>
      <text:p text:style-name="P20">— Espereble, ni sukcesos... </text:p>
      <text:h text:style-name="P5" text:outline-level="3"><text:bookmark-start text:name="__RefHeading___Toc12514_788856325"/>5. Malfacila marvojaĝo<text:bookmark-end text:name="__RefHeading___Toc12514_788856325"/></text:h>
      <text:p text:style-name="P20">Hispano Álvarez del Robles venis sur la caran jaĥton solene kaj estis akceptita kun honoro, konvenanta al multesperta kaj dokta navigisto. Dismetinte sur la tablo en la cara kajuto holandajn mapojn de la Blanka maro, del Robles diris kun graveco: </text:p>
      <text:p text:style-name="P20">— Ĉi mapoj, granda Siro, estis veturigitaj sur nia «Ora nubo», kaj kvankam ni ne uzis ilin, tamen ni povas garantii ilian ĝustecon, ĉar ili estis elfaritaj de estiminda kaj nesuperebla majstro kaj lertulo, kiu estas tiom sperta en sia afero... </text:p>
      <text:p text:style-name="P20">Teodoro Baĵenin ĝentile, sed firme interrompis la hispanon: </text:p>
      <text:p text:style-name="P20">— La mapo, kiu estas dismetita ĉi tie, estas malĝusta! </text:p>
      <text:p text:style-name="P20">Petro kolere demandis: </text:p>
      <text:p text:style-name="P20"><text:soft-page-break/>— Sed vi ja de kie scias? </text:p>
      <text:p text:style-name="P20">— Mi scias, Siro, mi plurfoje iradis ĉi vojon. La gorĝo estas montrita sur la holanda mapo ĝuste, sed tio, kio estas antaŭ la vojo al la Solovkiaj insuloj — malĝuste. La Somera bordo jen kien turnas. Kaj la Una golfo estas ne ĉi tie, ne konas la fremdlandanoj niajn lokojn, el la kapo elpensis la mapon... </text:p>
      <text:p text:style-name="P20">Kaj li deiris de la tablo. </text:p>
      <text:p text:style-name="P20">Romodanovskij, klininte la kapon kiel kolera bovo, estis ĉirkaŭrigardanta la homojn — kiun akuzi? Menŝikov kliniĝis al Nariŝkin, diris per intence timigita voĉo: </text:p>
      <text:p text:style-name="P20">— Dronos ni, bojaro, je Dio dronos. Antaŭnelonge kokino kiel virkoko kokerikis, tio estas ĝusta antaŭsigno... </text:p>
      <text:p text:style-name="P20">Nariŝkin flustris al la najbaro, Streŝnev faris larĝan krucosignon kun timo en la okuloj, dumaa sekretario Zotov svingis furioze la manon — pereis ni, kion nun diri, se ni nian vojon ne scias. La ludmaristoj Voronin, Ievlev, Apraksin perplekse interrigardis. Ĉefepiskopo Atanazio mallonge ridegis: </text:p>
      <text:p text:style-name="P20">— Fripono li estas, sed ne ŝipestro, via estiminda fremdlandano. Voku la rudriston, kun li paroli necesas, sed ne kun ĉi nudkrurulo... </text:p>
      <text:p text:style-name="P20">Ievlev venigis Rjabov-on, tiu alportis noditan pakon, garde malnodis, metis sur la tablon libron en malnova leda bindaĵo, malfermis. Petro, malalte kliniĝinte, rapide laŭtlegis: </text:p>
      <text:p text:style-name="P20"><text:soft-page-break/>«Ĉi marvojaĝa libro estas kunmetita honeste kaj ĝuste en bona ordo, laŭ kiu maristoj, marlaboruloj trovas ĉiujn danĝerajn en maro lokojn kaj per tio savas sian vivon...» </text:p>
      <text:p text:style-name="P20">La caro levis la kapon, ĵetis mallongan rigardon al Rjabov, abrupte movis la ŝultron, komencis foliumi la libron plu, serĉante mapojn: trovis unu — manĝis ĝin per la rigardo. </text:p>
      <text:p text:style-name="P20">— De kie estas ĉi libro? — demandis Apraksin. </text:p>
      <text:p text:style-name="P20">— Ĉe vidvino troviĝis! — respondis Rjabov. — Estis bona rudristo avo Mokeo, forprenis lin la maro, li mem scipovis legi, skribadis. </text:p>
      <text:p text:style-name="P20">— Naviga gvidlibro! — diris Petro per gaja laŭta voĉo. — Aŭskultu, Silvestro Petroviĉ... </text:p>
      <text:p text:style-name="P20">Kaj li ree komencis laŭtlegi, stumblante sur nekonataj vortoj: </text:p>
      <text:p text:style-name="P20">«Kiam Dvino degelos, ni sur niaj ŝipoj hastas post la glacio. Tra la golfo kaj preter la Vintra bordo ni gaje kuras, kiam la vento kaj rapidfluo portas. Ĉe la Orlovaj rifoj kvankam abundas glacipecegoj, tamen <text:span text:style-name="T6">salmao</text:span> troviĝos, ni trairos». Kio estas <text:span text:style-name="T6">salmao</text:span>? </text:p>
      <text:p text:style-name="P20">— Ja markolo, en nia maniero — salmao! — diris Rjabov. </text:p>
      <text:p text:style-name="P20">— Kial estas dirite ĉi tie pri rifo — subakva ŝtono — «nur necerte»? — demandis Petro, almontrante per la fingro la libran folion. </text:p>
      <text:p text:style-name="P20">— Mi, Siro, legi ne scipovas, — diris Rjabov, rigardante en la ruĝvangan vizaĝon de la caro. — Sed se oni skribas «nur necerte», tio signifas, ke tiu ĉi marlaborulo ne trompas marvojaĝanton kaj nur avertas por ajna okazo... </text:p>
      <text:p text:style-name="P20"><text:soft-page-break/>La gvidlibron ili legis longe, ĝis ŝanĝiĝis vento kaj ekŝaŭmis per ondokrestoj la maro. Antaŭ ol foriri el la kajuto supren, Petro ordonis al Ievlev kaŝi la libron en fidindan lokon. Vespere la maro komencis tiel svingi la jaĥton, ke del Robles timiĝis kaj por vigleco drinkis rumon. Dufoje avo Teodoro kaj Rjabov avertis la hispanon, ke necesas malhisi la velojn, povas bati skualo, tiam ne okazu malfeliĉo. Del Robles ne obeis. Skualo vere batis, la nemalhisita velo krevis kun bruego, simila al kanona pafo. Ŝnuroj kun fajfo dishakadis la aeron, ŝaŭma kolera ondego superkovris la pobkastelon, forportis distriĝintan fiŝistan filon Moĉjon, barelon kun grio, rezervajn tabulojn. Antipo staris ĉe la stirrado senmove, liaj okuloj rigardis firme, li metadis la ŝipon transverse de la ondo, kiel en la foraj junaj jaroj. Rjabov aliris lin proksime, demandis: </text:p>
      <text:p text:style-name="P20">— Eble, vi ripozos iomete, patro? </text:p>
      <text:p text:style-name="P20">— Poste! </text:p>
      <text:p text:style-name="P20">La subdiakono kaj la sakristiano de mastro Atanazio estis muĝantaj sur la ferdeko diservon pri savo de kristanaj animoj; la bojaroj, ĝemkriante pro timo, faradis malgrandajn krucosignojn, promesadis al Dio grandajn bastonkandelojn, se ili atingos firmaĵon, malhelpadis al la matrosoj, kriadis, ke oni turnu al la bordo. Atanazio kun Patriko Gordon staris apud la masto, ambaŭ nudkapaj, kvazaŭ elhakitaj el kverko, disputis pri la kredo. Gordon miksadis rusajn frazojn kun Latino. Atanazio, viŝante la vizaĝon de salaj ŝprucoj, aŭskultis atente, iam subite furioze kontraŭante. </text:p>
      <text:p text:style-name="P20">— Sed vi estas... kolera! — diris Gordon. </text:p>
      <text:p text:style-name="P20"><text:soft-page-break/>— Nun mi laciĝis, sed en la pasintaj tempoj mi, vere, estis minaca. </text:p>
      <text:p text:style-name="P20">— Ĉu estis vi, kiu al iu la barbon elŝiris en koncilio? </text:p>
      <text:p text:style-name="P20">Atanazio bonanime ekridis: </text:p>
      <text:p text:style-name="P20">— Furioza skismulo Nikito Profananto en la Faceta Palaco<text:bookmark text:name="xnoto-1-08-5-1"/><text:note text:id="ftn65" text:note-class="footnote"><text:note-citation>65</text:note-citation><text:note-body><text:p text:style-name="P2">Nikito Dobrinin, alnomita Profananto (Пустосвят) fare de liaj oponantoj, estis pastro, kontraŭulo de la eklezia reformo de patriarko Nikono. Li estis ekskomunikita kaj malliberigita en 1666 pro sia kritiko de la reformo, poste liberigita sen redono de la ordino. En 1682 okazis debato pri la kredo en la Faceta Palaco (Грановитая Палата) en ĉeesto de la caroj (tiam tio estis carino Sofia kaj ŝiaj junaj fratoj caroj Ivano kaj Petro). En la furiozaj debatoj okazis interbatiĝo, la debatoj finiĝis sen ajna rezulto. Elirinte el la Faceta Palaco, Nikito kaj liaj adeptoj laŭte proklamis sian venkon. En la sekva tago Nikito estis kaptita kaj mortekzekutita, kaj liaj adeptoj estis ekzilitaj al monaĥejoj. La malnovritanoj ĝis nun agnoskas lin «kolono de la ortodoksa kredo», dum episkopoj de la oficiala ortodokskristana eklezio menciadis lin kiel krudan, malutilan, malkleran (Profanantan) skismulon <text:span text:style-name="T6">(trad.)</text:span>.</text:p></text:note-body></text:note> atakis min, kaj elŝiris mian barbon. Iradis mi poste kun nuda vizaĝo, hontinde. Malfruis mi iomete, se mi scius — mi al li, hundaĉo, mem la unua la barbon elŝirus... </text:p>
      <text:p text:style-name="P20">— Ankaŭ la katolikoj kaj la protestantoj — ĉiuj batiĝas, — diris Gordon. — Malbone... </text:p>
      <text:p text:style-name="P20">— Sed ĉu vi ne batiĝas? </text:p>
      <text:p text:style-name="P20">— Mi ne estas popo. </text:p>
      <text:p text:style-name="P20">— Sed ĉu popo ne povas batiĝi? Jen, vi estas generalo, kaj mi popo, se ni interbatiĝos sur la tero en deca loko — kiu kiun venkos? Per spado piki mi ne estas instruita, sed per la pugnoj mi pli kapablas. Ĉu vi batiĝos kun mi? </text:p>
      <text:p text:style-name="P20"><text:soft-page-break/>Gordon ne respondis, komencis fiksrigardi la bordojn, je kiuj kun bruego frakasiĝadis fortikaj maraj ondegoj. </text:p>
      <text:p text:style-name="P20">— Ĉu al vi ne estas enue vivi, generalo? — demandis Atanazio. </text:p>
      <text:p text:style-name="P20">— Okazas, ke tre enue! — diris Gordon. </text:p>
      <text:p text:style-name="P20">— Ankaŭ al mi okazas, ke estas malfacile. Tiele malfacile. Por kio, mi pensas, ĉio ĉi? Ne, ne kortuŝe, ne... </text:p>
      <text:p text:style-name="P20">Aliris Petro, mordetante la grandajn lipojn, komencis fiksrigardi, ĉu malfermiĝos la golfo, por atendi tie, saviĝi de la ŝtormo. </text:p>
      <text:p text:style-name="P20">— Pelu for, Siro, la friponon damnitan, fraĉon, — diris Atanazio, — kia li estas ŝipestro? Metu Rjabov-on kiel ŝipestron — ni saviĝos. La rudristo estas sperta, la fremdulo al li nur malhelpas. Je Dio, tiel... </text:p>
      <text:p text:style-name="P20">— Ĉu fremdulo estas fripono? — demandis Gordon. </text:p>
      <text:p text:style-name="P20">— Ankoraŭ ni nomas fraĉo, — kun subrido respondis Atanazio. </text:p>
      <text:p text:style-name="P20">— Ĉu ankaŭ mi estas fraĉo? </text:p>
      <text:p text:style-name="P20">— Dio scias, — mallarĝiginte la okulojn al Gordon, diris la mastro. — Mi kun vi panon-salon ne manĝis, aferojn ne faris... </text:p>
      <text:p text:style-name="P20">Petro aŭskultis Atanazion, ordonis al la hispano fordoni al Rjabov la paroltubon. La fiŝistoj ekkuris sur la ferdeko pli rapide, la tumulto ĉesis, la homoj komprenadis komandajn vortojn. Tion, kio estis nekomprenebla al la ludmaristoj — tradukadis Ievlev. Apraksin, Voronin, Menŝikov entreprenis <text:soft-page-break/>fiksi transportaĵojn, por ke ili ne trabatu la ŝipflankon. Eĉ grasa Romodanovskij estis trenanta kun Semisadov ŝnuron — savadis sin de pereo en profundo. Sur la pobo la cara popo Bazilo elpensis konfespreni kaj komunii dezirantojn, sed tiuj ne troviĝis. Avo Teodoro intencis, sed pro tempomanko forgesis. Nikito Zotov, ebrieta, sidis en angulo post bareloj, trinkante el botelo, vokadis per la fingro al si popon Bazilon: ni drinku, patro, duope, estos pli gaje. Por ke ne forportu ondo, Streŝnev alligis sin per ŝnuro al sakoj, la sakoj rampis sur la ferdeko tien kaj reen, Streŝnev ĝemkriadis... </text:p>
      <text:p text:style-name="P20">— Ĉu malbone? — demandis Atanazio Rjabov-on. </text:p>
      <text:p text:style-name="P20">— Jen ili, la Unaj kornoj, malfermiĝis! — diris Rjabov. — Vidu, jen kabo Ruĝmonta korno! Jen monto Gribaniĥo. Kaj jen la Jarenska korno. Antipo tien iras. Tie estas subakvaj ŝtonoj, se al la ŝtonoj nin ne ĵetos ondo — ni trairos. Trairi, vere, estas malfacile. Jen, polvas tempesto... </text:p>
      <text:p text:style-name="P20">En pluveto, en akva polvo potencaj ondegoj surruliĝadis ĉebordajn ŝtonojn, leviĝadis supren, flav-blanka ŝaŭmo bolis apud la bordoj. Kaj ju pli proksime aliradis la jaĥto la savan havenon, des pli klare videblis, kiel malfacile estas eniri ĝin sen erari pri ŝanelo kaj sen trafi subakvajn rokojn. </text:p>
      <text:p text:style-name="P20">Deĵetinte de sur la larĝaj ŝultroj la tramalsekan kaftanon, en ĉemizo, disbutonita sur la brusto, en fiŝistaj botoj, kun grizbluaj pro malvarma vento vangoj, trankvila, ne fleksiĝanta sub ŝrikanta ŝtorma vento, Antipo senmove staris ĉe la stirrado, mezurante per la rigardo la rapidantajn renkonten bordojn de la Una golfo. </text:p>
      <text:p text:style-name="P20"><text:soft-page-break/>Ĉiuj eksilentis ĉirkaŭe. </text:p>
      <text:p text:style-name="P20">Neniu eĉ krucosignis sin en tiuj teruraj sekundoj. Kun sovaĝa forto portis la tempesto la malfortikan ŝipeton, kiel ŝajnis, rekte al la ŝtonoj. La vento ŝrikadis, hurladis, ĝemadis en mil manieroj. Bruegis ondoj, frakasiĝante je nigraj ŝtonoj, kaj ne eblis kredi, ke la ŝipo evitos la frakasan lastan baton... </text:p>
      <text:p text:style-name="P20">— Kien? — demandis Petro, akre fiksrigardante Antipon. </text:p>
      <text:p text:style-name="P20">— Kien necesas, Siro, — preskaŭ trankvile respondis Timotejev. </text:p>
      <text:p text:style-name="P20">— Al subakvaj ŝtonoj vi iras! — kriis Petro. </text:p>
      <text:p text:style-name="P20">Kaj, farinte ankoraŭ paŝon antaŭen, li firme kaptis la stirradon. </text:p>
      <text:p text:style-name="P20">— Foriru, Siro! — kun severa forto ordonis Antipo. — Mia estas la loko ĉi tie, sed ne via. Mi scias, kion mi faras! </text:p>
      <text:p text:style-name="P20">Petro retropaŝis, Antipo plu prokrastis. Mallarĝiginte la okulojn, li estis kalkulanta kuron de la ŝipo, ondon, forton de la vento, ŝanelon, sekuran de subakvaj ŝtonoj. Li kvazaŭ estis celanta. Tiel celas pafisto al iranta al li urso: se li mistrafos — morto... </text:p>
      <text:p text:style-name="P20">Kun knaro, kun grinco ekturniĝis la stirrado, la jaĥto preskaŭ kuŝiĝis sur la flankon, surfoj sur la nigra subakva roko restis maldekstre, Antipo abrupte turnis la stirradon refoje, la ŝipo estis iranta laŭ la ŝanelo, la danĝero estis malantaŭe, la vento bruis ne tiel feroce, Antipo estis ĉirkaŭiranta alian vicon da ŝtonoj. Antaŭe en mallumo montriĝis konstruaĵoj de <text:soft-page-break/>Pertominska monaĥejo, ligna, nigriĝinta pro aĝo sonorilejo, kupolo, muroj... </text:p>
      <text:p text:style-name="P20">Rjabov frapis Antipon al la ŝultro, tiu turniĝis — pala, maldikiĝinta, kvazaŭ alia homo. </text:p>
      <text:p text:style-name="P20">— Nu, patro! — diris Rjabov. — Vi ankoraŭ longe povas esti rudristo! Tro frue vi eksidis sur fornon... </text:p>
      <text:p text:style-name="P20">— Prenu la stirradon! — respondis Antipo. — La gorĝo sekiĝis! </text:p>
      <text:p text:style-name="P20">Avo Teodoro donis al li akvon en kruĉeto, li eltrinkis unuglute, svingis la kapon. Tiutempe la caro prenis lin ĉe la kubuto, per la alia mano brakumis je la kolo, kliniĝis, kisis trifoje, ordonis, ke oni alportu vodkon. </text:p>
      <text:p text:style-name="P20">— Ĉapon al li mian kaj kaftanon! — kriis Petro. </text:p>
      <text:p text:style-name="P20">Menŝikov, ridetante per gajaj okuloj, staris senmove, sur pleto tenis glaseton da vodko kaj kuketon. Antipo eltrinkis la vodkon, viŝis la barbon, komencis surmeti la caran kaftanon. La kaftano estis tro granda por li, la maljunulo staris, ridinde dismetinte la brakojn, palpebrumante per la ŝvelintaj laciĝintaj palpebroj. Menŝikov donis la ĉapon. Antipo prenis ĝin per ambaŭ manoj, surŝovis sur la grizan kapon, ree rigidiĝis. Petro fosis en la monujo, etendis al Antipo ĉervoncon. </text:p>
      <text:p text:style-name="P20">— Do, kio... — diris Antipo. — Kiom da jaroj mi travivis, ne ebriiĝadis, sed hodiaŭ mi pekos je via, Siro, sano. Pardonu! </text:p>
      <text:p text:style-name="P20">Petro ekridis, respondis per raŭkiĝinta sub vento voĉo: </text:p>
      <text:p text:style-name="P20">— Hodiaŭ ni ĉiuj pekos, rudristo! Kiam peki, se ne hodiaŭ... </text:p>
      <text:p text:style-name="P20"><text:soft-page-break/>Post kiam la caro kaj la sekvantaro deiris de la jaĥto, Rjabov kun subrido diris al Antipo: </text:p>
      <text:p text:style-name="P20">— Eble, patro, pro la hodiaŭa tago vi ankaŭ min kaj Taisja-n pardonos? </text:p>
      <text:p text:style-name="P20">Antipo pripensis: </text:p>
      <text:p text:style-name="P20">— Eble, pardonos. Demetu de mi la caran kaftanon, — la tago estas labora, por kio ĝin trivi. La ĉapon kaŝu. Kaj la ĉervoncon ni fordrinkos! </text:p>
      <text:p text:style-name="P7"/>
      <text:h text:style-name="P5" text:outline-level="3"><text:bookmark-start text:name="__RefHeading___Toc12516_788856325"/>6. «Amikeme instruis»<text:bookmark-end text:name="__RefHeading___Toc12516_788856325"/></text:h>
      <text:p text:style-name="P20">— Banejon, banejon hejtu urĝe! — ordonis Petro al la estro de la Pertominska monaĥejo kaj, kliniĝinte, por ne batiĝi per la frunto al la lintelo, eniris en malaltan, varman, sufokan ĉelon. </text:p>
      <text:p text:style-name="P20">Sur la sonorilejo senbride, alterne, gaje, kvazaŭ por Pasko, estis sonorantaj la sonoriloj, monaĥoj-fiŝistoj staris en la monaĥeja korto kun malfermitaj buŝoj, kredante kaj ne kredante, ke la caro mem Petro Aleksejeviĉ venis en ilian malriĉan, foran monaĥejon. Kaj Aleksandro Daniloviĉ Menŝikov jam estis mastrumanta kaj ordonanta, kiel kaj per kio regali la caron, kien veturigi trabojn por kruco, kiun elhakos Petro Aleksejeviĉ mem memore al sia mirakla saviĝo, kie estu cara dormejo, kien loki la malsekiĝintajn kaj malvarmiĝintajn sekvantojn. Pli aĝaj bojaroj estis humile preĝantaj sur la perono de la monaĥeja preĝejo, kisante la ŝtonajn ŝtupojn, krucosignadis sin, plorante per feliĉaj larmoj, skoldis la <text:soft-page-break/>timigitan monaĥejan intendanton, ke mankas en la monaĥejo karaj bastonkandeloj... </text:p>
      <text:p text:style-name="P20">En la maro plu fajfadis vento, levadis ŝaŭmajn nigrajn ondegojn, la ondoj peze faladis, frakasiĝante je la bordo. Grizaj nuboj estis rapide kurantaj sur la ĉielo, iam subite verŝiĝadis mallonga pluvego, poste la ĉielo ree puriĝadis, heliĝadis... </text:p>
      <text:p text:style-name="P20">Maljuna monaĥo kun infana rigardo de la bluaj okuloj riverencis al Ievlev kaj Apraksin, kondukis post si en ĉelon por ripozo. Ĉi tie, sur larĝa benko, kovrinte sin per kaftano, metinte la kapon sur vojaĝan kusenon, estis dormanta homo per forta junula dormo... </text:p>
      <text:p text:style-name="P20">— Kiu estas? — demandis Apraksin la monaĥon. </text:p>
      <text:p text:style-name="P20">La monaĥo ne sukcesis respondi, Silvestro Petroviĉ rekonis princon Andreon Jakovleviĉ-on Ĥilkov-on, gaje skuis lin je la ŝultroj, ordonis leviĝi. Ĥilkov per dormema rigardo longe rigardis al Ievlev, poste ekkriis: </text:p>
      <text:p text:style-name="P20">— Ĉu la marvojaĝanto glorinda? </text:p>
      <text:p text:style-name="P20">Kaj li abrupte ekstaris de la benko, ĝojante pri la neatendita renkontiĝo. </text:p>
      <text:p text:style-name="P20">— Ĉu vi vere mare venis? </text:p>
      <text:p text:style-name="P20">— Mare! — diris Ievlev. — Kaj vi kiel fartas, kara princo? </text:p>
      <text:p text:style-name="P20">Ĥilkov, surmetante la kaftanon kaj butonante sin, mallonge rakontis, ke li vojaĝas jam dum longa tempo tra monaĥejoj, legadas kronikojn, faras de kelkaj, plej interesaj, kopiojn por Rodiono Kiriloviĉ Poluektov. Forgesinte kombi la harojn, ne piedvestinte sin, li elprenis el sub la benko, sur kiu li dormis, <text:soft-page-break/>feritan kofreton, malŝlosis ties bulban, rondan artifikan serureton kaj elmetis sur la kverkan tablon amason da folioj, plenskribitaj malgrandlitere. Apraksin etendis la manon, Ĥilkov tuta kvazaŭ hirtiĝis, petis: </text:p>
      <text:p text:style-name="P20">— Vi, Teodoro Matejeviĉ, pro Dio, unue sekiĝu. Jen de vi akvo fluas... </text:p>
      <text:p text:style-name="P20">Apraksin subridis — tre ĉarma montriĝis Andreo Jakovleviĉ kun sia timo, ke oni difektos liajn valoregajn foliojn... </text:p>
      <text:p text:style-name="P20">— Ĉu vi kredas, Silvestro Petroviĉ, — arde kaj ĝoje estis diranta Ĥilkov, — la dekstra brako rigidiĝis pro skribado. Ekde la ŝultro mem ĝi estas kvazaŭ fremda. Papero finiĝis, mi apenaŭ elpetis de la solovkia prioro. Nun ĝi denove finiĝis. Eble vi donos almenaŭ iomete... </text:p>
      <text:p text:style-name="P20">Kaj, ne aŭskultante la respondon, li ree remetadis siajn foliojn, legante kaj rakontante pri tio, kiel en la Solovkia klostro troviĝis kroniko de ĉiuj forgesita — jen el ĉi kroniko kelkaj rimarkindaj historioj... </text:p>
      <text:p text:style-name="P20">Trans la fenestro, ekstere, denove estiĝis mallumo; Ĥilkov elbatis fajron, bruligis kandelon en vojaĝa kandelingo, komencis legi pri la sveda sieĝo de Pskovo, pri heroeco de vojevodoj Morozov, Buturlin kaj Gagarin, pri tio, kiel venis fino al sveda armeestro Evert Horn, mortigita de bravaj rusaj homoj. Apraksin estis ŝanĝanta sian veston en la angulo de la ĉelo, sed aŭskultis atente, Silvestro Petroviĉ de tempo al tempo eligadis fumon el sia pipo. Andreo Jakovleviĉ legadis per egalmezura voĉo, trankvile, kiel postulis la linioj de la antikva kronikisto, sed lia maldekstra mano pro interna emocio ofte <text:soft-page-break/>kunpremiĝadis en pugnon, kaj estis videble, kiel arde li kunsentas la sieĝitajn pskovanojn kaj kiel ĝojas pri ilia heroaĵo. </text:p>
      <text:p text:style-name="P20">Sen frapo eniris Aleksandro Daniloviĉ, skoldis, ke ili ne iras vespermanĝi, sed Apraksin minacis al li per la pugno, kaj li eksilentis. Ĥilkov estis leganta alian folion pri Novgorodo, pri tio, kiel la svedoj prirabis preĝejojn kaj ekzekutis honestajn bonajn homojn, kiel estis amare fordoni al la svedoj rusajn urbojn Ivangorodon, Jamon, Koporjon, Oreŝkon. Menŝikov kolere ektusis, eksnufis per la nazo, diris, ke prefere ili vodkon drinku, ol aŭskultu jenan malĝojaĵon... </text:p>
      <text:p text:style-name="P20">— Ĉu Siro jam ŝvitbanis sin? — demandis Apraksin. </text:p>
      <text:p text:style-name="P20">— Li jam dum ioma tempo konversacias kun la rudristoj... </text:p>
      <text:p text:style-name="P20">Ĥilkov miris — ĉu vere Petro Aleksejeviĉ estas ĉi tie? Aleksandro Daniloviĉ ekridegis, ekskuis la kapon — kia stranga homo estas la princo, malantaŭ siaj folioj la caron ne rimarkis... </text:p>
      <text:p text:style-name="P20">En la monaĥeja refektorio estis brulantaj kandeloj, da monaĥoj ne estis eĉ unu. Petro, kun brilanta post la bano vizaĝo, kun malsekaj, tre krispaj haroj, sen kaftano, kun pipo en la mano, ridetante iradis sur knarantaj plankotabuloj, abrupte movante la ŝultron, aŭskultis rakonton de Rjabov pri pomoraj marvojaĝoj. Ĥilkov malalte riverencis. Petro subite gaje palpebrumis al li kaj minacis per la fingro, ke li ne malhelpu aŭskulti. Rjabov nehaste, same kun rideto, estis rakontanta: </text:p>
      <text:p text:style-name="P20">— Ni iras, supozu, sen vento, laŭ rivero malsupren. Por kio pri la profundfluo, pri la ŝanelo, kiel vi degnas diri, pensi? Nu, <text:soft-page-break/>tiam arbeton ni alligas al la barko — malgrandan pinon aŭ piceon. Ĝi estas malpeza, la akvo ĝin portas kiel necesas — laŭ la ŝanelo antaŭ la barko, kaj por ni restas nur de malprofundaĵoj per stangoj depuŝiĝi... </text:p>
      <text:p text:style-name="P20">Petro ekridis: </text:p>
      <text:p text:style-name="P20">— Kiaj ruzuloj, kiaj bravuloj! Kion vi ankoraŭ elpensis? </text:p>
      <text:p text:style-name="P20">— Multon, Siro, ĉu eblas rakonti pri ĉio? Ankoraŭ oleon... </text:p>
      <text:p text:style-name="P20">— Kian oleon? </text:p>
      <text:p text:style-name="P20">— Ja fokan. Ni, kiam en la maron iras, barelojn havas kun oleo. Se batos tempesto, ni la oleon el la bareloj en sakojn pretas transverŝi kaj atendas malbonan momenton. Kiam venos tempo preĝi, por si mortopreĝon kanti, ni kun tiu kantado la sakojn en la akvon sur ŝnuroj mallevas. La oleo ondadon kvietigas... </text:p>
      <text:p text:style-name="P20">Antipo Timotejev, ruĝa pro drinkita vodko, gravmiene glatigante la barbon, kapjesadis — vere, ni tion faras, okazas. Avo Teodoro same kapjesadis. Hispano del Robles, pririgardante la tablon el sub la frunto, kelkfoje intencis enmiksiĝi, sed oni lin ne aŭskultis. Finfine, kun peno elektante rusajn vortojn kaj miksante ilin kun germanaj kaj anglaj, li diris, ke por la rusoj venis tempo ĉesi konstrui platfundajn ŝipojn, tiaj ŝipoj estas sentaŭgaj, ili estas kliniĝemaj kaj malbone regeblaj sur ondo. Rjabov kuntiris la brovojn kaj moke respondis: </text:p>
      <text:p text:style-name="P20">— La kila ŝipo estas bona afero, sed ne por ajna laboro. Sur la kila laŭ nia spuro post platfundaĵoj oni ne ĉiam trairos. La <text:soft-page-break/>kila ŝipo specialan havenon postulas, dum ni de hulo ĉie kaŝiĝos kaj vintrumos kie Dio donos. Ni havas malgrandan enakviĝon, ni al ajna bordo aliros. Se nin enpremos glacio, ni nian platfundan boaton eĉ sur glacipecon eltrenos per vinĉo, sed kun la kila ni pereus. Kaj sekiĝon ni ĉe malfluso ne timas, sed la kila sekiĝos — kaj fino. Jen, instruas instruistoj, sed mem nur laŭ nia spuro iras... </text:p>
      <text:p text:style-name="P20">— Instruiĝi ja estas pri kio! — interrompis li Petro. — Ni tro majstras tro fieriĝi... </text:p>
      <text:p text:style-name="P20">— Se estas pri kio — tio al ni ne malhelpas, — trankvile diris Rjabov, — sed, Siro, se ankaŭ la instruisto nenion komprenas... </text:p>
      <text:p text:style-name="P20">Petro frapis per la pipo al la tablo: </text:p>
      <text:p text:style-name="P20">— Ni poste rezonados. Diru la aferon! </text:p>
      <text:p text:style-name="P20">— Se la aferon, do jen la afero. Antaŭ nelonge ĉi marnavigisto ridis, ke ni, pomoroj, niajn ŝipojn per lignoŝnuroj kudras, najlojn ne havas. Sed niaj boatoj kaj barkoj, per lignoŝnuroj kudritaj, tie iras, sinjoro ŝipisto, kie vi eĉ en sonĝo ne vidis vin esti. Ŝipo en glacioj loziĝos, najlo elfalos, ankoraŭ likado aldoniĝos. Sed lignoŝnuro pro akvo ŝvelas, pro ĝi neniam estos likado... </text:p>
      <text:p text:style-name="P20">La hispano silentis, orgojle rigardante al Rjabov, la fiŝistoj subridadis en la barbojn, — faris la rudristo al la fremduloj bonan lavon, ili eĉ ne havas, kion respondi... </text:p>
      <text:p text:style-name="P20">En la estiĝinta silento subite aŭdiĝis trankvila voĉo de Ĥilkov, kvazaŭ pensanta voĉe: </text:p>
      <text:p text:style-name="P20"><text:soft-page-break/>— Tiele, Siro, ĉi rudristo ĝuste diras. En la printempo estis mi en la Solovkia klostro, kaj ties arĥimandrito Firso donis al mi kopion de hagiografio de Barlamo Kereta, de antikva manuskripo de la dekkvina jarcento... </text:p>
      <text:p text:style-name="P20">Petro kun miro ekrigardis al Ĥilkov, kvazaŭ ekvidis lin unuafoje, demandis abrupte: </text:p>
      <text:p text:style-name="P20">— Kia Barlamo? Pri kio vi parolas? </text:p>
      <text:p text:style-name="P20">— Pri la kroniko de Kereto, Siro, kie estis dirite tiel, ke mi firme memorfiksis kaj pensas — ĉiuj viaj ŝipistoj tiujn vortojn de la kroniko por ĉiam bezonas scii... </text:p>
      <text:p text:style-name="P20">La voĉo de Ĥilkov eksonoris, la vizaĝo ekbrulis, kun firmeco kaj forto li prononcis: </text:p>
      <text:p text:style-name="P20">— Estis dirite de la kronikisto Kereta: «sed ankaŭ gento lia iradis al la varengoj, liverante al ili ŝipojn por ilia mara bezono, kaj tiun ŝipan arton amikeme instruis»... Ne nin la varengoj, sed ni ilin instruis ŝipojn por marirado konstrui. </text:p>
      <text:p text:style-name="P20">Kaj Ĥilkov ripetis: </text:p>
      <text:p text:style-name="P20">— Amikeme instruis! </text:p>
      <text:p text:style-name="P20">La vizaĝo de Petro mildiĝis, li ekrigardis rekte en la okulojn de Andreo Jakovleviĉ, diris kun neatendita malgajo en la voĉo: </text:p>
      <text:p text:style-name="P20">— Amikeme instruis. Bonaj vortoj! Brave dirite! </text:p>
      <text:p text:style-name="P20">Kaj, apogiĝinte per la mano sur la ŝultro de Patriko Gordon, li ankoraŭfoje ripetis: </text:p>
      <text:p text:style-name="P20">— Ĉu vi aŭdas, sinjoro generalo kaj admiralo kaj kio vi ankoraŭ estas ĉe ni, mi forgesis. Ĉu vi aŭdas? Amikeme <text:soft-page-break/>instruis. Je tio ni hodiaŭ drinkos... Verŝu al ĉiuj, kaj ne avaru, sinjoro Gordon! </text:p>
      <text:p text:style-name="P20">Matene en la refektorio de la monaĥejo restis Petro, Apraksin, Menŝikov, Gordon, Voronin, Ievlev kaj Ĥilkov. La marlaborulojn, laciĝintajn dum la tempesto, venkis forta dormo. Antipo Timotejev, ebriiĝinte, komencis sakri, Rjabov forkondukis lin. La bojaroj estis de longe ronkantaj en la sufokaj monaĥejaj ĉeletoj, dum dormo ĝemadis, ekkriadis, vidadis sin dronintaj en la mara profundo. Hispano del Robles, ŝovinte duonstofan boteleton da vodko en la poŝon de la kaftano, foriris dormi sur la jaĥton... </text:p>
      <text:p text:style-name="P20">La ŝtormo en la maro iĝis eĉ pli kolera, sala vento estis blovanta kun forto de uragano, sonoriloj en la sonorilejo sonoris per si mem pro batoj de la tempesto. Kaj en la refektorio estis kviete, varme, ĉiuj sidis en unu angulo, per la manoj el unu komuna plado manĝadis freŝan frititan hipoglosaĵon kaj disputadis, interrompante unu la alian. </text:p>
      <text:p text:style-name="P20">— Sed vi eraras, Andreo Jakovleviĉ, princido! — viŝante la manojn je la kamizolo, estis diranta Petro al Ĥilkov. — Eraras, kara amiko! Kio estas viaj popoj? Pri kio ili instruos? Atendu, lasu min diri! Pri la Sankta Skribo ili instruos, sed ne pri tio temas... </text:p>
      <text:p text:style-name="P20">— Maristojn ni bezonas jen kiele! — firme kaj kategorie diris Apraksin. — Navigistojn! </text:p>
      <text:p text:style-name="P20">Petro forsvingis: </text:p>
      <text:p text:style-name="P20">— Atendu vi kun navigistoj! Pri nenio vi aŭskultas, krom pri navigistoj, jen homo. Multon alian ni bezonas ne malpli: <text:soft-page-break/>militajn artojn, Marsajn, bonajn kanonojn, ŝipojn necesas konstrui kilajn, militajn, sciencojn matematikajn same necesas scii. Deiru, Patriko, ne malhelpu! </text:p>
      <text:p text:style-name="P20">— Rusa homo ĉio povas, — surfalante per la brusto sur la ŝultron de la caro, diris Gordon. — Mi vidas, jes, mi scias. Lernejo necesas, tre bona lernejo necesas havi. Mi vidis ĉe Koĵuĥovo, mi ĉiutage vidas, ho, Peter, mi vidis ĉio. Mi scias... </text:p>
      <text:p text:style-name="P20">Petro ekridis, forpuŝis Gordon-on, diris karese: </text:p>
      <text:p text:style-name="P20">— Dormi al vi tempas, sinjoro generalo. Forkonduku lin dormi, knaboj... </text:p>
      <text:p text:style-name="P20">Sed Gordon ne permesis al Menŝikov, ekkantis malnovan skotan kanton. Oni ne aŭskultis lin. Teodoro Matejeviĉ estis diranta, frapante per la manplata eĝo al la tablo: </text:p>
      <text:p text:style-name="P20">— Hodiaŭ, kaj ankaŭ en ĉiuj tagoj, en Arĥangelsko pasigitaj, vi, Siro, bonvolis vidi, kiaj marlaboristoj estas la pomoroj. Se doni al ili navigan lernejon — ne troveblos pli bonaj maristoj... </text:p>
      <text:p text:style-name="P20">— Vi nur pri maristoj pensas, kvazaŭ ili estas solaj en la mondo! — diris Petro. — Pri alio ni parolas. Pri tio ni pensas, kia granda profito povas esti por la ŝtato, se homoj, similaj al tiuj, kiuj kun ni sur la jaĥto iris kiel matrosoj, verajn sciojn ricevos. Tia lernejo necesas, ke se ajna homo venus — li mem en ĝi restus lerni kaj kun diligento uzus ĝin. Kiel do tiajn lernejojn fari? Kiel? Lernejojn, por ke oni tie instruu la doktoran, kuracan arton, la fortikaĵ-konstruadon, kaj la ercan aferon, kaj kiel feron elfandi, kaj kiel domojn konstrui, kaj fortresojn. Kial vi silentas, sinjoroj konsilio? Ne havas kion diri? </text:p>
      <text:p text:style-name="P20"><text:soft-page-break/>Menŝikov respondis malgaje: </text:p>
      <text:p text:style-name="P20">— Sed kion ni, Petro Aleksejeviĉ, diri povas? Kion ni mem lernis? La psalmaron kaj la horpreĝaron? A-bo-co? Ko-lo-mo-no? </text:p>
      <text:p text:style-name="P20">Ievlev kaj Ĥilkov ekridis, Aleksandro Daniloviĉ tro simile montris, kiel legas lernejanoj. Petro ridetis, plenigante la pipon per aroma tabako. </text:p>
      <text:p text:style-name="P20">— La horojn ni scias, la preĝojn matenajn kaj noktajn, la tropariojn. Sinjoroj konsilio! Mia ja lernejo vi mem scias kia estis — en ĉevalejo per kolbrido oni min instruis, kaj en bazaro per batoj. Silvestro Petroviĉ kion mem ellernis, pri tio ĝojas. Sinjoro Apraksin Teodoro Matejeviĉ ĉu multajn sciencojn ellernis dum sia vojevodeco? Li estas nomumita vojevodo, sed nokte li sidas, suferas, subtrahado kaj multiplikado, sed kio ĝi estas — tiuj gradoj sur astrolabo? </text:p>
      <text:p text:style-name="P20">— Atendu, Aleksandro Daniloviĉ! — ekscitite diris Apraksin. — La gradojn nun ĉiuj scias. Mia, Siro, kapo iam ĉi tie entute freneziĝas. Juĝu vi mem. Antaŭ nelonge vintre sendis al mi Aleksandro Daniloviĉ el Moskvo transskribaĵon de la scienco, nomata geometrio. Noktoj ĉi tie estas longaj, mi bruligas kandelojn, sidas, pensas. Nenion eblas kompreni, Siro. La transskribisto, kiu faris tiun transskribaĵon, mem pri geometrio tute nenion komprenas, multajn erarojn faris. Dua transskribisto eĉ pli multe, ol la unua, kaj la tria entute nekompreneble kion transskribis. Por ili estas rido, sed ni devas lerni. En la hieraŭa nokto en Arĥangelsko mi kun Silvestro duope sidis ĝis la mateno mem — li havas unu transskribaĵon, mi alian. Divenadis. </text:p>
      <text:p text:style-name="P20"><text:soft-page-break/>— Ĉu divenis? — ridante demandis Petro. </text:p>
      <text:p text:style-name="P20">— Ja ne multe da gajo en tio! — respondis Apraksin. </text:p>
      <text:p text:style-name="P20">— La kapo, Siro, ŝvelas, je Dio! — enmiksiĝis Ievlev. — Libroj necesas, tipografioj, por ke estu presitaj libroj!.. </text:p>
      <text:p text:style-name="P20">— Gazeto necesas! — el sia angulo diris Patriko Gordon. — Por ĉiu tago. </text:p>
      <text:p text:style-name="P20">— Kio estas tiu gazeto? — kolere demandis Menŝikov. </text:p>
      <text:p text:style-name="P20">— Grande papero. Grande papero... </text:p>
      <text:p text:style-name="P20">— Granda! — korektis Apraksin. </text:p>
      <text:p text:style-name="P20">— Granda, — konsentis Gordon. — Jen! — Li montris per la manoj, kia devas esti papero. — Kaj sur ĝi diversaj novaĵoj. Ekzemple, reĝo donis aŭdiencon al ambasadoro aŭ princo, aŭ ministro de eksterlanda kortego. Milita batalo. Aŭ, ekzemple, en Moskvo okazis fulmotondro kaj tempesto. Kaj incendio... </text:p>
      <text:p text:style-name="P20">Menŝikov kraĉis, diris: </text:p>
      <text:p text:style-name="P20">— Hu, ne alvoku! </text:p>
      <text:p text:style-name="P20">— Gazeto estas informilo! — divenis Apraksin. — Bona afero... </text:p>
      <text:p text:style-name="P20">— Vere! — diris Petro. — Vere, bona afero... </text:p>
      <text:p text:style-name="P20">Kun la pipo en la dentoj li estis pasanta en la refektorio, parolanta konsole: </text:p>
      <text:p text:style-name="P20">— Estos, kun paso de tempo ĉio estos. Kaj ke estas malfacile al ni, do kiel alie? Mi mem — ĉu multon scias? Jen Ĥilkov hodiaŭ foliojn rakontis, kiujn trovis en la Solovkia klostro. <text:soft-page-break/>Aŭskultis mi, aŭskultadis, kun tuta atento. Kaj hodiaŭ legos tiujn foliojn. La navigan gvidlibron pomoran kiu legos, se ne ni? Ho, laboro por ni, amikoj miaj, ho, aferoj ne kalkuleble multas. La sola estas konsolo — ne maljunaj ni ankoraŭ estas, ĉu, sinjoroj konsilio? </text:p>
      <text:p text:style-name="P20">— Ja ankaŭ ne tiom junaj, — respondis la plej juna — Jakimo Voronin: dimanĉe li iĝis dudekunujara. — Ne infanoj jam, Siro... </text:p>
      <text:p text:style-name="P20">— Iru, donu fajron, maljunulo! — ordonis Petro, subridinte, kaj, bruliginte la pipon de karbeto, ordonis al ĉiuj dormi. </text:p>
      <text:p text:style-name="P20">Kiam ili estis elirantaj el la refektorio, Ĥilkov nelaŭte petis: </text:p>
      <text:p text:style-name="P20">— Siro, Petro Aleksejeviĉ, ne ordonu al mi trans la maron veturi kun ambasado, mi petegas, lasu min skribi la intencitan libron. Tio estas mia vivo — la libro... </text:p>
      <text:p text:style-name="P20">Petro haltis en vento, kuntiris la brovojn: </text:p>
      <text:p text:style-name="P20">— «La kerno»? </text:p>
      <text:p text:style-name="P20">— Tiele, Petro Aleksejeviĉ... </text:p>
      <text:p text:style-name="P20">La caro eĉ pli kuntiris la brovojn, ili tute kuniĝis super la nazradiko, li ekparolis edife: </text:p>
      <text:p text:style-name="P20">— Apraksin Teodoro Matejeviĉ estas bonega maristo, la maro por li estas pli kara ol la vivo, tamen ni nomumis lin vojevodo en Arĥangelsko. Kaj li sukcesas, plenumas la servon bonege. Jakimĉjo Voronin en pasintaj tempoj estis batita de ni multe — petadis resendi lin en lian hejman bienon, tamen li iĝis maristo... </text:p>
      <text:p text:style-name="P20"><text:soft-page-break/>Ĥilkov silentis, mallevinte la kapon. </text:p>
      <text:p text:style-name="P20">— Menŝikov Aleksandro Daniloviĉ iam eĉ per larmoj ploras, rezignas la aferon, diras, ke estas malklera. Tamen li laboras, sukcesas. La historion skribi — estas bona ideo, sed kiu iros en Svedion? Ni bezonas ambasadorojn kun kapoj, sed ne ŝlemilojn, ne inojn... </text:p>
      <text:p text:style-name="P20">Andreo Jakovleviĉ eĉ pli malalte mallevis la kapon. Petro diris pli milde: </text:p>
      <text:p text:style-name="P20">— Tie vi skribos vian historion. Kiu veturos, se ne vi? Vi scias la antikvajn tempojn, la kapo ne estas stulta, honoron de Rusio vi ne rompos. Kaj veturos vi ne morgaŭ, ĝis la vojaĝo vi multon sukcesos... </text:p>
      <text:p text:style-name="P20">Ĥilkov riverencis, ekiris al si. </text:p>
      <text:p text:style-name="P20">— Nu? — demandis Silvestro Petroviĉ. </text:p>
      <text:p text:style-name="P20">— Veturi! — diris Ĥilkov. </text:p>
      <text:p text:style-name="P20">— Nu kaj bone! — kuŝante sur benko, respondis Apraksin. — Kiel kiu veturi? </text:p>
      <text:p text:style-name="P20">Andreo Jakovleviĉ diris kun suspiro: </text:p>
      <text:p text:style-name="P20">— Kiel reprezentanto, kaj fakte — kiel ambasadoro! </text:p>
      <text:p text:style-name="P20">— Ĉu vi? Ambasadoro? </text:p>
      <text:p text:style-name="P20">— Ambasadoro! — kapjesis Ĥilkov. </text:p>
      <text:p text:style-name="P20">— Sed kiom da jaroj vi aĝas? </text:p>
      <text:p text:style-name="P20">— Dudek tri. </text:p>
      <text:p text:style-name="P20"><text:soft-page-break/>Apraksin ekridis. </text:p>
      <text:p text:style-name="P20">— Jen aferoj! Ambasadoro je dudek tri jaroj. Granda honoro estas al vi, Andreo Jakovleviĉ... </text:p>
      <text:p text:style-name="P20">Ĥilkov senvestiĝis, ankoraŭfoje suspiris, kuŝiĝis sur sian benkon. Plu estis fajfanta la mara vento, hurlanta en la tubo, ŝancelanta la murojn de la ĉelo. Silvestro Petroviĉ, sidante ĉe la tablo, estis rapide skribanta: </text:p>
      <text:p text:style-name="P20">«Lumo mia, ĝojo de miaj okuloj, kara Manjo. Ĉi folion skribas mi el monaĥejo, nomata Pertominska. Vi nin ĉi-tempe ne rekonus — laboras ni sen ripozo kaj, peke, sen preĝo. De marsalo ni estas multe koroditaj, sur vizaĝoj niaj deskvamiĝas la haŭto, la manoj jukas. Pri vi, kolombino mia, pensas mi tage kaj nokte. Nia monarĥo, Petro Aleksejeviĉ, estas en bona sano, multe da bono estos en nemalproksimaj tagoj laŭ lia volo en Rusujo farita, kaj homoj ĉi tie estas eĉ pli bonaj, ol mi al vi kaj Rodiono Kiriloviĉ rakontis. Dume ni ankoraŭ ŝercas, sed ankaŭ la aferon inter ŝercoj faras. Inklino de nia monarĥo al la maro estas tre granda, kaj ankaŭ ni nun ne tiaj estas, kiaj en Perejaslavlo-Zalesskij en antaŭaj tempoj ludis. Lumo mia, Manjo! Amaras mia vivaĉo sen vi, kara mia sinjorino. Kaj kia estas sorto neniom vidi la junan edzinon, sed verŝajne tio estas mia destino. Kiam ni ĉiuj al Moskvo revenos — tion mi ne scias. Aflikti vin, karulino, mi ne deziras, sed povas okazi, ke oni ordonos al mi esti en urbo Arĥangelsko ĉe la ŝipa konstruado helpe al Teodoro Matejeviĉ. Tiam ankaŭ vi al mi venos, mi esperas je tio senĉese. Riverencas mi malalte al vi, karulino mia, kaj ankoraŭ al onklo Rodiono Kiriloviĉ, gardu lin Dio en bona sano. Diru al li, Manjo, sinjorino mia, ke la <text:soft-page-break/>monaĥoj de la ĉi-tiea monaĥejo tiel pigriĝis en sia kvieta vivado, ke eĉ en la preĝejon ne iradas, sed diras al pilgrimantoj: «Vi iru, preĝu, sed ni mem ne iros, nia afero estas sonori, kaj por ni, piuloj, anĝeloj sur la ĉielo preĝas...» </text:p>
      <text:p text:style-name="P20">Pro tio la Siro multe pri ili ridis, kaj poste iom la prioron timigis minace, ke pro tiu laborevitado li ordonos la monaĥojn rekrutigi kiel pafistojn..» </text:p>
      <text:p text:style-name="P20">Silvestro Petroviĉ finskribis, sigelis la leteron per la sigelringo, kuŝiĝis sur la benkon — dormi almenaŭ horon, — la caro Petro Aleksejeviĉ promesis veki baldaŭ. </text:p>
      <text:p text:style-name="P20">Sed dormi li ne sukcesis entute. </text:p>
      <text:p text:style-name="P20">Trans la muro, kie devis dormi Menŝikov, tondris la pordo, aŭdiĝis furioza voĉo de Petro: </text:p>
      <text:p text:style-name="P20">— Kion do vi, hunda filo, faras? Kion vi... </text:p>
      <text:p text:style-name="P20">Estis aŭdeble, kiel Aleksandro Daniloviĉ falis de sur la benko, kiel ien ektrenis lin Petro, kiel Menŝikov lamentas pri si: </text:p>
      <text:p text:style-name="P20">— Oj, pereis mia kapo, oj, kulpas mi, oj, Petro Aleksejeviĉ, indulgu, mi ĉion fordonos, ĉion, en la zono ĝi estas ĉe mi... </text:p>
      <text:p text:style-name="P20">Aŭdiĝis kelkaj oftaj batoj, tra la ĉeloj flugis krio de Menŝikov. Apraksin sidiĝis sur la benko, fiksaŭskultis, demandis per rapida flustro: </text:p>
      <text:p text:style-name="P20">— Ĉu Daniloviĉ-on? </text:p>
      <text:p text:style-name="P20">— Lin, — respondis Ievlev. </text:p>
      <text:p text:style-name="P20"><text:soft-page-break/>— Ĝuste tiel mi pensis antaŭ nelonge, — kun suspiro diris Apraksin. — Ni ĉi tien iris, kaj lin en la korto estis atendanta la prioro. Li tiam en lian ĉelon englitis... </text:p>
      <text:p text:style-name="P20">Silvestro Petroviĉ dolore grimacis. Ĥilkov same vekiĝis kaj demandadis, kio okazis. Menŝikov estis hurlanta, sed senteblis, ke li faras tion ne tiom pro doloro, kiom gardante sin de pluaĵo. Petro raŭke kriis trans la muro: </text:p>
      <text:p text:style-name="P20">— Per mia cara nomo? Por ŝtataj bezonoj? Latrono, kiel vi permesas al vi! </text:p>
      <text:p text:style-name="P20">Ree falis batoj, Menŝikov ŝrikis, aŭdiĝis paŝoj de Petro, la caro foriris. Ievlev intencis iri al Aleksandro Daniloviĉ, sed tiu, plorante kaj mungante sin, eniris mem. </text:p>
      <text:p text:style-name="P20">— Nu de kie li eksciis? — de sur la sojlo demandis Menŝikov. — De kie? Kun tiu damnita prioro ni duope nur estis... </text:p>
      <text:p text:style-name="P20">— Akvon trinku! — diris Apraksin. </text:p>
      <text:p text:style-name="P20">— Iru vi for kun akvo! Kaj mi monon ja nur iomete prenis, la monaĥejo estas aĉa, kion ili havas, tamen li eksciis... </text:p>
      <text:p text:style-name="P20">— Ĉu deprenis? — ne povante ne rideti demandis Apraksin. </text:p>
      <text:p text:style-name="P20">— Certe, ne lasis. Eĉ kun la zono deprenis... </text:p>
      <text:p text:style-name="P20">Menŝikov eksidis, komencis pripalpi sin — ĉu la ripoj estas sendifektaj. La ripoj estis sendifektaj. Tiam li diris kun minaco: </text:p>
      <text:p text:style-name="P20">— La mia de mi ne foriros. En Arĥangelsko ni kvitiĝos. Tro saĝa li estas. La zono ja estas mia! </text:p>
      <text:p text:style-name="P20"><text:soft-page-break/>Kaj li foriris dormi, frapiginte la pordon, kvazaŭ Ievlev, Apraksin kaj Ĥilkov kulpis pri io. </text:p>
      <text:h text:style-name="P5" text:outline-level="3"><text:bookmark-start text:name="__RefHeading___Toc12518_788856325"/>7. Spiras la maro<text:bookmark-end text:name="__RefHeading___Toc12518_788856325"/></text:h>
      <text:p text:style-name="P20">Dum la tuta tago kaj la tuta sekva nokto la monaĥejo festis la miraklan saviĝon el pereo en mara profundo. Monaĥoj pafadis per kanonoj, trenadis en la refektorion maljunajn monaĥejajn medojn, frititan gadon sur lignaj pladoj, maceritajn en vinagro laktumojn. De sur la jaĥto videblis, kiel la caro kun siaj proksimuloj iris pririgardi la monaĥejan salfarejon, kiel li revenis kaj, preninte en la manojn hakilon, komencis ĉirkaŭhaki trabojn por la kruco, kiel la monaĥoj kaj la caraj sekvantoj fiksis la krucon sur roko... </text:p>
      <text:p text:style-name="P20">— Jen kia viro turbulema, la caro! — diris avo Teodoro. — Ĉion li bezonas scii, ĉien li mem iros. Hieraŭ kun la monaĥoj li diskutadis — kiel oni gadon peklas, kaj kiel oni ĝin kaptas, kaj kiel oni grason elfandas... </text:p>
      <text:p text:style-name="P20">Antipo estis rigardanta al la bordo morne, pro la postebrio doloris la kapo, estis domaĝe, ke nokte Rjabov elkondukis lin el la monaĥeja refektorio. </text:p>
      <text:p text:style-name="P20">— Sen ajna ja respekto! — riproĉis li la rudriston. — Mi jam pardonis vin, sentaŭgulon, sed vi min — je la nuko. Mi memoras, mi kvankam ebria estis, tamen memoras... </text:p>
      <text:p text:style-name="P20">Semisadov alportis de sur la bordo de la monaĥoj medon kaj gadon, la matrosoj sur la jaĥto sidiĝis vespermanĝi. Dum la manĝado Antipo deklaris al la fiŝistoj: </text:p>
      <text:p text:style-name="P20"><text:soft-page-break/>— Pardonis do mi Ivaĉjon! Ne por li, damnita, por Tainjo. Por kio vagi en fremdaj kortoj? Ne taŭgas. Ne tian mi havas enspezon, ke por ili ne sufiĉu. Nu, Ivaĉjo ja laboros, ne sidos sen afero. Mi maljunas jam, miaj jaroj estas grandaj, sufiĉe mi laboris. Kaj la ostoj doloras pro malbona vetero. Kiam estas humido aŭ hulo — simple morto. Kuŝos mi sur la forno, kaj Ivaĉjo mastrumu. Homojn dungu, fiŝistojn, en barko iradu rigardi, kiel por mi la homoj laboras, fiŝon en foiro vendu... </text:p>
      <text:p text:style-name="P20">— Pri kio vi parolas, patro? — demandis Rjabov. </text:p>
      <text:p text:style-name="P20">— Ja pri vi mi parolas. Estos vi ĉe mia mastrumaĵo. Monon mi, danke al Dio, akumulis, ne mizerulo, ne almozulo estas via bopatro. Vi dungos fiŝistojn, fiŝon de ili prenos, vendos ĝin... </text:p>
      <text:p text:style-name="P20">Rjabov subridis, lia ventohardita vizaĝo iĝis kolera. </text:p>
      <text:p text:style-name="P20">— Ĉu mi? </text:p>
      <text:p text:style-name="P20">— Certe, vi! </text:p>
      <text:p text:style-name="P20">— Lasu min, patro. </text:p>
      <text:p text:style-name="P20">— Ĉu tro granda estas honoro? Ne meritas? — subridis Antipo. — Ĉu konscienco via ne permesas? Forkondukis ŝtele la knabinon, kaj mi pardonis? Ĉu tiele? </text:p>
      <text:p text:style-name="P20">La fiŝistoj-matrosoj de la cara jaĥto silentis, ĵetante rigardojn jen al Antipo, jen al Rjabov. o — Lasu min, patro, — ree diris Rjabov. — Ne iĝos mi via komizo. </text:p>
      <text:p text:style-name="P20">Antipo palpebrumis, ne komprenante. </text:p>
      <text:p text:style-name="P20">— Ne iĝos, kaj la vorto estas firma! — pli laŭte, severe prononcis Rjabov. — Ne bezonas mi kaj vian honoron, kaj <text:soft-page-break/>pardonon de vi. Neniam mi estis kaj ne estos sangosuĉanto, kiu pro barkoj kaj ilaro, kiun fiŝistoj per sia ŝvito akiris, ankoraŭ ilin senhaŭtigas. Mi mem por mi estas mastro, kaj mem dungito... </text:p>
      <text:p text:style-name="P20">Antipo leviĝis, kunpremis la pugnon, ekinsultis per sakraj vortoj. Semisadov kaj avo Teodoro pendiĝis sur liaj ŝultroj, tiris lin for de Rjabov. Tiu staris trankvile, poste sen hasto turniĝis, deiris sur la bordon. Antipo kriadis al lia dorso insultajn vortojn, la rudristo ne turnadis sin. </text:p>
      <text:p text:style-name="P20">— Ĉu mi estas sangosuĉanto? — demandadis Antipo en furiozo. — Ĉu mi? Ha? Mi al li pardonon, kaj li al mi kion? Nu, latrono, nu, kanajlo, nu, mizerulo, memoros vi min... </text:p>
      <text:p text:style-name="P20">La fiŝistoj silentis, interŝanĝadis rigardojn, ridojn. Vespere Antipo tute furioziĝis, stamfadis antaŭ la fiŝistoj, kriadis, ke li ĉiujn tordos, ke neniu aŭdacos kontraŭi lin, lin la caro mem favoras, kaj li nun tian forton ricevos, ke ĉiuj nur aĥos. Avo Teodoro provis kvietigi lin, li piedbatis la maljunulon per la boto. Tiam Semisadov diris kun suspiro: </text:p>
      <text:p text:style-name="P20">— Iru, Antipo, kuŝiĝu, ripozu. Vi ebriiĝis kaj bruas. Dum vi antaŭ Ivano Sabateiĉ ja estas malgranda malgravulo... Iru, iru, alie mi povas koleriĝi... </text:p>
      <text:p text:style-name="P20">En krepusko avo Teodoro, Semisadov, Rjabov kunvenis en la malvarma kaj humida cara kajuto, bruligis kandelon, komencis pririgardi lasitajn de hispano del Robles marajn mapojn kaj desegnaĵojn. Rjabov, mallerte tenante en la fingroj anseran plumon, trempis ĝin en inkujo, pensis, desegnis dikan strekon tie, kie devus reale esti la Somera bordo. </text:p>
      <text:p text:style-name="P20"><text:soft-page-break/>— Jen, kia kuraĝa! — diris avo Teodoro. </text:p>
      <text:p text:style-name="P20">— Ni kiomfoje ĉi tie iradis! — respondis Rjabov kaj, elŝovinte la langopinton, penis korekti la strekon, sed de sur la plumo subite dense gutis inko kaj disfluis sur la mapo. </text:p>
      <text:p text:style-name="P20">Avo Teodoro ekridis, ekridis ankaŭ Semisadov. Rjabov kun ĉagreno ĵetis la plumon flanken. Avo Teodoro tiris al si alian mapon — la Blankmaran gorĝon, komencis rakonti, ke kiom ajn li estadis tie, neniam vidis en la gorĝo kontinuan glacion, kaj sen vento tie tio same ne okazadis. Semisadov ekdisputis, avo Teodoro ofendiĝis: </text:p>
      <text:p text:style-name="P20">— Junas vi ankoraŭ por min kontraŭi. Jen troviĝis! </text:p>
      <text:p text:style-name="P20">Supre sur la ferdeko aŭdigis paŝoj, iu estis rapide malleviĝanta en la kajuton. La fiŝistoj turniĝis — Ievlev, gaja, klarokula, staris en la pordo. Li malrapide aliris la tablon, eksidis, ĵetis rigardon al la mapoj, al la kompaso, atente fiksrigardis la okulojn de Rjabov... </text:p>
      <text:p text:style-name="P20">— Kvazaŭ vere marvojaĝantoj doktaj. Pri kio estas la konversacio? </text:p>
      <text:p text:style-name="P20">— Ne gravas, — diris Rjabov. — Ni satdormis, kaj nun svingas la langojn. </text:p>
      <text:p text:style-name="P20">Ievlev malŝlosis la kofron en la cara kajuto, elprenis la ĉirkaŭvolvitan en ĉifono libron, kiun prenis Rjabov de la vidvino de avo Mokeo. </text:p>
      <text:p text:style-name="P20">— Kiu ekbezonis? — demandis la rudristo. </text:p>
      <text:p text:style-name="P20">— La Siro postulas. </text:p>
      <text:p text:style-name="P20"><text:soft-page-break/>Rjabov subridis, glatigis la barbon: </text:p>
      <text:p text:style-name="P20">— Ekinteresis Petron Aleksejeviĉ-on maro nia. Spiras ĝi al li... </text:p>
      <text:p text:style-name="P20">— Kiel — spiras? — demandis Ievlev. </text:p>
      <text:p text:style-name="P20">— Ja tiel, Silvestro Petroviĉ, spiras, logas, vokas lin, do. Eliru, diras, marlaboranto, tempas, diras, sopiros vi al mi... </text:p>
      <text:p text:style-name="P20">La vizaĝo de la rudristo iĝis serioza, preskaŭ severa. </text:p>
      <text:p text:style-name="P20">— Ĉu vi aŭdas? — diris li al Ievlev. — Ondas hodiaŭ... </text:p>
      <text:p text:style-name="P20">Tra monotona knarado — la flanko de la jaĥto estis frotiĝanta al la fostoj de la albordiĝejo — Silvestro Petroviĉ klare ekaŭdis potencan bruon de ondoj. </text:p>
      <text:p text:style-name="P20">— Ĉu aŭdas? </text:p>
      <text:p text:style-name="P20">Silvestro Petroviĉ kapjesis. </text:p>
      <text:p text:style-name="P20">— Vi insultas ĝin, kiam ĝi kaptas vin en vojo per tempesto, turmentiĝas kun ĝi, sed ĝi logas, vokas, damnita! — denove ekparolis Rjabov. — Por iu ne gravas — li aŭskultos kaj iros for. Sed alia — ho, ne foriros de ĝi. Jen ankaŭ al vi mi rigardas — vokas ĝi ankaŭ vin, ĉu? Vere? </text:p>
      <text:p text:style-name="P20">Li ekridis rule: </text:p>
      <text:p text:style-name="P20">— Malfacile al vi estos, knaboj, kutimiĝi. De infanaĝo ja estas multe pli facile, sed kiam la aĝo estas plena — pli malfacile. Ni, lokanoj, ĉiuj estas de la infanaĝo, sed vi estas plenaĝaj viroj, jen, kaj en la maron iras unuafoje. </text:p>
      <text:p text:style-name="P20"><text:soft-page-break/>— Ili kutimiĝos! — diris avo Teodoro. — Mi unu ulon konis — ĉirkaŭ dudek jarojn li aĝis, kiam nur la unuan fojon li la maron ekvidis, el Vologdo li estis, vologdano. Ne gravas, ankaŭ nun li marvojaĝas... Certe, li ne tre bona maristo estas, iradas kiel logaĵisto, pli alte ne leviĝis. Nemalbona, sed timida... </text:p>
      <text:p text:style-name="P20">Silvestro Petroviĉ ridetis, aŭskultis silente. Poste, foliuminte la libron, diris penseme: </text:p>
      <text:p text:style-name="P20">— La avoj viaj marvojaĝadis, la patroj marvojaĝadis, vi mem dum la tuta vivo estas en la maro. Vi havas de la avoj kaj praavoj la grandan libron de marvojaĝoj. Devas vi, fraĉjoj, kolekti kune ĉion, kio estis trairita, desegnita, enskribita de la rusiaj marplugantoj. Ni enskribos ĉion kune en libron, kaj havos ĉion, kio necesas por mara vojaĝado en ĉi akvoj... </text:p>
      <text:p text:style-name="P20">— Ĉu vi nin instrui intencas? — demandis avo Teodoro. </text:p>
      <text:p text:style-name="P20">— Instrui? — miris Ievlev, penseme nege balancis la kapon. — Ne, avĉjo, ne mi vin instruu. Mi scias malmulte, kaj kion mi scias, tion dume mi ne povas apliki. Kiam mi ekscios pli multe — eble, ĝi taŭgos por vi, sed nun ne mi vin instruu, sed vi min. Ne estas kaj ne povas esti maristo vera sen sperto de ĉio, kion scias vi. Por tio mi lernos de vi vian arton kaj por vi mi eble taŭgos. Ĉu vi prenos min kiel disĉiplon? </text:p>
      <text:p text:style-name="P20">— Ĉu kiel ĥaradrion? — larĝe ridetis Rjabov. — Kiel do, avĉjo? Ĉu ni prenos? </text:p>
      <text:p text:style-name="P20">— Ni prenu! — bonanime konsentis avo Teodoro. — Sed vi tiam, Silvestro Petroviĉ, ne koleru, kiam iom trafos al vi foje. Ĉe ni estas simple: kiam skualo batos, paroli mankas tempo, en <text:soft-page-break/>ekscito — frapon al la orelo, kaj al kio ajn, vigligas ni tiel, ke pli lerte laboru... </text:p>
      <text:p text:style-name="P20">— Mi ne koleros! </text:p>
      <text:p text:style-name="P20">Ili staris iom sur la ferdeko, aŭskultis la maron. Avo Teodoro, edife levinte la kurban fingron, parolis: </text:p>
      <text:p text:style-name="P20">— Ne staras ĝi sen ŝanĝo, sed vivas, ne morta ĝi estas, kiel, ekzemple, ŝtono aŭ trabo, sed viva, kiel ni, homoj. Pro tio oni diras, kiel pri homo, — spiras ĝi. Ni — homoj diaj, vivas rapide, hastas, spiras ofte, pro tio mallongas nia vivo. Sed la maro ja estas eterna, kaj spiras ĝi malofte. Jen la brusto mara, proda, kien ajn rigardu la okulo — ĉie estas la maro. Kaj kiam komencas la brusto de la maro sian enspiron, ni diras — alfluas akvo. Ĉu tiel, Ivano Sabateiĉ? </text:p>
      <text:p text:style-name="P20">Rjabov senvorte kapjesis. Lia vizaĝo en la duonmallumo de la blanka nokto ŝajnis malgaja... </text:p>
      <text:p text:style-name="P20">— Leviĝas la sino mara, — parolis avo Teodoro, — spiras kaj la riverojn plenigas per siaj spiroj. Kaj pleniginte la riverojn, la maro kvazaŭ ripozas. Tiam ni diras: «Enpensiĝis la Blanka, enpensiĝis, ripozas...» Kaj, ripozinte, tremeros nia maro... </text:p>
      <text:p text:style-name="P20">— Tio estas flusoj kaj malflusoj, — diris Ievlev. — Pri tio mi scias. Dufoje dum tagnokto ili okazas, du altaj akvoj kaj du malaltaj, ĉu tiel?.. Nu, iros mi, tempas, Petro Aleksejeviĉ la libron atendas... </text:p>
      <text:p text:style-name="P20">Li ekiris al la knaranta ponteto, retroturniĝis, diris: </text:p>
      <text:p text:style-name="P20">— Pri multo ni ankoraŭ parolos, sinjoroj maristoj... </text:p>
      <text:p text:style-name="P20"><text:soft-page-break/>— Paroli eblas! — respondis Rjabov. — Kial ne paroli. Maljunulojn en libera tempo necesas kunvenigi, ili multon rakontos: kaj tion rakontos, kiel en glacioj necesas iri, kaj tion, kiaj estas alfluoj kaj defluoj en la gorĝo, kaj pri akvokirloj kun ŝtonoj... Se vere vin logas la maro, sinjoroj ŝipistoj, se veras, ke spiras ĝi al vi, estos al la afero granda utilo de niaj maljunuloj... </text:p>
      <text:p text:style-name="P20">Ievlev foriris en la monaĥejon, sur la pobkastelo aperis del Robles, vokis la rusojn ludi kun li ĵetkubojn. </text:p>
      <text:p text:style-name="P20">— Mi ja ne iros! — diris Rjabov al Semisadov. — Ludis mi kun li iam, sufiĉas, tro multekosta ludo... </text:p>
      <text:p text:style-name="P20">Kaj li eliris sur la bordon — promeni. Avo Teodoro paŝadis apude, ĝemadis, ke doloras la piedoj. Poste kun suspiro plendis: </text:p>
      <text:p text:style-name="P20">— Sed sur la granda tero mi tamen ne povas sidi, Ivaĉjo. Sur la forno kuŝi por mi estus tempo, sed ne: spiras ĝi, la maro, logas... </text:p>
      <text:h text:style-name="P4" text:outline-level="2"><text:bookmark-start text:name="__RefHeading___Toc12520_788856325"/>Ĉapitro naŭa<text:bookmark-end text:name="__RefHeading___Toc12520_788856325"/></text:h>
      <text:p text:style-name="P8"/>
      <text:p text:style-name="P14">Eblus ankaŭ kanton kanti, sed se nur ies orelon ne bati. </text:p>
      <text:p text:style-name="P18"><text:span text:style-name="T6">Proverbo</text:span> </text:p>
      <text:h text:style-name="P5" text:outline-level="3"><text:bookmark-start text:name="__RefHeading___Toc12522_788856325"/>1. Ĉe skansoj<text:bookmark text:name="xnoto-1-09-1-1"/><text:note text:id="ftn66" text:note-class="footnote"><text:note-citation>66</text:note-citation><text:note-body><text:p text:style-name="P2">Skanso — reduto (izolita malgranda fortikaĵo en kamparo, ofte ĉirkaŭ granda fortikaĵo) <text:span text:style-name="T6">(trad.)</text:span>.</text:p></text:note-body></text:note> en gardista budo<text:bookmark-end text:name="__RefHeading___Toc12522_788856325"/></text:h>
      <text:p text:style-name="P20">Majoro James ne plu interesiĝis pri Krikov — li sciis, ke la eksa leŭtenanto ne leviĝos el kaporalo. Kaj kaporalon eĉ ne indas rimarki. Kaporalo pli proksimas al soldato, ol al oficiro... </text:p>
      <text:p text:style-name="P20">Sub komando de Atanazio Petroviĉ estis nur tri doganistoj kaj gardista budo ĉe skansoj, sur la Dvina buŝo, — por defendi la urbon kontraŭ neatendita atako de malamikaj militistoj. Neniu en Arĥangelsko timis malamikajn militistojn, sed tia ordo estis establita de malnove: estas skansoj, ĉe la skansoj estas budo, en la budo estas doganistoj, super ili estas kaporalo. </text:p>
      <text:p text:style-name="P20">Tempo flugadis nerimarkeble. La gardistoj — ĉiu el ili perlaboradis per sia metio: unu — Sergunkov, kvieta kaj humila ulo, — estis lignaĵisto, liajn faraĵojn prenadis la maljuna patrino, vendadis en la urbo en la bazaro; alia — Aleksio, pli aĝa, — lerte plektadis retojn por fiŝistoj, vendadis, kaj per tio nutradis sian grandegan familion. La tria — Eŭdokimo Prokopjev, Ĥolmogora eburtajlisto kaj granda majstro fari ĉian subtilan laboron, — ne povis eĉ unu minuton sidi sen afero, kaj ĉio, kion li faradis, estis sukcesa: jen li <text:soft-page-break/>eltranĉas per tranĉilo lignan manĝovazon, admire rigardas ĝin, balancas la kapon, sendas por vendo, kontraŭ la gajnita mono aĉetas multekostan fremdlandan draton, komencas forĝi tiun draton, — li rakontas, ke vidis Solviĉegodan ĉeneton el seruroj, deziras, li diras, provi, eble, sukcesos mem konstrui, por ke estu ne malpli bone. Konstruas li ĉeneton de mirinda beleco, balancas la kapon: </text:p>
      <text:p text:style-name="P20">— Oblikve mi konstruis. Al la tero kliniĝas. Ekflugo en ĝi ne estas! </text:p>
      <text:p text:style-name="P20">— Kia tia ekflugo al vi bezoniĝis? </text:p>
      <text:p text:style-name="P20">— Ja tia, kian la Solviĉegodaj uloj havas. Ĉe ili estas pli bele... </text:p>
      <text:p text:style-name="P20">Pri la ĉeneto li forgesas, komencas pripentri fuston por fajroŝtona fusilo, agrafon, argilajn fajfilojn. Ankaŭ tio ne plaĉas, li pensas, pensas — komencas emajli kaj filigrani, kaj poste — reen al la ligno, vidu: eltranĉas salujon-anason. </text:p>
      <text:p text:style-name="P20">— Kio, Eŭdokimo Aksenoviĉ, ĉu vi reen iras? — demandas iam Atanazio Petroviĉ. </text:p>
      <text:p text:style-name="P20">— Ja, vidu, elpensis mi alian ornamon. Kiam mi ĝin sur la fuston metis, sur la fusilan, tiam mi ĝin elpensis, tamen tie ĝi estis malgranda, sed ĉi tie ĝi estos tute konvena... </text:p>
      <text:p text:style-name="P20">Fojfoje ili kantadis triope. La kvara estis gardanta sur la gvatturo — rigardis, ĉu videblas ŝipo. Komencas kantadon, farinte suferantan vizaĝon, Prokopjev, la dua voĉo estas nepre Sergunkov. Sen Sergunkov kanto ne sukcesas. Sur la Dvina vasto, en la rivera buŝo, ekkrias mevoj, fajfas mara vento, <text:soft-page-break/>libere, larĝe, iam kun minaco, flugas la kanto. Se sur la buŝa malprofundaĵo aperas ŝipo, la gardisto sur la turo batas la frapilon, krias en paroltubon: </text:p>
      <text:p text:style-name="P20">— Velon mi vidas, sinjoro kaporalo! </text:p>
      <text:p text:style-name="P20">Krikov ekkuras supren — sur la galerion, prenas lornon, fiksrigardas: </text:p>
      <text:p text:style-name="P20">— Unu. La flago estas nederlanda — de la Ĝeneralaj Statoj. Iras komerci por profito de sinjoro majoro. </text:p>
      <text:p text:style-name="P20">Ili ree kantas kanton, okupiĝante ĉiu per sia afero. </text:p>
      <text:p text:style-name="P20">Atanazio Petroviĉ ĉiam pli diligente kaj insiste tajladis eburon. Nun li havis la tutan ilaron, necesan por vera majstro, havis rezervojn de rosmara eburo, havis farbojn — por kolorigi eburon, havis per kio blankigi ĝin. La laboro konsoladis lin, kun ĉizileto kaj alenetoj en la manoj li zumadis kantojn, gajiĝadis, lia rigardo iĝadis pli klara, kvazaŭ forgesiĝadis la peza ofendo. </text:p>
      <text:p text:style-name="P20">Rigardante, kiel tajlas kaporalo Krikov, Eŭdokimo Aksenoviĉ suspiradis: </text:p>
      <text:p text:style-name="P20">— Dotis vin la Kreinto per talento, sed ne taŭge vi faras, Atanazio Petroviĉ. Diablojn kaj demonojn vi ĝojigas. Malicaj estas viaj figuroj. Vi prefere tajlus ikonon, sur ĝi sanktuloj sur monton facile defilas, sur la monto en la tuta lukso estas Dia brilo... </text:p>
      <text:p text:style-name="P20">— Ĉu brilo? — subridas Krikov. </text:p>
      <text:p text:style-name="P20">— Brilo, Atanazio Petroviĉ... </text:p>
      <text:p text:style-name="P20"><text:soft-page-break/>— Kial do ĝi por vi tie ekbrilis? </text:p>
      <text:p text:style-name="P20">Prokopjev silentas. </text:p>
      <text:p text:style-name="P20">— Ja vi mem, Eŭdokimo Aksenoviĉ, tion ne faras, — diras Krikov, — do ankaŭ min ne instruu. Mi, fraĉjo, jam instruita nun estas, vidis mi viajn brilojn... </text:p>
      <text:p text:style-name="P20">Tamen foje li decidis tajli sanktulon: tajlis, tajlis, oscedis, oscedis, la sanktulo neniel sukcesadis. Barbeto kvazaŭ de avo Teodoro, nenia bonaspekto, ĉemizo kanabtola... </text:p>
      <text:p text:style-name="P20">— Vi lin, Atanazio Petroviĉ, vestus pli dece, — konsilis Prokopjev, — harĉemizon, sur la kapeton monaĥan kapuĉon, estos asketo, fastanto, ermito... </text:p>
      <text:p text:style-name="P20">Krikov ekridis, diris gaje: </text:p>
      <text:p text:style-name="P20">— Kiel la fabelo diras pri kato Eŭstakio: por iu malfastaĵo, sed por ni bongustaĵo, diris kato Eŭstakio, monaĥiĝinte, kaj asketiĝinte, kaj aldone muson manĝinte... </text:p>
      <text:p text:style-name="P20">La sanktulo ne sukcesis. Krikov retajlis lin al fiŝisto, pomora avo. La avo sukcesis, kaj tiel, ke la doganistoj nur lipŝmacadis kaj kapbalancadis. Post la fiŝisto li komencis tajli Dvinan ŝarĝiston. Kiam la afero estis venanta al la fino, venis en la gardistejon gasti Silentulo, Vataĵnikov kaj Eŭtimio Gridnev. El freŝa fiŝo, kiun tage kaptis Eŭdokimo Aksenoviĉ, ili kuiris bonan fiŝsupon, ekiris ronde duonstofo da brando. </text:p>
      <text:p text:style-name="P20">Post la fiŝsupo Prokopjev ekkantis: </text:p>
      <text:p text:style-name="P9">Aĥ vi malfeliĉo, embaraso,<text:line-break/>Sed eĉ malfeliĉo ne malĝojo estas,<text:line-break/><text:soft-page-break/>Jen per basto malfeliĉo zonis sin,<text:line-break/>Kaj per bast' implikis la piedojn...</text:p>
      <text:p text:style-name="P20">Flamo de la lignofajro en la griza nokta krepusko strange prilumadis la barbajn vizaĝojn de Silentulo, Vataĵnikov, Gridnev, ĵetadis kurantajn rebrilojn sur kantantan Prokopjev-on, sur enpensiĝintan Sergunkov-on. Kaj tiaj fortaj, tiaj potencaj ŝajnis subite al Atanazio Petroviĉ tiuj homoj, ke li pensis: «Eĉ se militon kune kun ili militi flankon ĉe flanko — mi ne pereos! Ne, ne pereos!» </text:p>
      <text:p text:style-name="P20">Ili kantadis longe, kaj iom poste Eŭtimio rakontis: </text:p>
      <text:p text:style-name="P20">— Homoj tiel diras, ke kancelariano Gusev — ne vidu li lumon en la mondo — novan aferon elpensis: preni de fiŝistoj remilan monon ne tiel, kiel antaŭe, sed alie. Kiam fiŝisto el la maro eliros kaj al la bordo aliros, preni de li imposton albordiĝan. Kiam li en la maron iras, tiam li pagu el ĉiu boato debordiĝan aŭ fiŝan monon. Kaj la remila mono kiel estis, tiel plu estos... </text:p>
      <text:p text:style-name="P20">Sergunkov oĥis, balancis la kapon. </text:p>
      <text:p text:style-name="P20">— Sed ĉu la komunumo permesos? </text:p>
      <text:p text:style-name="P20">— Komunumo, ĝi nur laŭ la nomo estas komuna! — disbatante per bastono brulaĵojn en la lignofajro, diris Silentulo. — Komunumo! Tetrajn pariĝejojn dividi kaj herbejojn — tiam ili estas komunaj! Sed kiam oni ilin senhaŭtigi komencos, kiaj ili estas komunaj... </text:p>
      <text:p text:style-name="P20">— Nu, nu! — severe diris Prokopjev. — Vi nian Blankmaran landon ne konas bone. Ĉe ni komunumo estas granda afero. <text:soft-page-break/>Kiam ili unuiĝos — provu, prenu ilin! De antikva tempo ili arbostumpojn elradikigas, el unu bovlo supon manĝas — po kiom da familioj? Tio, frato, ne tiom simplas! La popolo estas lerta, kvankam ne babilas troe... </text:p>
      <text:p text:style-name="P20">— Diversaj ĉe vi estas homoj ĉi tie! — diris Eŭtimio. </text:p>
      <text:p text:style-name="P20">— Kiaj tiaj diversaj? </text:p>
      <text:p text:style-name="P20">— Ja tiaj, ke ĉiaj. Iris ni antaŭ nelonge al foiro haŭli barkojn — ĉiaspecaj homoj estis. El la tuta kristana Rusujo estis popolo. Kaj fuĝuloj ne nur ni estis: multajn liberulojn mi kalkulis, kiujn malfeliĉo-embaraso al rabado ĵetis. Kaj plej multas fuĝuloj el plugokampoj, de la bojara laboro, neelportebla. </text:p>
      <text:p text:style-name="P20">Ili paroladis pri ĉio — pri ekscesaj premoj de impostoj, pri nova konstruado de ŝipoj, pri tio, kiel oni pelos tien homojn el najbaraj vilaĝoj, kaj eble, pelos ankaŭ el malproksime. En la urbo rampis maltrankviligaj onidiroj. Forĝisto ie eksciis, ke oni atendas el trans la maro konstruitan de fremdlandanoj ŝipon, tiaj ŝipoj estos multaj, al matrosoj sur tiuj ŝipoj estos ordonite konvertiĝi al la pagana kredo, preĝi al lignaj idoloj, skrapadi per tranĉiloj siajn muzelojn... </text:p>
      <text:p text:style-name="P20">— Mensogas via Forĝisto! — bruske diris Krikov al Silentulo. — Babilas absurdaĵojn, kaj vi malfermis la orelojn... </text:p>
      <text:p text:style-name="P20">Prokopjev almetis en la fajron ankoraŭ brullignon, atendis, kiam la branĉetojn kaptos flamo, kaj diris, rigardante al la fajrolangoj: </text:p>
      <text:p text:style-name="P20"><text:soft-page-break/>— Ŝipojn grandajn konstrui — estas bona afero. Kial do koleri? Mi kiom da jaroj pasigis ĉe la skansoj, ĉiam pensadis: kaj niaj maristoj estas kuraĝaj pomoroj, kaj niaj barkoj estas fortikaj, malpezaj por iro, kaj vizitas forajn landojn, sed je ŝipoj ni ne riĉas. Al ni venas sub siaj flagoj kaj bremenanoj, kaj angloj, kaj ankoraŭ diversaj holandanoj, prenas nian varon kiel deziras, sed ni al ili komerci ne iras. Ne, fratoj, ŝipoj estas afero inda. Sed malfacile al ni estos, kiam oni pelos nin en ŝipkonstruejojn, tio estas vero... Sed kial pri tio konjekti kaj diveni... </text:p>
      <text:p text:style-name="P20">Kaj li komencis kanton: </text:p>
      <text:p text:style-name="P9">Trans monto alta<text:line-break/>Ploras knabino,<text:line-break/>Ploras belulino,<text:line-break/>Rusa kaptitino... </text:p>
      <text:p text:style-name="P20">Ili finkantis pri la kaptitino. Krikov ekparolis, pensante: </text:p>
      <text:p text:style-name="P20">— Stultaĵojn babilas via Forĝisto, stultaĵojn. Ĉu militaj ŝipoj ne estas bona afero? Se ni havus ĉi tie ŝipojn kaj fregatojn kun kanonoj, kun kolubropafiloj, kun sturmaj brigadoj, ni alie vivus. Negocistoj kaj fremduloj, kiuj kaŝe veturigas varojn, iĝus multe pli kvietaj. Kun urso amiku, sed la hakilon tenu firme, mi konas ilin, diablojn, — iradas, elrigardas, elflaras: kial pagi doganon, se nin eblas preni per nudaj manoj. Vi mem pri la kaptitino kantas, sed vian propran utilon ne vidas... </text:p>
      <text:p text:style-name="P20">— Kaj diablo ilin prenu, la ŝipojn! — subridis Silentulo. — Por ni ĉu tiel, ĉu alie — la kapon en la maŝon. Kial pensi pri malpropra... </text:p>
      <text:p text:style-name="P20"><text:soft-page-break/>Li puŝis la flankon de Vataĵnikov, ion flustris al li. Vataĵnikov tiriĝis tiel, ke krakis la artikoj, demandis: </text:p>
      <text:p text:style-name="P20">— Ĉu indas? </text:p>
      <text:p text:style-name="P20">— Ne gravas, — vigligis lin Eŭtimio Gridnev. — Ili estas propraj knaboj, ili aŭskultu... </text:p>
      <text:p text:style-name="P20">Vataĵnikov movis la ŝultrojn, nelaŭte, singarde, kun retrorigardo komencis: </text:p>
      <text:p text:style-name="P9">Aj, en urbo ja Kazano<text:line-break/>Festis ja kozakoj<text:line-break/>Kaj elektis la hetmanon<text:line-break/>Razin-on Stefanon<text:bookmark text:name="xnoto-1-09-1-2"/><text:note text:id="ftn67" text:note-class="footnote"><text:note-citation>67</text:note-citation><text:note-body><text:p text:style-name="P2">Stefano (Stepan) Razin (1630–1671) — rusa kozako, gvidinta la plej grandan popolan ribelon en 1670–1671 en Rusio.</text:p></text:note-body></text:note>... </text:p>
      <text:p text:style-name="P20">Krikov levis la kapon, maltrankvile ekrigardis al Silentulo. Tiu estis glatumanta la barbon, liaj okuloj brileradis en la lumo de la lignofajro. Prokopjev estis aŭskultanta, kunpreminte la kapon per la manoj, suspiradis, poste en la mezo mem ekkunkantis. Ekkunkantis ankaŭ Sergunkov. «Ili scias ĝin, — pensis Krikov. — Mirinde — ili scias! Sed ja dum mi estis leŭtenanto, mi ĝin ne aŭdis. Aŭ ne sciis, ke ili scias?» </text:p>
      <text:p text:style-name="P7"/>
      <text:h text:style-name="P5" text:outline-level="3"><text:bookmark-start text:name="__RefHeading___Toc12524_788856325"/>2. Malfeliĉo post malfeliĉo<text:bookmark-end text:name="__RefHeading___Toc12524_788856325"/></text:h>
      <text:p text:style-name="P20">Ĉiutage la barka majstro Timoteo Koĉnev intencadis iri kun Ivano Kononoviĉ en Lodjmon — por kuraco kaj ripozo, kaj ĉiutage kun riverenco petadis ankoraŭ iomete plu vivi ĉe avino <text:soft-page-break/>Eŭdoĥa, atendi kelkajn tagojn, — ja necesas ekscii, kia estis la jaĥto en la fora mara vojaĝo... </text:p>
      <text:p text:style-name="P20">— Kvazaŭ vi la sola la ŝipon konstruis, ĉu? — demandadis Ivano Kononoviĉ. </text:p>
      <text:p text:style-name="P20">Koĉnev ne respondadis. </text:p>
      <text:p text:style-name="P20">Ivano Kononoviĉ legadis dikajn librojn en ledaj bindaĵoj kun artifikaj bukoj, per alta voĉo kantadis psalmojn, nutradis per paneroj birdojn, longe konversaciadis kun Taisja kaj avino Eŭdoĥa. Taisja, aŭskultante la ŝipan majstron, pensadis pri siaj aferoj; ŝiaj longaj, kvazaŭ ĉiam humidaj okulharoj malleviĝadis, la okuloj briletadis. Kaj foje ŝi subite respondis, kaj tiel, ke al Ivano Kononoviĉ ektremis la manoj. </text:p>
      <text:p text:style-name="P20">— Timigas vi, timigas per Dio, — diris ŝi, — sed por kio? Jen la suno brilas, Dvino fluas, jen patrino kun infano iras, — kiel bonas ĉio. Sed ĉe vi Dio estas malica, turmentanto, laŭ vi, lin timi necesas. Por kio tiel, Ivano Kononoviĉ? </text:p>
      <text:p text:style-name="P20">Kaj ŝi ridetis. </text:p>
      <text:p text:style-name="P20">Duope kun Koĉnev ili atendadis la caran jaĥton: Taisja — la rudriston, la majstro — sian kreaĵon. Li solide rakontadis al Taisja, kiom li konstruis da ŝipoj, kiaj ili estis, kiel li surakvigis la unuan, kiel la duan. Ŝi aŭskultadis silente, rigardante tien, de kie devis aperi la velo de la cara ŝipo... </text:p>
      <text:p text:style-name="P20">Dum ili sidis en krepusko, konversaciante per malrapidaj voĉoj, venis Ĥagajo kaj Jegorĉjo kun Ĉernicin — rakonti la novan malfeliĉon: hieraŭ venis la starosto por preni impostojn — la nutran, kaj la malgrandajn poŝtan, kaj la grandan poŝtan, <text:soft-page-break/>kaj por ekzekutisto, kaj por urba konstruado, — per kio pagi? Kaj hodiaŭ matene veturadis tra Arĥangelsko rajdanto, kriadis al la metiistoj kaj negocistoj novan ordonon: porti la nutran monon al la cara ŝipkonstruejo, kaj kiuj ne portos mem, por tiu la puno estos rapida. La negocistoj ploras, la metiistoj gratas al si la kapojn. Kancelariano Gusev elpensis preni de la fiŝistoj remilan kaj velan monon por ĉiu velo kaj ĉiu remilo, kaj ankoraŭ iajn debordiĝan kaj albordiĝan... </text:p>
      <text:p text:style-name="P20">— Por kio ili prenas tiom? — demandis Ĥagajo. — Ili sufokiĝos! </text:p>
      <text:p text:style-name="P20">— Sed la ŝipkonstruado? — severe rememorigis Koĉnev. — Jen, alpelis ili virojn al la ŝipkonstruejo — per kio ilin nutri? Kaj por ĉiu laboristo estas unu ŝtelisto, kaj super tiu ŝtelisto estas latrono, kaj super tiu latrono estas bojaro. La afero estas simpla. </text:p>
      <text:p text:style-name="P20">— La ŝipoj ja nombras mizere! — diris Ĥagajo. </text:p>
      <text:p text:style-name="P20">— Kaj el tiuj eĉ unu estas kontraŭ la mono de Baĵenin, — rimarkis Ivano Kononoviĉ. </text:p>
      <text:p text:style-name="P20">— Sed la ŝipkonstruejo? Kaj la cara palaco? Kaj la kanonaj amuziĝoj? </text:p>
      <text:p text:style-name="P20">Ĥagajo koleriĝis, ekscitiĝis: </text:p>
      <text:p text:style-name="P20">— La fremdularo tute la urbon malriĉigis, jen al la rajdistoj oni ne pagas dum ioma tempo, al la doganistoj dum pli ol jaro la cara salajro ne iras, la pafistoj entute ploregas, manĝi ja ĉiuj deziras... </text:p>
      <text:p text:style-name="P20">Ivano Kononoviĉ kun malica ĝojo promesis: </text:p>
      <text:p text:style-name="P20"><text:soft-page-break/>— Ni ankoraŭ ne tiel ploros, ne tiajn kantojn kantos. Jen, oni rakontas, el Holando nova ŝipo venas je kvardek kanonoj — same pagi necesas. Sur ĝi la matrosoj estas fremdlandaj — ili ne atendos, koleriĝos kaj revenos hejmen... </text:p>
      <text:p text:style-name="P20">Ili konversaciadis longe, ĝis la duaj kokokrioj, kaj ĉio rezultadis malbone. Timoteo Koĉnev paroladis malpli ol ĉiuj aliaj, rigardadis al la plafono, pensadis, revadis. Kia estas tiu nova ŝipo el Holando? Kaj kiu ĝin tie konstruis? Estas interese, kiel ili nun la kilon metas? Kaj la kanonojn kiel starigas sur ferdekoj? </text:p>
      <text:h text:style-name="P5" text:outline-level="3"><text:bookmark-start text:name="__RefHeading___Toc12526_788856325"/>3. Sekreta konversacio<text:bookmark-end text:name="__RefHeading___Toc12526_788856325"/></text:h>
      <text:p text:style-name="P20">En malfrua nokto gastoj frapis en la kondiĉa maniero. Des-Fonteines levis la kapon disde «Kroniko de Eriko», kiun li estis leganta, metis la pipon sur la randon de la tablo, kun tranĉilo en la mano ekiris malrigli. La hundoj estis laŭte bojantaj en la korto. Sur la hela ĉielo rapide kuris ŝiritaj nuboj. Kun bruo malferminte la vazistason en la barilpordo, la kuracisto rekonis Jan-on Urquhart-on kaj hispanon del Robles-on. </text:p>
      <text:p text:style-name="P20">La gastoj eniris en la domon silente. Jan Urquhart komencis varmigi la manojn ĉe la kameno, del Robles eksidis en la fotelon. Des-Fonteines metis sur la tablon skatolon kun tabako, botelon kun likvoro. La hispano estis foliumanta la kronikon. Brodita legosigno estis montranta la paĝon, sur kiu haltis la kuracisto: la batalon inter la svedoj kaj la rusoj en antikvaj tempoj sur rivero Nevo. </text:p>
      <text:p text:style-name="P20">— Nu? — demandis Des-Fonteines. </text:p>
      <text:p text:style-name="P20"><text:soft-page-break/>La hispano frapfermis la libron. </text:p>
      <text:p text:style-name="P20">— Ĉio ĉi ne kostas eĉ rompitan groŝon! — respondis del Robles. — Vi estas en eksceso, <text:span text:style-name="T6">herre</text:span> ĉefleŭtenanto. Sed floto estas afero de tre malproksima estonteco. Dume ĉio ĉi ne eliras la limojn de infanaj ludoj. Jes, ili ludas entuziasme, sed tio ĉi estas nur ludo, nenio pli... </text:p>
      <text:p text:style-name="P20">Des-Fonteines rigardis al la hispano sen palpebrumi, per akra rigardo. La hispano konfuziĝis pro tiu rigardo. Del Robles kuntiriĝis, ekparolis pli kolere: </text:p>
      <text:p text:style-name="P20">— Mi ne devis iri kun ili, jen kio. Niaj mapoj estas senvaloraj. En la komenco mem de la vojaĝo mi ĉesis esti necesa al la moskvianoj. En la Pertominska monaĥejo la caro jam ne rimarkadis min. Kaj la fiŝistoj superŝutis min per mokoj... </text:p>
      <text:p text:style-name="P20">— Do, ili mem sukcesis regi sian jaĥton? — demandis la kuracisto per obtuzeta voĉo. </text:p>
      <text:p text:style-name="P20">— Jes, <text:span text:style-name="T6">herre</text:span>, mem. </text:p>
      <text:p text:style-name="P20">— Sekve, ili disponas homojn, sciantajn, kio estas maro? </text:p>
      <text:p text:style-name="P20">Urquhart respondis incitite: </text:p>
      <text:p text:style-name="P20">— Kaj kio sekvas el tio, <text:span text:style-name="T6">herre</text:span> ĉefleŭtenanto? Ili povas havi multajn tiajn homojn, sed ŝipojn por milita floto ili havos ankoraŭ tre ne baldaŭ. </text:p>
      <text:p text:style-name="P20">— Ŝipojn konstruas homoj! — diris Des-Fonteines. </text:p>
      <text:p text:style-name="P20">— Ili ne havas tiajn homojn. </text:p>
      <text:p text:style-name="P20"><text:soft-page-break/>— Ili havas tiajn homojn, <text:span text:style-name="T6">herre</text:span> ŝipestro. Ili havas multe da tiaj homoj. </text:p>
      <text:p text:style-name="P20">— Mi ne komprenas la objekton de nia disputo! — ekflamis pro kolero Jan Urquhart. — Ĉiufoje ni parolas pri la samo! Por kio? </text:p>
      <text:p text:style-name="P20">— Por tio, <text:span text:style-name="T6">herre</text:span> ŝipestro, ke viaj impresoj ne kontraŭu miajn leterojn. Multaj el vizitantoj de Moskvio, reveninte en Svedion, rakontas tion, kion oni deziras aŭdi de ili. En Svedio oni kutimiĝis al venka tintigado de armiloj. La sorto favoris nin. La venko ĉe Breitenfeld levis nin al grado de granda regno. Ni potencas la buŝojn de ĉiuj riveroj en Germanio, la plej granda parto de la bordo de la Balta maro apartenas al la krono. Bremeno kaj Verdeno, la orienta kaj la okcidenta partoj de Pomerio, Bornholmo, Skonelando apartenas al ni. Kompreneble, estas malfacile en tiaj tempoj pensi pri estonteco. Oni ne rajtas prokrasti, <text:span text:style-name="T6">herre</text:span> ŝipestro, jen pri kio mi parolas. </text:p>
      <text:p text:style-name="P20">— Prokrasti kion? — demandis Urquhart. </text:p>
      <text:p text:style-name="P20">— Ekspedicion por gloro de la krono. La urbo Arĥangelsko devas esti forbruligita ĝis la fundo de la fundamento. Ŝipaj majstroj devas esti pendumitaj ĉiuj senescepte, por ke la moskvianoj ne plu pensu pri sia ŝipkonstruado. La eliro en la Blankan maron apartenas al la sveda krono. Mi skribis pri tio dufoje, kaj mi scias, ke mi havas samopiniantojn tie, en Stokholmo. Ili ne multas, sed ili ekzistas. La estonteco de Svedio dependas de niaj agoj ĉi tie. Ankoraŭ nemulte — kaj estos malfrue. La eliro al la Balta maro estas en niaj manoj, por kio do eksciti ilian imagpovon per la ĉi-tieaj akvoj? Stepoj — <text:soft-page-break/>jen ilia spaco. Ili rajdu tie sur siaj ĉevaloj kaj pafu per pafarkoj. La maron regas la svedoj kaj neniu alia... </text:p>
      <text:p text:style-name="P20">Urquhart aliris la tablon, verŝis por si likvoron, lipis, ŝmacis per la lango: la likvoro estis bona. La hispano sidis en la fotelo, etendinte la krurojn al la fajro, duonferminte la okulojn. Duonon el tio, kion estis diranta Des-Fonteines, li ne komprenis. La alia duono estis klara — veni, rabi, bruligi. Sed tio ne estas tiom facile farebla. </text:p>
      <text:p text:style-name="P20">— Kun ĉiu tago, <text:span text:style-name="T6">herre</text:span> ĉefleŭtenanto, vi iĝas ĉiam pli rezoluta! — diris Urquhart. — La ekspedicio al Arĥangelsko kaŭzos militon. Milito kontraŭ la moskvianoj estas ne tiom simpla afero, kiel tio povas ŝajni... </text:p>
      <text:p text:style-name="P20">— Aŭ nun, aŭ neniam! — rezolute diris Des-Foneines. — Kiu scias, kion alportos al ni la sekva jaro? Mi scias, ke ili mencias Jamon, Koporjon, Oreŝkon, Ivangorodon ankaŭ nun. Ili ne povas kutimiĝi al tio, ke ili ne havas la Baltan maron. </text:p>
      <text:p text:style-name="P20">Urquhart subridis: </text:p>
      <text:p text:style-name="P20">— Ili kutimiĝos! </text:p>
      <text:p text:style-name="P20">Des-Fonteines forturniĝis de Urquhart. Kun li estis sensence paroli. Li estis nenion komprenanta, tiu dika memcerta oficiro, kun plezuro vestinta sin per kostumo de negocisto kaj forgesinta ĉion pro siaj profitoj. Kun malheliĝinta vizaĝo, kunpreminte la maldikan buŝon, Des-Fonteines silentis, rigardante al la fajro en la kameno. Poste li demandis la hispanon: </text:p>
      <text:p text:style-name="P20"><text:soft-page-break/>— Ĉu la rusa caro montris intereson pri ŝipkonstruejoj en Solovkio? </text:p>
      <text:p text:style-name="P20">Del Robles oscedis, respondis kun enuo en la voĉo: </text:p>
      <text:p text:style-name="P20">— Tutajn tagojn li pasigadis en la ŝipkonstruejoj. </text:p>
      <text:p text:style-name="P20">— Kio ankoraŭ interesis lin? </text:p>
      <text:p text:style-name="P20">— Multo, kiom mi povis vidi, sed pleje ŝipkonstruado, <text:span text:style-name="T6">herre</text:span> ĉefleŭtenanto. </text:p>
      <text:p text:style-name="P20">— Ĉu li ofte paroladis kun fiŝistoj? </text:p>
      <text:p text:style-name="P20">— Li pasigadis kun ili tutajn tagojn sur la ferdeko de la jaĥto en la Blanka maro. Ili rakontadis al li kaj al liaj junaj sekvantoj pri tio, kiel endas navigi en la lokaj akvoj, kaj ne nur la lokaj, sed ankaŭ en la oceano. En la monaĥejo sur la Solovkiaj insuloj al li oni alportis antikvan maristan gvidlibron, skribitan sur ligno, sur betula basto... </text:p>
      <text:p text:style-name="P20">Des-Fonteines silente rigardis al la hispano. </text:p>
      <text:p text:style-name="P20">— Tio estas malbona, tio estas tre malbona! — finfine diris li. — Caro Petro ĉi tie varbas volontulojn por sia estonta floto. Ju pli da lokaj matrosoj estos sur liaj ŝipoj, des pli malbone por ni. Vi devus, <text:span text:style-name="T6">herre</text:span> ŝipestro, rekomendi al Apraksin kaj aliaj caraj proksimuloj preni ŝipanojn por estontaj ŝipoj eksterlande. Ju pli da dungitoj, des pli trankvile... </text:p>
      <text:p text:style-name="P20">— Sed dungitoj povas iĝi fidelaj al la moskvianoj... </text:p>
      <text:p text:style-name="P20">— Ne ofte! — penseme respondis Des-Fonteines. — Ne ofte, <text:span text:style-name="T6">herre</text:span> ŝipestro... </text:p>
      <text:p text:style-name="P20"><text:soft-page-break/>Elakompaninte la gastojn, Des-Fonteines longe rigardis al estingiĝanta braĝo en la kameno. Lia vizaĝo esprimadis nenion, krom laco. Poste li malfermis la «Kronikon de Eriko» kaj komencis legi de la mezo: </text:p>
      <text:p text:style-name="P9">...Kaj zorgis barkojn kaj rapidajn ŝipojn.<text:line-break/>Monsakoj tiam multaj malfermiĝis,<text:line-break/>Kaj tiam granda mono disdoniĝis<text:line-break/>Al forlasontoj hejmon sian<text:line-break/>Sen scii pri reveno sia... </text:p>
      <text:h text:style-name="P5" text:outline-level="3"><text:bookmark-start text:name="__RefHeading___Toc12528_788856325"/>4. Negocistoj rusiaj<text:bookmark-end text:name="__RefHeading___Toc12528_788856325"/></text:h>
      <text:p text:style-name="P20">La kandeloj estis degelantaj. </text:p>
      <text:p text:style-name="P20">Al la tegmento de la palaco sur la Mosea insulo estis tede kaj monotone frapanta pluvo. </text:p>
      <text:p text:style-name="P20">Petro sidis sur benko retrokliniĝinte, ferminte la lacajn okulojn, ŝajnis, ke li dormetas, sed kiam Romodanovskij eksilentis, li kriis malpacience: </text:p>
      <text:p text:style-name="P20">— Plu parolu! </text:p>
      <text:p text:style-name="P20">Teodoro Jurijeviĉ ĉirkaŭrigardis la bojarojn, eksilentintajn sur siaj benkoj, prenis de Vinius stanan kruĉeton, glutis el ĝi. La caro deĵetis la malvastan ŝuon, plendis: </text:p>
      <text:p text:style-name="P20">— Sufoke iel. Eĉ pluvas senĉese, sed plu sufoke. </text:p>
      <text:p text:style-name="P20">Romodanovskij ree ekparolis. Petro aŭskultadis sufere. </text:p>
      <text:p text:style-name="P20">— Incendioj en Moskvo ne ĉesas. Oni ne plu konstruu lignajn domojn. Kiam ni revenos — ni pensos. Ankoraŭ kio? </text:p>
      <text:p text:style-name="P20"><text:soft-page-break/>— La luda militiro, kiu estis kun Gordon destinita al la aŭtuno... Kiel nun? Ĉu ni prepariĝu? </text:p>
      <text:p text:style-name="P20">— Apud Kolomenskoje oni preparu... Plu kio? </text:p>
      <text:p text:style-name="P20">— Petskribo pri kolonelo Snivin. </text:p>
      <text:p text:style-name="P20">Petro silentis. Teodoro Jurijeviĉ ekparolis pri la kolonelo, ke tiu estis rimarkita pri multaj avaraj kaj diomalplaĉaj agoj, koruptiĝas senhonte, al fremdlandanoj ĉion indulgas, rusianoj pro li ne povas eĉ spiri. </text:p>
      <text:p text:style-name="P20">La caro oscedis kun spasmo. </text:p>
      <text:p text:style-name="P20">— Kiu skribas? </text:p>
      <text:p text:style-name="P20">— Negocistoj de la Drapa cento<text:bookmark text:name="xnoto-1-09-4-1"/><text:note text:id="ftn68" text:note-class="footnote"><text:note-citation>68</text:note-citation><text:note-body><text:p text:style-name="P2">«Drapa cento» — unu el la statoj de Rusio ekde la 16-a ĝis la 18-a jarcento, la dua, pli malalta, stato de negocistoj, dum la unua estis la t. n. «Gasta cento», kie «gasto» signifis grandan negociston, komercantan kun eksterlando. Antaŭ la 16-a jarcento ĝi estis la sama stato kun la Gasta cento, t.e. negocistoj. Post la jaro 1720 tiuj du centoj estis reunuigitaj en unu negocistan staton <text:span text:style-name="T6">(trad.)</text:span></text:p></text:note-body></text:note> — Serdjukov kun kamaradoj... </text:p>
      <text:p text:style-name="P20">— Oni plu skribas kaj skribas! — tirante sin sur la benko, diris Petro Aleksejeviĉ. — Estas ia malsano, je Dio. Fremduloj por ili iĝis osto en la gorĝo. Bone, sufiĉas por hodiaŭ. Ĉu ankaŭ ĉe vi estas plendoj, Andreo Andrejeviĉ? </text:p>
      <text:p text:style-name="P20">Vinius klinis la dikan kolon, lia vizaĝo estis senpasia, tute trankvila. </text:p>
      <text:p text:style-name="P20">— Ĉu kontraŭ fremduloj? </text:p>
      <text:p text:style-name="P20">— Kontraŭ, Siro, tiel! </text:p>
      <text:p text:style-name="P20"><text:soft-page-break/>Petro stamfis per la malvestita piedo, trenante la ŝuon, ekiris al la tablo, sur kiu estis kraketantaj kandeloj. </text:p>
      <text:p text:style-name="P20">— Ĉu vi interkonsentis? Unu kaj la samo de la mateno ĝis la nokto! </text:p>
      <text:p text:style-name="P20">Vinius same kriis: </text:p>
      <text:p text:style-name="P20">— Ordonu legi, Siro, kaj poste insultu! </text:p>
      <text:p text:style-name="P20">Kaj li komencis legi. Nariŝkin, Zotov, Ŝein dormetis sur benko, apenaŭ tenante siajn kapojn. Jakimo Voronin estis rabotanta bastonon per tranĉileto; la tranĉileto estis malakra, Jakimo de tempo al tempo kun grincado akrigadis ĝin sur fera najlo. </text:p>
      <text:p text:style-name="P20">— Do ĉesu vi! — subite kriegis la caro. </text:p>
      <text:p text:style-name="P20">Voronin timigite kaŝis la tranĉilon, piedpinte eliris for. </text:p>
      <text:p text:style-name="P20">Vinius plu legadis. Petro malkontente sulkiĝadis, sed aŭskultis atente. En la petskribo estis menciataj falsa arĝento, ŝtelado fare de fremdlandanoj, akaparado de fokoleo por kvin jaroj anticipe, trompado de doganaj oficistoj, friponado kun perloj, peĉo, kanabaj fibroj kaj multaj aliaj varoj, ekscesoj en la urbo, kiel enloĝiĝas fremduloj kie deziras... </text:p>
      <text:p text:style-name="P20">— Eble, ili eĉ ne mensogas? — diris Petro, kvazaŭ pensante. </text:p>
      <text:p text:style-name="P20">Vinius faris sur sia vizaĝo nedifinitan mienon: kiu scias, kvazaŭ estis diranta li, estas via volo, Siro, vi pli bone vidas. </text:p>
      <text:p text:style-name="P20">La caro senhelpe, infanece ĉirkaŭrigardis. </text:p>
      <text:p text:style-name="P20">«En grandan mizeron ni venis, — legis Vinius, — kaj impostojn al vi viajn, cara moŝto, pagi ni neniel povas, niaj <text:soft-page-break/>hejmoj estas detruitaj, kaj al bonordo venis fino, ĉar tiu angla fremdulo nin regas kaj faras kion deziras, potencas super la animoj kaj la vivoj niaj...» </text:p>
      <text:p text:style-name="P20">— Ne, ne mensogas! — rezolute prononcis Petro. — Kiu skribas? </text:p>
      <text:p text:style-name="P20">Lia vizaĝo iĝis kolera. </text:p>
      <text:p text:style-name="P20">Vinius per firma mano korektis la okulvitrojn sur la dika nazo, serĉis la subskribon. </text:p>
      <text:p text:style-name="P20">— Negocisto Litkin kun kamaradoj, Siro. </text:p>
      <text:p text:style-name="P20">— Ne mensogas, sed kion fari? — demandis Petro. — Ĉu mi tiujn fremdlandanojn puŝe forpelu? Kie estas via Litkin? </text:p>
      <text:p text:style-name="P20">— Dum ni al Solovkio iradis — li ĉiam atendadis. Kaj ne sola li atendis, ili multas ĉi tie. En la picearo ili loĝiĝis, nutraĵon por si kuiradis sur lignofajro, la homoj estas solidaj, evidente, riĉaj... </text:p>
      <text:p text:style-name="P20">— Voku! </text:p>
      <text:p text:style-name="P20">Romodanovskij kriis en la dismalfermitan pordon: </text:p>
      <text:p text:style-name="P20">— Litkin-on tie, negociston, kun kamaradoj voku! </text:p>
      <text:p text:style-name="P20">Petro iradis en la manĝohalo de unu rando al la alia, la ŝuo treniĝis post li sur rubando. Sekretario Zotov surgenuiĝis, malnodis la rubandon, gardeme metis la caran ŝuon sur la benkon. Estis aŭdeble, kiel apud la palaco per timigitaj voĉoj intervokadis servistoj: </text:p>
      <text:p text:style-name="P20">— Kie estas negocistoj el Vologdo, el Ĥolmogoro, el Arĥangelsko? Vigle serĉu... </text:p>
      <text:p text:style-name="P20"><text:soft-page-break/>En la pordojn blovis humideco, rivera odoro, nebulo... </text:p>
      <text:p text:style-name="P20">Da negocistoj estis kvin, ĉiuj elturmentitaj de la atendado, maldikiĝintaj, malpuraj: kiom da noktoj ili dormis en la picearo apud la palaco, timante preterlasi Petron Aleksejeviĉ-on. Al tia vivo oni ne baldaŭ kutimiĝas post plummatracoj kaj zibelaj kovriloj. Ĉiuj kvin riverencis ĝis la tero. Petro silente okulesploris ilin: ili rigardis ne senkuraĝe, koleraj okuloj sur la ŝvelintaj pro kulpikoj vizaĝoj, koleraj dentoj, — kvazaŭ luparo... </text:p>
      <text:p text:style-name="P20">— Nu? — demandis Petro Aleksejeviĉ. </text:p>
      <text:p text:style-name="P20">Litkin eliris antaŭen, ekparolis severe: </text:p>
      <text:p text:style-name="P20">— Ni pereas, via cara moŝto... </text:p>
      <text:p text:style-name="P20">La aliaj balancis la kapojn, jesis, suspiris. Komence estis nekompreneble, pri kio temas, poste Litkin singarde demandis: </text:p>
      <text:p text:style-name="P20">— Aŭdis ni, ke ekintencis vi, cara moŝto, konstrui ŝipojn. Ĉu vere? </text:p>
      <text:p text:style-name="P20">Petro moviĝis antaŭen, liaj okuloj brileris, ekbrulis. </text:p>
      <text:p text:style-name="P20">— Tio estas granda ĝojo, Siro. Permesu al ni mem veturigi varojn trans marojn, ni servos al vi, grandan kapitalon kunmetos — tiam prenu! Prenu, kiom necesas... </text:p>
      <text:p text:style-name="P20">— Haltu, haltu! — kriis Petro. — Ripetu, kion vi diris? Do, tio al vi konvenas? Plaĉas? </text:p>
      <text:p text:style-name="P20">— Plaĉas! — kune, interrompante unu la alian, ekparolis la negocistoj. — Tiele plaĉas! Preskaŭ senpage nia varo foriras, cara moŝto, utilon ni ne donas, kian ni povas. Vi komprenu... </text:p>
      <text:p text:style-name="P20"><text:soft-page-break/>Ne timante, ili ĉirkaŭis la caron, komencis kalkuli prezojn, montradis per la fingroj centojn da mono, sakojn, barelojn, dekduojn da fokaj ledoj... Petro aŭskultadis, kapjesadis, poste ordonis alporti bieron, plenigis per tabako la pipon. La negocistoj ŝvitiĝis, tian turnon de la afero neniu atendis. Ĉe la tablo, regalante la plendantojn, Petro ordonis al Vinius skribi ukazon pri la unuaj negocistoj-navigistoj, kiuj veturigos siajn varojn trans marojn. Sed kiam Vinius nur malfermis la buŝon, por demandi, kiel limigi en komerco la fremdlandanojn, Petro ĉitis al li kaj ordonis ne plu paroli pri tio. Li levis la kruĉeton, diris gaje: </text:p>
      <text:p text:style-name="P20">— Je la unuaj rusiaj negocistoj-navigistoj, vivu! </text:p>
      <text:p text:style-name="P20">Kaj eltrinkis unuglute. </text:p>
      <text:p text:style-name="P20">Antaŭ la palaco dise bojis kanonoj, la manĝovazoj sur la tablo tintis. Negocisto Litkin, kvazaŭ kapturniĝinte pro la cara honoro, kriis: </text:p>
      <text:p text:style-name="P20">— Ĉu je nia sano oni el la kanonoj pafas? Ja mi, je Dio, ja mi... Ĉion fordonos! Vi min, patro nia, ankoraŭ ne konas! Vi nur proksimigu min! </text:p>
      <text:p text:style-name="P20">Oni lin fortiris, li ŝrikis el la angulo: </text:p>
      <text:p text:style-name="P20">— La manon kisi! La manon, ho Dio! Ja mi... </text:p>
      <text:p text:style-name="P20">En malfrua nokto, post la kokokrioj, venis Jozefo Baĵenin. Per la potencaj manoj forpuŝinte de la pordoj la gardistojn kun halebardoj, li enrompiĝis en la caran ĉambron, depuŝis la festenantajn negocistojn, alsidiĝis al la caro: </text:p>
      <text:p text:style-name="P20"><text:soft-page-break/>— Ĉio ĉi eĉ kvin kopekojn, Siro, ne kostas en la kulmino de foiro. Akceliĝi necesas, sed kio pri homoj, kie ilin preni? Samojedoj ĉi tie estas, nekonvertitaj, se vi ordonos — prenos mi ilin por ŝipa konstruado kaj ĉi tien, sur Solombalon, kaj al mi, en la Rovdinan vilaĝon, kaj al la Vavĉuga rojo, — tiam la afero ekmoviĝos. Kaj ankoraŭ germano Kraft lasu min en paco, ne insultu per sakraj vortoj... </text:p>
      <text:p text:style-name="P20">— Nu, prenu, prenu samojedojn! — malpacience diris Petro. — Ankoraŭ kion? </text:p>
      <text:p text:style-name="P20">— Al la vojevodo ordonu pri ili! — petis Baĵenin. — Alie vi forveturos, kaj mia afero sen vi haltos... </text:p>
      <text:p text:style-name="P20">Petro alvokis Menŝikov-on, ordonis al tiu voki Apraksin-on, Ievlev-on. Kun ili venis Lefort, dormema, rozkolora, afabla, eksidis apude kun la caro, laŭdis pro la bona interkonsento kun la negocistoj, ridetadis al la gastoj, mastrumis ĉe la tablo — galante, ĝentile. Aleksandro Daniloviĉ Menŝikov kompreneme kapjesadis al la vortoj de Litkin, disputadis kun li en la angulo de la ĉambro. Litkin miradis — li estas juna, sed la kapo estas saĝa. </text:p>
      <text:p text:style-name="P20">— Nu, nu, pli rapide diru! — urĝis Petro Jozefon Baĵenin-on. </text:p>
      <text:p text:style-name="P20">— Kiel do eĉ pli rapide, Petro Aleksejeviĉ: kanonojn por la ŝipoj mi mem fandos, pulvon mi mem faros — negranda estas ruzaĵo. Mia frato didonita estas instruita pri multaj artoj kaj scioj — li povos. Kablojn ni komencos tordi, velan tolon teksi per maŝinoj... </text:p>
      <text:p text:style-name="P20">Petro kunpremis la ŝultron de Baĵenin, skuis: </text:p>
      <text:p text:style-name="P20"><text:soft-page-break/>— Ĉu vi ne mensogas? </text:p>
      <text:p text:style-name="P20">Jozefo larĝe krucosignis sin. </text:p>
      <text:p text:style-name="P20">— Teodoro Matejeviĉ, Silvestro Petroviĉ, vi estu ĉi tie! — kriis la caro. — Al la Baĵenin-oj fratoj ĉion faru, kiel ili diros! Homojn al ili donu por la ŝipkonstruejoj sen dubo, samojedojn, metiistojn, por ke estu kiu faru la aferon... </text:p>
      <text:p text:style-name="P20">— Sed de kie ilin preni? — demandis Apraksin. — Siro Petro Aleksejeviĉ, ja centoj da homoj necesos, eĉ ne centoj — miloj... </text:p>
      <text:p text:style-name="P20">Jozefo Baĵenin etendis la kolon al Apraksin, frapis per la pugno la tablon tiel, ke saltis la kandelingoj, kriegis: </text:p>
      <text:p text:style-name="P20">— Vi, vojevodo, kie deziras, tie prenu laborajn homojn! Al mi la caro ordonis konstrui! Donu homojn ajne, eĉ nasku! Se ili ne deziros — en ĉenojn, per knutoj pelu al konstruejoj. Vin oni respondecigos, la vojevodon! </text:p>
      <text:p text:style-name="P20">Teodoro Matejeviĉ respondis, paliĝante: </text:p>
      <text:p text:style-name="P20">— Ne kriu! Alie... </text:p>
      <text:p text:style-name="P20">— Kio alie? </text:p>
      <text:p text:style-name="P20">Negocisto Nikeŝin tiutempe estis diranta al Petro: </text:p>
      <text:p text:style-name="P20">— Sur rivero Kereto, cara moŝto, apud malgranda vilaĝeto Ĉernorecka, sur Kola duoninsulo, glimo abundas. Ili, la fremduloj anglaj, ĝin aĉetas de ni laŭ nekonvena prezo — kiom ili deziras, tiom pagas. Tio estas larmoj, sed ne komerco. Ni konstruos ŝipojn, mem trans la maron la glimon veturigos... </text:p>
      <text:p text:style-name="P20"><text:soft-page-break/>Griza, humida, senventa mateno trovis la gastojn ĉe varma biero — la caro, la negocistoj, Menŝikov, Lefort, disputante inter si, kalkuladis, kion eblas preni en Rusio, por veturigi trans la maron, kiajn de kio necesas atendi profitojn, kie estos komence elspezoj kaj malprofitoj, kian profiton donos al la ŝipoj la komerco... </text:p>
      <text:p text:style-name="P20">— Atendu vi! — estis diranta Menŝikov al negocisto Litkin. — Atendu, bona sinjoro! Birdan plumon kial vi ne kalkulas? Malpuriĝi timas? Eraro! Molanasan lanugon fremdlandano per ambaŭ manoj kaptos. Aŭskultu min, ŝtipkapulo. Per peltoj vi nepre komerci devas — per musteloj, linkoj, guloj. Mi vin instruos. Mi iĝos via partnero, instruos, kiel necesas. Por kio komerci per aĉaĵo? Komercu per bona varo... </text:p>
      <text:p text:style-name="P20">Jozefo Baĵenin iradis en la manĝohalo, malsprite rigardadis per ebriaj malicaj okuloj, fanfaronadis: </text:p>
      <text:p text:style-name="P20">— Hodiaŭ homojn al mi oni alpelos — morgaŭ vi la ŝipkonstruejon ne rekonos! Jene! Kaj la vojevodo ne estas estro por mi, mi mem la vojevodon instruos! Hodiaŭ Baĵenin Joĉjo, sed morgaŭ Jozefo Andrejeviĉ, kaj post ankoraŭ unu tago — grafo aŭ princo Baĵenin! Mi ĉion povas! </text:p>
      <text:p text:style-name="P20">Kaj kantadis kun minaco en la voĉo: </text:p>
      <text:p text:style-name="P9">Aĥ vi fraĉjoj, miaj fraĉjoj<text:line-break/>Aĥ vi bravaj miaj fraĉjoj... </text:p>
      <text:p text:style-name="P20">Poste sur ŝalupoj kaj barkoj la tuta kompanio transveturis Dvinon kaj iris rigardi la foiron. Petro forsvingis la sekvantaron, deapartiĝis, kaŝiĝis en malgranda preĝejeto, atendis, kiam kaj la sekvantoj kaj la negocistoj preteriros. Li <text:soft-page-break/>estis en mallonga jako, kiajn portas fremdlandaj matrosoj, la kolon li ĉirkaŭvolvis per koltuko, sur rimeno ĉe la kokso estis pendanta tranĉilo en ŝagrina ujo. Neniu rekonis en li la caron, nur lia grandega alto altiradis atenton de homoj. La foiro estis en la kulmino mem, fremdlandaj negocistoj malrapide promenadis inter montoj da sunsekigita fiŝo, inter bareloj kun fokoleo, inter korboj kaj bareletoj kun kara kaviaro, apud butikoj, kie sur stangoj estis pendigitaj valoraj peltoj. Sur la vizaĝoj de la fremdlandanoj estis skribita malestimo, ili nenion aĉetadis kaj eĉ prezojn ne demandadis, — simple promenadis sencele, sataj, trankvilaj, silentaj, nescivolaj. Kaj la rusaj negocistoj vokadis ilin, svingadis peltojn, disblovadis mustelan sublanon, montradis, kiom bonspeca estas vakso, kiom firmaj estas kanabfibroj, kiel mirinda estas lino. La fremdlandanoj preteriradis ne turnante la kapojn. Kripla malsaĝulo pro Kristo etendis al ili la brakstumpon, ekbalbutis per la sendenta buŝo. Unu el la anglaj fremduloj batis la mizerulon per la piedo en altboto. Virino, vendanta pirogojn, kovritajn per tuko, provis ŝoviĝi al la gravaj gastoj — oni regalis ŝin per skurĝo. Lamente ululante, ŝi ekiris for, du pirogoj elfalis el ŝia bastokorbo en la foiran koton, pro timo la vendistino ne levis ilin. Senvortaj, pri nenio parolante inter si, la fremduloj iris inter la vicoj de la komercantoj; ilin akompanis rigardoj, plenaj de malamo. </text:p>
      <text:p text:style-name="P20">Petro paŝadis malantaŭe, ne tro proksime, sed tiel, ke li vidis ĉion, vidis ankaŭ la mizerulon, vidis ankaŭ la virinon, perdintan la pirogojn, vidis ankaŭ la rigardojn, per kiuj oni akompanis la fremdulojn, aŭdis ankaŭ la vortojn, kiuj flugis postsekve. </text:p>
      <text:p text:style-name="P20"><text:soft-page-break/>En la fremdula Komerca korto la caro interesiĝis pri prezoj de varoj, per kiuj komercis fremdlandanoj: de Brabanta lazura drapo, de ruĝa kupro en brikoj, de speguloj kaj de grandgrajna pulvo. Ĉio kostis multe, tiom multe, ke Petro kolere kuntiris la brovojn. Rezultis, ke kontraŭ kvardek zibeloj eblis aĉeti malgrandan brikon da kupro, volvaĵon da fadeno kaj kruĉon da olivoleo... </text:p>
      <text:p text:style-name="P20">En densa homamaso, ĉirkaŭinta foiran histrionon, la caro staris iom, rigardis: la histriono estis ridinde montranta, kiel fremdulo aĉetas ŝaffelon de rusa negocisto. La urbanoj ridadis, turnadis la kapojn, la histriono plore lamentadis... </text:p>
      <text:p text:style-name="P20">Petro ridetis, deiris kaj tuj renkontis Patrikon Gordon-on, — tiu estis serĉanta bonan pipan tabakon. </text:p>
      <text:p text:style-name="P20">— Ha, Peter! — diris Gordon. — Por kio vi ĉi tie tiel frue iras? </text:p>
      <text:p text:style-name="P20">— Kaj vi por kio? — demandis Petro. </text:p>
      <text:p text:style-name="P20">— Mi havas aferon. </text:p>
      <text:p text:style-name="P20">— Nu, kaj mi havas aferon. </text:p>
      <text:p text:style-name="P20">Ili ekiris pluen flanko ĉe flanko. Gordon ekvidis tabakon, komencis marĉandi. La fremdulo estis malvarme ridetanta kaj ne cedanta. Petro pensis pri io, kuntirinte la brovojn, rigardante super la kapoj de la foiraj homoj. Gordon finfine interkonsentis pri prezo. </text:p>
      <text:p text:style-name="P20">— Ĉu bonan tabakon vi aĉetis? — demandis Petro. </text:p>
      <text:p text:style-name="P20">— La tabako estas bona, sed tro kara! — diris Gordon. — Tre, tro, ege kara... </text:p>
      <text:p text:style-name="P20"><text:soft-page-break/>— Kiom vi pagis? </text:p>
      <text:p text:style-name="P20">Gordon diris la prezon. Petro Aleksejeviĉ sakris, ekparolis laŭte: </text:p>
      <text:p text:style-name="P20">— Tio estas friponaĵo, sed ne komerco! Tranĉiloj, ĉu vi scias, kiom kostas? Kupro, damasko, ladano, mi mem demandis! Ili siajn prezojn fiksis, insistas pri ili akorde, kune. Iras ili tra la bazaro, kiel idoloj, ĉion scias antaŭe, sed niaj — barbaj, grizharaj, — post ili per saltetoj. Be! </text:p>
      <text:p text:style-name="P20">Patriko silentis, eligante fumon el la pipo, iris malrapide, rigardis malgaje. Petro plendadis, rigardadis al Gordon de sur sia grandega alto, tiradis lian manon: </text:p>
      <text:p text:style-name="P20">— Pro siaj klopodoj la fremdlandanoj prenas tiom multe, ke estas mirinde. Kaj ni estas en iliaj manoj, ĉu vi aŭdas, Patriko, jen kiele en la manoj. Ili sur siaj ŝipoj al ni venas, sed ni ŝipojn ne havas, ili estas mastroj super ni... </text:p>
      <text:p text:style-name="P20">— Jes, ili estas mastroj, Peter! — diris Gordon. — Kian prezon ili fiksas, tian prezon vi havas, jes, Peter. Ili malriĉigas vin kaj riĉiĝas mem... </text:p>
      <text:p text:style-name="P20">— Bone, bone! — kun minaco diris Petro. — Dume ni toleras... estas iuj — supozas, ke ni eĉ ne vidas, sed vane: ni vidas. Ni vidas, sed kion fari? Por dekduo da malicaj fremdlandanoj eble unu kun saĝo troviĝos, lertulo, faristo. De li estas utilo nemalgranda... Ni atendu, Patriko... </text:p>
      <text:p text:style-name="P20">Gordon interrompis: </text:p>
      <text:p text:style-name="P20">— Atendi — ne! Ne eblas plu atendi, Peter. Vi konstruas ŝipojn, necesas konstrui nepre, brave! Necesas konstrui multe <text:soft-page-break/>da ŝipoj. Tiam profito estos al vi, — jen kiel, Peter... Mi ankoraŭ parolos, aŭskultu min... </text:p>
      <text:p text:style-name="P20">Gordon iĝis parolema; konversaciante, interrompante unu la alian, ili eliris sur la bordon de Dvino, eksidis sur trabon. Petro Aleksejeviĉ, subridinte, petis tabakon por plenigi la pipon. </text:p>
      <text:p text:style-name="P20">— Vi estas generalo, Patriko, — diris li al Gordon, — dum mi ĝis generalo devas ankoraŭ longe servi. Regalu min per via generala tabako... </text:p>
      <text:p text:style-name="P20">Gordon regalis, Petro ekbruligis sian pipon, demandis kvazaŭ senintence: </text:p>
      <text:p text:style-name="P20">— Antaŭnelonge, Patriko, kiam estis ni en la Pertominska monaĥejo, rakontis vi al ni ĉiuj, ke kvazaŭ estas tiaj folioj, nomataj gazeto. Kvazaŭ oni ofte, eble eĉ foje dum semajno ĉi gazetojn presas, kaj multon utilan en ili legi eblas... </text:p>
      <text:p text:style-name="P20">Sidante sur la trabo ĉe la Dvina akvo mem, ili longe konversaciis pri gazetoj, pri prezoj, pri komerco, pri ŝipoj kaj pri transmaraj landoj. Petro rigardis al la griza Dvino, al Gordon iam ŝajnis, ke li eĉ ne aŭskultas. Sed Petro Aleksejeviĉ aŭskultis atente kaj pensadis siajn pensojn... </text:p>
      <text:p text:style-name="P20">Poste, kiam ili leviĝis, por iri al la ŝipo, la caro subite diris: </text:p>
      <text:p text:style-name="P20">— Homoj necesas, Patriko, multe sciantaj, kleraj, bonvolaj al ni. Sed kie ilin preni tuj? </text:p>
      <text:p text:style-name="P20">Li premis la kubuton de Gordon, aldonis, sulkiĝinte, kun malsimpatio: </text:p>
      <text:p text:style-name="P20"><text:soft-page-break/>— Via ja kolonelo Snivin en Arĥangelsko kion faras? Ĉu? Vi avertu lin. Vin kompatante, mi dume toleras. Sed alie... ĉu vi aŭdas, Patriko? </text:p>
      <text:p text:style-name="P20">Gordon riverencis, respondis per la solaj lipoj: </text:p>
      <text:p text:style-name="P20">— Mi aŭdas, Peter. Mi lin avertos. Sed, Siro, tio ĉi estos vana. Tiaj homoj, kiel kolonelo Snivin, devas esti pendumitaj por edifo de iuj en Kukujo. Granda fosto kaj transversa trabo... </text:p>
      <text:p text:style-name="P20">— Ĉu vi freneziĝis? — demandis la caro. </text:p>
      <text:p text:style-name="P20">— Mi — ne! Mi ne havas deziron, ke vi min kompatu, Peter. Jen kiel... </text:p>
      <text:p text:style-name="P7"/>
      <text:h text:style-name="P5" text:outline-level="3"><text:bookmark-start text:name="__RefHeading___Toc12530_788856325"/>5. Estas malfacile vivi por homo!<text:bookmark-end text:name="__RefHeading___Toc12530_788856325"/></text:h>
      <text:p text:style-name="P20">Antaŭ la Elia tago<text:bookmark text:name="xnoto-1-09-5-1"/><text:note text:id="ftn69" text:note-class="footnote"><text:note-citation>69</text:note-citation><text:note-body><text:p text:style-name="P2">La 20-an de julio laŭ la Julia kalendaro <text:span text:style-name="T6">(trad.)</text:span>.</text:p></text:note-body></text:note> iĝis certe sciate, ke al la Dvina buŝo finfine venis la longe atendata Jan Flam sur sia ŝipo. Rjabov interkonsentis kun avo Ignato por morgaŭ kontraŭ kvar duonkopekoj, kaj nehaste, en matena malvarmeto, Ivano Kononoviĉ, Timoteo, Taisja kaj la rudristo ekiris sur Dvino al Solombalo — renkonti la ekzotan ŝipon. Taisja ĝoje ridetadis renkonten al varmegaj sunaj radioj, ridinde sulkadis la nazon, kantadis mallaŭte siajn ĉarmajn kantetojn, la viroj solide konversaciis pri la fregato: kiaj sur ĝi estas kanonoj kaj ĉu estas vero, ke da ili estas kvardek kvar, kia estas la rigilaro, kiel servos ĉi tie holandaj matrosoj... </text:p>
      <text:p text:style-name="P20"><text:soft-page-break/>— Tio estas la tria ŝipo, — rimarkis Ivano Kononoviĉ. — Rapide fariĝis: ne estis eĉ unu, sed nun estas tri... </text:p>
      <text:p text:style-name="P20">— Kial rapide, — respondis Timoteo, fiksrigardante foren — tien, de kie devis aperi la fregato, — ĉu tio estas rapide? </text:p>
      <text:p text:style-name="P20">Rjabov, kombante sian orkoloran barbon, retenante sub la Dvina vento siajn buklajn harojn, rakontis, kiel li aŭdis konversacion de caro Petro kun proksimaj bojaroj, kiam oni festenis okaze de la saviĝo en la Una golfo, apud la Pertominska monaĥejo. La caro tiam certe diris: estu en Rusio floto, kaj la komencon de tiu floto oni konstruu en la Arĥangelska ŝipkonstruejo. </text:p>
      <text:p text:style-name="P20">— Ĉu vi tion mem per viaj propraj oreloj aŭdis? — laŭte demandis Timoteo. </text:p>
      <text:p text:style-name="P20">— Mem. </text:p>
      <text:p text:style-name="P20">— Ĉu vi veron diras? </text:p>
      <text:p text:style-name="P20">— Mensogi mi ne estis instruita. </text:p>
      <text:p text:style-name="P20">Timoteo moviĝis sur la benko, iom palpebrumis, ĉirkaŭlekis la lipojn. Sur lia vizaĝo aperis feliĉa, knabeca esprimo. </text:p>
      <text:p text:style-name="P20">— Jen, ekĝojis! — moke diris Ivano Kononoviĉ. — Ne vi konstruos, certe! Oni sendos Nikols-on kaj Jan-on, kaj al vi — hakilon en la manojn, haku kaj dentofrapojn ricevadu de ili pro instruado... </text:p>
      <text:p text:style-name="P20">La lumo, aperinta en la okuloj de Timoteo Koĉnev, estingiĝis, li ektusis, kraĉis, forturniĝis. Taisja alpremiĝis per la ŝultro al la ŝultro de la edzo, demandis flustre: </text:p>
      <text:p text:style-name="P20"><text:soft-page-break/>— Kial li tiel kun li? </text:p>
      <text:p text:style-name="P20">— Malmolkoriĝis la homo! — mallaŭte respondis la rudristo. — Ĉu vi pensas, ke al li estas facile? La ŝipon li konstruis, sed rigardas al ĝi de malproksime, kaŝe, kiel ŝtelisto. </text:p>
      <text:p text:style-name="P20">Rjabov silentis iom, ekrigardis foren, en nebulon, el kie aperis subite nigra skulptita muzelo de la figuro, ornamanta la nazon de «Sankta profetaĵo» — la nova fregato, venanta el Nederlando. En la sama tempo la ŝipon oni ekvidis sur la Solombalaj insuloj — sur la Bana, la Nikolaa kaj la Granda. El la ŝipkonstruejo kun sonoro batis kanonoj. Baĵenin-oj ekkuris kun meĉobastonoj sur la ferdeko de sia jaĥto — por saluti la novan ŝipon; ekkuris kanonistoj ankaŭ sur la ferdekoj de la nova «Apostolo Paŭlo». Eksterlandaj komercaj ŝipoj kaj eskortantoj, kvazaŭ ektiminte, ke iom malfruiĝis, pafis per flankaj baterioj, mortiroj, pruaj kanonoj. En la travidebla aŭtuna mateno super Dvino jen tie, jen ĉi tie deŝiriĝadis de la ŝipoj blankaj vataj fumetoj, resone ruliĝadis pafoj, kaj de la Kega insulo arĝente sonis novaj sonoriloj de profeto Elio. Iom poste batis la granda sonorilo de la Barbara preĝejo, poste intermite, kvazaŭ por Pasko, gaje eksonoris oni en la monaĥejo kaj en la preĝejo de sankta Nikolao. </text:p>
      <text:p text:style-name="P20">«Sankta profetaĵo», la fregato kun helflavaj lakitaj pobkasteloj, kun levita supren pobferdeko, kun galerio, ornamita per skulptitaj figuroj de maraj monstroj, kun glimaj lanternoj super la pobo, estis malrapide, peze turniĝanta sur Dvino, por ekstari ĉe ambaŭ ankroj antaŭ la Mosea insulo, de kiu same estis pafantaj la caraj kanonoj. </text:p>
      <text:p text:style-name="P20">— Granda! — diris Koĉnev. </text:p>
      <text:p text:style-name="P20"><text:soft-page-break/>— La vangoj estas kiom grandegaj! — rimarkis Ivano Kononoviĉ. </text:p>
      <text:p text:style-name="P20">— La diojn ja necesis sur io apogi — jen la vangoj. </text:p>
      <text:p text:style-name="P20">— Da dioj ili multe enŝovis! — balancis la kapon Rjabov. </text:p>
      <text:p text:style-name="P20">— Kun tiaj dioj droni estas facile, — subridis la maljuna ŝipmajstro. — Kion ili pensis! </text:p>
      <text:p text:style-name="P20">— Kaj la veloj estas kiaj dikventraj! — lispe diris avo Ignato. — Vidu, kiel pufiĝis... </text:p>
      <text:p text:style-name="P20">— Kiom oni pagis kontraŭ ĝi, ĉu vi ne scias? — demandis Timoteo de Rjabov. </text:p>
      <text:p text:style-name="P20">— Dek unu mil talerojn, kvazaŭe, — respondis Rjabov. </text:p>
      <text:p text:style-name="P20">Koĉnev fajfis, Ivano Kononoviĉ ekridis en la barbon. </text:p>
      <text:p text:style-name="P20">— Tio en rubloj kiom estas? Ĉu mil ducent? — li puŝis Timoteon per la pugno al la flanko, laŭte ekridegis. — Ĉu, Timĉjo? Ja mia «Paŭlo» apenaŭ kvarcent kostis kun la tuta ekipaĵo. Sed estas pli bona... </text:p>
      <text:p text:style-name="P20">— Sur la via estas malmulte da dioj! — respondis Timoteo. — La via nur unu muzelon entute havas, ĉu tio estas ŝipo... </text:p>
      <text:p text:style-name="P20">— Sufiĉas mueli per la langoj! — same subridante, diris Rjabov. — Jen troviĝis saĝuloj! </text:p>
      <text:p text:style-name="P20">Sur la bordo tiutempe batadis timbaloj, ludis klarionoj — bojaroj kaj princoj kun honoro kaj respekto estis renkontantaj la fremdlandajn maristojn. El la boato de Ignato videblis: caraj sekvantoj estis rulantaj al la bordo barelojn — por regalo; kuiristoj estis trenantaj stanajn kaj kuprajn pladojn kun <text:soft-page-break/>antaŭmanĝaĵoj, kelkaj gigoj estis navedantaj inter la albordiĝejo kaj la ankriĝinta fregato. Ĉiun matroson, elirantan sur la bordon, la caro brakumadis kaj rapide kisadis, kaj kiam el la gigo leviĝis laŭ la ponteto ŝipestro Jan Flam — la caro, ridetante, longe tenis lin je la kubutoj, rigardis en lian vizaĝon, poste alpremis al si — unu fojon, ankoraŭ fojon kaj ankoraŭ. </text:p>
      <text:p text:style-name="P20">— Jene! — diris Rjabov. — Ĉu vi vidis, uloj? </text:p>
      <text:p text:style-name="P20">— Pro kio tiele? — ree demandis Taisja. </text:p>
      <text:p text:style-name="P20">— Pro kio, pro kio! — forsvingis Rjabov. — Tia kutimo estas sur nia patrino-tero... </text:p>
      <text:p text:style-name="P20">Li suspiris, ridetis kaj ordonis: </text:p>
      <text:p text:style-name="P20">— Ni lunĉu, kaj la fremdlandaj matrosoj nin enviu... </text:p>
      <text:p text:style-name="P20">Ili ekstaris ĉe la bordo, dismetis flanojn, frititan hipoglosaĵon, cepojn. Avo Ignato per siaj malpezaj piedoj, vestitaj en ledajn botojn, kuris en drinkejon, kie apud la pordo kun ŝafa kranio jam estis interbatiĝantaj holandanoj, aĉetis duonstofon, revenis, rakontis: </text:p>
      <text:p text:style-name="P20">— Hodiaŭ en la urbo montros sin sinjoroj fremdlandaj marvojaĝantoj. Ĵus sur la dian firmaĵon ili paŝis — kaj jam en sango... </text:p>
      <text:p text:style-name="P20">Rjabov disverŝis la vodkon en la kruĉetojn, enpensiĝis, poste nelaŭte eldiris: </text:p>
      <text:p text:style-name="P20">— Sed tamen... tri ŝipoj. Kaj ĉiuj kun kanonoj... </text:p>
      <text:p text:style-name="P20"><text:soft-page-break/>— Por vi ja ĉu grandas profito! — dolĉe rigardante al la vodko, respondis Ignato. — Ne vi la varojn trans la maron veturigos... </text:p>
      <text:p text:style-name="P20">Proksime haltis boateto. El ĝi elsaltis Krikov, tute maldika, kun grize pala vizaĝo. Li aliris, alsidiĝis en la ŝalupo sur la benkon, lipis la vodkon, almanĝis per flano. </text:p>
      <text:p text:style-name="P20">— Kion oni diras en la dia mondo? — demandis Rjabov. </text:p>
      <text:p text:style-name="P20">— Novaĵoj estas bonaj, — respondis Krikov, — neniu tiun aferon venki povas, tial oni al miaj doganaj soldatoj komisiis: tributojn ni nun de via frataro prenados. Remilajn kaj velajn, ĉu vi ne aŭdis? Kaj se iu ne pagos ĝis la tamburado — iros al la cara ŝipkonstruejo, kalkulo — ses duonkopekojn por tago... </text:p>
      <text:p text:style-name="P20">— Kaj se mi, ekzemple, havas nek remilon, nek velon? — demandis Rjabov. </text:p>
      <text:p text:style-name="P20">— La monaĥeja ŝalupo dronigita estas sur vi, — respondis Krikov, — la afero estas simpla. </text:p>
      <text:p text:style-name="P20">— Ĉu freneziĝis ili? </text:p>
      <text:p text:style-name="P20">Krikov subridis, kvazaŭ dentomontris, ekrigardis malgaje en la kruĉeton, kie la suno estis brilanta en la malklare flava drinkeja brandaĉo, sulkiĝis kaj eltrinkis. </text:p>
      <text:p text:style-name="P20">— Tio estas ankoraŭ nur floroj! — morne diris Ivano Kononoviĉ. — Atendu la berojn... </text:p>
      <text:p text:style-name="P20">Almanĝinte ankoraŭ, ili iom aŭskultis muzikon sur la nova ŝipo kaj, dispuŝante per la nazo de la ŝalupo aliajn barkojn kaj boatojn de scivolemaj arĥangelskanoj, direktis sin hejmen. </text:p>
      <text:p text:style-name="P20"><text:soft-page-break/>Hejme avino Eŭdoĥa estis bakanta kukojn, fritanta bovaĵon, pistanta ajlon por saŭco. Reĝustigante la kaptukon, ŝi diris: </text:p>
      <text:p text:style-name="P20">— Kaj kio tia okazas? Antaŭe, kiam mi juna estis, kion mi manĝas — tio taŭgas. Sed nun — jen pirogon mi deziras, jen viandon, jen nudelkukon kun kokaĵo. Ho, tempas al miaj ostoj iri en sian lokon... </text:p>
      <text:p text:style-name="P20">Rjabov subridis al la maljunulinaj etaj ruzaĵoj: kiam li revenis el la maro, ekde tiam ŝi regalas lin kun la juna edzino — pli dolĉe, pli grase. Scias ŝi, ke malriĉas la fiŝisto, kiel muso preĝeja, kaj tial ŝi ŝajnigas, kvazaŭ ŝi por si mem penas. </text:p>
      <text:p text:style-name="P20">Ili eksidis al la tablo kun pura tablotuko, Krikov demandis: </text:p>
      <text:p text:style-name="P20">— Rudristo, kiel vi vivos? </text:p>
      <text:p text:style-name="P20">Rjabov ludis iom per la kulero, surmetis ĝin, glatumis per la polmo kaj same demandis: </text:p>
      <text:p text:style-name="P20">— Pri kio vi diras, Atanazio Petroviĉ? </text:p>
      <text:p text:style-name="P20">— Pri tio — kion vi manĝos, — klarigis Krikov. — La caro al Moskvo iros, al monaĥejaj laboruloj por vi la vojo por ĉiam estas fermita. Ĉu kiel piloto vi multe perlaboros? Kaj nun estas aŭtuno, poste vintro nia malvarma, tegmenton super la kapo vi ne havas, fiŝon vi ne kaptadis, bestojn ne ĉasadis, la juna edzino, mi pensas, por malvarmo eĉ vestaĵojn ne havas... </text:p>
      <text:p text:style-name="P20">Taisja rozkoloriĝis, mallevis la okulojn. </text:p>
      <text:p text:style-name="P20">— Tro multe da zorgo! — diris avino Eŭdoĥa, surmetante sur la tablon brasiksupon. — Jen la tegmento, kaj jen la forno... </text:p>
      <text:p text:style-name="P20"><text:soft-page-break/>— Atendu, avinjo! — interrompis Krikov. — Mi ne por deco parolas, mi pri la afero diras... Ankaŭ vi sidiĝu kaj aŭskultu... </text:p>
      <text:p text:style-name="P20">La avino eksidis, faris severan vizaĝon: al viroj oni ne kontraŭdiras, kaj se viro ordonas aŭskulti — tio signifas, ke li estimas, konsilon atendas. </text:p>
      <text:p text:style-name="P20">— Pri mia eburskulpta scipovo vi scias, — diris Krikov, — mi en tiu arto inter nia pomora popolo estas ne la unua, sed ankaŭ ne la lasta. Kaj se tiel, tiam eltranĉi por vi tabulojn mi opinias bagatelo... </text:p>
      <text:p text:style-name="P20">— Patro nia! — kunfrapis la manojn la avino. — Kara... </text:p>
      <text:p text:style-name="P20">— Atendu! — koleriĝis Krikov. — Permesu diri, avinjo. En la junaj jaroj, antaŭ ol viaj okuloj malfortiĝis, estis vi ornamistino — kaj por tablotukoj, kaj por pantalonoj, kaj por sarafanoj, — la unua en niaj lokoj. Ĉu mi veron diras? </text:p>
      <text:p text:style-name="P20">Rjabov konfirmis — veron. Li eĉ nun memoris la avinjajn tolojn kun mirindegaj ornamoj — en veloj, ŝipoj, fiŝoj, birdoj, herboj... </text:p>
      <text:p text:style-name="P20">— Farbon vi scipovas prepari, — daŭrigis Atanazio Petroviĉ, — viajn sekretojn antikvajn vi same, mi pensas, ne forgesis. Tabulojn mi por vi kaj Taisja eltranĉos novmanierajn, por ke pro viaj toloj en la Komerca korto oni interbatiĝu... </text:p>
      <text:p text:style-name="P20">— Mi ankaŭ orbrodi povas, — mallaŭte diris Taisja, — zonojn mi scipovas fari, tiajn, kiajn oni ĉe Peĉoro, kaj ĉe Pinego, kaj ĉe Onego plektas... </text:p>
      <text:p text:style-name="P20">Ili manĝis, Krikov leviĝis — adiaŭi. Avino Eŭdoĥa subite alpremiĝis al lia brusto, ekploris. Al Taisja ektremis la <text:soft-page-break/>rozkoloraj, ĉiam mokemaj lipoj, la rudristo grakis, ekrigardis en la angulon, al la avinaj kuracaj herboj... </text:p>
      <text:p text:style-name="P20">— De kie vi aperis tia homo? — demandis Taisja. — Kial vi estas tia, Atanazio Petroviĉ? </text:p>
      <text:p text:style-name="P20">Krikov ne respondis, tusis, kvazaŭ misglutis sbitenon<text:bookmark text:name="xnoto-1-09-5-2"/><text:note text:id="ftn70" text:note-class="footnote"><text:note-citation>70</text:note-citation><text:note-body><text:p text:style-name="P2">Antikva rusa trinkaĵo, kuirita el mielo, spicoj kaj herboj <text:span text:style-name="T6">(trad.)</text:span>.</text:p></text:note-body></text:note>. Rjabov eliris kun li sur la peronon, ili ambaŭ eksidis, komencis grati la unuokulan hundon, kiu nutriĝis ĉe avino Eŭdoĥa. La hundo metadis la muzelon jen al la genuo de Rjabov, jen, timante ofendi Atanazion Petroviĉ-on, ŝoviĝadis al li. </text:p>
      <text:p text:style-name="P20">— Jen kiele, Ivano Sabateiĉ! — diris penseme Krikov. </text:p>
      <text:p text:style-name="P20">— Jen tiele... </text:p>
      <text:p text:style-name="P20">Ili silentis iom. </text:p>
      <text:p text:style-name="P20">La hundo lerte kaptis muŝon, klakinte per la dentoj. Trans la domo longe muĝadis bovinoj, fremda bovino enrigardis en la korton, ektimis, desaltis. Ie en la urbo ekkantis rajdista trumpeto. </text:p>
      <text:p text:style-name="P20">— Estas malfacile vivi por homo! — eldiris Krikov. </text:p>
      <text:p text:style-name="P20">Rjabov ekrigardis al Atanazio Petroviĉ, al lia sunbruna malfermita vizaĝo, rimarkis faltojn, kiuj antaŭe ne estis, malgajan sulkon ĉe la buŝo kaj konsentis: </text:p>
      <text:p text:style-name="P20">— Ne facile! </text:p>
      <text:p text:style-name="P7"/>
      <text:h text:style-name="P5" text:outline-level="3"><text:bookmark-start text:name="__RefHeading___Toc12532_788856325"/><text:soft-page-break/>6. Severa parolo<text:bookmark-end text:name="__RefHeading___Toc12532_788856325"/></text:h>
      <text:p text:style-name="P20">Nelonge antaŭ la fornavigo al Moskvo, kiam la cara ŝiptrajno jam estis ŝarĝata sur Dvino, Patriko Gordon ankoraŭ foje vizitis kolonelon Snivin-on. Dum la tuta tago la generalo malbonfartis, sed vespere li leviĝis de la benko, sur kiu li kuŝis, surmetis mantelon, prenis bastonon kaj, kuntirinte la brovojn, ekiris al la domo de la kolonelo. La nepoj, la filino kaj kolonelo Snivin mem sidis ĉirkaŭ la tablo, primetita per bombonoj kaj biskvitoj. Kraketadis kandeloj, la manĝilaron ornamis granda bukedo de modesta eriko, kiu devis rememorigi pri erikejoj de la kara Skotlando. La buklitaj krispaj nepoj rigardis al la avo per klaraj okuletoj, duvoĉe kantis al li kortuŝajn skotajn kantojn. En la kameno, pro humida vespero, estis krake brulantaj peĉaj pinaj ŝtipoj. Kafisto el rajdistoj surtabligadis fortan aroman kafon kun figoj. </text:p>
      <text:p text:style-name="P20">Gordon sidis inter la nepoj, kontraŭ la filino. Anabela suspiradis, viŝante la humidajn okulojn per punta tuketo. La vizaĝo de la generalo estis malafabla, la vilaj brovoj malalte pendis super la severaj okuloj... </text:p>
      <text:p text:style-name="P20">La kafisto per la mano en ganto ankoraŭ verŝis kafon. Snivin sendis lin for. Patriko Gordon ordonis al la infanoj ludi en la apuda ĉambro. Anabela, leginta pro enuo multajn kavalirajn romanojn, enmetis la manon de la patro en la etenditan polmon de la kolonelo. Sed apenaŭ ŝi eliris, Gordon elŝiris sian manon kaj ekparolis akre: </text:p>
      <text:p text:style-name="P20">— Kolonelo Snivin, mi venis al vi por averti vin de la nomo de la Siro! </text:p>
      <text:p text:style-name="P20"><text:soft-page-break/>Snivin ekstaris, liaj brilantaj vangoj blankiĝis. </text:p>
      <text:p text:style-name="P20">— Kolonelo Snivin, — daŭrigis Gordon, — caro Petro ne plu estas knabo, kiun vi ĉiuj ĉarmadis per mensogoj kaj banalaj fajrartaĵoj en Kukujo. Caro Petro estas matura viro. Dufoje ĉi tie, en Arĥangelsko, vi aranĝis tagmanĝojn honore al li, kaj nun vi trompas vin per espero, ke li ne estas informita pri la fiaĵoj, kiujn vi faras. Li estas informita pri multo, kolonelo Snivin! Li havas fidelajn kunulojn, kiuj, eĉ riskante altiri al si lian koleron, diras al li la veron. Viaj fiagoj... </text:p>
      <text:p text:style-name="P20">— Sinjoro generalo! — ekkriis Snivin. </text:p>
      <text:p text:style-name="P20">— Ĉu vi estas ofendita? — kun malamo demandis Gordon. — Ĉu vi deziras satisfakcion? Ĉu vi intencas proponi al mi duelon? Mi estos feliĉa mortpiki vin, ĉar mortigi vin — signifas savi la honestan nomon de Patriko Gordon... </text:p>
      <text:p text:style-name="P20">Snivin paŝis antaŭen, faligis seĝon, alpremante la manojn al la koro, ekparolis: </text:p>
      <text:p text:style-name="P20">— Ho sinjoro! Ĉu vi vere ne scias, ke la dogana leŭtenanto, pro kiu vi imputas al mi tiom multajn malnoblajn agojn, estas konviktita pri krimoj sendubaj? Tiu ĉi senindulo kaj latrono, koruptulo kaj arogantulo... </text:p>
      <text:p text:style-name="P20">La generalo demandis kun subrido: </text:p>
      <text:p text:style-name="P20">— Ĉu vi estas tute certa pri tio? </text:p>
      <text:p text:style-name="P20">— Mi estas certa pri tio same, kiel pri tio, ke li el leŭtenanto iĝis kaporalo. </text:p>
      <text:p text:style-name="P20">— Sed ne por longe, kolonelo! — firme diris Gordon. — Mi uzos ĉiujn miajn fortojn por tio, ke la malfeliĉulo revenu al la <text:soft-page-break/>posteno, kiun li okupis antaŭe. Mi ankoraŭ havas sufiĉe da pacienco, vi scias tiun trajton de mia karaktero. Kaj la caro, dankon al la Kreinto, al mi ankoraŭ iam kredas... </text:p>
      <text:p text:style-name="P20">Li ordonis al servisto doni la mantelon. </text:p>
      <text:p text:style-name="P20">Eniris Anabela kun la nepoj, la nepoj etendis al la avo la manojn, kiel instruis la knabojn la patrino. La avo rigardis al la infanoj desupre malsupren — nealirebla, fremda. </text:p>
      <text:p text:style-name="P20">— Patro! — ekkriis Anabela. </text:p>
      <text:p text:style-name="P20">Kolonelo Snivin estis amare suspiranta: li ne povis rigardi trankvile, kiel severas la avo kun siaj nepoj. Anabela, tordante al si la brakojn, ploris per pezaj larmoj. Al la nepoj tordiĝis flanken la buŝetoj, ili ambaŭ ekploris. Tio estis neŝajniga malĝojo, la nepoj amis sian severan avon. Per fortikaj manoj la generalo prenis la pli aĝan knabon, levis lin alte, diris flustre: </text:p>
      <text:p text:style-name="P20">— Adiaŭ, infano! </text:p>
      <text:p text:style-name="P20">Li prenis la malpli aĝan, kisis al la pufa varma vango, alpremis al sia larĝa brusto. </text:p>
      <text:p text:style-name="P20">— Adiaŭ ankaŭ vi, mia infano, adiaŭ por ĉiam! </text:p>
      <text:p text:style-name="P20">Nek al la filino, nek al la kolonelo li riverencis. </text:p>
      <text:p text:style-name="P20">Paŝante sur la kurba strateto, Patriko Gordon ree ekfartis tute malbone: kunpremiĝis la koro, li ne povis spiri. Faliginte la bastonon, la generalo kaptis per la manoj palisojn de barilo kaj tuj komprenis, ke li derampas sur la teron. «Nun mi ĉi tie iomete ripozos!» — pensis Gordon, sed la tero komencis ien enfali, kaj li ĉesis kaj vidi, kaj aŭdi, kaj pensi. </text:p>
      <text:p text:style-name="P20"><text:soft-page-break/>Rekonsciiĝis la generalo en la hejmo de kolonelo Snivin. Kuracisto en tute nigra vesto, kun malhela vizaĝo kaj maldikaj lipoj, estis kirlanta en glaso orkoloran trinkaĵon. Anabela nemalproksime estis flustre interparolanta kun la edzo. La vizaĝo de Snivin estis memkontenta kaj trankvila. </text:p>
      <text:p text:style-name="P20">«Li min entombigis! — pensis Gordon. — Sed, diablo prenu, mi ankoraŭ ne mortis. Certe, mi estis tie, sed mi revenis el tie tien ĉi. Mi eĉ estis tie dum granda tempo, sed nun mi estas ĉi tie. Kia malfeliĉo por vi, sinjoro, ĉu vere?» </text:p>
      <text:p text:style-name="P20">La koro batis egalmezure, trankvile. Suna radio — malgranda kaj gaja — lumis sur la litkovrilo, evidente, estis mateno. La kuracisto kun la trinkaĵo en la glaso aliris proksime. Lia rigardo renkontis la rigardon de Gordon. </text:p>
      <text:p text:style-name="P20">— Ho, ĉu vi fartas pli bone? — demandis la kuracisto streĉite. </text:p>
      <text:p text:style-name="P20">— Jes, mi fartas pli bone! — respondis Patriko Gordon kaj mem miris pri forto kaj laŭto de sia voĉo. — Verŝajne, mi fartas tute bone. Mi simple laciĝis, malmulte dormis, multe manĝis kaj drinkis. En mia aĝo la plej bona kuraco estas abstinado. Mi dankas vin, sinjoro doktoro, mi ne uzas kuracilojn... </text:p>
      <text:p text:style-name="P20">Per trankvila movo li deŝovis de si la manon de la kuracisto, eksidis sur la lito, diris kun suspiro: </text:p>
      <text:p text:style-name="P20">— Mi tre bedaŭras, ke mi ĉagrenis mian filinon kaj ŝian edzon — sinjoron kolonelon. Mi treege bedaŭras. Sed nun mi fartas tute bone... Mi estas sana! </text:p>
      <text:p text:style-name="P20"><text:soft-page-break/>Restinte sola kun la kuracisto, la generalo demandis: </text:p>
      <text:p text:style-name="P20">— Kia estas via nomo, sinjoro? </text:p>
      <text:p text:style-name="P20">— Mia nomo estas Des-Fonteines. </text:p>
      <text:p text:style-name="P20">Gordon kapjesis kaj ekparolis penseme: </text:p>
      <text:p text:style-name="P20">— Ĉio estas sufiĉe simpla, sinjoro doktoro, sufiĉe simpla, se pensi kiel indas. Kiam ni servas al la rusoj honeste, tiam nin malamas niaj samlandanoj, ĉu vere? Kaj sugestas al la rusoj pri ni ĉiajn fiaĵojn. Kaj la rusoj, probable, pravas, kiam ne tute fidas nin. Pro kiu kaŭzo ili devas fidi nin? </text:p>
      <text:p text:style-name="P20">Des-Fonteines malvarme ridetis. </text:p>
      <text:p text:style-name="P20">— Generalo estas absorbita de tiu ĉi popolo! — diris li. — Iam tiel okazas... </text:p>
      <text:p text:style-name="P20">— Tio okazas kun ĉiuj, kiuj vivas ĉi tie longe, — respondis Gordon. — Kiu havas orelojn por aŭdi kaj okulojn por vidi, kaj kiu, certe, estas ne tute stulta... </text:p>
      <text:p text:style-name="P20">— Ĉu tiele? </text:p>
      <text:p text:style-name="P20">— Mi permesas al mi aserti, sinjoro, ke ĝuste tiel. </text:p>
      <text:p text:style-name="P20">— Sed mi pensas alie, generalo. Kvankam mi pasigis ĉi tie ne multe da tempo, sed mi supozas, ke la moskvianoj ne meritas estimon... </text:p>
      <text:p text:style-name="P20">— Kial do? </text:p>
      <text:p text:style-name="P20">— Tial, ke ĉi tie okazas senekzemplaj kruelaĵoj... </text:p>
      <text:p text:style-name="P20">— Ĉu senekzemplaj en la civilizita mondo? </text:p>
      <text:p text:style-name="P20"><text:soft-page-break/>— Almenaŭ en la civilizita mondo. </text:p>
      <text:p text:style-name="P20">Gordon pli oportune etendis la longajn krurojn, reĝustigis la kusenon sub la dorso, ekparolis obtuze, amare: </text:p>
      <text:p text:style-name="P20">— Estu trifoje damnita la mondo kaj la stultuloj, loĝantaj en ĝi. Koperniko dum tridek kvin jaroj prokrastadis presadon de sia libro, timante tiun vian civilizitan mondon, kaj ekvidis sian verkon, eldonitan de tipografo, nur sur la mortolito. Kaj li pravis en sia timo, Koperniko. La inkvizicio kondamnis lian verkon, kiel herezan. Mi mem legis en la «Indekso de la Kongregacio», ke la libro de Koperniko estas malpermesita, ĉar kontraŭdiras al la Sankta Skribo. Kaj Galileo? Vi estas kuracisto, sinjoro, kaj devas koni tiujn glorajn nomojn! Diablo prenu, en via Eŭropo Galileon oni devigis rezigni pri si mem... </text:p>
      <text:p text:style-name="P20">Des-Fonteines rigardis al Gordon ne deŝirante la okulojn; videblis, ke li aŭskultas kun intereso. </text:p>
      <text:p text:style-name="P20">— Kaj kiam Galileo mortis, tiam oni rifuzis al li enterigon en tombejo. Ĉu vi estis informita pri tio? Kaj pri Giordano Bruno vi same estas informita? Cetere, sinjoro, ĉu vi neniam vidis la plumban prizonon Piombi en Venecio? Ne? Kaj mi havis honoron vidi ĝin. Dum ses jaroj Brunon oni tenis en tiu prizono, kaj iom poste forbruligis lin viva en Romo... </text:p>
      <text:p text:style-name="P20">Sur la vangoj de Gordon aperis makuloj, la okuloj severe brilis el sub la superpendantaj brovoj, la voĉo sonis potence. </text:p>
      <text:p text:style-name="P20">— Li estis punita tiom mizerikorde, kiom eblis, kaj sen verŝo de sango, — kun kolera moko ripetis Gordon la formulon de la mortkondamno de la sankta inkvizicio: «Sen verŝo de sango»... </text:p>
      <text:p text:style-name="P20"><text:soft-page-break/>— Tio estis antaŭ preskaŭ cent jaroj, — interrompis Des-Fonteines. — La moroj ekde tiam ŝanĝiĝis... </text:p>
      <text:p text:style-name="P20">— La moroj neniom ŝanĝiĝis! Ĉu statuo de Bruno — tiu grandulo el granduloj — estas metita sub la kupolo de la katedralo de Sankta Petro en Romo? Kial vi silentas? Ĉu la inkvizicio kondamnis sin mem? Ne, sinjoro, neniam — ĉu vi aŭdas? — neniam oni metos Giordano-n en la katedralo! Kaj tiuj damnitaj barbaroj aŭdacas kondamni la moskvianojn, ridi pri ili kaj mallaŭdi tion malbonan, kion ili vidas ĉi tie, tiel, kvazaŭ ili mem estas anĝeloj, flugintaj el la ĉielo. Aŭskultu min atente, sinjoro: kiam mi en la junaj jaroj estadis en la Varmia episkopujo, tie dum kvin jaroj oni bruligis sescent sorĉistinojn, kaj inter ili estis bruligitaj dudek tri knabinoj, la plej aĝa el kiuj eĉ ne aĝis dek jarojn. En la princlando Reŭsa dum du jaroj estis forbruligitaj pli ol mil sorĉistinoj. En la tuta via civilizita mondo ĉiutage fajras ŝtiparumoj... </text:p>
      <text:p text:style-name="P20">— Mi estas luterano! — nelaŭte prononcis Des-Fonteines. — Kredu, generalo, ke la agoj de la inkvizicio por mi estas ne malpli abomenaj, ol por vi... </text:p>
      <text:p text:style-name="P20">— Ankaŭ pri luteranoj kaj kalvinanoj mi ion scias, — kun kolera subrido respondis Gordon. — Memorfiksi specimenojn de homa krueleco, stulteco kaj idioteco estas inda okupo. Do via Lutero bonvolis nomi Aristotelon princo de mallumo, malica kalumnianto, kapro kaj diablo. Kaj via Kalvino en Ĝenevo forbruligis viva Serveton, kiu en io, nur en io ne konsentis kun li. Kaj, diablo vin prenu, temas ne pri religiaj konfesioj, sed pri via Eŭropo. Do en tiu Eŭropo mi havas konaton, kiu deadmonadis min veturi en Moskvion, li eĉ ĝis <text:soft-page-break/>nun estas juĝisto de sorĉistinoj en Fuldo, lia nomo estas Baltazaro Foss, li fanfaronis antaŭ siaj gastoj, ke dum dek sep jaroj li forbruligis naŭcent sorĉistinojn. Naŭcent, sinjoro. Kaj entute en via belega civilizita mondo — pri tio fanfaronas la inkvizitoroj mem — estis forbruligitaj cent mil sorĉistinoj. Cent mil pri nenio kulpaj vivoj, inter kiuj estas knabinoj, maljunulinoj aŭ belulinoj. Pro kio oni forbruligis ilin? </text:p>
      <text:p text:style-name="P20">— Eraroj de popoloj... </text:p>
      <text:p text:style-name="P20">— Ha, eraroj? — kriis Gordon, mallevante la krurojn de sur la lito. — Al knabino oni donas en la manojn pecon de arda fero, kaj se ŝi ne povas teni ĝin, do ŝi estas sorĉistino? Kaj se povas — sorĉistino duoble. Belulinon oni ĵetas en riveron, se ŝi dronas — ŝi estas sorĉistino, se ne dronas — nepre sorĉistino! Ĉu eraroj de popoloj? Damnita, freneza, abomena mondo, krimuloj, netravidebla obskuro... </text:p>
      <text:p text:style-name="P20">— Vi estas en ekstremo, generalo! — decide diris Des-Fonteines. — Al vi, sendube, aperos inflamo en ĉiuj vejnoj kaj sedimentos saloj, se vi ne zorgos pri via sano... </text:p>
      <text:p text:style-name="P20">Gordon subridis per sola buŝo. </text:p>
      <text:p text:style-name="P20">— Saloj, vejnoj, inflamo, — diris li. — Ĉu vi pensas, ke mi estas tiom stulta? Iru for kaj ordonu porti al mi tason da forta kafo! </text:p>
      <text:p text:style-name="P20">La kuracisto riverencis kaj eliris. Gordon komencis vesti sin, sed subite enpensiĝis kaj, trovinte per rigardo la krucifikson, malleviĝis sur la genuojn. Li preĝis pri sendo de trankvilo al la malfacile vivantaj homoj, pri sendo de paco al sia peka animo, pri sendo de racio al tiuj, kiuj perdas ĝin en vantaĵo de vantaĵoj. <text:soft-page-break/>Lia sulkita per profundaj faltoj vizaĝo de maljuna soldato estis severa kaj malmilda, sed en la senkoloriĝintaj okuloj tremis larmoj. </text:p>
      <text:p text:style-name="P20">— Sinjoro dolĉa, — flustris li, postuleme rigardante al la malgranda krucifikso, — Dio ĉiopova! Ĉu vi ne aŭdas min? Aŭdu, Sinjoro! Helpu kaj konsilu, sugestu kaj instruu, ĉar ne scias mi, kiel travivi miajn restintajn tagojn... </text:p>
      <text:p text:style-name="P20">Kiam Anabela alportis al li tason da fumanta kafo, li estis fermanta la bukojn sur siaj ŝuoj. </text:p>
      <text:p text:style-name="P20">— Vi devus ankoraŭ iom kuŝi, patro! — diris Anabela. </text:p>
      <text:p text:style-name="P20">— Por kio? — demandis Gordon abrupte. — Ĉu por pli longe vivi? Kaj por kio vivi? </text:p>
      <text:p text:style-name="P20">Silente li eltrinkis la kafon, ŝtopis per aroma tabako sian pipon kaj eliris el la domo de kolonelo Snivin. En la sama vespero Des-Fonteines kun negaja subrido diris al la kolonelo, ke se la vivo de la generalo pluiĝos, pri kio, kompreneble, necesas peti la Sinjoron, tiam Rusio havos fidelan homon en ĉiuj siaj estontaj elprovoj. </text:p>
      <text:p text:style-name="P20">— Kaj ĉu vi supozas, ke la sano de la generalo estas en danĝero? </text:p>
      <text:p text:style-name="P20">— Jaroj... multo travivita... ekscitiĝemo de la karaktero... </text:p>
      <text:p text:style-name="P20">— Jes, li estas ekstreme ekscitiĝema! — penseme diris Snivin. — Ekstreme. Kun li estas malfacile. </text:p>
      <text:p text:style-name="P20">— Por vi kun li estas speciale malfacile. </text:p>
      <text:p text:style-name="P20">— Kion vi per tio volas diri? </text:p>
      <text:p text:style-name="P20"><text:soft-page-break/>— Nenion, kolonelo, tute nenion, krom tio, ke apenaŭ la generalo estas tre kontenta pri via agado ĉi tie... </text:p>
      <text:p text:style-name="P20">Snivin severe silentis. </text:p>
      <text:h text:style-name="P5" text:outline-level="3"><text:bookmark-start text:name="__RefHeading___Toc12534_788856325"/>7. Antaŭ longa vojo<text:bookmark-end text:name="__RefHeading___Toc12534_788856325"/></text:h>
      <text:p text:style-name="P20">Nokte antaŭ la 26-a de aŭgusto Petro Aleksejeviĉ estis donanta lastajn dispoziciojn al Ievlev kaj Apraksin, restantaj en Arĥangelsko. En la palaco sur la Mosea insulo kolektiĝis nemultaj homoj, ĉiuj junaj; la sekvantoj pli aĝaj lokiĝis sur barkoj kaj platboatoj, tie estis ne tiel malvaste kaj multe pli oportune, ol en la palaco. Sub egalmezura pluveto estis bone dormi sur molaj plummatracoj, kaj ja venis tempo satdormi kompense pro ĉiuj pasintaj malfacilaj tagoj. </text:p>
      <text:p text:style-name="P20">En la manĝohalo de la palaco staris odoro de humideco, pro longaj pluvoj likis la tegmento, akvo egalmezure gutadis sur angulon de la tablo, malsekigadis ŝipajn desegnaĵojn. Petro longe ne rimarkadis, poste koleriĝis. Iom poste sur la tegmento ekfrapis botoj, raŭka voĉo kriis: </text:p>
      <text:p text:style-name="P20">— Obaĉjo, hakilon donu, la caro skoldas... </text:p>
      <text:p text:style-name="P20">Petro Aleksejeviĉ, pririgardante desegnaĵojn de ŝipoj, konstruotajn en Solombalo kaj Vavĉugo, en la konstruejo de Baĵenin-oj, diris al ŝipestro Flam: </text:p>
      <text:p text:style-name="P20">— Ŝarĝu vian ŝipon per bona potaso, rezino, greno plej altkvalita, linon prenu, kanabfibrojn, tabulojn plej bonajn. Oni vidu — iras ŝipo rusa, havas varon perfektan. Komercu honeste, eĉ se kiom ajn malkare por komenco vi vendos — ĉio taŭgas. Kio tie estas malkara, tio ĉi tie estas tre kara. <text:soft-page-break/>Komencinte mem komerci, ni instigos ankaŭ nian negocistaron al tiu tre utila okupo. </text:p>
      <text:p text:style-name="P20">Ŝipestro Flam elprenis ĉibukon el la buŝo, kapjesis: </text:p>
      <text:p text:style-name="P20">— Tiel, Siro! </text:p>
      <text:p text:style-name="P20">Kaj tuj ree eksnufis per la ĉibuko. </text:p>
      <text:p text:style-name="P20">Sur la tegmento ree aŭdiĝis la raŭka voĉo: </text:p>
      <text:p text:style-name="P20">— Obaĉjo, ĉu mi la hakilon ĝisatendos, aŭ mi mortos ĉi tie? </text:p>
      <text:p text:style-name="P20">Alia voĉo demalsupre respondis: </text:p>
      <text:p text:style-name="P20">— En la transpasejo estas Obadjo, remilingon riparas... </text:p>
      <text:p text:style-name="P20">La caro elprenis el la poŝo falditan paperfolion, glatigis ĝin, skribis ion per plumo, ekparolis per gaja voĉo: </text:p>
      <text:p text:style-name="P20">— Kontraŭ gajnita mono vi alveturigos tion, kio estas skribita en ĉi papero. Ni antaŭ nelonge kun Ievlev kaj Apraksin skribis, eble tio estos kara, tial por ajna okazo ni donos al vi monon. La talerojn, ŝipestro, ne disipu, ŝparu la monon. Fiuloj tieaj, verŝajne, postulos troan prezon, sed ankaŭ vi marĉandu — ne estas hontinde! Sidiĝu ĉi tien, skribu... </text:p>
      <text:p text:style-name="P20">Ŝipestro Flam eksidis, Petro deŝiris por li pecon de la folio, komencis dikti: </text:p>
      <text:p text:style-name="P20">— Skribu: katunon por flagoj ŝipaj. </text:p>
      <text:p text:style-name="P20">— Kiom? </text:p>
      <text:p text:style-name="P20">— Laŭ la mono, frato, laŭ la mono. Se estos malkara — pli multe, se kara — malpli. Plue... lanternon aĉetu por pulvotenejo. </text:p>
      <text:p text:style-name="P20"><text:soft-page-break/>— Kiom? </text:p>
      <text:p text:style-name="P20">— Ja unu, ŝipestro, dume. Eble, ĝi tute ne taŭgas, la lanterno transmara. Ni rigardos, sekvan fojon kiam vi trans la maron iros, se la aĵo estas bona, ankoraŭ aĉetos. Plue skribu, ŝipestro: sablohorloĝon, ŝipan. Navigistan kofron aĉetu, la plej bonan, kun tuta navigista ilaro... </text:p>
      <text:p text:style-name="P20">— Tre kara! — avertis ŝipestro Flam. </text:p>
      <text:p text:style-name="P20">— Do ĝuste unu aĉetu, se estas kara! — ordonis Petro. — Kaj marĉandu, ne tuj prenu. </text:p>
      <text:p text:style-name="P20">Ŝipestro Flam nege balancis la kapon. </text:p>
      <text:p text:style-name="P20">— Kial? — demandis la caro. </text:p>
      <text:p text:style-name="P20">Flam elprenis el la buŝo la ĉibukon, surmetis la plumon, deŝovis de si la paperpecon, sur kiu li skribis. Petro rigardis al li silente, atendis, kion li diros. </text:p>
      <text:p text:style-name="P20">— Siro, — nelaŭte ekparolis Flam, — Siro, estas tre malfacile fari tiel, kiel vi ordonas. Neeble, Siro. Ne eblas aĉeti por vi malkare. Ili ridos. Ili ridis, kiam ni konstruis por vi la ŝipon en Nederlando, ili diradis: la rusa caro ne pagos, li estas malriĉa caro, tributon ŝuldas al la tatara ĥano... </text:p>
      <text:p text:style-name="P20">Al Petro abrupte moviĝis la vango, li kaptis kupran kandelingon, leviĝis je la tuta alto. Aleksandro Daniloviĉ ekpendis sur lia ŝultro, Apraksin deprenis la kandelingon, metis ĝin sur la tablon. Petro eksidis, abunda ŝvito aperis sur lia vizaĝo. La lipoj de Apraksin tremis, Menŝikov plu glatumadis la ŝultron de Petro, flustris: </text:p>
      <text:p text:style-name="P20"><text:soft-page-break/>— Ne gravas, Petro Aleksejeviĉ, atendu, Petro Aleksejeviĉ, jen akvon malvarman trinku... </text:p>
      <text:p text:style-name="P20">Estis tre mallaŭte, nur la akvo plu gutadis de la plafono sur la tablon. Ŝipestro Flam sidis trankvile, kvazaŭ nenio okazis. </text:p>
      <text:p text:style-name="P20">— Vidu, Teodoro, kiel oni diras! — per mallaŭta voĉo diris Petro al Apraksin. — Flam ne mensogas, Flam estas fidinda ulo... </text:p>
      <text:p text:style-name="P20">Li forte frotis la vizaĝon per ambaŭ polmoj, kapsignis al la ŝipestro, ke tiu skribu plu: </text:p>
      <text:p text:style-name="P20">— Navigistan kofron la plej bonan... </text:p>
      <text:p text:style-name="P20">Flam ree prenis la plumon, Petro ordonis per firma voĉo: </text:p>
      <text:p text:style-name="P20">— Tri kofrojn. Monon ne ŝparu. Diru — vi aĉetas por rusaj ŝipoj. Se oni demandos, kie estas tiuj ŝipoj, respondu kun subrido: vi vidos! Aleksandro Daniloviĉ, veku Vinius-on, ordonu skribi ukazon de mia nomo, ke ŝipestro Flam kunprenu sakon da taleroj. Ankoraŭ skribu, ŝipestro: kupron en folioj aĉetu, gvajakon, sulfuron... </text:p>
      <text:p text:style-name="P20">Venis postdorm-aspekta Vinius, Petro ordonis al Apraksin dikti la ukazon pri la mono. Sur la tegmento ekfrapis hakilo — oni finfine komencis ripari. Petro Aleksejeviĉ alŝovis al si la ŝipajn desegnaĵojn, ree komencis esplori kun Ievlev, kiaj estos ŝipoj. Menŝikov kun kruĉeto da sbiteno alsidiĝis apude, konsiladis, disputadis, Silvestro Petroviĉ subite same ekscitiĝis. Petro brakumis ilin ambaŭ je la ŝultroj, diris flustre: </text:p>
      <text:p text:style-name="P20">— Ne estos ni sen maro, ne, ne estos, fraĉjoj... </text:p>
      <text:p text:style-name="P20"><text:soft-page-break/>Ievlev kaj Menŝikov eksilentis, turniĝinte al la caro. Li plu parolis per glata flustro, arde, konvinkite, pasie: </text:p>
      <text:p text:style-name="P20">— Ne estos ni sen la Nigra, sen la Azova. Ne estos, ne spiros, ne. Tio veras. Holandanoj, ilia negocistaro, diras — antaŭ nelonge Flam rakontis, — sen la Balta maro dekoble pli malbone estas al la moskvianoj, ol se kun havenoj tie. Nia, ĉio estas nia, — Oreŝko, Ivangorodo, Koporjo... Caro Johano, Ivano Baziljeviĉ la Terura pri tio... </text:p>
      <text:p text:style-name="P20">— Ĉu kontraŭ la svedo militi? — kliniĝinte al la caro, kaptinte lin je la mano, demandis Menŝikov. — Petro Aleksejeviĉ, Siro, indulgu, sub la svedo nun estas tiom da popolo, kion ni povas kun nia mizero... </text:p>
      <text:p text:style-name="P20">Petro frapis per la polmo al la tablo, demandis: </text:p>
      <text:p text:style-name="P20">— Ĉu vi freneziĝis? Kiu ja pri milito diras? </text:p>
      <text:p text:style-name="P20">Li amare subridis, per malmola ungo strekis desegnaĵon de ŝipo, ordonis al Ievlev severe: </text:p>
      <text:p text:style-name="P20">— Ĉi luksaĵojn, Silvestro, girlandojn kaj florojn florantajn, forigu por Dio! Ĉu ni riĉas troe, vi pensas? Kaj hodiaŭ mi aŭdis, kiel laborulo preskaŭ dum tuta vespero hakilon serĉadis — por la caro tegmenton sur la palaco ripari. Por la caro, ne por iu ajnulo! Ne donos mi ebonon por dekoracio, ĝin necesas el trans la maro veturigi, kaj kiom la negocistoj postulas, ĉu vi scias? </text:p>
      <text:p text:style-name="P20">— Mi scias, Siro! </text:p>
      <text:p text:style-name="P20">— Tiele! </text:p>
      <text:p text:style-name="P20"><text:soft-page-break/>Iom poste de sur barko en la palacon venis flava pro malsano Gordon kaj Lefort. La ĝenevano ordonis hejti fornon, doni vespermanĝon. La tegmenton oni finfine riparis, en la manĝohalo iĝis pli varme. Egalmezure, obtuze verŝiĝadis pluvo super Dvino, super ekdorminta Arĥangelsko, super la Mosea insulo, super la caraj barkoj, velboatoj, platboatoj, ŝalupoj, pretaj por longa vojo al Vologdo kaj Moskvo... </text:p>
      <text:p text:style-name="P20">Dum la vespermanĝo Patriko Gordon demandis de la caro, kion fari kun signaloj, kiam la ŝiptrajno debordiĝos de la urbo. Petro respondis kun subrido: </text:p>
      <text:p text:style-name="P20">— Lasu, sinjoro generalo! Ĉu ni ne sufiĉe ludis? Kiaj signaloj! Vi ankoraŭ Perejaslavlon rememoru kaj la boaton sur Jaŭzo. Tio estis kaj pasis... </text:p>
      <text:p text:style-name="P20">Li kun silenta subrido ĉirkaŭrigardis la vizaĝojn de la sekvantoj, sidantaj ĉe la tablo, penseme aldonis: </text:p>
      <text:p text:style-name="P20">— Estis kaj pasis. Ni konstruadis urbon Presburgon, ĉe Perejaslavlo ŝipojn kunpuŝadis, kiom da stultaĵoj estis, kiom da infanaĵoj. Sed hodiaŭ estas ŝtata konsiliĝo, sinjoroj! </text:p>
      <text:p text:style-name="P20">Li ekridis kaj levis kruĉeton je la ŝipa konstruado sur la Blanka maro, je ŝipistoj Apraksin kaj Ievlev, je bonaj sukcesoj en la novaj ŝipkonstruejoj. Dum tuta tiu nokto li estis pensema, drinkis malmulte, ofte fajrigadis sian pipon kaj, ŝajnis, fiksaŭskultadis la monotonan bruon de la aŭtuna pluvo. Apraksin-on kaj Silvestron Petroviĉ-on por adiaŭo li brakumis, kisis trifoje, ordonis severe: </text:p>
      <text:p text:style-name="P20"><text:soft-page-break/>— Skribu, fraĉjoj, pro eĉ plej etaj bezonoj. Kiam Flam kun la ŝipo foriros — skribu, kiam la ŝipkonstruado ekmoviĝos — skribu. </text:p>
      <text:p text:style-name="P20">Mateniĝe sur la Mosea insulo, sur Solombalo, en Arĥangelsko kaj sur la caraj maraj ŝipoj ektondris kanonoj, salutante la forirantan supren laŭ Dvino caran ŝiptrajnon. La pluvo verŝiĝadis per kontinua vualo, torente. En la cara kuirejo oni estis estingantaj la fornojn, fremdlandaj rajdistoj estis rompantaj, surfalinte ŝultre al la pordo, flankan alkonstruaĵon, en kiu restis medoj kaj vodkoj. Gardisto estis skurĝanta malsaĝulon pro Kristo, kantoroj sub la alero estis elvringantaj la malsekajn ornatojn. </text:p>
      <text:p text:style-name="P20">La cara barko iĝadis ĉiam malpli granda, la tutan ŝiptrajnon vualis la pluvo. Ĉe Dvino forte odoris je fumo, je fungoj, Apraksin turnis sin al Ievlev, diris per laca voĉo: </text:p>
      <text:p text:style-name="P20">— Nu, Silvestro, ni fingastis. Ni sufiĉe navigis, festenis, vinon drinkis, konversaciis. Nun ni satdormu, kaj al la laboro. </text:p>
      <text:p text:style-name="P20">Kaj li kriis al remistoj: </text:p>
      <text:p text:style-name="P20">— Hej, homoj! Al remiloj! </text:p>
      <text:p text:style-name="P20">Dum ili estis transnavigantaj Dvinon, Apraksin apenaŭ tenis la kapon pro dormemo; hejme, tremerante pro humideco kaj sendormaj noktoj, li deĵetis la malsekajn vestaĵojn, frotis la korpon per aroma Brabanta aceto, surmetis malpezan lanugan peltmanteleton kaj, kun ĝuo tirinte sin, konsilis: </text:p>
      <text:p text:style-name="P20"><text:soft-page-break/>— Kuŝiĝu tuj, Silvestro! Vi aspektas kiel mortanto! Kuŝiĝu, kara, memoru, ke antaŭ nelonge vi preskaŭ ellasis vian animon... </text:p>
      <text:p text:style-name="P20">Servisto alportis al Silvestro Petroviĉ puran tolaĵon, odorantan je lavendo, super peltoj sur la larĝa lito per lertaj manoj sternis neĝblankan littukon, rapide disŝovis arĝentajn varmbotelojn kun bolakvo. Ievlev, senvestiĝante, demandis: </text:p>
      <text:p text:style-name="P20">— Ĉu vi ne aŭdis, kion hieraŭ la Siro diris pri maroj — la Nigra kaj la Azova? </text:p>
      <text:p text:style-name="P20">Teodoro Matejeviĉ leviĝis sur la kubuto: </text:p>
      <text:p text:style-name="P20">— Ne aŭdis. </text:p>
      <text:p text:style-name="P20">Ievlev rakontis, Apraksin elaŭskultis silente, poste kuŝiĝis sur la dorson. Silvestro Petroviĉ, transvestinte sin per ĉio seka, metis la manojn sub la kapon, tiriĝis per la tuta korpo, enspiris la odoron de lavendo, pensis — ja vere estas bone! </text:p>
      <text:p text:style-name="P20">Kaj tuj la ŝipo, en kiu li iris sur nigraj ondoj de la Nigra maro, skuiĝis, surflankiĝis, ekkuris, kaj tiel, ke nur vespere komprenis Ievlev — tio estis ne ŝipo, sed bona, sana bravula dormo... </text:p>
      <text:h text:style-name="P4" text:outline-level="2"><text:bookmark-start text:name="__RefHeading___Toc12536_788856325"/>Ĉapitro deka<text:bookmark-end text:name="__RefHeading___Toc12536_788856325"/></text:h>
      <text:p text:style-name="P8"/>
      <text:p text:style-name="P12">Kruston sen pano glutadis ni,<text:line-break/>Nudpiede neĝon tretadis ni,<text:line-break/>Al dors' knutitaj estadis ni... </text:p>
      <text:p text:style-name="P17"><text:span text:style-name="T6">Kanto</text:span> </text:p>
      <text:p text:style-name="P8"/>
      <text:p text:style-name="P12">Pro tribut' al despot'<text:line-break/>Ni fariĝis biskot'. </text:p>
      <text:p text:style-name="P18"><text:span text:style-name="T6">Rilejev</text:span><text:bookmark text:name="xnoto-1-10-1-1"/><text:note text:id="ftn71" text:note-class="footnote"><text:note-citation>71</text:note-citation><text:note-body><text:p text:style-name="P2">Kondrato Rilejev (1795–1826) — rusa poeto, revoluciulo, unu el la organizintoj de la ribelo de la decembristoj (la 14-an de decembro 1825), mortekzekutita pro tio en 1826 <text:span text:style-name="T6">(trad.)</text:span></text:p></text:note-body></text:note> </text:p>
      <text:h text:style-name="P5" text:outline-level="3"><text:bookmark-start text:name="__RefHeading___Toc12538_788856325"/>1. Favoran venton al vi, ŝipistoj!<text:bookmark-end text:name="__RefHeading___Toc12538_788856325"/></text:h>
      <text:p text:style-name="P20">Mateniĝe en la domon de la vojevodo kun decaj donacoj, bruaj, gajaj, bonanimaj aspekte, venis fremdlandanoj — ŝipestroj, eskortantoj, negocistoj — adiaŭi. Servisto de la vojevodo, laŭ la moro, ronde portadis al la gastoj drinkaĵojn kaj almanĝaĵojn, la eksterlandaj maristoj fumadis pipojn, tintigadis glasojn, frapadis silenteman Apraksin-on al la ŝultro, pikante ŝercadis, promesadis en la sekvonta jaro, kiam malfermiĝos marnavigado, veni sur multaj ŝipoj kun abundaj varoj. Teodoro Matejeviĉ kapjesadis, ridetadis, sed liaj okuloj estis malvarmaj. </text:p>
      <text:p text:style-name="P20">Silvestro Petroviĉ, stare, ĉe kandela lumo — en la manĝohalo estis ankoraŭ malhele — legadis dokumentojn — paspermesilojn de ŝipistoj, metadis sigelon, subskribadis pri tio, ke la ŝipo de ŝipestro tiu kaj tiu povas libere foriri laŭ sia vojo. Paspermesiloj estis multaj, Ievlev subskribis la <text:soft-page-break/>paspermesilojn de Golgolsen, Koost, Danberg; sed la paspermesilon de Urquhart li demetis flanken. </text:p>
      <text:p text:style-name="P20">— Ho! — ekkriis Urquhart. — Ĉu io ne estas en ordo? </text:p>
      <text:p text:style-name="P20">Apraksin aliris pli proksime al Ievlev, prenis el liaj manoj la paspermesilon, etendis ĝin al Urquhart. </text:p>
      <text:p text:style-name="P20">— Tio signifas?.. — movis la brovetojn la ŝipestro. </text:p>
      <text:p text:style-name="P20">— Signifas, ke ni ne plu vokas vin ĉi tien. </text:p>
      <text:p text:style-name="P20">La fremdlandanoj ĉesis ŝerci, en la manĝohalo estiĝis silento. </text:p>
      <text:p text:style-name="P20">— Mi havos honoron plendi al lia sanktoleita moŝto caro! — ekkriis Urquhart. — Mi donas al vi vorton de honoro, sinjoro vojevodo, ĉi ago ne servos al via utilo. </text:p>
      <text:p text:style-name="P20">— Mi tion scias pli bone! </text:p>
      <text:p text:style-name="P20">— Vi respondos pri via aroganteco! </text:p>
      <text:p text:style-name="P20">— Al kiu? Ĉu al tiu potenculo, kies servon vi, sinjoro, fidele plenumas sur la rusa tero? </text:p>
      <text:p text:style-name="P20">Urquhart ŝajnigis, ke ne komprenis, indigniĝis, levis la ŝultrojn. </text:p>
      <text:p text:style-name="P20">— La ŝipestro, se deziras, povas ankoraŭ atingi lian sanktoleitan moŝton! — diris Danberg. — Ni ne toleros plu humiligojn pri ni. Jes, jes, respektindega Urquhart, ek al vojo! Ni ĉiuj prokrastos fornavigon, kaj vi havos aŭdiencon ĉe la rusa caro, kaj multaj pagos pro tio... </text:p>
      <text:p text:style-name="P20">— Ŝipestro Urquhart povas iri sur sian ŝipon! — trankvile prononcis Apraksin. — Li ne havas paspermeson por io ajn <text:soft-page-break/>alia. Kio koncernas ceterajn honestajn ŝipestrojn kaj negocistojn, do mi ne konsilus al ili defendi ŝipestron Urquhart-on, alie mi devos pensi, ke ankaŭ ili ĉi tie estas ne por bona komercado... </text:p>
      <text:p text:style-name="P20">Silvestro Petroviĉ palpebrumis al la servisto, tiu aliris al Teodoro Matejeviĉ kun la pleto. Apraksin prenis kruĉeton, levis, diris kun gaja rideto: </text:p>
      <text:p text:style-name="P20">— Feliĉan vojaĝon, sinjoroj maristoj. Je dek futoj da akvo sub la kilo! </text:p>
      <text:p text:style-name="P20">La ŝipestroj kaj eskortantoj prenis la kruĉetojn: kia maristo ne drinkos je dek futoj da akvo sub la kilo? Ne estas pli vera antaŭsigno: se iu ne drinkos je dek futoj da akvo sub la kilo, tiu surgrundiĝos. Eĉ Urquhart kaj Danberg drinkis, okulumante unu al la alia. </text:p>
      <text:p text:style-name="P20">Apraksin tintigis sonorileton, alia servisto alportis malavarajn donacojn al la marvojaĝantoj: po dekduo da peltoj de zibeloj, kaj ankoraŭ musteloj, kaj ankoraŭ guloj. Teodoro Matejeviĉ, delikate ridetante, pridonacadis ĉiun, afable petadis ne memori malbonon, veni kun varoj, alporti pli multajn varojn — la plej bonajn, sen trompo, sen fraŭdo; kalkulo estos per aŭtentika arĝento, ne per falsaĵoj. Urquhart staris en angulo, ŝajnigis, ke la donacoj kaj la vortoj de la vojevodo lin neniom interesas. La fremdlandanoj, akceptante la donacojn, sentis sin iom ĝenate: Apraksin rigardis en iliajn okulojn, kaj lia rigardo estis moka. </text:p>
      <text:p text:style-name="P20"><text:soft-page-break/>Kiam tute tagiĝis, apud la domo de la vojevodo tondris malgranda kupra kanono: tio signifis — la doganejo komencu kontrolon, la ŝipanoj prepariĝu al eliro en la maron. </text:p>
      <text:p text:style-name="P20">Silvestro Petroviĉ kaj Apraksin silente staris sur alta perono, rigardis, kiel de la kajo estis debordiĝantaj doganaj ŝalupoj kun vimploj. Doganistoj kun muskedoj staris en siaj boatoj, vento estis karesanta la malgrandajn vimplojn. </text:p>
      <text:p text:style-name="P20">— Kiam li legos la paspermesilon de Urquhart, ekĝojos, verŝajne! — diris Ievlev. </text:p>
      <text:p text:style-name="P20">— Kiu? </text:p>
      <text:p text:style-name="P20">— Krikov. </text:p>
      <text:p text:style-name="P20">— Ĉu la eksa leŭtenanto? </text:p>
      <text:p text:style-name="P20">— Li, kompatinda. </text:p>
      <text:p text:style-name="P20">— Sed ĉu li estas en la kontrolo? </text:p>
      <text:p text:style-name="P20">— Sen li oni ne faras. Li havas klaran kapon. </text:p>
      <text:p text:style-name="P20">Super Dvino estis rapide kurantaj nuboj — pezaj, jam aŭtunaj. Kaj vento blovis malvarma, norda, kvazaŭ minacis: atendu, vi baldaŭ ekscios, kie vi vivas! Silvestro Petroviĉ frostosenteme kuntiriĝis, diris al Apraksin: </text:p>
      <text:p text:style-name="P20">— Skribos, mi pensas, Urquhart plendon pri ni? </text:p>
      <text:p text:style-name="P20">— Skribos! — subridis Apraksin. — Li havas proprajn homojn en Kukujo, sed ankaŭ niaj en Rusio troviĝos. Espereble, tio ne havos sekvojn. Ne ĉiu kuglo trafas en la frunton, iuj trafas en arbustojn... </text:p>
      <text:p text:style-name="P20"><text:soft-page-break/>Li turniĝis al la kanonisto, diris pafi duan fojon. La kanono ree tondris: la dua pafo signifis — la fremdlandaj ŝipoj prepariĝu levi la ankrojn. </text:p>
      <text:p text:style-name="P20">— Kial tro rapide? — demandis Silvestro Petroviĉ. </text:p>
      <text:p text:style-name="P20">— Sed kion fari? Jen, vento por ili ekblovis favora, se ili prokrastos — ĝi ĉesos, ili ree sur la bordon iros. Sufiĉas, finiĝis la festo, tempas foriri... </text:p>
      <text:p text:style-name="P20">La doganistoj revenis baldaŭ, Apraksin ordonis al pafisto-gardisto urĝe kuri al la kajo, voki al la vojevodo kaporalon Krikov-on. La pafisto, disŝprucigante koton per la botoj, levinte la baskojn de la kaftano, ekhastis, ekkuris. </text:p>
      <text:p text:style-name="P20">Atanazio Petroviĉ aliris, riverencis, — laŭ lia vizaĝo nenio estis komprenebla. </text:p>
      <text:p text:style-name="P20">— Ĉu ĉio estas en ordo sur la ŝipoj? — demandis Teodoro Matejeviĉ. </text:p>
      <text:p text:style-name="P20">— Ĉio ŝajnas en ordo, princo-vojevodo. </text:p>
      <text:p text:style-name="P20">— Ĉu ŝipestro Urquhart regas sin? — iomete ridetinte, demandis Apraksin. </text:p>
      <text:p text:style-name="P20">— Ŝipestro Urquhart ne tute regas sin! — konservante respektemon, per severa voĉo, sed kun apenaŭ rimarkebla subrido en la okuloj eldiris Atanazio Petroviĉ. — En sia kajuto li sian paspermesilon ŝipestran tretis per la botoj kaj la perukon de si ĵetis planken. Ĉiele malhonoris nian urbon Arĥangelskon kaj niajn ordojn. </text:p>
      <text:p text:style-name="P20">— Ĉu sinjoro James ĉeestis tion? </text:p>
      <text:p text:style-name="P20"><text:soft-page-break/>— Sinjoro James, princo-vojevodo, hodiaŭ pro malsano al la ŝipa kontrolo veni ne povis. </text:p>
      <text:p text:style-name="P20">Apraksin kapsignis: </text:p>
      <text:p text:style-name="P20">— Do... iru, kaporalo... </text:p>
      <text:p text:style-name="P20">Krikov, retenante la sakon ĉe la kokso, kiel en la antaŭaj tempoj la spadon, ekiris al la pordego. Ievlev vokis lin: </text:p>
      <text:p text:style-name="P20">— Atanazio Petroviĉ! </text:p>
      <text:p text:style-name="P20">La eksleŭtenanto haltis, en lia vizaĝo, ĉiam firma kaj trankvila, io tremeris: oni vokis lin ne laŭ la kaporala titolo, sed per la nomo kaj patronomo. Ievlev ekiris renkonten al li, diris, retenante emocion: </text:p>
      <text:p text:style-name="P20">— Atanazio Petroviĉ, vi atendu. Via embaraso ne estos eterna. Hodiaŭ la afero ne solviĝos, morgaŭ same, sed kun tempo eble ĝi faciliĝos. Servu, Atanazio Petroviĉ. </text:p>
      <text:p text:style-name="P20">— Jen mi servas! — simple respondis Krikov. — Sed ja... </text:p>
      <text:p text:style-name="P20">Li mansvingis kun malespero. </text:p>
      <text:p text:style-name="P20">— Hodiaŭ estas tiel, sed tempo pasos — oni min forvoros viva, Silvestro Petroviĉ. Majoro James nur la vojevodon kaj vin timas... </text:p>
      <text:p text:style-name="P20">Ree tondris la kanono, la tria pafo signifis: la ŝipoj levu la ankrojn, iru en la maron, favoran venton al vi, ŝipistoj, bonan vojon. </text:p>
      <text:p text:style-name="P20">— Adiaŭ, Atanazio Petroviĉ! — diris Ievlev. — Se estos io — venu... </text:p>
      <text:p text:style-name="P20"><text:soft-page-break/>Krikov riverencis, ekiris al la pordego. </text:p>
      <text:p text:style-name="P20">Ievlev revenis en la domon. Vojevodo Apraksin jam sidis ĉe ŝipaj desegnaĵoj, fumis la pipon, kalkulis per grifelo sur ardezo. Ekvidinte Silvestron Petroviĉ-on, li diris: </text:p>
      <text:p text:style-name="P20">— Nu, ŝipisto, alsidiĝu apude. Ni lernu, dum estas tempo. Poste ni ne sukcesos, mi pensas... </text:p>
      <text:p text:style-name="P7"/>
      <text:h text:style-name="P5" text:outline-level="3"><text:bookmark-start text:name="__RefHeading___Toc12540_788856325"/>2. En aŭtuna nokto<text:bookmark-end text:name="__RefHeading___Toc12540_788856325"/></text:h>
      <text:p text:style-name="P20">Vespere, kiam Ievlev revenis de la Kanona korto<text:bookmark text:name="xnoto-1-10-2-1"/><text:note text:id="ftn72" text:note-class="footnote"><text:note-citation>72</text:note-citation><text:note-body><text:p text:style-name="P2">Kanona korto — nomo de produktejo de armilaro en multaj rusaj urboj de tiu tempo. <text:span text:style-name="T6">(trad.)</text:span></text:p></text:note-body></text:note>, ĉe la vojevodo estis Jozefo Baĵenin. Teodoro Matejeviĉ subskribadis paperojn, Baĵenin surŝutadis la subskribojn per sablo. </text:p>
      <text:p text:style-name="P20">— Nu, kio estas ĉe ili en la Kanona? — ne turnante la kapon, demandis Apraksin. </text:p>
      <text:p text:style-name="P20">— Nur sola nomo estas — Kanona! — diris Ievlev. </text:p>
      <text:p text:style-name="P20">Baĵenin etendis por la paperoj la manon — la dikaj fingroj en ringoj kun gemoj tremis. </text:p>
      <text:p text:style-name="P20">— O ho! — subridis Teodoro Matejeviĉ. — Mi vidas, kortuŝa estis la adiaŭo kun la Siro en Ĥolmogoro? </text:p>
      <text:p text:style-name="P20">Kaj li kun krako mordis sukoplenan pomon. </text:p>
      <text:p text:style-name="P20">La okuletoj de Baĵenin kolere ekbrilis el sub la ŝvelintaj palpebroj: junas la vojevodo, sed kiel parolas! Atendu, ni iam <text:soft-page-break/>vin premos, tiam vi jelpos, ploros kortuŝe, Teodoro Matejeviĉ! Eĉ ne al tiaj ni rompadis dorsojn! </text:p>
      <text:p text:style-name="P20">Sed li nenion diris, riverencis, suspiris, kvazaŭ pente. </text:p>
      <text:p text:style-name="P20">— Do komencu! — diris Apraksin. — Prokrasti ne necesas! La homoj lignon veturigu, segu, ĉirkaŭhaku. La ŝipkonstruejoj ankoraŭ ne estas finkonstruitaj, nenie estas ordo. La volo de la caro, vi mem scias, Petro Aleksejeviĉ ŝerci ne ŝatas. En proksimaj tagoj mi kun Silvestro Petroviĉ mem venos rigardi, kiel vi faras. Se ni vidos, ke malbone, ni ne kompatos. Ja vi sidiĝu, kial vi staras, sido pli bonas ol staro. Ĉu vinon verŝi? </text:p>
      <text:p text:style-name="P20">Baĵenin eksidis, la seĝo de fremdlanda laboro sur leonaj piedoj krakis sub lia korpulenta korpo. Ŝajniginte sin bonanima, respektema, eĉ timida, li diris, ke ne aŭdacas, alie li petus vodkon — por refreŝiĝi per drinko post la ebrio. Teodoro Matejeviĉ rigardis al li duonferminte la okulojn, malvarme, nefideme, frapetante per la fingroj la tabloplaton. </text:p>
      <text:p text:style-name="P20">Jozefo Andrejeviĉ renversis en la harkovritan buŝegon la glaseton, krakigis kukumon, per la dikaj fingroj kaptis pinĉaĵon da fermentinta brasiko, ekparolis timide: </text:p>
      <text:p text:style-name="P20">— Kaj veron vi diras, Teodoro Matejeviĉ, tempas labori, vere! Tempas kaj lignon transporti, kaj trunkobazojn prepari, kaj segi, kaj ĉirkaŭhaki. Sed kie estas la popolo, sinjoro kara? Per kio ĝin allogi? Ordonu, instruu! Ĉu homojn de iliaj propraj aferoj eblas delogi al la cara konstruejo? Unuj bezonas ĉasi, bestojn akiri, aliaj fiŝon peklas, triaj en sia metio laboras — iu estas bulkisto, iu — kupristo, iu — barelisto. Iuj lokaj loĝantoj la teron per plugilo skrapas — eble ĝi se ne panon, tiam <text:soft-page-break/>almenaŭ brasikon donos, — almenaŭ ne kun malplena ventro ili sidos... </text:p>
      <text:p text:style-name="P20">Li ankoraŭ prenis pinĉaĵon da brasiko, malgaje balancis la kapon: </text:p>
      <text:p text:style-name="P20">— La matrosoj, kiuj estis prenitaj sur la carajn ŝipojn, eĉ tiuj ne volonte sidas, eblas eĉ per ĉenoj alkateni... </text:p>
      <text:p text:style-name="P20">Teodoro Matejeviĉ levis la pokalon, turnis ĝin antaŭ la kandelo, admiris pri la koloro de la vino. Jozefo Andrejeviĉ plu estis plendanta. Ne nur el la ĉi-tiea konstruejo, — el la arbara Vavĉugo ĉiuj fuĝis. Li vokis popon por admoni la popolon, sed estiĝis tia malhonoriga kriado, ke la popo la sutanon levis — kaj kuris en la arbaron. Oni apenaŭ sukcesis lin poste retrankviligi per akvo. Ĉu tiajn eblas regi? </text:p>
      <text:p text:style-name="P20">— Manĝi vi ne donas, tial oni fuĝas de vi! — malmilde diris Apraksin. </text:p>
      <text:p text:style-name="P20">Baĵenin ekridis, turnis la dikan kolon, diris per grasa voĉo: </text:p>
      <text:p text:style-name="P20">— Ho, pekas vi, Teodoro Matejeviĉ, pekas, karulo! Manĝi mi ne donas! Sed ĉu ilin, diablojn, eblas sate nutri? Kaj ĉu ili solaj je nia kosto negocista vivas? Al ĉiuj mi donu, ĉiujn prizorgu, ĉiujn pridonacu, pri ĉiuj memoru. La vojevodo al ni estas por profitoj postenigita. Kiu al li kun donacoj la unua iras? Baĵenin Jozefo Andrejeviĉ... </text:p>
      <text:p text:style-name="P20">Apraksin ekflamis, demetis la pokalon, diris kolere: </text:p>
      <text:p text:style-name="P20">— Vi mensogu, sed ne troe, barbulo, alie... </text:p>
      <text:p text:style-name="P20">Baĵenin eksvingis la mallongajn brakojn. </text:p>
      <text:p text:style-name="P20"><text:soft-page-break/>— Kristo kun vi, Teodoro Matejeviĉ! Ja ĉu ni ne komprenas! Ja ni same estas homoj, kristanoj, ĝuste tial mi al vi diras, ke mi scias, kia vi estas homo. Vi estas tia homo, ja je Dio, ja ni... </text:p>
      <text:p text:style-name="P20">Sed la okuletoj el sub la brovoj rigardis arogante, malice. </text:p>
      <text:p text:style-name="P20">— La nutromonon necesas doni plene, — enmiksiĝis Ievlev. — Domon konstrui ĉe la konstruejo, por ke tie loĝu la laboristoj. La ĉi-tiea tero naskas malbone, nun estas aŭtuno — ĝis ĉasado estas malproksime, por fiŝado same ne estas tempo. Donu bonvole la nutromonon kaj la caran salajron — kaj la Arĥangelskaj homoj volonte iros konstrui ŝipojn... </text:p>
      <text:p text:style-name="P20">Baĵenin mallaŭte ekridis, ŝajnigante sin surda, per la manplato turnis la karnan orelon: </text:p>
      <text:p text:style-name="P20">— Ĉu? Volonte, vi diras? Ho, sinjoro mia, sinjoro, kara Silvestro Petroviĉ, pardonu min, kampulaĉon, pro simpla parolo, junas vi ankoraŭ, tro junas, ĉu tiele eblas? </text:p>
      <text:p text:style-name="P20">Ievlev ŝultrolevis, eksilentis, ne komprenante, kion deziras Baĵenin. Apraksin per arĝenta pinĉilo demetis karbiĝintan finon de la kandela meĉo, ne rigardante al Silvestro Petroviĉ, demandis: </text:p>
      <text:p text:style-name="P20">— Do kion fari? </text:p>
      <text:p text:style-name="P20">Jozefo Andrejeviĉ dismovis la manojn. Apraksin leviĝis, kelkfoje trairis la manĝohalon. Baĵenin, tuta etendiĝinta antaŭen, borante per la okuloj la vojevodon, atendis la decidan vorton. </text:p>
      <text:p text:style-name="P20">— Ĉu ŝuldantoj multas en la urbo kaj apude? — subite demandis Teodoro Matejeviĉ. </text:p>
      <text:p text:style-name="P20"><text:soft-page-break/>Baĵenin respondis rapide, kvazaŭ estis preta al la demando de Apraksin: </text:p>
      <text:p text:style-name="P20">— Preskaŭ ĉiuj. Kaj fiŝistoj, kaj peĉfaristoj, kaj salistoj, kaj ĉasistoj, — ĉiuj estas en ŝuldoj, eĉ unu puran dvinanon mi ne vidas, krom riĉuloj. </text:p>
      <text:p text:style-name="P20">Teodoro Matejeviĉ interrompis: </text:p>
      <text:p text:style-name="P20">— Ŝuldantojn preni kaj — al la ŝipkonstruejo. Por samojedoj en la tundron ni sendos rajdistojn, ĉiujn ni prenos plene. En malproksimaj fuortoj, en fiŝistaj kampadejoj multaj homoj libere vivas, — ĉiujn ni pelos al la ŝipkonstruejoj. Ĉasistojn, metiistojn, kupristojn, bulkistojn, portistojn, vagantan ekspopon, pilgrimanton, kiu al Solovkio iras, — ĉiujn ni prenos, ĉiuj konstruos la caran floton... </text:p>
      <text:p text:style-name="P20">Baĵenin leviĝis, malalte riverencis. Liaj moviĝoj iĝis hastemaj, li ekparolis rapide, li ĵuris je Dio, krucosignis sin antaŭ la ikonoj, retroiris al la pordo. Sed Teodoro Matejeviĉ ne lasis lin foriri, manvokis al si. Baĵenin, palpebrumante, snufante, aliris. Apraksin diris al li nelaŭte, kun minaco en la voĉo: </text:p>
      <text:p text:style-name="P20">— Nutromono — ses altinoj. Se vi ŝtelos tion, kio estis donita por laboristo, indulgon al vi ne atendu. Mi scias, de vi multaj prenas, postulas koruptaĵon, — tiam vi la koruptulon sendu al mi. Mi venkos. Se lignon por ŝipoj vi liveros humida — mi vin putrigos en monaĥeja kelo, neniu eĉ scios, kie mortis Jozefo Baĵenin. </text:p>
      <text:p text:style-name="P20">Jozefo Andrejeviĉ levis la manon por krucosigno, Apraksin stamfis, kriis: </text:p>
      <text:p text:style-name="P20"><text:soft-page-break/>— Ne sakrilegiu! Vi ne al Dio preĝas — al talero; vi estas lupo, latrono, sola via dio estas monsako. Sidu kaj silentu. Mi sendis por Snivin, necesas la aferon urĝe fari. </text:p>
      <text:p text:style-name="P20">Baĵenin ree eksidis sur la seĝon, grimacante demandis: </text:p>
      <text:p text:style-name="P20">— Se mi tiom malbonas, kial vi min tenas, Teodoro Matejeviĉ? Vi povus mem ŝipojn konstrui! </text:p>
      <text:p text:style-name="P20">Apraksin ne respondis, ĉiam iradis el unu angulo en alian. Silvestro Petroviĉ same silentis, pensis siajn negajajn pensojn: oni pelos la popolon kontraŭvole, la homoj tintigados ĉenojn, kiel kun tiaj ŝipistoj konstrui ŝipojn? </text:p>
      <text:p text:style-name="P20">Snivin eniris flanke, riverencis, per movo de la ŝultro deĵetis de si larĝan, malsekiĝintan sub pluvo mantelon, levis la lipharojn dise. Ŝtopante per la dikfingro la pipon, li ekparolis, kvazaŭ knarigis feron: </text:p>
      <text:p text:style-name="P20">— Mi havis honoron iom pensi pri tio, kion vi, sinjoro, proponis al mi. Mi havas planon de agado. Granda biendomo anstataŭos malliberejon por ŝuldantoj. Ni faros alarmon, kaj ĉiuj, kiuj ne havas plenan pagon... </text:p>
      <text:p text:style-name="P20">— Galimatio! — diris Apraksin. — Kia malliberejo por ŝuldantoj! Tio daŭros tro longe. Vi faros alarmon kaj de ĉiuj metiistoj postulados kvitmarkon... </text:p>
      <text:p text:style-name="P20">Li fosis en la poŝo, elprenis ŝirpecon de ledo kun brulstampo, ĵetis sur la tablon. </text:p>
      <text:p text:style-name="P20">— Ĉi marko signifas, ke ĉiuj impostoj estas pagitaj. Se tia marko ne estas, preni kaj — al la ŝipkonstruejo. Fari tion urĝe, nokte, laŭ tamburado kaj trumpeta alarmo. Fari en granda <text:soft-page-break/>sekreto. Antaŭ ol vi komencos patroli kun rajdistoj, en ambaŭ ŝipkonstruejoj — kaj en Solombalo kaj en Vavĉugo — necesas iajn domojn konstrui por laboristoj. Nun estas aŭtuno, baldaŭ venos frostoj... </text:p>
      <text:p text:style-name="P20">Snivin, aŭskultante, elprenis el sub la manikroverso mapon, lerte malfaldis ĝin kaj, almontrante per la pipo, interrompis: </text:p>
      <text:p text:style-name="P20">— Jes, sinjoro, mi komprenas vin. Mi petas rigardi ĉi tien. Ĉi tie estas Kurjo, Solombalo; vilaĝoj — Jakokurska, Iĵemska, Prilucka. Kaj plue — Keĥto, Nenokso. Vidu ĉi tie — Solzo, Ĥolmogoro; antaŭurbo Kurcevo, Glinko, la Supra duono, la Ivanovska rando. Multaj homoj, multaj laboristoj, — la signon havas neniu... </text:p>
      <text:p text:style-name="P20">Li demande ekrigardis al Apraksin, tiu kapjesis. La kolonelo faris sur la mapo magian ringon, ekridegis, frapis la tablon per la polmo: </text:p>
      <text:p text:style-name="P20">— Kiel en muskaptilo. Neniu foriros! Ducent laboristoj, tricent, kvarcent. Ili laboros! Laboros tre diligente, tre respekte, kaj tage kaj nokte laboros. Vi estos kontenta, sinjoro Baĵenin estos kontenta, la Siro estos kontenta! </text:p>
      <text:p text:style-name="P20">Kiam Baĵenin kaj Snivin foriris, Silvestro Petroviĉ kun amaro en la voĉo diris: </text:p>
      <text:p text:style-name="P20">— Kiel mi vidas, Teodoro Matejeviĉ, la fremdlandano pri ĉi aferoj mirinde bonas. Kiu rusan laboriston je la gorĝo prenu, se ne transmara loĝanto. Kaj nur tial, ke kompaton la fremdulo al nia popolo havas neniom. Kaj por kio kompati? Por kia profito? </text:p>
      <text:p text:style-name="P20"><text:soft-page-break/>Apraksin silentis, ludante per kupra granda cirkelo. </text:p>
      <text:p text:style-name="P20">— Timas mi, Teodoro, — mallaŭte diris Ievlev. — Tiele timas, per vortoj mi ne povas esprimi! </text:p>
      <text:p text:style-name="P20">— Kion do vi timas, Silvestro Petroviĉ? </text:p>
      <text:p text:style-name="P20">— Ja tion mi timas, sinjoro vojevodo, ke tro serioza afero estas entreprenita. Kaj sentas mi — ne unu, ne du, ne tri homoj mortos per malbona morto en niaj konstruejoj. Kies peko tio estos? </text:p>
      <text:p text:style-name="P20">— Je Dio, kara, — malmilde subridis Apraksin. — Se pekon timi — infanojn ne naski, tamen ni naskas. Nu, mortos, sed kiel ili ĝis nun vivis, ĉu tio ne estis por ni peko? Kaj ankaŭ en la malnovaj tempoj ĉu malmulte da homoj per kruela morto mortadis? Ĉu malmulte vi vidis batitojn, vunditojn, ebriiĝintojn per vodko en caraj drinkejoj, frenezulojn pro bona vivo, tretitojn per ĉevaloj, sabritojn de tataraj sabroj, kaptitojn de la livonaj kavaliroj, de la svedaj, kiuj finis sian malfeliĉan vivon en foraj malicaj teroj? Ĉu pri tio pensas ni, Silvestro? </text:p>
      <text:p text:style-name="P20">Lia rigardo brileris severe kaj rezolute, li aliris al Ievlev, demandis: </text:p>
      <text:p text:style-name="P20">— Kio por la homo estas Rusujo? </text:p>
      <text:p text:style-name="P20">Silvestro Petroviĉ ne respondis, rigardante al Apraksin. </text:p>
      <text:p text:style-name="P20">— Bonkora patrino — jen kio devas esti ĝi por la rusa homo, — eldiris Teodoro Matejeviĉ. — Por ĝi eĉ morti ni devas, se malamiko penetros. Por ĝi, Silvestro, por patrino-Rusujo, kiu flegis nin kaj prizorgis, karesis kaj kompatis, instruis kaj dorlotis, super lulilo lulkantojn kantis kaj fabelojn rakontis, kiu <text:soft-page-break/>admire rigardis al la infano, kiel li unuafoje en la selon leviĝis, kiu kun kareso lin admonis, se li estis maljusta kaj peka, malbona estis, kiu ankaŭ dolore instruis per skurĝo pro maljusta faro. Ĉio ĉi estas ĝi — la hejma, ĝi kaj instruos, kaj kompatos, patrino Rusujo. Ĉu tiel, Silvestro? Ĉu mi ĝuste diras? Respondu... </text:p>
      <text:p text:style-name="P20">— Ja ĝuste, Teodoro Matejeviĉ, sed ja ne tiom dolĉe tio en la realo fariĝas... </text:p>
      <text:p text:style-name="P20">— Atendu, aŭskultu, Silvestro, kion mi dum tiuj ĉi tempoj trapensis en noktoj ĉi tie, en la urbo Arĥanĝela: ni havas homojn, sed floton veran ni ne havas. Ni havas batalistojn, sed armeon veran, fortan ni ne havas. Havas ni kapojn saĝajn, sed lernejojn, akademiojn — ne! La fremdulo grandegan potencon super ni prenis, nin severe traktas vicpatro, el la bona patrino li minacas por ni la patrujon fari vicpatrino. El la tuta Rusujo la fremdulo trovis lumon nur en Kukujo. Sur nia nutro leviĝinte, li nin en siaj libroj senhonorigas kiel barbarojn kaj senhonte skribas, kvazaŭ li nin malkovris, surmapigis kaj per sia edifo nin instruis. Ne tio estas timinda, Silvestro, kion ni atendas, sed tio estas timinda, kiel ni vivis ĝis tiu ĉi tempo. Per malfermitaj okuloj necesas antaŭen rigardi, scii, al kio ni iras. Ĉu vi memoras, kiel antaŭnelonge ŝipestro Flam pri la tatara ĥano rakontis? Ne nin tio senhonorigas kaj malgloras, sed nian patrinon — Rusujon. Kaj tial estas netolereble por ni aŭskulti ĉi senhonorigon. Malfacilege estos por ni, Silvestro. Multon ni transpaŝos. Se ni ĝisvivos, tiam la nunan ŝipkonstruadon ni ankoraŭ rememoros per bonaj vortoj, ĝi ŝajnos al ni ŝerco, ĉar ĝi estas nur komenco, kiel la amuziĝoj en Perejaslavlo-Zalesskij. Kaj ja timindaj ŝajnis tiutempe tiuj ĉi amuziĝoj — <text:soft-page-break/>kun mortoj! Ni ne havas revenan vojon, Silvestro Petroviĉ, kaj ne indas por ni, amiko mia, nun pri pekoj pensi. Ni penu fari honeste, pri niaj profitoj ni ne zorgu. Kion do ankoraŭ? Ke ni kontraŭvole la laboristojn pelas al la ŝipkonstruejoj? Instruu, kiel fari alie, mi faros... </text:p>
      <text:p text:style-name="P20">Silvestro Petroviĉ silentis. Lia rigardo estis malgaja. </text:p>
      <text:p text:style-name="P20">— Jen, vi silentas! — diris Apraksin. — Kaj rezultas, frato, ke per kio respondi al miaj vortoj vi tute ne havas... </text:p>
      <text:p text:style-name="P20">Kaj, karesinte la ŝultron de Ievlev, li aldonis: </text:p>
      <text:p text:style-name="P20">— Eĉ ne tio ankoraŭ estos! Eĉ ne tion ni vidos! </text:p>
      <text:p text:style-name="P20">— Ĝuste tion mi timas! — morne respondis Silvestro Petroviĉ. — Timas mi, Teodoro, ke ni vidos tian... tian... ke prefere ni ne vidu entute... </text:p>
      <text:p text:style-name="P20">Apraksin konsentis: </text:p>
      <text:p text:style-name="P20">— Vere. Krutan ni havas vojon, tio veras — krutan... </text:p>
      <text:p text:style-name="P7"/>
      <text:h text:style-name="P5" text:outline-level="3"><text:bookmark-start text:name="__RefHeading___Toc12542_788856325"/>3. Ekspedicio en la tundron<text:bookmark-end text:name="__RefHeading___Toc12542_788856325"/></text:h>
      <text:p text:style-name="P20">Por ne pezigi la rajdistojn, majoro James ordonis preni nemulte da provianto — salon, biskotojn, po peco da sunsekigita viando. Sed da pulvo kaj kugloj ili prenis pli multe. Por la majoro mem, por liaj aĵoj, estis selitaj du ĉevaloj: majoro kunhavis bonan tendon, faldoseĝon, bovlon por lavi sin, telerojn, kruĉetojn, grandan botelon da vodko. Laŭ konsilo de kolonelo Snivin, rusojn ili ne prenis kun si. </text:p>
      <text:p text:style-name="P20"><text:soft-page-break/>— Tra ili samojedoj ekscios, por kio vi vizitis la tundron. Samojedoj ĉion rakontos unu al la alia, kaj vi ne venigos eĉ unu sovaĝulon. </text:p>
      <text:p text:style-name="P20">— Sed komence ni bezonos ruson, — ne konsentis la majoro. — En la tundro estos malfacile, sinjoro. Ĉu entute sen la lingvo? </text:p>
      <text:p text:style-name="P20">Kolonelo Snivin nenion respondis. Kancelariano Gusev, kliniĝinte al papero, skribadis ordonon de la estro de la pafistoj al aliaj estroj. Majoro James — en armaĵo kaj alta ĉapo kun fero, por ke la kapon ne rompu iu samojedo, en mallonga skvamkiraso super peltaĵo — iradis tra la domo, fumadis pipon, kapjesadis al abruptaj ordonoj de kolonelo Snivin. Sub la glima fenestro bruis rajdistoj, ridis, luktis inter si, iris ĉene unuj al la aliaj — kiu kiun elpuŝos de sur la loko, ne tuŝante per la manoj, brusto al brusto. </text:p>
      <text:p text:style-name="P20">Por akompani la forirantojn kolonelo Snivin eliris sur la peronon. </text:p>
      <text:p text:style-name="P20">Ĉi tien venis pastro — por adiaŭe edifi la soldatojn per la Dia vorto. La rajdistoj demetis la ĉapojn, viciĝis duoncirkle, la pastro ekparolis pri la granda misio kristana — porti al paganoj la vorton de Dio. Snivin tusetadis. Majoro James provadis per la fingro la selrimenojn — ĉu bone teniĝas sur la ĉevaloj la aĵoj, necesaj por li en la ekspedicio. </text:p>
      <text:p text:style-name="P20">La pastro levis la manojn al la ĉielo, la rajdistoj ekkantis psalmon. </text:p>
      <text:p text:style-name="P20">Kolonelo Snivin diris al la pastro: </text:p>
      <text:p text:style-name="P20"><text:soft-page-break/>— La vorto de Dio tute ne rilatas al la afero, mia patro. La soldatoj iras tute ne por konverti la samojedojn... </text:p>
      <text:p text:style-name="P20">La maljuna pastro ŝultrolevis. </text:p>
      <text:p text:style-name="P20">Ĉe grakado de malsekaj, plumhirtaj kornikoj, sub eta pluvo la taĉmento elveturis el la korto. Majoro James estis fajfetanta — li havis okazojn esti eĉ en pli timindaj embarasoj. Sed ĉi tie estas nur samojedoj. Bagatelo! </text:p>
      <text:p text:style-name="P20">En la dua semajno de la vojaĝo la taĉmento eniris en kvietan vilaĝeton, kvazaŭ formortintan sub monotona senfina pluvo. Apud la unua domo, disstariginte larĝe la maldikajn kruretojn kun firmaj hufetoj, kun klinita kapo staris juna boaco. Serĝento Colney ĵetis maŝon, trenis la boacon al si, alia rajdisto batis la boacon per tranĉilo en la koron. Ankoraŭ kelkaj homoj kun krioj kaj fajfoj kaptis freneziĝintan boacan jungitaron, kiu estis ĵetiĝanta inter la domoj. Serĝento Colney ankaŭ ĉi tie iĝis la unua — li surĵetis la maŝon sur la gvidantan boacon. La tuta jungitaro falis en likvan koton. </text:p>
      <text:p text:style-name="P20">La boacojn ili samtie, sur la strato, senfeligis, samtie ili trinkis la varman sangon. Colney asertis, ke al li diris fidindaj homoj, ke kvazaŭ freŝa boaca sango estas la plej bona kuracilo kontraŭ la nigra morto, alivorte — skorbuto. </text:p>
      <text:p text:style-name="P20">En barilpordo de la randa domo aperis alta homo, barbhava, en longa kaftano. Li balancis la kapon, silentis. La rajdistoj kun tranĉiloj en la manoj, multharaj, malpuraj, interrompante unu la alian, demandadis, ĉu malproksime estas la samojedoj, kaj postuladis malfermi la pordegon, hejti fornojn, kuiri boacan viandon. </text:p>
      <text:p text:style-name="P20"><text:soft-page-break/>La unua en la domon eniris majoro James, eksidis sub la ikonoj. La mastro alportis nuksojn, metis sur la tablon. James demandis ruse: </text:p>
      <text:p text:style-name="P20">— Kie estas la samojedo? </text:p>
      <text:p text:style-name="P20">La mastro de la domo malĝoje suspiris, ekrigardis al James, respondis: </text:p>
      <text:p text:style-name="P20">— Ne bone vi faras, jen kio! Samojedo estas kiel eta infano, lin ofendi estas simple por ajnulo! Kaj vi amase veturajn boacojn buĉis, ĉu oni tiel faras? Ankaŭ ni antaŭ ili pekas: estas ĉi tie iuj, kiuj fiagas — vinon al ili vendas, kun la ebriaj interŝanĝojn faras, sed vi estas eĉ pli malbonaj... </text:p>
      <text:p text:style-name="P20">— Tamen gardu vin! — kriis la majoro kaj frapis la tablon per la polmo. </text:p>
      <text:p text:style-name="P20">— Ne peku! — tute severe diris la mastro. — Tablo estas Dia mano, sur ĝi al vi la Sinjoro panon alportas, sed vi ĝin batas. Kaj la ĉapon demetu: ja en Rusio vi troviĝas... </text:p>
      <text:p text:style-name="P20">Majoro James rigardis iom al la severa mastro, pensis kaj demetis la ĉapon kun fero. </text:p>
      <text:p text:style-name="P20">— Ni bezonas gvidiston! — diris la majoro. — Ni bone pagos. Li montru, kie estas la samojedo. </text:p>
      <text:p text:style-name="P20">— Kaj li nun estas nenie! — diris la mastro. — Li, sinjoro, foriris. Jen vi liajn boacojn buĉis, kaj li ekkuris rakonti al ĉiuj siaj samgentanoj, kiaj homoj venis al Podgorjo. Nun ne trovos vi la samojedon. Ĉiuj foriros. </text:p>
      <text:p text:style-name="P20">— Sed ne, ne foriros! — ekkriis James. </text:p>
      <text:p text:style-name="P20"><text:soft-page-break/>Profunde sur la orelojn surŝovinte la pezan ĉapon, li ekstaris kaj ordonis doni al si ĉevalon. La trumpetisto sur la strato ekludis «militiron». La rajdistoj sendezire sidiĝis en la selojn. Serĝento Colney en la sama maŝo, per kiu li kaptis la boacon, venigis la samojedon — sen ĉapo, grizharan, kun maldensa barbeto. La samojedo estis kaptita trans la vilaĝo, kaj nun li devis iĝi gvidisto. </text:p>
      <text:p text:style-name="P20">— Ho! — diris majoro James. — Ni estos bonaj amikoj, ĉu vere? Ni ne ĉagrenu unu la alian. Colney, donu al li drinki! </text:p>
      <text:p text:style-name="P20">Colney verŝis al la maljunulo drinkaĵon kaj iomete malstreĉis la maŝon sur lia maldika kolo. La maljunulo drinkis, maĉis per la lipoj. En krepusko majoro James deklaris noktan bivakon. La maljunulon oni sidigis apud la lignofajro, ne demetante de li la maŝon. La maljunuleto per infanaj okuloj rigardadis al ĉiuj flankoj, poste prenis el la sino lignan bloketon kaj vipis ĝin per vergeto. </text:p>
      <text:p text:style-name="P20">— Kion li faras? — demandis James. </text:p>
      <text:p text:style-name="P20">— Li sian dion punas! — divenis la serĝento. — Embarasigis lin la dio. Pro ĝi li al ni trafis, la samojedo. </text:p>
      <text:p text:style-name="P20">Nokte la maljunuleto strangolis sin per la maŝo. Ne intence, certe. Li simple volis fuĝi, kaj la rajdisto, kiu gardis lin, tro forte tiris... </text:p>
      <text:p text:style-name="P20">Ili estis devigitaj reveni al la vilaĝo kaj preni tie per forto rusan knabon. Post ankoraŭ unu semajno la taĉmento en krepusko eliris el densa arbustaro sur maldensejon, kie brulis fajroj kaj furioze bojis hundoj. Tra granda grego da boacoj la <text:soft-page-break/>rajdistoj apenaŭ trapuŝiĝis al konusformaj ĉumoj<text:bookmark text:name="xnoto-1-10-3-1"/><text:note text:id="ftn73" text:note-class="footnote"><text:note-citation>73</text:note-citation><text:note-body><text:p text:style-name="P2">Ĉumoj — similaj al vigvamoj tradiciaj konusformaj portempaj loĝejoj (tendoj) de nomadaj popoloj de Siberio kaj ekstrema nordo de Rusio. <text:span text:style-name="T6">(trad.)</text:span></text:p></text:note-body></text:note>, deĉevaliĝis, ekiris tien, de kie aŭdiĝis infana plorado, homaj voĉoj, tusado. Ili ligis homojn samtie, en la ĉumoj, ne komprenante, kiun ili ligas — ĉu virojn aŭ inojn. Kiam ili komprenis, evidentiĝis — da viroj estis nur kvar, la ceteraj estis aŭ kadukaj maljunuloj, aŭ inoj. Estis ankaŭ infanoj. </text:p>
      <text:p text:style-name="P20">Unu el la lasta ĉumo foriris, fuĝis. </text:p>
      <text:p text:style-name="P20">Majoro James ekfumis la pipon, etendis la krurojn al la fajro, enpensiĝis. Nemalproksime, sur ankoraŭ ne preparitaj feloj, estis mortanta serĝento Colney — lin forvoris febro. Ankoraŭ unu rajdisto — fortega kaj inteligenta Hughes — dum tiu ĉi ekspedicio komencis sputi sangon. Ĉu estas senco iri pli profunde en tiun damnitan tundron? </text:p>
      <text:p text:style-name="P20">Post taga bivako kaj ripozo ili ekiris pluen. La kaptitajn samojedojn ili kondukis en lazoj, sed tiel, ke neniu el ili povu strangoliĝi. Post ankoraŭ tri tagoj da vojo ili trovis spurojn de foririnta nomadejo... </text:p>
      <text:p text:style-name="P20">Vespere ĉi tie ili entombigis serĝenton Colney-on. Ne troviĝis dezirantoj eĉ elhaki por li krucon. La rajdistoj murmuris. Foje la majoro aŭdis, ke oni intencas murdi lin. Tio estis ne ŝerco. Dungosoldatoj scipovis murdi siajn komandantojn. </text:p>
      <text:p text:style-name="P20">Kiam subite en nokto malaperis la rusa gvidisto, James decidis reveni. Dum la vojo al Arĥangelsko ili entombigis <text:soft-page-break/>ankoraŭ du rajdistojn kaj du samojedojn. Majoro James rajdis morna, ankaŭ lin estis skuanta febro. </text:p>
      <text:p text:style-name="P20">En Podgorjo la taĉmento haltis por ripozo. La severa mastro, kiu dum la vojo en la tundron regalis ilin almenaŭ per pinaj nuksoj, nun ne diris eĉ vorton, sed nur balancadis la kapon kaj suspiradis. La rajdistojn timis ĉiuj, kun ili neniu parolis, infanoj forkuradis de ili. </text:p>
      <text:p text:style-name="P20">En Arĥangelskon majoro James venigis unu samojedon — maljunulon Pajga-n. </text:p>
      <text:p text:style-name="P20">— Vin eblas gratuli! — diris tra la dentoj kolonelo Snivin. — Kontraŭ kvar rajdistoj — unu maljunulon. Bone. </text:p>
      <text:p text:style-name="P20">James silentis. Al li estis tutegale: li nur kuŝiĝu en liton! </text:p>
      <text:p text:style-name="P7"/>
      <text:h text:style-name="P5" text:outline-level="3"><text:bookmark-start text:name="__RefHeading___Toc12544_788856325"/>4. Kolonelo Snivin laboras<text:bookmark-end text:name="__RefHeading___Toc12544_788856325"/></text:h>
      <text:p text:style-name="P20">En la noktomezo la 9-an de oktobro kolonelo Snivin ordonis al la servosoldato bloveksciti fajron kaj infuzi kafon. Trinkinte kafon en la lito, li ekfumis la pipon kaj komencis vesti sin — kiel ĉiam kun skrupulo kaj ekzempla diligenteco. </text:p>
      <text:p text:style-name="P20">— Mia amiko, ĉu al vi minacas danĝero? — demandis Anabela, rigardante al la edzo per dormemaj okuloj. </text:p>
      <text:p text:style-name="P20">Kolonelo Snivin helpe de la servosoldato estis vestanta sub la ledan maŝkirason ankoraŭ malgrandan ŝtalan brustoŝildon — tiajn forĝadis hispanoj el bona toleda ŝtalo. </text:p>
      <text:p text:style-name="P20"><text:soft-page-break/>— Ho ne, mia anĝelo! — diris kolonelo Snivin. — Estas tute nenia danĝero. Sed kial ne uzi antaŭgardajn rimedojn, eĉ se superfluajn... </text:p>
      <text:p text:style-name="P20">Li kisis la edzinon, facile tiklis al ŝi la mentonon, bruante per la spronoj eliris. </text:p>
      <text:p text:style-name="P20">En la korto estis krakantaj tamburoj, fajfantaj fifroj kaj klarionoj. Ĉio estis malseka kaj nigra ĉirkaŭe — kaftanoj, seloj, sabroj, pistoloj. Pafistoj batadis la ĉevalojn al la dentoj, serĉadis la estron, lin atendis kolonelo Snivin. Ĉe lumo de lanterno, kolektinte la dekestrojn kaj duoncentestrojn de la pafista regimento kaj la oficirojn de la rajdistoj, Snivin montris la kvitmarkon, ĵetante ĝin sur la polmo, klarigis, kiel necesas preni homojn al la cara ŝipkonstruejo por konstruado. </text:p>
      <text:p text:style-name="P20">La dragonoj jam ekveturis al Ĥolmogoro — preni ŝuldantojn por la ŝipkonstruejo de Baĵenin. La rajdistoj, dogansoldatoj kaj pafistoj estis disveturantaj al antaŭurboj de Arĥangelsko — tra Kurjo, al Muskoj, en Solombalon, al Kuzneĉiĥo. En la tuta argilriĉa Ĵabinska kabo glitadis ĉevalaj hufoj, fajfadis skurĝoj, tintadis en humida obskuro armiloj. La vicojn de pafistoj estis fermanta lanternisto — li portis en lanterno fajron, se necesos pafi. </text:p>
      <text:p text:style-name="P20">Kolonelo Snivin silentis, frapetante la ĉevalon per la mano en ganto kun larĝa mansupro, observis la ordon, por ke neniu konfuzu ion. Du pafistoj, postiĝinte, estis elveturantaj el la korto, interparolante inter si. Snivin fiksaŭskultis. </text:p>
      <text:p text:style-name="P20">— Anatemo, diablo grasa, kvitmarkojn postulas! — diris unu. — De kie ilin preni? </text:p>
      <text:p text:style-name="P20"><text:soft-page-break/>— Proprajn homojn kapti — pro kio? — demandis la alia. </text:p>
      <text:p text:style-name="P20">Kolonelo Snivin ordonis al ambaŭ deĉevaliĝi. Ili aliris lin, li komencis vipi per skurĝo la vizaĝojn, aldirante: </text:p>
      <text:p text:style-name="P20">— Anatemo, diablo grasa, ĉu tiel? Estas mi — diablo grasa? Kaj vi estas rusa porko, kaj mi por vi estas dio! </text:p>
      <text:p text:style-name="P20">Unuavice oni komencis kapti dormantajn ŝarĝistojn apud la Komerca korto. Unu falis sur la genuojn en koton, plorkriis: </text:p>
      <text:p text:style-name="P20">— Kion vi faras, kruelaj, nia salajro estas du rubloj por jaro, kaj eĉ tiu ne estis pagita, iun ajn demandu, ĉu vi estas homoj aŭ hundoj... </text:p>
      <text:p text:style-name="P20">La rajdisto piedbatis la ŝarĝiston per altboto, la pafistoj malaprobe insultis... </text:p>
      <text:p text:style-name="P20">— Kial vi batas, hundo, li havas hernion, vidu, li estas blua... </text:p>
      <text:p text:style-name="P20">En lumo de peĉaj torĉoj oni katenis la ŝarĝistojn, pelis en la arestejon — por kolekti. Samtempe kaptiĝis sakristiano, lin oni ĵetis en la keletaĝon. Oni tordis la brakojn al impostataj metiistoj, ligis kupriston, du kvasistojn, amase pelis fiŝistojn — laborantojn de la Blanka maro. Neniu estis komprenanta ion, la pafistoj oĥadis: «hodiaŭ ni vin ligas, morgaŭ oni nin ligos». Nur fremdlandanoj rigardis per enuaj okuloj — ilin tia okazintaĵo ne koncernis, ili ne pagadis al la fisko. </text:p>
      <text:p text:style-name="P20">Ĉe la mateniĝo aŭdiĝis bruego en la vestiblo de avino Eŭdoĥa. Rjabov elŝovis la manon el sub la varma ŝultro de Taisja, levis la kapon. Dragonoj estis batantaj al la pordo per la piedoj; estis hontinde rompi la pordon de la avino, ĉiuj konis ŝin en la urbo, sed kion fari — la servo. </text:p>
      <text:p text:style-name="P20"><text:soft-page-break/>Surĵetinte sur la ŝultrojn la kaftanon, la rudristo malriglis la pordon, bruligis kenan torĉon en ingo. En la fenestroj estis malklare komenciĝanta tago — pluva, venta. </text:p>
      <text:p text:style-name="P20">— Kvitmarkon donu! — per malvarmuma voĉo diris dragono, elpremante akvon el sia longa malseka barbo. </text:p>
      <text:p text:style-name="P20">Avino Eŭdoĥa lerte glitis de sur la forno, demandis: </text:p>
      <text:p text:style-name="P20">— Ĉu vi freneziĝis? Kian tian kvitmarkon? </text:p>
      <text:p text:style-name="P20">Taisja rigardis sen palpebrumi, atendis, kio estos. Rjabov ne haste, inde al sia titolo de cara rudristo, malfermis skatolon, prenis la paperon. Sed la paperon oni ne legis. Necesis kvitmarko. </text:p>
      <text:p text:style-name="P20">— Vestiĝu! — ordonis la dragono kun grizaj lipharoj. </text:p>
      <text:p text:style-name="P20">Sur la strato plorĝemis inoj — aliaj dragonoj estis forkondukantaj najbarajn virojn. Avino Eŭdoĥa eklamentis, Taisja per ankoraŭ dormemaj, rondaj okuloj rigardis, kiel vestiĝas Rjabov. Poste ŝi ekkriis, eksidis sur la lito. Kiam Rjabov-on oni elkondukis, ŝi ekkuris post li — sen kapa kaj pieda vesto, surĵetinte sur sin citronkoloran someran robon. La rudristo returnis sin, — tiel bela li vidis ŝin ankoraŭ neniam: la lanugaj harligoj disĵetiĝis, dorma ruĝo — delikata kaj varma — ankoraŭ brulis sur la vangoj, la rozaj lipoj estis duonmalfermitaj, la manojn ŝi alpremis al sia brusto — maldikajn, karesajn liajn manetojn. Kaj pro tio, ke terure kunpremiĝis la koro, kaj pro tio, ke ĉio en li ŝiriĝis renkonten al ŝi, kaj por ne senhonoriĝi antaŭ la dragonoj kaj amaso da viroj, kiuj estis knedantaj per botoj kaj bastoŝuoj koton, — li haltis kaj diris krude: </text:p>
      <text:p text:style-name="P20"><text:soft-page-break/>— Nu, nu! Ne kuru! Iru en la domon, ĉu vi aŭdas? </text:p>
      <text:p text:style-name="P20">Taisja haltis, etendis post li la manon, staris iom, faris ankoraŭ paŝon antaŭen kaj rigidiĝis... </text:p>
      <text:p text:style-name="P20">Poste, sufokiĝante, ŝi kuris en la domon, vestiĝis dece kaj, kaŝinte la paperon en la sino, ĵetiĝis al la vojevoda domo demandi sinjoron vojevodon. </text:p>
      <text:p text:style-name="P20">— Al Vavĉugo li forveturis! — respondis al ŝi kvieta maljunuleto ĉe la pordego. </text:p>
      <text:p text:style-name="P20">— Ĉu por longe? </text:p>
      <text:p text:style-name="P20">— Kiu scias, sinjorino. Al mi oni ne diras. Forveturis kaj forveturis. </text:p>
      <text:p text:style-name="P20">— Kaj sinjoro Ievlev? Cara tablestro Ievlev, Silvestro Petroviĉ? </text:p>
      <text:p text:style-name="P20">— La tablestro estas ĉi tie, kun ŝipistoj, al li ŝipistoj venis. Ja vi iru, ne timu, li malbonon ne faros. </text:p>
      <text:p text:style-name="P20">Kaj li mem, kvazaŭ antaŭ bojarino, malfermis antaŭ ŝi malaltan barilpordeton. </text:p>
      <text:p text:style-name="P20">En la vestiblo estis neniu, nur du neviditaj maldikmuzelaj ĉashundoj ekĝojis al Taisja, kvazaŭ al konatino. Ŝi preteris la vestiblon, trairis unu halon, frapis al la pordo, trans kiu bruis viraj voĉoj. Neniu respondis al ŝi, ŝi frapis ankoraŭ. Tiam la pordo malfermiĝis, kaj palvizaĝa, nealta homo mire kaj ne severe ekrigardis al Taisja per helaj bluaj okuloj. En lia mano estis fumanta pipo, sur la ŝultroj, super la kaftano, estis sciura peltaĵo. Trans li videblis aliaj homoj, ardezoj kuŝis sur la tablo: inter la ardezoj kaj paperoj staris ludila malgranda ŝipeto. </text:p>
      <text:p text:style-name="P20"><text:soft-page-break/>— Kiun vi bezonas, belulino? — demandis Ievlev. </text:p>
      <text:p text:style-name="P20">— Sinjoron Ievlev-on Silvestron Petroviĉ-on! — libere, kvazaŭ ŝi estis en la vojevoda domo ne la unuan fojon, respondis Taisja. </text:p>
      <text:p text:style-name="P20">— Ja mi estas Ievlev... </text:p>
      <text:p text:style-name="P20">Li eliris al ŝi, frapferminte post si la pordon, trans kiu tuj ree malakorde ekdisputis viraj voĉoj. Taisja ekrigardis al li, mallevis la okulojn, per la solaj lipoj, subite perdante la sentimecon, eldiris: </text:p>
      <text:p text:style-name="P20">— Mian edzon oni prenis hodiaŭ al la cara ŝipkonstruejo. Forkondukis. Rjabov li estas, Ivano Sabateiĉ, rudristo. Li havas dokumenton de Siro Petro Aleksejeviĉ... </text:p>
      <text:p text:style-name="P20">Ievlev silentis. </text:p>
      <text:p text:style-name="P20">Ŝi rigardis al li maltrankvile, atendante respondon. Finfine li diris firme: </text:p>
      <text:p text:style-name="P20">— Kio estas malbona, ke oni lin prenis? Ŝipojn necesas konstrui, kie preni homojn? Oni libervole ne iras, ni pelas per forto. </text:p>
      <text:p text:style-name="P20">— Sed ja ne ĉarpentisto li estas, ne kalfatristo, ne forĝisto. Rudristo! </text:p>
      <text:p text:style-name="P20">— Kiam venos tempo rudri — ni liberigos, sed nun estas malfrua aŭtuno, en la maron ne necesas iri. Anstataŭ ol sur forno kuŝi, li prefere aferon faru. Li estas viro kun kapo, hakilon en la mano teni povas... </text:p>
      <text:p text:style-name="P20">Taisja silentis senmove. Ievlev aldonis pli milde: </text:p>
      <text:p text:style-name="P20"><text:soft-page-break/>— En la cara ŝipkonstruejo, mi pensas, estos ne pli malbone, ol en la monaĥejo. Vidis mi, scias, kiele ili tie vivis... </text:p>
      <text:p text:style-name="P20">Malrapide, ne returniĝante, ne riverencinte al Ievlev, ŝi ekiris al la vestiblo. Li ne vokis ŝin, kvankam ŝi sentis — li rigardas al ŝia dorso. Jam en la vestiblo Taisja aŭdis lian voĉon: </text:p>
      <text:p text:style-name="P20">— Kaj ne iru plu al iu ajn, neniu helpos... </text:p>
      <text:p text:style-name="P20">Poste frapis la pordo. </text:p>
      <text:p text:style-name="P20">Ĉe la pordego ŝi sidiĝis sur benkon, senforte faligis la kapon. La pordisto-maljunulo kompatis ŝin, regalis per bona vorto: </text:p>
      <text:p text:style-name="P20">— Aĥ, belulino, kial malĝoji? Ne tia estas viro Ivano Sabateiĉ, ke li pereu en la ŝipkonstruejo. Lin la maro ne prenas, kial do sur seka loko malfeliĉon atendi? Vivu pli kuraĝe, atendu, li konstruos la ŝipojn, revenos... </text:p>
      <text:p text:style-name="P20">De la vojevoda biendomo Taisja ekiris al la patro. Ĉe la konata barilpordeto, nigriĝinta pro pluvo, ŝi staris longe, ne aŭdacante eniri, rigardis al pufaj, kvazaŭ fajrantaj grapoloj de sorpoj. Trans la alta barilo furiozis, bojis forgesintaj la mastrinon luphundoj. </text:p>
      <text:p text:style-name="P20">Ekvidinte la filinon, Antipo severe ĉirkaŭrigardis ŝin tutan, de la kapo ĝis la botetoj, demandis venene: </text:p>
      <text:p text:style-name="P20">— Nu? Ekbezoniĝis tamen la patro? </text:p>
      <text:p text:style-name="P20">Taisja trankvile kaj malgaje rigardis al la kolera, rikananta maljunulo. </text:p>
      <text:p text:style-name="P20"><text:soft-page-break/>— Certe, prenis oni vian bravulon? — kriis Antipo. — Prenis, kaj tiam ankaŭ mi iĝis bona? Pagu por mia latrono, por la kanajlo, por la drinkemulo, pagu, paĉjo... </text:p>
      <text:p text:style-name="P20">Al Taisja tremeris la vizaĝo, sed ŝi silentis — li furiozu plu. Ŝi staris en sia domo kvazaŭ fremda, rigardis al la propra patro, kvazaŭ vidis lin unuafoje: maljuna iĝis Antipo, flaviĝis, ŝvelis, ĉu drinkas multe? Kaj ŝi rememoris, kiel diris al ŝi homoj, ke Antipo ĉie fanfaronas pri la savo de la caro, montras la caran kaftanon kaj la ĉapon, ordonas regali sin kun respekto. </text:p>
      <text:p text:style-name="P20">— Se vi venis, do riverencu! — kriis Antipo. — Kliniĝu, ne staru kiel ŝtipo! Al la piedoj falu, petu kompatige, kun humilo... </text:p>
      <text:p text:style-name="P20">— Por kio tiel, paĉjo? — mallaŭte demandis Taisja. </text:p>
      <text:p text:style-name="P20">La maljunulo perpleksiĝis por momento, poste kriis ankoraŭ pli kolere: </text:p>
      <text:p text:style-name="P20">— Fiulino putra, stultulino, por kiu de mi vi foriris? Por krudlaborulo senpantalona, por dungito, por remisto. Kaj jen vi atingis! Sed mi estas rudristo cara, jen kiu mi estas! Mi la caron mem... </text:p>
      <text:p text:style-name="P20">Taisja malrapide returniĝis kaj eliris en la vestiblon. La kapon ŝi tenis alte, en la okuloj ne estis larmoj. Antipo kriadis en la domo, faligis kandelingon, insultis. Ŝi mallaŭte fermis post si la barilpordeton kaj ekiris al Solombalo, al la ŝipkonstruejo, tien, kien oni jam matene forpelis la virojn el la urbo. La mallonga aŭtuna tago jam estis finiĝanta. Nigraj nuboj — flokaj, malaltaj — rampis super la urbo, super la bulbaj kupoloj de la preĝejo de sankta martirino Paraskeva, super alta domo de riĉa popo Kosmo. Estis eta pluvo — malrapida, <text:soft-page-break/>malvarma. La pafistoj — en ĉapoj, borderitaj per vulpa pelto, en longaj, nigriĝintaj pro humideco kaftanoj, streĉe zonitaj per ŝnuroj — paŝadis al siaj domoj, mornaj, koleraj, — estis honte rigardi en la okulojn de inoj. Ĉe barilpordetoj, ĉe peronoj plorĝemadis maljunulinoj. En ĉevala kolumno — po tri en linio — estis revenantaj la rajdistoj... </text:p>
      <text:p text:style-name="P20">Tiun lokon, ĉe kiu antaŭnelonge staris la nederlanda ŝipo, Taisja ne rekonis: sur la bordo iris firma palisaro kun feraj pikiloj supre, super la anguloj altis budoj — por ke tie sidu militistoj, rigardu, kiel oni laboras en la ŝipkonstruejo, kaj ĉu oni ne intencas malbonon: fuĝi, aŭ mortigi la majstron, aŭ fornaĝi laŭ Dvino. Kaj militistoj el germanoj jam sidis en varmaj peltaj surtutoj, en peltaj ĉapoj, kun halebardoj kaj fusiloj, — de tia kien oni povas foriri? Kaj la pordego same estis ne simpla, sed duopa, kovrita per fero. En unu pordegon vi enveturos, la duan oni ne malfermos. La unuan fermos, ĉion pririgardos — tiam iru pluen. </text:p>
      <text:p text:style-name="P20">Ĉe la palisaro iradis inoj kun ŝvelintaj okuloj, lulante infanojn. Geknaboj pli aĝaj tenadis sin je la baskoj, tremadis pro humideco, demandadis: </text:p>
      <text:p text:style-name="P20">— Panjo, kaj kie estas nia paĉjo? Panjo, kaj kial paĉjo ne venas? </text:p>
      <text:p text:style-name="P20">— Panjo, ĉu paĉjo ankoraŭ el la maro ne eliris? </text:p>
      <text:p text:style-name="P20">— Panjo, ĉu tie ĉi oni vendas fiŝon? </text:p>
      <text:p text:style-name="P20">Taisja alpremis la vizaĝon al la palisaro, sed neniun ekvidis, nur traboj kuŝas kaj iuj du fremdlandanoj pasumas, ridegas inter si. Ŝi staris longe, ĝis la nokto, nenion esperante, nenion <text:soft-page-break/>atendante. Kaj ĉiam al la pordego aliradis jen pafistoj, jen dragonoj, jen rajdistoj, jen dogansoldatoj, kondukadis virojn el malproksimaj lokoj — konstrui ŝipojn. </text:p>
      <text:p text:style-name="P20">Nokte Taisja venis al avino Eŭdoĥa kaj senvorte kuŝiĝis sur la benkon. La avino kuiris sbitenon, sed ŝi ne trinkis. </text:p>
      <text:p text:style-name="P20">Ŝi kuŝis, ne fermante la okulojn, en mallumo kaj aŭskultadis — ĉiam ŝajnis, ke ŝi ion aŭdos... </text:p>
      <text:h text:style-name="P5" text:outline-level="3"><text:bookmark-start text:name="__RefHeading___Toc12546_788856325"/>5. La homoj estas kunpelitaj<text:bookmark-end text:name="__RefHeading___Toc12546_788856325"/></text:h>
      <text:p text:style-name="P20">Ĉe mateniĝo Silvestro Petroviĉ venis en la Solombalan ŝipkonstruejon kaj ordonis tamburi senprokraste. La tamburo troviĝis ne tuj. Estis mallume, humide, staris tia densa nebulo, ke flamoj de gardistaj lignofajroj ŝajnis palaj kaj tute malgrandaj. La homoj sub tamburado estis leviĝantaj malfacile, ne komprenante — kien ili iru, kion oni deziras de ili. Fremdlandano Schwieber kun knuto en la mano kriadis en nebulo: </text:p>
      <text:p text:style-name="P20">— Nu, nu, rapide, nu, nu... </text:p>
      <text:p text:style-name="P20">Ievlev per rapidaj paŝoj ĉirkaŭiris la terkabanojn, ĉie je du aŭ tri verŝokoj<text:bookmark text:name="xnoto-1-10-5-1"/><text:note text:id="ftn74" text:note-class="footnote"><text:note-citation>74</text:note-citation><text:note-body><text:p text:style-name="P2">Verŝoko — malnova rusa mezurunuo, proksimume 4 centimetroj. <text:span text:style-name="T6">(trad.)</text:span></text:p></text:note-body></text:note> staris akvo, dormi homoj ĉi tie ne povis, tiun nokton la homoj trasuferis ĉe la ligno, destinita por konstruado de dua hangaro, ĉe la muroj de la ŝipkonstruejo, ĉe longa malalta tenejo, en kiu estis kunmetitaj kanabaj fibroj, peĉo, ŝnuroj, hakiloj, segiloj, najloj... </text:p>
      <text:p text:style-name="P20">— Kie estas domoj por la laborantoj? — per stranga voĉo demandis Ievlev la superrigardanton Schwieber-on. </text:p>
      <text:p text:style-name="P20"><text:soft-page-break/>Tiu ektimis tiun strangan voĉon, kaŝis la knuton post la dorson, diris, ke antaŭnelonge sinjoro Baĵenin lignon liveris per multaj flosoj, sed kunmeti ĝin oni ankoraŭ ne sukcesis. Silvestro Petroviĉ per la sama stranga voĉo ordonis sendi kurieron por Jozefo, kaj urĝe. </text:p>
      <text:p text:style-name="P20">En la ŝipkonstruejo, ĉirkaŭbarita rezerve ne por unu, ne por du, ne por tri ŝipoj — multe pli, estis brulantaj lignofajroj, kuirata por la laborantoj likva kaĉo. Akvoportistoj estis veturigantaj putan akvon; sub egalmezura «unu-du, ek!» homoj estis malŝarĝantaj lignon de sur flosoj, ĵus venintaj el la segejoj de Vavĉugo. Laboris kune — fiŝisto kun sakristiano, ekspopo kun forĝisto, terkultivisto kun kupristo, bulkisto kun barka rudristo... </text:p>
      <text:p text:style-name="P20">La ŝipmajstroj Nikols kaj Jan, sidante en dometo, konstruita por ili en la ŝipkonstruejo, estis trinkantaj kafon kun kremo, kun varmigitaj bulkoj. Majstro Jan nehaste rezonadis, ĵetante rigardojn al Silvestro Petroviĉ per siaj ruzaj okuletoj: </text:p>
      <text:p text:style-name="P20">— Dvinano devas havi pri ni, sinjoro, timon. Unu grandan neimageblan timon. Tiam ni havos ŝipojn. La unua tago en la ŝipkonstruejo estas la unua timo. Por tuta ilia vivo — timo. Teruro, jes, jen kiel. Se ili pli laboras — malpli bati. Se ili malpli laboras — pli bati! </text:p>
      <text:p text:style-name="P20">Ievlev silentis. Lia koro estis batanta per puŝoj, la vangoj brulis. Li penis ne rigardi al majstro Jan, malrapide maĉanta varmigitan bulketon. </text:p>
      <text:p text:style-name="P20">— Eble, vi deziras trinki taseton da kafo? — demandis Nikols. </text:p>
      <text:p text:style-name="P20"><text:soft-page-break/>— Ne, mi ne deziras taseton da kafo! — respondis Ievlev. </text:p>
      <text:p text:style-name="P20">— Timo, teruro — estas tre bone! — daŭrigis majstro Jan. — Nur tiel. Alie ne eblas ilin reteni. </text:p>
      <text:p text:style-name="P20">— Ho! — diris majstro Nikols. — Tio estas tro! Eĉ dresitan urson ne necesas ĉiam bati. Majstro Jan iom troigas... </text:p>
      <text:p text:style-name="P20">Ili fintrinkis sian kafon. Majstro Nikols montris al Ievlev humidan makulon sur la muro, diris kun subrido: </text:p>
      <text:p text:style-name="P20">— Tien necesas bona tapiŝo, ĉu vere, sinjoro? </text:p>
      <text:p text:style-name="P20">— Se ni ĉi tien venis, tiam por bone, sed ne por malbone! — konfirmis majstro Jan. </text:p>
      <text:p text:style-name="P20">— Estas tiel! — diris Ievlev, sed per tia voĉo, ke ambaŭ majstroj vigle ekrigardis al li. — Estas tiel! — ripetis Silvestro Petroviĉ. — Ke estu bone. </text:p>
      <text:p text:style-name="P20">— Estu bone! — ekĝojis Jan. </text:p>
      <text:p text:style-name="P20">— Bone, bone! — ripetis Nikols. </text:p>
      <text:p text:style-name="P20">— Kaj por ke estu bone, — sufokiĝante kaj ne retenante sin plu, ekparolis Ievlev, — kaj por ke estu bone, vi pri tiu timo, pri kiu vi bonvolis diri, forgesu por ĉiam, ĉar la dvinanoj estas homoj neniom pli malbonaj, kaj eble, eĉ pli bonaj ol vi, sinjoroj ŝipmajstroj. Kaj la unua timo, kaj la unua tago, kaj teruro — mi ĉi vortojn ne aŭdu, ĉar tio revenos al vi de mi per tia timo, ke vi la vojon en la gepatrajn lokojn forgesos, kaj kiel kafon trinki kaj bulkojn manĝi ne rememoros... </text:p>
      <text:p text:style-name="P20">Majstro Jan malfermis la buŝon, majstro Nikols salte ekstaris de sur sia loko. </text:p>
      <text:p text:style-name="P20"><text:soft-page-break/>— Ĉu vi komprenis, pri kio mi parolas? — demandis Ievlev. </text:p>
      <text:p text:style-name="P20">— Ho jes, certe! — diris Nikols. </text:p>
      <text:p text:style-name="P20">— Tempas iri! </text:p>
      <text:p text:style-name="P20">Evitante Ievlev-on, ambaŭ majstroj ligis koltukojn sur la kolojn, surmetis peltajn bluzojn, supre — peĉitajn jakojn, poste ĉapetojn kun orelumoj, poste pugnogantojn. Ambaŭ majstroj timis malvarmumon. </text:p>
      <text:p text:style-name="P20">En la vestibleto majstro Jan demetis de breto lanternon, lumigis ĝin, malfermis antaŭ Ievlev la pordon. </text:p>
      <text:p text:style-name="P20">Nikols eliris al la homoj — rakonti, kia estos ordo en la ŝipkonstruejo, kiel konstrui ŝipojn. Li pensis, ke li bone parolas en la rusa, sed lin preskaŭ neniu komprenis. Kaj eĉ ne aŭskultis. Por kio aŭskulti? Kion eblas ekscii de tiu ĉi mallongkrura, pepanta fremdulo? </text:p>
      <text:p text:style-name="P20">Rjabov staris en la lasta vico, ĉe la Dvina bordo mem. Apud li estis kolere subridanta Semisadov — la rudristo, eksa matroso de la cara ŝipo. Pli malproksime staris Demĉjo, apogante sin sur lambastono. Post li estis suspirantaj, aŭskultante majstron Nikols-on, Nilo Longinov, Kopilov. Poste staris avo Teodoro, Ĥagajo, Jegorĉjo — ĝuste tiu, kiun Rjabov delogis foriri el la monaĥejo por iĝi matroso. Kaj jen kia matroso rezultiĝis Jegorĉjo! </text:p>
      <text:p text:style-name="P20">Sub pluvo en obskuro estis kviete plaŭdanta Dvino. Pluvoj, aŭtunaj, malĝojaj, sekvadis seninterrompe. Knaretadis, balanciĝadis malhelaj grandegaĵoj de barkoj. Sible brulis gardaj kaj pobaj lignofajroj, en malforta griza lumo de venanta aŭtuna <text:soft-page-break/>mateno kune staris Ievlev kaj la du fremdlandaj majstroj. Rjabov rekonis Silvestron Petroviĉ-on laŭ la longa mantelo. Tiu estis staranta dorskurbe, entirinte la kapon en la ŝultrojn. Li rekonis kaj decidis: «Mi aliros al li jam hodiaŭ! Diros pri la cara papero! Ĉu mi pereu ĉi tie?» </text:p>
      <text:p text:style-name="P20">Poste, kiam tute mateniĝis, venis mallonga aŭtuna tago kaj humida vento dispelis la nebulon, nelonge antaŭ la soleno de ekkonstruo de la ŝipo, Rjabov aliris al Silvestro Petroviĉ kaj miris, kiel dum tiu ĉi tempo, dum tiuj tagoj, kiuj pasis post la forveturo de Petro Aleksejeviĉ, maldikiĝis Ievlev, kiel griziĝis lia vizaĝo, kiel malgaje kaj lace rigardas liaj ankoraŭ junaj okuloj. </text:p>
      <text:p text:style-name="P20">— Nu, kion bonan vi diros? — demandis Silvestro Petroviĉ, salutante. </text:p>
      <text:p text:style-name="P20">Rjabov subridis: </text:p>
      <text:p text:style-name="P20">— Ĉu bonan? Ne aŭdeblas nun io bona. Jen — oni alkondukis, devigis konstrui ŝipojn. </text:p>
      <text:p text:style-name="P20">Silvestro Petroviĉ elprenis el la poŝo la pipon, la tabaksaketon, prepariĝis aŭskulti. Rjabov nenion plu diris, ne trovis, kiel fari la konversacion. </text:p>
      <text:p text:style-name="P20">— Plu diru! Kial vi eksilentis? </text:p>
      <text:p text:style-name="P20">— Rudristo mi estas. Ne ĉarpentisto. </text:p>
      <text:p text:style-name="P20">— Tion mi aŭdis. Edzino via kuris al mi, petis liberigi Ivanon Sabateiĉ-on. Sed tion mi ne rajtas. Ŝipojn necesas konstrui, tempas, ke estu floto... </text:p>
      <text:p text:style-name="P20">Rjabov ruĝiĝis, forturniĝis flanken. </text:p>
      <text:p text:style-name="P20"><text:soft-page-break/>— Unu estas kupristo, alia kvasisto, tria ekspopo, — ekscitiĝante, laŭte diris Ievlev. — Ĉiu havas sian orfecon, malfeliĉon, mizeron. Kie do ŝipfaristojn preni, de kie ili aperu? Ivano Kononoviĉ kaj Timoteo Koĉnev en akra ofendiĝo pri la fremdulo forveturis de ĉi tie! Aliaj entute fuĝis. Kion fari? Kiel konstrui? Aŭ ĉio ĉi estas galimatio, eble vere Rusio ŝipojn ne bezonas? Diru, kial vi silentas? </text:p>
      <text:p text:style-name="P20">— Ŝipoj ja necesas! — diris la rudristo. — En tio ne eblas kontraŭi... </text:p>
      <text:p text:style-name="P20">— Ne eblas kontraŭi? Sed vin mi liberigu? Lin, — li kapmontris al preteriranta lardofandisto, — ĉu lin mi same liberigu? Ne sian aferon li faras? Sed ĉu vi mokas min? Ĉu mi mem mian aferon faras? Mi, frato, kiam estis adoleskanto, peladis kolombojn, aritmetikon ĝis dek sep jaroj ne lernis, ĉu estas mia afero la ŝipkonstruado? Vi mem vidis, kiom mi konas la maron. Kiam mi ĉi tien kun la cara ŝiptrajno venis, estis rido kaj ploro, vi mem pri ni ridis. Tamen jen mi ĉi tie estas, en la ŝipkonstruejo. Estos la floto, rudristo, — ĉu vi komprenis? Estos en Rusio la ŝipa arto! Ĉu vi memorfiksis? Kaj plu ni pri tio ne parolu, mankas tempo, kaj ne havas sencon! </text:p>
      <text:p text:style-name="P20">Li returniĝis, ekiris al la domo, kie estis atendanta lin timigita Jozefo Baĵenin. </text:p>
      <text:p text:style-name="P20">Demetinte la mantelon, Silvestro Petroviĉ viŝis la humidan vizaĝon per la manoj, eksidis sur benkon. Baĵenin estis sekvanta lin per rigardo. </text:p>
      <text:p text:style-name="P20">— Jozefo Matejeviĉ... — komencis Ievlev. </text:p>
      <text:p text:style-name="P20">— Ĉi tie mi estas, Silvestro Petroviĉ! </text:p>
      <text:p text:style-name="P20"><text:soft-page-break/>— Mi vidas, ke ĉi tie. La domon vi ne konstruis. La laborantoj... </text:p>
      <text:p text:style-name="P20">— Silvestro Petroviĉ... </text:p>
      <text:p text:style-name="P20">Ievlev terure frapis la tablon per la pugno, kriis per furioza, rompiĝanta voĉo: </text:p>
      <text:p text:style-name="P20">— Mi pendumos vin, latronon, ŝteliston, la kapon forhakos, sur palison metos! Por vi profitoj viaj pli karaj estas ol la afero cara! Se vi ekokupiĝis — mortu, sed faru! Silentu, kiam mi kun vi parolas, aŭskultu min... </text:p>
      <text:p text:style-name="P20">Poste Baĵenin estis parolanta per larma ruza voĉo: </text:p>
      <text:p text:style-name="P20">— Ne povas mi disŝiriĝi, Silvestro Petroviĉ, vi ĉi tie per pugno frapas, la vojevodo en mia ŝipkonstruejo stamfas, minacas. Mi ja estas unu! </text:p>
      <text:p text:style-name="P20">— Se vi kontraktis — faru! — malmilde respondis Ievlev. — Se vi ne faros — mi vin dispremos. Kial ŝipa ligno ĝis nun ne estas alveturigita? Kial vi tiom longe tiujn larikojn segas? Ĉu al fremdlandanoj vi vendis la tabulojn? Kun kiu vi komercas — kun ni aŭ kun transmaraj negocistoj? Hodiaŭ mi rigardis kanabfibron — por kio tia taŭgas? Forveturigu ĝin reen, liveru novan! Kiom da trunkoj estas en via kverka arbareto?.. Kial vi silentas? Ĉu mono al vi pro la arbareto estis donita? Kie estas ĝia listo? </text:p>
      <text:p text:style-name="P20">Baĵenin turnadis la kapon, viŝadis ŝviton, pririgardadis ŝipan modelon, turnadis en la manoj cirkelojn, rektilojn, specimenojn de ŝnuroj, de veltolo, de stupo, flaradis peĉon, premadis ĝin per la fingroj. Ievlev plu paroladis. Al Baĵenin subite venis angoro <text:soft-page-break/>— li eĉ fuĝu for de ambaŭ ŝipkonstruejoj, kaj de la Solombala, kaj de la propra. Penetris, kaptis, kvazaŭ per tenajloj, la caraj servantoj. Kion fari? Eblas perei pro nenio! </text:p>
      <text:p text:style-name="P20">Al Baĵenin venis por ien voki pafistoj — du dekestroj kaj duoncentestro. Ievlev demandis ilin: </text:p>
      <text:p text:style-name="P20">— Ĉu vi alveturigis? </text:p>
      <text:p text:style-name="P20">— Ĉi tie. </text:p>
      <text:p text:style-name="P20">— Ĉu ambaŭ? </text:p>
      <text:p text:style-name="P20">— Ambaŭ. </text:p>
      <text:p text:style-name="P20">— Ili venu. </text:p>
      <text:p text:style-name="P20">Koĉnev kaj Ivano Kononoviĉ eniris silente, riverencis, eksidis sen permeso. Ambaŭ estis en marhundaj kaftanoj, kun dorsosakoj, ambaŭ rigardis trankvile, pretaj al ĉio plej malbona. Pafistoj kun muskedoj, lacaj, staris ĉe la pordo. Ievlev forpermesis la soldatojn, diris kun suspiro: </text:p>
      <text:p text:style-name="P20">— Pardonu, Ivano Kononoviĉ, kaj vi, Timoteo, same pardonu, ke mi kontraŭvole pelis vin en la ŝipkonstruejon. Laŭvole vi ja ne venus. Sed la ŝipojn konstrui necesas. </text:p>
      <text:p text:style-name="P20">La majstroj silentis. </text:p>
      <text:p text:style-name="P20">— Fremdlandanoj Nikols kaj Jan estas viroj ne stultaj, la ŝipan proporcion scias, sed ne interesas ilin niaj ŝipoj: nenie doloros, se ili malbone faros. Rusan majstron ni bezonas, propran, por ke la laboro bone iru. </text:p>
      <text:p text:style-name="P20">Ivano Kononoviĉ kaj Timoteo interrigardis. </text:p>
      <text:p text:style-name="P20"><text:soft-page-break/>— Hodiaŭ ni komencas konstrui fregaton, — daŭrigis Ievlev, — jam popo kun klerikaro venis — por konsekri. Estus bone, ke ĝuste vi, Ivano Kononoviĉ, komencu tiun fregaton. </text:p>
      <text:p text:style-name="P20">Ivano Kononoviĉ dense tusis, elprenis grandan tukon, viŝis la vizaĝon. </text:p>
      <text:p text:style-name="P20">— Kaj sinjoro Koĉnev iros en Vavĉugon al Baĵenin, kun majstro Jan laboros. Vi ĉi tie — kun Nikols, Timoteo — en Vavĉugo kun Jan. Tiel bone iros ĉe ni la laboro. </text:p>
      <text:p text:style-name="P20">— Do, ni estas sub ili? — singarde demandis Ivano Kononoviĉ. </text:p>
      <text:p text:style-name="P20">— Kaj tion ĉi vi kiel volas, mem komprenu! — kun ĉagreno diris Silvestro Petroviĉ. — Vi sub ili, ili sub vi, diablo... </text:p>
      <text:p text:style-name="P20">Li kraĉis, ekstaris de la benko, trairis la ĉambron. </text:p>
      <text:p text:style-name="P20">— La aferon necesas fari, jen kio! </text:p>
      <text:p text:style-name="P20">Kaj li metis sur la grandan glatan tablon desegnaĵon de la fregato, faritan de la fremdlandaj majstroj. Ivano Kononoviĉ elprenis el leda saketo okulvitrojn, viŝis ilin, surmetis sur la nazon, fiksrigardis. Lia vizaĝo iĝis bonkora, atenta. Poste li ŝmacis, prenis cirkelon, komencis mezuri. Timoteo estis rigardanta al la desegnaĵo el post lia dorso. </text:p>
      <text:p text:style-name="P20">— Nu? — demandis Silvestro Petroviĉ. </text:p>
      <text:p text:style-name="P20">— La pobo ĉu ne tro mallarĝas? — demandis responde Koĉnev. </text:p>
      <text:p text:style-name="P20">— Tion vi pli bone vidas... </text:p>
      <text:p text:style-name="P20"><text:soft-page-break/>La majstroj ankoraŭ interkonsiliĝis. Ievlev sendis por Nikols kaj Jan. Tiuj venis tuj. Ievlev al ili diris: </text:p>
      <text:p text:style-name="P20">— Jen niaj rusiaj ŝipaj konstruantoj. Ili dubas — ĉu ne tro mallarĝa estas la pobo de la fregato. Konversaciu! </text:p>
      <text:p text:style-name="P20">Sed konversacii ili ne sukcesis — por la komenco de la fregato venis Atanazio mem. En la ŝipkonstruejo duan fojon ekbatis la tamburo, la laboroj ĉesis, la homoj ekiris al la nova hangaro, ĉarpentita el dikaj traboj, apogiĝantaj sur fortaj pilieroj. Sur dek du fostoj ĉarpentistoj estis ankoraŭ finfarantaj la ŝedon. Laborojn necesos fari en vintra frosto, Ievlev decidis kovri poste la hangaron per tabuloj... </text:p>
      <text:p text:style-name="P20">Ivano Kononoviĉ suriris la podion, rigardis, ĉu firmas la bazo de la hangaro, deflanke, duonferminte la okulojn, kontrolis angulon de deklivo al la rivero. La ĉefepiskopo de malproksime demandis lin: </text:p>
      <text:p text:style-name="P20">— Nu, kion vi, sorĉisto, sorĉas? Ne estas varme — atendi vin! Blovas! </text:p>
      <text:p text:style-name="P20">La majstro, ne returniĝante, respondis: </text:p>
      <text:p text:style-name="P20">— Sed vi ne knaru, maljunulo! Mi la aferon faras! </text:p>
      <text:p text:style-name="P20">Atanazio koleriĝis: </text:p>
      <text:p text:style-name="P20">— Kun kiu vi arogantas, stultulo! Returniĝu! </text:p>
      <text:p text:style-name="P20">Ivano Kononoviĉ returniĝis, sed ne konfuziĝis: </text:p>
      <text:p text:style-name="P20">— Pardonu, patro! Sed ja vi mem skoldos, se ni la ŝipon malbone konstruos! </text:p>
      <text:p text:style-name="P20"><text:soft-page-break/>La popolo ĉirkaŭe estis subridanta, atendis pacience. De unu homo al alia flugis: «Konstruos Ivano Kononoviĉ, vidu, li venis el sia Lodjmo. La fremdlandanoj nun iĝos pli kvietaj. Li la aferon scias!» </text:p>
      <text:p text:style-name="P20">En krepusko oni komencis la ceremonion. Laŭlonge de fortika, glate tajlita trabo, kiu kuŝis sur tabula podio — ĉe la kilo de la estonta ŝipo, ekstaris apude Ivano Kononoviĉ, Ievlev, majstro Nikols, Timoteo Koĉnev, majstro Jan, dekestro de ĉarpentistoj Rublev, popo Simeono. Demĉjo Goroĵanin, kontenta, ke li ricevis tian honoron, metis sur la podion puran novan lignan sitelon kun peĉo, saman novan keston kun marteloj kaj najloj. Nemalproksime de la ŝipkonstruejo, en la preĝejeto ekbatis sonoriloj. Atanazio kun popoj kaj klerikaro, kun templaj kantoroj kaj kantoroj-volontuloj ekiris ĉirkaŭ la kilo. Kiam la procesio atingis Ivanon Kononoviĉ-on, li, subite iĝinte blanka, kiel tolo, severe kunpreminte la lipojn, trempis penikon en la sitelo kun peĉo kaj peneme, lerte kaj rapide ŝmiris parton de la trabo. Blua fumeto el la incensilo kovris la majstron, li iĝis kvazaŭ naĝanta en nubo. Demĉjo kaptis el lia mano la penikon, donis martelon. Ivano Kononoviĉ per mallongaj kaj precizaj batoj enmetis najlon en la trabon ĝis la kapo mem. La samon faris ankaŭ Silvestro Petroviĉ. La peniko kaj la martelo iris pluen — de homo al homo... </text:p>
      <text:p text:style-name="P20">Rjabov staris nemalproksime en la homamaso, rigardis al la ceremonio, pensis: «Nu, do, eble vere estos utilo. Ni multon provis, provos ankaŭ tion ĉi. Ni vivos — ni vidos!» </text:p>
      <text:p text:style-name="P7"/>
      <text:h text:style-name="P5" text:outline-level="3"><text:bookmark-start text:name="__RefHeading___Toc12548_788856325"/><text:soft-page-break/>6. Pli gaja ŝajne!<text:bookmark-end text:name="__RefHeading___Toc12548_788856325"/></text:h>
      <text:p text:style-name="P20">Ĉe glaciiĝo de la Dvina buŝo oni forigis la gardistan budon, Atanazio Petroviĉ kun siaj doganistoj revenis en la doganan domon. Ĉi tie, en lumo de mallonga tago, li eltranĉadis tabulojn por Taisja, por ke ŝi povu nutri sin kaj portadi al sia malfeliĉa rudristo, trans la murojn de la ŝipkonstruejo, panon kaj bakitan fiŝon. La tabuloj rezultis bonegaj por ĉies miro. Taisja ekĝojis, ŝi mem ankoraŭ orbrodadis ornamojn, prenante ilin de herboj kaj folioj, de piceaj branĉoj, kaj iam eĉ simple elpensadis mem. Ŝi brodadis, kiel ĉe Peĉoro kaj Mezeno — pugnogantojn kaj ŝtrumpojn, kiel ĉe Pinego — zonetojn, kiel en Krasnoborsko — lanajn ŝtofzonojn. </text:p>
      <text:p text:style-name="P20">Fremdlandaj negocistoj laŭdadis la manfaraĵojn, balancadis la kapojn, sed pagadis malmulte. Tamen Taisja kun la fiŝista avino Eŭdoĥa vivis ne malsate, kaj ankaŭ orfoj ĉe ili nutriĝis... </text:p>
      <text:p text:style-name="P20">Iam vizitadis ambaŭ virinojn Krikov kaj tuj trovadis por si aferon: jen ŝmiri per argilo la fornon, jen ripari plafonan ĉeftrabon, jen — la perono rompiĝis! Li fendadis dikajn rezinriĉajn arbostumpojn — la vintro estis malvarma, seka brulligno ĉiam necesas. Fininte la laboron, li revenadis en la domon, oni lin regaladis per kvaso, brasika aŭ fiŝa supo. Li ĝentile rifuzadis... </text:p>
      <text:p text:style-name="P20">Dum lia ĉeesto foje venis homo el Lodjmo — alportis al la ŝipmajstroj en la malliberejon manĝon. Eksciinte, ke Ivano Kononoviĉ kaj Koĉnev vivas en libero, li miris, ne kredis. Vespere ili renkontiĝis, longe paroladis, kiel konstruiĝas la fregato, kiel oni faras la duan kaj la trian hangarojn. Al Ivano Kononoviĉ pro la konversacio ruĝiĝis la vizaĝo, estis videble, <text:soft-page-break/>ke li estas kontenta. Timoteo plie silentis, sed al vortoj de la maljuna majstro kapjesadis. </text:p>
      <text:p text:style-name="P20">— Kaj la fremdlandanoj kiele? — demandis Krikov. </text:p>
      <text:p text:style-name="P20">— Silvestro Petroviĉ ilin tenas en brido. </text:p>
      <text:p text:style-name="P20">— Kaj ĉu ili obeas? </text:p>
      <text:p text:style-name="P20">— Ĉe li obeas, sen li kaj sen Teodoro Matejeviĉ multe arogantas... </text:p>
      <text:p text:style-name="P20">— Kaj ĉu la aferon ili scias? </text:p>
      <text:p text:style-name="P20">— La aferon ili scias, ili vidis multajn ŝipojn dum sia vivo... </text:p>
      <text:p text:style-name="P20">Taisja mallaŭte demandis: </text:p>
      <text:p text:style-name="P20">— La vivo ja tie ĉu estas malfacila, Ivano Kononoviĉ? </text:p>
      <text:p text:style-name="P20">La majstro respondis ne tuj: </text:p>
      <text:p text:style-name="P20">— Sed kie estas facila vivo, Taisja Antipovna? Ĉie estas malfacile, sed ĉi tie ni almenaŭ la aferon faras... </text:p>
      <text:p text:style-name="P20">Kiam la majstroj leviĝis por foriri, Taisja, kiel ĉiam, ligis paketon por Rjabov. Atanazio Petroviĉ rigardis al ŝi, pensis kun malgajo: donis Dio al la rudristo amikinon por la tuta vivo. Kun tia nenio estas timinda. </text:p>
      <text:p text:style-name="P20">Krikov mem vivis sole, Silentulon oni prenis en la ŝipkonstruejon en Solombalo, venadis nur Forĝisto, sed kun li estis enue — li paroladis nur pri la lasta juĝo kaj pri la veno de Antikristo. Pri Vataĵnikov kaj Gridnev estis onidiro, ke ili estas en la ŝipkonstruejo en Vavĉugo, almenaŭ estis bone, ke oni ne <text:soft-page-break/>ligis al ili la manojn kaj ne sendis en Moskvon, kaj en Kromon, kaj en Rjazanon, — tie bojaroj ilin mortekzekutus... </text:p>
      <text:p text:style-name="P20">Krikov vivis tiel: matenas, vesperas, kaj tago malaperas. Nokte en la varme hejtita dogana domo li ne povis ekdormi — longe pensadis. Pensoj kuradis vice — negajaj, pezaj, maltrankvilaj. Kaj se antaŭe, en la pasintaj jaroj, Atanazio Petroviĉ atendis de la estonteco nur bonon, do nun pri bono li eĉ ne revis. Atendis nur malbonon... </text:p>
      <text:p text:style-name="P20">Tiel li travivis duonon de vintro. </text:p>
      <text:p text:style-name="P20">Foje en dimanĉo li leviĝis antaŭ mateniĝo, lavis sin en la vestiblo de la dogana domo per glacia akvo, kombis la malmolajn harojn per ebura kombilo, eltranĉita de li mem, eliris en la korton, kie kuŝis apenaŭ komencantaj rozkoloriĝi neĝoj. Pura frosta aero batis en la bruston, rememoriĝis tuj ĉio bona, kio okazadis en la lasta tempo: kaj la vortoj de la ĉefepiskopo tiam, en Ĥolmogoro, kaj la simpatio de Silvestro Petroviĉ, kaj lia promeso ne forgesi la malfeliĉon de la malpromociita leŭtenanto, kaj kaporalo Kostjukov, kiu mem kuris kun Rjabov al Ievlev... Larmoj subite eliris el la okuloj pro ĝojo, ke li vivas, ke li spiras, ke li vidas, kiel estingiĝas en la ĉielo noktaj steloj, kiel estiĝas mateno. </text:p>
      <text:p text:style-name="P20">— Ne gravas, — mallaŭte diris la eksleŭtenanto, — ne gravas, ni ankoraŭ vivos, ankoraŭ estos por ni ankaŭ bono. Ĉio ankoraŭ estos, ĉio... </text:p>
      <text:p text:style-name="P20">Li ekiris sur la neĝo, retroklininte la kapon, rigardante en la ĉielon: ĝi jam heliĝis, la steloj flagris timide, kvazaŭ degelante. Voke, laŭte, insiste henis en la stalo ĉevalino Kareso. Krikov <text:soft-page-break/>eniris en la varman stalfakon, sur la polmo etendis al Kareso pecon da forte salita pano. Kareso prenis per molaj lipoj, ŝiaj oreloj ekmoviĝis. Atanazio Petroviĉ frapetis ŝian kolon, luktis iomete kun la doganeja ĉevalisto, faligis lin sur la pajlon, demandis: </text:p>
      <text:p text:style-name="P20">— Ĉu morton? </text:p>
      <text:p text:style-name="P20">— Vivon! — petis per kompatiga voĉo la grizbarba, fortika, kiel urso, avo Kosmo. </text:p>
      <text:p text:style-name="P20">— Sed, eble, morton? </text:p>
      <text:p text:style-name="P20">— Vivon, vivon, Atanazio Petroviĉ! </text:p>
      <text:p text:style-name="P20">— Tiele! </text:p>
      <text:p text:style-name="P20">Poste avo Kosmo oĥadis, ŝajnigante sin kripligita, turnadis la kapon: </text:p>
      <text:p text:style-name="P20">— Kian fortegon vi havas, Ataĉjo, aĥ-aĥ! Kun tia fortego vi povus kontraŭ urso iri... </text:p>
      <text:p text:style-name="P20">— Ja ĝuste vi por mi estas urso, avo Kosmo... </text:p>
      <text:p text:style-name="P20">Reveninte en la ankoraŭ dormantan pro dimanĉo doganan domon, li vekis Eŭdokimon Prokopjev-on, eksidis apud li sur benkon, demandis: </text:p>
      <text:p text:style-name="P20">— Kiel ni hodiaŭ vivos, Eŭdokimo Aksenoviĉ? </text:p>
      <text:p text:style-name="P20">Prokopjev ekrigardis al Krikov per dormema rigardo, dolĉe oscedis, tiris sin kaj diris: </text:p>
      <text:p text:style-name="P20">— Espereble, nian tagon ni ĝisvivos. Vi, mi vidas, hodiaŭ pli gaja iĝis? </text:p>
      <text:p text:style-name="P20"><text:soft-page-break/>— Pli gaja ŝajne! — respondis Krikov. </text:p>
      <text:h text:style-name="P5" text:outline-level="3"><text:bookmark-start text:name="__RefHeading___Toc12550_788856325"/>7. Tago post tago<text:bookmark-end text:name="__RefHeading___Toc12550_788856325"/></text:h>
      <text:p text:style-name="P20">Ĝis la tago de Bazilo Sunkreska<text:bookmark text:name="xnoto-1-10-7-1"/><text:note text:id="ftn75" text:note-class="footnote"><text:note-citation>75</text:note-citation><text:note-body><text:p text:style-name="P2">En la rusa nordo oni nomadis tiel la 1-an de januaro laŭ la Julia kalendaro («sunkreska» signifas, ke post tiu tago la suno «kreskas», t. e. lumas pli longe). Notu, ke tio ne estis la tago de Novjaro en la tempo de la romano, ĉar en Rusio jaro komenciĝadis la 1-an de septembro ĝis la jaro 1699, kiam Petro enkondukis Novjaron ekde la 1-a de januaro kaj kalkuladon de jaroj ekde la Kristnasko, sed ne ekde la «mondokreo», kiel antaŭe. <text:span text:style-name="T6">(trad.)</text:span></text:p></text:note-body></text:note> multaj homoj en la ŝipkonstruejo en Solombalo ekmalsanis je skorbuto. Kuracisto-fremdlandano, en mallonga nigra leda kaftano, aliradis malsanulon, rigardadis la gingivojn, dolore kuspadis la palpebrojn, fleksadis la brakon aŭ la kruron, poste per sia longa fingro skribadis en la aero krucon. La superrigardanto germano Schwieber, lokita en la ŝipkonstruejon fare de kolonelo Snivin, demandadis, per kio helpi, — la kuracisto nur levadis la ŝultrojn. </text:p>
      <text:p text:style-name="P20">Skorbuto falĉadis homon post homo. </text:p>
      <text:p text:style-name="P20">Kaj kial do skorbuto ne triumfu en la ŝipkonstruejo? </text:p>
      <text:p text:style-name="P20">Matene por ĉiuj estis kuirata amelsupaĉo el hordea faruno, meze de tago en la ŝipkonstruejo oni sonorigadis batilon, alportadis lignajn tinojn kun kuirita rapo kun kvaso kaj malto. Nenion plian oni manĝigadis. Pano estis malseka, kruda, kun ŝelo kaj ligneroj. En Kristnasko oni donis pistitan farunon kun fetora foka graso. Pro ĝi multaj laborantoj ŝvelis, avo Teodoro en la sama vespero mortis. Mortis kvieta kupristo el la Trabata strato, oni sepultis servutulon Jeremion. </text:p>
      <text:p text:style-name="P20"><text:soft-page-break/>En nokta mallumo, sub fajfo de neĝblovo, kiam pro kolera frosto krakadis anguloj en la kabano de la laborantoj, maljunuloj, alpelitaj el malproksimaj vilaĝoj, nelaŭte kantis: </text:p>
      <text:p text:style-name="P9">Aŭdu, patrino, amaran ploron<text:line-break/>Kaj plendan voĉon feblan,<text:line-break/>Vidu plorindan aspekton mian,<text:line-break/>Prenu min baldaŭ en ĉerkon vian,<text:line-break/>Ne povas mi plu lamenti,<text:line-break/>Deziras malamikoj min oferi,<text:line-break/>Malfermu ĉerkon mian, panjo,<text:line-break/>Akceptu al vi vian idon... </text:p>
      <text:p text:style-name="P20">Ili kantadis sopirajn pridiajn malnovaĵojn: la sonĝon de Di-patrino, la suferon de Kristo. Pleje plaĉis aŭskulti la suferojn de Jozefo la Bela, «kiam vendis la fratoj lin en Egipton...» </text:p>
      <text:p text:style-name="P20">Demĉjo tute maldikiĝis, en liajn enfalintajn nigrajn okulojn estis timinde kaj malĝoje rigardi. Semisadov trinkigadis la lamulon per konifera tizano, Rjabov donadis al li preskaŭ ĉion, kion alportadis Taisja. Metrio estis velkanta kun okulfrapa rapideco. Ne por liaj fortoj estis laboro kun hakilo, ne povis li turni pezajn glaciiĝintajn trabojn... </text:p>
      <text:p text:style-name="P20">Post la Kristnasko malsaniĝis Semisadov. Rjabov alsidiĝis al li, karesis la ŝultron, diris morne: </text:p>
      <text:p text:style-name="P20">— Ekstaru, frato. Rezistu. Vi mem scias, kiel kontraŭ ĝi batali, kontraŭ skorbuto. Iru per la piedoj... </text:p>
      <text:p text:style-name="P20">Semisadov ankoraŭfoje leviĝis, eliris al frosto, prenis sur la polmon neĝon, lekis, penis ĉarpenti trabon, sed fortoj mankis; malforte, konfuze ridetante, li revenis en la kabanon. Sabate <text:soft-page-break/>venis Des-Fonteines, rigardis al Semisadov la gingivojn, fleksis la brakon, diris klare: </text:p>
      <text:p text:style-name="P20">— Eblas labori. Kuŝi ankoraŭ estas frue. Jes, labori! </text:p>
      <text:p text:style-name="P20">Semisadov penis leviĝi — ne sukcesis. Superrigardanto Schwieber atendis, ludante per vipo. Poste li demandis: </text:p>
      <text:p text:style-name="P20">— Ĉu vi scias, kiel necesas helpi ĉevalon, kiam ĝi falis? </text:p>
      <text:p text:style-name="P20">Semisadov ne respondis. Li kuŝis ĉe la forno — granda, magra, kun tristo rigardis al la fremdlandano, — sciis, ke tiu batos per la knuto. Schwieber tiris la knuton post la dorso, svingis, por komenco batis al la planko. Ĝuste tiutempe Rjabov, rulante trabon, falis en glacitruon kaj estis iranta en la kabanon por ŝanĝi sian veston. Al li renkonten kuris Demĉjo kun sciigo — Semisadov-on la fremdlandano Schwieber intencas ĝismorte bati. </text:p>
      <text:p text:style-name="P20">La rudristo ŝiris la pordon. </text:p>
      <text:p text:style-name="P20">Schwieber retrorigardis kaj prokrastis bati. </text:p>
      <text:p text:style-name="P20">— Lasu la knuton ja! — diris la rudristo. </text:p>
      <text:p text:style-name="P20">La superrigardanto oblikve ekrigardis al la rudristo, aŭskultis, ĉu iu venas, demandis: </text:p>
      <text:p text:style-name="P20">— Ĉu li ekstaros mem? </text:p>
      <text:p text:style-name="P20">— Ekstaros! — diris Rjabov. </text:p>
      <text:p text:style-name="P20">— Vi tiel diras, ke mi povas kredi? </text:p>
      <text:p text:style-name="P20">— Povas! </text:p>
      <text:p text:style-name="P20">Schwieber foriris. </text:p>
      <text:p text:style-name="P20"><text:soft-page-break/>Rjabov surmetis sekajn vestaĵojn, forigis glacierojn el la barbo, eksidis sur la plankon apud Semisadov. </text:p>
      <text:p text:style-name="P20">— Ne ekstaros mi, ŝajne! — diris Semisadov. — Malfortiĝis mi troe! </text:p>
      <text:p text:style-name="P20">Sed Rjabov devigis lin ekstari kaj eliri al laboro ankoraŭfoje, infuzis por li koniferon, ordonis trinki kiom eblas. Semisadov ekfartis iom pli bone. Sed ĉu por longe? Necesis foriri, necesis fuĝi, sed kiel — neniu sciis. </text:p>
      <text:p text:style-name="P20">Dum kelkaj tagoj Rjabov vaporumadis en argila poto koniferon, trinkigadis per la tizano Semisadov-on, senhaste, garde elirigadis lin al freŝa aero, al frosto, manĝigadis al li ĉion, kion transdonadis Taisja. Semisadov iomete restariĝis. </text:p>
      <text:p text:style-name="P20">Dum longaj noktoj ili flustre konstruadis nerealigeblajn planojn de fuĝoj, poste pensadis: kiel fari subfoson, se la tero glaciiĝis je arŝino? Per kio fosi, se la instrumentaron en vesperruĝo forprenas gardistoj? Kaj poste kien iri, kiel transiri la muron de la ŝipkonstruejo? Ĉu eblas foriri ne rimarkite de militistoj, gardantaj la caran konstruejon? </text:p>
      <text:p text:style-name="P20">Ankoraŭ unu zorgon krom la malsana Semisadov, krom Demĉjo, havis Rjabov: la samojedan maljunuleton Pajga-n. Iam okazis, ke la samojedo, laborante en konstruado de ŝipo, mallerte etendis hakilon al majstro Nikols. Tiu, ne returniĝante, piedbatis starantan sur ŝtuparo Pajga-n, la maljunulo perdis ekvilibron kaj nevole kaptis la piedon de la majstro. Ambaŭ falis kune. Superrigardanto Schwieber alkuris al la krio de Nikols, al lia blasfemado. La maljuna Pajga estis kvarpiede forrampanta flanken, kaŝante la kapon, por ke oni ne mortigu <text:soft-page-break/>lin per bato al la kapo. Ĝuste tiun ĉi maljunan, kalviĝantan, en tufoj de maldensaj haroj kapon preskaŭ surtretis la rudristo, aperinta el post traboj kun tabuloj sur la ŝultroj. </text:p>
      <text:p text:style-name="P20">La superrigardanto jam estis serĉanta per rigardo, kiun knuti unue. Jam oni kondukis Nikols-on fomenti la difektitan kruron. Jam la knuto ekfajfis super la maljuna Pajga, por ke per la unua bato dishaki lian kadukan peltan bluzon, kaj per la dua — deŝiri la haŭton de sur la maljunaj ripoj. Jam oĥis la ŝipkonstruaj laborantoj ĉe vido de la komenciĝinta puno. Sed la puno ne okazis. Rjabov kun tondro ĵetis la tabulojn sub la piedojn de Schwieber, rektigis la potencajn ŝultrojn, paŝis antaŭen, ŝirminte per si la maljunulon. Kaj tuj eksentis — li ne estas sola, apude estis intermite spiranta ankoraŭ iu homo, — kiu, li ne rimarkis. </text:p>
      <text:p text:style-name="P20">— Ne batu! — ordonis Rjabov. </text:p>
      <text:p text:style-name="P20">La superrigardanto tenis la knuton post la dorso, prokrastante la baton. Kaj kiun bati — ĉu Rjabov-on aŭ lian najbaron, kiu staris, elmetinte antaŭen la nigran krispan barbon kaj bruligante la superrigardanton per satana rigardo? </text:p>
      <text:p text:style-name="P20">Schwieber ankoraŭ pli forŝovis la knuton — ju pli forŝovi, des pli drasta estos la bato. </text:p>
      <text:p text:style-name="P20">— Al vi mi diras — ne batu! — ripetis Rjabov. — Kiun vi bati volas? Ĉu infanon etan? Kion li scias? Nur boacojn kaj tundron! Ja la maljunulo mem falis, mem albatiĝis, pro kio knuti? </text:p>
      <text:p text:style-name="P20">Schwieber decidis, ke preferinde li finu la aferon pace. </text:p>
      <text:p text:style-name="P20"><text:soft-page-break/>— Ĉu li falis? — demandis li afereme. </text:p>
      <text:p text:style-name="P20">— Li falis la unua! — konfirmis Rjabov. </text:p>
      <text:p text:style-name="P20">— Ĉu vi diras puran veron? </text:p>
      <text:p text:style-name="P20">La rudristo kapjesis. </text:p>
      <text:p text:style-name="P20">Schwieber ĉirkaŭrigardis — ĉu ridas iu. Neniu ridis. Tiam Schwieber diris: </text:p>
      <text:p text:style-name="P20">— Mi estas danka al vi, ke vi helpis al mi eviti grandan pekon! Mi forte dankas vin. Puni sen kulpo estas peko... </text:p>
      <text:p text:style-name="P20">La amaso de laborantoj estis morne silentanta. </text:p>
      <text:p text:style-name="P20">Schwieber movis la ŝultron, svingis la knuton super la kapoj: </text:p>
      <text:p text:style-name="P20">— Labori! Nu! La maljunulo ripozu hodiaŭ, morgaŭ kaj ankoraŭ morgaŭ. Sed ne, al li sufiĉas du tagoj... </text:p>
      <text:p text:style-name="P20">Kaj Schwieber foriris. Rjabov turniĝis al sia najbaro, demandis: </text:p>
      <text:p text:style-name="P20">— Kial vi enmiksiĝis en la aferon? Li povis simple mortigi vin per sia knuto. </text:p>
      <text:p text:style-name="P20">— Kaj ankaŭ vin li povis mortigi! — respondis Silentulo. </text:p>
      <text:p text:style-name="P20">Rjabov subridis. </text:p>
      <text:p text:style-name="P20">— Min estas malfacile mortigi! Mi jen kia naskiĝis... </text:p>
      <text:p text:style-name="P20">Silentulo respondis simple: </text:p>
      <text:p text:style-name="P20">— Vi estas bona, sed ankaŭ mi ne estas malforta. Miaj muskoloj estas kvazaŭ feraj. Provu — malfleksu... </text:p>
      <text:p text:style-name="P20"><text:soft-page-break/>Kaj li submetis sian brakon, fleksitan en la kubuto. </text:p>
      <text:p text:style-name="P20">Rjabov deziris malfleksi tuj — ne sukcesis. Li devis iom klopodi, ĝis malfleksis. La maljuna Pajga derampis flanken, observis kun intereso, kiel mezuras siajn fortojn la Granda Ivano kaj la nigra barbohava Silentulo. Ekde tiu tempo la maljuna Pajga kiel ombro sekvadis Rjabov-on kaj eĉ dormi transiris en tiun kabanon, kie dormis la rudristo. Ĉi tie li instalis sin ĉe la pordo, kie sentiĝis frosto — en la domo mem al li estis sufoke. Ĉi tie li manĝadis sian viandrabotaĵon (Rjabov akiradis por la maljunulo krudan viandon — ĝin sendadis Taisja, li rabotadis ĝin kaj manĝadis de sur la tranĉilo). Ĉi tie li kantadis siajn kantojn, ferminte la okulojn kaj balanciĝante, kvazaŭ en boacosledo, aŭ subite komencadis rakonti pri majoro James, kiel tiu venis kaj faris grandan ruinigon al la tuta nomadejo. La rusoj ne komprenadis, sed aŭskultadis atente, balancadis la kapojn, ofendiĝadis kun la maljuna Pajga... </text:p>
      <text:p text:style-name="P20">— Peze, videble, sur la maljunulon suferoj falis! Jen, li ĉion memoras... </text:p>
      <text:p text:style-name="P20">— Rigardu, li ploras! Ofendis oni lin, evidente... </text:p>
      <text:p text:style-name="P20">— Ne malhelpu, li plu rakontu... </text:p>
      <text:p text:style-name="P20">— Rakontu, avĉjo, rakontu... Al vi estos pli facile... </text:p>
      <text:p text:style-name="P20">Pajga rakontadis pri majoro James, pri tio, kiel restis tie, malproksime, tuta lia familio — infanoj, nepoj, kiel oni kondukis lin en la urbon — ligitan per ŝnuro al selo. La laborantoj divenadis: </text:p>
      <text:p text:style-name="P20"><text:soft-page-break/>— Jen, kion ili faris! Maŝon sur la gorĝon — kaj kondukis! </text:p>
      <text:p text:style-name="P20">— Kaj ĉu vin oni per kukoj logis? Aŭ vi mem venis? </text:p>
      <text:p text:style-name="P20">— Nu, lin oni en kaleŝo alveturigis... </text:p>
      <text:p text:style-name="P20">Laŭta ridego aŭdiĝis en la kabano: </text:p>
      <text:p text:style-name="P20">— En kaleŝo! Ho-ho!.. </text:p>
      <text:p text:style-name="P20">Iufoje maljunulo Pajga rakontadis, kiel li ĉasadis en la tundro, kiel kaptadis fiŝon, kiel edzigis filon, entombigis la patron. Rakontadis pri sorĉisto-resanigisto, kiel tiu kuracas malsanojn. Li mem montris la sorĉiston, kiel tiu saltas kaj ekzorcas. La laborantoj ridis: </text:p>
      <text:p text:style-name="P20">— Jen, monstro! </text:p>
      <text:p text:style-name="P20">— Ĉiu homo sian popon bezonas. Kaj jen mi al li nian popon montros — kion li diros! </text:p>
      <text:p text:style-name="P20">— Vi prefere pli mallaŭte! </text:p>
      <text:p text:style-name="P20">— Kial mallaŭte! Nia popaĉo, verŝajne, sobra eĉ ne naskiĝis. </text:p>
      <text:p text:style-name="P20">Silentulo, estinta en multaj lokoj, rakontis: </text:p>
      <text:p text:style-name="P20">— Do kio? Estas popolo kiel popolo. Honesta, ĉiam sincera. Mi loĝis ĉe ili, ne eblas ofendiĝi. Kvieta popolo. Entombigas ili en sia maniero — mortintojn preparas por longa vojo: en ĉumo, en ilia domo, la stangojn rompas, metas en la ĉerkon al la mortinto kuleron, tason, ĉion, kio necesos en tiu vojo, ankaŭ lian pelbastonon, por ke estu per kio en tiu lando boacojn peli... Ĉu mi ĝuste diras, patro? </text:p>
      <text:p text:style-name="P20"><text:soft-page-break/>Pajga kapjesadis per la maljuna kapo, kvazaŭ komprenante, kion diras Silentulo, ridetadis, malrapide kuŝiĝadis por dormo apud la pordo. </text:p>
      <text:p text:style-name="P20">Iam Rjabov ekmalsanis, malvarmumis — doloris la ŝultroj kaj la kruroj, en la kapo kvazaŭ pafadis kanono. Tiam nokte Rjabov rimarkis: la maljuna Pajga elprenas el la sino lignan bloketon, ion strangan faras kun ĝi. Li ekstaris, fiksrigardis, komprenis: Pajga estis manĝiganta sian dion per kaĉo, por ke tiu savu la rudriston el la febro. </text:p>
      <text:p text:style-name="P20">— Ĉiu havas sian dion! Por samojedo dio estas ligna bloketo, — diris Rjabov al Demĉjo. — Utilo ne videblas, sed li esperas... </text:p>
      <text:p text:style-name="P20">En februaro ili ankoraŭ entombigis multajn. La vintro estis severa, frostoj ne foriradis. En longaj noktoj sur la tuta ĉielo ludadis nordlumo — en nigra ĉerpilo iradis oraj glavoj, lancoj, sagoj. Maljunuloj, ŝirante animojn, ĉiam kantadis pri morto, pri ĉerko, pri polvo. Unu — flava, velkiĝinta — recitadis en mallumo de longa nokto: </text:p>
      <text:p text:style-name="P20">«Vivo diras: — Kio estas ci, ho terura miraklo? La ostoj estas nudaj, aspekto cia kaj voĉo cia estas kiel parolo akva. Kion signas tintado de cia falĉilo? Rakontu al mi! Morto diras responde: — Mi estas por infanoj konsolo, por maljunuloj ripozo, por sklavoj libero, por ŝuldantoj rabato, por junuloj eterna trankvilo. Vivo diras: — Kial ci staras sur vojo mia kaj murmuras malklare? Iru for de ni tien kaj tien, Morto, en malhelajn arbarojn, en vastajn kampojn, trans bluajn marojn; kaj mi cin ne timas...» </text:p>
      <text:p text:style-name="P20"><text:soft-page-break/>Laborantoj, aŭskultante la maljunulon, subridadis. Tiuj, kiuj estis pli maljunaj — grumbladis: </text:p>
      <text:p text:style-name="P20">— Kion ridindan vi trovis? </text:p>
      <text:p text:style-name="P20">— Kial vi, senhontuloj, ridaĉas? </text:p>
      <text:p text:style-name="P20">La maljunulo, atendinte, plu recitadis parkere: </text:p>
      <text:p text:style-name="P20">«Morto diras: — Ho juna, verda, ho Vivo, ho belo, por mia koro estu ĝuo. Kaj amo mia pli rapidas ol rapida rivero, pli akras ol akra tranĉilo...» </text:p>
      <text:p text:style-name="P20">El mallumo aŭdiĝis mokaj sentimaj vortoj: </text:p>
      <text:p text:style-name="P20">— Ĝi ja amos! </text:p>
      <text:p text:style-name="P20">— Ruza! Al ĝi nur cedu! </text:p>
      <text:p text:style-name="P20">«Vivo tamen diras, — ree monotone diradis la maljunulo el sia angulo: — Ci estas falĉisto. Falĉu ciajn kampojn, por rikolto maturiĝantajn. Mi estas juna, mi estas frukto nematura, ĉi tie por ci ne estas afero...» </text:p>
      <text:p text:style-name="P20">— Li diras, iru for de ĉi tie! </text:p>
      <text:p text:style-name="P20">— Ni, diras, sen vi sukcesos! </text:p>
      <text:p text:style-name="P20">«Morto do diras: — Ho Vivo! Ĉu aŭdas ci sonon, la sonon de tendeno sur pafarko mia? Kaj jen el akraj la plej akra morta sago por ci destinita...» </text:p>
      <text:p text:style-name="P20">Tiel, flankalflanke kun morto iuj ĝisvivis la plej karan por la pomoroj tempon — la tagon de Eŭdoksia<text:bookmark text:name="xnoto-1-10-7-2"/><text:note text:id="ftn76" text:note-class="footnote"><text:note-citation>76</text:note-citation><text:note-body><text:p text:style-name="P2">Tago de sankta Eŭdoksia Iliopola (aŭ Eŭdoksia Printempa), la 1-a de marto laŭ la Julia kalendaro, la komenco de printempo. <text:span text:style-name="T6">(trad.)</text:span></text:p></text:note-body></text:note>. Steloj brulis hele <text:soft-page-break/>kaj klare, ludis ŝanĝbrile, flagris malalte super la maro mem. Ĝis tiu ĉi tempo vintro kvietiĝas, necesas pensi pri estonta fiŝkaptado. Oni rememoris: en la tago de Bapto de Jesuo<text:bookmark text:name="xnoto-1-10-7-3"/><text:note text:id="ftn77" text:note-class="footnote"><text:note-citation>77</text:note-citation><text:note-body><text:p text:style-name="P2">La 6-a de januaro laŭ la Julia kalendaro. <text:span text:style-name="T6">(trad.)</text:span></text:p></text:note-body></text:note> dum la tuta tago blovis forta norda vento — tio estas antaŭsigno de granda fiŝkaptado. </text:p>
      <text:p text:style-name="P20">En tiu ĉi nokto, unuafoje dum la tuta tempo de la ŝipkonstruaj laboroj, ekkantis Paŭĉjo Silentulo. Li sidis, apogiĝinte al la muro, frapetadis al la benko per la malpura polmo, kantis ankoraŭ de neniu aŭditan kanton, ne similan al tio, kion kantadis aliaj laborantoj. </text:p>
      <text:p text:style-name="P20">La kanto estis malrapida. Silentulo kantis ĝin kun minaco en la voĉo, nehaste ĉirkaŭrigardante la vizaĝojn, apenaŭ prilumitajn de la kena torĉo, fulganta en sia ingo: </text:p>
      <text:p text:style-name="P9">Sur la ŝip' estis kiosko konstruita<text:line-break/>Nu, kiosko konstruita el kupreso...<text:line-break/>Tie staras ja tabloj multaj kverkaj,<text:line-break/>Sur ili tukoj estas sternitaj silkaj... </text:p>
      <text:p text:style-name="P20">Rjabov sidis nemalproksime de Silentulo, rigardis, kiel kuniĝis liaj brovoj super la nazradiko, kiel brileris la blankoj de la duonfermitaj okuloj, kiel stamfis li per sia bastoŝuo: </text:p>
      <text:p text:style-name="P9">Ĉe la tabloj jen sidis dek du bravuloj,<text:line-break/>Ja dek du bravuloj, ĉiuj Donaj kozakoj...</text:p>
      <text:p text:style-name="P20">Kaj ree kun minaco — mallaŭta kaj kolera: </text:p>
      <text:p text:style-name="P9">Estis unu el ili la bravul' plej brava,<text:line-break/>Sur la ŝipo la bravulo jene iras,<text:line-break/><text:soft-page-break/>La guzlion<text:bookmark text:name="xnoto-1-10-7-4"/><text:note text:id="ftn78" text:note-class="footnote"><text:note-citation>78</text:note-citation><text:note-body><text:p text:style-name="P2">Guzlio — antikva rusa plurkorda plukmuzikilo laŭ tipo de citro (ne konfuzu kun guzlo, kiu estas unukorda arĉmuzikilo, kaj ne estas rusa) <text:span text:style-name="T6">(trad.)</text:span>.</text:p></text:note-body></text:note> sonoran li jene ludas,<text:line-break/>Rememoras li pri l' patro — glora Don' kvieta... </text:p>
      <text:p text:style-name="P20">La kanto al la maljunuloj ne plaĉis, ke ĝi estas malmulte dieca. Silentulo subridadis, montrante la egalajn blankajn dentojn, lia rideto estis malica, kruela. Rjabov penseme diris: </text:p>
      <text:p text:style-name="P20">— Ne, la kanto estas nemalbona! Ĝi ne vane kantiĝas... </text:p>
      <text:p text:style-name="P20">Silentulo ĵetis al li rapidan rigardon, denove mallevis ĝin. La maljunuloj rekomencis la sian — pri la kolerema Dio. Kiam ili finis kaj ekfanfaronis ĉiu pri sia kanto, Semisadov kraĉis kaj ordonis al Silentulo montri, kion li ankoraŭ povas, kaj plene. Silentulo ne respondis, ridetis. </text:p>
      <text:p text:style-name="P20">— Kaj kiu, oĉjo, estas tiu homo, kiu en via kanto guzlion ludis? — demandis el malproksima angulo Demĉjo. </text:p>
      <text:p text:style-name="P20">— La homo granda... </text:p>
      <text:p text:style-name="P20">— Kiu do li estas? </text:p>
      <text:p text:style-name="P20">Silentulo ĉirkaŭrigardis la domon super la kapoj de la laborantoj, diris nelaŭte, sed tiel, ke aŭdis ĉiuj: </text:p>
      <text:p text:style-name="P20">— La kanto estis kreita pri Stefano Razin, jen pri kiu. </text:p>
      <text:p text:style-name="P20">En la domo estiĝis silento. La maljunuloj ĉe la forno estis interflustrantaj. Semisadov laŭte suspiris. Silentulo tiris sin tiel, ke krakis la ostoj, demandis: </text:p>
      <text:p text:style-name="P20">— Ĉu timiĝis vi? </text:p>
      <text:p text:style-name="P20"><text:soft-page-break/>Kaj komencis senŝuiĝi por dormi. La maljuna Pajga iris al la pordo — kuŝiĝi en malvarmo. </text:p>
      <text:p text:style-name="P20">— Sed vi atendu! — petis Silentulon Rjabov. — Kial vi ekhastis? Vi bone kantas, ankoraŭ kantu. </text:p>
      <text:p text:style-name="P20">— Ĉu kanti? Sed vi ĉiuj ja timas kantojn... </text:p>
      <text:p text:style-name="P20">— Por kio ni timu? — demandis Semisadov. — Kanto, ĝi por tio estas kanto, ke oni ĝin kantu. Kaj viaj kantoj estas bonaj — liberaj. </text:p>
      <text:p text:style-name="P20">Silentulo kantis ankoraŭ: </text:p>
      <text:p text:style-name="P9">Hej, ĵetiĝu, knaboj, suben laŭ Kamo-river',<text:line-break/>Suben laŭ Kamo al blankŝtona prizon'.<text:line-break/>La prizonon tutan mi disbatos je ŝton',<text:line-break/>Sen haŭto restos l' Astraĥana vojevod'... </text:p>
      <text:p text:style-name="P20">La maljunuloj komencis krucosigni sin, Semisadov laŭte rideris, Rjabov ruze mallarĝigis la okulojn. </text:p>
      <text:p text:style-name="P20">Silentulo estis altvoĉe, kolere elkantanta: </text:p>
      <text:p text:style-name="P9">Kaj ĵetiĝis la knaboj suben laŭ Kam'-river',<text:line-break/>Suben laŭ Kam' al la blankŝtona prizon',<text:line-break/>La prizonon tutan mi disbatis je ŝton',<text:line-break/>Sen haŭto restis l' Astraĥana vojevod'... </text:p>
      <text:p text:style-name="P20">— Pro kio li lin tiel, oĉjo? — demandis serioze Demĉjo. </text:p>
      <text:p text:style-name="P20">— Evidente, laŭmerite! — respondis Rjabov. </text:p>
      <text:p text:style-name="P20">Ĉirkaŭe oni ekparolis, ekdisputis, rememoradis maljustaĵojn kaj krimojn de vojevodoj, kancelarianoj, estroj, de la patro-ekonomo, de Jozefo Baĵenin, de la fremdlandanoj, de James, <text:soft-page-break/>Snivin, de ĉiuj, kiuj turmentadis kaj malhonoradis senkulpajn Blankmarajn, Dvinajn laborantojn, fiŝkaptistojn, ĉasistojn, kampulojn... </text:p>
      <text:p text:style-name="P20">— Ne sufiĉas ja nur la haŭto! — diris Semisadov. — Pro niaj malfeliĉoj eĉ je pli multo eblas senigi, por ke por ĉiam ili ne plu kutimu... </text:p>
      <text:p text:style-name="P7"/>
      <text:h text:style-name="P4" text:outline-level="2"><text:bookmark-start text:name="__RefHeading___Toc12552_788856325"/>Ĉapitro dek unua<text:bookmark-end text:name="__RefHeading___Toc12552_788856325"/></text:h>
      <text:p text:style-name="P8"/>
      <text:p text:style-name="P14">Kaj ili senlace fosadis sapeojn sub la fortreson de la vero. </text:p>
      <text:p text:style-name="P16"><text:span text:style-name="T6">Petro la Unua</text:span> </text:p>
      <text:h text:style-name="P5" text:outline-level="3"><text:bookmark-start text:name="__RefHeading___Toc12554_788856325"/>1. Ŝtelistoj<text:bookmark-end text:name="__RefHeading___Toc12554_788856325"/></text:h>
      <text:p text:style-name="P20">En frosta venta krepusko sur la korton de la doganejo kun knarado enveturis pli ol dekduo da sledoj, kovritaj per bastomatoj, firme ligitaj per bastoŝnuroj. Viroj, kun glaciiĝintaj barboj, frostiĝintaj, koleraj, knutadis la lacajn ĉevalojn, postuladis la ĉefan homon, kriadis, ke ili ne atendos. Eŭdokimo Prokopjev vokis Krikov-on. Viro kun blua pro malvarmego vizaĝo petis Atanazion Petroviĉ-on: </text:p>
      <text:p text:style-name="P20">— Akceptu la ŝarĝon, mastro. Kaj ne prokrastu, pro Dio, ni frostiĝis, ne povas plu toleri... </text:p>
      <text:p text:style-name="P20">— Kaj kio estas la ŝarĝo? — demandis kun miro Krikov. </text:p>
      <text:p text:style-name="P20">— De la ŝipkonstruejo — faruno sekala, biskotoj bakitaj, butero, salo, viandaj korpoj... </text:p>
      <text:p text:style-name="P20">Eŭdokimo Prokopjev palpebrumis al Krikov. Tiu vokis dogansoldatojn, malfermis la tenejon, ordonis treni sakojn kaj barelojn. Li mem forkondukis la frostiĝintan veturigiston en la domon, regalis per vodko, sbiteno. La viro, mildiĝinte, rakontis, ke la trajno estis sendita ĉi tien fare de germano, nomata Schwieber. </text:p>
      <text:p text:style-name="P20"><text:soft-page-break/>— Kaj antaŭe ĉu vi veturigis de la ŝipkonstruejo? — demandis Krikov. </text:p>
      <text:p text:style-name="P20">— En la gastejon mi veturigis por gastoj-negocistoj, — diris la veturigisto. — Dufoje en la Komercan korton veturigis. Tio jam en la aŭtuno estis, per radoj ni veturis. </text:p>
      <text:p text:style-name="P20">En tiu minuto en la domon eniris per rapidaj paŝoj majoro James. Li estis furioza, sed retenanta sin, ĉar ankoraŭ ne elpensis, kion diri, sed ion diri nepre necesis. </text:p>
      <text:p text:style-name="P20">Atanazio Petroviĉ rigardis al la majoro. </text:p>
      <text:p text:style-name="P20">James ekparolis: </text:p>
      <text:p text:style-name="P20">— En la ŝipkonstruejo ekzistis troo. Mi aĉetis tiun troon por nutrado de la soldatoj de la doganejo. </text:p>
      <text:p text:style-name="P20">Krikov silentis. Eŭdokimo Petroviĉ rigardis en angulon. </text:p>
      <text:p text:style-name="P20">— Mi aĉetis profite por la doganejo! — ekkriis James. </text:p>
      <text:p text:style-name="P20">Atanazio Petroviĉ ankaŭ al tio nenion respondis. </text:p>
      <text:p text:style-name="P20">Poste, konsiliĝinte kun Eŭdokimo kaj kaporalo Kostjukov, Atanazio Petroviĉ iris serĉi Ievlev-on. En la ŝipkonstruejo en Solombalo tiu ne estis, ne estis ankaŭ en la vojevoda domo, kie li loĝis. La maljuna pordisto diris al Krikov, ke Silvestro Petroviĉ jam antaŭ pli ol semajno forveturis al Vavĉugo — al la alia ŝipkonstruejo, tien oni eĉ poŝton veturigas el Moskvo. </text:p>
      <text:p text:style-name="P20">Estis jam post la noktomezo, kiam Krikov surĉevale alveturis laŭ arbara vojo al la ŝipkonstruejo de Baĵenin. Estis frosto, malvarma vento vipadis la vizaĝon, glaciigadis, elbatadis larmojn el la okuloj. Baĵenin-aj gardistoj, armitaj per <text:soft-page-break/>blunderbuzoj kaj arkebuzoj, longe ne enlasadis frostiĝintan Krikov-on en la domon de Jozefo Andrejeviĉ. Krikov kuraĝiĝis, diris, ke li venis pro cara urĝa afero. La pordego ekknaris. Atanazio Petroviĉ deĉevaliĝis, varmigante la frostiĝintajn krurojn, rapide leviĝis laŭ la alta perono. </text:p>
      <text:p text:style-name="P20">En la domo oni estis blovantaj fajron, kurantaj kun kentorĉoj, kun kandeloj. Aperis Baĵenin mem — grandega, nekombita, en lanugo, nudpieda, demandis, pro kia diablo li ĉiujn vekis? Krikov respondis, ke li diros pri ĉio al Ievlev kaj al neniu krome. </text:p>
      <text:p text:style-name="P20">Silvestro Petroviĉ en surĵetita sur la ŝultrojn sciura peltaĵo rapidpaŝe eliris al Krikov, silente, ne interrompante, elaŭskultis la senartifikan historion pri tio, kiel trafis en la manojn de la doganistoj la ŝtelistoj de la ŝipkonstruejo. </text:p>
      <text:p text:style-name="P20">Baĵenin ekridis en la pordo, diris al Krikov: </text:p>
      <text:p text:style-name="P20">— Ĉu por tio vi la tutan domon vekis? </text:p>
      <text:p text:style-name="P20">Ievlev returniĝis al Baĵenin, ordonis potence: </text:p>
      <text:p text:style-name="P20">— Iru vi prefere for de ĉi tie, Jozefo Andrejeviĉ! Iru! </text:p>
      <text:p text:style-name="P20">Baĵenin foriris, subridante, Ievlev trairis la ĉambron, ekparolis penseme: </text:p>
      <text:p text:style-name="P20">— Do, dankon al vi, Atanazio Petroviĉ, dankon. Ankaŭ mi mem sciis, ke oni ŝtelas, priŝtelas la laborantojn, sed kiel la latronon kapti? Dankon! La ŝipkonstruado estas afero cara, kaj ŝtelado en tiu ĉi afero estas punenda kruelege. Bedaŭrinde, nia vojevodo, Teodoro Matejeviĉ, nun estas en Moskvo, li pri ĉi fiaĵoj estas severa, senkompata. Nu, ni sukcesos sen li. Post <text:soft-page-break/>horo aŭ du ni veturos al Arĥangelsko, mi nur iomete parolos kun Koĉnev kaj kun la fremdulo, kun Jan... </text:p>
      <text:p text:style-name="P20">— Ĉu ili akordiĝis? — demandis Krikov. </text:p>
      <text:p text:style-name="P20">Ievlev svingis la manon: </text:p>
      <text:p text:style-name="P20">— Tute ne! Ĉiun tagon ili kverelas, plumoj flugas, kiel ĉe batiĝo. Mi pacigas, krias, skoldas ilin, labori necesas, kion fari... Senfortiĝis mi, Atanazio Petroviĉ: du konstruejoj, kiom da ŝipoj samtempe estas konstruataj, sed homoj fuĝas, ne laboras... </text:p>
      <text:p text:style-name="P20">— Iuj fuĝas, iuj mortas! — kun kaŭstika subrido diris Krikov. </text:p>
      <text:p text:style-name="P20">Silvestro Petroviĉ nenion respondis al tio. </text:p>
      <text:p text:style-name="P20">Vespere ili ambaŭ revenis en Arĥangelskon, kaj Ievlev tuj vizitis kolonelon Snivin-on. Snivin estis afabla, profunde riverencis, diris, ke li vidas por si altan honoron en vizito de tiom glora gasto. Silvestro Petroviĉ lasis sen atento la vortojn de Snivin, ordonis tuj kaj sub forta gardo venigi majoron James-on kaj la superrigardanton de la ŝipkonstruejo — Schwieber-on. Por Schwieber Snivin sendis du rajdistojn, James mem eliris el la najbara ĉambro, — tie li estis ludanta ĵetkubojn kun la edzino de la kolonelo. </text:p>
      <text:p text:style-name="P20">La majoro estis je kapo pli alta ol Ievlev, liaj sataj okuloj indiferente rigardis el sub la ŝminkitaj brovoj, sed Silvestro Petroviĉ tuj rimarkis, ke James timas, la indiferentecon li nur ŝajnigas. Ankaŭ Snivin estis alarmita. Anabela en la najbara ĉambro estis tordanta la brakojn kaj ploranta... </text:p>
      <text:p text:style-name="P20"><text:soft-page-break/>Schwieber neniom neis: li, enirinte, estis certa, ke la majoro jam ĉion rakontis kaj ĉion pentis. James stamfis kontraŭ li, nomis mensogulo, eĉ svingis la manon por bato, sed kolonelo Snivin konsilis al li esti prudenta. </text:p>
      <text:p text:style-name="P20">— Mi supozis, ke mi agas ĝuste, kiam mi malkare aĉetis la provianton por la doganejo! — diris James. — Ĉu mi povis scii, ke ĝi estas ŝtelita? Schwieber vendas, mi aĉetas, jen ĉio! </text:p>
      <text:p text:style-name="P20">— Ĉi agojn estas moro puni per senkompata knutado! — respondis Ievlev. — Latronojn oni ekzekutas malsame. Iam okazas, ke la ŝtelintan dekstran brakon oni rompas por ĉiam, por ke per tiu brako la latrono ne plu ŝtelu. Ankoraŭ oni elŝiras per pinĉilo la naztruojn, la orelojn forhakas, kaj nekorekteblajn ŝtelistojn oni pendumas sur placo. Pri la kruelaj moroj de la moskvianoj ankaŭ vi mem estas informitaj nemalmulte, vi ofte konversacias pri ĉi objekto... </text:p>
      <text:p text:style-name="P20">Li parolis superflue, sed reteni sin ne povis. </text:p>
      <text:p text:style-name="P20">— La ekzekuto per knutoj estas tre kruela. Knutado senkompata signifas morton — ne malpli ol tio... </text:p>
      <text:p text:style-name="P20">James komencis ofte spiri, lia rigardo el sata iĝis peteganta, Schwieber falegis antaŭ Silvestro Petroviĉ sur la genuojn. Ievlev, ne rigardante al ili, diris al Snivin: </text:p>
      <text:p text:style-name="P20">— Ĝis la veno de sinjoro vojevodo mi ordonas al vi, kolonelo, teni James-on kaj superrigardanton Schwieber-on en hejmaresto sub severa gardo. Ilian posedaĵon mi same ordonas al vi, kolonelo, deklari arestita, kaj la monon kalkuli kaj sigeli per ŝtata sigelilo. La farunon, viandon, biskotojn — ĉion, kio estis veturigita en la doganejan korton, tuj vi devas transporti <text:soft-page-break/>en Solombalon, al la ŝtata ŝipkonstruejo... Superrigardanto Schwieber, vi veturos kun mi en la ŝipkonstruejon, mi devas scii, kun kiu kaj kiel vi ŝtelis... </text:p>
      <text:p text:style-name="P20">Ne riverencinte, li eliris el la domo de la kolonelo, saltis en la selon, pelis la elturmentitan ĉevalon al Solombalo. Post li en sledkaleŝo sub gardo veturis Schwieber, mungante sin kaj plorante. </text:p>
      <text:p text:style-name="P20">En la ŝipkonstruejo Silvestro Petroviĉ entreprenis enketadon. Schwieber tuj nomis siajn helpantojn: ekspopon Goloĥvostov-on kaj servutulon kun alnomo «Ĉizilo». Goloĥvostov nenion konfesis, sidis ŝvela pro drinkado, aroganta, subridadis, montrante nigrajn dentoradikojn; servutulo Ĉizilo ekploregis, komencis serĉi la manon de Ievlev por kiso. </text:p>
      <text:p text:style-name="P20">Ievlev ordonis konduki sin en la kuirejon. </text:p>
      <text:p text:style-name="P20">En la korto batis tamburoj, vekante la laborantojn. Malvarma frosta vento estis blovanta de la maro. Malklare blankis neĝokovritaj fermitaj hangaroj. Frapadis pordoj de kabanoj, en mallumo de ĉie aŭdiĝis streĉa tusado, blasfemado, paŝbruo de botoj, krioj de dekestroj kaj brigadestroj — la homoj iris al laboroj. Helpantoj de forĝistoj estis blovekscitantaj fajron en fandfornoj, malhelruĝa flamo prilumadis la maldikajn mortpalajn barbajn vizaĝojn, alterne kun sonorado batadis marteloj, grincadis segiloj. Estis ekbolanta gudro en kaldronoj... </text:p>
      <text:p text:style-name="P20">Silvestro Petroviĉ eniris en la kuirejon, du kuiristinoj timigite riverencis; li prenis de unu el ili ĉerpilon, verŝis por si en bovlon, gustumis, demandis per furioza voĉo: </text:p>
      <text:p text:style-name="P20"><text:soft-page-break/>— Ĉu por homoj kuirita? </text:p>
      <text:p text:style-name="P20">La kuiristinoj ekplorĝemis, superrigardanto Schwieber singarde gustumis la kuiraĵon, diris, levinte la ŝultrojn: </text:p>
      <text:p text:style-name="P20">— Ĉi supo estas ne tiom malbona! </text:p>
      <text:p text:style-name="P20">Al Silvestro Petroviĉ ŝajne eĉ heliĝis la vizaĝo: </text:p>
      <text:p text:style-name="P20">— Ne tro malbona? Do... </text:p>
      <text:p text:style-name="P20">Kaj li ordonis verŝi por ĉiuj tri ŝtelistoj po plena bovlo, por ke ili satmanĝu. La ŝtelistoj manĝis, li staris super ili, demandadis: </text:p>
      <text:p text:style-name="P20">— Ĉu bonas la supo? </text:p>
      <text:p text:style-name="P20">De Schwieber fluis ŝvito, li glutadis pene, sufokiĝante; sed Ievlev estis tiom timinda, lia mano kun tia forto estis kunpremanta tataran skurĝon, la okuloj tiel mallarĝiĝis, ke la superrigardanto ĉiam plu glutadis kaj glutadis kaj neniel povis halti. De malantaŭe, mole paŝante en feltbotoj, aliris Ivano Kononoviĉ, diris, rigardinte al Schwieber: </text:p>
      <text:p text:style-name="P20">— Mortos li, Silvestro Petroviĉ... </text:p>
      <text:p text:style-name="P20">Ievlev ordonis konduki la ŝtelistojn sub gardon, kaj mem eliris al vento — spiri. La tutan tagon li pasigis en Solombalo, penis starigi bonan ordon en la konstruejo, iradis en la kabanojn, mem rigardis, kiel oni metas en kaldronojn provianton, mem gustumadis kaj kun angoro pensis, ke en Vavĉugo, verŝajne, estas neniom pli bone, ol ĉi tie. Ŝtelado tie estas ne nokta, sed taga, kaj Baĵenin en ĝi estas ne la lasta homo. Kion do fari? Kion li povas fari? </text:p>
      <text:p text:style-name="P20"><text:soft-page-break/>Ĝis la malfrua nokto li trasidis sur benko en la sufoka kabano de ŝipkonstruaj laborantoj — ĉarpentistoj, forĝistoj, kalfatristoj. La popolo paroladis, li aŭskultadis, ne aŭdacante rigardi en la okulojn de la homoj, ne aŭdacante interrompi. Kiam ĉiuj sate eldiris, Ievlev kun peno levis la rigardon, ekparolis malrapide, malfacile: </text:p>
      <text:p text:style-name="P20">— Ŝipojn konstrui estas afero cara, ŝtata. Tempas, ke estu floto... </text:p>
      <text:p text:style-name="P20">Semisadov diris kun suspiro: </text:p>
      <text:p text:style-name="P20">— Ni scias, Silvestro Petroviĉ. Se nur al ni estu pli facile: tro multe mortas la popolo. Se iomete pli facile... </text:p>
      <text:p text:style-name="P20">Ievlev respondis, ke la krimuloj estas kaptitaj, estos punitaj, la nutrado estos pli bona. Rjabov subridis al liaj vortoj, diris moke: </text:p>
      <text:p text:style-name="P20">— Oj, Silvestro Petroviĉ, ĉu vere? Unu latronon vi kaptis, aliaj ne kaptiĝos. Estos pli ruzaj. Kaj vere: en Vavĉugo vi mem vidis, sed ĉu tie estas pli bone? Oni diras, ne pli bone — malpli, kaj de vi eĉ ĉio estas kaŝita. Ĉi tie Schwieber estas, germano, en Vavĉugo Baĵenin estas nia propra. Sed kia utilo? </text:p>
      <text:p text:style-name="P20">Silentulo de malproksime kun malamo kriis: </text:p>
      <text:p text:style-name="P20">— De ili ni ne ĝisatendos! Ni malsatos, per knutoj nin oni vipos, manojn-piedojn elŝiros, eĉ en la lasta juĝo en tia aspekto aperi estos hontinde... </text:p>
      <text:p text:style-name="P20">Silvestro Petroviĉ mallarĝigis la okulojn al la nigrabarba, vila Silentulo, demandis abrupte: </text:p>
      <text:p text:style-name="P20">— Kiu estas? </text:p>
      <text:p text:style-name="P20"><text:soft-page-break/>— Homo dia, afero ne via! — arogante respondis Silentulo. </text:p>
      <text:p text:style-name="P20">Tiel per nenio finiĝis la konversacio. La homoj estis elturmentitaj kaj furiozigitaj ekstreme, ĉiuj deziris foriri el la ŝipkonstruejo, pri la fremdlandaj majstroj Nikols kaj Jan menciadis kun malamo, Schwieber-on minacis mortigi, se li iam ankoraŭ venos en la ŝipkonstruejon. </text:p>
      <text:p text:style-name="P20">Nokte Silvestro Petroviĉ revenis en la malplenan malvarman vojevodan domon, elbatis fajron, bruligis kandelojn, ordonis sendi al li la kancelarianon kun poŝto kaj hejti la fornon. Kiam la kancelariano eniris, Ievlev jam dormis, maloportune retrokliniĝinte en la fotelo... </text:p>
      <text:h text:style-name="P5" text:outline-level="3"><text:bookmark-start text:name="__RefHeading___Toc12556_788856325"/>2. Granda interkonsenta manpremo<text:bookmark-end text:name="__RefHeading___Toc12556_788856325"/></text:h>
      <text:p text:style-name="P20">Sabate en la ŝipkonstruejon venis la patro-ekonomo, alveturigis por la fiŝistoj, kiuj laboris iam por la Nikola-Korela monaĥejo, almozon: sledon da sekalaj pirogoj kaj peklita fiŝo, du bareletojn da matura kvaso. La laborantoj pri la almozo subridadis: </text:p>
      <text:p text:style-name="P20">— Turmentantoj damnitaj. La pirogojn ili bakis el putra faruno. Odoregas je ŝimo... </text:p>
      <text:p text:style-name="P20">— Kaj la fiŝo! Kiel ili ĝin peklis! </text:p>
      <text:p text:style-name="P20">— Monaĥeja almozo estas konata afero... </text:p>
      <text:p text:style-name="P20">Por la estraro estis speciala donaco: por Nikols kaj gardistoj, brigadestroj, dekestroj — sunsekigita alka viando, bonkvalitaj kokoj, plej bonaj medoj, fiŝoj, fumaĵitaj sur junipera fumo. </text:p>
      <text:p text:style-name="P20"><text:soft-page-break/>Venis Agafoniko por afero: persvadi la fiŝistojn ree iri labori por la monaĥejo. Al la ekonomo la estraro ne kontraŭis: la homoj en la ŝipkonstruejo malfortiĝis, venis tempo anstataŭigi ilin. La anstataŭontojn jam estis pelantaj pafistoj laŭ vojoj el Onego, Pinego, de Poveneco kaj Kargopolo. La ŝipa afero jam estas farita multe. Finfaros ĝin aliaj... </text:p>
      <text:p text:style-name="P20">Agafoniko, levante per la mano la baskon de sia longa kaftano, trairis la ŝipkonstruan korton, eksidis en la kabano de la laborantoj, apogiĝis per la barbo al la apogbastono, demandis: </text:p>
      <text:p text:style-name="P20">— Humiliĝis vi, spituloj, mi pensas? </text:p>
      <text:p text:style-name="P20">Rjabov, enŝovante en la buŝon monaĥejan pirogon, rigardis al la ekonomo sendeŝire, ĝis tiu formovis la rigardon. Same rigardis ankaŭ Semisadov, bruligis per la enkaviĝintaj okuloj. Kaj nekonata nigrabarbulo, verŝajne el prizonuloj, ridetis en la lipharojn. </text:p>
      <text:p text:style-name="P20">Agafoniko, kuntiriĝinte, ekparolis: </text:p>
      <text:p text:style-name="P20">— Sinjoroj ŝipistoj povas vin, infanoj, lasi iri en la monaĥejon, se la monaĥejo pagos anstataŭ vi la ŝuldojn kaj aldonos elaĉeton. Nun patro prioro pro paso de tempo vin pardonis, ĉar vi ne sciis, kion vi faris. Se vi viajn vivojn alte taksas, saviĝu — ja jen kiom da homoj mortis... </text:p>
      <text:p text:style-name="P20">Kaj Agafoniko lamente balancis la kapon. </text:p>
      <text:p text:style-name="P20">Rjabov eliris antaŭen, demandis: </text:p>
      <text:p text:style-name="P20">— Ĉu antaŭpagan drinkmonon vi kunhavas? </text:p>
      <text:p text:style-name="P20"><text:soft-page-break/>Agafoniko pro kolero saltetis, frapis la plankon antaŭ si per la apogbastono: prizonuloj, vivaj mortintoj, sed jen, pri partopago ili rezonas, kvazaŭ ili estas liberaj, kvazaŭ ili estas mastroj por si mem. </text:p>
      <text:p text:style-name="P20">— Kion?!. </text:p>
      <text:p text:style-name="P20">— Mi demandas — ĉu vi havas kun vi la antaŭpagon? — trankvile ripetis Rjabov. </text:p>
      <text:p text:style-name="P20">— Sed ĉu vi freneziĝis? Ĉu ne sufiĉas ĉio, kio estis? Mi ilin savi venis, kaj li kion al mi diras?!. </text:p>
      <text:p text:style-name="P20">Rjabov reĝustigis la kentorĉon en la ingo, kunmetis sur la brusto la fortikajn manojn. La fiŝistoj sidis kaj staris ĉirkaŭe — kvietaj, timigitaj, ĵetadis rigardojn kun atendo jen al la ekonomo, jen al Rjabov, jen al Semisadov kaj Paŭĉjo Silentulo. </text:p>
      <text:p text:style-name="P20">— Ne vi, patro, la unua nin deziras, — malrapide, kun digno ekparolis la rudristo, — ne vi, se donos Dio, ankaŭ la lasta. Nia maro estas granda, kaj fiŝistoj en la maro ne tiom multas. La monaĥejo sian trezoron per fiŝo kunmetas — tion ĉiuj scias. Se vi prenos ĉiajn ajnulojn — vi mem pentos. Via ilaro estas multekosta, riĉa, vi ne tuj la novan konstruos. Ĉu mi ĝuste diras, amikoj? </text:p>
      <text:p text:style-name="P20">La fiŝistoj nekuraĝe konfirmis: </text:p>
      <text:p text:style-name="P20">— Tiele! </text:p>
      <text:p text:style-name="P20">Rjabov parolis plu: </text:p>
      <text:p text:style-name="P20">— Ofendojn vi al ni, la monaĥejaj laborantoj, malbonajn faris. Vi preĝas, sed ne laŭ Dio agas! Pro kio per kruela mallibero punitaj estis multaj marlaboruloj? Pro kio estis <text:soft-page-break/>fermitaj en subteraĵo, kvazaŭ latronoj, niaj bonaj laborantoj? Pro kio min kiel sklavon en fremdlandan ŝipon vi vendis? </text:p>
      <text:p text:style-name="P20">Agafoniko komencis frapi per la apogbastono, krii, kraĉi, sed baldaŭ kvietiĝis. La fiŝistoj rigardis al li per koleraj okuloj. Plej malice rigardis la nigrabarba nekonato. Rjabov silente elaŭskultis ĉiujn minacojn kaj insultojn de la patro-ekonomo kaj obstine rediris la sian: nun ne estos tio, kio estis en la pasinta jaro. Ruze mallarĝiginte la verdajn okulojn, li subite komencis laŭdi la laboron en la ŝipkonstruejo: pli valoras tuj ovo, ol poste bovo, ĉi tie caraj ŝipoj estas konstruataj, granda estos pro tio por la laborantoj respekto kaj rekompenco... </text:p>
      <text:p text:style-name="P20">La ekonomo pro miro eĉ la buŝon malfermis: jen kiel la rudristo mensogas lerte. Rekompenco por ili ĉi tie estos, certe! </text:p>
      <text:p text:style-name="P20">Ili marĉandis kaj kverelis ĝis malfrua nokto. Fine Agafoniko forveturis sen rezulto. </text:p>
      <text:p text:style-name="P20">Kiam la pordo post la patro-ekonomo fermiĝis, la maljunuloj atakis Rjabov-on: </text:p>
      <text:p text:style-name="P20">— Nun pereis ni... </text:p>
      <text:p text:style-name="P20">— Via stulta obstino por ni estas morto... </text:p>
      <text:p text:style-name="P20">— Jen, kia heroo troviĝis: estu pereo, nur kun gloro! </text:p>
      <text:p text:style-name="P20">Rjabov-on defendis Silentulo kaj Semisadov. La rudristo ne respondis. Silentulo kolere montradis la blankajn dentojn, insultadis responde: </text:p>
      <text:p text:style-name="P20">— Timiĝis vi! Preĝantoj! Tutegale li ĉi tien venos — nenien li krome povas iri... </text:p>
      <text:p text:style-name="P20"><text:soft-page-break/>Avo Simono ofensivis: </text:p>
      <text:p text:style-name="P20">— Ĉu nenien? Ĉu ni estas solaj en la mondo? </text:p>
      <text:p text:style-name="P20">Silentulo kriis: </text:p>
      <text:p text:style-name="P20">— Ankaŭ en la libero estas bonaj homoj. Ili nin ne perfidos, mi pensas, ili komprenas la aferon... </text:p>
      <text:p text:style-name="P20">Semisadov diris edife: </text:p>
      <text:p text:style-name="P20">— Kuraĝulo fiŝsupon manĝos, kaj malkuraĝulo eĉ pankaĉon ne havos! Paciencu iomete, laborantoj. Venos al ni la ekonomo, vi vidos... </text:p>
      <text:p text:style-name="P20">Dum du tagoj pri la ekonomo estis neniaj informoj. En la tria li venis en la kabanon — fari grandan interkonsentan manpremon. Li ree alveturigis regalon — ankoraŭ tutan sledon. </text:p>
      <text:p text:style-name="P20">— En la pasinta fojo, ne por ofendo mi diros, — parolis Rjabov, — la faruno kun putro estis... Sed nun rememori ne indas, mi simple mencias, por konversacio... </text:p>
      <text:p text:style-name="P20">Agafoniko suspiris: </text:p>
      <text:p text:style-name="P20">— Ĉu eblas ĉion observi? En humidan lokon oni metis la farunon — tial ĝi malboniĝis... </text:p>
      <text:p text:style-name="P20">Antaŭ ol fari interkonsenton, Rjabov por plezuro de la laborantoj demandis: </text:p>
      <text:p text:style-name="P20">— Ĉu aliajn vi ne trovis? Ĉu ĉe ni fiŝistoj finiĝis? </text:p>
      <text:p text:style-name="P20">Agafoniko ŝajnigis, ke ne aŭdas, levis la manikon, metis en la polmon, laŭ la moro, drinkmoneron. Rjabov same levis la manikon de sia kaftano. Ili bate manpremis kun tia forto, ke <text:soft-page-break/>Agafoniko pro doloro misformis la buŝon. El la mano en la manon transiris la drinkmonero. La novico, kiu venis kun Agafoniko, donis al ĉiu ledan markon, — ĝi signifis, ke oni ne prenu ion plian de la laboranto, li estas pura antaŭ la cara fisko. Matene oni devis liberigi la fiŝistojn... </text:p>
      <text:p text:style-name="P20">— Jen kiele, — eldiris Semisadov, elakompaninte la ekonomon, — ni vivas — panon maĉas, kaj poste eble ankaŭ kun salo... </text:p>
      <text:h text:style-name="P5" text:outline-level="3"><text:bookmark-start text:name="__RefHeading___Toc12558_788856325"/>3. Estos milito!<text:bookmark-end text:name="__RefHeading___Toc12558_788856325"/></text:h>
      <text:p text:style-name="P20">En malfrua nokto al la pordego de la dormanta domo de la vojevodo de Arĥangelsko kaj Ĥolmogoro ekfrapis fortaj koĉeraj pugnoj, en la ĉambro de la pordisto eklumis fajreto, en ĉambroj kaj vestibloj ekkuris dormemaj servistoj, ektrenis brullignon — hejti fornojn, sakojn al la kuirejo — prepari manĝon, akvon sur sitelportiloj — por la banejo. La pordegisto kun riverencoj malfermis ambaŭ klapojn de la knaranta pordego, la trajno de la vojevodo enveturis la korton. Silvestro Petroviĉ, dormema, en ŝafa inversigita peltjako, en feltbotoj sur la nudaj piedoj, dekuris de la perono, ĵetiĝis brakumi la karan amikon, sed el la kaleŝo anstataŭ Teodoro Matejeviĉ eliris Manjo, bone ĉirkaŭkovrita, kun brilantaj en luna lumo okuloj, kun belkavetoj sur la vangoj, — tia bela, brava kaj freŝa, ke Silvestro Petroviĉ eĉ iel malfortiĝis, ne kredis sian ĝojon, depaŝis malantaŭen, en neĝamason. Eltirante la piedojn el lupa felo, Apraksin gaje ridis, demandis laŭte, por la tuta korto: </text:p>
      <text:p text:style-name="P20"><text:soft-page-break/>— Kial, Silvestro, vi la didonitan edzinon ne rekonas? Kien vi de ŝi fuĝas? Konduku ŝin tuj en la domon, ŝi elturmentiĝis dum la vojo, frostiĝis tuta... </text:p>
      <text:p text:style-name="P20">Ievlev, ne hontante ĉevalistojn, bruantajn per jungilaro, koĉerojn, ĉasgardistojn, brakumis la edzinon, kisis ŝiajn malvarmajn vangojn, la okulon, la tempion. Ŝi flankeniĝis, rigardis al lia vizaĝo, flustris: </text:p>
      <text:p text:style-name="P20">— Kvazaŭ ne estas vi! Kiel vi maldikiĝis! Silvestro, karulo mia... </text:p>
      <text:p text:style-name="P20">La ĉefĉambroj de la vojevoda domo odoris kiel neloĝataj, fumis fornoj, kun laŭta bojado, frapante per la ungoj nudajn tabulojn de la planko, kuradis longmuzelaj ĉashundoj. En la supraj ĉambroj estis pli varme, la plankojn ĉi tie Ievlev kontinue kovris per lanugaj feloj de blankaj ursoj kaj boacoj, sur la murojn pendigis tapiŝojn, sur la tapiŝojn — ĉaskornojn, pikstangojn, tranĉilojn, muskedojn de Teodoro Matejeviĉ. Sur la tablo meze de la ĉambro de Ievlev malhele brilis polurita kupra globuso, kuŝis pipoj — argilaj kaj erikaj, tabaksaketoj, stakiĝis cirkelgarnituro, ŝipaj desegnaĵoj, libroj kun bovledaj kaj marokenaj bindaĵoj... </text:p>
      <text:p text:style-name="P20">— Kiel en Moskvo, ĉe oĉjo! — diris Manjo. </text:p>
      <text:p text:style-name="P20">— Kio estas kiel ĉe oĉjo? — ne komprenis Silvestro Petroviĉ. </text:p>
      <text:p text:style-name="P20">— Libroj, folioj, listoj... </text:p>
      <text:p text:style-name="P20">Li kapjesis, plu ne kredante al tio, ke Manjo estas kun li, ĉi tie, en Arĥangelsko. Manjo suspiris, petis senhelpe: </text:p>
      <text:p text:style-name="P20"><text:soft-page-break/>— Tiru la manikon, mi ne povas ja mem la peltmantelon demeti. </text:p>
      <text:p text:style-name="P20">Silvestro Petroviĉ tiris, — unu peltmantelo demetiĝis, sub ĝi evidentiĝis alia, malpeza. </text:p>
      <text:p text:style-name="P20">— Ankaŭ ĝin demetu! — diris Manjo. </text:p>
      <text:p text:style-name="P20">Ievlev demetis la alian, sub ĝi estis pelta kamizoleto. </text:p>
      <text:p text:style-name="P20">— Kvazaŭ brasiko! — ekridis feliĉe Silvestro Petroviĉ. </text:p>
      <text:p text:style-name="P20">Ambaŭ peltmanteloj kaj la kamizoleto kuŝis sur la planko, neniu levis ilin. Manjo transpaŝis la pelton, Ievlev etendis al ŝi la manojn, ŝi alpremiĝis al li per la tuta korpo. </text:p>
      <text:p text:style-name="P20">— Ĉu vi multe suferis? — avide kisante ŝin, demandis Silvestro Petroviĉ. </text:p>
      <text:p text:style-name="P20">— Tro multe da lupoj kuras sur vojoj! — respondis Manjo. — Ili ĉiam saltas poste. Kaj iliaj okuloj estas verdaj. Kaj ankaŭ rabistoj estis... </text:p>
      <text:p text:style-name="P20">Ŝi malagrafis sur la brusto la veŝton, skuis la kapon, la haroj disŝutiĝis. Per la maldikaj fingroj ŝi komencis rapide plekti harligon. Ŝiaj vangoj intense ruĝis post la frosto. </text:p>
      <text:p text:style-name="P20">— Ĉu vi longe veturis? </text:p>
      <text:p text:style-name="P20">— Rapide! </text:p>
      <text:p text:style-name="P20">Silvestro Petroviĉ, malhelpante al ŝi, plektis kune kun ŝi la harligon. Ili plektadis longe, implikiĝante per la fingroj, ĵetante feliĉajn rigardojn unu al la alia. Li demandadis pri Moskvo, pri oĉjo, pri Manjaj amikinoj kaj pri siaj amikoj, ŝi respondadis mistrafe, ambaŭ pro tio ridis. </text:p>
      <text:p text:style-name="P20"><text:soft-page-break/>— Atendu! — diris Manjo, depuŝante la edzon. </text:p>
      <text:p text:style-name="P20">Knaris la pordo. La servistino de Manjo alportis keston kun aĵoj, sakon, poste servisto, spiregante, trenis pakon, enkudritan en bastomaton, — librojn, donacon de Rodiono Kiriloviĉ. La servistino riverencis al Ievlev, gratulis pro la bona revidiĝo. Trans la muro brufalis sur la plankon ankoraŭ unu fasko da rezina brulligno. Teodoro Matejeviĉ ordonis hodiaŭ hejti pli forte, por ke varmiĝu la juna edzino de Silvestro Petroviĉ. </text:p>
      <text:p text:style-name="P20">— Ja ŝi varmiĝos sen forno, — grumbleme respondis la maljuna ĉefservisto de Apraksin. — Tio ne estas nia zorgo, Teodoro Matejeviĉ. Mi ĵuse enrigardis en ilian ĉambron — Silvestro Petroviĉ al sia bojarino harligon plektas. En la antaŭaj tempoj tio ne estadis... </text:p>
      <text:p text:style-name="P20">Apraksin sidis en fotelo ĉe la forno, etendinte la piedojn al la fajro, kun sulkita frunto. Malantaŭ la dorso oni tusis — li returniĝis: kolonelo Snivin, eksciinte de bariergardistoj pri la veno de sinjoro vojevodo, venis al li esprimi sian respekton kaj interesiĝi pri la valorega sano. La vojevodo pri la sano respondis mallonge kaj seke kaj ordonis raporti, kio kaj kiel estas en la urbo. La kolonelo kun riverenco rakontis diversajn bagatelojn. Apraksin aŭskultis, malkontente kunpreminte la lipojn, senmove rigardante al la fajro. </text:p>
      <text:p text:style-name="P20">— Ĉu krome nenio estis? </text:p>
      <text:p text:style-name="P20">La kolonelo ankoraŭ riverencis, rakontis pri tio, ke sinjoro de nobela gento oficiro James estas arestita de sinjoro tablestro Ievlev kune kun eksterlanda regnano Schwieber. Ambaŭ <text:soft-page-break/>suferas kaj atendas favoran permeson de la altrespektinda vojevodo. </text:p>
      <text:p text:style-name="P20">— Pro kio ili estis arestitaj? — interesiĝis Apraksin. </text:p>
      <text:p text:style-name="P20">Snivin rakontis. Apraksin, plu rigardante al la fajro, respondis: </text:p>
      <text:p text:style-name="P20">— Laŭ latrono estu tenajlo, laŭ ŝtelisto knuto! </text:p>
      <text:p text:style-name="P20">La kolonelo rektiĝis, kunmetis la manojn sur la spada tenilo, prononcis per multesignifa voĉo: </text:p>
      <text:p text:style-name="P20">— Majoro James estas oficiro, kaj lia honoro ne permesas al mi... </text:p>
      <text:p text:style-name="P20">Al Apraksin pro furiozo rondiĝis la okuloj, li leviĝis, ordonis al Snivin neniam plu ŝovi sian nazon en fremdajn aferojn. Al la vespermanĝo la kolonelo ne estis invitita, kvankam li vidis, ke servistoj primetas la tablon. Snivin foriris verda pro ofendiĝo... </text:p>
      <text:p text:style-name="P20">Manĝaĵojn dismetadis Manjo. Teodoro Matejeviĉ deklaris, ke nun en la vojevoda domo ŝi estu plenpotenca mastrino. Ĉe la tablo ili tuj ekparolis pri aferoj, pri konstruado de ŝipoj, pri tio, kio okazas en Moskvo. Pri James kaj Schwieber Apraksin demandis pretere kaj diris, ke li tenos la fiulojn enŝlositaj ĝis kiam ili ekhurlos kiel lupoj... </text:p>
      <text:p text:style-name="P20">— Nun aŭskultu pri la militiro Koĵuĥova<text:bookmark text:name="xnoto-1-11-3-1"/><text:note text:id="ftn79" text:note-class="footnote"><text:note-citation>79</text:note-citation><text:note-body><text:p text:style-name="P2">Koĵuĥova militiro (la 27-a de septembro — la 17-a de oktobro 1694) — fortresaj (inĝenieraj) manovroj de rusiaj trupoj, organizitaj de Petro I ĉe vilaĝo Koĵuĥovo apud Moskvo. Tio estis fakte la unuaj grandaj inĝenieraj manovroj en Rusio. La militiro montris avantaĝojn de regimentoj de «nova ordo» kompare kun la malnovaj «pafistoj». <text:span text:style-name="T6">(trad.)</text:span></text:p></text:note-body></text:note>, — parolis Teodoro Matejeviĉ. — Pri ĉi militiro Moskvo longe memoros. <text:soft-page-break/>Eĉ via Manjo aŭdis pri ĝi, kvankam militiro ne estas virina afero. </text:p>
      <text:p text:style-name="P20">— Mi kun oĉjo en tiu tempo gastis en Kolomno, ĉe Moskvo-rivero, — diris Manjo. — Al ni iris vunditoj kaj kripligitoj. La korto estis plena de homoj... Kaj preobraĵenskanoj estis, kaj semenovskanoj, kaj butirkanoj<text:bookmark text:name="xnoto-1-11-3-2"/><text:note text:id="ftn80" text:note-class="footnote"><text:note-citation>80</text:note-citation><text:note-body><text:p text:style-name="P2">Preobraĵenskanoj — soldatoj de la Preobraĵenska regimento, formita de Petro I en 1690 el ludsoldatoj de vilaĝo Preobraĵensko. Semenovskanoj — soldatoj de la Semenovska regimento, formita de Petro I en 1683 el ludsoldatoj de vilaĝo Semenovsko. Butirkanoj — soldatoj de la Butirka regimento (laŭ vilaĝo Butirko, kie ĝi lokiĝis poste), formita ĉirkaŭ 1640 kiel regula regimento de fremdlanda ordo. Ĉiuj ĉi regimentoj estis unuj el la plej malnovaj regulaj regimentoj de Rusio. <text:span text:style-name="T6">(trad.)</text:span></text:p></text:note-body></text:note>... </text:p>
      <text:p text:style-name="P20">Apraksin ekrakontis, kiel trupoj de Romodanovskij transiĝis trans Moskvo-riveron sur boatoj, kovritaj per tabuloj kaj traboj. En tiuj ŝipoj estis trahakitaj truoj, el kiuj pafis kanonoj. La aferon partoprenis husaroj, sabristoj, rajdistaj rotoj kaj multaj regimentoj, kaj krom tio tre kverelis la komandantoj — Buturlin kaj Romodanovskij. Ivano Ivanoviĉ eĉ mem pafis al Teodoro Jurijeviĉ. La pafistoj en multaj bataloj ricevis ekzemplan draŝon, kaj la ludsoldatoj ilin ĉiam venkis. La bombardisto de la Preobraĵenska regimento — la caro mem — militkaptis la pafistan kolonelon Sergejev-on, pro kio la ĉefgeneralo lin speciale dankis. Petro Aleksejeviĉ mem konstruis bruligan ĉaron kun lanco, la ĉaro estis bruligita, ruligita, kaj la lanco enpikiĝis en la remparon de la kontraŭulo. La plektobarilo ekbrulis, la tero defalis, la militistaro ekiris al sturmo. </text:p>
      <text:p text:style-name="P20">— Ne komprenas mi, — interrompis Ievlev. — Kio ĝi estis? Ĉu ludbatalo? </text:p>
      <text:p text:style-name="P20"><text:soft-page-break/>— Manovroj! — respondis Apraksin. — Kaj estas bedaŭrinde, amiko mia bona, ke ni tie ne estis. Multon gravan kaj necesan la militaj homoj el tiuj manovroj por si eksciis kaj firme memorfiksis: kaj sapeojn, kaj eksplodojn per minoj de fortresa muro, kaj sturmon kun eskaloj. Estis multaj grenadoj, kaj bomboj, kaj eĉ pli multe — potoj, plenigitaj per pulvo. Oni surŝutadis foskavojn antaŭ la malamiko, sub pafado; sub pafado oni konstruadis redutojn, tranĉeojn, — ĉio ĉi estas sciencoj tre utilaj... </text:p>
      <text:p text:style-name="P20">— Ĉu pli utilaj, ol ĉe Perejaslavlo? </text:p>
      <text:p text:style-name="P20">— Kompari ne necesas! — respondis Apraksin. — Ĉu eblas kompari niajn navigojn sur la tiea lago kun la eliro en la Malvarman maron? En Perejaslavlo estis ludo, ĉi tie — manovroj... </text:p>
      <text:p text:style-name="P20">Manjo ekdormis en varmo, ŝia kapeto pendiĝis, la spiro ne estis aŭdebla. Apraksin kaj Ievlev interŝanĝis rigardojn, Teodoro Matejeviĉ diris flustre: </text:p>
      <text:p text:style-name="P20">— Portu ŝin, karan, supren kaj eliru por ankoraŭ du vortoj... </text:p>
      <text:p text:style-name="P20">Manjo malfermis la dormemajn okulojn, ridetis, diris kun ektimo: </text:p>
      <text:p text:style-name="P20">— Mi ekdormis... Jen kia honto... </text:p>
      <text:p text:style-name="P20">Kaj ŝanceliĝante, kvazaŭ ebria, ŝi foriris en la ĉambron, supren. Apraksin ŝlosis la pordojn, ne sidiĝante, diris al Ievlev: </text:p>
      <text:p text:style-name="P20">— Estos milito, Silvestro. Sufiĉe la rusianoj pagadis tributon al la krimea ĥano. Dum multaj jaroj oni paroladis pri tio, sed kia senco en parolado? Hodiaŭ de sur la Lita Perono sekretario <text:soft-page-break/>Vinius deklaris al tablestroj, subtablestroj, nobeloj Moskvaj kaj aliaj, ke ili, levinte militistaron, kuniĝu en Sevsko aŭ Belgorodo al Ŝeremetev por granda ĉasado... </text:p>
      <text:p text:style-name="P20">— Ĉu ĉasi Krimeon? — kun batanta koro demandis Ievlev. </text:p>
      <text:p text:style-name="P20">— Tio estas ne ĉio. Petro Aleksejeviĉ iros al Azovo. Tie ŝipoj necesos. </text:p>
      <text:p text:style-name="P20">Ievlev eksidis, verŝis por si kvason, sed trinki forgesis. Teodoro Matejeviĉ, fumante per pipo, apogiĝinte al la tablo per la mano, diris per firma voĉo: </text:p>
      <text:p text:style-name="P20">— Ŝipajn majstrojn-lertulojn necesas konduki al Moskvo. Tie grandaj laboroj jam hodiaŭ komenciĝos. Ĉarpentistojn ŝipajn, kalfatristojn, forĝistojn lokajn, marlaboristojn per granda kvanto peli al Moskvo. Kiel ni ĉi tie plu konstruos — mi ne scias, sed ju pli multajn homojn ni donos tien por konstrui ŝipojn — des pli bone por la afero... </text:p>
      <text:p text:style-name="P20">— Kiam do ili sukcesos? </text:p>
      <text:p text:style-name="P20">— Se hodiaŭ oni ne sukcesos, en alia jaro atingos. Kaj ankaŭ ni — mi kaj vi, pensas mi, nun nelonge ĉi tie estos. Mi konsolas min per espero — nemulte da tempo restis por la regatoj de la sultano, la tataroj, vagi en stepoj<text:bookmark text:name="xnoto-1-11-3-3"/><text:note text:id="ftn81" text:note-class="footnote"><text:note-citation>81</text:note-citation><text:note-body><text:p text:style-name="P2">La rus-turka milito de 1686–1700 okazis interalie pro intenco ĉesigi rabatakojn de la Krimea Ĥanlando kaj Turkio al la rusia sudo. La Krimea Ĥanlando estis vasalo de Turkio (la Otomana imperio). <text:span text:style-name="T6">(trad.)</text:span></text:p></text:note-body></text:note>. Tie, trans Belgorodo, trans Kursko, trans Voroneĵo, militon kontraŭ la tataro oni atendas kun malpacienco. Kiom eblas toleri sakrilegiojn super nia tero? </text:p>
      <text:p text:style-name="P20"><text:soft-page-break/>Silvestro Petroviĉ silentis. Apraksin aliris pli proksime, metis la manon sur lian ŝultron. Tiu ekrigardis al li klare kaj rekte. </text:p>
      <text:p text:style-name="P20">— Pri kio vi silentas? — demandis Teodoro Matejeviĉ. </text:p>
      <text:p text:style-name="P20">— Malfacile estos! — diris Ievlev. — Malfacile, sed alie esti ne povas. Kion la bojaroj decidis? </text:p>
      <text:p text:style-name="P20">Apraksin rakontis, ke post la peticio de la Moskvaj negocistoj, en kiu tiuj petis defendi la Tombon malplenan kaj Golgoton kaj purigi la vojojn suden, al la Nigra maro, la bojaroj decidis kunvoki milicion. Oni multe parolas en Moskvo pri tio, ke necesas militi en la nordaj maroj. Post la Koĵuĥova militiro iuj malkredantoj ekkredis, ke ankaŭ la svedon ni venkos. Tamen, ankoraŭ multas tiaj, kiuj eĉ ĝis nun subridas: «Ĉe Koĵuĥovo ŝerci estas facile, sed vi la tataron elprovu, kia li estas kun sabro en kampo!» </text:p>
      <text:p text:style-name="P20">Silvestro Petroviĉ respondis malmilde: </text:p>
      <text:p text:style-name="P20">— Ni elprovos. Ne per pafistaj regimentoj ni iros ĉasi lin, hundaĉon, sed per alia militistaro... </text:p>
      <text:p text:style-name="P7"/>
      <text:h text:style-name="P5" text:outline-level="3"><text:bookmark-start text:name="__RefHeading___Toc12560_788856325"/>4. Denove la monaĥejo<text:bookmark-end text:name="__RefHeading___Toc12560_788856325"/></text:h>
      <text:p text:style-name="P20">Ĉe frosta matena ĉielruĝo Rjabov eliris el la kabano — rigardi al la ŝipoj. Hodiaŭ oni laboris nenie, ĉio silentis en la ŝipkonstruejo. La rudristo malrapide ĉirkaŭiris fermitan hangaron. En frumatena krepusko la ŝipo ŝajnis grandega... </text:p>
      <text:p text:style-name="P20">Li eliris eksteren, rigardis la alian, kiu staris en malfermita hangaro, kaj subite eksentis, ke li bedaŭras foriri — tiel multe <text:soft-page-break/>estis farita ĉi tie per la propraj manoj. Iĝis domaĝe, ke iros ili nun sen li, jenaj beluloj, iros malproksime, en grandan oceanan navigon, iĝis domaĝe, ke rudristo tie estos fremda homo, ne scianta, kiel oni konstruis, kiom trasuferis, kiom ŝvitlaboris, ĝis elirigis jenan grandegaĵon... </text:p>
      <text:p text:style-name="P20">Post la pobo li kunpuŝiĝis kun Semisadov, demandis: </text:p>
      <text:p text:style-name="P20">— Kial vi vagas? </text:p>
      <text:p text:style-name="P20">— Kaj vi kial? </text:p>
      <text:p text:style-name="P20">— Promeni eliris iomete... </text:p>
      <text:p text:style-name="P20">— Nu, kaj mi promeni... </text:p>
      <text:p text:style-name="P20">Ili ankoraŭ kune rigardis la ŝipojn, miris, ke baldaŭ ili iros en la maron. </text:p>
      <text:p text:style-name="P20">— Ĉu estos ili boniraj? — demandis zorgeme Semisadov. </text:p>
      <text:p text:style-name="P20">— Sed por mi estas fekegale — ĉu boniraj aŭ neboniraj! — respondis Rjabov en kolero. </text:p>
      <text:p text:style-name="P20">— Kaj ankaŭ por mi egale, por konversacio mi diras... </text:p>
      <text:p text:style-name="P20">La suno estis leviĝanta frosta, ruĝa, prujno sur la ŝipoj eklumis per roza koloro. </text:p>
      <text:p text:style-name="P20">— Kiam oni mastojn metos — tiam ĝi aspektos bele! — diris Semisadov, retroturniĝante. </text:p>
      <text:p text:style-name="P20">— Ili havos realan aspekton en la maro! — diris Rjabov. </text:p>
      <text:p text:style-name="P20">Ili ankoraŭ rigardis. Al ambaŭ la okuloj iĝis enuaj. </text:p>
      <text:p text:style-name="P20">— Do, ni iru, ĉu? — diris Rjabov. </text:p>
      <text:p text:style-name="P20"><text:soft-page-break/>Nemalproksime, en la preĝejo de Barbara, oni sonoris frumatenan diservon. Trans la alta palisbarilo la fiŝistojn atendis fiŝistaj edzinoj, patrinoj, fratinoj, filoj, filinoj, — staris belvestitaj, feliĉaj. En larĝa sledo, kovrita per lupfela kovrilo, alveturis Agafoniko, li aspektis kortuŝita, ŝovadis al virinoj la manon por kiso, diradis miele: </text:p>
      <text:p text:style-name="P20">— Tiele, fraĉjoj, tiele, bonaj! Vi pentis, kaj la Plejalta pardonis. Nun ni vivos bonkore, memorante Dion. Nu, iru en paco! </text:p>
      <text:p text:style-name="P20">En la elirejo fariĝis tumulto. Gardistoj ektrenis el la amaso de la forirantaj fiŝistoj la samojedan maljunulon Pajga-n. Rjabov forpuŝis la gardistojn, diris al Agafoniko: </text:p>
      <text:p text:style-name="P20">— Se oni ĉi kriplulon mizeran ne liberigos — mi mem restos! Ĉu eblas tielajn malfeliĉulojn forkapti kaj turmenti arbitre... </text:p>
      <text:p text:style-name="P20">Baĵenin, alveturinta el Vavĉugo, piedfrapis Pajga-n, la maljunulo elsaltis trans la pordegon. Jozefo Andrejeviĉ, ebria, estis en bona humoro, riverencadis al la laborantoj, diradis: </text:p>
      <text:p text:style-name="P20">— Pardonu, se mi per io kulpas... </text:p>
      <text:p text:style-name="P20">— Pardoni ja tute ne indas, — diris, preterpasante, Silentulo. </text:p>
      <text:p text:style-name="P20">— Kiu malbonaĵon diris? — kriis Baĵenin. </text:p>
      <text:p text:style-name="P20">Sed Silentulo perdiĝis en homamaso. Li paŝadis apud Semisadov, diradis, ne malfermante la lipojn: </text:p>
      <text:p text:style-name="P20">— Ĉiujn ilin, hundojn rabiajn, sur unu branĉegon... </text:p>
      <text:p text:style-name="P20"><text:soft-page-break/>En la ŝipkonstruejo, trans la fermiĝinta pordego, ŝrikadis segiloj, frapadis hakiloj. Foriris nur kvardek naŭ viroj, pli ol kvarcent restis konstrui ŝipojn. Anstataŭ la foririntoj oni alpelis novajn — ili estis pli freŝaj, pli fortikaj, pli sanaj... </text:p>
      <text:p text:style-name="P20">Ĉe avino Eŭdoĥa estis hejtita la banejo, kuirita brasiksupo; Rjabov ŝvitbanis sin, trinkis sate mentan kvason, eniris en la domon. Taisja sendeŝire rigardis al li per grandegaj okuloj. Li prenis ŝin per la polmoj je la vangoj, subridis, demandis flustre: </text:p>
      <text:p text:style-name="P20">— Ne laciĝis vi ankoraŭ, kara? Tro karesas nin la vivo... </text:p>
      <text:p text:style-name="P20">Taisja balancis la kapon. Sur ŝiaj vangoj subite ekfluis larmoj. Rjabov viŝis ilin per la polmoj. Sub la mano sur ŝia maldika kolo estis malforte pulsanta ia vejneto. </text:p>
      <text:p text:style-name="P20">— Kvazaŭ birdeto! — diris la rudristo. </text:p>
      <text:p text:style-name="P20">Ŝi metis la manojn sur liajn ŝultrojn, diris, plorante per feliĉaj abundaj larmoj: </text:p>
      <text:p text:style-name="P20">— Ivaĉjo, baldaŭ mi naskos. Ni havos infaneton... </text:p>
      <text:p text:style-name="P20">Vespere la domon plenŝtopis homoj. Venis Krikov, brakumis la rudriston. Taisja timide diris: </text:p>
      <text:p text:style-name="P20">— Riverencu al Atanazio Petroviĉ, Ivaĉjo. Pro ĉio riverencu. Kaj ankaŭ pro la brasiksupo kun anseraĵo. </text:p>
      <text:p text:style-name="P20">Krikov ruĝiĝis, konfuziĝis: </text:p>
      <text:p text:style-name="P20">— Ne indas eĉ paroli... </text:p>
      <text:p text:style-name="P20">Enmiksiĝis avino Eŭdoĥa: </text:p>
      <text:p text:style-name="P20"><text:soft-page-break/>— Li por ni, Ivaĉjo, tabulojn eltranĉis, ni per tiuj tabuloj ŝtofon stampas kun ornamoj — vivas sate. Li por ni, Ivaĉjo, malnovan sekreton eksciis — kiel farbon kuiri, por ke ĝi ne forlaviĝu en akvo. Kaj kiaj ornamoj estas, Ivaĉjo, en bazaro tiujn ornamojn oni el miaj manoj elŝiras... </text:p>
      <text:p text:style-name="P20">Kaj ŝi komencis ĵeti el kofro sur benkon broditajn tolojn. La printempa suno penetris en la fenestreton, arĝente prilumis naĝantajn sur toloj barkojn, krutan ondon, levitan velon, herbojn, mirindajn arbojn... La fiŝistoj skuadis la kapojn, laŭdadis, grakadis. </text:p>
      <text:p text:style-name="P20">Ĉe la brasiksupo fiŝisto Partenio, viro severa kaj neparolema, subite diris: </text:p>
      <text:p text:style-name="P20">— Estu sana por longaj jaroj Atanazio Petroviĉ. Mi lin eĉ je hartufoj tiradis en malnovaj tempoj, sed nun mi ordonas: riverencu al sinjoro Krikov. Li eksciis, ke monaĥoj el la Nikola-Korela monaĥejo malbonon elpensis: novajn fiŝistojn al si dungi, kaj pri vi, kiuj estis en la ŝipkonstruejo, la monaĥoj decidis ne rememori. Prenos ni, ili pensis, novajn laborantojn, tiuj estos pli obeemaj. Kaj ne domaĝis laboron Atanazio Petroviĉ: ĉiujn fiŝistojn ĉirkaŭiris kaj ĉirkaŭveturis — kaj proksimajn, kaj malproksimajn, — avertante, ke ili ne dungiĝu en la monaĥejon, ne faru malbonon kontraŭ siaj fratoj, de la Blanka maro laborantoj. Neniu el ni dungiĝis al la monaĥejo, devis la ekonomo denove al vi riverenci... </text:p>
      <text:p text:style-name="P20">Rjabov ekrigardis al Krikov, — tiu sidis mallevinte la kapon, ruĝa, rulante panerojn sur la tablo. </text:p>
      <text:p text:style-name="P20"><text:soft-page-break/>— Kaj rifuzis ni ĉiuj la monaĥejajn profitojn. Kien ajn la ekonomo monaĥeja direktadis siajn piedojn, tie oni sciis, kiel necesas fari, instruis Atanazio Petroviĉ! Jen kia li estas, Ataĉjo, dogana kaporalo! </text:p>
      <text:p text:style-name="P20">Silentulo sidis nemalproksime de Rjabov, mallarĝigadis la okulojn al la kandela fajreto, pensadis sian penson. La maljunulo samojedo Pajga foriris dormi en la vestiblon, tute sufoke por li estis en la ĉambro. Stofo ne sufiĉis, ili devis ankoraŭ sendi iun al Magrulo. </text:p>
      <text:p text:style-name="P20">Malstreĉiĝinte post la malsata vivo en la ŝipkonstruejo, multaj fiŝistoj en tiu tago ne ĝisiris sian domon: iu rampis sur la fornon — dormi, iu komencis kanton sen fino, iu ankoraŭfoje iris en la banejon — varmigi la ostojn ĝis la profundo mem. Avino Eŭdoĥa ŝmiradis ĉiujn per bona ŝmiraĵo el ursa graso, trinkigadis per malnova kaj fidinda pocio, infuzita kun ranunkolo, konsoladis, regaladis. La pordo en la domo de tempo al tempo frapadis, venadis najbaroj — iu kun pirogo, iu kun fungaĵo, iu kun acida vakcinio — por aŭskulti, konversacii, konsili. Taisja, laciĝinte, ekdormis, sidante sur la benko... </text:p>
      <text:p text:style-name="P20">Matene ili sur multaj sledoj ekveturis en la monaĥejon. La tago estis serena, suna, ĉe la monaĥejo la dungitojn renkontis monaĥoj kun riverencoj, dece, respekte. En la provizejo estis primetitaj tabloj, la dungitoj eniradis po kvar, riverencadis al la ikonoj, riverencadis al la ekonomo, tiu benadis. La rudristo diradis nomojn de siaj homoj: jen al vi, patro ekonomo, reteltiristo, jen remisto, jen logaĵisto, kaj por rudri — benu min. La ekonomo faris decajn demandojn: </text:p>
      <text:p text:style-name="P20">— La vojojn ĉu scias vi, rudristo? </text:p>
      <text:p text:style-name="P20"><text:soft-page-break/>— Scias, patro. </text:p>
      <text:p text:style-name="P20">— Profundojn marajn, ondojn malicajn, ventojn rapidajn — ĉu scias? </text:p>
      <text:p text:style-name="P20">— Tiel, patro, scias. </text:p>
      <text:p text:style-name="P20">— Ĉu ĵuris vi al honestaj patrinoj fiŝistaj, ke dum vi estos viva, ne lasos fiŝistojn en la maro? </text:p>
      <text:p text:style-name="P20">— Ĵuris, patro. </text:p>
      <text:p text:style-name="P20">— Iru en paco! </text:p>
      <text:p text:style-name="P20">Ili sidiĝis al tabloj — drinki je la granda interkonsento. Novicoj, mallevinte la okulojn, metadis sur la tablojn vodkon — laŭ la moro. La unua plado estis gado bakita, en butero kaj ovoj, post la gado oni donis navagon en kvaso kun cepo. La monaĥejo ĉi-foje ne avaris — la ekonomo ektimis, ke li tute restos sen laborantoj; la patro-ekonomo iradis laŭlonge de la tabloj, mem almetadis manĝaĵojn, karese edifadis la dungitojn, ke tiuj kun Dio en la animo prepariĝu al la fiŝado. La fiŝistoj silentis: hodiaŭ la ekonomo estas bona, sed kia li estos ĉe pagado? </text:p>
      <text:p text:style-name="P20">Ili eliris el la refektorio jam vespere. Jam aperis steloj, denove venis frosteto. Kiam ĉevalo ektrotis laŭ la monaĥeja vojo, Semisadov malgaje diris al Rjabov: </text:p>
      <text:p text:style-name="P20">— Nu, kio, rudristo Ivano Sabateiĉ? Ĉu finiĝis nia matrosa servo? </text:p>
      <text:p text:style-name="P20">Rjabov ne respondis, mordante pajleron. </text:p>
      <text:p text:style-name="P20"><text:soft-page-break/>— Tiele, frato, — diris Semisadov, — finis ni brui. Ĉu ni pli kviete ekvivu, kiel vi pensas? </text:p>
      <text:p text:style-name="P20">Silentulo respondis anstataŭ Rjabov: </text:p>
      <text:p text:style-name="P20">— Kvietas arbostumpo, sed kio en ĝi estas? </text:p>
      <text:h text:style-name="P5" text:outline-level="3"><text:bookmark-start text:name="__RefHeading___Toc12562_788856325"/>5. Letero<text:bookmark-end text:name="__RefHeading___Toc12562_788856325"/></text:h>
      <text:p text:style-name="P20">La vojon al la monaĥejo kovris glatiso, sed printempaj rojoj jam sonore bruis en la pura malvarma vespera aero. Freŝa vento fajfetis en la oreloj, la ĉevaloj ronkadis. </text:p>
      <text:p text:style-name="P20">Ĉe la monaĥeja pordego malalta soldato deĉevaliĝis, frapis per la boto. Patro pordegisto timigite ekrigardis al la ĉevalaj militaj homoj, demandis, por kio ili venis. Silvestro Petroviĉ ordonis malfermi sen prokrasto. </text:p>
      <text:p text:style-name="P20">La prioro estis malsana, la neatenditajn gastojn akceptis Agafoniko. Li estis en subvesto, nur apenaŭ sukcesis surmeti sur la ŝultrojn subsutanon. En la ĉelo de la prioro estis sufoke, la aero odoris je fritita porkaĵo. Ievlev eksidis, ekparolis tuj pri la afero. Agafoniko pro timo kovriĝis per ŝvito, li eksvingis la mallongajn brakojn, komencis minaci per ĉefepiskopo Ĥolmogora Atanazio. Silvestro Petroviĉ interrompis: </text:p>
      <text:p text:style-name="P20">— La afero, pro kiu mi venis en la monaĥejon, estas decidita je la nomo de la ŝtato. Marlaboristoj necesas en Moskvo. Ke la monaĥejo el sia trezorejo pagis por tiuj homoj ŝuldojn kaj devojn, — tio estas afero bona kaj por la Diaj viroj estos opiniata merito por ĉiam. Do ni, patro, ne perdu nian tempon senutile, sed rigardu liston de viaj laborantoj, por ke ni povu <text:soft-page-break/>kelkajn ankaŭ al vi lasi, kaj iujn sen ajna prokrasto laŭ la cara ukazo sendi al Moskvo... </text:p>
      <text:p text:style-name="P20">Agafoniko kvietiĝis, donis folion. Silvestro Petroviĉ komencis skribi, kiu restos en laboroj en la monaĥejo, kiu iros servi al la caro. La ekonomo alkroĉiĝadis al ĉiu, diradis, ke la monaĥejo konsumiĝos, ke la monaĥoj falos en mizeron. Kiam la afero atingis Rjabov-on, la ekonomo serioze kriis. Ievlev koleriĝis, stamfis, Agafoniko ŝrikis. Ili disputis longe, finfine Silvestro Petroviĉ cedis: li pli bezonis ŝipajn ĉarpentistojn kaj majstrojn, ol rudristojn. Rjabov-on ili decidis lasi en la monaĥejo kiel brigadan rudriston. Semisadov, Longinov, Kopilov, Ĥagajo Pustovojtov kaj multaj aliaj estis destinitaj por Moskvo. Kun riverencoj forakompanante Ievlev-on ĝis la pordego, Agafoniko demandis, por kia celo la caro-patro bezonas homojn de la mara laboro. Silvestro Petroviĉ respondis: </text:p>
      <text:p text:style-name="P20">— Tio, patro, ne estas nia afero... </text:p>
      <text:p text:style-name="P20">— Antaŭnelonge fremdlandano kuracisto Des-Fontejnes diris, kvazaŭ ni kontraŭ la tataro militos... </text:p>
      <text:p text:style-name="P20">Ievlev, akceptante el la manoj de la soldato la kondukilon, respondis kun malica rideto: </text:p>
      <text:p text:style-name="P20">— La kuracisto, mi pensas, scias pli bone. </text:p>
      <text:p text:style-name="P20">Kiam Silvestro Petroviĉ revenis hejmen, Apraksin sidis en sia kutima pozo ĉe la fajro kaj estis faranta matematikajn kalkulojn. Du akramuzelaj hundoj kuŝis ĉe liaj piedoj. Supre, en la loĝoĉambro, nelaŭte kantis Manjo... </text:p>
      <text:p text:style-name="P20"><text:soft-page-break/>— Kvazaŭ birdo, — diris, ridetante, Teodoro Matejeviĉ, — dum la tuta hodiaŭa vespero ŝi kantas. Kaj tiel bone... — Li tiris al si ledan sakon, ĵetis ruzan rigardon al Ievlev, elprenis el la sako leteron. </text:p>
      <text:p text:style-name="P20">— Legu! </text:p>
      <text:p text:style-name="P20">Silvestro Petroviĉ malfaldis la folion, fiksrigardis al la saltantaj, malegalaj hastaj linioj de la cara letero: </text:p>
      <text:p text:style-name="P20">«Ĉar scias via moŝto, per kiaj penoj en la nuna aŭtuno ĉe Koĵuĥovo dum kvin semajnoj en la Marsa ludo ni estis, en kiu ludo, kvankam tiam, kiam ĝi okazis, ni ankoraŭ ne estis ion intencantaj, tamen post la ties fariĝo komenciĝis alio, kaj la antaŭa afero montriĝis kiel antaŭsigno de la afero, pri kiu vi mem povas juĝi, kiomajn laborojn kaj penojn ĝi postulas, pri kio, se ni estos vivaj, poste skribos. El Moskvo al la servo ĉe Azovon ni iros ĉi monaton la 18-an tagon...» </text:p>
      <text:p text:style-name="P20">Ievlev legis, Manjo supre kantis: </text:p>
      <text:p text:style-name="P9">Vi ne faru neston, kamphirundo, en la alta dom',<text:line-break/>Ja ne vivos vi ĉi tie kaj ne flugos... </text:p>
      <text:p text:style-name="P20">— Ĉu vi legis? — demandis Apraksin. </text:p>
      <text:p text:style-name="P20">Silvestro Petroviĉ silente kapjesis. Poste diris malgaje: </text:p>
      <text:p text:style-name="P20">— Sed nin oni ne vokas... </text:p>
      <text:p text:style-name="P20">— Vokos! — certe respondis Teodoro Matejeviĉ. — Se ne hodiaŭ, do morgaŭ, kaj se ne morgaŭ, do postmorgaŭ. Ni ankoraŭ militos sufiĉe, Silvestro. Tio ĉi estas nur komenco, kiel Perejaslavlo estis la komenco de la nuna ŝipa afero... </text:p>
      <text:h text:style-name="P5" text:outline-level="3"><text:bookmark-start text:name="__RefHeading___Toc12564_788856325"/><text:soft-page-break/>6. En la maron<text:bookmark-end text:name="__RefHeading___Toc12564_788856325"/></text:h>
      <text:p text:style-name="P20">En la maron la monaĥejaj laborantoj eliris tuj kiam la akvoj puriĝis de glacioj. Sur la barkoj ili levadis velojn, longe svingadis al la edzinoj, frostiĝantaj sur la bordo. Estis ankoraŭ malvarme, kun vento flugis pikaj neĝeroj. </text:p>
      <text:p text:style-name="P20">Kiam la barko estis preteriranta la ŝipkonstruejon, Rjabov turnis la kapon al la nigraj grandaĵoj, al la ŝipoj, ĵus surakvigitaj. </text:p>
      <text:p text:style-name="P20">Ĉe la albordiĝejo nigris «Sankta profetaĵo», «Paŭlo», «Petro» kaj ankoraŭ novaj ŝipoj. </text:p>
      <text:p text:style-name="P20">— Jen kiom multe! — mallaŭte, kun admiro diris Rjabov. </text:p>
      <text:p text:style-name="P20">— Floto! — flustris apude Demĉjo. </text:p>
      <text:p text:style-name="P20">La urbo Arĥangelsko estis foriranta ĉiam pli malantaŭen, vento fajfetadis en la veloj. Iĝadis malvarme. </text:p>
      <text:p text:style-name="P20">Rjabov turnis la rudron, surmetis la broditajn de Taisja pugnogantojn, mallarĝigis la okulojn, vigle ekkondukis la antaŭan ŝipon en la maron. Malantaŭe sur la barkoj oni ekkuris, levante la velojn. Kion estis faranta la brigadestro — Rjabov, tion komandadis ankaŭ la aliaj rudristoj... </text:p>
      <text:p text:style-name="P20">— Ĉu tiele? — kriis de la masto Silentulo. </text:p>
      <text:p text:style-name="P20">— Tiele, tiele! — kapjesis Rjabov. </text:p>
      <text:p text:style-name="P20">Ĉe la baraĵo<text:bookmark text:name="xnoto-1-11-6-1"/><text:note text:id="ftn82" text:note-class="footnote"><text:note-citation>82</text:note-citation><text:note-body><text:p text:style-name="P2">Baraĵo <text:span text:style-name="T6">ĉi tie</text:span>: aluvio en la enfluejo de la rivero. <text:span text:style-name="T6">(trad.)</text:span></text:p></text:note-body></text:note> la vento ekfajfis pli stride, la ŝipoj kliniĝis, ekiris rapide, kvazaŭ flugis. Demĉjo, lamante, aliris la rudriston, ekrigardis per gajaj brilaj okuloj, demandis: </text:p>
      <text:p text:style-name="P20"><text:soft-page-break/>— Ĉu bone, oĉjo? </text:p>
      <text:p text:style-name="P20">— Bone! — ne tuj respondis Rjabov. — Kiel ajn estu penige, sed ne estas por mi vivo sen maro. Mi diros veron: foriris la niaj antaŭnelonge el la monaĥejo en foran militiron, al malproksima maro, oni diris — bati la tataron. Min oni ne prenis. Ĉu estas gaje resti? Sed nenion eblas fari — mi restis. Kaj hodiaŭ mi ekspiris, kiam la velojn ni levis. Mi nur ĉi tie spiras, dum en la urbo estas sufoke por mi, polve, enue... </text:p>
      <text:p text:style-name="P20">Li rigardis malproksimen, kiel rigardas pomoroj — mallarĝiginte la okulojn, preskaŭ ne palpebrumante, per akra klara ruza rigardo. Senlima, grandega, en eta malica hulo disetendiĝis la maro, obtuze kaj minace avertante: «Gardu vin, homo, eĉ ne pensu kun mi konkuri!» </text:p>
      <text:p text:style-name="P20">— Vidu! — diris Rjabov. — Timigas! Ĉu? Sed vi kaj mi ne estas timemaj, ĉu vere, Metrio? Kiel vi pensas? Ni ĝin jen kiel konas — la maron nian! Nin ne estas tiel facile venki... </text:p>
      <text:p text:style-name="P20">Li silentis iom, rigardante tien, kie la ĉielo estis kuniĝanta kun la ondoj, poste demandis: </text:p>
      <text:p text:style-name="P20">— Kaj kiaj estas tiuj maroj, Metrio, la Nigra kaj la Azova? Ĉu kiel la nia, aŭ pli bonkoraj? </text:p>
      <text:p text:style-name="P7"/>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o" fo:country="none"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o" fo:country="none"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47cm" style:contextual-spacing="false" fo:line-height="115%" fo:text-indent="0.4cm" style:auto-text-indent="false"/>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ing_20_1" style:display-name="Heading 1" style:family="paragraph" style:parent-style-name="Heading" style:next-style-name="Text_20_body" style:default-outline-level="1" style:list-style-name="" style:class="text" style:master-page-name="">
      <style:paragraph-properties fo:margin-top="0.423cm" fo:margin-bottom="0.212cm" style:contextual-spacing="false" fo:text-align="center" style:justify-single-word="false" style:page-number="auto" fo:break-before="page"/>
      <style:text-properties style:font-name="Liberation Serif" fo:font-family="'Liberation Serif'" style:font-family-generic="roman" style:font-pitch="variable" fo:font-size="24pt" fo:font-weight="bold" style:font-name-asian="Noto Serif CJK SC" style:font-family-asian="'Noto Serif CJK SC'" style:font-family-generic-asian="system" style:font-pitch-asian="variable" style:font-size-asian="24pt" style:font-weight-asian="bold" style:font-name-complex="Lohit Devanagari1" style:font-family-complex="'Lohit Devanagari'" style:font-family-generic-complex="system" style:font-pitch-complex="variable" style:font-size-complex="24pt" style:font-weight-complex="bold"/>
    </style:style>
    <style:style style:name="Footnote" style:family="paragraph" style:parent-style-name="Standard" style:class="extra">
      <style:paragraph-properties fo:margin-left="0.4cm" fo:margin-right="0cm" fo:text-align="justify" style:justify-single-word="false" fo:text-indent="-0.4cm" style:auto-text-indent="false" text:number-lines="false" text:line-number="0">
        <style:tab-stops/>
      </style:paragraph-properties>
      <style:text-properties fo:font-size="10pt" style:font-size-asian="10pt" style:font-size-complex="10pt"/>
    </style:style>
    <style:style style:name="Heading_20_2" style:display-name="Heading 2" style:family="paragraph" style:parent-style-name="Heading" style:next-style-name="Text_20_body" style:default-outline-level="2" style:list-style-name="" style:class="text" style:master-page-name="">
      <style:paragraph-properties fo:margin-top="0.353cm" fo:margin-bottom="0.212cm" style:contextual-spacing="false" fo:text-align="center" style:justify-single-word="false" style:page-number="auto" fo:break-before="page"/>
      <style:text-properties style:font-name="Liberation Serif" fo:font-family="'Liberation Serif'" style:font-family-generic="roman" style:font-pitch="variable" fo:font-size="18pt" fo:font-weight="bold" style:font-name-asian="Noto Serif CJK SC" style:font-family-asian="'Noto Serif CJK SC'" style:font-family-generic-asian="system" style:font-pitch-asian="variable" style:font-size-asian="18pt" style:font-weight-asian="bold" style:font-name-complex="Lohit Devanagari1" style:font-family-complex="'Lohit Devanagari'"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oto Serif CJK SC" style:font-family-asian="'Noto Serif CJK SC'" style:font-family-generic-asian="system" style:font-pitch-asian="variable" style:font-size-asian="14pt" style:font-weight-asian="bold" style:font-name-complex="Lohit Devanagari1" style:font-family-complex="'Lohit Devanagari'" style:font-family-generic-complex="system" style:font-pitch-complex="variable" style:font-size-complex="14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5.399cm" style:type="center"/>
          <style:tab-stop style:position="10.8cm" style:type="right"/>
        </style:tab-stops>
      </style:paragraph-properties>
    </style:style>
    <style:style style:name="Footer" style:family="paragraph" style:parent-style-name="Header_20_and_20_Footer" style:class="extra">
      <style:paragraph-properties text:number-lines="false" text:line-number="0">
        <style:tab-stops>
          <style:tab-stop style:position="5.399cm" style:type="center"/>
          <style:tab-stop style:position="10.8cm" style:type="right"/>
        </style:tab-stops>
      </style:paragraph-properties>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0.703cm" style:type="right" style:leader-style="dotted" style:leader-text="."/>
        </style:tab-stops>
      </style:paragraph-properties>
    </style:style>
    <style:style style:name="Contents_20_1" style:display-name="Contents 1" style:family="paragraph" style:parent-style-name="Index" style:class="index">
      <style:paragraph-properties fo:margin-left="0cm" fo:margin-right="0cm" fo:text-indent="0cm" style:auto-text-indent="false">
        <style:tab-stops>
          <style:tab-stop style:position="11.202cm" style:type="right" style:leader-style="dotted" style:leader-text="."/>
        </style:tab-stops>
      </style:paragraph-properties>
    </style:style>
    <style:style style:name="Contents_20_3" style:display-name="Contents 3" style:family="paragraph" style:parent-style-name="Index" style:class="index">
      <style:paragraph-properties fo:margin-left="1cm" fo:margin-right="0cm" fo:text-indent="0cm" style:auto-text-indent="false">
        <style:tab-stops>
          <style:tab-stop style:position="10.202cm" style:type="right" style:leader-style="dotted" style:leader-text="."/>
        </style:tab-stops>
      </style:paragraph-properties>
    </style:style>
    <style:style style:name="Footnote_20_Symbol" style:display-name="Footnote Symbol" style:family="text">
      <style:text-properties style:text-position="super 90%"/>
    </style:style>
    <style:style style:name="Footnote_20_anchor" style:display-name="Footnote anchor" style:family="text">
      <style:text-properties style:text-position="super 58%"/>
    </style:style>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end" style:justify-single-word="false"/>
    </style:style>
    <style:page-layout style:name="Mpm1" style:page-usage="mirrored">
      <style:page-layout-properties fo:page-width="14.801cm" fo:page-height="21.001cm" style:num-format="1" style:print-orientation="portrait" fo:margin-top="1.799cm" fo:margin-bottom="1.499cm" fo:margin-left="2.199cm" fo:margin-right="1.7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4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14.801cm" fo:page-height="21.001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17</text:page-number></text:p>
      </style:footer>
      <style:footer-left>
        <text:p text:style-name="Footer"><text:page-number text:select-page="current">16</text:page-number></text:p>
      </style:footer-left>
      <style:footer-first>
        <text:p text:style-name="Footer"/>
      </style:footer-first>
    </style:master-page>
    <style:master-page style:name="First_20_Page" style:display-name="First Page" style:page-layout-name="Mpm2" draw:style-name="Mdp1" style:next-style-name="Standard"/>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24T11:35:00.996745523</meta:creation-date>
    <dc:date>2026-08-24T15:18:39.105396805</dc:date>
    <meta:editing-duration>PT29M23S</meta:editing-duration>
    <meta:editing-cycles>14</meta:editing-cycles>
    <meta:generator>LibreOffice/7.3.7.2$Linux_X86_64 LibreOffice_project/30$Build-2</meta:generator>
    <meta:document-statistic meta:table-count="1" meta:image-count="0" meta:object-count="0" meta:page-count="607" meta:paragraph-count="5133" meta:word-count="123377" meta:character-count="783071" meta:non-whitespace-character-count="654121"/>
  </office:meta>
</office:document-meta>
</file>